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co1" style:family="table-column">
      <style:table-column-properties fo:break-before="auto" style:column-width="23.021cm"/>
    </style:style>
    <style:style style:name="co2" style:family="table-column">
      <style:table-column-properties fo:break-before="auto" style:column-width="7.906cm"/>
    </style:style>
    <style:style style:name="co3" style:family="table-column">
      <style:table-column-properties fo:break-before="auto" style:column-width="1.642cm"/>
    </style:style>
    <style:style style:name="co4" style:family="table-column">
      <style:table-column-properties fo:break-before="auto" style:column-width="2.459cm"/>
    </style:style>
    <style:style style:name="co5" style:family="table-column">
      <style:table-column-properties fo:break-before="auto" style:column-width="2.676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2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6pt solid #000000"/>
    </style:style>
    <style:style style:name="ce4" style:family="table-cell" style:parent-style-name="Default" style:data-style-name="N100">
      <style:table-cell-properties fo:border="0.06pt solid #000000"/>
    </style:style>
    <style:style style:name="ce5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1019" table:default-cell-style-name="Default"/>
        <table:table-row table:style-name="ro1">
          <table:table-cell table:style-name="ce2" office:value-type="string" calcext:value-type="string">
            <text:p>GRUPPO_E_CESPITE</text:p>
          </table:table-cell>
          <table:table-cell table:style-name="ce2" office:value-type="string" calcext:value-type="string">
            <text:p>INDIRIZZO</text:p>
          </table:table-cell>
          <table:table-cell table:style-name="ce2" office:value-type="string" calcext:value-type="string">
            <text:p>FOGLIO</text:p>
          </table:table-cell>
          <table:table-cell table:style-name="ce2" office:value-type="string" calcext:value-type="string">
            <text:p>PARTICELLA</text:p>
          </table:table-cell>
          <table:table-cell table:style-name="ce2" office:value-type="string" calcext:value-type="string">
            <text:p>SUBALTERNO</text:p>
          </table:table-cell>
          <table:table-cell table:style-name="ce5" table:number-columns-repeated="1019"/>
        </table:table-row>
        <table:table-row table:style-name="ro1">
          <table:table-cell office:value-type="string" calcext:value-type="string">
            <text:p>CIMITERO COMUNALE - CAMERA MORTUARIA</text:p>
          </table:table-cell>
          <table:table-cell office:value-type="string" calcext:value-type="string">
            <text:p>VIA XXI OTTOBRE 1944 <text:s text:c="29"/></text:p>
          </table:table-cell>
          <table:table-cell office:value-type="string" calcext:value-type="string">
            <text:p>22</text:p>
          </table:table-cell>
          <table:table-cell table:style-name="ce3" office:value-type="string" calcext:value-type="string">
            <text:p>F <text:s text:c="6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IMITERO COMUNALE - CAPPELLA</text:p>
          </table:table-cell>
          <table:table-cell office:value-type="string" calcext:value-type="string">
            <text:p>VIA XXI OTTOBRE 1944 <text:s text:c="29"/></text:p>
          </table:table-cell>
          <table:table-cell office:value-type="string" calcext:value-type="string">
            <text:p>22</text:p>
          </table:table-cell>
          <table:table-cell table:style-name="ce3" office:value-type="string" calcext:value-type="string">
            <text:p>G <text:s text:c="6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IMITERO COMUNALE - CIMITERO COMUNALE</text:p>
          </table:table-cell>
          <table:table-cell office:value-type="string" calcext:value-type="string">
            <text:p>VIA XXI OTTOBRE 1944 <text:s text:c="29"/></text:p>
          </table:table-cell>
          <table:table-cell office:value-type="string" calcext:value-type="string">
            <text:p>22</text:p>
          </table:table-cell>
          <table:table-cell table:style-name="ce3" office:value-type="string" calcext:value-type="string">
            <text:p>I <text:s text:c="6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IMITERO COMUNALE - MAGAZZINO</text:p>
          </table:table-cell>
          <table:table-cell office:value-type="string" calcext:value-type="string">
            <text:p>VIA XXI OTTOBRE 1944 <text:s text:c="29"/></text:p>
          </table:table-cell>
          <table:table-cell office:value-type="string" calcext:value-type="string">
            <text:p>22</text:p>
          </table:table-cell>
          <table:table-cell table:style-name="ce3" office:value-type="string" calcext:value-type="string">
            <text:p>E <text:s text:c="6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ASILO NIDO PICCOLO BLU - ASILO NIDO PICCOLO BLU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209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ASILO NIDO PICCOLO GIALLO - ASILO NIDO PICCOLO GIALLO</text:p>
          </table:table-cell>
          <table:table-cell office:value-type="string" calcext:value-type="string">
            <text:p>VIA BARGELLO <text:s text:c="37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8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NIDO PICCOLO GIALLO - ASILO NIDO PICCOLO GIALLO</text:p>
          </table:table-cell>
          <table:table-cell office:value-type="string" calcext:value-type="string">
            <text:p>VIA BARGELLO <text:s text:c="37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8 <text:s text:c="5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NIDO PICCOLO GIALLO - ASILO NIDO PICCOLO GIALLO</text:p>
          </table:table-cell>
          <table:table-cell office:value-type="string" calcext:value-type="string">
            <text:p>VIA BARGELLO <text:s text:c="37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8 <text:s text:c="5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SILO NIDO PICCOLO GIALLO - ASILO NIDO PICCOLO GIALLO</text:p>
          </table:table-cell>
          <table:table-cell office:value-type="string" calcext:value-type="string">
            <text:p>VIA BARGELLO <text:s text:c="37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8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AUTORIMESSA VIA LARGO MOLINO N. 4 - AUTORIMESSA VIA LARGO MOLINO N. 4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2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BIBLIOTECA <text:s/>EX CASCINA BONDI - BIBLIOTECA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4 <text:s text:c="5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BINA ELETTRICA PORTOGALLO VIA VERDI - CABINA ELETTRICA PORTOGALLO VIA VERDI</text:p>
          </table:table-cell>
          <table:table-cell office:value-type="string" calcext:value-type="string">
            <text:p>VIA GIUSEPPE VERDI <text:s text:c="31"/>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355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BINA ELETTRICA VIA LEONARDO DA VINCI - CABINA ELETTRICA VIA LEONARDO DA VINCI</text:p>
          </table:table-cell>
          <table:table-cell office:value-type="string" calcext:value-type="string">
            <text:p>VIA LEONARDO DA VINCI <text:s text:c="28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34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BINE ENEL VIA GOZZADINI - SACCO E VANZETTI - CABINE ENEL VIA GOZZADINI - VIA SACCO E VANZETTI</text:p>
          </table:table-cell>
          <table:table-cell/>
          <table:table-cell office:value-type="string" calcext:value-type="string">
            <text:p>37</text:p>
          </table:table-cell>
          <table:table-cell office:value-type="string" calcext:value-type="string">
            <text:p>156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BINE ENEL VIA GOZZADINI - SACCO E VANZETTI - CABINE ENEL VIA GOZZADINI - VIA SACCO E VANZETTI</text:p>
          </table:table-cell>
          <table:table-cell/>
          <table:table-cell office:value-type="string" calcext:value-type="string">
            <text:p>37</text:p>
          </table:table-cell>
          <table:table-cell office:value-type="string" calcext:value-type="string">
            <text:p>152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BINE ENEL VIA GOZZADINI - SACCO E VANZETTI - CABINE ENEL VIA GOZZADINI - VIA SACCO E VANZETTI</text:p>
          </table:table-cell>
          <table:table-cell/>
          <table:table-cell office:value-type="string" calcext:value-type="string">
            <text:p>37</text:p>
          </table:table-cell>
          <table:table-cell office:value-type="string" calcext:value-type="string">
            <text:p>151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MPO CALCIO NEGRINI+SPOGLIATOI - SPOGLIATOI + TRIBUNA CAMPO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52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MPO CALCIO NEGRINI+SPOGLIATOI - SPOGLIATOI + TRIBUNA CAMPO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910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MPO CALCIO NEGRINI+SPOGLIATOI - SPOGLIATOI + TRIBUNA CAMPO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49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MPO CALCIO VILLANOVA + SPOGLIATOI - SPOGLIATOI</text:p>
          </table:table-cell>
          <table:table-cell office:value-type="string" calcext:value-type="string">
            <text:p>VIA FRATELLI BANDIERA <text:s text:c="28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362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ASA BONDI - CASA BONDI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4 <text:s text:c="5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ASERMA DEI CARABINIERI - CASERMA DEI CARABINIERI</text:p>
          </table:table-cell>
          <table:table-cell office:value-type="string" calcext:value-type="string">
            <text:p>VIA DELLO SPORT <text:s text:c="34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37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ENTRO CIVICO CASA S. ANNA - CENTRO CIVICO CASA S. ANNA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5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CIVICO CASA S. ANNA - CENTRO CIVICO CASA S. ANNA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5 <text:s text:c="5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CIVICO CASA S. ANNA - CENTRO CIVICO CASA S. ANNA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5 <text:s text:c="5"/></text:p>
          </table:table-cell>
          <table:table-cell office:value-type="string" calcext:value-type="string">
            <text:p>1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PRODUZIONE PASTI CUCINA CENTRALIZZATA - CENTRO PRODUZIONE PASTI</text:p>
          </table:table-cell>
          <table:table-cell office:value-type="string" calcext:value-type="string">
            <text:p>VIA GIOACCHINO ROSSINI <text:s text:c="27"/>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68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PRODUZIONE PASTI CUCINA CENTRALIZZATA - CENTRO PRODUZIONE PASTI</text:p>
          </table:table-cell>
          <table:table-cell office:value-type="string" calcext:value-type="string">
            <text:p>VIA GIOACCHINO ROSSINI <text:s text:c="27"/>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68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AIRONE - CENTRO SOCIALE AIRONE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810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CENTRO SOCIALE AIRONE - CENTRO SOCIALE AIRONE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15 <text:s text:c="3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AIRONE - CENTRO SOCIALE AIRONE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15 <text:s text:c="3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AIRONE - CENTRO SOCIALE AIRONE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15 <text:s text:c="3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AIRONE - CENTRO SOCIALE AIRONE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015 <text:s text:c="3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CENTRO SOCIALE GIOVANILE FIESSO - CENTRO SOCIALE GIOVANILE FIESSO</text:p>
          </table:table-cell>
          <table:table-cell office:value-type="string" calcext:value-type="string">
            <text:p>VIA FIESSO <text:s text:c="39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DEPOSITO ATTREZZI PARCO DELLA RESISTENZA - DEPOSITO ATTREZZI PARCO DELLA RESISTENZA</text:p>
          </table:table-cell>
          <table:table-cell office:value-type="string" calcext:value-type="string">
            <text:p>VIA DELLA RESISTENZA <text:s text:c="29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126 <text:s text:c="4"/></text:p>
          </table:table-cell>
          <table:table-cell office:value-type="string" calcext:value-type="string">
            <text:p>9999 <text:s text:c="3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1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8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1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9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2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9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2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8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3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9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3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8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4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8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4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9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5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9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5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8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6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8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6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9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7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8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<text:s/>ERP VIA MARCONI N. 4, 5, 6, 7, 8 - ALLOGGIO SUB 7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329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<text:s/>45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<text:s/>47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21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22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23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24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25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26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29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0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1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2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3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4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7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8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39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40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41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42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44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46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48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LLOGGIO SUB. N. 49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15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0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1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2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3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4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6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7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8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19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1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2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3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4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5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6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7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8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AUTORIMESSA SUB. N. 9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MAGAZZINO SUB. 28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2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CORSO ALDO MORO N. 26, 28, 30, 32 - MAGAZZINO SUB. 36</text:p>
          </table:table-cell>
          <table:table-cell office:value-type="string" calcext:value-type="string">
            <text:p>CORSO ALDO MORO <text:s text:c="3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497 <text:s text:c="4"/></text:p>
          </table:table-cell>
          <table:table-cell office:value-type="string" calcext:value-type="string">
            <text:p>3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33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34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35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36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37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38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26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27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28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29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30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31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0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1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2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3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4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5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7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8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49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50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5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51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5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LLOGGIO SUB. N. 52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5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0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1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2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3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4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5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6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7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8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19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1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2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20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21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22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23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24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3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4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5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6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7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8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FERMI N. 2, 4, 6, 8 - AUTORIMESSA SUB. N. 9</text:p>
          </table:table-cell>
          <table:table-cell office:value-type="string" calcext:value-type="string">
            <text:p>VIA ENRICO FERMI <text:s text:c="33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599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LLOGGIO SUB. 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7 <text:s text:c="5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LLOGGIO SUB. 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7 <text:s text:c="5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LLOGGIO SUB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7 <text:s text:c="5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LLOGGIO SUB. 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7 <text:s text:c="5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LLOGGIO SUB. 5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7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LLOGGIO SUB. 6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7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UTORIMESSA SUB. 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UTORIMESSA SUB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UTORIMESSA SUB. 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UTORIMESSA SUB. 5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UTORIMESSA SUB. 6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UTORIMESSA SUB. 7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19 - AUTORIMESSA SUB. 9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LLOGGIO SUB. 10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LLOGGIO SUB. 1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LLOGGIO SUB. 1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UTORIMESSA SUB. 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UTORIMESSA SUB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UTORIMESSA SUB. 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UTORIMESSA SUB. 5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2 - AUTORIMESSA SUB. 6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 - ALLOGGIO SUB. 7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2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 - ALLOGGIO SUB. 8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1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 - AUTORIMESSA SUB. 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1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 - AUTORIMESSA SUB. 5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1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3 - AUTORIMESSA SUB.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11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LLOGGIO SUB. 17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LLOGGIO SUB. 2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LLOGGIO SUB. 2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LLOGGIO SUB. 2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2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LLOGGIO SUB. 2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UTORIMESSA SUB. 1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UTORIMESSA SUB. 1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UTORIMESSA SUB. 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UTORIMESSA SUB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UTORIMESSA SUB. 6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UTORIMESSA SUB. 8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4, 25 - AUTORIMESSA SUB. 9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5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 - ALLOGGIO SUB. N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6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 - AUTORIMESSA SUB. N. 1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6 <text:s text:c="4"/></text:p>
          </table:table-cell>
          <table:table-cell office:value-type="string" calcext:value-type="string">
            <text:p>1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 - AUTORIMESSA SUB. N. 17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6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 - AUTORIMESSA SUB. N. 2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6 <text:s text:c="4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 - AUTORIMESSA SUB. N. 2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6 <text:s text:c="4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26, 27 - AUTORIMESSA SUB. N. 2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46 <text:s text:c="4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 - ALLOGGIO SUB. N. 3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7 <text:s text:c="4"/></text:p>
          </table:table-cell>
          <table:table-cell office:value-type="string" calcext:value-type="string">
            <text:p>3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 - AUTORIMESSA SUB. N. 15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7 <text:s text:c="4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 - AUTORIMESSA SUB. N. 16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7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 - AUTORIMESSA SUB. N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7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2, 34, 36 - AUTORIMESSA SUB. N. 8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7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 - ALLOGGIO SUB. 16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9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 - ALLOGGIO SUB. 18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9 <text:s text:c="4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 - AUTORIMESSA SUB. N. 1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9 <text:s text:c="4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 - AUTORIMESSA SUB. N. 1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9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 - AUTORIMESSA SUB. N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9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 N. 38, 40 - AUTORIMESSA SUB. N. 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159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LLOGGIO SUB. N. 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6 <text:s text:c="5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LLOGGIO SUB. N. 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6 <text:s text:c="5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LLOGGIO SUB. N. 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6 <text:s text:c="5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LLOGGIO SUB. N. 4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6 <text:s text:c="5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LLOGGIO SUB. N. 5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6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LLOGGIO SUB. N. 6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96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UTORIMESSA SUB. N. 10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UTORIMESSA SUB. N. 11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UTORIMESSA SUB. N. 12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UTORIMESSA SUB. N. 13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1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GRAMSCIN N. 20 - AUTORIMESSA SUB. N. 8</text:p>
          </table:table-cell>
          <table:table-cell office:value-type="string" calcext:value-type="string">
            <text:p>VIA ANTONIO GRAMSCI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84 <text:s text:c="5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17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18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19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1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20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2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21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22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23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2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LARGO MOLINO N. 5 - ALLOGGIO SUB. N. 24</text:p>
          </table:table-cell>
          <table:table-cell office:value-type="string" calcext:value-type="string">
            <text:p>VIA LARGO MOLINO <text:s text:c="33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50 <text:s text:c="5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0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2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3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5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6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7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18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2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4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5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6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7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LLOGGIO SUB. 9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UTORIMESSA SUB. 26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2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UTORIMESSA SUB. 27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2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UTORIMESSA SUB. 28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2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UTORIMESSA SUB. 29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2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UTORIMESSA SUB. 30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3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UTORIMESSA SUB. 31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3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MARCONI N. 9, 10, 11 - AUTORIMESSA SUB. 32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02 <text:s text:c="4"/></text:p>
          </table:table-cell>
          <table:table-cell office:value-type="string" calcext:value-type="string">
            <text:p>3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10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11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12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13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14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16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19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0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1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2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3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4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5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6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7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28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2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5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6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7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8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LLOGGIO SUB. N. 9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1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2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3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4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5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6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7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8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39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3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0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1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2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3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4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5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6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7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8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49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4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AUTORIMESSA SUB. N. 50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5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ERP VIA NEWTON N. 2, 4, 6, 8 - POSTO AUTO SUB. N. 17</text:p>
          </table:table-cell>
          <table:table-cell office:value-type="string" calcext:value-type="string">
            <text:p>VIA ISACCO NEWTON <text:s text:c="32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844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31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3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32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3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33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3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34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3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38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3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39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3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40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4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LLOGGIO SUB. N. 41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4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0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1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2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3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4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5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6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PIAZZA MANDINI N. 8 - AUTORIMESSA SUB. N. 27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2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 - EDIFICIO SIG.RE TOSARELLI - ABITAZIONE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83 <text:s text:c="5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 - EDIFICIO SIG.RE TOSARELLI - AUTORIMESSA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83 <text:s text:c="5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 - EDIFICIO SIG.RE TOSARELLI - CORTE COMUNE AI SUB 5, 6, 7, 8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83 <text:s text:c="5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 - EDIFICIO SIG.RE TOSARELLI - CORTE COMUNE AI SUB 7 E 8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83 <text:s text:c="5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 - EDIFICIO SIG.RE TOSARELLI - NEGOZIO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83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SIG.RE TOSARELLI - VILLANOVA - EDIFICIO SIG.RE TOSARELLI - UFFICIO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83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CADUTI PER LA LIBERTA' N. 5 - ALLOGGIO SUB. N. 1</text:p>
          </table:table-cell>
          <table:table-cell office:value-type="string" calcext:value-type="string">
            <text:p>VIA CADUTI PER LA LIBERTA' <text:s text:c="23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 <text:s text:c="5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19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0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1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2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3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4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5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6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7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8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LLOGGIO SUB. 29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2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0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1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2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3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3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4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5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6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17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4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5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6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7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8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AUTORIMESSA SUB. 9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CANTINA SUB. 30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3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CANTINA SUB. 31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3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GINZBURG N. 3 - MICRONIDO SUB. 18</text:p>
          </table:table-cell>
          <table:table-cell office:value-type="string" calcext:value-type="string">
            <text:p>VIA NATALIA GINZBURG <text:s text:c="29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630 <text:s text:c="4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10 - PIANO PRIMO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11 - PIANO SECONDO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1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12 - PIANO SECONDO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4 E 3 - PIANO TERRA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4 E 3 - PIANO TERRA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5 E 6 - PIANO TERRA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5 E 6 - PIANO TERRA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LLOGGIO SUB. 9 - PIANO PRIMO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UTORIMESSA SUB. 14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1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UTORIMESSA SUB. 15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UTORIMESSA SUB. 18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UTORIMESSA SUB. 19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19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UTORIMESSA SUB. 20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2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MAJORANA N. 7 - AUTORIMESSA SUB. 21</text:p>
          </table:table-cell>
          <table:table-cell office:value-type="string" calcext:value-type="string">
            <text:p>VIA ETTORE MAJORANA <text:s text:c="30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049 <text:s text:c="3"/></text:p>
          </table:table-cell>
          <table:table-cell office:value-type="string" calcext:value-type="string">
            <text:p>2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LLOGGIO SUB. 1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LLOGGIO SUB. 1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31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LLOGGIO SUB. 4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LLOGGIO SUB. 5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LLOGGIO SUB. 9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UTORIMESSA SUB. N. 15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UTORIMESSA SUB. N. 16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16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UTORIMESSA SUB. N. 17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17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DIFICIO VIA TAZIO NUVOLARI N. 3 - AUTORIMESSA SUB. N. 18</text:p>
          </table:table-cell>
          <table:table-cell office:value-type="string" calcext:value-type="string">
            <text:p>VIA TAZIO NUVOLARI <text:s text:c="31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502 <text:s text:c="4"/></text:p>
          </table:table-cell>
          <table:table-cell office:value-type="string" calcext:value-type="string">
            <text:p>18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PALAZZO SANITARIO - UFFICI COMUNALI "EX PALAZZO SANITARIO" - PIAZZA BASSI 2</text:p>
          </table:table-cell>
          <table:table-cell office:value-type="string" calcext:value-type="string">
            <text:p>PIAZZA RAFFAELE BASSI <text:s text:c="28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62 <text:s text:c="5"/></text:p>
          </table:table-cell>
          <table:table-cell office:value-type="string" calcext:value-type="string">
            <text:p>12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EX SCUOLA DI MARANO - EX SCUOLA DI MARANO</text:p>
          </table:table-cell>
          <table:table-cell office:value-type="string" calcext:value-type="string">
            <text:p>VIA DELLA PIEVE <text:s text:c="34"/>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33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 - IMMOBILE PIAZZA CADUTI DI NASSIRIYA N.1</text:p>
          </table:table-cell>
          <table:table-cell office:value-type="string" calcext:value-type="string">
            <text:p>ATRIA <text:s text:c="4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51 <text:s text:c="3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 - IMMOBILE PIAZZA CADUTI DI NASSIRIYA N.1</text:p>
          </table:table-cell>
          <table:table-cell office:value-type="string" calcext:value-type="string">
            <text:p>ATRIA <text:s text:c="4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51 <text:s text:c="3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 - IMMOBILE PIAZZA CADUTI DI NASSIRIYA N.1</text:p>
          </table:table-cell>
          <table:table-cell office:value-type="string" calcext:value-type="string">
            <text:p>ATRIA <text:s text:c="4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51 <text:s text:c="3"/></text:p>
          </table:table-cell>
          <table:table-cell office:value-type="string" calcext:value-type="string">
            <text:p>7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 - IMMOBILE PIAZZA CADUTI DI NASSIRIYA N.2</text:p>
          </table:table-cell>
          <table:table-cell office:value-type="string" calcext:value-type="string">
            <text:p>ATRIA <text:s text:c="4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51 <text:s text:c="3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 - IMMOBILE PIAZZA CADUTI DI NASSIRIYA N.2</text:p>
          </table:table-cell>
          <table:table-cell office:value-type="string" calcext:value-type="string">
            <text:p>ATRIA <text:s text:c="4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51 <text:s text:c="3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MOBILI PIAZZA CADUTI DI NASSIRIYA N. 1 E 2 - IMMOBILE PIAZZA CADUTI DI NASSIRIYA N.2</text:p>
          </table:table-cell>
          <table:table-cell office:value-type="string" calcext:value-type="string">
            <text:p>ATRIA <text:s text:c="44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151 <text:s text:c="3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CAPOLUOGO SINIS. IDICE - IMPIANTO DI DEPURAZIONE ACQUE REFLUE CAPOLUOG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55 <text:s text:c="5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CAPOLUOGO SINIS. IDICE - IMPIANTO DI DEPURAZIONE ACQUE REFLUE CAPOLUOG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52 <text:s text:c="5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CAPOLUOGO SINIS. IDICE - IMPIANTO DI DEPURAZIONE ACQUE REFLUE CAPOLUOG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427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74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71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9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497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872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8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3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0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75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1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495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874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498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6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5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496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67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FIESSO - IMPIANTO DI DEPURAZIONE ACQUE REFLUE FIESSO</text:p>
          </table:table-cell>
          <table:table-cell/>
          <table:table-cell office:value-type="string" calcext:value-type="string">
            <text:p>22</text:p>
          </table:table-cell>
          <table:table-cell office:value-type="string" calcext:value-type="string">
            <text:p>658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DEPURAZIONE ACQUE REFLUE MARANO - IMPIANTO DI DEPURAZIONE ACQUE REFLUE MARANO</text:p>
          </table:table-cell>
          <table:table-cell/>
          <table:table-cell office:value-type="string" calcext:value-type="string">
            <text:p>7</text:p>
          </table:table-cell>
          <table:table-cell office:value-type="string" calcext:value-type="string">
            <text:p>111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DI SOLLEVAMENTO FOGNARIO VIA TOSARELLI N. 280 - IMPIANTO DI SOLLEVAMENTO FOGNARIO VIA TOSARELLI N. 280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210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BAR PALABOCCE VIA DELLO SPORT 2/4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45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CAMPO BASEBALL - VIA 21 OTTOBRE 1944 N.8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39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CIRCOLO TENNIS - VIA 21 OTTOBRE 1944 N.8/2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37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PALABOCCE+PALESTRA JUDO VIA DELLO SPORT 2/4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45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PALABOCCE+PALESTRA JUDO VIA DELLO SPORT 2/4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45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PALAZZETTO DELLO SPORT - CENTRALE TERMICA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44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PALAZZETTO DELLO SPORT - PALESTRA VIA DELLO SPORT N. 2/2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44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PALAZZETTO DELLO SPORT - PALESTRA VIA DELLO SPORT N. 2/2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44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PISTA DI ATLETICA - VIA DELLO SPORT N.2/3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35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IMPIANTO SPORTIVO VIA DELLO SPORT/VIA 21 OTTOBRE 1944 - TIRO CON L'ARCO - PALESTRA CIV. 8/3</text:p>
          </table:table-cell>
          <table:table-cell office:value-type="string" calcext:value-type="string">
            <text:p>VIA 21 OTTOBRE 1944 <text:s text:c="30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738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MAGAZZINO COMUNALE - MAGAZZINO COMUNALE</text:p>
          </table:table-cell>
          <table:table-cell office:value-type="string" calcext:value-type="string">
            <text:p>VIA CADUTI PER LA LIBERTA' <text:s text:c="23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 <text:s text:c="5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AZZINO COMUNALE - MAGAZZINO COMUNALE</text:p>
          </table:table-cell>
          <table:table-cell office:value-type="string" calcext:value-type="string">
            <text:p>VIA CADUTI PER LA LIBERTA' <text:s text:c="23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AZZINO COMUNALE - MAGAZZINO COMUNALE</text:p>
          </table:table-cell>
          <table:table-cell office:value-type="string" calcext:value-type="string">
            <text:p>VIA CADUTI PER LA LIBERTA' <text:s text:c="23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 <text:s text:c="5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AGAZZINO COMUNALE - MAGAZZINO COMUNALE</text:p>
          </table:table-cell>
          <table:table-cell office:value-type="string" calcext:value-type="string">
            <text:p>VIA CADUTI PER LA LIBERTA' <text:s text:c="23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 <text:s text:c="5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NICIPIO - UFFICI PUBBLICI</text:p>
          </table:table-cell>
          <table:table-cell office:value-type="string" calcext:value-type="string">
            <text:p>PIAZZA RAFFAELE BASSI <text:s text:c="28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36 <text:s text:c="5"/></text:p>
          </table:table-cell>
          <table:table-cell office:value-type="string" calcext:value-type="string">
            <text:p>4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V MUSEO VILLANOVIANO - MUV MUSEO VILLANOVIANO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5 <text:s text:c="5"/></text:p>
          </table:table-cell>
          <table:table-cell office:value-type="string" calcext:value-type="string">
            <text:p>1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MUV MUSEO VILLANOVIANO - MUV MUSEO VILLANOVIANO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75 <text:s text:c="5"/></text:p>
          </table:table-cell>
          <table:table-cell office:value-type="string" calcext:value-type="string">
            <text:p>15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ORATORIO DEL NIBBIO - ORATORIO DEL NIBBIO</text:p>
          </table:table-cell>
          <table:table-cell office:value-type="string" calcext:value-type="string">
            <text:p>VIA P. C. S. NASICA <text:s text:c="30"/>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1 <text:s text:c="6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ORATORIO DI SAN MATTEO - ORATORIO DI SAN MATTEO VIA PEDERZANA</text:p>
          </table:table-cell>
          <table:table-cell office:value-type="string" calcext:value-type="string">
            <text:p>VIA PEDERZANA <text:s text:c="36"/>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28 <text:s text:c="5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PARCHEGGIO MULTIPIANO PRESSO IL CENTRONOVA - PARCHEGGIO MULTIPIANO CENTRONOVA</text:p>
          </table:table-cell>
          <table:table-cell office:value-type="string" calcext:value-type="string">
            <text:p>VIA VILLANOVA <text:s text:c="36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326 <text:s text:c="4"/></text:p>
          </table:table-cell>
          <table:table-cell office:value-type="string" calcext:value-type="string">
            <text:p>64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LETTA PIAZZA MANDINI MARANO - SALETTA PIAZZA MANDINI MARANO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LETTA PIAZZA MANDINI MARANO - SALETTA PIAZZA MANDINI MARANO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ALETTA PIAZZA MANDINI MARANO - SALETTA PIAZZA MANDINI MARANO</text:p>
          </table:table-cell>
          <table:table-cell office:value-type="string" calcext:value-type="string">
            <text:p>PIAZZA ELIO MANDINI <text:s text:c="30"/>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139 <text:s text:c="4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ELEMENTARE A. FRESU VILLANOVA - SCUOLA ELEMENTARE A. FRESU VILLANOVA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08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SCUOLA ELEMENTARE NASICA - EX APPARTAMENTO CUSTODE</text:p>
          </table:table-cell>
          <table:table-cell office:value-type="string" calcext:value-type="string">
            <text:p>VIA P. C. S. NASICA <text:s text:c="30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3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ELEMENTARE NASICA - SCUOLA ELEMENTARE NASICA</text:p>
          </table:table-cell>
          <table:table-cell office:value-type="string" calcext:value-type="string">
            <text:p>VIA P. C. S. NASICA <text:s text:c="30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3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MATERNA CODIVILLA FIESSO - SCUOLA MATERNA CODIVILLA FIESSO</text:p>
          </table:table-cell>
          <table:table-cell office:value-type="string" calcext:value-type="string">
            <text:p>VIA CADUTI PER LA LIBERTA' <text:s text:c="23"/>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97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MATERNA DI VILLANOVA - SCUOLA MATERNA DI VILLANOVA</text:p>
          </table:table-cell>
          <table:table-cell office:value-type="string" calcext:value-type="string">
            <text:p>VIA BRUNO TOSARELLI <text:s text:c="30"/></text:p>
          </table:table-cell>
          <table:table-cell office:value-type="string" calcext:value-type="string">
            <text:p>36</text:p>
          </table:table-cell>
          <table:table-cell office:value-type="string" calcext:value-type="string">
            <text:p>806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MATERNA MARCONI - SCUOLA MATERNA MARCONI</text:p>
          </table:table-cell>
          <table:table-cell office:value-type="string" calcext:value-type="string">
            <text:p>VIA G. BENTIVOGLI <text:s text:c="32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0 <text:s text:c="4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MATERNA STELLINA - SCUOLA MATERNA STELLINA</text:p>
          </table:table-cell>
          <table:table-cell office:value-type="string" calcext:value-type="string">
            <text:p>VIA BARGELLO <text:s text:c="37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8 <text:s text:c="5"/></text:p>
          </table:table-cell>
          <table:table-cell office:value-type="string" calcext:value-type="string">
            <text:p>10 <text:s text:c="5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MATERNA STELLINA - SCUOLA MATERNA STELLINA</text:p>
          </table:table-cell>
          <table:table-cell office:value-type="string" calcext:value-type="string">
            <text:p>VIA BARGELLO <text:s text:c="37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8 <text:s text:c="5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A MATERNA STELLINA - SCUOLA MATERNA STELLINA</text:p>
          </table:table-cell>
          <table:table-cell office:value-type="string" calcext:value-type="string">
            <text:p>VIA BARGELLO <text:s text:c="37"/>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18 <text:s text:c="5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E ELEMENTARI - PALESTRA MARCONI - PALESTRA SCUOLE ELEMENTARI MARCONI</text:p>
          </table:table-cell>
          <table:table-cell office:value-type="string" calcext:value-type="string">
            <text:p>VIA G. BENTIVOGLI <text:s text:c="32"/></text:p>
          </table:table-cell>
          <table:table-cell office:value-type="string" calcext:value-type="string">
            <text:p>99</text:p>
          </table:table-cell>
          <table:table-cell office:value-type="string" calcext:value-type="string">
            <text:p>999 <text:s text:c="4"/></text:p>
          </table:table-cell>
          <table:table-cell table:style-name="ce3"/>
          <table:table-cell table:number-columns-repeated="1019"/>
        </table:table-row>
        <table:table-row table:style-name="ro1">
          <table:table-cell office:value-type="string" calcext:value-type="string">
            <text:p>SCUOLE ELEMENTARI - PALESTRA MARCONI - SCUOLE ELEMENTARI MARCONI</text:p>
          </table:table-cell>
          <table:table-cell office:value-type="string" calcext:value-type="string">
            <text:p>VIA G. BENTIVOGLI <text:s text:c="32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290 <text:s text:c="4"/></text:p>
          </table:table-cell>
          <table:table-cell office:value-type="string" calcext:value-type="string">
            <text:p>1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E MEDIE STATALI GOZZADINI - SCUOLE MEDIE STATALI GOZZADINI + PALESTRA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26 <text:s text:c="4"/></text:p>
          </table:table-cell>
          <table:table-cell office:value-type="string" calcext:value-type="string">
            <text:p>2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CUOLE MEDIE STATALI GOZZADINI - SCUOLE MEDIE STATALI GOZZADINI + PALESTRA</text:p>
          </table:table-cell>
          <table:table-cell office:value-type="string" calcext:value-type="string">
            <text:p>VIA G. MARCONI <text:s text:c="35"/>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426 <text:s text:c="4"/></text:p>
          </table:table-cell>
          <table:table-cell office:value-type="string" calcext:value-type="string">
            <text:p>3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DE POLIZIA MUNICIPALE - AUTORIMESSA</text:p>
          </table:table-cell>
          <table:table-cell office:value-type="string" calcext:value-type="string">
            <text:p>VIA P. C. S. NASICA <text:s text:c="30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3 <text:s text:c="5"/></text:p>
          </table:table-cell>
          <table:table-cell office:value-type="string" calcext:value-type="string">
            <text:p>6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EDE POLIZIA MUNICIPALE - SEDE POLIZIA MUNICIPALE</text:p>
          </table:table-cell>
          <table:table-cell office:value-type="string" calcext:value-type="string">
            <text:p>VIA P. C. S. NASICA <text:s text:c="30"/>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23 <text:s text:c="5"/></text:p>
          </table:table-cell>
          <table:table-cell office:value-type="string" calcext:value-type="string">
            <text:p>5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AZIONE ECOLOGICA VIA MARANO - STAZIONE ECOLOGICA</text:p>
          </table:table-cell>
          <table:table-cell office:value-type="string" calcext:value-type="string">
            <text:p>VIA MARANO <text:s text:c="39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2 <text:s text:c="5"/></text:p>
          </table:table-cell>
          <table:table-cell office:value-type="string" calcext:value-type="string">
            <text:p>8 <text:s text:c="6"/></text:p>
          </table:table-cell>
          <table:table-cell table:number-columns-repeated="1019"/>
        </table:table-row>
        <table:table-row table:style-name="ro1">
          <table:table-cell office:value-type="string" calcext:value-type="string">
            <text:p>STAZIONE ECOLOGICA VIA MARANO - STAZIONE ECOLOGICA</text:p>
          </table:table-cell>
          <table:table-cell office:value-type="string" calcext:value-type="string">
            <text:p>VIA MARANO <text:s text:c="39"/>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42 <text:s text:c="5"/></text:p>
          </table:table-cell>
          <table:table-cell office:value-type="string" calcext:value-type="string">
            <text:p>9 <text:s text:c="6"/></text:p>
          </table:table-cell>
          <table:table-cell table:number-columns-repeated="1019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S Gothic" style:language-asian="zxx" style:country-asian="none" style:font-name-complex="Mangal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10">00/00/0000</text:date>, <text:time style:data-style-name="N2" text:time-value="09:48:43.89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1-03-10T09:51:03.028000000</dc:date>
    <meta:editing-duration>PT2M19S</meta:editing-duration>
    <meta:editing-cycles>5</meta:editing-cycles>
    <meta:generator>LibreOffice/6.4.1.2$Windows_X86_64 LibreOffice_project/4d224e95b98b138af42a64d84056446d09082932</meta:generator>
    <meta:document-statistic meta:table-count="1" meta:cell-count="2038" meta:object-count="0"/>
  </office:meta>
</office:document-meta>
</file>