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co1" style:family="table-column">
      <style:table-column-properties fo:break-before="auto" style:column-width="36.638cm"/>
    </style:style>
    <style:style style:name="co2" style:family="table-column">
      <style:table-column-properties fo:break-before="auto" style:column-width="1.642cm"/>
    </style:style>
    <style:style style:name="co3" style:family="table-column">
      <style:table-column-properties fo:break-before="auto" style:column-width="2.459cm"/>
    </style:style>
    <style:style style:name="co4" style:family="table-column">
      <style:table-column-properties fo:break-before="auto" style:column-width="2.676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6pt solid #000000"/>
    </style:style>
    <style:style style:name="ce4" style:family="table-cell" style:parent-style-name="Default" style:data-style-name="N100">
      <style:table-cell-properties fo:border="0.06pt solid #000000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3"/>
        <table:table-column table:style-name="co2" table:default-cell-style-name="ce4"/>
        <table:table-column table:style-name="co3" table:default-cell-style-name="ce4"/>
        <table:table-column table:style-name="co4" table:default-cell-style-name="ce3"/>
        <table:table-column table:style-name="co5" table:number-columns-repeated="1020" table:default-cell-style-name="Default"/>
        <table:table-row table:style-name="ro1">
          <table:table-cell table:style-name="ce2" office:value-type="string" calcext:value-type="string">
            <text:p>GRUPPO_E_CESPITE</text:p>
          </table:table-cell>
          <table:table-cell table:style-name="ce2" office:value-type="string" calcext:value-type="string">
            <text:p>FOGLIO</text:p>
          </table:table-cell>
          <table:table-cell table:style-name="ce2" office:value-type="string" calcext:value-type="string">
            <text:p>PARTICELLA</text:p>
          </table:table-cell>
          <table:table-cell table:style-name="ce2" office:value-type="string" calcext:value-type="string">
            <text:p>SUBALTERNO</text:p>
          </table:table-cell>
          <table:table-cell table:style-name="ce5" table:number-columns-repeated="1020"/>
        </table:table-row>
        <table:table-row table:style-name="ro1">
          <table:table-cell office:value-type="string" calcext:value-type="string">
            <text:p>AREA ADIACENTE ORATORIO SAN MATTEO VIA PEDERZANA - AREA ADIACENTE ORATORIO SAN MATTEO VIA PEDERZA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ADIACENTE ORATORIO SAN MATTEO VIA PEDERZANA - AREA ADIACENTE ORATORIO SAN MATTEO VIA PEDERZA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ADIACENTE ORATORIO SAN MATTEO VIA PEDERZANA - AREA ADIACENTE ORATORIO SAN MATTEO VIA PEDERZA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ADIACENTE VIA XXI OTTOBRE ZONA PARCHEGGIO MERCATO - AREA <text:s/>VIA XXI OTTOBRE ZONA PARCHEGGIO MERCATO PART. 1011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1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ADIACENTE VIA XXI OTTOBRE ZONA PARCHEGGIO MERCATO - AREA <text:s/>VIA XXI OTTOBRE ZONA PARCHEGGIO MERCATO PART. 2065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65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ADIACENTE VIA XXI OTTOBRE ZONA PARCHEGGIO MERCATO - AREA <text:s/>VIA XXI OTTOBRE ZONA PARCHEGGIO MERCATO PART.1049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4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ABINA ELETTRICA VIA FAUSTO COPPI - AREA CABINA ELETTRICA VIA FAUSTO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ABINA ENEL - VIA SACCO E VANZETTI - AREA CABINA ENEL VIA SACCO E VANZETTI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1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ABINA ENEL VIA MAJORANA - AREA CABINA ENEL VIA MAJORANA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9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HIOSCO FIORI PRESSO IL CIMITERO - AREA CHIOSCO FIORI PRESSO IL CIMITER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0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HIOSCO GELATI PIAZZA BASSI BENITA - AREA CHIOSCO GELATI PIAZZA BASSI BENIT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HIOSCO GELATI PIAZZETTA MARIA CALLAS - AREA CHIOSCO GELATI PIAZZETTA MARIA CALLSA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94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HIOSCO GELATI VIA BENTIVOGLI N. 34/2 - AREA CHIOSCO GELATI VIA BENTIVOGLI N. 34/2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HIOSCO VIA GOLINELLI N. 1 VILLANOVA - AREA CHIOSCO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38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COMUNALE DAVANTI AL CIV. 6 P.ZZA MANDINI MARANO - AREA COMUNALE DAVANTI AL CIV. 6 P.ZZA MANDINI MARAN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table:style-name="ce4" office:value-type="string" calcext:value-type="string">
            <text:p>1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COMUNALE DAVANTI AL CIV. 6 P.ZZA MANDINI MARANO - AREA COMUNALE DAVANTI AL CIV. 6 P.ZZA MANDINI MARAN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table:style-name="ce4" office:value-type="string" calcext:value-type="string">
            <text:p>2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COMUNALE DAVANTI AL CIV. 6 P.ZZA MANDINI MARANO - AREA COMUNALE DAVANTI AL CIV. 6 P.ZZA MANDINI MARAN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table:style-name="ce4" office:value-type="string" calcext:value-type="string">
            <text:p>3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CORTE BARGELLO N. 1, 3, 5 - AREA VERDE CORTE BARGELLO N. 1, 3, 5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2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DENTRO EDIFICIO VIA GRAMSCI 26, 27 - AREA DENTRO EDIFICIO VIA <text:s/>GRAMSCI 26,27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DEPURATORE FOSSAMARZA - AREA DEPURATORE FOSSAMARZA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2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DEPURATORE FOSSAMARZA - AREA DEPURATORE FOSSAMARZA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25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DI VIABILITA' VIA PEDERZANA - AREA DI VIABILITA' VIA PEDERZAN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2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EDICOLA PIAZZA BASSI N. 2/B - AREA EDICOLA PIAZZA BASSI N. 2/B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EX FORNACE DI FIESSO - MAGAZZINO - AREA EX FORNACE DI FIESSO - MAGAZZIN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EX VOLVO IN VIA TOSARELLI 280 - AREA EX VOLVO VIA TOSARELLI 280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8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88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8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DESTRA IDICE VIA LARGO MOLINO - AREA FLUVIALE DESTRA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EX DEPURATORE IMHOFF VIA FIESSO - AREA FLUVIALE EX DEPURATORE IMHOFF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2 AGOSTO 1980 - AREA FLUVIAL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29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28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37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30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5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3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5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2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30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8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29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CHIUSA NUOVA - EX PROPRIETA' PELLEGRINI - AREA FLUVIALE VIA CHIUSA NUOVA - EX PROPRIETA' PELLEGR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28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FLUVIALE VIA PEDAGNA DESTRA ZONA MAGAZZINO COMUNALE - AREA FLUVIALE VIA PEDAGNA DESTRA ZONA MAGAZZINO COMUNALE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0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OASI FELINA VIA DI VITTORIO - AREA OASI FELINA VIA DI VITTORI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49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ARCHEGGIO LARGO PEDERZANA - AREA DI PARCHEGGIO LARGO PEDERZAN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ARCHEGGIO LARGO PEDERZANA - AREA DI PARCHEGGIO LARGO PEDERZAN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62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DONALE DAVANTI AL CIV. 4 DI VIA NASICA - AREA PEDONALE DAVANTI AL CIV. 4 DI VIA NASIC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53 <text:s text:c="4"/></text:p>
          </table:table-cell>
          <table:table-cell table:style-name="ce4" office:value-type="string" calcext:value-type="string">
            <text:p>3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61 <text:s text:c="4"/></text:p>
          </table:table-cell>
          <table:table-cell table:style-name="ce4" office:value-type="string" calcext:value-type="string">
            <text:p>1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6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ER ALLARGAMENTO VIA BARGELLO - AREE PER ALLARGAMENTO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TELEFONIA PRESSO IL CENTRONOVA - AREA TELEFONIA PRESSO IL CENTRO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52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TELEFONIA PRESSO IL CENTRONOVA - AREA TELEFONIA PRESSO IL CENTRO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5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ASILO NIDO VILLANOVA - AREA VERDE ADIACENTE ASILO NIDO VILLA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ASILO NIDO VILLANOVA - AREA VERDE ADIACENTE ASILO NIDO VILLA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0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LE VILLETTE VIA EINSTEIN DAL 37 AL 61 - AREA VERDE ADIACENTE LE VILLETTE VIA EINSTEIN DAL 37 AL 6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OSTERIA DI FIESSO - AREA VERDE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1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OSTERIA DI FIESSO - AREA VERDE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16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. D. ALIGHIERI N. 18 - 20 - AREA VERDE ADIACENTE V. D. ALIGHIERI N. 18 - 20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A 2 AGOSTO SOPRAPASSO VIA ROMITNO - AREA VERDE ADIACENTE VIA 2 AGOSTO SOPRAPASSO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A 2 AGOSTO SOPRAPASSO VIA ROMITNO - AREA VERDE ADIACENTE VIA 2 AGOSTO SOPRAPASSO VIA ROMITINO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1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A 2 AGOSTO SOPRAPASSO VIA ROMITNO - AREA VERDE ADIACENTE VIA 2 AGOSTO SOPRAPASSO VIA ROMITINO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1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A NEWTON DAL 7 AL 19 - AREA VERDE VIA NEWTON DAL 7 AL 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7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LLETTE VIA GALILEI DAL N. 1 AL N. 7 - AREA VERDE ADIACENTE VILLETTE VIA GALILEI DAL N. 1 AL N. 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LLETTE VIA GALILEI DAL N. 1 AL N. 7 - AREA VERDE ADIACENTE VILLETTE VIA GALILEI DAL N. 1 AL N. 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ADIACENTE VILLETTE VIA GALILEI DAL N. 1 AL N. 7 - AREA VERDE ADIACENTE VILLETTE VIA GALILEI DAL N. 1 AL N. 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7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4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3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1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8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BAS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IN PROSSIMITA' PARROCCHIA . GIOVANNI BATTIST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4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BASSA BENFENATI - AREA VERDE IN PROSSIMITA' PARROCCHIA . GIOVANNI BATTIST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45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IMITERO VIA 21 OTTOBRE 1994 - AREA VERDE CIMITERO VIA 21 OTTOBRE 1944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2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MPARTO HERA VIA FRULLO - AREA PARTICELLA 366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3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MPARTO HERA VIA FRULLO - AREA PARTICELLA 387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38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MPARTO HERA VIA FRULLO - AREA PARTICELLA 389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38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RSO ALDO MORO - AREA VERDE CORSO ALDO MOR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0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RSO ALDO MORO - AREA VERDE CORSO ALDO MOR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0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RSO ALDO MORO - AREA VERDE CORSO ALDO MOR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RTE BARGELLO N. 1, 3, 5 - AREA VERDE CORTE BARGELLO N. 1, 3, 5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2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CORTE BARGELLO N. 1, 3, 5 - AREA VERDE CORTE BARGELLO N. 1, 3, 5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E VIALETTO PARTE VIA GALILEI - PIAZZETTA MARIA C - AREA VERDE E VIALETTO PART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E VIALETTO PARTE VIA GALILEI - PIAZZETTA MARIA C - AREA VERDE E VIALETTO PART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IN VIA DEL LAVORO - AREA VERDE IN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IN VIA DEL LAVORO - AREA VERDE IN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2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IN VIA DEL LAVORO - AREA VERDE IN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2 <text:s text:c="6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7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8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84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1 <text:s text:c="6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82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ORATORIO DEL NIBBIO - AREA VERDE ORATORIO DEL NIBBIO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88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GAMBAMENTO CANI VIA NASICA - BENTIVOGLI - AREA VERDE SGAMBAMENTO CANI VIA NASICA - VIA BENTIVOGL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GAMBAMENTO CANI VIA NASICA - BENTIVOGLI - AREA VERDE SGAMBAMENTO CANI VIA NASICA - VIA BENTIVOGL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8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TELLINA - AREA VERDE STELLINA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TELLINA - AREA VERDE STELLINA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TELLINA ADIACENTE VIA VOLTA - PARCO GRANDI - AREA VERDE STELLINA ADIACENTE VIA VOLTA - PARCO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TELLINA ADIACENTE VIA VOLTA - PARCO GRANDI - AREA VERDE STELLINA ADIACENTE VIA VOLTA - PARCO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2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TELLINA ADIACENTE VIA VOLTA - PARCO GRANDI - AREA VERDE STELLINA ADIACENTE VIA VOLTA - PARCO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7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STELLINA ADIACENTE VIA VOLTA - PARCO GRANDI - AREA VERDE STELLINA ADIACENTE VIA VOLTA - PARCO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3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LLINI N. 4 VILLANOVA - AREA VERDE VIA BELLINI N. 4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0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LLINI N. 4 VILLANOVA - AREA VERDE VIA BELLINI N. 4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LLINI N. 4 VILLANOVA - AREA VERDE VIA BELLINI N. 4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0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NTIVOGLI - AREA VERDE VIA BENTIVOGL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NTIVOGLI 34/2 GELATERIA - AREA VERDE VIA BENTIVOGLI N. 34/2 GELATERI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NTIVOGLI 34/2 GELATERIA - AREA VERDE VIA BENTIVOGLI N. 34/2 GELATERI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NTIVOGLI N. 38 - 40 - AREA VERDE VIA BENTIVOGLI N. 38 - 40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ENTIVOGLI N. 38 - 40 - AREA VERDE VIA BENTIVOGLI N. 38 - 40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7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OTTAU - AREA VERDE VIA BOTTAU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BOTTAU - AREA VERDE VIA BOTTAU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CODIVILLA - AREA VERDE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2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COPERNICO - AREA VERDE VIA COPERNIC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COPERNICO - AREA VERDE VIA COPERNIC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CRISTINA CAMPO COMPARTO HERA - AREA PARTICELLA 376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37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CRISTINA CAMPO COMPARTO HERA - AREA PARTICELLA 377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3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GLI OLMI FIESSO - AREA VERDE VIA DEGLI OLMI FIESSO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GLI OLMI FIESSO - AREA VERDE VIA DEGLI OLMI FIESSO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A PIEVE N. 35 MARANO - AREA VERDE VIA DELLA PIEVE N. 35 MARANO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60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E OLIMPIADI - AREA VERDE VIA DELLE OLIMPIAD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E OLIMPIADI - AREA VERDE VIA DELLE OLIMPIAD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E OLIMPIADI - AREA VERDE VIA DELLE OLIMPIAD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E OLIMPIADI N. 101 - AREA VERDE VIA DELLE OLIMPIADI N. 101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E OLIMPIADI N. 101 - AREA VERDE VIA DELLE OLIMPIADI N. 101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E OLIMPIADI N. 101 - AREA VERDE VIA DELLE OLIMPIADI N. 101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DELLO SPORT - AREA VERDE VIA DELLO SPORT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.LLI ROSSELLI - AREA VERDE VIA F.LLI ROSSELL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.LLI ROSSELLI - AREA VERDE VIA F.LLI ROSSELL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7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6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AVA - VIA ROMITINO COMPARTO C1.1L - AREA VERDE VIA FAVA <text:s/>- VIA ROMITINO COMP. C1.1L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FERMI - AREA VERDE VIA FERM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02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G. ROSSINI - AREA VERDE VIA G. ROSSIN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GALILEI ADIACENTE EDIFICIO VIA GALILEI 8/7 - AREA VERDE VIA GALILEI ADIACENTE EDIFICIO VIA GALILEI 8/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GALILEI ADIACENTE EDIFICIO VIA GALILEI 8/7 - AREA VERDE VIA GALILEI ADIACENTE EDIFICIO VIA GALILEI 8/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0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GRAMSCI DAL N. 29 AL N. 33 - EX COMP. B3.2.1 - AREA VERDE VIA GRAMSCI DAL N. 29 AL N. 33 - EX COMP. B3.2.1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AZZINI - AREA VERDE VIA MAZZ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4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AZZINI - AREA VERDE VIA MAZZIN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52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AZZINI - AREA VERDE VIA MAZZ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AZZINI - AREA VERDE VIA MAZZINI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1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AZZINI 51 - AREA VERDE VIA MAZZINI 51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3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ERIGHI - AREA VERDE VIA MERIGHI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9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ERIGHI N. 1/2 - AREA VERDE VIA MERIGHI N. 1/2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58 <text:s text:c="4"/></text:p>
          </table:table-cell>
          <table:table-cell table:style-name="ce4" office:value-type="string" calcext:value-type="string">
            <text:p>34 <text:s text:c="5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9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8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8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9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9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MOLINARI PRADELLI - AREA VERDE VIA MOLINARI PRADELL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3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NASICA N. 103/6 - AREA VERDE VIA NASICA N. 103/6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4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ROMITINO N. 3/2 - AREA VERDE VIA ROMITINO N. 3/2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4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ROMITINO N. 3/2 - AREA VERDE VIA ROMITINO N. 3/2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- RETRO GROS MOP - AREA VERDE VIA TOSARELLI - RETRO GROS MOP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9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ALL'INGRESSO DEL PAESE - AREA VERDE VIA TOSARELLI ALL'INGRESSO DEL PAESE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6 <text:s text:c="6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ALL'INGRESSO DEL PAESE - AREA VERDE VIA TOSARELLI ALL'INGRESSO DEL PAESE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2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ALL'INGRESSO DEL PAESE - AREA VERDE VIA TOSARELLI ALL'INGRESSO DEL PAESE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11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ALL'INGRESSO DEL PAESE - AREA VERDE VIA TOSARELLI ALL'INGRESSO DEL PAESE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27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DAL N. 23 AL N. 31/A - EX COOP - AREA VERDE VIA TOSARELLI DAL N. 23 AL N. 31/A - EX COOP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EX AREA DELLA PROVINCIA - AREA VERDE VIA TOSARELLI EX AREA DELLA PROVINCI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N. 161/2 VILLANOVA - AREA VERDE VIA TOSARELLI N. 161/2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0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VILLANOVA - AREA VERDE VIA TOSARELLI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VILLANOVA - AREA VERDE VIA TOSARELLI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VILLANOVA - AREA VERDE VIA TOSARELLI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VILLANOVA - AREA VERDE VIA TOSARELLI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VILLANOVA - AREA VERDE VIA TOSARELLI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TOSARELLI VILLANOVA - AREA VERDE VIA TOSARELLI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2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VILLANOVA - AREA VERDE VI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03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A VOLTA - AREA VERDE VIA VOLTA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0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CINO PIAZZA ZAPELLONI - AREA VERDE VICINO PIAZZA ZAPELLON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VICINO PIAZZA ZAPELLONI - AREA VERDE VICINO PIAZZA ZAPELLON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ERDE ZONA STELLINA PIAZZETTA MARIA CALLAS - AREA VERDE ZONA STELLINA PIAZZETTA MARIA CALLAS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9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CA' DELL'ORBO NORD - DEL LAVORO - PER REALIZZAZIONE LOTTO 2 BIS ASSE LUNGOSAVENA - AREA VIA CA' DELL'ORBO NORD - DEL LAVORO PER REALIZZAZIONE LOTTO 2 BIS ASSE LUNGOSAVE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2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CADUTI PER LA LIBERTA' VICINO AL MAGAZZINO COMUNALE - AREA VIA CAUTI PER LA LIBERTA'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CADUTI PER LA LIBERTA' VICINO AL MAGAZZINO COMUNALE - AREA VIA CAUTI PER LA LIBERTA'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CADUTI PER LA LIBERTA' VICINO AL MAGAZZINO COMUNALE - AREA VIA CAUTI PER LA LIBERTA'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1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DEL LAVORO PER REALIZZAZIONE LOTTO 2 <text:s/>BIS ASSE LUNGOSAVENA - AREE VIA DEL LAVORO PER REALIZZAZIONE LOTTO 2 <text:s/>BIS ASSE LUNGOSAVE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3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FIUMANA SINISTRA - AREA VIA FIUMANA SINISTRA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12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TOSARELLI - VIA BOVI PER LA REALIZZAZIONE LOTTO 2 ASSE LUNGOSAVENA - AREA VIA TOSARELLI - VIA BOVI PER LA REALIZZAZIONE LOTTO 2 BIS ASSE LUNGOSAVEN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0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 TOSARELLI 318 - AREA VIA TOSARELLI 318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3 <text:s text:c="5"/></text:p>
          </table:table-cell>
          <table:table-cell table:style-name="ce4" office:value-type="string" calcext:value-type="string">
            <text:p>3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TOSARELLI 318 - AREA VIA TOSARELLI 318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3 <text:s text:c="5"/></text:p>
          </table:table-cell>
          <table:table-cell table:style-name="ce4" office:value-type="string" calcext:value-type="string">
            <text:p>4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TOSARELLI 318 - AREA VIA TOSARELLI 318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3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VIABILITA' INTERNA VIA TOSARELLI N. 342 - AREA VIABILITA' INTERNA VIA TOSARELLI N. 342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5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E VIA EINSTEIN DAL N. 37 AL N. 61 - AREE ADIACENTI VIA EINSTEIN DAL N. 37 AL N. 6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E VIA EINSTEIN DAL N. 37 AL N. 61 - AREE ADIACENTI VIA EINSTEIN DAL N. 37 AL N. 6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E VIA EINSTEIN DAL N. 37 AL N. 61 - AREE ADIACENTI VIA EINSTEIN DAL N. 37 AL N. 6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I AL CIMITERO CEDUTE IN DIRITTO DI SUP. ALLA PARROCCHIA DI CASTENASO - AREE VERDI ADIACENTI AL CIMITERO COMUNALE MAPPALE 1039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3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I AL CIMITERO CEDUTE IN DIRITTO DI SUP. ALLA PARROCCHIA DI CASTENASO - AREE VERDI ADIACENTI AL CIMITERO COMUNALE MAPPALE 1041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4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I AL CIMITERO CEDUTE IN DIRITTO DI SUP. ALLA PARROCCHIA DI CASTENASO - AREE VERDI ADIACENTI AL CIMITERO COMUNALE MAPPALE 2021.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I VILLETTE VIA DELLA PIEVE 6/3 - 6/8 - AREE ADIACENTI VILLETTE VIA DELLA PIEVE 6/3 - 6/8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9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ADIACENTI VILLETTE VIA DELLA PIEVE 6/3 - 6/8 - AREE ADIACENTI VILLETTE VIA DELLA PIEVE 6/3 - 6/8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4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ADIACENTI EX VOLVO VIA TOSARELLI - AREE COMUNALI ADIACENTI EX VOLVO VIA TOSARELL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ADIACENTI EX VOLVO VIA TOSARELLI - AREE COMUNALI ADIACENTI EX VOLVO VIA TOSARELL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8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8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2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VERDI - VIA DEL LAVORO - AREE COMUNALI VIA VERDI - VIA DEL LAVOR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XXI OTTOBRE 1944 VICINO AL CIMITERO - AREE COMUNALI VIA XXI OTTOBRE 1944 VICINO AL CIMITER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5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COMUNALI VIA XXI OTTOBRE 1944 VICINO AL CIMITERO - AREE COMUNALI VIA XXI OTTOBRE 1944 VICINO AL CIMITER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4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PER REALIZZAZIONE ROTONDA VIA ROMITINO - VIA FAVA - AREE PER REALIZZAZIONE ROTONDA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PER REALIZZAZIONE ROTONDA VIA ROMITINO - VIA FAVA - AREE PER REALIZZAZIONE ROTONDA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E VIA ELSA MORANTE DAL N. 9 AL N. 25 - AREE VERDE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E VIA ELSA MORANTE DAL N. 9 AL N. 25 - AREE VERDE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E VIA ELSA MORANTE DAL N. 9 AL N. 25 - AREE VERDE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E VIA ELSA MORANTE DAL N. 9 AL N. 25 - AREE VERDE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2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E VIA ELSA MORANTE DAL N. 9 AL N. 25 - AREE VERDE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E VIA ELSA MORANTE DAL N. 9 AL N. 25 - AREE VERDE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ADICENTI AL CIMITERO COMUNALE - AREE VERDI ADIACENTI AL CIMITERO COMUNALE MAPPALE 2017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1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ADICENTI AL CIMITERO COMUNALE - AREE VERDI ADIACENTI AL CIMITERO COMUNALE MAPPALE 2018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1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ADICENTI AL CIMITERO COMUNALE - AREE VERDI ADIACENTI AL CIMITERO COMUNALE MAPPALE 2067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6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ADICENTI AL CIMITERO COMUNALE - AREE VERDI ADIACENTI AL CIMITERO COMUNALE MAPPALE 2068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6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8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17 <text:s text:c="4"/></text:p>
          </table:table-cell>
          <table:table-cell table:style-name="ce4" office:value-type="string" calcext:value-type="string">
            <text:p>11 <text:s text:c="5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18 <text:s text:c="4"/></text:p>
          </table:table-cell>
          <table:table-cell table:style-name="ce4" office:value-type="string" calcext:value-type="string">
            <text:p>7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18 <text:s text:c="4"/></text:p>
          </table:table-cell>
          <table:table-cell table:style-name="ce4" office:value-type="string" calcext:value-type="string">
            <text:p>3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4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6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2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36 <text:s text:c="4"/></text:p>
          </table:table-cell>
          <table:table-cell table:style-name="ce4" office:value-type="string" calcext:value-type="string">
            <text:p>6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41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3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3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37 <text:s text:c="4"/></text:p>
          </table:table-cell>
          <table:table-cell table:style-name="ce4" office:value-type="string" calcext:value-type="string">
            <text:p>6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7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36 <text:s text:c="4"/></text:p>
          </table:table-cell>
          <table:table-cell table:style-name="ce4" office:value-type="string" calcext:value-type="string">
            <text:p>5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17 <text:s text:c="4"/></text:p>
          </table:table-cell>
          <table:table-cell table:style-name="ce4" office:value-type="string" calcext:value-type="string">
            <text:p>13 <text:s text:c="5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3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2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2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18 <text:s text:c="4"/></text:p>
          </table:table-cell>
          <table:table-cell table:style-name="ce4" office:value-type="string" calcext:value-type="string">
            <text:p>5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17 <text:s text:c="4"/></text:p>
          </table:table-cell>
          <table:table-cell table:style-name="ce4" office:value-type="string" calcext:value-type="string">
            <text:p>9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18 <text:s text:c="4"/></text:p>
          </table:table-cell>
          <table:table-cell table:style-name="ce4" office:value-type="string" calcext:value-type="string">
            <text:p>6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/O CENTRONOVA - IPERCOOP - AREE VERDI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5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8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2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7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3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2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8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. C1.1C VIA NUVOLARI - VIA PETRI - VIA COPPI - AREE VERDI COMP. C1.1C VIA NUVOLARI - VIA PET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7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7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13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6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5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55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7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7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8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5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6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70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 G-H VIA ALIGHIERI VIA PETRARCA - AREE VERDI COMPARTO C1 G-H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76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8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8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7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6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9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8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0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17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2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MPARTO C1.1I VIA CODIVILLA - AREE VERD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7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NSORZIO ZANARINI VIA XXV APRILE DAL 26 AL 60 - AREE VERDI CONSORZIO ZANARINI VIA 25 APRIL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NSORZIO ZANARINI VIA XXV APRILE DAL 26 AL 60 - AREE VERDI CONSORZIO ZANARINI VIA 25 APRIL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NSORZIO ZANARINI VIA XXV APRILE DAL 26 AL 60 - AREE VERDI CONSORZIO ZANARINI VIA 25 APRIL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7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NSORZIO ZANARINI VIA XXV APRILE DAL 26 AL 60 - AREE VERDI CONSORZIO ZANARINI VIA 25 APRIL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7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CONSORZIO ZANARINI VIA XXV APRILE DAL 26 AL 60 - AREE VERDI CONSORZIO ZANARINI VIA 25 APRILE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8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AMENDOLA - AREE VERDI VIA AMENDOL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AMENDOLA - AREE VERDI VIA AMENDOL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AMENDOLA - AREE VERDI VIA AMENDOL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PASQUALI COMPARTO B3.2 EDILPIANORO - AREE VERD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1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PASQUALI COMPARTO B3.2 EDILPIANORO - AREE VERD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PASQUALI COMPARTO B3.2 EDILPIANORO - AREE VERD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4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PASQUALI COMPARTO B3.2 EDILPIANORO - AREE VERD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PASQUALI COMPARTO B3.2 EDILPIANORO - AREE VERD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5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TRATTATI DI ROMA DAL 2 AL 62/3 - AREE VERDI VIA TRATTATI DI ROMA DAL 2 AL 62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TRATTATI DI ROMA DAL 2 AL 62/3 - AREE VERDI VIA TRATTATI DI ROMA DAL 2 AL 62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3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TRATTATI DI ROMA DAL 2 AL 62/3 - AREE VERDI VIA TRATTATI DI ROMA DAL 2 AL 62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2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5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8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3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9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8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7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 VIA VERDI - AREE VERDI VIA VERD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9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9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6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ERDI, PISTA CICLABILE E MARCIAPIEDI, VIA VILLANOVA DAL 28 AL 28/8 - AREE VERDI, PISTA CICLABILE E MARCIAPIEDI, VIA VILLANOVA DLA N.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7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CA' DELL'ORBO SUD LOTTO 2 <text:s/>BIS ASSE LUNGOSAVENA - AREE VIA VERDI PER REALIZZAZIONE LOTTO 2 BIS ASSE LUNGOSAVE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2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CA' DELL'ORBO SUD LOTTO 2 <text:s/>BIS ASSE LUNGOSAVENA - AREE VIA VERDI PER REALIZZAZIONE LOTTO 2 BIS ASSE LUNGOSAVE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DEL LAVORO PER LA REALIZZAZIONE LOTTO 2 BIS ASSE LUNGOSAVENA - AREE VIA DEL LAVORO PER LA REALIZZAZIONE LOTTO 2 BIS ASSE LUNGOSAVE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DEL LAVORO PER LA REALIZZAZIONE LOTTO 2 BIS ASSE LUNGOSAVENA - AREE VIA DEL LAVORO PER LA REALIZZAZIONE LOTTO 2 BIS ASSE LUNGOSAVENA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6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6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- VIA BOVI - VIA VERDI - PER REALIZZAZIONE LOTTO 2 BIS ASSE LUNGOSAVENA - AREE VIA TOSARELLI - VIA BOVI - VIA VERDI - PER REALIZZAZIONE LOTTO 2 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PER REALIZZAZIONE LOTTO 2 BIS LUNGOSAVENA - AREE VIA TOSARELLI PER REALIZZAZIONE LOTTO 2 BIS LUNGOSAVENA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PER REALIZZAZIONE LOTTO 2 BIS LUNGOSAVENA - AREE VIA TOSARELLI PER REALIZZAZIONE LOTTO 2 BIS LUNGOSAVENA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6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PER REALIZZAZIONE LOTTO 2 BIS LUNGOSAVENA - AREE VIA TOSARELLI PER REALIZZAZIONE LOTTO 2 BIS LUNGOSAVENA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TOSARELLI PER REALIZZAZIONE LOTTO 2 BIS LUNGOSAVENA - AREE VIA TOSARELLI PER REALIZZAZIONE LOTTO 2 BIS LUNGOSAVENA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6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VERDI PER REALIZZAZIONE LOTTO 2 <text:s/>BIS ASSE LUNGOSAVENA - AREE VIA VERDI PER REALIZZAZIONE LOTTO 2 <text:s/>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VERDI PER REALIZZAZIONE LOTTO 2 <text:s/>BIS ASSE LUNGOSAVENA - AREE VIA VERDI PER REALIZZAZIONE LOTTO 2 <text:s/>BIS ASSE LUNGOSAVENA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XXI OTTOBRE - AREA PARTICELLA 2063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63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E VIA XXI OTTOBRE - AREA PARTICELLA 2074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7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ex casa Benfenati - Area ex Casa Benfena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2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CAMPER SERVICE - CAMPER SERVICE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7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CENTRALINA ACQUEDOTTO VIA SAN VITALE FOSSAMARZA - CENTRALINA ACQUEDOTTO VIA SAN VITALE FOSSAMARZA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1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CORSO ALDO MORO 7, 9, 11, 13 - PARTICELLA N. 530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3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CORSO ALDO MORO DAL N. 18 AL 24 - PARTICELLA N. 37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7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CORSO ALDO MORO N. 2 , 4, 6, 8 - PARTICELLA N. 354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CORSO ALDO MORO N. 26, 28, 30, 32 - EDIFICIO ERP - DDS CORSO ALDO MORO N. 26, 28, 30, 3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PIAZZA MANDINI N. 2, 4 - PARTICELLA N. 140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4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PIAZZA MANDINI N. 6 - PARTICELLA N. 139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PIAZZA MARIE CURIE N. 2, 4, 6 - PARTICELLA N. 76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AMENDOLA N. 5 - PUBBLICA ASSISTENZA - DDS VIA AMENDOLA N. 5 - PUBBLICA ASSISTENZ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ANTE ALIGHIERI N. 10, 12 - PARTICELLE N. 855, 854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ANTE ALIGHIERI N. 10, 12 - PARTICELLE N. 855, 854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ANTE ALIGHIERI N. 6, 8 - PARTICELLA N. 891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9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DAL N. 1 AL 15 - PARTICELLA N. 359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DAL N. 2 AL 26 - PARTICELLE N. 395 - 396 - 398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9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DAL N. 2 AL 26 - PARTICELLE N. 395 - 396 - 398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DAL N. 2 AL 26 - PARTICELLE N. 395 - 396 - 398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DAL N. 53 AL 63 - PARTICELLA N. 402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0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N. 101 - PARTICELLA N. 442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DELLE OLIMPIADI N. DAL 68 AL 88 - PARTICELLA N. 389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8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12, 14, 16 - PARTICELLA N. 363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18 AL 28 - PARTICELLE N. 592, 593, 594, 595, 59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18 AL 28 - PARTICELLE N. 592, 593, 594, 595, 59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18 AL 28 - PARTICELLE N. 592, 593, 594, 595, 59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18 AL 28 - PARTICELLE N. 592, 593, 594, 595, 59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18 AL 28 - PARTICELLE N. 592, 593, 594, 595, 591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2, 4, 6, 8, 10 - PARTICELLA N. 366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EINSTEIN DAL N. 21, 23, 25, 27, 29 - PARTICELLA N. 385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8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FERMI 64 - PARTICELLA N. 803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0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FERMI N. 66 - PARTICELLA N. 806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0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FERMI N. 68, 70 - PARTICELLA N. 810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ALILEI N. 6, 8 - PARTICELLA N. 46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ALVANI N. 24, 26, 28, 30 - DDS VIA GALVANI N. 24, 26, 28, 30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4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INZBURG N. 8 - DDS VIA GINZBURG N. 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5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RAMSCI 24, 26, 28, 30 - PARTICELLA 140</text:p>
          </table:table-cell>
          <table:table-cell office:value-type="string" calcext:value-type="string">
            <text:p>999</text:p>
          </table:table-cell>
          <table:table-cell office:value-type="string" calcext:value-type="string">
            <text:p>9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RAMSCI 32, 34, 36 - PARTICELLA N. 157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RAMSCI N. 38, 40 - PARTICELLA N. 159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RAMSCI N. 42, 44, 46 - PARTICELLA N. 156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GRAMSCI N. 48, 50, 52 - PARTICELLA N. 158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LEONARDO DA VINCI DAL N. 76 AL 86 - PARTICELLA N. 495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NEWTON N. 1, 3, 5 - DDS VIA NEWTON N. 1, 3, 5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7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ERDI DAL N. 1 AL N. 33/3 - PARTICELLA N. 145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1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ERDI DAL N. 35 AL N. 45 - PARTICELLA N. 351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3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0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4 AL 28 - PARTICELLE DAL N. 607 AL N. 61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61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DDS VIA VOLTA DAL N. 52, 54, 56, 58, 60 - PARTICELLA N. 76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EX AREA CIMITERIALE VILLANOVA - EX AREA CIMITERIALE VILLANOVA</text:p>
          </table:table-cell>
          <table:table-cell office:value-type="string" calcext:value-type="string">
            <text:p>36</text:p>
          </table:table-cell>
          <table:table-cell table:style-name="ce3" office:value-type="string" calcext:value-type="string">
            <text:p>B <text:s text:c="6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EX ORTI VIA DELL'ARTIGIANO - EX ORTI VIA DELL'ARTIGIAN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15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AMENDOLA - GIARDINO PUBBLICO VIA AMENDOL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AMENDOLA - GIARDINO PUBBLICO VIA AMENDOLA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0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BENTIVOGLI - GIARDINO PUBBLICO VIA BENTIVOGL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0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BENTIVOGLI - GIARDINO PUBBLICO VIA BENTIVOGL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0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DON MINZONI VILLANOVA - GIARDINO PUBBLICO VIA DON MINZONI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24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DON MINZONI VILLANOVA - GIARDINO PUBBLICO VIA DON MINZONI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2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DON MINZONI VILLANOVA - GIARDINO PUBBLICO VIA DON MINZONI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2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DON MINZONI VILLANOVA - GIARDINO PUBBLICO VIA DON MINZONI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23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6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7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FIESSO ADIACENTE AL PONTE BLU - GIARDINO PUBBLICO VIA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2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GOBETTI - GIARDINO PUBBLICO VIA GOBET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0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GOBETTI - GIARDINO PUBBLICO VIA GOBET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GOBETTI - GIARDINO PUBBLICO VIA GOBET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0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GOBETTI - GIARDINO PUBBLICO VIA GOBETTI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12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NASICA - GIARDINO PUBBLICO VIA NASI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GIARDINO PUBBLICO VIA TOSARELLI - BAR CENTRALE - GIARDINO PUBBLICO VIA TOSARELLI - BAR CENTRAL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LOTTO N. 1 COMPARTO ANS C2.2 CASTENASO EST FIESSO - LOTTO N. 1 COMPARTO ANS C2.2 CASTENASO EST FIESSO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5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LOTTO N. 17 COMPARTO ANS C2.2 CASTENASO EST FIESSO - AREA LOTTO 17 COMPARTO ANS-C2.2 CASTENASO EST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40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LOTTO N. 3 COMPARTO ANS C2.2 CASTENASO EST FIESSO - LOTTO N. 3 COMPARTO ANS C2.2 CASTENASO EST FIESSO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5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ORTI DI VILLANOVA VIA MERIGHI - ORTI DI VILLANOVA VIA MERIGHI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4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ORTI DI VILLANOVA VIA MERIGHI - ORTI DI VILLANOVA VIA MERIGHI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40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ORTI DI VILLANOVA VIA MERIGHI - ORTI DI VILLANOVA VIA MERIGHI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46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ORTI SINISTRA IDICE VICINO AL CIMITERO - ORTI SINISTRA IDICE VICINO AL CIMITER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ORTI SINISTRA IDICE VICINO AL CIMITERO - ORTI SINISTRA IDICE VICINO AL CIMITER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9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7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7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7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6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8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1.1C VIA PETRI - VIA NUVOLARI - VIA COPPI - PARCHEGGI C1.1C VIA PETRI - VIA NUVOLARI - VIA COPP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4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7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4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4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COMPARTO C1.1I VIA CODIVILLA - PARCHEGGI COMPARTO C1.1I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50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0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1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5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table:style-name="ce4" office:value-type="string" calcext:value-type="string">
            <text:p>139 <text:s text:c="4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1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E VIABILITA' C/O CENTRONOVA - IPERCOOP - PARCHEGGI E VIABILITA' C/O CENTRONOVA - IPERCOOP</text:p>
          </table:table-cell>
          <table:table-cell office:value-type="string" calcext:value-type="string">
            <text:p>223</text:p>
          </table:table-cell>
          <table:table-cell office:value-type="string" calcext:value-type="string">
            <text:p>2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VIA LARGO MOLINO N. 4 - PARCHEGGI VIA LARGO MOLINO N. 4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VIA PASQUALI COMPARTO B3.2 EDILPIANORO - PARCHEGG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VIA PASQUALI COMPARTO B3.2 EDILPIANORO - PARCHEGG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VIA PASQUALI COMPARTO B3.2 EDILPIANORO - PARCHEGG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6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 VIA PASQUALI COMPARTO B3.2 EDILPIANORO - PARCHEGGI VIA PASQUALI COMPARTO B3.2 EDILPIANOR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6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ADIACENTE CENTRO COMMERCIALE STELLINA - PARCHEGGIO ADIACENTE CENTRO COMMERCIALE STELLINA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2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CORTE BARGELLO N. 1, 3, 5 - PARCHEGGIO CORTE BARGELLO N. 1, 3, 5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E VERDE VIA MOLINARI PRADELLI DAL 1 AL 3/2 - PARCHEGGIO E VERDE</text:p>
          </table:table-cell>
          <table:table-cell office:value-type="string" calcext:value-type="string">
            <text:p>99</text:p>
          </table:table-cell>
          <table:table-cell office:value-type="string" calcext:value-type="string">
            <text:p>999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IN PROSSIMITA' PARROCCHIA SAN GIOVANNI BATTISTA - PARCHEGGIO IN PROSSIMITA' PARROCCHIA SAN GIOVANNI BATTIST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046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MARANO ADIACENTE PIAZZA MANDINI - AREA DI PARCHEGGI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2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PUBBLICO VIA 25 APRILE N. 12 - PARCHEGGIO PUBBLICO VIA 25 APRILE N. 12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263 <text:s text:c="4"/></text:p>
          </table:table-cell>
          <table:table-cell table:style-name="ce4" office:value-type="string" calcext:value-type="string">
            <text:p>4 <text:s text:c="6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PUBBLICO VIA GRAMSCI - PARCHEGGIO PUBBLICO VIA GRAMSC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PUBBLICO VIA GRAMSCI - PARCHEGGIO PUBBLICO VIA GRAMSC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PUBBLICO VIA GRAMSCI - PARCHEGGIO PUBBLICO VIA GRAMSC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9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PUBBLICO VIA GRAMSCI - PARCHEGGIO PUBBLICO VIA GRAMSC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9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ARIOSTO - PARCHEGGIO VIA ARIOST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BARGELLO VICINO AL CIV. 24/2 DI VIA BARGELLO - PARCHEGGIO VIA BARGELL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2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BENTIVOGLI DAL N. 10 AL N. 16 - PARCHEGGIO VIA BENTIVOGLI DAL N. 10 AL N. 16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BIRBANTERIA - AREA DI PARCHEGGIO VIA BIRBANTERIA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50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BIRBANTERIA - AREA DI PARCHEGGIO VIA BIRBANTERIA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50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BOCCACCIO - PARCHEGGIO VIA BOCCACCI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6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' DELL'ORBO N. 1 - PARCHEGGIO VIA CA' DELL'ORBO N. 1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4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' DELL'ORBO N. 1 - PARCHEGGIO VIA CA' DELL'ORBO N. 1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' DELL'ORBO NORD - AREA DI PARCHEGGIO VIA CA' DELL'ORBO NORD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' DELL'ORBO NORD 11 - PARCHEGGIO VIA CA' DELL'ORBO NORD 11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5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' DELL'ORBO SUD - PARCHEGGIO VIA CA' DELL'ORBO SUD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' DELL'ORBO SUD - PARCHEGGIO VIA CA' DELL'ORBO SUD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RLINA N. 1 - PARCHEGGIO VIA CARLINA N. 1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27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AVOUR N. 2 - VILLANOVA - PARCHEGGIO VIA CAVOUR N. 2 VILLA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HIUSA NUOVA 4 - PARCHEGGIO VIA CHIUSA NUOVA 4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HIUSA NUOVA 4 - PARCHEGGIO VIA CHIUSA NUOVA 4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ODIVILLA - AREA DI PARCHEGGIO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4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ODIVILLA - AREA DI PARCHEGGIO VIA CODIVILLA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26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CRISTINA CAMPO COMPARTO HERA - AREA PARTICELLA 375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37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ANTE ALIGHIERI - AREA DI PARCHEGGIO VIA DANTE ALIGHIER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7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ANTE ALIGHIERI - AREA DI PARCHEGGIO VIA DANTE ALIGHIER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6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ANTE ALIGHIERI - AREA DI PARCHEGGIO VIA DANTE ALIGHIER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7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ELLA PIEVE DAL N. 42 AL 42/6 - PARCHEGGIO VIA DELLA PIEVE DAL N. 42 AL 42/6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2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ELLE OLIMPIADI - PARCHEGGIO VIA DELLE OLIMPIAD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ELLE OLIMPIADI - PARCHEGGIO VIA DELLE OLIMPIADI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ELLE OLIMPIADI N. 99, 101, 103 - PARCHEGGIO VIA DELLE OLIMPIADI N. 99, 10, 103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4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I VITTORIO VICINO CIV. 5/2 VIA DI VITTORIO - PARCHEGGIO VIA DI VITTORI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4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I VITTORIO VICINO CIV. 5/2 VIA DI VITTORIO - PARCHEGGIO VIA DI VITTORI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5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I VITTORIO VICINO CIV. 5/2 VIA DI VITTORIO - PARCHEGGIO VIA DI VITTORI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50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ON MINZONI N. 9 - AREA DI PARCHEGGIO VIA DON MINZONI N. 9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DON MINZONI N. 9 - AREA DI PARCHEGGIO VIA DON MINZONI N. 9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ELSA MORANTE DAL N. 9 AL N. 25 - PARCHEGGIO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2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ELSA MORANTE DAL N. 9 AL N. 25 - PARCHEGGIO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ELSA MORANTE DAL N. 9 AL N. 25 - PARCHEGGIO VIA ELSA MORANTE DAL N. 9 AL N. 25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1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FAVA - VIA ROMITINO COMPARTO C1.1L - PARCHEGGIO VIA FAVA <text:s/>-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FAVA - VIA ROMITINO COMPARTO C1.1L - PARCHEGGIO VIA FAVA <text:s/>-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6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FAVA - VIA ROMITINO COMPARTO C1.1L - PARCHEGGIO VIA FAVA <text:s/>-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7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FAVA - VIA ROMITINO COMPARTO C1.1L - PARCHEGGIO VIA FAVA <text:s/>-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FAVA - VIA ROMITINO COMPARTO C1.1L - PARCHEGGIO VIA FAVA <text:s/>- VIA ROMITIN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6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GALILEI 8/7 - PARCHEGGIO VIA GALILEI 8/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45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GOBETTI 10 - PARCHEGGIO VIA GOBETTI 10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GOBETTI N. 1 - AREA DI PARCHEGGIO VIA GOBETTI N. 1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GRAMSCI DAL CIV. 29 AL CIV. 33 - EX COMPARTO B3.2.1 - PARCHEGGIO VIA GRAMSCI DAL N. 29 AL N. 33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LARGO MOLINO N. 6 - PARCHEGGIO VIA LARGO MOLINO N. 6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6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MERIGHI - PARCHEGGIO VIA MERIGHI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6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MERIGHI BANCA DI IMOLA - PARCHEGGIO VIA MERIGHI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MERIGHI N. 1/2 - PARCHEGGIO VIA MERIGHI N. 1/2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58 <text:s text:c="4"/></text:p>
          </table:table-cell>
          <table:table-cell table:style-name="ce4" office:value-type="string" calcext:value-type="string">
            <text:p>34 <text:s text:c="5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NASICA N. 101/A - PARCHEGGIO VIA NASICA N. 101/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NASICA N. 45 - PARCHEGGIO VIA NASICA N. 45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48 <text:s text:c="5"/></text:p>
          </table:table-cell>
          <table:table-cell table:style-name="ce4" office:value-type="string" calcext:value-type="string">
            <text:p>23 <text:s text:c="5"/>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NASICA N. 60, 60/A, 60/B - PARCHEGGIO VIA NASICA N. 60, 60/A, 60/B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2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NASICA N. 70, 72, 74 - PARCHEGGIO VIA NASICA N. 70, 72, 74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9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NASICA N. 99, 101 - PARCHEGGIO VIA NASICA N. 99, 101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7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DAGNA DESTRA N. 1 - PARCHEGGIO VIA PEDAGNA DESTRA N. 1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23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DERZANA 4 - PARCHEGGIO VIA PEDERZANA 4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21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DERZANA 4 - PARCHEGGIO VIA PEDERZANA 4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47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DERZANA ADIACENTE CAMST VIA TOSARELLI 318 - PARCHEGGIO VIA PEDERZANA ADIACENTE CAMST VIA TOSARELLI 318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TRARCA - PARCHEGGIO VIA PETRARC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60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TRARCA - PARCHEGGIO VIA PETRARC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7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TRARCA - PARCHEGGIO VIA PETRARC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5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TRARCA - PARCHEGGIO VIA PETRARC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PETRARCA - PARCHEGGIO VIA PETRARC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5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SANTI - PARCHEGGIO VIA SANTI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2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SENTIERO IDICE - PARCHEGGIO VIA SENTIERO IDICE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103/2 - CONAD - PARCHEGGIO VIA TOSARELLI 103/2 - CONAD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8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103/2 - CONAD - PARCHEGGIO VIA TOSARELLI 103/2 - CONAD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47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282 - PARCHEGGIO VIA TOSARELLI N. 282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1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326 - GROS MOP - AREA DI PARCHEGGIO VIA TOSARELLI 326 - GROS MOP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40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99, 101, 103 - PARCHEGGIO VIA TOSARELLI N. 99, 101, 103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1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DAL N. 23 AL N. 31/A - AREA EX COOP - PARCHEGGIO VIA TOSARELLI DAL N. 23 AL 31/A - AREA EX COOP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8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55 VILLANOVA - PARCHEGGIO VIA TOSARELLI N. 155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55 VILLANOVA - PARCHEGGIO VIA TOSARELLI N. 155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42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55 VILLANOVA - PARCHEGGIO VIA TOSARELLI N. 155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0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55 VILLANOVA - PARCHEGGIO VIA TOSARELLI N. 155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0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55 VILLANOVA - PARCHEGGIO VIA TOSARELLI N. 155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0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63/3 - AREA DI PARCHEGGIO VIA TOSARELLI N. 163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58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171 VILLANOVA - PARCHEGGIO VIA TOSARELLI N. 171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2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286 - PARCHEGGIO VIA TOSARELLI N. 286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3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342 - PARCHEGIO VIA TOSARELLI N. 342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7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N. 76/2 - PARCHEGGIO VIA TOSARELLI N. 76/2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VILLANOVA ZONA EMMELUNGA - PARCHEGGIO VIA TOSARELLI VILLANOVA ZONA EMMELUNG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4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VILLANOVA ZONA EMMELUNGA - PARCHEGGIO VIA TOSARELLI VILLANOVA ZONA EMMELUNG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56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VILLANOVA ZONA EMMELUNGA - PARCHEGGIO VIA TOSARELLI VILLANOVA ZONA EMMELUNG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5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ARELLI VILLANOVA ZONA EMMELUNGA - PARCHEGGIO VIA TOSARELLI VILLANOVA ZONA EMMELUNG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2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OSCANINI - PARCHEGGIO VIA TOSCANINI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0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RATTATI DI ROMA DAL 2 AL 62/3 - PARCHEGGIO VIA TRATTATI DI ROMA DAL 2 AL 62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7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RATTATI DI ROMA DAL 2 AL 62/3 - PARCHEGGIO VIA TRATTATI DI ROMA DAL 2 AL 62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2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RATTATI DI ROMA DAL 2 AL 62/3 - PARCHEGGIO VIA TRATTATI DI ROMA DAL 2 AL 62/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1039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URATI 31/2 - PARCHEGGIO VIA TURATI N. 31/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URATI 6/2 - PARCHEGGIO VIA TURATI 6/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46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TURATI N. 39 - PARCHEGGIO VIA TURATI N. 39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9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VILLANOVA 2 - PARCHEGGIO VIA VILLANOVA 2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30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VILLANOVA DAL 28 AL 28/8 - PARCHEGGIO VIA VILLANOVA DAL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VILLANOVA DAL 28 AL 28/8 - PARCHEGGIO VIA VILLANOVA DAL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6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HEGGIO VIA VILLANOVA DAL 28 AL 28/8 - PARCHEGGIO VIA VILLANOVA DAL 28 AL 28/8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3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7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3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0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ANIELE GRANDI - PARCO DANIELE GRANDI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7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PACE VILLANOVA - PARCO DELLA PACE VILLANOVA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3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PACE VILLANOVA - PARCO DELLA PACE VILLA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0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PACE VILLANOVA - PARCO DELLA PACE VILLA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0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PACE VILLANOVA - PARCO DELLA PACE VILLANOVA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4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PACE VILLANOVA - PARCO DELLA PACE VILLANOVA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2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PACE VILLANOVA - PARCO DELLA PACE VILLANOVA</text:p>
          </table:table-cell>
          <table:table-cell office:value-type="string" calcext:value-type="string">
            <text:p>37</text:p>
          </table:table-cell>
          <table:table-cell office:value-type="string" calcext:value-type="string">
            <text:p>37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RESISTENZA - MANUTENZIONE AREE VERDI</text:p>
          </table:table-cell>
          <table:table-cell office:value-type="string" calcext:value-type="string">
            <text:p>99</text:p>
          </table:table-cell>
          <table:table-cell office:value-type="string" calcext:value-type="string">
            <text:p>9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RESISTENZA - PARCO DELLA RESISTENZ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2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RESISTENZA - PARCO DELLA RESISTENZ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1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RESISTENZA - PARCO DELLA RESISTENZ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DELLA RESISTENZA - PARCO DELLA RESISTENZA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SINISTRA IDICE - EX PALIO - PARCO FLUVIALE SINISTRA IDICE - EX PALI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5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SINISTRA IDICE - EX PALIO - PARCO FLUVIALE SINISTRA IDICE - EX PALI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SINISTRA IDICE - EX PALIO - PARCO FLUVIALE SINISTRA IDICE - EX PALI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8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SINISTRA IDICE - EX PALIO - PARCO FLUVIALE SINISTRA IDICE - EX PALI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5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SINISTRA IDICE - EX PALIO - PARCO FLUVIALE SINISTRA IDICE - EX PALI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5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VIA TOSARELLI VICINO DISTRIBUTORE AGIP - PARCO FLUVIALE VIA TOSARELLI VICINO DISTRIBUTORE AGIP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90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FLUVIALE VIA TOSARELLI VICINO DISTRIBUTORE AGIP - PARCO FLUVIALE VIA TOSARELLI VICINO DISTRIBUTORE AGIP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1 <text:s text:c="6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2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9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45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96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LA ROCCA VIA LARGO MOLINO - PARCO LA ROCCA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62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PIAZZA MANDINI - PARCO PIAZZA MANDINI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26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3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4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2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3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6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ARCO ZONA ROTONDA VILLANOVA - PARCO ZONA ROTONDA VILLANOVA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2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23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23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4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4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2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23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40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MARANO - CASTENASO - PIASTA CICLABILE MARANO - CASTENAS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41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7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4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5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1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5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4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8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8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5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6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59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0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4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75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41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ABILE VIA BARGELLO - PISTA CICLABILE VIA BARGELLO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69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6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03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67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00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01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9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CICLOPEDONALE FIESSO COMPARTO C1.G-H - PISTA CICLOPEDONALE FIESS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0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PISTA DI PATTINAGGIO VIA BENTIVOGLI - PISTA DI PATTINAGGIO VIA BENTIVOGL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5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BIRBANTERIA - RELITTO STRADALE VIA BIRBANTERIA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95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CAUTI PER LA LIBERTA' - RELITTO STRADALE VIA CADUTI PER LA LIBERTA'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16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CIOTTITRENTADUE - RELITTO STRADALE VIA CIOTTITRENTADUE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74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FRULLO - RELITTO STRADALE VIA FRULLO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82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FRULLO - RELITTO STRADALE VIA FRULLO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112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FRULLO - RELITTO STRADALE VIA FRULLO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79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FRULLO - RELITTO STRADALE VIA FRULLO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110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FRULLO VICINO ALLA BASCHIERI &amp; PELLAGRI - RELITTO STRADALE VIA FRULLO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15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RELITTO STRADALE VIA MARCIAPESCE - RELITTO STRADALE VIA MARCIAPESCE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24 <text:s text:c="5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SENTIERO ACCESSO DEPURATORE MARANO - SENTIERO ACCESSO DEPURATORE MARANO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181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SENTIERO FIESSO DIETRO CIVICO 26 VIA CADUTI DELLA LIBERTA' - SENTIERO FIESSO DIETRO CIVICO 26 VIA CADUTI DELLA LIBERTA'</text:p>
          </table:table-cell>
          <table:table-cell office:value-type="string" calcext:value-type="string">
            <text:p>16</text:p>
          </table:table-cell>
          <table:table-cell table:style-name="ce3" office:value-type="string" calcext:value-type="string">
            <text:p>A <text:s text:c="6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TERRENI COMPARTO ANSC2.1 - AREA PARTICELLA 1064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64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TERRENI COMPARTO ANSC2.1 - AREA PARTICELLA 1066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66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TERRENI COMPARTO ANSC2.1 - AREA PARTICELLA 1123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23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TERRENI COMPARTO ANSC2.1 - AREA PARTICELLA 1136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36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TERRENO COMUNALE DIETRO EDIFICI VIA MARCONI DAL 4 AL 8 - TERRENO COMUNALE VIA MARCONI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7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ERDE PUBBLICO COMUNALE - MANUTENZIONI AREE VERDE PUBBLICO COMUNALE</text:p>
          </table:table-cell>
          <table:table-cell office:value-type="string" calcext:value-type="string">
            <text:p>999</text:p>
          </table:table-cell>
          <table:table-cell office:value-type="string" calcext:value-type="string">
            <text:p>999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I PEDONALI ADIACENTI PIAZZETTA MARIA CALLAS N. 2 - VIALETTI PEDONALI ADIACENTI PIAZZETTA MARIA CALLAS N. 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90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I PEDONALI ADIACENTI PIAZZETTA MARIA CALLAS N. 2 - VIALETTI PEDONALI ADIACENTI PIAZZETTA MARIA CALLAS N. 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9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I PEDONALI ADIACENTI PIAZZETTA MARIA CALLAS N. 2 - VIALETTI PEDONALI ADIACENTI PIAZZETTA MARIA CALLAS N. 2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90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ADIACENTE EDIFICIO VIA GALILEI 8/7 - VIALETTO PEDONALE ADIACENTE EDIFICIO VIA GALILEI 8/7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08 <text:s text:c="3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IN VIA BOCCACCIO 4 - VIALETTO PEDONALE IN VIA BOCCACCIO 4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4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VIA FAVA - VIALETTO PEDONALE VIA FAV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3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VIA FAVA - VIALETTO PEDONALE VIA FAV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43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VIA FAVA - VIALETTO PEDONALE VIA FAVA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747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ZONA STELLINA DAVANTI VILLETTE P.ZZA MARIE - VIALETTO PEDONALE ZONA STELLINA DAVANTI VILLETTA P.ZZA MARI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38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ZONA STELLINA DAVANTI VILLETTE P.ZZA MARIE - VIALETTO PEDONALE ZONA STELLINA DAVANTI VILLETTA P.ZZA MARI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2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PEDONALE ZONA STELLINA DAVANTI VILLETTE P.ZZA MARIE - VIALETTO PEDONALE ZONA STELLINA DAVANTI VILLETTA P.ZZA MARI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724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VIALETTO VIA BOCCACCIO COMPARTO C1-G-H - VIALETTO VIA BOCCACCI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45 <text:s text:c="4"/>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area parcheggio Via 25 Aprile/Pasquali - parcheggio mappale 1014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1014 <text:s text:c="3"/>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10">00/00/0000</text:date>, <text:time style:data-style-name="N2" text:time-value="09:51:12.33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1-03-10T09:52:16.228000000</dc:date>
    <meta:editing-duration>PT1M6S</meta:editing-duration>
    <meta:editing-cycles>2</meta:editing-cycles>
    <meta:generator>LibreOffice/6.4.1.2$Windows_X86_64 LibreOffice_project/4d224e95b98b138af42a64d84056446d09082932</meta:generator>
    <meta:document-statistic meta:table-count="1" meta:cell-count="2379" meta:object-count="0"/>
  </office:meta>
</office:document-meta>
</file>