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 Light1" svg:font-family="'Calibri Light'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098cm"/>
    </style:style>
    <style:style style:name="co2" style:family="table-column">
      <style:table-column-properties fo:break-before="auto" style:column-width="14.607cm"/>
    </style:style>
    <style:style style:name="co3" style:family="table-column">
      <style:table-column-properties fo:break-before="auto" style:column-width="2.288cm"/>
    </style:style>
    <style:style style:name="co4" style:family="table-column">
      <style:table-column-properties fo:break-before="auto" style:column-width="2.722cm"/>
    </style:style>
    <style:style style:name="co5" style:family="table-column">
      <style:table-column-properties fo:break-before="auto" style:column-width="2.951cm"/>
    </style:style>
    <style:style style:name="co6" style:family="table-column">
      <style:table-column-properties fo:break-before="auto" style:column-width="1.612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 Light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4" table:default-cell-style-name="ce2"/>
        <table:table-column table:style-name="co5" table:default-cell-style-name="ce2"/>
        <table:table-column table:style-name="co6" table:number-columns-repeated="1019" table:default-cell-style-name="Default"/>
        <table:table-row table:style-name="ro1">
          <table:table-cell table:style-name="ce1" office:value-type="string" calcext:value-type="string">
            <text:p>BENEFICIARIO</text:p>
          </table:table-cell>
          <table:table-cell table:style-name="ce3" office:value-type="string" office:string-value="TIPOLOGIA DI SPESA" calcext:value-type="string">
            <text:p><text:s/>TIPOLOGIA DI SPESA </text:p>
          </table:table-cell>
          <table:table-cell table:style-name="ce3" office:value-type="string" office:string-value="IMPORTO" calcext:value-type="string">
            <text:p><text:s/>IMPORTO </text:p>
          </table:table-cell>
          <table:table-cell table:style-name="ce1" office:value-type="string" calcext:value-type="string">
            <text:p>DATA MANDATO</text:p>
          </table:table-cell>
          <table:table-cell table:style-name="ce1" office:value-type="string" calcext:value-type="string">
            <text:p>COD.</text:p>
          </table:table-cell>
          <table:table-cell table:style-name="ce5"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35" calcext:value-type="float">
            <text:p><text:s/>1.035,00 </text:p>
          </table:table-cell>
          <table:table-cell office:value-type="string" calcext:value-type="string">
            <text:p>07/01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ONE RENO GALLIER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220.58" calcext:value-type="float">
            <text:p><text:s/>1.220,58 </text:p>
          </table:table-cell>
          <table:table-cell office:value-type="string" calcext:value-type="string">
            <text:p>07/01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57.62" calcext:value-type="float">
            <text:p><text:s/>757,62 </text:p>
          </table:table-cell>
          <table:table-cell office:value-type="string" calcext:value-type="string">
            <text:p>07/01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ROCCHIA SAN GIOVANNI BATTISTA (NON US</text:p>
          </table:table-cell>
          <table:table-cell office:value-type="string" calcext:value-type="string">
            <text:p>Interventi assistenziali</text:p>
          </table:table-cell>
          <table:table-cell office:value-type="float" office:value="8241.28" calcext:value-type="float">
            <text:p><text:s/>8.241,28 </text:p>
          </table:table-cell>
          <table:table-cell office:value-type="string" calcext:value-type="string">
            <text:p>07/01/2021</text:p>
          </table:table-cell>
          <table:table-cell office:value-type="string" calcext:value-type="string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ONE RENO GALLIER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4559.44" calcext:value-type="float">
            <text:p><text:s/>14.559,44 </text:p>
          </table:table-cell>
          <table:table-cell office:value-type="string" calcext:value-type="string">
            <text:p>07/01/2021</text:p>
          </table:table-cell>
          <table:table-cell office:value-type="string" calcext:value-type="string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 (IRPEF PROFESSIONISTI</text:p>
          </table:table-cell>
          <table:table-cell office:value-type="string" calcext:value-type="string">
            <text:p>Versamenti di ritenute erariali su Redditi da lavoro autonomo per conto terzi</text:p>
          </table:table-cell>
          <table:table-cell office:value-type="float" office:value="1950" calcext:value-type="float">
            <text:p><text:s/>1.950,00 </text:p>
          </table:table-cell>
          <table:table-cell office:value-type="string" calcext:value-type="string">
            <text:p>08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213.46" calcext:value-type="float">
            <text:p><text:s/>213,46 </text:p>
          </table:table-cell>
          <table:table-cell office:value-type="string" calcext:value-type="string">
            <text:p>08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157324.68" calcext:value-type="float">
            <text:p><text:s/>157.324,68 </text:p>
          </table:table-cell>
          <table:table-cell office:value-type="string" calcext:value-type="string">
            <text:p>08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8317.8" calcext:value-type="float">
            <text:p><text:s/>8.317,80 </text:p>
          </table:table-cell>
          <table:table-cell office:value-type="string" calcext:value-type="string">
            <text:p>11/01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GIOVANNI DAMIAN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0000" calcext:value-type="float">
            <text:p><text:s/>10.000,00 </text:p>
          </table:table-cell>
          <table:table-cell office:value-type="string" calcext:value-type="string">
            <text:p>12/01/2021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M.L. GALLAS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0000" calcext:value-type="float">
            <text:p><text:s/>10.000,00 </text:p>
          </table:table-cell>
          <table:table-cell office:value-type="string" calcext:value-type="string">
            <text:p>12/01/2021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40" calcext:value-type="float">
            <text:p><text:s/>140,00 </text:p>
          </table:table-cell>
          <table:table-cell office:value-type="string" calcext:value-type="string">
            <text:p>12/01/2021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24.57" calcext:value-type="float">
            <text:p><text:s/>3.524,57 </text:p>
          </table:table-cell>
          <table:table-cell office:value-type="string" calcext:value-type="string">
            <text:p>12/01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7848.57" calcext:value-type="float">
            <text:p><text:s/>87.848,57 </text:p>
          </table:table-cell>
          <table:table-cell office:value-type="string" calcext:value-type="string">
            <text:p>12/01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571.44" calcext:value-type="float">
            <text:p><text:s/>13.571,44 </text:p>
          </table:table-cell>
          <table:table-cell office:value-type="string" calcext:value-type="string">
            <text:p>12/01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4.16" calcext:value-type="float">
            <text:p><text:s/>284,16 </text:p>
          </table:table-cell>
          <table:table-cell office:value-type="string" calcext:value-type="string">
            <text:p>12/01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7503.52" calcext:value-type="float">
            <text:p><text:s/>47.503,52 </text:p>
          </table:table-cell>
          <table:table-cell office:value-type="string" calcext:value-type="string">
            <text:p>12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93.24" calcext:value-type="float">
            <text:p><text:s/>14.693,24 </text:p>
          </table:table-cell>
          <table:table-cell office:value-type="string" calcext:value-type="string">
            <text:p>12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9915.02" calcext:value-type="float">
            <text:p><text:s/>19.915,02 </text:p>
          </table:table-cell>
          <table:table-cell office:value-type="string" calcext:value-type="string">
            <text:p>12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54.75" calcext:value-type="float">
            <text:p><text:s/>14.654,75 </text:p>
          </table:table-cell>
          <table:table-cell office:value-type="string" calcext:value-type="string">
            <text:p>12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UNITA' SANITARIA LOCALE DI BOLOG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5668" calcext:value-type="float">
            <text:p><text:s/>85.668,00 </text:p>
          </table:table-cell>
          <table:table-cell office:value-type="string" calcext:value-type="string">
            <text:p>12/01/2021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Altri servizi</text:p>
          </table:table-cell>
          <table:table-cell office:value-type="float" office:value="264" calcext:value-type="float">
            <text:p><text:s/>264,00 </text:p>
          </table:table-cell>
          <table:table-cell office:value-type="string" calcext:value-type="string">
            <text:p>13/01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323.17" calcext:value-type="float">
            <text:p><text:s/>3.323,17 </text:p>
          </table:table-cell>
          <table:table-cell office:value-type="string" calcext:value-type="string">
            <text:p>13/01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IBOU SOCIETA' COOPERATIVA</text:p>
          </table:table-cell>
          <table:table-cell office:value-type="string" calcext:value-type="string">
            <text:p>Altri beni di consumo</text:p>
          </table:table-cell>
          <table:table-cell office:value-type="float" office:value="1074" calcext:value-type="float">
            <text:p><text:s/>1.074,00 </text:p>
          </table:table-cell>
          <table:table-cell office:value-type="string" calcext:value-type="string">
            <text:p>13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QUILIBRI S.C.A.R.L.</text:p>
          </table:table-cell>
          <table:table-cell office:value-type="string" calcext:value-type="string">
            <text:p>Altri servizi</text:p>
          </table:table-cell>
          <table:table-cell office:value-type="float" office:value="6674.12" calcext:value-type="float">
            <text:p><text:s/>6.674,12 </text:p>
          </table:table-cell>
          <table:table-cell office:value-type="string" calcext:value-type="string">
            <text:p>13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71.36" calcext:value-type="float">
            <text:p><text:s/>71,36 </text:p>
          </table:table-cell>
          <table:table-cell office:value-type="string" calcext:value-type="string">
            <text:p>13/01/2021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7478.6" calcext:value-type="float">
            <text:p><text:s/>7.478,60 </text:p>
          </table:table-cell>
          <table:table-cell office:value-type="string" calcext:value-type="string">
            <text:p>13/01/2021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OGARA STRADE SRL</text:p>
          </table:table-cell>
          <table:table-cell office:value-type="string" calcext:value-type="string">
            <text:p>Altri beni di consumo</text:p>
          </table:table-cell>
          <table:table-cell office:value-type="float" office:value="2111.87" calcext:value-type="float">
            <text:p><text:s/>2.111,87 </text:p>
          </table:table-cell>
          <table:table-cell office:value-type="string" calcext:value-type="string">
            <text:p>13/01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51.77" calcext:value-type="float">
            <text:p><text:s/>751,77 </text:p>
          </table:table-cell>
          <table:table-cell office:value-type="string" calcext:value-type="string">
            <text:p>13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48.23" calcext:value-type="float">
            <text:p><text:s/>448,23 </text:p>
          </table:table-cell>
          <table:table-cell office:value-type="string" calcext:value-type="string">
            <text:p>13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80" calcext:value-type="float">
            <text:p><text:s/>6.280,00 </text:p>
          </table:table-cell>
          <table:table-cell office:value-type="string" calcext:value-type="string">
            <text:p>13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RETI E MOBILITA' SRL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12125.28" calcext:value-type="float">
            <text:p><text:s/>12.125,28 </text:p>
          </table:table-cell>
          <table:table-cell office:value-type="string" calcext:value-type="string">
            <text:p>15/01/2021</text:p>
          </table:table-cell>
          <table:table-cell office:value-type="string" calcext:value-type="string">
            <text:p>1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3030.15" calcext:value-type="float">
            <text:p><text:s/>3.030,15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75" calcext:value-type="float">
            <text:p><text:s/>275,0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ROVETTI <text:s/>FRANCESC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00" calcext:value-type="float">
            <text:p><text:s/>500,0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ROVETTI <text:s/>FRANCESC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5" calcext:value-type="float">
            <text:p><text:s/>625,0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GLIO <text:s/>ENRICO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12.5" calcext:value-type="float">
            <text:p><text:s/>812,5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LOR DIMENSION SRL</text:p>
          </table:table-cell>
          <table:table-cell office:value-type="string" calcext:value-type="string">
            <text:p>Altri beni di consumo</text:p>
          </table:table-cell>
          <table:table-cell office:value-type="float" office:value="2568.1" calcext:value-type="float">
            <text:p><text:s/>2.568,1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LETTICA DI PATRIZIA BICCHIERINI</text:p>
          </table:table-cell>
          <table:table-cell office:value-type="string" calcext:value-type="string">
            <text:p>Altri beni di consumo</text:p>
          </table:table-cell>
          <table:table-cell office:value-type="float" office:value="1940" calcext:value-type="float">
            <text:p><text:s/>1.940,0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567" calcext:value-type="float">
            <text:p><text:s/>3.567,0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658.69" calcext:value-type="float">
            <text:p><text:s/>2.658,69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077.71" calcext:value-type="float">
            <text:p><text:s/>1.077,71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598.15" calcext:value-type="float">
            <text:p><text:s/>3.598,15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077.71" calcext:value-type="float">
            <text:p><text:s/>1.077,71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357.41" calcext:value-type="float">
            <text:p><text:s/>2.357,41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NGONE <text:s/>ANDREA MARKETING &amp; MULTIMEDIA</text:p>
          </table:table-cell>
          <table:table-cell office:value-type="string" calcext:value-type="string">
            <text:p>Altri beni di consumo</text:p>
          </table:table-cell>
          <table:table-cell office:value-type="float" office:value="364" calcext:value-type="float">
            <text:p><text:s/>364,0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907.38" calcext:value-type="float">
            <text:p><text:s/>2.907,38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3125.98" calcext:value-type="float">
            <text:p><text:s/>3.125,98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390.8" calcext:value-type="float">
            <text:p><text:s/>1.390,8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Utilizzo di beni di terzi</text:p>
          </table:table-cell>
          <table:table-cell office:value-type="float" office:value="3335.33" calcext:value-type="float">
            <text:p><text:s/>3.335,33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IOGGIA SRL</text:p>
          </table:table-cell>
          <table:table-cell office:value-type="string" calcext:value-type="string">
            <text:p>Altri beni di consumo</text:p>
          </table:table-cell>
          <table:table-cell office:value-type="float" office:value="1250.5" calcext:value-type="float">
            <text:p><text:s/>1.250,5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IOGGIA SRL</text:p>
          </table:table-cell>
          <table:table-cell office:value-type="string" calcext:value-type="string">
            <text:p>Altri beni di consumo</text:p>
          </table:table-cell>
          <table:table-cell office:value-type="float" office:value="884.5" calcext:value-type="float">
            <text:p><text:s/>884,5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47" calcext:value-type="float">
            <text:p><text:s/>847,0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59.4" calcext:value-type="float">
            <text:p><text:s/>59,4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0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76.6" calcext:value-type="float">
            <text:p><text:s/>676,60 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finanziari</text:p>
          </table:table-cell>
          <table:table-cell office:value-type="float" office:value="227.43" calcext:value-type="float">
            <text:p><text:s/>227,43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193.53" calcext:value-type="float">
            <text:p><text:s/>3.193,53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281.8" calcext:value-type="float">
            <text:p><text:s/>1.281,80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556.25" calcext:value-type="float">
            <text:p><text:s/>1.556,25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TURISTICA PRO LOCO CASTENAS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500" calcext:value-type="float">
            <text:p><text:s/>500,00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ISI FIORENZO E FABRIZIO SNC</text:p>
          </table:table-cell>
          <table:table-cell office:value-type="string" calcext:value-type="string">
            <text:p>Beni immobili</text:p>
          </table:table-cell>
          <table:table-cell office:value-type="float" office:value="2440" calcext:value-type="float">
            <text:p><text:s/>2.440,00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0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2800.55" calcext:value-type="float">
            <text:p><text:s/>162.800,55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2800.55" calcext:value-type="float">
            <text:p><text:s/>162.800,55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Interventi assistenziali</text:p>
          </table:table-cell>
          <table:table-cell office:value-type="float" office:value="800" calcext:value-type="float">
            <text:p><text:s/>800,00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731.17" calcext:value-type="float">
            <text:p><text:s/>3.731,17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280" calcext:value-type="float">
            <text:p><text:s/>280,00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420" calcext:value-type="float">
            <text:p><text:s/>420,00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46.8" calcext:value-type="float">
            <text:p><text:s/>46,80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17" calcext:value-type="float">
            <text:p><text:s/>117,00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46.05" calcext:value-type="float">
            <text:p><text:s/>46,05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334.15" calcext:value-type="float">
            <text:p><text:s/>334,15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204.9" calcext:value-type="float">
            <text:p><text:s/>1.204,90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58.52" calcext:value-type="float">
            <text:p><text:s/>58,52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90" calcext:value-type="float">
            <text:p><text:s/>590,00 </text:p>
          </table:table-cell>
          <table:table-cell office:value-type="string" calcext:value-type="string">
            <text:p>19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0.41" calcext:value-type="float">
            <text:p><text:s/>0,41 </text:p>
          </table:table-cell>
          <table:table-cell office:value-type="string" calcext:value-type="string">
            <text:p>20/01/2021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0.15" calcext:value-type="float">
            <text:p><text:s/>0,15 </text:p>
          </table:table-cell>
          <table:table-cell office:value-type="string" calcext:value-type="string">
            <text:p>20/01/2021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1.4" calcext:value-type="float">
            <text:p><text:s/>1,40 </text:p>
          </table:table-cell>
          <table:table-cell office:value-type="string" calcext:value-type="string">
            <text:p>20/01/2021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Costituzione fondi economali e carte aziendali</text:p>
          </table:table-cell>
          <table:table-cell office:value-type="float" office:value="7000" calcext:value-type="float">
            <text:p><text:s/>7.000,00 </text:p>
          </table:table-cell>
          <table:table-cell office:value-type="string" calcext:value-type="string">
            <text:p>20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OLI <text:s/>MAURIZI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4789.61" calcext:value-type="float">
            <text:p><text:s/>4.789,61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OLI <text:s/>MAURIZI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661.27" calcext:value-type="float">
            <text:p><text:s/>661,27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OLI <text:s/>MAURIZI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020" calcext:value-type="float">
            <text:p><text:s/>1.020,00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IFEL - istituto per la finanz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309" calcext:value-type="float">
            <text:p><text:s/>309,00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IFEL - istituto per la finanz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17.33" calcext:value-type="float">
            <text:p><text:s/>17,33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IFEL - istituto per la finanz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106.48" calcext:value-type="float">
            <text:p><text:s/>106,48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IFEL - istituto per la finanz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478.95" calcext:value-type="float">
            <text:p><text:s/>478,95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14" calcext:value-type="float">
            <text:p><text:s/>0,14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48.28" calcext:value-type="float">
            <text:p><text:s/>48,28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.6" calcext:value-type="float">
            <text:p><text:s/>1,60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67.11" calcext:value-type="float">
            <text:p><text:s/>567,11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45" calcext:value-type="float">
            <text:p><text:s/>0,45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60.58" calcext:value-type="float">
            <text:p><text:s/>160,58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4" calcext:value-type="float">
            <text:p><text:s/>0,04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4.44" calcext:value-type="float">
            <text:p><text:s/>14,44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32.68" calcext:value-type="float">
            <text:p><text:s/>32,68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41.45" calcext:value-type="float">
            <text:p><text:s/>41,45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160.33" calcext:value-type="float">
            <text:p><text:s/>160,33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820.9" calcext:value-type="float">
            <text:p><text:s/>820,90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2562.52" calcext:value-type="float">
            <text:p><text:s/>2.562,52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32592.26" calcext:value-type="float">
            <text:p><text:s/>32.592,26 </text:p>
          </table:table-cell>
          <table:table-cell office:value-type="string" calcext:value-type="string">
            <text:p>21/01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15.52" calcext:value-type="float">
            <text:p><text:s/>115,52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33.58" calcext:value-type="float">
            <text:p><text:s/>133,58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33.58" calcext:value-type="float">
            <text:p><text:s/>133,58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49.06" calcext:value-type="float">
            <text:p><text:s/>149,06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49.06" calcext:value-type="float">
            <text:p><text:s/>149,06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98.09" calcext:value-type="float">
            <text:p><text:s/>98,09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3.3" calcext:value-type="float">
            <text:p><text:s/>33,30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3.3" calcext:value-type="float">
            <text:p><text:s/>33,30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1.38" calcext:value-type="float">
            <text:p><text:s/>151,38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1.38" calcext:value-type="float">
            <text:p><text:s/>151,38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71" calcext:value-type="float">
            <text:p><text:s/>184,71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69.37" calcext:value-type="float">
            <text:p><text:s/>369,37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69.37" calcext:value-type="float">
            <text:p><text:s/>369,37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54.05" calcext:value-type="float">
            <text:p><text:s/>554,05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BOLOGNA</text:p>
          </table:table-cell>
          <table:table-cell office:value-type="string" calcext:value-type="string">
            <text:p>Altri servizi</text:p>
          </table:table-cell>
          <table:table-cell office:value-type="float" office:value="1087.72" calcext:value-type="float">
            <text:p><text:s/>1.087,72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927.2" calcext:value-type="float">
            <text:p><text:s/>927,20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177.3" calcext:value-type="float">
            <text:p><text:s/>1.177,30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2037.4" calcext:value-type="float">
            <text:p><text:s/>2.037,40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PIZZOLI &amp; ASSOCIATI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0150.4" calcext:value-type="float">
            <text:p><text:s/>10.150,40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191.55" calcext:value-type="float">
            <text:p><text:s/>191,55 </text:p>
          </table:table-cell>
          <table:table-cell office:value-type="string" calcext:value-type="string">
            <text:p>22/01/2021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14.02" calcext:value-type="float">
            <text:p><text:s/>14,02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2.46" calcext:value-type="float">
            <text:p><text:s/>182,46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" calcext:value-type="float">
            <text:p><text:s/>22,00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3.24" calcext:value-type="float">
            <text:p><text:s/>183,24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0.74" calcext:value-type="float">
            <text:p><text:s/>50,74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6.48" calcext:value-type="float">
            <text:p><text:s/>486,48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" calcext:value-type="float">
            <text:p><text:s/>22,00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.51" calcext:value-type="float">
            <text:p><text:s/>26,51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75" calcext:value-type="float">
            <text:p><text:s/>18,75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5.64" calcext:value-type="float">
            <text:p><text:s/>115,64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68.1" calcext:value-type="float">
            <text:p><text:s/>1.068,10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2.15" calcext:value-type="float">
            <text:p><text:s/>222,15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8.45" calcext:value-type="float">
            <text:p><text:s/>208,45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1.09" calcext:value-type="float">
            <text:p><text:s/>311,09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13.55" calcext:value-type="float">
            <text:p><text:s/>2.313,55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02.93" calcext:value-type="float">
            <text:p><text:s/>1.102,93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33.34" calcext:value-type="float">
            <text:p><text:s/>1.633,34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9.69" calcext:value-type="float">
            <text:p><text:s/>439,69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9.7" calcext:value-type="float">
            <text:p><text:s/>359,70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0.37" calcext:value-type="float">
            <text:p><text:s/>320,37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.98" calcext:value-type="float">
            <text:p><text:s/>44,98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04.96" calcext:value-type="float">
            <text:p><text:s/>904,96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5.28" calcext:value-type="float">
            <text:p><text:s/>235,28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22.76" calcext:value-type="float">
            <text:p><text:s/>722,76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.02" calcext:value-type="float">
            <text:p><text:s/>14,02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7.41" calcext:value-type="float">
            <text:p><text:s/>547,41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5.05" calcext:value-type="float">
            <text:p><text:s/>525,05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92.22" calcext:value-type="float">
            <text:p><text:s/>692,22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0.87" calcext:value-type="float">
            <text:p><text:s/>370,87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51" calcext:value-type="float">
            <text:p><text:s/>19,51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52" calcext:value-type="float">
            <text:p><text:s/>19,52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2.12" calcext:value-type="float">
            <text:p><text:s/>212,12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1.7" calcext:value-type="float">
            <text:p><text:s/>61,70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.84" calcext:value-type="float">
            <text:p><text:s/>23,84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0.88" calcext:value-type="float">
            <text:p><text:s/>350,88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5.63" calcext:value-type="float">
            <text:p><text:s/>175,63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26" calcext:value-type="float">
            <text:p><text:s/>7,26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9.5" calcext:value-type="float">
            <text:p><text:s/>219,50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9.05" calcext:value-type="float">
            <text:p><text:s/>279,05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.44" calcext:value-type="float">
            <text:p><text:s/>8,44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65" calcext:value-type="float">
            <text:p><text:s/>3,65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1.63" calcext:value-type="float">
            <text:p><text:s/>191,63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2.13" calcext:value-type="float">
            <text:p><text:s/>62,13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1" calcext:value-type="float">
            <text:p><text:s/>18,10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88.42" calcext:value-type="float">
            <text:p><text:s/>688,42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7.01" calcext:value-type="float">
            <text:p><text:s/>77,01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52" calcext:value-type="float">
            <text:p><text:s/>19,52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1.23" calcext:value-type="float">
            <text:p><text:s/>411,23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5.44" calcext:value-type="float">
            <text:p><text:s/>395,44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25" calcext:value-type="float">
            <text:p><text:s/>7,25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9.22" calcext:value-type="float">
            <text:p><text:s/>329,22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.19" calcext:value-type="float">
            <text:p><text:s/>28,19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1.05" calcext:value-type="float">
            <text:p><text:s/>371,05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1.06" calcext:value-type="float">
            <text:p><text:s/>151,06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9.44" calcext:value-type="float">
            <text:p><text:s/>519,44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52" calcext:value-type="float">
            <text:p><text:s/>19,52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4.55" calcext:value-type="float">
            <text:p><text:s/>494,55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2.93" calcext:value-type="float">
            <text:p><text:s/>152,93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7.26" calcext:value-type="float">
            <text:p><text:s/>157,26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3.98" calcext:value-type="float">
            <text:p><text:s/>343,98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5.63" calcext:value-type="float">
            <text:p><text:s/>265,63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6.99" calcext:value-type="float">
            <text:p><text:s/>106,99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6.66" calcext:value-type="float">
            <text:p><text:s/>66,66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4.23" calcext:value-type="float">
            <text:p><text:s/>514,23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4.3" calcext:value-type="float">
            <text:p><text:s/>114,30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17" calcext:value-type="float">
            <text:p><text:s/>7,17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9.55" calcext:value-type="float">
            <text:p><text:s/>89,55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5.83" calcext:value-type="float">
            <text:p><text:s/>135,83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4.75" calcext:value-type="float">
            <text:p><text:s/>544,75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2.91" calcext:value-type="float">
            <text:p><text:s/>362,91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4.44" calcext:value-type="float">
            <text:p><text:s/>284,44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52" calcext:value-type="float">
            <text:p><text:s/>19,52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5.66" calcext:value-type="float">
            <text:p><text:s/>115,66 </text:p>
          </table:table-cell>
          <table:table-cell office:value-type="string" calcext:value-type="string">
            <text:p>25/01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Altri beni di consumo</text:p>
          </table:table-cell>
          <table:table-cell office:value-type="float" office:value="3231.67" calcext:value-type="float">
            <text:p><text:s/>3.231,67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990.38" calcext:value-type="float">
            <text:p><text:s/>5.990,38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.16" calcext:value-type="float">
            <text:p><text:s/>8,16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976.4" calcext:value-type="float">
            <text:p><text:s/>1.976,40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0.18" calcext:value-type="float">
            <text:p><text:s/>30,18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0.18" calcext:value-type="float">
            <text:p><text:s/>30,18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3.35" calcext:value-type="float">
            <text:p><text:s/>33,35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0.38" calcext:value-type="float">
            <text:p><text:s/>60,38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0.38" calcext:value-type="float">
            <text:p><text:s/>60,38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5.46" calcext:value-type="float">
            <text:p><text:s/>75,46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79.24" calcext:value-type="float">
            <text:p><text:s/>179,24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08.34" calcext:value-type="float">
            <text:p><text:s/>208,34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87.56" calcext:value-type="float">
            <text:p><text:s/>387,56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7.11" calcext:value-type="float">
            <text:p><text:s/>37,11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524" calcext:value-type="float">
            <text:p><text:s/>10.524,00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504" calcext:value-type="float">
            <text:p><text:s/>3.504,00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5.29" calcext:value-type="float">
            <text:p><text:s/>55,29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5.25" calcext:value-type="float">
            <text:p><text:s/>75,25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.16" calcext:value-type="float">
            <text:p><text:s/>12,16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367.64" calcext:value-type="float">
            <text:p><text:s/>4.367,64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42.06" calcext:value-type="float">
            <text:p><text:s/>342,06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960.72" calcext:value-type="float">
            <text:p><text:s/>2.960,72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547.12" calcext:value-type="float">
            <text:p><text:s/>547,12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643.55" calcext:value-type="float">
            <text:p><text:s/>643,55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172.02" calcext:value-type="float">
            <text:p><text:s/>172,02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1.72" calcext:value-type="float">
            <text:p><text:s/>61,72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41.89" calcext:value-type="float">
            <text:p><text:s/>241,89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0.56" calcext:value-type="float">
            <text:p><text:s/>280,56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3.22" calcext:value-type="float">
            <text:p><text:s/>53,22 </text:p>
          </table:table-cell>
          <table:table-cell office:value-type="string" calcext:value-type="string">
            <text:p>26/01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9.14" calcext:value-type="float">
            <text:p><text:s/>9,14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2.09" calcext:value-type="float">
            <text:p><text:s/>12,09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0.74" calcext:value-type="float">
            <text:p><text:s/>10,74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1.42" calcext:value-type="float">
            <text:p><text:s/>11,42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ES SRL</text:p>
          </table:table-cell>
          <table:table-cell office:value-type="string" calcext:value-type="string">
            <text:p>Altri servizi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38.5" calcext:value-type="float">
            <text:p><text:s/>38,50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89.6" calcext:value-type="float">
            <text:p><text:s/>89,60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2.08" calcext:value-type="float">
            <text:p><text:s/>322,08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.56" calcext:value-type="float">
            <text:p><text:s/>241,56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83.12" calcext:value-type="float">
            <text:p><text:s/>483,12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.56" calcext:value-type="float">
            <text:p><text:s/>241,56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Altre spese per il personale</text:p>
          </table:table-cell>
          <table:table-cell office:value-type="float" office:value="1185.6" calcext:value-type="float">
            <text:p><text:s/>1.185,60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3" calcext:value-type="float">
            <text:p><text:s/>735,93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28/01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I TRASPORTI E DELLA NAVIGAZI</text:p>
          </table:table-cell>
          <table:table-cell office:value-type="string" calcext:value-type="string">
            <text:p>Altri servizi</text:p>
          </table:table-cell>
          <table:table-cell office:value-type="float" office:value="1220.25" calcext:value-type="float">
            <text:p><text:s/>1.220,25 </text:p>
          </table:table-cell>
          <table:table-cell office:value-type="string" calcext:value-type="string">
            <text:p>29/01/2021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33.56" calcext:value-type="float">
            <text:p><text:s/>33,56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0.26" calcext:value-type="float">
            <text:p><text:s/>10,26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VIANO - DOTTORI COMMERCIALISTI AS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11500.4" calcext:value-type="float">
            <text:p><text:s/>11.500,4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3.7" calcext:value-type="float">
            <text:p><text:s/>103,7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3.79" calcext:value-type="float">
            <text:p><text:s/>133,79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3.8" calcext:value-type="float">
            <text:p><text:s/>133,8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3.8" calcext:value-type="float">
            <text:p><text:s/>133,8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17.19" calcext:value-type="float">
            <text:p><text:s/>317,19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PIZZOLI &amp; ASSOCIATI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0150.4" calcext:value-type="float">
            <text:p><text:s/>10.150,4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2F MULTIMEDIA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1488.4" calcext:value-type="float">
            <text:p><text:s/>1.488,4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VIANO - DOTTORI COMMERCIALISTI AS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80.93" calcext:value-type="float">
            <text:p><text:s/>180,93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345.81" calcext:value-type="float">
            <text:p><text:s/>345,81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455.38" calcext:value-type="float">
            <text:p><text:s/>455,38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727.13" calcext:value-type="float">
            <text:p><text:s/>727,13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925.43" calcext:value-type="float">
            <text:p><text:s/>925,43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925.44" calcext:value-type="float">
            <text:p><text:s/>925,44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D YOUNG VOLLEY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320" calcext:value-type="float">
            <text:p><text:s/>1.32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TLETICA CASTENASO A.S.D.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000" calcext:value-type="float">
            <text:p><text:s/>5.0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TLETICA CASTENASO A.S.D.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000" calcext:value-type="float">
            <text:p><text:s/>5.0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TLETICA CASTENASO A.S.D.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00" calcext:value-type="float">
            <text:p><text:s/>5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900" calcext:value-type="float">
            <text:p><text:s/>9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900" calcext:value-type="float">
            <text:p><text:s/>9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900" calcext:value-type="float">
            <text:p><text:s/>1.9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900" calcext:value-type="float">
            <text:p><text:s/>1.9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900" calcext:value-type="float">
            <text:p><text:s/>1.9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900" calcext:value-type="float">
            <text:p><text:s/>1.9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900" calcext:value-type="float">
            <text:p><text:s/>1.9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900" calcext:value-type="float">
            <text:p><text:s/>1.9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900" calcext:value-type="float">
            <text:p><text:s/>1.9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CCIOFILA <text:s/>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000" calcext:value-type="float">
            <text:p><text:s/>5.0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TENASO ARCHERY TEAM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000" calcext:value-type="float">
            <text:p><text:s/>4.0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RCOLO TENNI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6000" calcext:value-type="float">
            <text:p><text:s/>6.000,00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7503.52" calcext:value-type="float">
            <text:p><text:s/>47.503,52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93.24" calcext:value-type="float">
            <text:p><text:s/>14.693,24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9915.02" calcext:value-type="float">
            <text:p><text:s/>19.915,02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54.75" calcext:value-type="float">
            <text:p><text:s/>14.654,75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317.06" calcext:value-type="float">
            <text:p><text:s/>2.317,06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36.01" calcext:value-type="float">
            <text:p><text:s/>436,01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A FRANCESCANA "PENSIONE SAN FRANCESCO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83.38" calcext:value-type="float">
            <text:p><text:s/>483,38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386.17" calcext:value-type="float">
            <text:p><text:s/>386,17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436.54" calcext:value-type="float">
            <text:p><text:s/>436,54 </text:p>
          </table:table-cell>
          <table:table-cell office:value-type="string" calcext:value-type="string">
            <text:p>02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12444" calcext:value-type="float">
            <text:p><text:s/>12.444,00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UONO E IMMAGINE SRL</text:p>
          </table:table-cell>
          <table:table-cell office:value-type="string" calcext:value-type="string">
            <text:p>Beni immobili</text:p>
          </table:table-cell>
          <table:table-cell office:value-type="float" office:value="2598.6" calcext:value-type="float">
            <text:p><text:s/>2.598,60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307.39" calcext:value-type="float">
            <text:p><text:s/>2.307,39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638.04" calcext:value-type="float">
            <text:p><text:s/>2.638,04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174.57" calcext:value-type="float">
            <text:p><text:s/>1.174,57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EMETRA SOCIETA' COOPERATIVA SOCIALE O.N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9943" calcext:value-type="float">
            <text:p><text:s/>9.943,00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0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1976.4" calcext:value-type="float">
            <text:p><text:s/>1.976,40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684.8" calcext:value-type="float">
            <text:p><text:s/>4.684,80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95.2" calcext:value-type="float">
            <text:p><text:s/>195,20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92.8" calcext:value-type="float">
            <text:p><text:s/>292,80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Impianti e macchinari</text:p>
          </table:table-cell>
          <table:table-cell office:value-type="float" office:value="696" calcext:value-type="float">
            <text:p><text:s/>696,00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426.6" calcext:value-type="float">
            <text:p><text:s/>2.426,60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7.84" calcext:value-type="float">
            <text:p><text:s/>47,84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7.85" calcext:value-type="float">
            <text:p><text:s/>47,85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7.84" calcext:value-type="float">
            <text:p><text:s/>47,84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7.85" calcext:value-type="float">
            <text:p><text:s/>47,85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 (IRPEF PROFESSIONISTI</text:p>
          </table:table-cell>
          <table:table-cell office:value-type="string" calcext:value-type="string">
            <text:p>Versamenti di ritenute erariali su Redditi da lavoro autonomo per conto terzi</text:p>
          </table:table-cell>
          <table:table-cell office:value-type="float" office:value="2782.5" calcext:value-type="float">
            <text:p><text:s/>2.782,50 </text:p>
          </table:table-cell>
          <table:table-cell office:value-type="string" calcext:value-type="string">
            <text:p>03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04.93" calcext:value-type="float">
            <text:p><text:s/>304,93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7.65" calcext:value-type="float">
            <text:p><text:s/>57,65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9.04" calcext:value-type="float">
            <text:p><text:s/>79,04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7" calcext:value-type="float">
            <text:p><text:s/>67,00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TENOVO SRL</text:p>
          </table:table-cell>
          <table:table-cell office:value-type="string" calcext:value-type="string">
            <text:p>Beni immobili</text:p>
          </table:table-cell>
          <table:table-cell office:value-type="float" office:value="1830" calcext:value-type="float">
            <text:p><text:s/>1.830,00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DEAPUBBLICA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540" calcext:value-type="float">
            <text:p><text:s/>540,00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GHELLI SERVIZI S.R.L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9.26" calcext:value-type="float">
            <text:p><text:s/>29,26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95" calcext:value-type="float">
            <text:p><text:s/>195,00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Servizi sanitari</text:p>
          </table:table-cell>
          <table:table-cell office:value-type="float" office:value="124" calcext:value-type="float">
            <text:p><text:s/>124,00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336.93" calcext:value-type="float">
            <text:p><text:s/>1.336,93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800.98" calcext:value-type="float">
            <text:p><text:s/>2.800,98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0476" calcext:value-type="float">
            <text:p><text:s/>60.476,00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956.73" calcext:value-type="float">
            <text:p><text:s/>1.956,73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070.36" calcext:value-type="float">
            <text:p><text:s/>4.070,36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236.05" calcext:value-type="float">
            <text:p><text:s/>10.236,05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3868.5" calcext:value-type="float">
            <text:p><text:s/>3.868,50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6.17" calcext:value-type="float">
            <text:p><text:s/>6,17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4.14" calcext:value-type="float">
            <text:p><text:s/>4,14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99.77" calcext:value-type="float">
            <text:p><text:s/>99,77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37.34" calcext:value-type="float">
            <text:p><text:s/>137,34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IBRERIA ATLANTIDE SNC DI M.ZARATTANI E 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895.48" calcext:value-type="float">
            <text:p><text:s/>1.895,48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" calcext:value-type="float">
            <text:p><text:s/>132,00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.04" calcext:value-type="float">
            <text:p><text:s/>29,04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'OPEROSA SOCIETA' COOPERATIVA ARL</text:p>
          </table:table-cell>
          <table:table-cell office:value-type="string" calcext:value-type="string">
            <text:p>Terreni</text:p>
          </table:table-cell>
          <table:table-cell office:value-type="float" office:value="62795.13" calcext:value-type="float">
            <text:p><text:s/>62.795,13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0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GHELLI SERVIZI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45.74" calcext:value-type="float">
            <text:p><text:s/>145,74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L.C. SPA</text:p>
          </table:table-cell>
          <table:table-cell office:value-type="string" calcext:value-type="string">
            <text:p>Altri beni di consumo</text:p>
          </table:table-cell>
          <table:table-cell office:value-type="float" office:value="3053.46" calcext:value-type="float">
            <text:p><text:s/>3.053,46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42.01" calcext:value-type="float">
            <text:p><text:s/>942,01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.33" calcext:value-type="float">
            <text:p><text:s/>31,33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8.85" calcext:value-type="float">
            <text:p><text:s/>208,85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.54" calcext:value-type="float">
            <text:p><text:s/>10,54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86.96" calcext:value-type="float">
            <text:p><text:s/>786,96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8.9" calcext:value-type="float">
            <text:p><text:s/>48,90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89" calcext:value-type="float">
            <text:p><text:s/>6,89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2.21" calcext:value-type="float">
            <text:p><text:s/>52,21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7.3" calcext:value-type="float">
            <text:p><text:s/>97,30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0.17" calcext:value-type="float">
            <text:p><text:s/>30,17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.45" calcext:value-type="float">
            <text:p><text:s/>18,45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6.28" calcext:value-type="float">
            <text:p><text:s/>186,28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67.08" calcext:value-type="float">
            <text:p><text:s/>967,08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452.46" calcext:value-type="float">
            <text:p><text:s/>452,46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1.24" calcext:value-type="float">
            <text:p><text:s/>51,24 </text:p>
          </table:table-cell>
          <table:table-cell office:value-type="string" calcext:value-type="string">
            <text:p>04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0.95" calcext:value-type="float">
            <text:p><text:s/>170,95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4.56" calcext:value-type="float">
            <text:p><text:s/>64,56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86.59" calcext:value-type="float">
            <text:p><text:s/>486,59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30.91" calcext:value-type="float">
            <text:p><text:s/>330,91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92" calcext:value-type="float">
            <text:p><text:s/>7,92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7.95" calcext:value-type="float">
            <text:p><text:s/>87,95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.61" calcext:value-type="float">
            <text:p><text:s/>31,61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6.95" calcext:value-type="float">
            <text:p><text:s/>126,95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6.02" calcext:value-type="float">
            <text:p><text:s/>166,02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8.85" calcext:value-type="float">
            <text:p><text:s/>208,85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46.48" calcext:value-type="float">
            <text:p><text:s/>1.646,48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.64" calcext:value-type="float">
            <text:p><text:s/>31,64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9" calcext:value-type="float">
            <text:p><text:s/>7,9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9.84" calcext:value-type="float">
            <text:p><text:s/>219,84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7.52" calcext:value-type="float">
            <text:p><text:s/>177,52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.61" calcext:value-type="float">
            <text:p><text:s/>31,61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71.09" calcext:value-type="float">
            <text:p><text:s/>1.371,09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5.79" calcext:value-type="float">
            <text:p><text:s/>45,79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01" calcext:value-type="float">
            <text:p><text:s/>8,01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9" calcext:value-type="float">
            <text:p><text:s/>7,9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9" calcext:value-type="float">
            <text:p><text:s/>7,9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7.98" calcext:value-type="float">
            <text:p><text:s/>77,98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2.71" calcext:value-type="float">
            <text:p><text:s/>82,71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2.41" calcext:value-type="float">
            <text:p><text:s/>62,41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4.61" calcext:value-type="float">
            <text:p><text:s/>224,61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61.59" calcext:value-type="float">
            <text:p><text:s/>261,59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99" calcext:value-type="float">
            <text:p><text:s/>7,99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9" calcext:value-type="float">
            <text:p><text:s/>7,9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9.71" calcext:value-type="float">
            <text:p><text:s/>59,71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9" calcext:value-type="float">
            <text:p><text:s/>7,9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9.36" calcext:value-type="float">
            <text:p><text:s/>39,36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9" calcext:value-type="float">
            <text:p><text:s/>7,9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.59" calcext:value-type="float">
            <text:p><text:s/>31,59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.61" calcext:value-type="float">
            <text:p><text:s/>31,61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7.07" calcext:value-type="float">
            <text:p><text:s/>87,07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.57" calcext:value-type="float">
            <text:p><text:s/>31,57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5.46" calcext:value-type="float">
            <text:p><text:s/>125,46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4.73" calcext:value-type="float">
            <text:p><text:s/>24,73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4.95" calcext:value-type="float">
            <text:p><text:s/>124,95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8.52" calcext:value-type="float">
            <text:p><text:s/>128,52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9" calcext:value-type="float">
            <text:p><text:s/>7,9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85.06" calcext:value-type="float">
            <text:p><text:s/>785,06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5.58" calcext:value-type="float">
            <text:p><text:s/>85,58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.47" calcext:value-type="float">
            <text:p><text:s/>18,47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2.27" calcext:value-type="float">
            <text:p><text:s/>52,27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9.42" calcext:value-type="float">
            <text:p><text:s/>59,42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.64" calcext:value-type="float">
            <text:p><text:s/>16,64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2.8" calcext:value-type="float">
            <text:p><text:s/>82,8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2.48" calcext:value-type="float">
            <text:p><text:s/>212,48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9" calcext:value-type="float">
            <text:p><text:s/>7,9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2.14" calcext:value-type="float">
            <text:p><text:s/>162,14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0.6" calcext:value-type="float">
            <text:p><text:s/>170,6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0.12" calcext:value-type="float">
            <text:p><text:s/>60,12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6.1" calcext:value-type="float">
            <text:p><text:s/>46,1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.63" calcext:value-type="float">
            <text:p><text:s/>31,63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3.9" calcext:value-type="float">
            <text:p><text:s/>193,9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4.1" calcext:value-type="float">
            <text:p><text:s/>144,1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.66" calcext:value-type="float">
            <text:p><text:s/>10,66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57.9" calcext:value-type="float">
            <text:p><text:s/>357,9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8.85" calcext:value-type="float">
            <text:p><text:s/>208,85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2.09" calcext:value-type="float">
            <text:p><text:s/>152,09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9" calcext:value-type="float">
            <text:p><text:s/>7,90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6.64" calcext:value-type="float">
            <text:p><text:s/>156,64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4.77" calcext:value-type="float">
            <text:p><text:s/>24,77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8.85" calcext:value-type="float">
            <text:p><text:s/>208,85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.61" calcext:value-type="float">
            <text:p><text:s/>31,61 </text:p>
          </table:table-cell>
          <table:table-cell office:value-type="string" calcext:value-type="string">
            <text:p>0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UGAZZA <text:s/>GIAN MARCO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5765.96" calcext:value-type="float">
            <text:p><text:s/>5.765,96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RIATICA ACQU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73.6" calcext:value-type="float">
            <text:p><text:s/>1.073,60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UGAZZA <text:s/>GIAN MARC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3.5" calcext:value-type="float">
            <text:p><text:s/>103,50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.CULTURALE BURATTINGEGNO TEATRO</text:p>
          </table:table-cell>
          <table:table-cell office:value-type="string" calcext:value-type="string">
            <text:p>Altri beni di consumo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.CULTURALE BURATTINGEGNO TEATRO</text:p>
          </table:table-cell>
          <table:table-cell office:value-type="string" calcext:value-type="string">
            <text:p>Altri servizi</text:p>
          </table:table-cell>
          <table:table-cell office:value-type="float" office:value="349.99" calcext:value-type="float">
            <text:p><text:s/>349,99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043.1" calcext:value-type="float">
            <text:p><text:s/>1.043,10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.52" calcext:value-type="float">
            <text:p><text:s/>52,52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<text:s/>509,58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.55" calcext:value-type="float">
            <text:p><text:s/>11,55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.11" calcext:value-type="float">
            <text:p><text:s/>112,11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.S.D. CASTENASO PING PONG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900" calcext:value-type="float">
            <text:p><text:s/>900,00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D CASTENASO CALCI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500" calcext:value-type="float">
            <text:p><text:s/>4.500,00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D CASTENASO CALCI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500" calcext:value-type="float">
            <text:p><text:s/>4.500,00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500" calcext:value-type="float">
            <text:p><text:s/>4.500,00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08/02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106.84" calcext:value-type="float">
            <text:p><text:s/>106,84 </text:p>
          </table:table-cell>
          <table:table-cell office:value-type="string" calcext:value-type="string">
            <text:p>09/02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4130.24" calcext:value-type="float">
            <text:p><text:s/>4.130,24 </text:p>
          </table:table-cell>
          <table:table-cell office:value-type="string" calcext:value-type="string">
            <text:p>09/02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9747.01" calcext:value-type="float">
            <text:p><text:s/>9.747,01 </text:p>
          </table:table-cell>
          <table:table-cell office:value-type="string" calcext:value-type="string">
            <text:p>09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48712.12" calcext:value-type="float">
            <text:p><text:s/>48.712,12 </text:p>
          </table:table-cell>
          <table:table-cell office:value-type="string" calcext:value-type="string">
            <text:p>09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3.28" calcext:value-type="float">
            <text:p><text:s/>13,28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FFICE DEPOT ITALIA SRL</text:p>
          </table:table-cell>
          <table:table-cell office:value-type="string" calcext:value-type="string">
            <text:p>Altri beni di consumo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FFICE DEPOT ITALIA SRL</text:p>
          </table:table-cell>
          <table:table-cell office:value-type="string" calcext:value-type="string">
            <text:p>Altri beni di consumo</text:p>
          </table:table-cell>
          <table:table-cell office:value-type="float" office:value="243.88" calcext:value-type="float">
            <text:p><text:s/>243,88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FFICE DEPOT ITALIA SRL</text:p>
          </table:table-cell>
          <table:table-cell office:value-type="string" calcext:value-type="string">
            <text:p>Altri beni di consumo</text:p>
          </table:table-cell>
          <table:table-cell office:value-type="float" office:value="3480" calcext:value-type="float">
            <text:p><text:s/>3.480,0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24.4" calcext:value-type="float">
            <text:p><text:s/>24,4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48.8" calcext:value-type="float">
            <text:p><text:s/>48,8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9" calcext:value-type="float">
            <text:p><text:s/>549,0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0.04" calcext:value-type="float">
            <text:p><text:s/>0,04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" calcext:value-type="float">
            <text:p><text:s/>860,7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02.6" calcext:value-type="float">
            <text:p><text:s/>402,6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1.95" calcext:value-type="float">
            <text:p><text:s/>301,95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<text:s/>512,4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28.75" calcext:value-type="float">
            <text:p><text:s/>228,75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03.9" calcext:value-type="float">
            <text:p><text:s/>603,9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1.95" calcext:value-type="float">
            <text:p><text:s/>301,95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3" calcext:value-type="float">
            <text:p><text:s/>735,93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LOGNA LIVE DI VALERIO VECCHIETTI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196" calcext:value-type="float">
            <text:p><text:s/>2.196,0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NTENOVI SRL</text:p>
          </table:table-cell>
          <table:table-cell office:value-type="string" calcext:value-type="string">
            <text:p>Altri beni di consumo</text:p>
          </table:table-cell>
          <table:table-cell office:value-type="float" office:value="2074" calcext:value-type="float">
            <text:p><text:s/>2.074,0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LOGNA LIVE DI VALERIO VECCHIETTI</text:p>
          </table:table-cell>
          <table:table-cell office:value-type="string" calcext:value-type="string">
            <text:p>Altri servizi</text:p>
          </table:table-cell>
          <table:table-cell office:value-type="float" office:value="436.76" calcext:value-type="float">
            <text:p><text:s/>436,76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LOGNA LIVE DI VALERIO VECCHIETTI</text:p>
          </table:table-cell>
          <table:table-cell office:value-type="string" calcext:value-type="string">
            <text:p>Altri servizi</text:p>
          </table:table-cell>
          <table:table-cell office:value-type="float" office:value="647.21" calcext:value-type="float">
            <text:p><text:s/>647,21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2.5" calcext:value-type="float">
            <text:p><text:s/>82,5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.52" calcext:value-type="float">
            <text:p><text:s/>52,52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95.75" calcext:value-type="float">
            <text:p><text:s/>395,75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53" calcext:value-type="float">
            <text:p><text:s/>353,0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.15" calcext:value-type="float">
            <text:p><text:s/>18,15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.55" calcext:value-type="float">
            <text:p><text:s/>11,55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7.66" calcext:value-type="float">
            <text:p><text:s/>77,66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7.07" calcext:value-type="float">
            <text:p><text:s/>87,07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TLETICO CASTENASO ASD (VAN GOOF)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000" calcext:value-type="float">
            <text:p><text:s/>4.000,0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25999.78" calcext:value-type="float">
            <text:p><text:s/>125.999,78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SSA PINTO <text:s text:c="4"/>ISABELL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10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Consulenze</text:p>
          </table:table-cell>
          <table:table-cell office:value-type="float" office:value="3869.84" calcext:value-type="float">
            <text:p><text:s/>3.869,8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571.88" calcext:value-type="float">
            <text:p><text:s/>9.571,88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38" calcext:value-type="float">
            <text:p><text:s/>238,0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8.2" calcext:value-type="float">
            <text:p><text:s/>138,2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" calcext:value-type="float">
            <text:p><text:s/>28,0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2.36" calcext:value-type="float">
            <text:p><text:s/>52,36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0.4" calcext:value-type="float">
            <text:p><text:s/>30,4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.16" calcext:value-type="float">
            <text:p><text:s/>6,16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CNOAMBIENTE SNC DI BRAIATO E MAGAGNINI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441.33" calcext:value-type="float">
            <text:p><text:s/>4.441,33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20" calcext:value-type="float">
            <text:p><text:s/>220,0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73.1" calcext:value-type="float">
            <text:p><text:s/>573,1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75.9" calcext:value-type="float">
            <text:p><text:s/>1.175,9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7" calcext:value-type="float">
            <text:p><text:s/>27,0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7" calcext:value-type="float">
            <text:p><text:s/>27,0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.94" calcext:value-type="float">
            <text:p><text:s/>5,9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1.44" calcext:value-type="float">
            <text:p><text:s/>11,4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.94" calcext:value-type="float">
            <text:p><text:s/>5,9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70.35" calcext:value-type="float">
            <text:p><text:s/>570,35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152.58" calcext:value-type="float">
            <text:p><text:s/>1.152,58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434.98" calcext:value-type="float">
            <text:p><text:s/>1.434,98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63.44" calcext:value-type="float">
            <text:p><text:s/>63,4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73.54" calcext:value-type="float">
            <text:p><text:s/>73,5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75.15" calcext:value-type="float">
            <text:p><text:s/>75,15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80.24" calcext:value-type="float">
            <text:p><text:s/>180,2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06.75" calcext:value-type="float">
            <text:p><text:s/>206,75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08.02" calcext:value-type="float">
            <text:p><text:s/>208,02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20.64" calcext:value-type="float">
            <text:p><text:s/>220,6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89.62" calcext:value-type="float">
            <text:p><text:s/>289,62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37.34" calcext:value-type="float">
            <text:p><text:s/>337,3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80.76" calcext:value-type="float">
            <text:p><text:s/>380,76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03.05" calcext:value-type="float">
            <text:p><text:s/>503,05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51.44" calcext:value-type="float">
            <text:p><text:s/>551,4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.94" calcext:value-type="float">
            <text:p><text:s/>5,9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7" calcext:value-type="float">
            <text:p><text:s/>27,0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2" calcext:value-type="float">
            <text:p><text:s/>52,0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497.68" calcext:value-type="float">
            <text:p><text:s/>1.497,68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DOMINIO VIA NUVOLARI 1 -3</text:p>
          </table:table-cell>
          <table:table-cell office:value-type="string" calcext:value-type="string">
            <text:p>Utilizzo di beni di terzi</text:p>
          </table:table-cell>
          <table:table-cell office:value-type="float" office:value="443.23" calcext:value-type="float">
            <text:p><text:s/>443,23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DOMINIO VIA NUVOLARI 1 -3</text:p>
          </table:table-cell>
          <table:table-cell office:value-type="string" calcext:value-type="string">
            <text:p>Utilizzo di beni di terzi</text:p>
          </table:table-cell>
          <table:table-cell office:value-type="float" office:value="2857.77" calcext:value-type="float">
            <text:p><text:s/>2.857,77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Attrezzature</text:p>
          </table:table-cell>
          <table:table-cell office:value-type="float" office:value="13176" calcext:value-type="float">
            <text:p><text:s/>13.176,0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FELTRINELLI INTERNET BOOKSHOP S.R.L.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53.22" calcext:value-type="float">
            <text:p><text:s/>153,22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6443.72" calcext:value-type="float">
            <text:p><text:s/>26.443,72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984.87" calcext:value-type="float">
            <text:p><text:s/>9.984,87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57.06" calcext:value-type="float">
            <text:p><text:s/>1.057,06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676.96" calcext:value-type="float">
            <text:p><text:s/>2.676,96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978.73" calcext:value-type="float">
            <text:p><text:s/>6.978,73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7825" calcext:value-type="float">
            <text:p><text:s/>17.825,0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281.63" calcext:value-type="float">
            <text:p><text:s/>8.281,63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07.2" calcext:value-type="float">
            <text:p><text:s/>7.207,2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118.4" calcext:value-type="float">
            <text:p><text:s/>4.118,4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567.14" calcext:value-type="float">
            <text:p><text:s/>2.567,1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714.6" calcext:value-type="float">
            <text:p><text:s/>16.714,6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593.29" calcext:value-type="float">
            <text:p><text:s/>11.593,29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723.66" calcext:value-type="float">
            <text:p><text:s/>1.723,66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433.23" calcext:value-type="float">
            <text:p><text:s/>6.433,23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9.29" calcext:value-type="float">
            <text:p><text:s/>149,29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6.71" calcext:value-type="float">
            <text:p><text:s/>206,71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5415.85" calcext:value-type="float">
            <text:p><text:s/>105.415,85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6715.57" calcext:value-type="float">
            <text:p><text:s/>26.715,57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654.72" calcext:value-type="float">
            <text:p><text:s/>654,72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O CINEMA MANDRIOLI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1518.34" calcext:value-type="float">
            <text:p><text:s/>11.518,3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O CINEMA MANDRIOLI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500" calcext:value-type="float">
            <text:p><text:s/>1.500,0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O CINEMA MANDRIOLI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48.92" calcext:value-type="float">
            <text:p><text:s/>348,92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CNOAMBIENTE SNC DI BRAIATO E MAGAGNINI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695.06" calcext:value-type="float">
            <text:p><text:s/>7.695,06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2800.55" calcext:value-type="float">
            <text:p><text:s/>162.800,55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2800.55" calcext:value-type="float">
            <text:p><text:s/>162.800,55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164.7" calcext:value-type="float">
            <text:p><text:s/>164,7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224.48" calcext:value-type="float">
            <text:p><text:s/>224,48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1744.6" calcext:value-type="float">
            <text:p><text:s/>1.744,6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88.94" calcext:value-type="float">
            <text:p><text:s/>388,9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6.67" calcext:value-type="float">
            <text:p><text:s/>666,67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12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6.67" calcext:value-type="float">
            <text:p><text:s/>666,67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12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NANI <text:s/>MAURIZI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160" calcext:value-type="float">
            <text:p><text:s/>4.160,0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13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CNOAMBIENTE SNC DI BRAIATO E MAGAGNINI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60.67" calcext:value-type="float">
            <text:p><text:s/>560,67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13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Contributi agli investimenti a altre Imprese</text:p>
          </table:table-cell>
          <table:table-cell office:value-type="float" office:value="8375.8" calcext:value-type="float">
            <text:p><text:s/>8.375,8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1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2.2" calcext:value-type="float">
            <text:p><text:s/>12,20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8.56" calcext:value-type="float">
            <text:p><text:s/>118,56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68.94" calcext:value-type="float">
            <text:p><text:s/>68,94 </text:p>
          </table:table-cell>
          <table:table-cell office:value-type="string" calcext:value-type="string">
            <text:p>11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UDRIO GOMME SAS DI BONDI FABRIZIO</text:p>
          </table:table-cell>
          <table:table-cell office:value-type="string" calcext:value-type="string">
            <text:p>Altri beni di consumo</text:p>
          </table:table-cell>
          <table:table-cell office:value-type="float" office:value="44.4" calcext:value-type="float">
            <text:p><text:s/>44,4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UDRIO GOMME SAS DI BONDI FABRIZIO</text:p>
          </table:table-cell>
          <table:table-cell office:value-type="string" calcext:value-type="string">
            <text:p>Altri beni di consumo</text:p>
          </table:table-cell>
          <table:table-cell office:value-type="float" office:value="134.75" calcext:value-type="float">
            <text:p><text:s/>134,75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ECATHLON ITALIA S.R.L. UNIPERSONALE</text:p>
          </table:table-cell>
          <table:table-cell office:value-type="string" calcext:value-type="string">
            <text:p>Altri beni di consumo</text:p>
          </table:table-cell>
          <table:table-cell office:value-type="float" office:value="45.06" calcext:value-type="float">
            <text:p><text:s/>45,06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 SAFETY SYSTEM S.P.A. UNIPERSONALE</text:p>
          </table:table-cell>
          <table:table-cell office:value-type="string" calcext:value-type="string">
            <text:p>Altri beni di consumo</text:p>
          </table:table-cell>
          <table:table-cell office:value-type="float" office:value="7.23" calcext:value-type="float">
            <text:p><text:s/>7,23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 OGGI ED.-ERINNE S.R.L.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8.85" calcext:value-type="float">
            <text:p><text:s/>8,85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.12" calcext:value-type="float">
            <text:p><text:s/>3,12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7.7" calcext:value-type="float">
            <text:p><text:s/>17,7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2.82" calcext:value-type="float">
            <text:p><text:s/>92,82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2.51" calcext:value-type="float">
            <text:p><text:s/>52,51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2.06" calcext:value-type="float">
            <text:p><text:s/>92,06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7.84" calcext:value-type="float">
            <text:p><text:s/>17,84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203.34" calcext:value-type="float">
            <text:p><text:s/>203,34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170.47" calcext:value-type="float">
            <text:p><text:s/>170,47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64.7" calcext:value-type="float">
            <text:p><text:s/>164,7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93" calcext:value-type="float">
            <text:p><text:s/>793,0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24.6" calcext:value-type="float">
            <text:p><text:s/>524,6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28.05" calcext:value-type="float">
            <text:p><text:s/>28,05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736.5" calcext:value-type="float">
            <text:p><text:s/>4.736,5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24BOTTLES SOCIETA' BENEFIT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662.02" calcext:value-type="float">
            <text:p><text:s/>5.662,02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523.87" calcext:value-type="float">
            <text:p><text:s/>9.523,87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985.02" calcext:value-type="float">
            <text:p><text:s/>1.985,02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56.3" calcext:value-type="float">
            <text:p><text:s/>656,3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719.66" calcext:value-type="float">
            <text:p><text:s/>6.719,66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10.19" calcext:value-type="float">
            <text:p><text:s/>410,19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74.29" calcext:value-type="float">
            <text:p><text:s/>1.374,29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751.42" calcext:value-type="float">
            <text:p><text:s/>8.751,42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604" calcext:value-type="float">
            <text:p><text:s/>5.604,0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32.88" calcext:value-type="float">
            <text:p><text:s/>1.232,88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OLI <text:s/>PAOLA</text:p>
          </table:table-cell>
          <table:table-cell office:value-type="string" calcext:value-type="string">
            <text:p>Altri beni di consumo</text:p>
          </table:table-cell>
          <table:table-cell office:value-type="float" office:value="1895" calcext:value-type="float">
            <text:p><text:s/>1.895,0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OLI <text:s/>PAOLA</text:p>
          </table:table-cell>
          <table:table-cell office:value-type="string" calcext:value-type="string">
            <text:p>Altri beni di consumo</text:p>
          </table:table-cell>
          <table:table-cell office:value-type="float" office:value="19" calcext:value-type="float">
            <text:p><text:s/>19,0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.38" calcext:value-type="float">
            <text:p><text:s/>3,38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5.19" calcext:value-type="float">
            <text:p><text:s/>15,19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IBRERIA ATLANTIDE SNC DI M.ZARATTANI E 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476.6" calcext:value-type="float">
            <text:p><text:s/>476,6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4001.6" calcext:value-type="float">
            <text:p><text:s/>4.001,6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UDRIO GOMME SAS DI BONDI FABRIZIO</text:p>
          </table:table-cell>
          <table:table-cell office:value-type="string" calcext:value-type="string">
            <text:p>Altri beni di consumo</text:p>
          </table:table-cell>
          <table:table-cell office:value-type="float" office:value="188.65" calcext:value-type="float">
            <text:p><text:s/>188,65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266.91" calcext:value-type="float">
            <text:p><text:s/>1.266,91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49.67" calcext:value-type="float">
            <text:p><text:s/>749,67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50.33" calcext:value-type="float">
            <text:p><text:s/>450,33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80" calcext:value-type="float">
            <text:p><text:s/>6.280,00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6.67" calcext:value-type="float">
            <text:p><text:s/>666,67 </text:p>
          </table:table-cell>
          <table:table-cell office:value-type="string" calcext:value-type="string">
            <text:p>12/02/2021</text:p>
          </table:table-cell>
          <table:table-cell office:value-type="string" calcext:value-type="string">
            <text:p>12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ONE <text:s/>MASSIM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85.48" calcext:value-type="float">
            <text:p><text:s/>285,48 </text:p>
          </table:table-cell>
          <table:table-cell office:value-type="string" calcext:value-type="string">
            <text:p>15/02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ONE <text:s/>MASSIM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903.2" calcext:value-type="float">
            <text:p><text:s/>1.903,20 </text:p>
          </table:table-cell>
          <table:table-cell office:value-type="string" calcext:value-type="string">
            <text:p>15/02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QUILIBRI S.C.A.R.L.</text:p>
          </table:table-cell>
          <table:table-cell office:value-type="string" calcext:value-type="string">
            <text:p>Altri servizi</text:p>
          </table:table-cell>
          <table:table-cell office:value-type="float" office:value="4894.35" calcext:value-type="float">
            <text:p><text:s/>4.894,35 </text:p>
          </table:table-cell>
          <table:table-cell office:value-type="string" calcext:value-type="string">
            <text:p>15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432.38" calcext:value-type="float">
            <text:p><text:s/>432,38 </text:p>
          </table:table-cell>
          <table:table-cell office:value-type="string" calcext:value-type="string">
            <text:p>15/02/2021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326" calcext:value-type="float">
            <text:p><text:s/>326,00 </text:p>
          </table:table-cell>
          <table:table-cell office:value-type="string" calcext:value-type="string">
            <text:p>15/02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FIDI UNO EMILIA ROMAGNA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3600" calcext:value-type="float">
            <text:p><text:s/>3.600,00 </text:p>
          </table:table-cell>
          <table:table-cell office:value-type="string" calcext:value-type="string">
            <text:p>15/02/2021</text:p>
          </table:table-cell>
          <table:table-cell office:value-type="string" calcext:value-type="string">
            <text:p>1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382.84" calcext:value-type="float">
            <text:p><text:s/>382,84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76.86" calcext:value-type="float">
            <text:p><text:s/>76,86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95.19" calcext:value-type="float">
            <text:p><text:s/>395,19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6.31" calcext:value-type="float">
            <text:p><text:s/>36,31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55.56" calcext:value-type="float">
            <text:p><text:s/>55,56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222.24" calcext:value-type="float">
            <text:p><text:s/>222,24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163.79" calcext:value-type="float">
            <text:p><text:s/>163,79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55.56" calcext:value-type="float">
            <text:p><text:s/>55,56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223.25" calcext:value-type="float">
            <text:p><text:s/>223,25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105.65" calcext:value-type="float">
            <text:p><text:s/>105,65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CO SISTEM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616.5" calcext:value-type="float">
            <text:p><text:s/>1.616,50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002.8" calcext:value-type="float">
            <text:p><text:s/>7.002,80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RCE E VANNINI SERVICE SRL</text:p>
          </table:table-cell>
          <table:table-cell office:value-type="string" calcext:value-type="string">
            <text:p>Beni immobili</text:p>
          </table:table-cell>
          <table:table-cell office:value-type="float" office:value="195.2" calcext:value-type="float">
            <text:p><text:s/>195,20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RCE E VANNINI SERVICE SRL</text:p>
          </table:table-cell>
          <table:table-cell office:value-type="string" calcext:value-type="string">
            <text:p>Beni immobili</text:p>
          </table:table-cell>
          <table:table-cell office:value-type="float" office:value="341.6" calcext:value-type="float">
            <text:p><text:s/>341,60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RCE E VANNINI SERVICE SRL</text:p>
          </table:table-cell>
          <table:table-cell office:value-type="string" calcext:value-type="string">
            <text:p>Beni immobili</text:p>
          </table:table-cell>
          <table:table-cell office:value-type="float" office:value="341.6" calcext:value-type="float">
            <text:p><text:s/>341,60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RCE E VANNINI SERVICE SRL</text:p>
          </table:table-cell>
          <table:table-cell office:value-type="string" calcext:value-type="string">
            <text:p>Beni immobili</text:p>
          </table:table-cell>
          <table:table-cell office:value-type="float" office:value="341.6" calcext:value-type="float">
            <text:p><text:s/>341,60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RCE E VANNINI SERVICE SRL</text:p>
          </table:table-cell>
          <table:table-cell office:value-type="string" calcext:value-type="string">
            <text:p>Beni immobili</text:p>
          </table:table-cell>
          <table:table-cell office:value-type="float" office:value="378.2" calcext:value-type="float">
            <text:p><text:s/>378,20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RCE E VANNINI SERVICE SRL</text:p>
          </table:table-cell>
          <table:table-cell office:value-type="string" calcext:value-type="string">
            <text:p>Beni immobili</text:p>
          </table:table-cell>
          <table:table-cell office:value-type="float" office:value="402.6" calcext:value-type="float">
            <text:p><text:s/>402,60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RCE E VANNINI SERVICE SRL</text:p>
          </table:table-cell>
          <table:table-cell office:value-type="string" calcext:value-type="string">
            <text:p>Beni immobili</text:p>
          </table:table-cell>
          <table:table-cell office:value-type="float" office:value="628.3" calcext:value-type="float">
            <text:p><text:s/>628,30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RCE E VANNINI SERVICE SRL</text:p>
          </table:table-cell>
          <table:table-cell office:value-type="string" calcext:value-type="string">
            <text:p>Beni immobili</text:p>
          </table:table-cell>
          <table:table-cell office:value-type="float" office:value="628.3" calcext:value-type="float">
            <text:p><text:s/>628,30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RCE E VANNINI SERVICE SRL</text:p>
          </table:table-cell>
          <table:table-cell office:value-type="string" calcext:value-type="string">
            <text:p>Beni immobili</text:p>
          </table:table-cell>
          <table:table-cell office:value-type="float" office:value="3574.6" calcext:value-type="float">
            <text:p><text:s/>3.574,60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327.36" calcext:value-type="float">
            <text:p><text:s/>327,36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Mobili e arredi</text:p>
          </table:table-cell>
          <table:table-cell office:value-type="float" office:value="374.86" calcext:value-type="float">
            <text:p><text:s/>374,86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Altri beni di consumo</text:p>
          </table:table-cell>
          <table:table-cell office:value-type="float" office:value="677.98" calcext:value-type="float">
            <text:p><text:s/>677,98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Software</text:p>
          </table:table-cell>
          <table:table-cell office:value-type="float" office:value="4000" calcext:value-type="float">
            <text:p><text:s/>4.000,00 </text:p>
          </table:table-cell>
          <table:table-cell office:value-type="string" calcext:value-type="string">
            <text:p>16/02/2021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236" calcext:value-type="float">
            <text:p><text:s/>236,00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488" calcext:value-type="float">
            <text:p><text:s/>488,00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Altri servizi</text:p>
          </table:table-cell>
          <table:table-cell office:value-type="float" office:value="1756.8" calcext:value-type="float">
            <text:p><text:s/>1.756,80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15" calcext:value-type="float">
            <text:p><text:s/>915,00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2377" calcext:value-type="float">
            <text:p><text:s/>2.377,00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551" calcext:value-type="float">
            <text:p><text:s/>551,00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2623" calcext:value-type="float">
            <text:p><text:s/>2.623,00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.N.U.S.C.A. S.R.L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56.84" calcext:value-type="float">
            <text:p><text:s/>156,84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MINERBI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81.86" calcext:value-type="float">
            <text:p><text:s/>81,86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7.85" calcext:value-type="float">
            <text:p><text:s/>47,85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7.33" calcext:value-type="float">
            <text:p><text:s/>47,33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MINERBIO</text:p>
          </table:table-cell>
          <table:table-cell office:value-type="string" calcext:value-type="string">
            <text:p>Altri servizi</text:p>
          </table:table-cell>
          <table:table-cell office:value-type="float" office:value="2769" calcext:value-type="float">
            <text:p><text:s/>2.769,00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15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NCI DIGITALE SPA</text:p>
          </table:table-cell>
          <table:table-cell office:value-type="string" calcext:value-type="string">
            <text:p>Utenze e canoni</text:p>
          </table:table-cell>
          <table:table-cell office:value-type="float" office:value="1415.36" calcext:value-type="float">
            <text:p><text:s/>1.415,36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NCI DIGITALE SPA</text:p>
          </table:table-cell>
          <table:table-cell office:value-type="string" calcext:value-type="string">
            <text:p>Utenze e canoni</text:p>
          </table:table-cell>
          <table:table-cell office:value-type="float" office:value="1462.78" calcext:value-type="float">
            <text:p><text:s/>1.462,78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.N.U.S.C.A. S.R.L.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1143.16" calcext:value-type="float">
            <text:p><text:s/>1.143,16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NCI ASSOCIAZIONE NAZIONALE COMUNI ITALI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2656.84" calcext:value-type="float">
            <text:p><text:s/>2.656,84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METROPOLITANA PER L'AFFITTO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269.85" calcext:value-type="float">
            <text:p><text:s/>269,85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NOVA <text:s/>ALESSANDR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447" calcext:value-type="float">
            <text:p><text:s/>447,00 </text:p>
          </table:table-cell>
          <table:table-cell office:value-type="string" calcext:value-type="string">
            <text:p>17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UNITA' SANITARIA LOCALE DI BOLOG</text:p>
          </table:table-cell>
          <table:table-cell office:value-type="string" calcext:value-type="string">
            <text:p>Servizi sanitari</text:p>
          </table:table-cell>
          <table:table-cell office:value-type="float" office:value="135" calcext:value-type="float">
            <text:p><text:s/>135,00 </text:p>
          </table:table-cell>
          <table:table-cell office:value-type="string" calcext:value-type="string">
            <text:p>18/02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1464" calcext:value-type="float">
            <text:p><text:s/>1.464,00 </text:p>
          </table:table-cell>
          <table:table-cell office:value-type="string" calcext:value-type="string">
            <text:p>18/02/2021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ISURA SRL</text:p>
          </table:table-cell>
          <table:table-cell office:value-type="string" calcext:value-type="string">
            <text:p>Altri beni di consumo</text:p>
          </table:table-cell>
          <table:table-cell office:value-type="float" office:value="1161.05" calcext:value-type="float">
            <text:p><text:s/>1.161,05 </text:p>
          </table:table-cell>
          <table:table-cell office:value-type="string" calcext:value-type="string">
            <text:p>18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.CULT.RIEVOCAZIONE STORICA LEGIONES AG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500" calcext:value-type="float">
            <text:p><text:s/>500,00 </text:p>
          </table:table-cell>
          <table:table-cell office:value-type="string" calcext:value-type="string">
            <text:p>19/02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07.67" calcext:value-type="float">
            <text:p><text:s/>807,67 </text:p>
          </table:table-cell>
          <table:table-cell office:value-type="string" calcext:value-type="string">
            <text:p>19/02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65.03" calcext:value-type="float">
            <text:p><text:s/>965,03 </text:p>
          </table:table-cell>
          <table:table-cell office:value-type="string" calcext:value-type="string">
            <text:p>19/02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3.95" calcext:value-type="float">
            <text:p><text:s/>33,95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3.95" calcext:value-type="float">
            <text:p><text:s/>33,95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3.95" calcext:value-type="float">
            <text:p><text:s/>33,95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56.77" calcext:value-type="float">
            <text:p><text:s/>56,77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56.77" calcext:value-type="float">
            <text:p><text:s/>56,77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56.77" calcext:value-type="float">
            <text:p><text:s/>56,77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56.77" calcext:value-type="float">
            <text:p><text:s/>56,77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68" calcext:value-type="float">
            <text:p><text:s/>68,00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68" calcext:value-type="float">
            <text:p><text:s/>68,00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75.4" calcext:value-type="float">
            <text:p><text:s/>375,40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4.82" calcext:value-type="float">
            <text:p><text:s/>24,82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4.82" calcext:value-type="float">
            <text:p><text:s/>24,82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3.95" calcext:value-type="float">
            <text:p><text:s/>33,95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56.77" calcext:value-type="float">
            <text:p><text:s/>56,77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ONE DEI COMUNI VALLI DEL RENO</text:p>
          </table:table-cell>
          <table:table-cell office:value-type="string" calcext:value-type="string">
            <text:p>Rimborsi per spese di personale (comando, distacco, fuori ruolo, convenzioni, eccÂ¿) </text:p>
          </table:table-cell>
          <table:table-cell office:value-type="float" office:value="4326.61" calcext:value-type="float">
            <text:p><text:s/>4.326,61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00" calcext:value-type="float">
            <text:p><text:s/>600,00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604.44" calcext:value-type="float">
            <text:p><text:s/>604,44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32.68" calcext:value-type="float">
            <text:p><text:s/>32,68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250.02" calcext:value-type="float">
            <text:p><text:s/>250,02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679.51" calcext:value-type="float">
            <text:p><text:s/>679,51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1403.75" calcext:value-type="float">
            <text:p><text:s/>1.403,75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4424.49" calcext:value-type="float">
            <text:p><text:s/>4.424,49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31739.92" calcext:value-type="float">
            <text:p><text:s/>31.739,92 </text:p>
          </table:table-cell>
          <table:table-cell office:value-type="string" calcext:value-type="string">
            <text:p>22/02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IG EUROPE LIMITED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5718.6" calcext:value-type="float">
            <text:p><text:s/>5.718,6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IG EUROPE LIMITED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5980" calcext:value-type="float">
            <text:p><text:s/>5.980,0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S MUTUA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7900" calcext:value-type="float">
            <text:p><text:s/>7.900,0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POLSAI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47460" calcext:value-type="float">
            <text:p><text:s/>47.460,0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POLSAI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23176" calcext:value-type="float">
            <text:p><text:s/>23.176,0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VIVA ITALIA SPA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32847.7" calcext:value-type="float">
            <text:p><text:s/>32.847,7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UAL ITALIA SPA - AGENZIA DI ITALIANA AS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1600" calcext:value-type="float">
            <text:p><text:s/>1.600,0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ITTORIA ASSICURAZIONI <text:s/>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490" calcext:value-type="float">
            <text:p><text:s/>1.490,0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KLAB STUDIO DI ARCHITETTURA</text:p>
          </table:table-cell>
          <table:table-cell office:value-type="string" calcext:value-type="string">
            <text:p>Beni immobili</text:p>
          </table:table-cell>
          <table:table-cell office:value-type="float" office:value="205.82" calcext:value-type="float">
            <text:p><text:s/>205,82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KLAB STUDIO DI ARCHITETTURA</text:p>
          </table:table-cell>
          <table:table-cell office:value-type="string" calcext:value-type="string">
            <text:p>Beni immobili</text:p>
          </table:table-cell>
          <table:table-cell office:value-type="float" office:value="58350.62" calcext:value-type="float">
            <text:p><text:s/>58.350,62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GLIA <text:s/>MARCO</text:p>
          </table:table-cell>
          <table:table-cell office:value-type="string" calcext:value-type="string">
            <text:p>Beni immobili</text:p>
          </table:table-cell>
          <table:table-cell office:value-type="float" office:value="33341.43" calcext:value-type="float">
            <text:p><text:s/>33.341,43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ASSOCIATO ENERGIA - PROGETTAZIONE</text:p>
          </table:table-cell>
          <table:table-cell office:value-type="string" calcext:value-type="string">
            <text:p>Beni immobili</text:p>
          </table:table-cell>
          <table:table-cell office:value-type="float" office:value="6802.29" calcext:value-type="float">
            <text:p><text:s/>6.802,29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.D. POLISPORTIVA VIRTU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8928.75" calcext:value-type="float">
            <text:p><text:s/>8.928,75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IANCUCCI <text:s/>LUCA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TICELLI <text:s/>ELISA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ORIGO MAURO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RANCESCA BARONE E MARCO FONTANA INGEGNE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RAZZOLI <text:s/>MAURIZIO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ONINELLI <text:s/>FRANCO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249.99" calcext:value-type="float">
            <text:p><text:s/>249,99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0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91.83" calcext:value-type="float">
            <text:p><text:s/>391,83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08.17" calcext:value-type="float">
            <text:p><text:s/>808,17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80" calcext:value-type="float">
            <text:p><text:s/>6.280,0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94.07" calcext:value-type="float">
            <text:p><text:s/>94,07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710.05" calcext:value-type="float">
            <text:p><text:s/>710,05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52.61" calcext:value-type="float">
            <text:p><text:s/>252,61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743.72" calcext:value-type="float">
            <text:p><text:s/>2.743,72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0.19" calcext:value-type="float">
            <text:p><text:s/>0,19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42.33" calcext:value-type="float">
            <text:p><text:s/>342,33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92.71" calcext:value-type="float">
            <text:p><text:s/>92,71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838.04" calcext:value-type="float">
            <text:p><text:s/>1.838,04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51" calcext:value-type="float">
            <text:p><text:s/>3,51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493.83" calcext:value-type="float">
            <text:p><text:s/>1.493,83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787.38" calcext:value-type="float">
            <text:p><text:s/>1.787,38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370.47" calcext:value-type="float">
            <text:p><text:s/>1.370,47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20.65" calcext:value-type="float">
            <text:p><text:s/>120,65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66.43" calcext:value-type="float">
            <text:p><text:s/>466,43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479.01" calcext:value-type="float">
            <text:p><text:s/>4.479,01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43.1" calcext:value-type="float">
            <text:p><text:s/>343,1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30.08" calcext:value-type="float">
            <text:p><text:s/>330,08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7492.34" calcext:value-type="float">
            <text:p><text:s/>7.492,34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579" calcext:value-type="float">
            <text:p><text:s/>1.579,00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21.23" calcext:value-type="float">
            <text:p><text:s/>221,23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130.15" calcext:value-type="float">
            <text:p><text:s/>2.130,15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145.87" calcext:value-type="float">
            <text:p><text:s/>1.145,87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58" calcext:value-type="float">
            <text:p><text:s/>3,58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939.89" calcext:value-type="float">
            <text:p><text:s/>1.939,89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29.31" calcext:value-type="float">
            <text:p><text:s/>229,31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036.72" calcext:value-type="float">
            <text:p><text:s/>1.036,72 </text:p>
          </table:table-cell>
          <table:table-cell office:value-type="string" calcext:value-type="string">
            <text:p>23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1575.22" calcext:value-type="float">
            <text:p><text:s/>1.575,22 </text:p>
          </table:table-cell>
          <table:table-cell office:value-type="string" calcext:value-type="string">
            <text:p>24/02/2021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1950.35" calcext:value-type="float">
            <text:p><text:s/>1.950,35 </text:p>
          </table:table-cell>
          <table:table-cell office:value-type="string" calcext:value-type="string">
            <text:p>24/02/2021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8" calcext:value-type="float">
            <text:p><text:s/>68,0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36.13" calcext:value-type="float">
            <text:p><text:s/>136,13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88.67" calcext:value-type="float">
            <text:p><text:s/>288,67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6.19" calcext:value-type="float">
            <text:p><text:s/>86,19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8.08" calcext:value-type="float">
            <text:p><text:s/>78,08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6" calcext:value-type="float">
            <text:p><text:s/>76,0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2" calcext:value-type="float">
            <text:p><text:s/>32,0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00" calcext:value-type="float">
            <text:p><text:s/>100,0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4" calcext:value-type="float">
            <text:p><text:s/>44,0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98" calcext:value-type="float">
            <text:p><text:s/>98,0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9.23" calcext:value-type="float">
            <text:p><text:s/>89,23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Altri serviz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2" calcext:value-type="float">
            <text:p><text:s/>22,0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6.85" calcext:value-type="float">
            <text:p><text:s/>536,85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9.45" calcext:value-type="float">
            <text:p><text:s/>389,45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6.99" calcext:value-type="float">
            <text:p><text:s/>306,99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0.65" calcext:value-type="float">
            <text:p><text:s/>240,65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14" calcext:value-type="float">
            <text:p><text:s/>20,14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14" calcext:value-type="float">
            <text:p><text:s/>20,14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.75" calcext:value-type="float">
            <text:p><text:s/>45,75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70" calcext:value-type="float">
            <text:p><text:s/>770,0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4.04" calcext:value-type="float">
            <text:p><text:s/>304,04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6.62" calcext:value-type="float">
            <text:p><text:s/>386,62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.38" calcext:value-type="float">
            <text:p><text:s/>30,38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7.04" calcext:value-type="float">
            <text:p><text:s/>227,04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3.28" calcext:value-type="float">
            <text:p><text:s/>233,28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4.1" calcext:value-type="float">
            <text:p><text:s/>164,1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.7" calcext:value-type="float">
            <text:p><text:s/>21,7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42" calcext:value-type="float">
            <text:p><text:s/>9,42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4.09" calcext:value-type="float">
            <text:p><text:s/>184,09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4.51" calcext:value-type="float">
            <text:p><text:s/>64,5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9.15" calcext:value-type="float">
            <text:p><text:s/>119,15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41" calcext:value-type="float">
            <text:p><text:s/>7,4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.39" calcext:value-type="float">
            <text:p><text:s/>52,39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9.53" calcext:value-type="float">
            <text:p><text:s/>229,53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61.83" calcext:value-type="float">
            <text:p><text:s/>561,83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6.47" calcext:value-type="float">
            <text:p><text:s/>116,47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14" calcext:value-type="float">
            <text:p><text:s/>20,14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9.58" calcext:value-type="float">
            <text:p><text:s/>289,58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2.23" calcext:value-type="float">
            <text:p><text:s/>402,23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2.45" calcext:value-type="float">
            <text:p><text:s/>372,45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59.5" calcext:value-type="float">
            <text:p><text:s/>559,5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41" calcext:value-type="float">
            <text:p><text:s/>7,4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0.98" calcext:value-type="float">
            <text:p><text:s/>430,98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41" calcext:value-type="float">
            <text:p><text:s/>7,4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6.2" calcext:value-type="float">
            <text:p><text:s/>166,2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51.31" calcext:value-type="float">
            <text:p><text:s/>751,3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4.92" calcext:value-type="float">
            <text:p><text:s/>184,92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14" calcext:value-type="float">
            <text:p><text:s/>20,14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7.75" calcext:value-type="float">
            <text:p><text:s/>447,75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5.36" calcext:value-type="float">
            <text:p><text:s/>355,3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2.8" calcext:value-type="float">
            <text:p><text:s/>402,8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79" calcext:value-type="float">
            <text:p><text:s/>22,79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<text:s/>15,8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11" calcext:value-type="float">
            <text:p><text:s/>23,1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<text:s/>15,8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79" calcext:value-type="float">
            <text:p><text:s/>28,79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<text:s/>15,8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4" calcext:value-type="float">
            <text:p><text:s/>23,4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5" calcext:value-type="float">
            <text:p><text:s/>65,5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8.27" calcext:value-type="float">
            <text:p><text:s/>68,27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8.27" calcext:value-type="float">
            <text:p><text:s/>68,27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8.27" calcext:value-type="float">
            <text:p><text:s/>68,27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08" calcext:value-type="float">
            <text:p><text:s/>28,08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6.69" calcext:value-type="float">
            <text:p><text:s/>56,69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7.95" calcext:value-type="float">
            <text:p><text:s/>17,95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<text:s/>15,8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9.41" calcext:value-type="float">
            <text:p><text:s/>29,4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06" calcext:value-type="float">
            <text:p><text:s/>28,0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9.47" calcext:value-type="float">
            <text:p><text:s/>19,47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85" calcext:value-type="float">
            <text:p><text:s/>28,85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32.16" calcext:value-type="float">
            <text:p><text:s/>132,1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0.57" calcext:value-type="float">
            <text:p><text:s/>110,57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<text:s/>15,8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0.91" calcext:value-type="float">
            <text:p><text:s/>40,91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<text:s/>15,8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8.95" calcext:value-type="float">
            <text:p><text:s/>48,95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8" calcext:value-type="float">
            <text:p><text:s/>15,88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06" calcext:value-type="float">
            <text:p><text:s/>28,0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<text:s/>15,8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35.22" calcext:value-type="float">
            <text:p><text:s/>135,22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9.75" calcext:value-type="float">
            <text:p><text:s/>19,75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9.8" calcext:value-type="float">
            <text:p><text:s/>29,80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86.55" calcext:value-type="float">
            <text:p><text:s/>86,55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8.27" calcext:value-type="float">
            <text:p><text:s/>68,27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06" calcext:value-type="float">
            <text:p><text:s/>28,0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9.47" calcext:value-type="float">
            <text:p><text:s/>19,47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6.36" calcext:value-type="float">
            <text:p><text:s/>66,3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5.97" calcext:value-type="float">
            <text:p><text:s/>125,97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<text:s/>15,8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<text:s/>15,86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376.88" calcext:value-type="float">
            <text:p><text:s/>376,88 </text:p>
          </table:table-cell>
          <table:table-cell office:value-type="string" calcext:value-type="string">
            <text:p>25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.N.U.T.E.L.</text:p>
          </table:table-cell>
          <table:table-cell office:value-type="string" calcext:value-type="string">
            <text:p>Altri servizi</text:p>
          </table:table-cell>
          <table:table-cell office:value-type="float" office:value="900" calcext:value-type="float">
            <text:p><text:s/>900,00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33.82" calcext:value-type="float">
            <text:p><text:s/>33,82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2.26" calcext:value-type="float">
            <text:p><text:s/>152,26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1.79" calcext:value-type="float">
            <text:p><text:s/>271,79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" calcext:value-type="float">
            <text:p><text:s/>49,00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.84" calcext:value-type="float">
            <text:p><text:s/>30,84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8.4" calcext:value-type="float">
            <text:p><text:s/>198,40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1.57" calcext:value-type="float">
            <text:p><text:s/>61,57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09.07" calcext:value-type="float">
            <text:p><text:s/>509,07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1.57" calcext:value-type="float">
            <text:p><text:s/>61,57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4.97" calcext:value-type="float">
            <text:p><text:s/>194,97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73" calcext:value-type="float">
            <text:p><text:s/>19,73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32.92" calcext:value-type="float">
            <text:p><text:s/>932,92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0.13" calcext:value-type="float">
            <text:p><text:s/>120,13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99.2" calcext:value-type="float">
            <text:p><text:s/>899,20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04.75" calcext:value-type="float">
            <text:p><text:s/>1.304,75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4.04" calcext:value-type="float">
            <text:p><text:s/>104,04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0.8" calcext:value-type="float">
            <text:p><text:s/>250,80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.13" calcext:value-type="float">
            <text:p><text:s/>53,13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0.95" calcext:value-type="float">
            <text:p><text:s/>140,95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50.47" calcext:value-type="float">
            <text:p><text:s/>850,47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0.14" calcext:value-type="float">
            <text:p><text:s/>120,14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18.35" calcext:value-type="float">
            <text:p><text:s/>718,35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77.84" calcext:value-type="float">
            <text:p><text:s/>2.577,84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05.85" calcext:value-type="float">
            <text:p><text:s/>1.705,85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77.19" calcext:value-type="float">
            <text:p><text:s/>1.077,19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56.03" calcext:value-type="float">
            <text:p><text:s/>556,03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6.57" calcext:value-type="float">
            <text:p><text:s/>206,57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.41" calcext:value-type="float">
            <text:p><text:s/>28,41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8.47" calcext:value-type="float">
            <text:p><text:s/>348,47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6.93" calcext:value-type="float">
            <text:p><text:s/>546,93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5.4" calcext:value-type="float">
            <text:p><text:s/>545,40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09" calcext:value-type="float">
            <text:p><text:s/>19,09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95.21" calcext:value-type="float">
            <text:p><text:s/>595,21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.48" calcext:value-type="float">
            <text:p><text:s/>14,48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1.96" calcext:value-type="float">
            <text:p><text:s/>361,96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7.95" calcext:value-type="float">
            <text:p><text:s/>427,95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0.72" calcext:value-type="float">
            <text:p><text:s/>390,72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5.71" calcext:value-type="float">
            <text:p><text:s/>75,71 </text:p>
          </table:table-cell>
          <table:table-cell office:value-type="string" calcext:value-type="string">
            <text:p>26/02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67.18" calcext:value-type="float">
            <text:p><text:s/>267,18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04.3" calcext:value-type="float">
            <text:p><text:s/>204,30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164.7" calcext:value-type="float">
            <text:p><text:s/>164,70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29.4" calcext:value-type="float">
            <text:p><text:s/>329,40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223.25" calcext:value-type="float">
            <text:p><text:s/>223,25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43.92" calcext:value-type="float">
            <text:p><text:s/>43,92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652.7" calcext:value-type="float">
            <text:p><text:s/>652,70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346.25" calcext:value-type="float">
            <text:p><text:s/>13.346,25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962.2" calcext:value-type="float">
            <text:p><text:s/>7.962,20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296.3" calcext:value-type="float">
            <text:p><text:s/>20.296,30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83.57" calcext:value-type="float">
            <text:p><text:s/>1.283,57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500.64" calcext:value-type="float">
            <text:p><text:s/>3.500,64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513.28" calcext:value-type="float">
            <text:p><text:s/>24.513,28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812.04" calcext:value-type="float">
            <text:p><text:s/>7.812,04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1892.28" calcext:value-type="float">
            <text:p><text:s/>31.892,28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412.69" calcext:value-type="float">
            <text:p><text:s/>14.412,69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787.9" calcext:value-type="float">
            <text:p><text:s/>1.787,90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0.78" calcext:value-type="float">
            <text:p><text:s/>160,78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4.65" calcext:value-type="float">
            <text:p><text:s/>74,65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98.33" calcext:value-type="float">
            <text:p><text:s/>398,33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317.06" calcext:value-type="float">
            <text:p><text:s/>2.317,06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83.2" calcext:value-type="float">
            <text:p><text:s/>14.783,20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7806.34" calcext:value-type="float">
            <text:p><text:s/>47.806,34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" calcext:value-type="float">
            <text:p><text:s/>14.760,60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0034.52" calcext:value-type="float">
            <text:p><text:s/>20.034,52 </text:p>
          </table:table-cell>
          <table:table-cell office:value-type="string" calcext:value-type="string">
            <text:p>01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5945" calcext:value-type="float">
            <text:p><text:s/>5.945,00 </text:p>
          </table:table-cell>
          <table:table-cell office:value-type="string" calcext:value-type="string">
            <text:p>03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Interventi assistenziali</text:p>
          </table:table-cell>
          <table:table-cell office:value-type="float" office:value="2600" calcext:value-type="float">
            <text:p><text:s/>2.600,00 </text:p>
          </table:table-cell>
          <table:table-cell office:value-type="string" calcext:value-type="string">
            <text:p>03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Interventi assistenziali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03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Interventi assistenziali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03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20.49" calcext:value-type="float">
            <text:p><text:s/>520,49 </text:p>
          </table:table-cell>
          <table:table-cell office:value-type="string" calcext:value-type="string">
            <text:p>03/03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298.32" calcext:value-type="float">
            <text:p><text:s/>2.298,32 </text:p>
          </table:table-cell>
          <table:table-cell office:value-type="string" calcext:value-type="string">
            <text:p>04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545.09" calcext:value-type="float">
            <text:p><text:s/>1.545,09 </text:p>
          </table:table-cell>
          <table:table-cell office:value-type="string" calcext:value-type="string">
            <text:p>04/03/2021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298.32" calcext:value-type="float">
            <text:p><text:s/>2.298,32 </text:p>
          </table:table-cell>
          <table:table-cell office:value-type="string" calcext:value-type="string">
            <text:p>04/03/2021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048.87" calcext:value-type="float">
            <text:p><text:s/>2.048,87 </text:p>
          </table:table-cell>
          <table:table-cell office:value-type="string" calcext:value-type="string">
            <text:p>04/03/2021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383.49" calcext:value-type="float">
            <text:p><text:s/>383,49 </text:p>
          </table:table-cell>
          <table:table-cell office:value-type="string" calcext:value-type="string">
            <text:p>04/03/2021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04/03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NGRAM FILM SRL</text:p>
          </table:table-cell>
          <table:table-cell office:value-type="string" calcext:value-type="string">
            <text:p>Altri beni di consumo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04/03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.CULTURALE BURATTINGEGNO TEATRO</text:p>
          </table:table-cell>
          <table:table-cell office:value-type="string" calcext:value-type="string">
            <text:p>Altri servizi</text:p>
          </table:table-cell>
          <table:table-cell office:value-type="float" office:value="732" calcext:value-type="float">
            <text:p><text:s/>732,00 </text:p>
          </table:table-cell>
          <table:table-cell office:value-type="string" calcext:value-type="string">
            <text:p>04/03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04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576.5" calcext:value-type="float">
            <text:p><text:s/>2.576,50 </text:p>
          </table:table-cell>
          <table:table-cell office:value-type="string" calcext:value-type="string">
            <text:p>04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472.99" calcext:value-type="float">
            <text:p><text:s/>3.472,99 </text:p>
          </table:table-cell>
          <table:table-cell office:value-type="string" calcext:value-type="string">
            <text:p>08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7060.38" calcext:value-type="float">
            <text:p><text:s/>77.060,38 </text:p>
          </table:table-cell>
          <table:table-cell office:value-type="string" calcext:value-type="string">
            <text:p>08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023.67" calcext:value-type="float">
            <text:p><text:s/>2.023,67 </text:p>
          </table:table-cell>
          <table:table-cell office:value-type="string" calcext:value-type="string">
            <text:p>08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08.77" calcext:value-type="float">
            <text:p><text:s/>2.908,77 </text:p>
          </table:table-cell>
          <table:table-cell office:value-type="string" calcext:value-type="string">
            <text:p>08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222.61" calcext:value-type="float">
            <text:p><text:s/>12.222,61 </text:p>
          </table:table-cell>
          <table:table-cell office:value-type="string" calcext:value-type="string">
            <text:p>08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1539.58" calcext:value-type="float">
            <text:p><text:s/>1.539,58 </text:p>
          </table:table-cell>
          <table:table-cell office:value-type="string" calcext:value-type="string">
            <text:p>09/03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3520.16" calcext:value-type="float">
            <text:p><text:s/>3.520,16 </text:p>
          </table:table-cell>
          <table:table-cell office:value-type="string" calcext:value-type="string">
            <text:p>09/03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 (IRPEF PROFESSIONISTI</text:p>
          </table:table-cell>
          <table:table-cell office:value-type="string" calcext:value-type="string">
            <text:p>Versamenti di ritenute erariali su Redditi da lavoro autonomo per conto terzi</text:p>
          </table:table-cell>
          <table:table-cell office:value-type="float" office:value="20471.72" calcext:value-type="float">
            <text:p><text:s/>20.471,72 </text:p>
          </table:table-cell>
          <table:table-cell office:value-type="string" calcext:value-type="string">
            <text:p>09/03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 (IRPEF PROFESSIONISTI</text:p>
          </table:table-cell>
          <table:table-cell office:value-type="string" calcext:value-type="string">
            <text:p>Versamenti di ritenute erariali su Redditi da lavoro autonomo per conto terzi</text:p>
          </table:table-cell>
          <table:table-cell office:value-type="float" office:value="144" calcext:value-type="float">
            <text:p><text:s/>144,00 </text:p>
          </table:table-cell>
          <table:table-cell office:value-type="string" calcext:value-type="string">
            <text:p>09/03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9656.37" calcext:value-type="float">
            <text:p><text:s/>9.656,37 </text:p>
          </table:table-cell>
          <table:table-cell office:value-type="string" calcext:value-type="string">
            <text:p>09/03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78612.52" calcext:value-type="float">
            <text:p><text:s/>78.612,52 </text:p>
          </table:table-cell>
          <table:table-cell office:value-type="string" calcext:value-type="string">
            <text:p>09/03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NTI <text:s/>FERRUCCIO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17250.6" calcext:value-type="float">
            <text:p><text:s/>17.250,60 </text:p>
          </table:table-cell>
          <table:table-cell office:value-type="string" calcext:value-type="string">
            <text:p>10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CASTENASO</text:p>
          </table:table-cell>
          <table:table-cell office:value-type="string" calcext:value-type="string">
            <text:p>Servizi finanziari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10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NTI <text:s/>FERRUCCI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85.01" calcext:value-type="float">
            <text:p><text:s/>85,01 </text:p>
          </table:table-cell>
          <table:table-cell office:value-type="string" calcext:value-type="string">
            <text:p>10/03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1.22" calcext:value-type="float">
            <text:p><text:s/>11,22 </text:p>
          </table:table-cell>
          <table:table-cell office:value-type="string" calcext:value-type="string">
            <text:p>10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SE S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9.18" calcext:value-type="float">
            <text:p><text:s/>19,18 </text:p>
          </table:table-cell>
          <table:table-cell office:value-type="string" calcext:value-type="string">
            <text:p>11/03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SE S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.3" calcext:value-type="float">
            <text:p><text:s/>7,30 </text:p>
          </table:table-cell>
          <table:table-cell office:value-type="string" calcext:value-type="string">
            <text:p>11/03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7.08" calcext:value-type="float">
            <text:p><text:s/>207,08 </text:p>
          </table:table-cell>
          <table:table-cell office:value-type="string" calcext:value-type="string">
            <text:p>12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37.64" calcext:value-type="float">
            <text:p><text:s/>437,64 </text:p>
          </table:table-cell>
          <table:table-cell office:value-type="string" calcext:value-type="string">
            <text:p>12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6.12" calcext:value-type="float">
            <text:p><text:s/>216,12 </text:p>
          </table:table-cell>
          <table:table-cell office:value-type="string" calcext:value-type="string">
            <text:p>12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6.16" calcext:value-type="float">
            <text:p><text:s/>96,16 </text:p>
          </table:table-cell>
          <table:table-cell office:value-type="string" calcext:value-type="string">
            <text:p>12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83.8" calcext:value-type="float">
            <text:p><text:s/>283,80 </text:p>
          </table:table-cell>
          <table:table-cell office:value-type="string" calcext:value-type="string">
            <text:p>12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TIMA ITALIA SPA</text:p>
          </table:table-cell>
          <table:table-cell office:value-type="string" calcext:value-type="string">
            <text:p>Utenze e canoni</text:p>
          </table:table-cell>
          <table:table-cell office:value-type="float" office:value="694.42" calcext:value-type="float">
            <text:p><text:s/>694,42 </text:p>
          </table:table-cell>
          <table:table-cell office:value-type="string" calcext:value-type="string">
            <text:p>12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0.95" calcext:value-type="float">
            <text:p><text:s/>50,95 </text:p>
          </table:table-cell>
          <table:table-cell office:value-type="string" calcext:value-type="string">
            <text:p>12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1.32" calcext:value-type="float">
            <text:p><text:s/>121,32 </text:p>
          </table:table-cell>
          <table:table-cell office:value-type="string" calcext:value-type="string">
            <text:p>12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9.48" calcext:value-type="float">
            <text:p><text:s/>9,48 </text:p>
          </table:table-cell>
          <table:table-cell office:value-type="string" calcext:value-type="string">
            <text:p>1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1.82" calcext:value-type="float">
            <text:p><text:s/>11,82 </text:p>
          </table:table-cell>
          <table:table-cell office:value-type="string" calcext:value-type="string">
            <text:p>1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932.88" calcext:value-type="float">
            <text:p><text:s/>932,88 </text:p>
          </table:table-cell>
          <table:table-cell office:value-type="string" calcext:value-type="string">
            <text:p>1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523.33" calcext:value-type="float">
            <text:p><text:s/>523,33 </text:p>
          </table:table-cell>
          <table:table-cell office:value-type="string" calcext:value-type="string">
            <text:p>1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2F MULTIMEDIA SRL</text:p>
          </table:table-cell>
          <table:table-cell office:value-type="string" calcext:value-type="string">
            <text:p>Altri beni di consumo</text:p>
          </table:table-cell>
          <table:table-cell office:value-type="float" office:value="1195.6" calcext:value-type="float">
            <text:p><text:s/>1.195,60 </text:p>
          </table:table-cell>
          <table:table-cell office:value-type="string" calcext:value-type="string">
            <text:p>15/03/2021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ROCCHIA SAN GIOVANNI BATTIST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9000" calcext:value-type="float">
            <text:p><text:s/>9.000,00 </text:p>
          </table:table-cell>
          <table:table-cell office:value-type="string" calcext:value-type="string">
            <text:p>15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07.07" calcext:value-type="float">
            <text:p><text:s/>1.407,07 </text:p>
          </table:table-cell>
          <table:table-cell office:value-type="string" calcext:value-type="string">
            <text:p>15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S SPA</text:p>
          </table:table-cell>
          <table:table-cell office:value-type="string" calcext:value-type="string">
            <text:p>Beni immobili</text:p>
          </table:table-cell>
          <table:table-cell office:value-type="float" office:value="2137.39" calcext:value-type="float">
            <text:p><text:s/>2.137,39 </text:p>
          </table:table-cell>
          <table:table-cell office:value-type="string" calcext:value-type="string">
            <text:p>15/03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51.26" calcext:value-type="float">
            <text:p><text:s/>551,26 </text:p>
          </table:table-cell>
          <table:table-cell office:value-type="string" calcext:value-type="string">
            <text:p>15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28.1" calcext:value-type="float">
            <text:p><text:s/>128,10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K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73.2" calcext:value-type="float">
            <text:p><text:s/>73,20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497.92" calcext:value-type="float">
            <text:p><text:s/>1.497,92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03.12" calcext:value-type="float">
            <text:p><text:s/>103,12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32.13" calcext:value-type="float">
            <text:p><text:s/>332,13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89.4" calcext:value-type="float">
            <text:p><text:s/>389,40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007.27" calcext:value-type="float">
            <text:p><text:s/>3.007,27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483.75" calcext:value-type="float">
            <text:p><text:s/>1.483,75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.94" calcext:value-type="float">
            <text:p><text:s/>1,94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967.52" calcext:value-type="float">
            <text:p><text:s/>1.967,52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752.2" calcext:value-type="float">
            <text:p><text:s/>1.752,20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84.46" calcext:value-type="float">
            <text:p><text:s/>284,46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5727.4" calcext:value-type="float">
            <text:p><text:s/>5.727,40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21.91" calcext:value-type="float">
            <text:p><text:s/>421,91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397" calcext:value-type="float">
            <text:p><text:s/>2.397,00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659.61" calcext:value-type="float">
            <text:p><text:s/>1.659,61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564.21" calcext:value-type="float">
            <text:p><text:s/>2.564,21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1555.85" calcext:value-type="float">
            <text:p><text:s/>11.555,85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0.57" calcext:value-type="float">
            <text:p><text:s/>40,57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0.55" calcext:value-type="float">
            <text:p><text:s/>0,55 </text:p>
          </table:table-cell>
          <table:table-cell office:value-type="string" calcext:value-type="string">
            <text:p>16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69.72" calcext:value-type="float">
            <text:p><text:s/>169,72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296.54" calcext:value-type="float">
            <text:p><text:s/>296,54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14.87" calcext:value-type="float">
            <text:p><text:s/>814,87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57.51" calcext:value-type="float">
            <text:p><text:s/>657,51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DA 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3.34" calcext:value-type="float">
            <text:p><text:s/>43,34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DA 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321.52" calcext:value-type="float">
            <text:p><text:s/>321,52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GHELLI SERVIZI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259.86" calcext:value-type="float">
            <text:p><text:s/>259,86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352.66" calcext:value-type="float">
            <text:p><text:s/>3.352,66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002.43" calcext:value-type="float">
            <text:p><text:s/>1.002,43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36" calcext:value-type="float">
            <text:p><text:s/>3,36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0.1" calcext:value-type="float">
            <text:p><text:s/>0,10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36.91" calcext:value-type="float">
            <text:p><text:s/>236,91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539.88" calcext:value-type="float">
            <text:p><text:s/>1.539,88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26.14" calcext:value-type="float">
            <text:p><text:s/>126,14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52.53" calcext:value-type="float">
            <text:p><text:s/>452,53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63.29" calcext:value-type="float">
            <text:p><text:s/>63,29 </text:p>
          </table:table-cell>
          <table:table-cell office:value-type="string" calcext:value-type="string">
            <text:p>17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97.99" calcext:value-type="float">
            <text:p><text:s/>197,99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04.81" calcext:value-type="float">
            <text:p><text:s/>204,81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612.5" calcext:value-type="float">
            <text:p><text:s/>612,5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01.8" calcext:value-type="float">
            <text:p><text:s/>201,8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30" calcext:value-type="float">
            <text:p><text:s/>130,0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2.85" calcext:value-type="float">
            <text:p><text:s/>32,85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3.92" calcext:value-type="float">
            <text:p><text:s/>83,92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95.29" calcext:value-type="float">
            <text:p><text:s/>295,29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2.04" calcext:value-type="float">
            <text:p><text:s/>62,04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7.03" calcext:value-type="float">
            <text:p><text:s/>77,03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49" calcext:value-type="float">
            <text:p><text:s/>249,0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7.5" calcext:value-type="float">
            <text:p><text:s/>77,5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2" calcext:value-type="float">
            <text:p><text:s/>72,0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5.08" calcext:value-type="float">
            <text:p><text:s/>45,08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8.87" calcext:value-type="float">
            <text:p><text:s/>18,87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0" calcext:value-type="float">
            <text:p><text:s/>70,0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5" calcext:value-type="float">
            <text:p><text:s/>55,0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98.67" calcext:value-type="float">
            <text:p><text:s/>98,67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221.14" calcext:value-type="float">
            <text:p><text:s/>221,14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7" calcext:value-type="float">
            <text:p><text:s/>27,0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18.44" calcext:value-type="float">
            <text:p><text:s/>418,44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48.89" calcext:value-type="float">
            <text:p><text:s/>248,89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32.12" calcext:value-type="float">
            <text:p><text:s/>432,12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0.45" calcext:value-type="float">
            <text:p><text:s/>80,45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.19" calcext:value-type="float">
            <text:p><text:s/>14,19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1.27" calcext:value-type="float">
            <text:p><text:s/>91,27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77.2" calcext:value-type="float">
            <text:p><text:s/>77,2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94" calcext:value-type="float">
            <text:p><text:s/>594,0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27.5" calcext:value-type="float">
            <text:p><text:s/>127,5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23.02" calcext:value-type="float">
            <text:p><text:s/>23,02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5.98" calcext:value-type="float">
            <text:p><text:s/>35,98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98.72" calcext:value-type="float">
            <text:p><text:s/>198,72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857.5" calcext:value-type="float">
            <text:p><text:s/>857,5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LMA SICUREZZA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930.8" calcext:value-type="float">
            <text:p><text:s/>9.930,8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5405.36" calcext:value-type="float">
            <text:p><text:s/>165.405,36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854.6" calcext:value-type="float">
            <text:p><text:s/>14.854,6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7984.84" calcext:value-type="float">
            <text:p><text:s/>47.984,84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0692.88" calcext:value-type="float">
            <text:p><text:s/>20.692,88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" calcext:value-type="float">
            <text:p><text:s/>14.760,6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72.55" calcext:value-type="float">
            <text:p><text:s/>172,55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9.8" calcext:value-type="float">
            <text:p><text:s/>89,8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3.5" calcext:value-type="float">
            <text:p><text:s/>93,5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2" calcext:value-type="float">
            <text:p><text:s/>42,0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15.11" calcext:value-type="float">
            <text:p><text:s/>115,11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61.09" calcext:value-type="float">
            <text:p><text:s/>361,09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65.26" calcext:value-type="float">
            <text:p><text:s/>65,26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12.72" calcext:value-type="float">
            <text:p><text:s/>112,72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8.6" calcext:value-type="float">
            <text:p><text:s/>18,60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32.68" calcext:value-type="float">
            <text:p><text:s/>32,68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258.82" calcext:value-type="float">
            <text:p><text:s/>258,82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468.58" calcext:value-type="float">
            <text:p><text:s/>468,58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756.15" calcext:value-type="float">
            <text:p><text:s/>756,15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2355.64" calcext:value-type="float">
            <text:p><text:s/>2.355,64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22791.45" calcext:value-type="float">
            <text:p><text:s/>22.791,45 </text:p>
          </table:table-cell>
          <table:table-cell office:value-type="string" calcext:value-type="string">
            <text:p>19/03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GAF EDIZIONI SRL</text:p>
          </table:table-cell>
          <table:table-cell office:value-type="string" calcext:value-type="string">
            <text:p>Altri beni di consumo</text:p>
          </table:table-cell>
          <table:table-cell office:value-type="float" office:value="1451.19" calcext:value-type="float">
            <text:p><text:s/>1.451,19 </text:p>
          </table:table-cell>
          <table:table-cell office:value-type="string" calcext:value-type="string">
            <text:p>22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175" calcext:value-type="float">
            <text:p><text:s/>1.175,00 </text:p>
          </table:table-cell>
          <table:table-cell office:value-type="string" calcext:value-type="string">
            <text:p>22/03/2021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50.17" calcext:value-type="float">
            <text:p><text:s/>50,17 </text:p>
          </table:table-cell>
          <table:table-cell office:value-type="string" calcext:value-type="string">
            <text:p>22/03/2021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.E.M.C.A. SRL</text:p>
          </table:table-cell>
          <table:table-cell office:value-type="string" calcext:value-type="string">
            <text:p>Utenze e canoni</text:p>
          </table:table-cell>
          <table:table-cell office:value-type="float" office:value="11.32" calcext:value-type="float">
            <text:p><text:s/>11,32 </text:p>
          </table:table-cell>
          <table:table-cell office:value-type="string" calcext:value-type="string">
            <text:p>22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301.07" calcext:value-type="float">
            <text:p><text:s/>301,07 </text:p>
          </table:table-cell>
          <table:table-cell office:value-type="string" calcext:value-type="string">
            <text:p>22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2.2" calcext:value-type="float">
            <text:p><text:s/>12,20 </text:p>
          </table:table-cell>
          <table:table-cell office:value-type="string" calcext:value-type="string">
            <text:p>22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50" calcext:value-type="float">
            <text:p><text:s/>350,00 </text:p>
          </table:table-cell>
          <table:table-cell office:value-type="string" calcext:value-type="string">
            <text:p>23/03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527" calcext:value-type="float">
            <text:p><text:s/>527,00 </text:p>
          </table:table-cell>
          <table:table-cell office:value-type="string" calcext:value-type="string">
            <text:p>23/03/2021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PI EMILIA ROMAGN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180" calcext:value-type="float">
            <text:p><text:s/>180,00 </text:p>
          </table:table-cell>
          <table:table-cell office:value-type="string" calcext:value-type="string">
            <text:p>23/03/2021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Servizi sanitari</text:p>
          </table:table-cell>
          <table:table-cell office:value-type="float" office:value="270" calcext:value-type="float">
            <text:p><text:s/>270,00 </text:p>
          </table:table-cell>
          <table:table-cell office:value-type="string" calcext:value-type="string">
            <text:p>23/03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705.18" calcext:value-type="float">
            <text:p><text:s/>705,18 </text:p>
          </table:table-cell>
          <table:table-cell office:value-type="string" calcext:value-type="string">
            <text:p>23/03/2021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STUDI ANALISI DI PSICOLOGIA E SOC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70.84" calcext:value-type="float">
            <text:p><text:s/>270,84 </text:p>
          </table:table-cell>
          <table:table-cell office:value-type="string" calcext:value-type="string">
            <text:p>24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53.78" calcext:value-type="float">
            <text:p><text:s/>1.653,78 </text:p>
          </table:table-cell>
          <table:table-cell office:value-type="string" calcext:value-type="string">
            <text:p>24/03/2021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60" calcext:value-type="float">
            <text:p><text:s/>360,00 </text:p>
          </table:table-cell>
          <table:table-cell office:value-type="string" calcext:value-type="string">
            <text:p>24/03/2021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LDO MARTELLI &amp; C. SRL</text:p>
          </table:table-cell>
          <table:table-cell office:value-type="string" calcext:value-type="string">
            <text:p>Altri beni di consumo</text:p>
          </table:table-cell>
          <table:table-cell office:value-type="float" office:value="107.8" calcext:value-type="float">
            <text:p><text:s/>107,8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LMA SICUREZZA SRL</text:p>
          </table:table-cell>
          <table:table-cell office:value-type="string" calcext:value-type="string">
            <text:p>Altri beni di consumo</text:p>
          </table:table-cell>
          <table:table-cell office:value-type="float" office:value="26.4" calcext:value-type="float">
            <text:p><text:s/>26,4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FORNITURE SNC DI COSTA M. &amp; SCALI</text:p>
          </table:table-cell>
          <table:table-cell office:value-type="string" calcext:value-type="string">
            <text:p>Altri beni di consumo</text:p>
          </table:table-cell>
          <table:table-cell office:value-type="float" office:value="41.8" calcext:value-type="float">
            <text:p><text:s/>41,8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Altri beni di consumo</text:p>
          </table:table-cell>
          <table:table-cell office:value-type="float" office:value="129.8" calcext:value-type="float">
            <text:p><text:s/>129,8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TALI GINO SRL</text:p>
          </table:table-cell>
          <table:table-cell office:value-type="string" calcext:value-type="string">
            <text:p>Altri beni di consumo</text:p>
          </table:table-cell>
          <table:table-cell office:value-type="float" office:value="2.68" calcext:value-type="float">
            <text:p><text:s/>2,68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21.22" calcext:value-type="float">
            <text:p><text:s/>121,22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21.22" calcext:value-type="float">
            <text:p><text:s/>121,22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105.82" calcext:value-type="float">
            <text:p><text:s/>105,82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107.38" calcext:value-type="float">
            <text:p><text:s/>107,38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85.4" calcext:value-type="float">
            <text:p><text:s/>85,4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170.8" calcext:value-type="float">
            <text:p><text:s/>170,8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Altri beni di consumo</text:p>
          </table:table-cell>
          <table:table-cell office:value-type="float" office:value="87.12" calcext:value-type="float">
            <text:p><text:s/>87,12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3.87" calcext:value-type="float">
            <text:p><text:s/>63,87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9.79" calcext:value-type="float">
            <text:p><text:s/>79,79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LIO <text:s/>FRANC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NTANARI <text:s/>MAUR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HIASSI <text:s/>LIN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Attrezzature</text:p>
          </table:table-cell>
          <table:table-cell office:value-type="float" office:value="2562" calcext:value-type="float">
            <text:p><text:s/>2.562,0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UBA S.P.A.</text:p>
          </table:table-cell>
          <table:table-cell office:value-type="string" calcext:value-type="string">
            <text:p>Altri servizi</text:p>
          </table:table-cell>
          <table:table-cell office:value-type="float" office:value="5.72" calcext:value-type="float">
            <text:p><text:s/>5,72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.9" calcext:value-type="float">
            <text:p><text:s/>4,9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9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0.8" calcext:value-type="float">
            <text:p><text:s/>100,8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9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" calcext:value-type="float">
            <text:p><text:s/>6,0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9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55.18" calcext:value-type="float">
            <text:p><text:s/>155,18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9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5.12" calcext:value-type="float">
            <text:p><text:s/>15,12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9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75.48" calcext:value-type="float">
            <text:p><text:s/>75,48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09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Contributi agli investimenti a altre Imprese</text:p>
          </table:table-cell>
          <table:table-cell office:value-type="float" office:value="1562.89" calcext:value-type="float">
            <text:p><text:s/>1.562,89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77.74" calcext:value-type="float">
            <text:p><text:s/>1.077,74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76.2" calcext:value-type="float">
            <text:p><text:s/>676,2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36" calcext:value-type="float">
            <text:p><text:s/>19,36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5.87" calcext:value-type="float">
            <text:p><text:s/>95,87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8.92" calcext:value-type="float">
            <text:p><text:s/>528,92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.17" calcext:value-type="float">
            <text:p><text:s/>52,17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1.42" calcext:value-type="float">
            <text:p><text:s/>111,42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9.08" calcext:value-type="float">
            <text:p><text:s/>269,08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.34" calcext:value-type="float">
            <text:p><text:s/>34,34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08" calcext:value-type="float">
            <text:p><text:s/>20,08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30.54" calcext:value-type="float">
            <text:p><text:s/>730,54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5.9" calcext:value-type="float">
            <text:p><text:s/>225,9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08" calcext:value-type="float">
            <text:p><text:s/>20,08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41.6" calcext:value-type="float">
            <text:p><text:s/>641,6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41" calcext:value-type="float">
            <text:p><text:s/>20,41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36.9" calcext:value-type="float">
            <text:p><text:s/>736,9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6.04" calcext:value-type="float">
            <text:p><text:s/>546,04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0.16" calcext:value-type="float">
            <text:p><text:s/>380,16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0.73" calcext:value-type="float">
            <text:p><text:s/>360,73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46.52" calcext:value-type="float">
            <text:p><text:s/>746,52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9.23" calcext:value-type="float">
            <text:p><text:s/>139,23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08" calcext:value-type="float">
            <text:p><text:s/>20,08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0.48" calcext:value-type="float">
            <text:p><text:s/>220,48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.22" calcext:value-type="float">
            <text:p><text:s/>8,22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8.99" calcext:value-type="float">
            <text:p><text:s/>58,99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86.09" calcext:value-type="float">
            <text:p><text:s/>786,09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9.75" calcext:value-type="float">
            <text:p><text:s/>169,75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3.4" calcext:value-type="float">
            <text:p><text:s/>523,4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2.01" calcext:value-type="float">
            <text:p><text:s/>372,01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51" calcext:value-type="float">
            <text:p><text:s/>551,0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1.44" calcext:value-type="float">
            <text:p><text:s/>111,44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38" calcext:value-type="float">
            <text:p><text:s/>7,38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1" calcext:value-type="float">
            <text:p><text:s/>281,0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9.84" calcext:value-type="float">
            <text:p><text:s/>159,84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3.06" calcext:value-type="float">
            <text:p><text:s/>83,06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4.9" calcext:value-type="float">
            <text:p><text:s/>114,9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1.21" calcext:value-type="float">
            <text:p><text:s/>411,21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.31" calcext:value-type="float">
            <text:p><text:s/>14,31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08" calcext:value-type="float">
            <text:p><text:s/>20,08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8.86" calcext:value-type="float">
            <text:p><text:s/>228,86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6" calcext:value-type="float">
            <text:p><text:s/>246,0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.47" calcext:value-type="float">
            <text:p><text:s/>27,47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5.56" calcext:value-type="float">
            <text:p><text:s/>295,56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69.15" calcext:value-type="float">
            <text:p><text:s/>2.269,15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34.91" calcext:value-type="float">
            <text:p><text:s/>1.034,91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20.95" calcext:value-type="float">
            <text:p><text:s/>2.220,95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1.57" calcext:value-type="float">
            <text:p><text:s/>391,57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97.07" calcext:value-type="float">
            <text:p><text:s/>897,07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07" calcext:value-type="float">
            <text:p><text:s/>18,07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5.14" calcext:value-type="float">
            <text:p><text:s/>435,14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0.85" calcext:value-type="float">
            <text:p><text:s/>380,85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5.47" calcext:value-type="float">
            <text:p><text:s/>65,47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3.44" calcext:value-type="float">
            <text:p><text:s/>113,44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17" calcext:value-type="float">
            <text:p><text:s/>9,17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8.25" calcext:value-type="float">
            <text:p><text:s/>78,25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4.07" calcext:value-type="float">
            <text:p><text:s/>234,07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1.32" calcext:value-type="float">
            <text:p><text:s/>161,32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1.04" calcext:value-type="float">
            <text:p><text:s/>281,04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3.4" calcext:value-type="float">
            <text:p><text:s/>323,4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3.4" calcext:value-type="float">
            <text:p><text:s/>73,40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8.28" calcext:value-type="float">
            <text:p><text:s/>208,28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4.75" calcext:value-type="float">
            <text:p><text:s/>344,75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1.55" calcext:value-type="float">
            <text:p><text:s/>361,55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0.26" calcext:value-type="float">
            <text:p><text:s/>180,26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0.08" calcext:value-type="float">
            <text:p><text:s/>450,08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1.59" calcext:value-type="float">
            <text:p><text:s/>291,59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5.07" calcext:value-type="float">
            <text:p><text:s/>425,07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66.04" calcext:value-type="float">
            <text:p><text:s/>566,04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5.66" calcext:value-type="float">
            <text:p><text:s/>545,66 </text:p>
          </table:table-cell>
          <table:table-cell office:value-type="string" calcext:value-type="string">
            <text:p>25/03/2021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4.2" calcext:value-type="float">
            <text:p><text:s/>134,20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3.7" calcext:value-type="float">
            <text:p><text:s/>103,70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76.9" calcext:value-type="float">
            <text:p><text:s/>176,90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66.2" calcext:value-type="float">
            <text:p><text:s/>866,20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6.09" calcext:value-type="float">
            <text:p><text:s/>146,09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579.5" calcext:value-type="float">
            <text:p><text:s/>579,50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952" calcext:value-type="float">
            <text:p><text:s/>1.952,00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UONO E IMMAGINE SRL</text:p>
          </table:table-cell>
          <table:table-cell office:value-type="string" calcext:value-type="string">
            <text:p>Beni immobili</text:p>
          </table:table-cell>
          <table:table-cell office:value-type="float" office:value="488" calcext:value-type="float">
            <text:p><text:s/>488,00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UONO E IMMAGINE SRL</text:p>
          </table:table-cell>
          <table:table-cell office:value-type="string" calcext:value-type="string">
            <text:p>Beni immobili</text:p>
          </table:table-cell>
          <table:table-cell office:value-type="float" office:value="1342" calcext:value-type="float">
            <text:p><text:s/>1.342,00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253.76" calcext:value-type="float">
            <text:p><text:s/>253,76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53.57" calcext:value-type="float">
            <text:p><text:s/>253,57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8.32" calcext:value-type="float">
            <text:p><text:s/>298,32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286.63" calcext:value-type="float">
            <text:p><text:s/>286,63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679.7" calcext:value-type="float">
            <text:p><text:s/>1.679,70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3611.2" calcext:value-type="float">
            <text:p><text:s/>3.611,20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28.5" calcext:value-type="float">
            <text:p><text:s/>1.028,50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9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1.9" calcext:value-type="float">
            <text:p><text:s/>51,90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9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69.3" calcext:value-type="float">
            <text:p><text:s/>69,30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0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72.02" calcext:value-type="float">
            <text:p><text:s/>172,02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37.17" calcext:value-type="float">
            <text:p><text:s/>237,17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517.62" calcext:value-type="float">
            <text:p><text:s/>1.517,62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329.49" calcext:value-type="float">
            <text:p><text:s/>2.329,49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1018.09" calcext:value-type="float">
            <text:p><text:s/>1.018,09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33.14" calcext:value-type="float">
            <text:p><text:s/>233,14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LSAGEP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59.04" calcext:value-type="float">
            <text:p><text:s/>1.259,04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LSAGEP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272" calcext:value-type="float">
            <text:p><text:s/>9.272,00 </text:p>
          </table:table-cell>
          <table:table-cell office:value-type="string" calcext:value-type="string">
            <text:p>26/03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30/03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385.22" calcext:value-type="float">
            <text:p><text:s/>385,22 </text:p>
          </table:table-cell>
          <table:table-cell office:value-type="string" calcext:value-type="string">
            <text:p>30/03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043.1" calcext:value-type="float">
            <text:p><text:s/>1.043,10 </text:p>
          </table:table-cell>
          <table:table-cell office:value-type="string" calcext:value-type="string">
            <text:p>30/03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3.1" calcext:value-type="float">
            <text:p><text:s/>13,10 </text:p>
          </table:table-cell>
          <table:table-cell office:value-type="string" calcext:value-type="string">
            <text:p>30/03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IBRERIE COOP. SPA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290" calcext:value-type="float">
            <text:p><text:s/>1.290,00 </text:p>
          </table:table-cell>
          <table:table-cell office:value-type="string" calcext:value-type="string">
            <text:p>30/03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Utilizzo di beni di terzi</text:p>
          </table:table-cell>
          <table:table-cell office:value-type="float" office:value="5001.98" calcext:value-type="float">
            <text:p><text:s/>5.001,98 </text:p>
          </table:table-cell>
          <table:table-cell office:value-type="string" calcext:value-type="string">
            <text:p>30/03/2021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0424.3" calcext:value-type="float">
            <text:p><text:s/>30.424,30 </text:p>
          </table:table-cell>
          <table:table-cell office:value-type="string" calcext:value-type="string">
            <text:p>30/03/2021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. AGRICOLA RIGATIERI MASSIMO E C.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22.32" calcext:value-type="float">
            <text:p><text:s/>922,32 </text:p>
          </table:table-cell>
          <table:table-cell office:value-type="string" calcext:value-type="string">
            <text:p>30/03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. AGRICOLA RIGATIERI MASSIMO E C.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567.68" calcext:value-type="float">
            <text:p><text:s/>4.567,68 </text:p>
          </table:table-cell>
          <table:table-cell office:value-type="string" calcext:value-type="string">
            <text:p>30/03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29.76" calcext:value-type="float">
            <text:p><text:s/>1.229,76 </text:p>
          </table:table-cell>
          <table:table-cell office:value-type="string" calcext:value-type="string">
            <text:p>30/03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090.24" calcext:value-type="float">
            <text:p><text:s/>6.090,24 </text:p>
          </table:table-cell>
          <table:table-cell office:value-type="string" calcext:value-type="string">
            <text:p>30/03/2021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MICI &amp; CO.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3500" calcext:value-type="float">
            <text:p><text:s/>13.500,00 </text:p>
          </table:table-cell>
          <table:table-cell office:value-type="string" calcext:value-type="string">
            <text:p>30/03/2021</text:p>
          </table:table-cell>
          <table:table-cell office:value-type="string" calcext:value-type="string">
            <text:p>13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15.5" calcext:value-type="float">
            <text:p><text:s/>115,50 </text:p>
          </table:table-cell>
          <table:table-cell office:value-type="string" calcext:value-type="string">
            <text:p>31/03/2021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" calcext:value-type="float">
            <text:p><text:s/>4,00 </text:p>
          </table:table-cell>
          <table:table-cell office:value-type="string" calcext:value-type="string">
            <text:p>31/03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2" calcext:value-type="float">
            <text:p><text:s/>2,00 </text:p>
          </table:table-cell>
          <table:table-cell office:value-type="string" calcext:value-type="string">
            <text:p>31/03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7137.75" calcext:value-type="float">
            <text:p><text:s/>17.137,75 </text:p>
          </table:table-cell>
          <table:table-cell office:value-type="string" calcext:value-type="string">
            <text:p>31/03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84.54" calcext:value-type="float">
            <text:p><text:s/>684,54 </text:p>
          </table:table-cell>
          <table:table-cell office:value-type="string" calcext:value-type="string">
            <text:p>31/03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34.39" calcext:value-type="float">
            <text:p><text:s/>534,39 </text:p>
          </table:table-cell>
          <table:table-cell office:value-type="string" calcext:value-type="string">
            <text:p>31/03/2021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 table:number-rows-repeated="104739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 Light1" svg:font-family="'Calibri Light'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04P0" style:volatile="true">
      <number:text>€ </number:text>
      <number:number number:decimal-places="0" loext:min-decimal-places="0" number:min-integer-digits="1" number:grouping="true"/>
    </number:number-style>
    <number:number-style style:name="N104">
      <number:text>-€ </number:text>
      <number:number number:decimal-places="0" loext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loext:min-decimal-places="2" number:min-integer-digits="1" number:grouping="true"/>
    </number:number-style>
    <number:number-style style:name="N106">
      <number:text>-€ </number:text>
      <number:number number:decimal-places="2" loext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loext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2" style:volatile="true">
      <loext:text> € </loext:text>
      <loext:fill-character> </loext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5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Calibri Light1" fo:font-family="'Calibri Light'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4">
      <style:table-cell-properties fo:padding="0.071c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1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bergamia</meta:initial-creator>
    <meta:creation-date>2021-04-06T10:19:16</meta:creation-date>
    <dc:creator>bergamia</dc:creator>
    <dc:date>2021-04-06T10:31:06</dc:date>
    <meta:document-statistic meta:table-count="1" meta:cell-count="5910" meta:object-count="0"/>
    <meta:generator>LibreOffice/6.4.1.2$Windows_X86_64 LibreOffice_project/4d224e95b98b138af42a64d84056446d09082932</meta:generator>
  </office:meta>
</office:document-meta>
</file>