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vnd.sun.star.oleobject"/>
  <manifest:file-entry manifest:full-path="Configurations2/accelerator/current.xml" manifest:media-type=""/>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content.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Wingdings" svg:font-family="Wingdings" style:font-pitch="variable" style:font-charset="x-symbol"/>
    <style:font-face style:name="Calibri" svg:font-family="Calibri, Bold"/>
    <style:font-face style:name="StarSymbol" svg:font-family="StarSymbol, 'Arial Unicode MS'"/>
    <style:font-face style:name="Times New Roman3" svg:font-family="'Times New Roman'"/>
    <style:font-face style:name="Courier New1" svg:font-family="'Courier New'" style:font-family-generic="modern"/>
    <style:font-face style:name="Courier" svg:font-family="Courier, 'Courier New'" style:font-family-generic="modern"/>
    <style:font-face style:name="Times New Roman2" svg:font-family="'Times New Roman'" style:font-family-generic="roman"/>
    <style:font-face style:name="OpenSymbol" svg:font-family="OpenSymbol, 'Arial Unicode MS'" style:font-pitch="variable"/>
    <style:font-face style:name="Arial1" svg:font-family="Arial" style:font-family-generic="roman" style:font-pitch="variable"/>
    <style:font-face style:name="Batang" svg:font-family="Batang, 바탕"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adornments="Grassetto"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2" svg:font-family="Arial" style:font-family-generic="system" style:font-pitch="variable"/>
    <style:font-face style:name="Courier New2" svg:font-family="'Courier New'" style:font-family-generic="system" style:font-pitch="variable"/>
    <style:font-face style:name="SimSun" svg:font-family="SimSun" style:font-family-generic="system" style:font-pitch="variable"/>
  </office:font-face-decls>
  <office:automatic-styles>
    <style:style style:name="Tabella169" style:family="table">
      <style:table-properties style:width="25.088cm" fo:margin-left="0.019cm" table:align="left" style:writing-mode="lr-tb"/>
    </style:style>
    <style:style style:name="Tabella169.A" style:family="table-column">
      <style:table-column-properties style:column-width="8.027cm"/>
    </style:style>
    <style:style style:name="Tabella169.B" style:family="table-column">
      <style:table-column-properties style:column-width="2.843cm"/>
    </style:style>
    <style:style style:name="Tabella169.1" style:family="table-row">
      <style:table-row-properties style:min-row-height="1.249cm" fo:keep-together="auto"/>
    </style:style>
    <style:style style:name="Tabella169.A1" style:family="table-cell">
      <style:table-cell-properties style:vertical-align="middle" fo:background-color="#cc9900" fo:padding="0cm" fo:border-left="0.5pt solid #000000" fo:border-right="none" fo:border-top="0.5pt solid #000000" fo:border-bottom="0.5pt solid #000000" style:writing-mode="lr-tb">
        <style:background-image/>
      </style:table-cell-properties>
    </style:style>
    <style:style style:name="Tabella169.G1" style:family="table-cell">
      <style:table-cell-properties style:vertical-align="middle" fo:background-color="#cc9900" fo:padding="0cm" fo:border="0.5pt solid #000000" style:writing-mode="lr-tb">
        <style:background-image/>
      </style:table-cell-properties>
    </style:style>
    <style:style style:name="Tabella169.2" style:family="table-row">
      <style:table-row-properties style:min-row-height="0.374cm" fo:keep-together="auto"/>
    </style:style>
    <style:style style:name="Tabella169.A2" style:family="table-cell">
      <style:table-cell-properties style:vertical-align="top" fo:padding="0cm" fo:border-left="0.5pt solid #000000" fo:border-right="none" fo:border-top="none" fo:border-bottom="0.5pt solid #000000" style:writing-mode="lr-tb"/>
    </style:style>
    <style:style style:name="Tabella169.B2" style:family="table-cell">
      <style:table-cell-properties style:vertical-align="top" fo:padding="0cm" fo:border-left="0.5pt solid #000000" fo:border-right="none" fo:border-top="none" fo:border-bottom="0.5pt solid #000000" style:writing-mode="lr-tb"/>
    </style:style>
    <style:style style:name="Tabella169.C2" style:family="table-cell">
      <style:table-cell-properties style:vertical-align="top" fo:padding="0cm" fo:border-left="0.5pt solid #000000" fo:border-right="none" fo:border-top="none" fo:border-bottom="0.5pt solid #000000" style:writing-mode="lr-tb"/>
    </style:style>
    <style:style style:name="Tabella169.D2" style:family="table-cell">
      <style:table-cell-properties style:vertical-align="top" fo:padding="0cm" fo:border-left="0.5pt solid #000000" fo:border-right="none" fo:border-top="none" fo:border-bottom="0.5pt solid #000000" style:writing-mode="lr-tb"/>
    </style:style>
    <style:style style:name="Tabella169.E2" style:family="table-cell" style:data-style-name="N0">
      <style:table-cell-properties style:vertical-align="top" fo:padding="0cm" fo:border-left="0.5pt solid #000000" fo:border-right="none" fo:border-top="none" fo:border-bottom="0.5pt solid #000000" style:writing-mode="lr-tb"/>
    </style:style>
    <style:style style:name="Tabella169.F2" style:family="table-cell" style:data-style-name="N0">
      <style:table-cell-properties style:vertical-align="top" fo:background-color="transparent" fo:padding="0cm" fo:border-left="0.5pt solid #000000" fo:border-right="none" fo:border-top="none" fo:border-bottom="0.5pt solid #000000" style:writing-mode="lr-tb">
        <style:background-image/>
      </style:table-cell-properties>
    </style:style>
    <style:style style:name="Tabella169.G2" style:family="table-cell" style:data-style-name="N0">
      <style:table-cell-properties style:vertical-align="top" fo:background-color="transparent" fo:padding="0cm" fo:border-left="0.5pt solid #000000" fo:border-right="0.5pt solid #000000" fo:border-top="none" fo:border-bottom="0.5pt solid #000000" style:writing-mode="lr-tb">
        <style:background-image/>
      </style:table-cell-properties>
    </style:style>
    <style:style style:name="Tabella169.A3" style:family="table-cell">
      <style:table-cell-properties style:vertical-align="top" fo:padding="0cm" fo:border-left="0.5pt solid #000000" fo:border-right="none" fo:border-top="none" fo:border-bottom="0.5pt solid #000000" style:writing-mode="lr-tb"/>
    </style:style>
    <style:style style:name="Tabella169.B3" style:family="table-cell">
      <style:table-cell-properties style:vertical-align="top" fo:padding="0cm" fo:border-left="0.5pt solid #000000" fo:border-right="none" fo:border-top="none" fo:border-bottom="0.5pt solid #000000" style:writing-mode="lr-tb"/>
    </style:style>
    <style:style style:name="Tabella169.C3" style:family="table-cell">
      <style:table-cell-properties style:vertical-align="top" fo:padding="0cm" fo:border-left="0.5pt solid #000000" fo:border-right="none" fo:border-top="none" fo:border-bottom="0.5pt solid #000000" style:writing-mode="lr-tb"/>
    </style:style>
    <style:style style:name="Tabella169.D3" style:family="table-cell">
      <style:table-cell-properties style:vertical-align="top" fo:padding="0cm" fo:border-left="0.5pt solid #000000" fo:border-right="none" fo:border-top="none" fo:border-bottom="0.5pt solid #000000" style:writing-mode="lr-tb"/>
    </style:style>
    <style:style style:name="Tabella169.E3" style:family="table-cell" style:data-style-name="N0">
      <style:table-cell-properties style:vertical-align="top" fo:padding="0cm" fo:border-left="0.5pt solid #000000" fo:border-right="none" fo:border-top="none" fo:border-bottom="0.5pt solid #000000" style:writing-mode="lr-tb"/>
    </style:style>
    <style:style style:name="Tabella169.A4" style:family="table-cell">
      <style:table-cell-properties style:vertical-align="top" fo:padding="0cm" fo:border-left="0.5pt solid #000000" fo:border-right="none" fo:border-top="none" fo:border-bottom="0.5pt solid #000000" style:writing-mode="lr-tb"/>
    </style:style>
    <style:style style:name="Tabella169.B4" style:family="table-cell">
      <style:table-cell-properties style:vertical-align="top" fo:padding="0cm" fo:border-left="0.5pt solid #000000" fo:border-right="none" fo:border-top="none" fo:border-bottom="0.5pt solid #000000" style:writing-mode="lr-tb"/>
    </style:style>
    <style:style style:name="Tabella169.C4" style:family="table-cell">
      <style:table-cell-properties style:vertical-align="top" fo:padding="0cm" fo:border-left="0.5pt solid #000000" fo:border-right="none" fo:border-top="none" fo:border-bottom="0.5pt solid #000000" style:writing-mode="lr-tb"/>
    </style:style>
    <style:style style:name="Tabella169.D4" style:family="table-cell">
      <style:table-cell-properties style:vertical-align="top" fo:padding="0cm" fo:border-left="0.5pt solid #000000" fo:border-right="none" fo:border-top="none" fo:border-bottom="0.5pt solid #000000" style:writing-mode="lr-tb"/>
    </style:style>
    <style:style style:name="Tabella169.E4" style:family="table-cell" style:data-style-name="N11">
      <style:table-cell-properties style:vertical-align="top" fo:padding="0cm" fo:border-left="0.5pt solid #000000" fo:border-right="none" fo:border-top="none" fo:border-bottom="0.5pt solid #000000" style:writing-mode="lr-tb"/>
    </style:style>
    <style:style style:name="Tabella169.F4" style:family="table-cell" style:data-style-name="N11">
      <style:table-cell-properties style:vertical-align="top" fo:background-color="transparent" fo:padding="0cm" fo:border-left="0.5pt solid #000000" fo:border-right="none" fo:border-top="none" fo:border-bottom="0.5pt solid #000000" style:writing-mode="lr-tb">
        <style:background-image/>
      </style:table-cell-properties>
    </style:style>
    <style:style style:name="Tabella169.G4" style:family="table-cell" style:data-style-name="N11">
      <style:table-cell-properties style:vertical-align="top" fo:background-color="transparent" fo:padding="0cm" fo:border-left="0.5pt solid #000000" fo:border-right="0.5pt solid #000000" fo:border-top="none" fo:border-bottom="0.5pt solid #000000" style:writing-mode="lr-tb">
        <style:background-image/>
      </style:table-cell-properties>
    </style:style>
    <style:style style:name="Tabella169.5" style:family="table-row">
      <style:table-row-properties style:min-row-height="0.141cm" fo:keep-together="auto"/>
    </style:style>
    <style:style style:name="Tabella169.A5" style:family="table-cell">
      <style:table-cell-properties style:vertical-align="top" fo:padding="0cm" fo:border-left="0.5pt solid #000000" fo:border-right="none" fo:border-top="none" fo:border-bottom="0.5pt solid #000000" style:writing-mode="lr-tb"/>
    </style:style>
    <style:style style:name="Tabella169.B5" style:family="table-cell">
      <style:table-cell-properties style:vertical-align="top" fo:padding="0cm" fo:border-left="0.5pt solid #000000" fo:border-right="none" fo:border-top="none" fo:border-bottom="0.5pt solid #000000" style:writing-mode="lr-tb"/>
    </style:style>
    <style:style style:name="Tabella169.C5" style:family="table-cell">
      <style:table-cell-properties style:vertical-align="top" fo:padding="0cm" fo:border-left="0.5pt solid #000000" fo:border-right="none" fo:border-top="none" fo:border-bottom="0.5pt solid #000000" style:writing-mode="lr-tb"/>
    </style:style>
    <style:style style:name="Tabella169.D5" style:family="table-cell">
      <style:table-cell-properties style:vertical-align="top" fo:padding="0cm" fo:border-left="0.5pt solid #000000" fo:border-right="none" fo:border-top="none" fo:border-bottom="0.5pt solid #000000" style:writing-mode="lr-tb"/>
    </style:style>
    <style:style style:name="Tabella169.E5" style:family="table-cell" style:data-style-name="N11">
      <style:table-cell-properties style:vertical-align="top" fo:padding="0cm" fo:border-left="0.5pt solid #000000" fo:border-right="none" fo:border-top="none" fo:border-bottom="0.5pt solid #000000" style:writing-mode="lr-tb"/>
    </style:style>
    <style:style style:name="Tabella169.6" style:family="table-row">
      <style:table-row-properties style:min-row-height="0.326cm" fo:keep-together="auto"/>
    </style:style>
    <style:style style:name="Tabella169.A6" style:family="table-cell">
      <style:table-cell-properties style:vertical-align="top" fo:padding="0cm" fo:border-left="0.5pt solid #000000" fo:border-right="none" fo:border-top="none" fo:border-bottom="0.5pt solid #000000" style:writing-mode="lr-tb"/>
    </style:style>
    <style:style style:name="Tabella169.B6" style:family="table-cell">
      <style:table-cell-properties style:vertical-align="top" fo:padding="0cm" fo:border-left="0.5pt solid #000000" fo:border-right="none" fo:border-top="none" fo:border-bottom="0.5pt solid #000000" style:writing-mode="lr-tb"/>
    </style:style>
    <style:style style:name="Tabella169.C6" style:family="table-cell">
      <style:table-cell-properties style:vertical-align="top" fo:padding="0cm" fo:border-left="0.5pt solid #000000" fo:border-right="none" fo:border-top="none" fo:border-bottom="0.5pt solid #000000" style:writing-mode="lr-tb"/>
    </style:style>
    <style:style style:name="Tabella169.D6" style:family="table-cell">
      <style:table-cell-properties style:vertical-align="top" fo:padding="0cm" fo:border-left="0.5pt solid #000000" fo:border-right="none" fo:border-top="none" fo:border-bottom="0.5pt solid #000000" style:writing-mode="lr-tb"/>
    </style:style>
    <style:style style:name="Tabella169.E6" style:family="table-cell" style:data-style-name="N11">
      <style:table-cell-properties style:vertical-align="top" fo:padding="0cm" fo:border-left="0.5pt solid #000000" fo:border-right="none" fo:border-top="none" fo:border-bottom="0.5pt solid #000000" style:writing-mode="lr-tb"/>
    </style:style>
    <style:style style:name="Tabella169.G6" style:family="table-cell">
      <style:table-cell-properties style:vertical-align="top" fo:background-color="transparent" fo:padding="0cm" fo:border-left="0.5pt solid #000000" fo:border-right="0.5pt solid #000000" fo:border-top="none" fo:border-bottom="0.5pt solid #000000" style:writing-mode="lr-tb">
        <style:background-image/>
      </style:table-cell-properties>
    </style:style>
    <style:style style:name="Tabella170" style:family="table">
      <style:table-properties style:width="25.095cm" fo:margin-left="0.069cm" table:align="left" style:writing-mode="lr-tb"/>
    </style:style>
    <style:style style:name="Tabella170.A" style:family="table-column">
      <style:table-column-properties style:column-width="6.089cm"/>
    </style:style>
    <style:style style:name="Tabella170.B" style:family="table-column">
      <style:table-column-properties style:column-width="3.194cm"/>
    </style:style>
    <style:style style:name="Tabella170.C" style:family="table-column">
      <style:table-column-properties style:column-width="3.126cm"/>
    </style:style>
    <style:style style:name="Tabella170.D" style:family="table-column">
      <style:table-column-properties style:column-width="2.782cm"/>
    </style:style>
    <style:style style:name="Tabella170.E" style:family="table-column">
      <style:table-column-properties style:column-width="3.309cm"/>
    </style:style>
    <style:style style:name="Tabella170.F" style:family="table-column">
      <style:table-column-properties style:column-width="0.536cm"/>
    </style:style>
    <style:style style:name="Tabella170.G" style:family="table-column">
      <style:table-column-properties style:column-width="2.762cm"/>
    </style:style>
    <style:style style:name="Tabella170.H" style:family="table-column">
      <style:table-column-properties style:column-width="3.297cm"/>
    </style:style>
    <style:style style:name="Tabella170.1" style:family="table-row">
      <style:table-row-properties style:min-row-height="0.556cm" fo:keep-together="auto"/>
    </style:style>
    <style:style style:name="Tabella170.A1" style:family="table-cell">
      <style:table-cell-properties style:vertical-align="bottom" fo:padding="0cm" fo:border="none" style:writing-mode="lr-tb"/>
    </style:style>
    <style:style style:name="Tabella170.F1" style:family="table-cell">
      <style:table-cell-properties style:vertical-align="top" fo:padding="0cm" fo:border="none" style:writing-mode="lr-tb"/>
    </style:style>
    <style:style style:name="Tabella170.A2" style:family="table-cell">
      <style:table-cell-properties style:vertical-align="bottom" fo:padding="0cm" fo:border-left="0.5pt solid #000000" fo:border-right="none" fo:border-top="0.5pt solid #000000" fo:border-bottom="0.5pt solid #000000" style:writing-mode="lr-tb"/>
    </style:style>
    <style:style style:name="Tabella170.B2" style:family="table-cell">
      <style:table-cell-properties style:vertical-align="middle" fo:padding="0cm" fo:border-left="0.5pt solid #000000" fo:border-right="none" fo:border-top="0.5pt solid #000000" fo:border-bottom="0.5pt solid #000000" style:writing-mode="lr-tb"/>
    </style:style>
    <style:style style:name="Tabella170.D2" style:family="table-cell" style:data-style-name="N0">
      <style:table-cell-properties style:vertical-align="bottom" fo:padding="0cm" fo:border-left="0.5pt solid #000000" fo:border-right="none" fo:border-top="0.5pt solid #000000" fo:border-bottom="0.5pt solid #000000" style:writing-mode="lr-tb"/>
    </style:style>
    <style:style style:name="Tabella170.E2" style:family="table-cell" style:data-style-name="N0">
      <style:table-cell-properties style:vertical-align="bottom" fo:background-color="transparent" fo:padding="0cm" fo:border-left="0.5pt solid #000000" fo:border-right="none" fo:border-top="0.5pt solid #000000" fo:border-bottom="0.5pt solid #000000" style:writing-mode="lr-tb">
        <style:background-image/>
      </style:table-cell-properties>
    </style:style>
    <style:style style:name="Tabella170.H2" style:family="table-cell" style:data-style-name="N0">
      <style:table-cell-properties style:vertical-align="bottom" fo:background-color="transparent" fo:padding="0cm" fo:border="0.5pt solid #000000" style:writing-mode="lr-tb">
        <style:background-image/>
      </style:table-cell-properties>
    </style:style>
    <style:style style:name="Tabella170.A3" style:family="table-cell">
      <style:table-cell-properties style:vertical-align="bottom" fo:padding="0cm" fo:border-left="0.5pt solid #000000" fo:border-right="none" fo:border-top="none" fo:border-bottom="0.5pt solid #000000" style:writing-mode="lr-tb"/>
    </style:style>
    <style:style style:name="Tabella170.B3" style:family="table-cell" style:data-style-name="N105">
      <style:table-cell-properties style:vertical-align="bottom" fo:padding="0cm" fo:border-left="0.5pt solid #000000" fo:border-right="none" fo:border-top="none" fo:border-bottom="0.5pt solid #000000" style:writing-mode="lr-tb"/>
    </style:style>
    <style:style style:name="Tabella170.C3" style:family="table-cell" style:data-style-name="N105">
      <style:table-cell-properties style:vertical-align="bottom" fo:padding="0cm" fo:border-left="0.5pt solid #000000" fo:border-right="none" fo:border-top="none" fo:border-bottom="0.5pt solid #000000" style:writing-mode="lr-tb"/>
    </style:style>
    <style:style style:name="Tabella170.D3" style:family="table-cell" style:data-style-name="N105">
      <style:table-cell-properties style:vertical-align="bottom" fo:padding="0cm" fo:border-left="0.5pt solid #000000" fo:border-right="none" fo:border-top="none" fo:border-bottom="0.5pt solid #000000" style:writing-mode="lr-tb"/>
    </style:style>
    <style:style style:name="Tabella170.E3" style:family="table-cell" style:data-style-name="N105">
      <style:table-cell-properties style:vertical-align="bottom" fo:background-color="transparent" fo:padding="0cm" fo:border-left="0.5pt solid #000000" fo:border-right="none" fo:border-top="none" fo:border-bottom="0.5pt solid #000000" style:writing-mode="lr-tb">
        <style:background-image/>
      </style:table-cell-properties>
    </style:style>
    <style:style style:name="Tabella170.F3" style:family="table-cell">
      <style:table-cell-properties style:vertical-align="bottom" fo:background-color="transparent" fo:padding="0cm" fo:border-left="0.5pt solid #000000" fo:border-right="none" fo:border-top="0.5pt solid #000000" fo:border-bottom="0.5pt solid #000000" style:writing-mode="lr-tb">
        <style:background-image/>
      </style:table-cell-properties>
    </style:style>
    <style:style style:name="Tabella170.H3" style:family="table-cell">
      <style:table-cell-properties style:vertical-align="bottom" fo:background-color="transparent" fo:padding="0cm" fo:border="0.5pt solid #000000" style:writing-mode="lr-tb">
        <style:background-image/>
      </style:table-cell-properties>
    </style:style>
    <style:style style:name="Tabella170.A4" style:family="table-cell">
      <style:table-cell-properties style:vertical-align="middle" fo:padding="0cm" fo:border-left="0.5pt solid #000000" fo:border-right="none" fo:border-top="none" fo:border-bottom="0.5pt solid #000000" style:writing-mode="lr-tb"/>
    </style:style>
    <style:style style:name="Tabella170.B4" style:family="table-cell">
      <style:table-cell-properties style:vertical-align="bottom" fo:padding="0cm" fo:border-left="0.5pt solid #000000" fo:border-right="none" fo:border-top="none" fo:border-bottom="0.5pt solid #000000" style:writing-mode="lr-tb"/>
    </style:style>
    <style:style style:name="Tabella170.C4" style:family="table-cell">
      <style:table-cell-properties style:vertical-align="bottom" fo:padding="0cm" fo:border-left="0.5pt solid #000000" fo:border-right="none" fo:border-top="none" fo:border-bottom="0.5pt solid #000000" style:writing-mode="lr-tb"/>
    </style:style>
    <style:style style:name="Tabella170.D4" style:family="table-cell" style:data-style-name="N105">
      <style:table-cell-properties style:vertical-align="bottom" fo:padding="0cm" fo:border-left="0.5pt solid #000000" fo:border-right="none" fo:border-top="none" fo:border-bottom="0.5pt solid #000000" style:writing-mode="lr-tb"/>
    </style:style>
    <style:style style:name="Tabella170.E4" style:family="table-cell" style:data-style-name="N105">
      <style:table-cell-properties style:vertical-align="middle" fo:background-color="transparent" fo:padding="0cm" fo:border-left="0.5pt solid #000000" fo:border-right="none" fo:border-top="none" fo:border-bottom="0.5pt solid #000000" style:writing-mode="lr-tb">
        <style:background-image/>
      </style:table-cell-properties>
    </style:style>
    <style:style style:name="Tabella170.F4" style:family="table-cell">
      <style:table-cell-properties style:vertical-align="bottom" fo:background-color="transparent" fo:padding="0cm" fo:border-left="0.5pt solid #000000" fo:border-right="none" fo:border-top="0.5pt solid #000000" fo:border-bottom="0.5pt solid #000000" style:writing-mode="lr-tb">
        <style:background-image/>
      </style:table-cell-properties>
    </style:style>
    <style:style style:name="Tabella170.H4" style:family="table-cell">
      <style:table-cell-properties style:vertical-align="bottom" fo:background-color="transparent" fo:padding="0cm" fo:border="0.5pt solid #000000" style:writing-mode="lr-tb">
        <style:background-image/>
      </style:table-cell-properties>
    </style:style>
    <style:style style:name="Tabella170.5" style:family="table-row">
      <style:table-row-properties style:min-row-height="0.688cm" fo:keep-together="auto"/>
    </style:style>
    <style:style style:name="Tabella170.A5" style:family="table-cell">
      <style:table-cell-properties style:vertical-align="middle" fo:padding="0cm" fo:border-left="0.5pt solid #000000" fo:border-right="none" fo:border-top="none" fo:border-bottom="0.5pt solid #000000" style:writing-mode="lr-tb"/>
    </style:style>
    <style:style style:name="Tabella170.B5" style:family="table-cell">
      <style:table-cell-properties style:vertical-align="bottom" fo:padding="0cm" fo:border-left="0.5pt solid #000000" fo:border-right="none" fo:border-top="none" fo:border-bottom="0.5pt solid #000000" style:writing-mode="lr-tb"/>
    </style:style>
    <style:style style:name="Tabella170.C5" style:family="table-cell">
      <style:table-cell-properties style:vertical-align="bottom" fo:padding="0cm" fo:border-left="0.5pt solid #000000" fo:border-right="none" fo:border-top="none" fo:border-bottom="0.5pt solid #000000" style:writing-mode="lr-tb"/>
    </style:style>
    <style:style style:name="Tabella170.D5" style:family="table-cell" style:data-style-name="N105">
      <style:table-cell-properties style:vertical-align="bottom" fo:padding="0cm" fo:border-left="0.5pt solid #000000" fo:border-right="none" fo:border-top="none" fo:border-bottom="0.5pt solid #000000" style:writing-mode="lr-tb"/>
    </style:style>
    <style:style style:name="Tabella170.F5" style:family="table-cell">
      <style:table-cell-properties style:vertical-align="bottom" fo:background-color="transparent" fo:padding="0cm" fo:border-left="0.5pt solid #000000" fo:border-right="none" fo:border-top="0.5pt solid #000000" fo:border-bottom="0.5pt solid #000000" style:writing-mode="lr-tb">
        <style:background-image/>
      </style:table-cell-properties>
    </style:style>
    <style:style style:name="Tabella170.H5" style:family="table-cell">
      <style:table-cell-properties style:vertical-align="bottom" fo:background-color="transparent" fo:padding="0cm" fo:border="0.5pt solid #000000" style:writing-mode="lr-tb">
        <style:background-image/>
      </style:table-cell-properties>
    </style:style>
    <style:style style:name="Tabella170.A6" style:family="table-cell">
      <style:table-cell-properties style:vertical-align="middle" fo:padding="0cm" fo:border-left="0.5pt solid #000000" fo:border-right="none" fo:border-top="none" fo:border-bottom="0.5pt solid #000000" style:writing-mode="lr-tb"/>
    </style:style>
    <style:style style:name="Tabella170.B6" style:family="table-cell" style:data-style-name="N105">
      <style:table-cell-properties style:vertical-align="bottom" fo:padding="0cm" fo:border-left="0.5pt solid #000000" fo:border-right="none" fo:border-top="none" fo:border-bottom="0.5pt solid #000000" style:writing-mode="lr-tb"/>
    </style:style>
    <style:style style:name="Tabella170.C6" style:family="table-cell" style:data-style-name="N105">
      <style:table-cell-properties style:vertical-align="bottom" fo:padding="0cm" fo:border-left="0.5pt solid #000000" fo:border-right="none" fo:border-top="none" fo:border-bottom="0.5pt solid #000000" style:writing-mode="lr-tb"/>
    </style:style>
    <style:style style:name="Tabella170.D6" style:family="table-cell" style:data-style-name="N105">
      <style:table-cell-properties style:vertical-align="bottom" fo:padding="0cm" fo:border-left="0.5pt solid #000000" fo:border-right="none" fo:border-top="none" fo:border-bottom="0.5pt solid #000000" style:writing-mode="lr-tb"/>
    </style:style>
    <style:style style:name="Tabella170.F6" style:family="table-cell">
      <style:table-cell-properties style:vertical-align="bottom" fo:background-color="transparent" fo:padding="0cm" fo:border-left="0.5pt solid #000000" fo:border-right="none" fo:border-top="none" fo:border-bottom="0.5pt solid #000000" style:writing-mode="lr-tb">
        <style:background-image/>
      </style:table-cell-properties>
    </style:style>
    <style:style style:name="Tabella170.H6" style:family="table-cell">
      <style:table-cell-properties style:vertical-align="bottom" fo:background-color="transparent" fo:padding="0cm" fo:border-left="0.5pt solid #000000" fo:border-right="0.5pt solid #000000" fo:border-top="none" fo:border-bottom="0.5pt solid #000000" style:writing-mode="lr-tb">
        <style:background-image/>
      </style:table-cell-properties>
    </style:style>
    <style:style style:name="Tabella103" style:family="table">
      <style:table-properties style:width="25.285cm" fo:margin-left="-0.035cm" table:align="left" style:writing-mode="lr-tb"/>
    </style:style>
    <style:style style:name="Tabella103.A" style:family="table-column">
      <style:table-column-properties style:column-width="1.191cm"/>
    </style:style>
    <style:style style:name="Tabella103.B" style:family="table-column">
      <style:table-column-properties style:column-width="3.819cm"/>
    </style:style>
    <style:style style:name="Tabella103.C" style:family="table-column">
      <style:table-column-properties style:column-width="1.579cm"/>
    </style:style>
    <style:style style:name="Tabella103.D" style:family="table-column">
      <style:table-column-properties style:column-width="5.424cm"/>
    </style:style>
    <style:style style:name="Tabella103.E" style:family="table-column">
      <style:table-column-properties style:column-width="1.896cm"/>
    </style:style>
    <style:style style:name="Tabella103.1" style:family="table-row">
      <style:table-row-properties style:min-row-height="1.122cm" fo:keep-together="auto"/>
    </style:style>
    <style:style style:name="Tabella103.A1"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103.E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103.K1" style:family="table-cell">
      <style:table-cell-properties style:vertical-align="bottom" fo:padding="0cm" fo:border="0.5pt solid #000000" style:writing-mode="lr-tb"/>
    </style:style>
    <style:style style:name="Tabella103.2" style:family="table-row">
      <style:table-row-properties style:min-row-height="0.369cm" fo:keep-together="auto"/>
    </style:style>
    <style:style style:name="Tabella103.A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03.K2" style:family="table-cell" style:data-style-name="N0">
      <style:table-cell-properties style:vertical-align="bottom" fo:padding="0cm" fo:border-left="0.5pt solid #000000" fo:border-right="0.5pt solid #000000" fo:border-top="none" fo:border-bottom="0.5pt solid #000000" style:writing-mode="lr-tb"/>
    </style:style>
    <style:style style:name="Tabella103.3" style:family="table-row">
      <style:table-row-properties style:min-row-height="0.605cm" fo:keep-together="auto"/>
    </style:style>
    <style:style style:name="Tabella103.K3" style:family="table-cell">
      <style:table-cell-properties style:vertical-align="bottom" fo:padding="0cm" fo:border-left="0.5pt solid #000000" fo:border-right="0.5pt solid #000000" fo:border-top="none" fo:border-bottom="0.5pt solid #000000" style:writing-mode="lr-tb"/>
    </style:style>
    <style:style style:name="Tabella103.4" style:family="table-row">
      <style:table-row-properties style:min-row-height="0.445cm" fo:keep-together="auto"/>
    </style:style>
    <style:style style:name="Tabella103.5" style:family="table-row">
      <style:table-row-properties style:min-row-height="0.9cm" fo:keep-together="auto"/>
    </style:style>
    <style:style style:name="Tabella103.6" style:family="table-row">
      <style:table-row-properties style:min-row-height="0.25cm" fo:keep-together="auto"/>
    </style:style>
    <style:style style:name="Tabella103.7" style:family="table-row">
      <style:table-row-properties style:min-row-height="0.182cm" fo:keep-together="auto"/>
    </style:style>
    <style:style style:name="Tabella103.H7"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03.8" style:family="table-row">
      <style:table-row-properties style:min-row-height="0.346cm" fo:keep-together="auto"/>
    </style:style>
    <style:style style:name="Tabella103.9" style:family="table-row">
      <style:table-row-properties style:min-row-height="0.418cm" fo:keep-together="auto"/>
    </style:style>
    <style:style style:name="Tabella103.10" style:family="table-row">
      <style:table-row-properties style:min-row-height="0.531cm" fo:keep-together="auto"/>
    </style:style>
    <style:style style:name="Tabella103.11" style:family="table-row">
      <style:table-row-properties style:min-row-height="0.3cm" fo:keep-together="auto"/>
    </style:style>
    <style:style style:name="Tabella103.H1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103.K13" style:family="table-cell" style:data-style-name="N0">
      <style:table-cell-properties style:vertical-align="bottom" fo:padding="0cm" fo:border="0.5pt solid #000000" style:writing-mode="lr-tb"/>
    </style:style>
    <style:style style:name="Tabella103.14" style:family="table-row">
      <style:table-row-properties style:min-row-height="0.143cm" fo:keep-together="auto"/>
    </style:style>
    <style:style style:name="Tabella103.15" style:family="table-row">
      <style:table-row-properties style:min-row-height="0.157cm" fo:keep-together="auto"/>
    </style:style>
    <style:style style:name="Tabella103.16" style:family="table-row">
      <style:table-row-properties style:min-row-height="0.228cm" fo:keep-together="auto"/>
    </style:style>
    <style:style style:name="Tabella103.17" style:family="table-row">
      <style:table-row-properties style:min-row-height="0.115cm" fo:keep-together="auto"/>
    </style:style>
    <style:style style:name="Tabella103.18" style:family="table-row">
      <style:table-row-properties style:min-row-height="0.43cm" fo:keep-together="auto"/>
    </style:style>
    <style:style style:name="Tabella103.19" style:family="table-row">
      <style:table-row-properties style:min-row-height="0.097cm" fo:keep-together="auto"/>
    </style:style>
    <style:style style:name="Tabella103.21" style:family="table-row">
      <style:table-row-properties style:min-row-height="0.242cm" fo:keep-together="auto"/>
    </style:style>
    <style:style style:name="Tabella103.23" style:family="table-row">
      <style:table-row-properties style:min-row-height="0.254cm" fo:keep-together="auto"/>
    </style:style>
    <style:style style:name="Tabella103.24" style:family="table-row">
      <style:table-row-properties style:min-row-height="0.744cm" fo:keep-together="auto"/>
    </style:style>
    <style:style style:name="Tabella103.25" style:family="table-row">
      <style:table-row-properties style:min-row-height="1.468cm" fo:keep-together="auto"/>
    </style:style>
    <style:style style:name="Tabella103.27" style:family="table-row">
      <style:table-row-properties style:min-row-height="0.743cm" fo:keep-together="auto"/>
    </style:style>
    <style:style style:name="Tabella103.28" style:family="table-row">
      <style:table-row-properties style:min-row-height="0.596cm" fo:keep-together="auto"/>
    </style:style>
    <style:style style:name="Tabella103.K31" style:family="table-cell">
      <style:table-cell-properties style:vertical-align="bottom" fo:padding="0cm" fo:border-left="0.5pt solid #000000" fo:border-right="0.5pt solid #000000" fo:border-top="none" fo:border-bottom="0.5pt solid #000000" style:writing-mode="lr-tb"/>
    </style:style>
    <style:style style:name="Tabella103.K32" style:family="table-cell">
      <style:table-cell-properties style:vertical-align="bottom" fo:padding="0cm" fo:border-left="0.5pt solid #000000" fo:border-right="0.5pt solid #000000" fo:border-top="none" fo:border-bottom="0.5pt solid #000000" style:writing-mode="lr-tb"/>
    </style:style>
    <style:style style:name="Tabella103.33" style:family="table-row">
      <style:table-row-properties style:min-row-height="0.591cm" fo:keep-together="auto"/>
    </style:style>
    <style:style style:name="Tabella103.K33" style:family="table-cell">
      <style:table-cell-properties style:vertical-align="bottom" fo:padding="0cm" fo:border-left="0.5pt solid #000000" fo:border-right="0.5pt solid #000000" fo:border-top="none" fo:border-bottom="0.5pt solid #000000" style:writing-mode="lr-tb"/>
    </style:style>
    <style:style style:name="Tabella103.34" style:family="table-row">
      <style:table-row-properties style:min-row-height="0.436cm" fo:keep-together="auto"/>
    </style:style>
    <style:style style:name="Tabella103.K34" style:family="table-cell">
      <style:table-cell-properties style:vertical-align="bottom" fo:padding="0cm" fo:border-left="0.5pt solid #000000" fo:border-right="0.5pt solid #000000" fo:border-top="none" fo:border-bottom="0.5pt solid #000000" style:writing-mode="lr-tb"/>
    </style:style>
    <style:style style:name="Tabella103.35" style:family="table-row">
      <style:table-row-properties style:min-row-height="0.474cm" fo:keep-together="auto"/>
    </style:style>
    <style:style style:name="Tabella103.K35" style:family="table-cell">
      <style:table-cell-properties style:vertical-align="bottom" fo:padding="0cm" fo:border-left="0.5pt solid #000000" fo:border-right="0.5pt solid #000000" fo:border-top="none" fo:border-bottom="0.5pt solid #000000" style:writing-mode="lr-tb"/>
    </style:style>
    <style:style style:name="Tabella103.36" style:family="table-row">
      <style:table-row-properties style:min-row-height="0.658cm" fo:keep-together="auto"/>
    </style:style>
    <style:style style:name="Tabella103.K36" style:family="table-cell">
      <style:table-cell-properties style:vertical-align="bottom" fo:padding="0cm" fo:border-left="0.5pt solid #000000" fo:border-right="0.5pt solid #000000" fo:border-top="none" fo:border-bottom="0.5pt solid #000000" style:writing-mode="lr-tb"/>
    </style:style>
    <style:style style:name="Tabella103.37" style:family="table-row">
      <style:table-row-properties style:min-row-height="0.342cm" fo:keep-together="auto"/>
    </style:style>
    <style:style style:name="Tabella103.K37" style:family="table-cell">
      <style:table-cell-properties style:vertical-align="bottom" fo:padding="0cm" fo:border-left="0.5pt solid #000000" fo:border-right="0.5pt solid #000000" fo:border-top="none" fo:border-bottom="0.5pt solid #000000" style:writing-mode="lr-tb"/>
    </style:style>
    <style:style style:name="Tabella103.38" style:family="table-row">
      <style:table-row-properties style:min-row-height="0.621cm" fo:keep-together="auto"/>
    </style:style>
    <style:style style:name="Tabella103.K38" style:family="table-cell">
      <style:table-cell-properties style:vertical-align="bottom" fo:padding="0cm" fo:border-left="0.5pt solid #000000" fo:border-right="0.5pt solid #000000" fo:border-top="none" fo:border-bottom="0.5pt solid #000000" style:writing-mode="lr-tb"/>
    </style:style>
    <style:style style:name="Tabella103.39" style:family="table-row">
      <style:table-row-properties style:min-row-height="0.208cm" fo:keep-together="auto"/>
    </style:style>
    <style:style style:name="Tabella103.K39" style:family="table-cell">
      <style:table-cell-properties style:vertical-align="bottom" fo:padding="0cm" fo:border-left="0.5pt solid #000000" fo:border-right="0.5pt solid #000000" fo:border-top="none" fo:border-bottom="0.5pt solid #000000" style:writing-mode="lr-tb"/>
    </style:style>
    <style:style style:name="Tabella103.40" style:family="table-row">
      <style:table-row-properties style:min-row-height="0.358cm" fo:keep-together="auto"/>
    </style:style>
    <style:style style:name="Tabella103.41" style:family="table-row">
      <style:table-row-properties style:min-row-height="0.656cm" fo:keep-together="auto"/>
    </style:style>
    <style:style style:name="Tabella103.42" style:family="table-row">
      <style:table-row-properties style:min-row-height="0.171cm" fo:keep-together="auto"/>
    </style:style>
    <style:style style:name="Tabella103.K42" style:family="table-cell">
      <style:table-cell-properties style:vertical-align="bottom" fo:padding="0cm" fo:border-left="0.5pt solid #000000" fo:border-right="0.5pt solid #000000" fo:border-top="none" fo:border-bottom="0.5pt solid #000000" style:writing-mode="lr-tb"/>
    </style:style>
    <style:style style:name="Tabella103.43" style:family="table-row">
      <style:table-row-properties style:min-row-height="0.31cm" fo:keep-together="auto"/>
    </style:style>
    <style:style style:name="Tabella103.K43" style:family="table-cell">
      <style:table-cell-properties style:vertical-align="bottom" fo:padding="0cm" fo:border-left="0.5pt solid #000000" fo:border-right="0.5pt solid #000000" fo:border-top="none" fo:border-bottom="0.5pt solid #000000" style:writing-mode="lr-tb"/>
    </style:style>
    <style:style style:name="Tabella103.44" style:family="table-row">
      <style:table-row-properties style:min-row-height="0.383cm" fo:keep-together="auto"/>
    </style:style>
    <style:style style:name="Tabella103.K44" style:family="table-cell">
      <style:table-cell-properties style:vertical-align="bottom" fo:padding="0cm" fo:border-left="0.5pt solid #000000" fo:border-right="0.5pt solid #000000" fo:border-top="none" fo:border-bottom="0.5pt solid #000000" style:writing-mode="lr-tb"/>
    </style:style>
    <style:style style:name="Tabella103.K45" style:family="table-cell">
      <style:table-cell-properties style:vertical-align="bottom" fo:padding="0cm" fo:border-left="0.5pt solid #000000" fo:border-right="0.5pt solid #000000" fo:border-top="none" fo:border-bottom="0.5pt solid #000000" style:writing-mode="lr-tb"/>
    </style:style>
    <style:style style:name="Tabella103.K46" style:family="table-cell">
      <style:table-cell-properties style:vertical-align="bottom" fo:padding="0cm" fo:border-left="0.5pt solid #000000" fo:border-right="0.5pt solid #000000" fo:border-top="none" fo:border-bottom="0.5pt solid #000000" style:writing-mode="lr-tb"/>
    </style:style>
    <style:style style:name="Tabella103.K48" style:family="table-cell">
      <style:table-cell-properties style:vertical-align="bottom" fo:padding="0cm" fo:border-left="0.5pt solid #000000" fo:border-right="0.5pt solid #000000" fo:border-top="none" fo:border-bottom="0.5pt solid #000000" style:writing-mode="lr-tb"/>
    </style:style>
    <style:style style:name="Tabella103.K49" style:family="table-cell">
      <style:table-cell-properties style:vertical-align="bottom" fo:padding="0cm" fo:border-left="0.5pt solid #000000" fo:border-right="0.5pt solid #000000" fo:border-top="none" fo:border-bottom="0.5pt solid #000000" style:writing-mode="lr-tb"/>
    </style:style>
    <style:style style:name="Tabella103.51" style:family="table-row">
      <style:table-row-properties style:min-row-height="0.284cm" fo:keep-together="auto"/>
    </style:style>
    <style:style style:name="Tabella103.K52" style:family="table-cell">
      <style:table-cell-properties style:vertical-align="bottom" fo:padding="0cm" fo:border-left="0.5pt solid #000000" fo:border-right="0.5pt solid #000000" fo:border-top="none" fo:border-bottom="0.5pt solid #000000" style:writing-mode="lr-tb"/>
    </style:style>
    <style:style style:name="Tabella103.53" style:family="table-row">
      <style:table-row-properties style:min-row-height="0.139cm" fo:keep-together="auto"/>
    </style:style>
    <style:style style:name="Tabella103.K55" style:family="table-cell">
      <style:table-cell-properties style:vertical-align="bottom" fo:padding="0cm" fo:border-left="0.5pt solid #000000" fo:border-right="0.5pt solid #000000" fo:border-top="none" fo:border-bottom="0.5pt solid #000000" style:writing-mode="lr-tb"/>
    </style:style>
    <style:style style:name="Tabella103.56" style:family="table-row">
      <style:table-row-properties style:min-row-height="0.589cm" fo:keep-together="auto"/>
    </style:style>
    <style:style style:name="Tabella103.58" style:family="table-row">
      <style:table-row-properties style:min-row-height="0.633cm" fo:keep-together="auto"/>
    </style:style>
    <style:style style:name="Tabella103.K58" style:family="table-cell">
      <style:table-cell-properties style:vertical-align="bottom" fo:padding="0cm" fo:border-left="0.5pt solid #000000" fo:border-right="0.5pt solid #000000" fo:border-top="none" fo:border-bottom="0.5pt solid #000000" style:writing-mode="lr-tb"/>
    </style:style>
    <style:style style:name="Tabella103.K62" style:family="table-cell">
      <style:table-cell-properties style:vertical-align="bottom" fo:padding="0cm" fo:border-left="0.5pt solid #000000" fo:border-right="0.5pt solid #000000" fo:border-top="none" fo:border-bottom="0.5pt solid #000000" style:writing-mode="lr-tb"/>
    </style:style>
    <style:style style:name="Tabella103.K63" style:family="table-cell">
      <style:table-cell-properties style:vertical-align="bottom" fo:padding="0cm" fo:border-left="0.5pt solid #000000" fo:border-right="0.5pt solid #000000" fo:border-top="none" fo:border-bottom="0.5pt solid #000000" style:writing-mode="lr-tb"/>
    </style:style>
    <style:style style:name="Tabella103.K64" style:family="table-cell">
      <style:table-cell-properties style:vertical-align="bottom" fo:padding="0cm" fo:border-left="0.5pt solid #000000" fo:border-right="0.5pt solid #000000" fo:border-top="none" fo:border-bottom="0.5pt solid #000000" style:writing-mode="lr-tb"/>
    </style:style>
    <style:style style:name="Tabella103.K65" style:family="table-cell">
      <style:table-cell-properties style:vertical-align="bottom" fo:padding="0cm" fo:border-left="0.5pt solid #000000" fo:border-right="0.5pt solid #000000" fo:border-top="none" fo:border-bottom="0.5pt solid #000000" style:writing-mode="lr-tb"/>
    </style:style>
    <style:style style:name="Tabella103.66" style:family="table-row">
      <style:table-row-properties style:min-row-height="0.164cm" fo:keep-together="auto"/>
    </style:style>
    <style:style style:name="Tabella103.K67" style:family="table-cell">
      <style:table-cell-properties style:vertical-align="bottom" fo:padding="0cm" fo:border-left="0.5pt solid #000000" fo:border-right="0.5pt solid #000000" fo:border-top="none" fo:border-bottom="0.5pt solid #000000" style:writing-mode="lr-tb"/>
    </style:style>
    <style:style style:name="Tabella103.68" style:family="table-row">
      <style:table-row-properties style:min-row-height="0.385cm" fo:keep-together="auto"/>
    </style:style>
    <style:style style:name="Tabella103.K68" style:family="table-cell">
      <style:table-cell-properties style:vertical-align="bottom" fo:padding="0cm" fo:border-left="0.5pt solid #000000" fo:border-right="0.5pt solid #000000" fo:border-top="none" fo:border-bottom="0.5pt solid #000000" style:writing-mode="lr-tb"/>
    </style:style>
    <style:style style:name="Tabella103.K69" style:family="table-cell">
      <style:table-cell-properties style:vertical-align="bottom" fo:padding="0cm" fo:border-left="0.5pt solid #000000" fo:border-right="0.5pt solid #000000" fo:border-top="none" fo:border-bottom="0.5pt solid #000000" style:writing-mode="lr-tb"/>
    </style:style>
    <style:style style:name="Tabella103.70" style:family="table-row">
      <style:table-row-properties style:min-row-height="0.415cm" fo:keep-together="auto"/>
    </style:style>
    <style:style style:name="Tabella103.K70" style:family="table-cell">
      <style:table-cell-properties style:vertical-align="bottom" fo:padding="0cm" fo:border-left="0.5pt solid #000000" fo:border-right="0.5pt solid #000000" fo:border-top="none" fo:border-bottom="0.5pt solid #000000" style:writing-mode="lr-tb"/>
    </style:style>
    <style:style style:name="Tabella103.K71" style:family="table-cell">
      <style:table-cell-properties style:vertical-align="bottom" fo:padding="0cm" fo:border-left="0.5pt solid #000000" fo:border-right="0.5pt solid #000000" fo:border-top="none" fo:border-bottom="0.5pt solid #000000" style:writing-mode="lr-tb"/>
    </style:style>
    <style:style style:name="Tabella103.72" style:family="table-row">
      <style:table-row-properties style:min-row-height="0.471cm" fo:keep-together="auto"/>
    </style:style>
    <style:style style:name="Tabella103.K72" style:family="table-cell">
      <style:table-cell-properties style:vertical-align="bottom" fo:padding="0cm" fo:border-left="0.5pt solid #000000" fo:border-right="0.5pt solid #000000" fo:border-top="none" fo:border-bottom="0.5pt solid #000000" style:writing-mode="lr-tb"/>
    </style:style>
    <style:style style:name="Tabella103.73" style:family="table-row">
      <style:table-row-properties style:min-row-height="0.175cm" fo:keep-together="auto"/>
    </style:style>
    <style:style style:name="Tabella103.D74" style:family="table-cell">
      <style:table-cell-properties style:vertical-align="middle" fo:background-color="#ffffff" fo:padding-left="0.026cm" fo:padding-right="0.026cm" fo:padding-top="0.026cm" fo:padding-bottom="0cm" fo:border-left="0.5pt solid #000000" fo:border-right="none" fo:border-top="none" fo:border-bottom="0.5pt solid #000000" style:writing-mode="lr-tb">
        <style:background-image/>
      </style:table-cell-properties>
    </style:style>
    <style:style style:name="Tabella103.E74" style:family="table-cell">
      <style:table-cell-properties style:vertical-align="bottom" fo:background-color="#ffffff" fo:padding-left="0.026cm" fo:padding-right="0.026cm" fo:padding-top="0.026cm" fo:padding-bottom="0cm" fo:border-left="0.5pt solid #000000" fo:border-right="none" fo:border-top="none" fo:border-bottom="0.5pt solid #000000" style:writing-mode="lr-tb">
        <style:background-image/>
      </style:table-cell-properties>
    </style:style>
    <style:style style:name="Tabella103.K74" style:family="table-cell">
      <style:table-cell-properties style:vertical-align="bottom" fo:padding="0cm" fo:border-left="0.5pt solid #000000" fo:border-right="0.5pt solid #000000" fo:border-top="none" fo:border-bottom="0.5pt solid #000000" style:writing-mode="lr-tb"/>
    </style:style>
    <style:style style:name="Tabella103.K75" style:family="table-cell">
      <style:table-cell-properties style:vertical-align="bottom" fo:padding="0cm" fo:border-left="0.5pt solid #000000" fo:border-right="0.5pt solid #000000" fo:border-top="none" fo:border-bottom="0.5pt solid #000000" style:writing-mode="lr-tb"/>
    </style:style>
    <style:style style:name="Tabella103.K76" style:family="table-cell">
      <style:table-cell-properties style:vertical-align="bottom" fo:padding="0cm" fo:border-left="0.5pt solid #000000" fo:border-right="0.5pt solid #000000" fo:border-top="none" fo:border-bottom="0.5pt solid #000000" style:writing-mode="lr-tb"/>
    </style:style>
    <style:style style:name="Tabella103.77" style:family="table-row">
      <style:table-row-properties style:min-row-height="0.286cm" fo:keep-together="auto"/>
    </style:style>
    <style:style style:name="Tabella103.D77" style:family="table-cell">
      <style:table-cell-properties style:vertical-align="middle" fo:background-color="#ffffff" fo:padding-left="0.026cm" fo:padding-right="0.026cm" fo:padding-top="0.026cm" fo:padding-bottom="0cm" fo:border-left="0.5pt solid #000000" fo:border-right="none" fo:border-top="0.5pt solid #000000" fo:border-bottom="0.5pt solid #000000" style:writing-mode="lr-tb">
        <style:background-image/>
      </style:table-cell-properties>
    </style:style>
    <style:style style:name="Tabella103.E77" style:family="table-cell">
      <style:table-cell-properties style:vertical-align="bottom" fo:background-color="#ffffff" fo:padding-left="0.026cm" fo:padding-right="0.026cm" fo:padding-top="0.026cm" fo:padding-bottom="0cm" fo:border-left="0.5pt solid #000000" fo:border-right="none" fo:border-top="0.5pt solid #000000" fo:border-bottom="0.5pt solid #000000" style:writing-mode="lr-tb">
        <style:background-image/>
      </style:table-cell-properties>
    </style:style>
    <style:style style:name="Tabella103.79" style:family="table-row">
      <style:table-row-properties style:min-row-height="0.252cm" fo:keep-together="auto"/>
    </style:style>
    <style:style style:name="Tabella103.81" style:family="table-row">
      <style:table-row-properties style:min-row-height="0.191cm" fo:keep-together="auto"/>
    </style:style>
    <style:style style:name="Tabella103.K82" style:family="table-cell">
      <style:table-cell-properties style:vertical-align="bottom" fo:padding="0cm" fo:border-left="0.5pt solid #000000" fo:border-right="0.5pt solid #000000" fo:border-top="none" fo:border-bottom="0.5pt solid #000000" style:writing-mode="lr-tb"/>
    </style:style>
    <style:style style:name="Tabella103.83" style:family="table-row">
      <style:table-row-properties style:min-row-height="0.222cm" fo:keep-together="auto"/>
    </style:style>
    <style:style style:name="Tabella103.K83" style:family="table-cell">
      <style:table-cell-properties style:vertical-align="bottom" fo:padding="0cm" fo:border-left="0.5pt solid #000000" fo:border-right="0.5pt solid #000000" fo:border-top="none" fo:border-bottom="0.5pt solid #000000" style:writing-mode="lr-tb"/>
    </style:style>
    <style:style style:name="Tabella103.K84" style:family="table-cell">
      <style:table-cell-properties style:vertical-align="bottom" fo:padding="0cm" fo:border-left="0.5pt solid #000000" fo:border-right="0.5pt solid #000000" fo:border-top="none" fo:border-bottom="0.5pt solid #000000" style:writing-mode="lr-tb"/>
    </style:style>
    <style:style style:name="Tabella103.85" style:family="table-row">
      <style:table-row-properties style:min-row-height="0.563cm" fo:keep-together="auto"/>
    </style:style>
    <style:style style:name="Tabella103.H85" style:family="table-cell" style:data-style-name="N3">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103.K85" style:family="table-cell">
      <style:table-cell-properties style:vertical-align="bottom" fo:padding="0cm" fo:border-left="0.5pt solid #000000" fo:border-right="0.5pt solid #000000" fo:border-top="none" fo:border-bottom="0.5pt solid #000000" style:writing-mode="lr-tb"/>
    </style:style>
    <style:style style:name="Tabella103.K86" style:family="table-cell">
      <style:table-cell-properties style:vertical-align="bottom" fo:padding="0cm" fo:border-left="0.5pt solid #000000" fo:border-right="0.5pt solid #000000" fo:border-top="none" fo:border-bottom="0.5pt solid #000000" style:writing-mode="lr-tb"/>
    </style:style>
    <style:style style:name="Tabella103.K87" style:family="table-cell">
      <style:table-cell-properties style:vertical-align="bottom" fo:padding="0cm" fo:border-left="0.5pt solid #000000" fo:border-right="0.5pt solid #000000" fo:border-top="none" fo:border-bottom="0.5pt solid #000000" style:writing-mode="lr-tb"/>
    </style:style>
    <style:style style:name="Tabella103.96" style:family="table-row">
      <style:table-row-properties style:min-row-height="0.642cm" fo:keep-together="auto"/>
    </style:style>
    <style:style style:name="Tabella103.K96" style:family="table-cell">
      <style:table-cell-properties style:vertical-align="bottom" fo:padding="0cm" fo:border-left="0.5pt solid #000000" fo:border-right="0.5pt solid #000000" fo:border-top="none" fo:border-bottom="0.5pt solid #000000" style:writing-mode="lr-tb"/>
    </style:style>
    <style:style style:name="Tabella103.K97" style:family="table-cell">
      <style:table-cell-properties style:vertical-align="bottom" fo:padding="0cm" fo:border-left="0.5pt solid #000000" fo:border-right="0.5pt solid #000000" fo:border-top="none" fo:border-bottom="0.5pt solid #000000" style:writing-mode="lr-tb"/>
    </style:style>
    <style:style style:name="Tabella103.K98" style:family="table-cell">
      <style:table-cell-properties style:vertical-align="bottom" fo:padding="0cm" fo:border-left="0.5pt solid #000000" fo:border-right="0.5pt solid #000000" fo:border-top="none" fo:border-bottom="0.5pt solid #000000" style:writing-mode="lr-tb"/>
    </style:style>
    <style:style style:name="Tabella103.K99" style:family="table-cell">
      <style:table-cell-properties style:vertical-align="bottom" fo:padding="0cm" fo:border-left="0.5pt solid #000000" fo:border-right="0.5pt solid #000000" fo:border-top="none" fo:border-bottom="0.5pt solid #000000" style:writing-mode="lr-tb"/>
    </style:style>
    <style:style style:name="Tabella93" style:family="table">
      <style:table-properties style:width="25.18cm" fo:margin-left="-0.035cm" table:align="left" style:writing-mode="lr-tb"/>
    </style:style>
    <style:style style:name="Tabella93.A" style:family="table-column">
      <style:table-column-properties style:column-width="1.005cm"/>
    </style:style>
    <style:style style:name="Tabella93.B" style:family="table-column">
      <style:table-column-properties style:column-width="1.984cm"/>
    </style:style>
    <style:style style:name="Tabella93.C" style:family="table-column">
      <style:table-column-properties style:column-width="1.508cm"/>
    </style:style>
    <style:style style:name="Tabella93.D" style:family="table-column">
      <style:table-column-properties style:column-width="6.112cm"/>
    </style:style>
    <style:style style:name="Tabella93.E" style:family="table-column">
      <style:table-column-properties style:column-width="2.081cm"/>
    </style:style>
    <style:style style:name="Tabella93.1" style:family="table-row">
      <style:table-row-properties style:min-row-height="1.111cm" fo:keep-together="auto"/>
    </style:style>
    <style:style style:name="Tabella93.A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3.K1" style:family="table-cell">
      <style:table-cell-properties style:vertical-align="bottom" fo:padding="0cm" fo:border="0.5pt solid #000000" style:writing-mode="lr-tb"/>
    </style:style>
    <style:style style:name="Tabella93.2" style:family="table-row">
      <style:table-row-properties style:min-row-height="1.08cm" fo:keep-together="auto"/>
    </style:style>
    <style:style style:name="Tabella93.I2"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3.K2" style:family="table-cell" style:data-style-name="N0">
      <style:table-cell-properties style:vertical-align="bottom" fo:padding="0cm" fo:border="0.5pt solid #000000" style:writing-mode="lr-tb"/>
    </style:style>
    <style:style style:name="Tabella93.3" style:family="table-row">
      <style:table-row-properties style:min-row-height="0.833cm" fo:keep-together="auto"/>
    </style:style>
    <style:style style:name="Tabella93.4" style:family="table-row">
      <style:table-row-properties style:min-row-height="0.229cm" fo:keep-together="auto"/>
    </style:style>
    <style:style style:name="Tabella93.5" style:family="table-row">
      <style:table-row-properties style:min-row-height="0.328cm" fo:keep-together="auto"/>
    </style:style>
    <style:style style:name="Tabella93.6" style:family="table-row">
      <style:table-row-properties style:min-row-height="0.494cm" fo:keep-together="auto"/>
    </style:style>
    <style:style style:name="Tabella93.7" style:family="table-row">
      <style:table-row-properties style:min-row-height="0.556cm" fo:keep-together="auto"/>
    </style:style>
    <style:style style:name="Tabella93.8" style:family="table-row">
      <style:table-row-properties style:min-row-height="0.298cm" fo:keep-together="auto"/>
    </style:style>
    <style:style style:name="Tabella93.9" style:family="table-row">
      <style:table-row-properties style:min-row-height="0.217cm" fo:keep-together="auto"/>
    </style:style>
    <style:style style:name="Tabella93.10" style:family="table-row">
      <style:table-row-properties style:min-row-height="0.332cm" fo:keep-together="auto"/>
    </style:style>
    <style:style style:name="Tabella93.11" style:family="table-row">
      <style:table-row-properties style:min-row-height="0.473cm" fo:keep-together="auto"/>
    </style:style>
    <style:style style:name="Tabella93.12" style:family="table-row">
      <style:table-row-properties style:min-row-height="0.489cm" fo:keep-together="auto"/>
    </style:style>
    <style:style style:name="Tabella93.13" style:family="table-row">
      <style:table-row-properties style:min-row-height="0.988cm" fo:keep-together="auto"/>
    </style:style>
    <style:style style:name="Tabella93.14" style:family="table-row">
      <style:table-row-properties style:min-row-height="0.39cm" fo:keep-together="auto"/>
    </style:style>
    <style:style style:name="Tabella93.15" style:family="table-row">
      <style:table-row-properties style:min-row-height="1.037cm" fo:keep-together="auto"/>
    </style:style>
    <style:style style:name="Tabella93.16" style:family="table-row">
      <style:table-row-properties style:min-row-height="0.607cm" fo:keep-together="auto"/>
    </style:style>
    <style:style style:name="Tabella93.A1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B1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C1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D1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E1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F1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G1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H1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I17"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J1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K17" style:family="table-cell" style:data-style-name="N0">
      <style:table-cell-properties style:vertical-align="bottom" fo:padding="0cm" fo:border-left="0.5pt solid #000000" fo:border-right="0.5pt solid #000000" fo:border-top="none" fo:border-bottom="0.5pt solid #000000" style:writing-mode="lr-tb"/>
    </style:style>
    <style:style style:name="Tabella93.A1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B1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C1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D1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E1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F1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G1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H1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J1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A1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B1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C1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D1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E1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F1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G1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H1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20" style:family="table-row">
      <style:table-row-properties style:min-row-height="0.621cm" fo:keep-together="auto"/>
    </style:style>
    <style:style style:name="Tabella93.21" style:family="table-row">
      <style:table-row-properties style:min-row-height="1.085cm" fo:keep-together="auto"/>
    </style:style>
    <style:style style:name="Tabella93.22" style:family="table-row">
      <style:table-row-properties style:min-row-height="0.596cm" fo:keep-together="auto"/>
    </style:style>
    <style:style style:name="Tabella93.23" style:family="table-row">
      <style:table-row-properties style:min-row-height="0.808cm" fo:keep-together="auto"/>
    </style:style>
    <style:style style:name="Tabella93.D23"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3.25" style:family="table-row">
      <style:table-row-properties style:min-row-height="0.831cm" fo:keep-together="auto"/>
    </style:style>
    <style:style style:name="Tabella93.A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B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C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D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E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F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G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H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27" style:family="table-row">
      <style:table-row-properties style:min-row-height="0.52cm" fo:keep-together="auto"/>
    </style:style>
    <style:style style:name="Tabella93.28" style:family="table-row">
      <style:table-row-properties style:min-row-height="0.706cm" fo:keep-together="auto"/>
    </style:style>
    <style:style style:name="Tabella93.29" style:family="table-row">
      <style:table-row-properties style:min-row-height="0.76cm" fo:keep-together="auto"/>
    </style:style>
    <style:style style:name="Tabella93.B29"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C29"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D29"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30" style:family="table-row">
      <style:table-row-properties style:min-row-height="0.529cm" fo:keep-together="auto"/>
    </style:style>
    <style:style style:name="Tabella93.A3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B30"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93.C30"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93.D30" style:family="table-cell">
      <style:table-cell-properties style:vertical-align="middle" fo:padding-left="0.026cm" fo:padding-right="0.026cm" fo:padding-top="0.026cm" fo:padding-bottom="0cm" fo:border-left="0.5pt solid #000000" fo:border-right="none" fo:border-top="none" fo:border-bottom="0.5pt solid #000000" style:writing-mode="lr-tb"/>
    </style:style>
    <style:style style:name="Tabella93.E3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F3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G3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31" style:family="table-row">
      <style:table-row-properties style:min-row-height="0.459cm" fo:keep-together="auto"/>
    </style:style>
    <style:style style:name="Tabella93.B31"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C31"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D31"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B32"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C32"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D32"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B33"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C33"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D33"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B34"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C34"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D34"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B35"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C35"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D35" style:family="table-cell">
      <style:table-cell-properties style:vertical-align="middle" fo:padding-left="0.026cm" fo:padding-right="0.026cm" fo:padding-top="0.026cm" fo:padding-bottom="0cm" fo:border-left="0.5pt solid #000000" fo:border-right="none" fo:border-top="0.5pt solid #000000" fo:border-bottom="0.5pt solid #000000" style:writing-mode="lr-tb"/>
    </style:style>
    <style:style style:name="Tabella93.36" style:family="table-row">
      <style:table-row-properties style:min-row-height="0.776cm" fo:keep-together="auto"/>
    </style:style>
    <style:style style:name="Tabella93.A3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B3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C3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D3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E3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F3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G3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H3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A3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B3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C3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D3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E3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F3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G3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H38"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A3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B3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C3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D3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E3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F3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G3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H3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I3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A4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B4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C4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D4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E4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F4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G4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H4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I4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J40"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41" style:family="table-row">
      <style:table-row-properties style:min-row-height="0.938cm" fo:keep-together="auto"/>
    </style:style>
    <style:style style:name="Tabella93.D43"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3.H43" style:family="table-cell">
      <style:table-cell-properties style:vertical-align="bottom" fo:padding-left="0.026cm" fo:padding-right="0.026cm" fo:padding-top="0.026cm" fo:padding-bottom="0cm" fo:border="0.5pt solid #000000" style:writing-mode="lr-tb"/>
    </style:style>
    <style:style style:name="Tabella93.44" style:family="table-row">
      <style:table-row-properties style:min-row-height="0.513cm" fo:keep-together="auto"/>
    </style:style>
    <style:style style:name="Tabella93.H44" style:family="table-cell">
      <style:table-cell-properties style:vertical-align="bottom" fo:padding-left="0.026cm" fo:padding-right="0.026cm" fo:padding-top="0.026cm" fo:padding-bottom="0cm" fo:border="0.5pt solid #000000" style:writing-mode="lr-tb"/>
    </style:style>
    <style:style style:name="Tabella93.D45"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3.46" style:family="table-row">
      <style:table-row-properties style:min-row-height="0.134cm" fo:keep-together="auto"/>
    </style:style>
    <style:style style:name="Tabella93.A4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B4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C4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D4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E4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F4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G4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H4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J47" style:family="table-cell">
      <style:table-cell-properties style:vertical-align="bottom" fo:padding="0.097cm" fo:border-left="0.5pt solid #000000" fo:border-right="none" fo:border-top="0.5pt solid #000000" fo:border-bottom="0.5pt solid #000000" style:writing-mode="lr-tb"/>
    </style:style>
    <style:style style:name="Tabella93.K47" style:family="table-cell" style:data-style-name="N0">
      <style:table-cell-properties style:vertical-align="bottom" fo:padding="0.097cm" fo:border="0.5pt solid #000000" style:writing-mode="lr-tb"/>
    </style:style>
    <style:style style:name="Tabella93.48" style:family="table-row">
      <style:table-row-properties style:min-row-height="0.152cm" fo:keep-together="auto"/>
    </style:style>
    <style:style style:name="Tabella93.D48"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3.J48" style:family="table-cell">
      <style:table-cell-properties style:vertical-align="bottom" fo:padding="0.097cm" fo:border-left="0.5pt solid #000000" fo:border-right="none" fo:border-top="none" fo:border-bottom="0.5pt solid #000000" style:writing-mode="lr-tb"/>
    </style:style>
    <style:style style:name="Tabella93.K48" style:family="table-cell" style:data-style-name="N0">
      <style:table-cell-properties style:vertical-align="bottom" fo:padding="0.097cm" fo:border-left="0.5pt solid #000000" fo:border-right="0.5pt solid #000000" fo:border-top="none" fo:border-bottom="0.5pt solid #000000" style:writing-mode="lr-tb"/>
    </style:style>
    <style:style style:name="Tabella93.49" style:family="table-row">
      <style:table-row-properties style:min-row-height="1.053cm" fo:keep-together="auto"/>
    </style:style>
    <style:style style:name="Tabella93.50" style:family="table-row">
      <style:table-row-properties style:min-row-height="0.347cm" fo:keep-together="auto"/>
    </style:style>
    <style:style style:name="Tabella93.51" style:family="table-row">
      <style:table-row-properties style:min-row-height="0.753cm" fo:keep-together="auto"/>
    </style:style>
    <style:style style:name="Tabella93.A5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B5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C5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D5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E5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F5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G5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H5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J5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53" style:family="table-row">
      <style:table-row-properties style:min-row-height="1.03cm" fo:keep-together="auto"/>
    </style:style>
    <style:style style:name="Tabella93.54" style:family="table-row">
      <style:table-row-properties style:min-row-height="0.33cm" fo:keep-together="auto"/>
    </style:style>
    <style:style style:name="Tabella93.A5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B5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C5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D5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E5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F5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G5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56" style:family="table-row">
      <style:table-row-properties style:min-row-height="0.554cm" fo:keep-together="auto"/>
    </style:style>
    <style:style style:name="Tabella93.57" style:family="table-row">
      <style:table-row-properties style:min-row-height="0.161cm" fo:keep-together="auto"/>
    </style:style>
    <style:style style:name="Tabella93.D58"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3.A5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B5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C5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D5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E5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F5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G59"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3.62" style:family="table-row">
      <style:table-row-properties style:min-row-height="0.436cm" fo:keep-together="auto"/>
    </style:style>
    <style:style style:name="Tabella98" style:family="table">
      <style:table-properties style:width="25.289cm" fo:margin-left="-0.035cm" table:align="left" style:writing-mode="lr-tb"/>
    </style:style>
    <style:style style:name="Tabella98.A" style:family="table-column">
      <style:table-column-properties style:column-width="1.191cm"/>
    </style:style>
    <style:style style:name="Tabella98.B" style:family="table-column">
      <style:table-column-properties style:column-width="3.62cm"/>
    </style:style>
    <style:style style:name="Tabella98.C" style:family="table-column">
      <style:table-column-properties style:column-width="1.699cm"/>
    </style:style>
    <style:style style:name="Tabella98.D" style:family="table-column">
      <style:table-column-properties style:column-width="5.371cm"/>
    </style:style>
    <style:style style:name="Tabella98.E" style:family="table-column">
      <style:table-column-properties style:column-width="1.916cm"/>
    </style:style>
    <style:style style:name="Tabella98.1" style:family="table-row">
      <style:table-row-properties style:min-row-height="1.349cm" fo:keep-together="auto"/>
    </style:style>
    <style:style style:name="Tabella98.A1" style:family="table-cell">
      <style:table-cell-properties style:vertical-align="bottom" fo:background-color="transparent" fo:padding-left="0.026cm" fo:padding-right="0.026cm" fo:padding-top="0.026cm" fo:padding-bottom="0cm" fo:border-left="0.5pt solid #000000" fo:border-right="none" fo:border-top="1pt solid #000000" fo:border-bottom="0.5pt solid #000000" style:writing-mode="lr-tb">
        <style:background-image/>
      </style:table-cell-properties>
    </style:style>
    <style:style style:name="Tabella98.D1" style:family="table-cell">
      <style:table-cell-properties style:vertical-align="top" fo:background-color="transparent" fo:padding-left="0.026cm" fo:padding-right="0.026cm" fo:padding-top="0.026cm" fo:padding-bottom="0cm" fo:border-left="0.5pt solid #000000" fo:border-right="none" fo:border-top="1pt solid #000000" fo:border-bottom="0.5pt solid #000000" style:writing-mode="lr-tb">
        <style:background-image/>
      </style:table-cell-properties>
    </style:style>
    <style:style style:name="Tabella98.K1" style:family="table-cell">
      <style:table-cell-properties style:vertical-align="bottom" fo:background-color="transparent" fo:padding="0cm" fo:border-left="0.5pt solid #000000" fo:border-right="0.5pt solid #000000" fo:border-top="1pt solid #000000" fo:border-bottom="0.5pt solid #000000" style:writing-mode="lr-tb">
        <style:background-image/>
      </style:table-cell-properties>
    </style:style>
    <style:style style:name="Tabella98.2" style:family="table-row">
      <style:table-row-properties style:min-row-height="0.45cm" fo:keep-together="auto"/>
    </style:style>
    <style:style style:name="Tabella98.A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2"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2" style:family="table-cell" style:data-style-name="N0">
      <style:table-cell-properties style:vertical-align="bottom" fo:padding="0cm" fo:border="0.5pt solid #000000" style:writing-mode="lr-tb"/>
    </style:style>
    <style:style style:name="Tabella98.3" style:family="table-row">
      <style:table-row-properties style:min-row-height="0.9cm" fo:keep-together="auto"/>
    </style:style>
    <style:style style:name="Tabella98.A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3"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3" style:family="table-cell" style:data-style-name="N0">
      <style:table-cell-properties style:vertical-align="bottom" fo:padding="0cm" fo:border="0.5pt solid #000000" style:writing-mode="lr-tb"/>
    </style:style>
    <style:style style:name="Tabella98.4" style:family="table-row">
      <style:table-row-properties style:min-row-height="0.953cm" fo:keep-together="auto"/>
    </style:style>
    <style:style style:name="Tabella98.A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4"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4" style:family="table-cell" style:data-style-name="N0">
      <style:table-cell-properties style:vertical-align="bottom" fo:padding="0cm" fo:border="0.5pt solid #000000" style:writing-mode="lr-tb"/>
    </style:style>
    <style:style style:name="Tabella98.A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5"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5" style:family="table-cell">
      <style:table-cell-properties style:vertical-align="bottom" fo:padding="0cm" fo:border="0.5pt solid #000000" style:writing-mode="lr-tb"/>
    </style:style>
    <style:style style:name="Tabella98.A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6"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6" style:family="table-cell">
      <style:table-cell-properties style:vertical-align="bottom" fo:padding="0cm" fo:border="0.5pt solid #000000" style:writing-mode="lr-tb"/>
    </style:style>
    <style:style style:name="Tabella98.A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7"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7" style:family="table-cell">
      <style:table-cell-properties style:vertical-align="bottom" fo:padding="0cm" fo:border="0.5pt solid #000000" style:writing-mode="lr-tb"/>
    </style:style>
    <style:style style:name="Tabella98.A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8"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8" style:family="table-cell">
      <style:table-cell-properties style:vertical-align="bottom" fo:padding="0cm" fo:border="0.5pt solid #000000" style:writing-mode="lr-tb"/>
    </style:style>
    <style:style style:name="Tabella98.A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9"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9" style:family="table-cell" style:data-style-name="N0">
      <style:table-cell-properties style:vertical-align="bottom" fo:padding="0cm" fo:border="0.5pt solid #000000" style:writing-mode="lr-tb"/>
    </style:style>
    <style:style style:name="Tabella98.A1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1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1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10"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1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1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1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1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10"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10"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10" style:family="table-cell" style:data-style-name="N0">
      <style:table-cell-properties style:vertical-align="bottom" fo:padding="0cm" fo:border="0.5pt solid #000000" style:writing-mode="lr-tb"/>
    </style:style>
    <style:style style:name="Tabella98.A1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1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1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11"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1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1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1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11"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1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1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11" style:family="table-cell" style:data-style-name="N0">
      <style:table-cell-properties style:vertical-align="bottom" fo:padding="0cm" fo:border="0.5pt solid #000000" style:writing-mode="lr-tb"/>
    </style:style>
    <style:style style:name="Tabella98.A1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1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1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12"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1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1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1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1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12"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1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12" style:family="table-cell">
      <style:table-cell-properties style:vertical-align="bottom" fo:padding="0cm" fo:border="0.5pt solid #000000" style:writing-mode="lr-tb"/>
    </style:style>
    <style:style style:name="Tabella98.A1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1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1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13"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1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1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1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1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1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1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13" style:family="table-cell" style:data-style-name="N0">
      <style:table-cell-properties style:vertical-align="bottom" fo:padding="0cm" fo:border="0.5pt solid #000000" style:writing-mode="lr-tb"/>
    </style:style>
    <style:style style:name="Tabella98.A1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1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1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14"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1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1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1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1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1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1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14" style:family="table-cell" style:data-style-name="N0">
      <style:table-cell-properties style:vertical-align="bottom" fo:padding="0cm" fo:border="0.5pt solid #000000" style:writing-mode="lr-tb"/>
    </style:style>
    <style:style style:name="Tabella98.A1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1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1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15"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1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1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1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15"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15"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1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15" style:family="table-cell">
      <style:table-cell-properties style:vertical-align="bottom" fo:padding="0cm" fo:border="0.5pt solid #000000" style:writing-mode="lr-tb"/>
    </style:style>
    <style:style style:name="Tabella98.A1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1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1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16"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1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1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1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16"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16"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1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16" style:family="table-cell" style:data-style-name="N0">
      <style:table-cell-properties style:vertical-align="bottom" fo:padding="0cm" fo:border="0.5pt solid #000000" style:writing-mode="lr-tb"/>
    </style:style>
    <style:style style:name="Tabella98.A1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1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1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17"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1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1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1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17"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17"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1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17" style:family="table-cell" style:data-style-name="N0">
      <style:table-cell-properties style:vertical-align="bottom" fo:padding="0cm" fo:border="0.5pt solid #000000" style:writing-mode="lr-tb"/>
    </style:style>
    <style:style style:name="Tabella98.A1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1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1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18"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1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1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1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1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1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1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18" style:family="table-cell" style:data-style-name="N0">
      <style:table-cell-properties style:vertical-align="bottom" fo:padding="0cm" fo:border="0.5pt solid #000000" style:writing-mode="lr-tb"/>
    </style:style>
    <style:style style:name="Tabella98.A1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1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1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19"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1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1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1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1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1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1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19" style:family="table-cell" style:data-style-name="N0">
      <style:table-cell-properties style:vertical-align="bottom" fo:padding="0cm" fo:border="0.5pt solid #000000" style:writing-mode="lr-tb"/>
    </style:style>
    <style:style style:name="Tabella98.A2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2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2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20"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2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2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2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20"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20"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20"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20" style:family="table-cell" style:data-style-name="N0">
      <style:table-cell-properties style:vertical-align="bottom" fo:padding="0cm" fo:border="0.5pt solid #000000" style:writing-mode="lr-tb"/>
    </style:style>
    <style:style style:name="Tabella98.A2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2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2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21"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2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2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2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2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2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2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21" style:family="table-cell" style:data-style-name="N0">
      <style:table-cell-properties style:vertical-align="bottom" fo:background-color="transparent" fo:padding="0cm" fo:border="0.5pt solid #000000" style:writing-mode="lr-tb">
        <style:background-image/>
      </style:table-cell-properties>
    </style:style>
    <style:style style:name="Tabella98.A2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2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2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22"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2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2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2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2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2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2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A2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2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2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23"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2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2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2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2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2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2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23" style:family="table-cell" style:data-style-name="N0">
      <style:table-cell-properties style:vertical-align="bottom" fo:padding="0cm" fo:border="0.5pt solid #000000" style:writing-mode="lr-tb"/>
    </style:style>
    <style:style style:name="Tabella98.A2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2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2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24"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2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2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2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2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2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2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24" style:family="table-cell" style:data-style-name="N0">
      <style:table-cell-properties style:vertical-align="bottom" fo:padding="0cm" fo:border="0.5pt solid #000000" style:writing-mode="lr-tb"/>
    </style:style>
    <style:style style:name="Tabella98.A2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2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2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25"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2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2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2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25"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25"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2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25" style:family="table-cell">
      <style:table-cell-properties style:vertical-align="bottom" fo:padding="0cm" fo:border="0.5pt solid #000000" style:writing-mode="lr-tb"/>
    </style:style>
    <style:style style:name="Tabella98.A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B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C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D26" style:family="table-cell">
      <style:table-cell-properties style:vertical-align="top" fo:padding-left="0.026cm" fo:padding-right="0.026cm" fo:padding-top="0.026cm" fo:padding-bottom="0cm" fo:border-left="0.5pt solid #000000" fo:border-right="none" fo:border-top="none" fo:border-bottom="0.5pt solid #000000" style:writing-mode="lr-tb"/>
    </style:style>
    <style:style style:name="Tabella98.E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F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G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H26"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I26"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J2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K26" style:family="table-cell">
      <style:table-cell-properties style:vertical-align="bottom" fo:padding="0cm" fo:border-left="0.5pt solid #000000" fo:border-right="0.5pt solid #000000" fo:border-top="none" fo:border-bottom="0.5pt solid #000000" style:writing-mode="lr-tb"/>
    </style:style>
    <style:style style:name="Tabella98.A2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2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2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27"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2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2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2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27"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27"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2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27" style:family="table-cell" style:data-style-name="N0">
      <style:table-cell-properties style:vertical-align="bottom" fo:padding="0cm" fo:border="0.5pt solid #000000" style:writing-mode="lr-tb"/>
    </style:style>
    <style:style style:name="Tabella98.A2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2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2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28"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2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2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2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2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2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2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28" style:family="table-cell" style:data-style-name="N0">
      <style:table-cell-properties style:vertical-align="bottom" fo:padding="0cm" fo:border="0.5pt solid #000000" style:writing-mode="lr-tb"/>
    </style:style>
    <style:style style:name="Tabella98.29" style:family="table-row">
      <style:table-row-properties style:min-row-height="0.785cm" fo:keep-together="auto"/>
    </style:style>
    <style:style style:name="Tabella98.A2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2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2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29"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2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2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2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2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2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2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29" style:family="table-cell" style:data-style-name="N0">
      <style:table-cell-properties style:vertical-align="bottom" fo:padding="0cm" fo:border="0.5pt solid #000000" style:writing-mode="lr-tb"/>
    </style:style>
    <style:style style:name="Tabella98.30" style:family="table-row">
      <style:table-row-properties style:min-row-height="0.954cm" fo:keep-together="auto"/>
    </style:style>
    <style:style style:name="Tabella98.A3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3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3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3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E3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3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3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3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3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3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30" style:family="table-cell" style:data-style-name="N0">
      <style:table-cell-properties style:vertical-align="bottom" fo:padding-left="0.026cm" fo:padding-right="0.026cm" fo:padding-top="0.026cm" fo:padding-bottom="0cm" fo:border="0.5pt solid #000000" style:writing-mode="lr-tb"/>
    </style:style>
    <style:style style:name="Tabella98.A3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3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3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31"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3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3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3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3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31"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31"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31" style:family="table-cell" style:data-style-name="N0">
      <style:table-cell-properties style:vertical-align="bottom" fo:padding="0cm" fo:border="0.5pt solid #000000" style:writing-mode="lr-tb"/>
    </style:style>
    <style:style style:name="Tabella98.A3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3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3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32"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3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3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3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32"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32"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32"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32" style:family="table-cell" style:data-style-name="N0">
      <style:table-cell-properties style:vertical-align="bottom" fo:padding="0cm" fo:border="0.5pt solid #000000" style:writing-mode="lr-tb"/>
    </style:style>
    <style:style style:name="Tabella98.A3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3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3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33"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3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3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3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3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3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3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33" style:family="table-cell" style:data-style-name="N0">
      <style:table-cell-properties style:vertical-align="bottom" fo:padding="0cm" fo:border="0.5pt solid #000000" style:writing-mode="lr-tb"/>
    </style:style>
    <style:style style:name="Tabella98.A3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3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3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34"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3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3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3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3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3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3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34" style:family="table-cell" style:data-style-name="N0">
      <style:table-cell-properties style:vertical-align="bottom" fo:padding="0cm" fo:border="0.5pt solid #000000" style:writing-mode="lr-tb"/>
    </style:style>
    <style:style style:name="Tabella98.A3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3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3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35"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3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3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3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35"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35"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35"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35" style:family="table-cell" style:data-style-name="N0">
      <style:table-cell-properties style:vertical-align="bottom" fo:padding="0cm" fo:border="0.5pt solid #000000" style:writing-mode="lr-tb"/>
    </style:style>
    <style:style style:name="Tabella98.A3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3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3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36"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3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3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3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36"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36"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36"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36" style:family="table-cell" style:data-style-name="N0">
      <style:table-cell-properties style:vertical-align="bottom" fo:padding="0cm" fo:border="0.5pt solid #000000" style:writing-mode="lr-tb"/>
    </style:style>
    <style:style style:name="Tabella98.A3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3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3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37"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3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3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3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37"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37"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37"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37" style:family="table-cell" style:data-style-name="N0">
      <style:table-cell-properties style:vertical-align="bottom" fo:padding="0cm" fo:border="0.5pt solid #000000" style:writing-mode="lr-tb"/>
    </style:style>
    <style:style style:name="Tabella98.A3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3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3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38"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3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3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3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3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3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3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38" style:family="table-cell" style:data-style-name="N0">
      <style:table-cell-properties style:vertical-align="bottom" fo:padding="0cm" fo:border="0.5pt solid #000000" style:writing-mode="lr-tb"/>
    </style:style>
    <style:style style:name="Tabella98.A3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3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3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39"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3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3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3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3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3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3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39" style:family="table-cell" style:data-style-name="N0">
      <style:table-cell-properties style:vertical-align="bottom" fo:padding="0cm" fo:border="0.5pt solid #000000" style:writing-mode="lr-tb"/>
    </style:style>
    <style:style style:name="Tabella98.40" style:family="table-row">
      <style:table-row-properties style:min-row-height="0.656cm" fo:keep-together="auto"/>
    </style:style>
    <style:style style:name="Tabella98.A4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4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4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40"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4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4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4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4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4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4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40" style:family="table-cell" style:data-style-name="N0">
      <style:table-cell-properties style:vertical-align="bottom" fo:padding="0cm" fo:border="0.5pt solid #000000" style:writing-mode="lr-tb"/>
    </style:style>
    <style:style style:name="Tabella98.41" style:family="table-row">
      <style:table-row-properties style:min-row-height="0.833cm" fo:keep-together="auto"/>
    </style:style>
    <style:style style:name="Tabella98.A4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4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4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41"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4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4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4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4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4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4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41" style:family="table-cell" style:data-style-name="N0">
      <style:table-cell-properties style:vertical-align="bottom" fo:padding="0cm" fo:border="0.5pt solid #000000" style:writing-mode="lr-tb"/>
    </style:style>
    <style:style style:name="Tabella98.A4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B4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C4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D42" style:family="table-cell">
      <style:table-cell-properties style:vertical-align="top" fo:padding-left="0.026cm" fo:padding-right="0.026cm" fo:padding-top="0.026cm" fo:padding-bottom="0cm" fo:border-left="0.5pt solid #000000" fo:border-right="none" fo:border-top="none" fo:border-bottom="0.5pt solid #000000" style:writing-mode="lr-tb"/>
    </style:style>
    <style:style style:name="Tabella98.E4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F4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G42"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H42"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I42"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J42"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K42" style:family="table-cell" style:data-style-name="N0">
      <style:table-cell-properties style:vertical-align="bottom" fo:padding="0cm" fo:border-left="0.5pt solid #000000" fo:border-right="0.5pt solid #000000" fo:border-top="none" fo:border-bottom="0.5pt solid #000000" style:writing-mode="lr-tb"/>
    </style:style>
    <style:style style:name="Tabella98.A4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4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4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43"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4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4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4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4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4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4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43" style:family="table-cell" style:data-style-name="N0">
      <style:table-cell-properties style:vertical-align="bottom" fo:padding="0cm" fo:border="0.5pt solid #000000" style:writing-mode="lr-tb"/>
    </style:style>
    <style:style style:name="Tabella98.A44"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B44"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C44"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D44" style:family="table-cell">
      <style:table-cell-properties style:vertical-align="top" fo:padding-left="0.026cm" fo:padding-right="0.026cm" fo:padding-top="0.026cm" fo:padding-bottom="0cm" fo:border-left="0.5pt solid #000000" fo:border-right="none" fo:border-top="none" fo:border-bottom="0.5pt solid #000000" style:writing-mode="lr-tb"/>
    </style:style>
    <style:style style:name="Tabella98.E44"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F44"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G44"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H44"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I44"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J44"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K44" style:family="table-cell" style:data-style-name="N0">
      <style:table-cell-properties style:vertical-align="bottom" fo:padding="0cm" fo:border-left="0.5pt solid #000000" fo:border-right="0.5pt solid #000000" fo:border-top="none" fo:border-bottom="0.5pt solid #000000" style:writing-mode="lr-tb"/>
    </style:style>
    <style:style style:name="Tabella98.A4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B4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C4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D45" style:family="table-cell">
      <style:table-cell-properties style:vertical-align="top" fo:padding-left="0.026cm" fo:padding-right="0.026cm" fo:padding-top="0.026cm" fo:padding-bottom="0cm" fo:border-left="0.5pt solid #000000" fo:border-right="none" fo:border-top="none" fo:border-bottom="0.5pt solid #000000" style:writing-mode="lr-tb"/>
    </style:style>
    <style:style style:name="Tabella98.E4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F4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G4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H45"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I45"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J45"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K45" style:family="table-cell" style:data-style-name="N0">
      <style:table-cell-properties style:vertical-align="bottom" fo:padding="0cm" fo:border-left="0.5pt solid #000000" fo:border-right="0.5pt solid #000000" fo:border-top="none" fo:border-bottom="0.5pt solid #000000" style:writing-mode="lr-tb"/>
    </style:style>
    <style:style style:name="Tabella98.A4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4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4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46"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4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4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4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46"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46"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46"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46" style:family="table-cell" style:data-style-name="N0">
      <style:table-cell-properties style:vertical-align="bottom" fo:padding="0cm" fo:border="0.5pt solid #000000" style:writing-mode="lr-tb"/>
    </style:style>
    <style:style style:name="Tabella98.A4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4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4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47"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4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4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4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4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4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4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47" style:family="table-cell" style:data-style-name="N0">
      <style:table-cell-properties style:vertical-align="bottom" fo:padding="0cm" fo:border="0.5pt solid #000000" style:writing-mode="lr-tb"/>
    </style:style>
    <style:style style:name="Tabella98.A4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4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4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48"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4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4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4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4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4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4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48" style:family="table-cell">
      <style:table-cell-properties style:vertical-align="bottom" fo:padding="0cm" fo:border="0.5pt solid #000000" style:writing-mode="lr-tb"/>
    </style:style>
    <style:style style:name="Tabella98.A4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4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4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49"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4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4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4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4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4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4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49" style:family="table-cell" style:data-style-name="N0">
      <style:table-cell-properties style:vertical-align="bottom" fo:padding="0cm" fo:border="0.5pt solid #000000" style:writing-mode="lr-tb"/>
    </style:style>
    <style:style style:name="Tabella98.A5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5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5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50"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5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5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5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50"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50"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50"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50" style:family="table-cell" style:data-style-name="N0">
      <style:table-cell-properties style:vertical-align="bottom" fo:padding="0cm" fo:border="0.5pt solid #000000" style:writing-mode="lr-tb"/>
    </style:style>
    <style:style style:name="Tabella98.A5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5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5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51"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5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5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5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51"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51"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51"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51" style:family="table-cell" style:data-style-name="N0">
      <style:table-cell-properties style:vertical-align="bottom" fo:padding="0cm" fo:border="0.5pt solid #000000" style:writing-mode="lr-tb"/>
    </style:style>
    <style:style style:name="Tabella98.A5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5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5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52"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5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5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5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52"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52"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52"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52" style:family="table-cell" style:data-style-name="N0">
      <style:table-cell-properties style:vertical-align="bottom" fo:padding="0cm" fo:border="0.5pt solid #000000" style:writing-mode="lr-tb"/>
    </style:style>
    <style:style style:name="Tabella98.A5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5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5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53"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5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5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5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5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5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5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53" style:family="table-cell" style:data-style-name="N0">
      <style:table-cell-properties style:vertical-align="bottom" fo:padding="0cm" fo:border="0.5pt solid #000000" style:writing-mode="lr-tb"/>
    </style:style>
    <style:style style:name="Tabella98.A5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5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5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54"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5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5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5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5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5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5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54" style:family="table-cell" style:data-style-name="N0">
      <style:table-cell-properties style:vertical-align="bottom" fo:padding="0cm" fo:border="0.5pt solid #000000" style:writing-mode="lr-tb"/>
    </style:style>
    <style:style style:name="Tabella98.A5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5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5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55"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5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5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5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55"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5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5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55" style:family="table-cell">
      <style:table-cell-properties style:vertical-align="bottom" fo:padding="0cm" fo:border="0.5pt solid #000000" style:writing-mode="lr-tb"/>
    </style:style>
    <style:style style:name="Tabella98.A5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B5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C5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D56" style:family="table-cell">
      <style:table-cell-properties style:vertical-align="top" fo:padding-left="0.026cm" fo:padding-right="0.026cm" fo:padding-top="0.026cm" fo:padding-bottom="0cm" fo:border-left="0.5pt solid #000000" fo:border-right="none" fo:border-top="none" fo:border-bottom="0.5pt solid #000000" style:writing-mode="lr-tb"/>
    </style:style>
    <style:style style:name="Tabella98.E5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F5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G5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H56"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I5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J56"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K56" style:family="table-cell" style:data-style-name="N0">
      <style:table-cell-properties style:vertical-align="bottom" fo:padding="0cm" fo:border-left="0.5pt solid #000000" fo:border-right="0.5pt solid #000000" fo:border-top="none" fo:border-bottom="0.5pt solid #000000" style:writing-mode="lr-tb"/>
    </style:style>
    <style:style style:name="Tabella98.A5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B5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C5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D57" style:family="table-cell">
      <style:table-cell-properties style:vertical-align="top" fo:padding-left="0.026cm" fo:padding-right="0.026cm" fo:padding-top="0.026cm" fo:padding-bottom="0cm" fo:border-left="0.5pt solid #000000" fo:border-right="none" fo:border-top="none" fo:border-bottom="0.5pt solid #000000" style:writing-mode="lr-tb"/>
    </style:style>
    <style:style style:name="Tabella98.E5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F5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G5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H57"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I5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J57"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K57" style:family="table-cell" style:data-style-name="N0">
      <style:table-cell-properties style:vertical-align="bottom" fo:padding="0cm" fo:border-left="0.5pt solid #000000" fo:border-right="0.5pt solid #000000" fo:border-top="none" fo:border-bottom="0.5pt solid #000000" style:writing-mode="lr-tb"/>
    </style:style>
    <style:style style:name="Tabella98.A5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5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5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58"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5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5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5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5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5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5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58" style:family="table-cell" style:data-style-name="N0">
      <style:table-cell-properties style:vertical-align="bottom" fo:padding="0cm" fo:border="0.5pt solid #000000" style:writing-mode="lr-tb"/>
    </style:style>
    <style:style style:name="Tabella98.A5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5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5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59"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5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5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5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5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5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5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59" style:family="table-cell" style:data-style-name="N0">
      <style:table-cell-properties style:vertical-align="bottom" fo:padding="0cm" fo:border="0.5pt solid #000000" style:writing-mode="lr-tb"/>
    </style:style>
    <style:style style:name="Tabella98.60" style:family="table-row">
      <style:table-row-properties style:min-row-height="0.302cm" fo:keep-together="auto"/>
    </style:style>
    <style:style style:name="Tabella98.A6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6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6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60"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6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6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6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60"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60"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60"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60" style:family="table-cell" style:data-style-name="N0">
      <style:table-cell-properties style:vertical-align="bottom" fo:padding="0cm" fo:border="0.5pt solid #000000" style:writing-mode="lr-tb"/>
    </style:style>
    <style:style style:name="Tabella98.A6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6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6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61" style:family="table-cell">
      <style:table-cell-properties style:vertical-align="top" fo:padding-left="0.026cm" fo:padding-right="0.026cm" fo:padding-top="0.026cm" fo:padding-bottom="0cm" fo:border-left="0.5pt solid #000000" fo:border-right="none" fo:border-top="0.5pt solid #000000" fo:border-bottom="0.5pt solid #000000" style:writing-mode="lr-tb"/>
    </style:style>
    <style:style style:name="Tabella98.E6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6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61"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61"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61"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61"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61" style:family="table-cell" style:data-style-name="N0">
      <style:table-cell-properties style:vertical-align="bottom" fo:padding="0cm" fo:border="0.5pt solid #000000" style:writing-mode="lr-tb"/>
    </style:style>
    <style:style style:name="Tabella98.A6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6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6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6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E6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6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62"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62"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62"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62"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62" style:family="table-cell" style:data-style-name="N0">
      <style:table-cell-properties style:vertical-align="bottom" fo:padding="0cm" fo:border="0.5pt solid #000000" style:writing-mode="lr-tb"/>
    </style:style>
    <style:style style:name="Tabella98.63" style:family="table-row">
      <style:table-row-properties style:min-row-height="1.244cm" fo:keep-together="auto"/>
    </style:style>
    <style:style style:name="Tabella98.A6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6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6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6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E6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6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63"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6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6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63"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63" style:family="table-cell" style:data-style-name="N0">
      <style:table-cell-properties style:vertical-align="bottom" fo:padding="0cm" fo:border="0.5pt solid #000000" style:writing-mode="lr-tb"/>
    </style:style>
    <style:style style:name="Tabella98.A6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6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6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6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E6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6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64"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6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6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64"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64" style:family="table-cell" style:data-style-name="N0">
      <style:table-cell-properties style:vertical-align="bottom" fo:padding="0cm" fo:border="0.5pt solid #000000" style:writing-mode="lr-tb"/>
    </style:style>
    <style:style style:name="Tabella98.A6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6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6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6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E6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6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65"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65"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65"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65"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65" style:family="table-cell" style:data-style-name="N0">
      <style:table-cell-properties style:vertical-align="bottom" fo:padding="0cm" fo:border="0.5pt solid #000000" style:writing-mode="lr-tb"/>
    </style:style>
    <style:style style:name="Tabella98.66" style:family="table-row">
      <style:table-row-properties style:min-row-height="0.7cm" fo:keep-together="auto"/>
    </style:style>
    <style:style style:name="Tabella98.A6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6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6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6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E6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6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6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66"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66"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66"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66" style:family="table-cell" style:data-style-name="N0">
      <style:table-cell-properties style:vertical-align="bottom" fo:padding="0cm" fo:border="0.5pt solid #000000" style:writing-mode="lr-tb"/>
    </style:style>
    <style:style style:name="Tabella98.67" style:family="table-row">
      <style:table-row-properties style:min-row-height="0.323cm" fo:keep-together="auto"/>
    </style:style>
    <style:style style:name="Tabella98.A6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6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6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6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E6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6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67"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67"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67"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67"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67" style:family="table-cell" style:data-style-name="N0">
      <style:table-cell-properties style:vertical-align="bottom" fo:padding="0cm" fo:border="0.5pt solid #000000" style:writing-mode="lr-tb"/>
    </style:style>
    <style:style style:name="Tabella98.68" style:family="table-row">
      <style:table-row-properties style:min-row-height="0.448cm" fo:keep-together="auto"/>
    </style:style>
    <style:style style:name="Tabella98.A6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6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6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6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E6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6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6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6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68"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68"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68" style:family="table-cell" style:data-style-name="N0">
      <style:table-cell-properties style:vertical-align="bottom" fo:padding="0cm" fo:border="0.5pt solid #000000" style:writing-mode="lr-tb"/>
    </style:style>
    <style:style style:name="Tabella98.69" style:family="table-row">
      <style:table-row-properties style:min-row-height="0.418cm" fo:keep-together="auto"/>
    </style:style>
    <style:style style:name="Tabella98.A6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6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6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6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E6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6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69"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6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6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69"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69" style:family="table-cell" style:data-style-name="N0">
      <style:table-cell-properties style:vertical-align="bottom" fo:padding="0cm" fo:border="0.5pt solid #000000" style:writing-mode="lr-tb"/>
    </style:style>
    <style:style style:name="Tabella98.70" style:family="table-row">
      <style:table-row-properties style:min-row-height="0.293cm" fo:keep-together="auto"/>
    </style:style>
    <style:style style:name="Tabella98.A7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B7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C7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D7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E7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F7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G7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H70" style:family="table-cell">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I70"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J70" style:family="table-cell" style:data-style-name="N0">
      <style:table-cell-properties style:vertical-align="bottom" fo:padding-left="0.026cm" fo:padding-right="0.026cm" fo:padding-top="0.026cm" fo:padding-bottom="0cm" fo:border-left="0.5pt solid #000000" fo:border-right="none" fo:border-top="0.5pt solid #000000" fo:border-bottom="0.5pt solid #000000" style:writing-mode="lr-tb"/>
    </style:style>
    <style:style style:name="Tabella98.K70" style:family="table-cell" style:data-style-name="N0">
      <style:table-cell-properties style:vertical-align="bottom" fo:padding="0cm" fo:border="0.5pt solid #000000" style:writing-mode="lr-tb"/>
    </style:style>
    <style:style style:name="Tabella98.A71"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B71"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C71"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D71"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E71"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F71"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G71"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H71" style:family="table-cell">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I71"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J71" style:family="table-cell" style:data-style-name="N0">
      <style:table-cell-properties style:vertical-align="bottom" fo:padding-left="0.026cm" fo:padding-right="0.026cm" fo:padding-top="0.026cm" fo:padding-bottom="0cm" fo:border-left="0.5pt solid #000000" fo:border-right="none" fo:border-top="none" fo:border-bottom="0.5pt solid #000000" style:writing-mode="lr-tb"/>
    </style:style>
    <style:style style:name="Tabella98.K71" style:family="table-cell" style:data-style-name="N0">
      <style:table-cell-properties style:vertical-align="bottom" fo:padding="0cm" fo:border-left="0.5pt solid #000000" fo:border-right="0.5pt solid #000000" fo:border-top="none" fo:border-bottom="0.5pt solid #000000" style:writing-mode="lr-tb"/>
    </style:style>
    <style:style style:name="P1" style:family="paragraph" style:parent-style-name="Footer">
      <style:paragraph-properties fo:text-align="center" style:justify-single-word="false"/>
    </style:style>
    <style:style style:name="P2" style:family="paragraph" style:parent-style-name="Footer">
      <style:paragraph-properties fo:text-align="center" style:justify-single-word="false"/>
      <style:text-properties officeooo:paragraph-rsid="042db1d0"/>
    </style:style>
    <style:style style:name="P3" style:family="paragraph" style:parent-style-name="Standard">
      <loext:graphic-properties draw:fill="none" draw:fill-color="#ffff00" draw:opacity="100%" draw:fill-image-width="0cm" draw:fill-image-height="0cm"/>
      <style:paragraph-properties fo:text-align="end" style:justify-single-word="false" fo:background-color="transparent" style:snap-to-layout-grid="false" style:writing-mode="lr-tb"/>
      <style:text-properties style:font-name="Times New Roman" fo:font-size="11pt" officeooo:rsid="007f3698" officeooo:paragraph-rsid="0453b5d2" fo:background-color="transparent" style:font-size-asian="11pt" style:font-size-complex="11pt"/>
    </style:style>
    <style:style style:name="P4" style:family="paragraph" style:parent-style-name="Standard">
      <loext:graphic-properties draw:fill="none" draw:fill-color="#ffff00" draw:opacity="100%" draw:fill-image-width="0cm" draw:fill-image-height="0cm"/>
      <style:paragraph-properties fo:text-align="end" style:justify-single-word="false" fo:background-color="transparent" style:snap-to-layout-grid="false" style:writing-mode="lr-tb"/>
      <style:text-properties style:font-name="Times New Roman" fo:font-size="11pt" officeooo:rsid="0108ec5c" officeooo:paragraph-rsid="0453b5d2" fo:background-color="transparent" style:font-size-asian="11pt" style:font-size-complex="11pt"/>
    </style:style>
    <style:style style:name="P5" style:family="paragraph" style:parent-style-name="Standard">
      <loext:graphic-properties draw:fill="none" draw:fill-color="#ffff00" draw:opacity="100%" draw:fill-image-width="0cm" draw:fill-image-height="0cm"/>
      <style:paragraph-properties fo:text-align="end" style:justify-single-word="false" fo:background-color="transparent" style:snap-to-layout-grid="false" style:writing-mode="lr-tb"/>
      <style:text-properties style:font-name="Times New Roman" fo:font-size="11pt" officeooo:rsid="00b0bd72" officeooo:paragraph-rsid="0453b5d2" fo:background-color="transparent" style:font-size-asian="11pt" style:font-size-complex="11pt"/>
    </style:style>
    <style:style style:name="P6" style:family="paragraph" style:parent-style-name="Standard">
      <loext:graphic-properties draw:fill="none" draw:fill-color="#ffff00" draw:opacity="100%" draw:fill-image-width="0cm" draw:fill-image-height="0cm"/>
      <style:paragraph-properties fo:text-align="end" style:justify-single-word="false" fo:background-color="transparent" style:snap-to-layout-grid="false" style:writing-mode="lr-tb"/>
      <style:text-properties style:font-name="Times New Roman" fo:font-size="11pt" officeooo:rsid="0125fe75" officeooo:paragraph-rsid="0453b5d2" fo:background-color="transparent" style:font-size-asian="11pt" style:font-size-complex="11pt"/>
    </style:style>
    <style:style style:name="P7" style:family="paragraph" style:parent-style-name="Standard">
      <loext:graphic-properties draw:fill="none" draw:fill-color="#ffff00" draw:opacity="100%" draw:fill-image-width="0cm" draw:fill-image-height="0cm"/>
      <style:paragraph-properties fo:text-align="end" style:justify-single-word="false" fo:background-color="transparent" style:snap-to-layout-grid="false" style:writing-mode="lr-tb"/>
      <style:text-properties style:font-name="Times New Roman" fo:font-size="11pt" officeooo:rsid="00e547df" officeooo:paragraph-rsid="0453b5d2" fo:background-color="transparent" style:font-size-asian="11pt" style:font-size-complex="11pt"/>
    </style:style>
    <style:style style:name="P8" style:family="paragraph" style:parent-style-name="Standard">
      <loext:graphic-properties draw:fill="none" draw:fill-color="#ffff00" draw:opacity="100%" draw:fill-image-width="0cm" draw:fill-image-height="0cm"/>
      <style:paragraph-properties fo:text-align="end" style:justify-single-word="false" fo:background-color="transparent" style:snap-to-layout-grid="false" style:writing-mode="lr-tb"/>
      <style:text-properties style:use-window-font-color="true" style:font-name="Times New Roman" fo:font-size="11pt" fo:language="it" fo:country="IT" officeooo:rsid="011b6150" officeooo:paragraph-rsid="0453b5d2" fo:background-color="transparent" style:font-name-asian="Times New Roman" style:font-size-asian="11pt" style:font-name-complex="Times New Roman" style:font-size-complex="11pt" style:language-complex="ar" style:country-complex="SA"/>
    </style:style>
    <style:style style:name="P9" style:family="paragraph" style:parent-style-name="Header">
      <style:paragraph-properties fo:padding-left="0cm" fo:padding-right="0cm" fo:padding-top="0cm" fo:padding-bottom="0.035cm" fo:border-left="none" fo:border-right="none" fo:border-top="none" fo:border-bottom="0.51pt solid #000000"/>
    </style:style>
    <style:style style:name="P10" style:family="paragraph" style:parent-style-name="Header">
      <style:paragraph-properties fo:padding-left="0cm" fo:padding-right="0cm" fo:padding-top="0cm" fo:padding-bottom="0.035cm" fo:border-left="none" fo:border-right="none" fo:border-top="none" fo:border-bottom="0.51pt solid #000000"/>
      <style:text-properties fo:color="#ff3300"/>
    </style:style>
    <style:style style:name="P11" style:family="paragraph" style:parent-style-name="Header">
      <style:paragraph-properties fo:padding-left="0cm" fo:padding-right="0cm" fo:padding-top="0cm" fo:padding-bottom="0.035cm" fo:border-left="none" fo:border-right="none" fo:border-top="none" fo:border-bottom="0.51pt solid #000000">
        <style:tab-stops>
          <style:tab-stop style:position="8.5cm" style:type="center"/>
          <style:tab-stop style:position="9.393cm"/>
          <style:tab-stop style:position="17cm" style:type="right"/>
        </style:tab-stops>
      </style:paragraph-properties>
      <style:text-properties fo:color="#ff3300"/>
    </style:style>
    <style:style style:name="P12" style:family="paragraph" style:parent-style-name="Header">
      <style:paragraph-properties fo:padding-left="0cm" fo:padding-right="0cm" fo:padding-top="0cm" fo:padding-bottom="0.035cm" fo:border-left="none" fo:border-right="none" fo:border-top="none" fo:border-bottom="0.51pt solid #000000"/>
      <style:text-properties fo:color="#666600" officeooo:paragraph-rsid="0116a674"/>
    </style:style>
    <style:style style:name="P13" style:family="paragraph" style:parent-style-name="Header">
      <style:paragraph-properties fo:padding-left="0cm" fo:padding-right="0cm" fo:padding-top="0cm" fo:padding-bottom="0.035cm" fo:border-left="none" fo:border-right="none" fo:border-top="none" fo:border-bottom="0.51pt solid #000000" style:shadow="none"/>
    </style:style>
    <style:style style:name="P14" style:family="paragraph" style:parent-style-name="Footer">
      <style:paragraph-properties fo:margin-left="0cm" fo:margin-right="0.635cm" fo:text-indent="0cm" style:auto-text-indent="false"/>
    </style:style>
    <style:style style:name="P15" style:family="paragraph" style:parent-style-name="Footer">
      <style:paragraph-properties fo:margin-left="0cm" fo:margin-right="0.635cm" fo:text-indent="0cm" style:auto-text-indent="false" fo:padding="0cm" fo:border="none" style:shadow="#ffcc00 0.18cm 0.18cm" style:writing-mode="lr-tb"/>
    </style:style>
    <style:style style:name="P16" style:family="paragraph" style:parent-style-name="Footer">
      <style:paragraph-properties fo:margin-left="0cm" fo:margin-right="0.635cm" fo:text-indent="0cm" style:auto-text-indent="false" style:shadow="#ffccff -0.18cm 0.18cm" style:writing-mode="lr-tb"/>
    </style:style>
    <style:style style:name="P17" style:family="paragraph" style:parent-style-name="Header" style:master-page-name="">
      <style:paragraph-properties style:page-number="auto" fo:padding="0cm" fo:border="none" style:shadow="none"/>
      <style:text-properties fo:color="#ff3300" fo:background-color="transparent"/>
    </style:style>
    <style:style style:name="P18" style:family="paragraph" style:parent-style-name="Standard" style:master-page-name="">
      <style:paragraph-properties fo:text-align="center" style:justify-single-word="false" style:page-number="auto" fo:break-before="auto" fo:break-after="auto"/>
      <style:text-properties fo:color="#008080" fo:font-size="16pt" fo:font-weight="bold" officeooo:paragraph-rsid="04319552" style:font-size-asian="16pt" style:font-weight-asian="bold" style:font-weight-complex="bold"/>
    </style:style>
    <style:style style:name="P19" style:family="paragraph" style:parent-style-name="Standard" style:master-page-name="">
      <style:paragraph-properties fo:text-align="center" style:justify-single-word="false" style:page-number="auto" fo:break-before="auto" fo:break-after="auto"/>
      <style:text-properties fo:color="#008080" fo:font-size="16pt" fo:font-weight="bold" officeooo:paragraph-rsid="04375543" style:font-size-asian="16pt" style:font-weight-asian="bold" style:font-weight-complex="bold"/>
    </style:style>
    <style:style style:name="P20" style:family="paragraph" style:parent-style-name="Standard" style:master-page-name="">
      <style:paragraph-properties fo:text-align="center" style:justify-single-word="false" style:page-number="auto" fo:break-before="auto" fo:break-after="auto"/>
      <style:text-properties fo:color="#008080" fo:font-size="16pt" fo:font-weight="bold" officeooo:paragraph-rsid="0449f907" style:font-size-asian="16pt" style:font-weight-asian="bold" style:font-weight-complex="bold"/>
    </style:style>
    <style:style style:name="P21" style:family="paragraph" style:parent-style-name="Standard" style:master-page-name="">
      <style:paragraph-properties style:page-number="auto" fo:break-before="auto" fo:break-after="auto"/>
      <style:text-properties officeooo:paragraph-rsid="042a3b26"/>
    </style:style>
    <style:style style:name="P22" style:family="paragraph" style:parent-style-name="Heading" style:master-page-name="">
      <loext:graphic-properties draw:fill="solid" draw:fill-color="#cccc99" draw:opacity="100%" draw:fill-image-width="0cm" draw:fill-image-height="0cm"/>
      <style:paragraph-properties style:page-number="auto" fo:background-color="#cccc99" fo:padding="0.049cm" fo:border="0.06pt solid #000000" style:shadow="#808080 0.18cm -0.18cm" style:writing-mode="lr-tb"/>
      <style:text-properties fo:font-size="24pt" fo:font-style="italic" fo:text-shadow="1pt 1pt" fo:font-weight="bold" officeooo:rsid="0420e814" officeooo:paragraph-rsid="0453b5d2" style:font-size-asian="24pt" style:font-style-asian="italic" style:font-weight-asian="bold" style:font-size-complex="22pt" style:font-style-complex="italic" style:font-weight-complex="bold"/>
    </style:style>
    <style:style style:name="P23" style:family="paragraph" style:parent-style-name="Header">
      <style:paragraph-properties fo:padding="0cm" fo:border="none" style:shadow="none"/>
      <style:text-properties fo:font-size="9pt" style:font-size-asian="7.84999990463257pt" style:font-size-complex="9pt"/>
    </style:style>
    <style:style style:name="P24" style:family="paragraph" style:parent-style-name="Heading_20_3">
      <style:paragraph-properties fo:text-align="center" style:justify-single-word="false" fo:padding="0cm" fo:border="none"/>
      <style:text-properties fo:color="#800080" style:font-name="Times New Roman" fo:font-size="11pt" fo:font-weight="bold" style:font-name-asian="Times New Roman" style:font-size-asian="9.60000038146973pt" style:language-asian="it" style:country-asian="IT" style:font-weight-asian="bold" style:font-name-complex="Times New Roman" style:font-size-complex="11pt" style:font-weight-complex="bold"/>
    </style:style>
    <style:style style:name="P25" style:family="paragraph" style:parent-style-name="Header">
      <style:paragraph-properties style:shadow="#ffccff -0.18cm 0.18cm" style:writing-mode="lr-tb"/>
      <style:text-properties fo:color="#ff3300" fo:background-color="transparent"/>
    </style:style>
    <style:style style:name="P26" style:family="paragraph" style:parent-style-name="Header">
      <style:text-properties fo:color="#666600" fo:font-style="italic" fo:font-weight="bold" style:font-style-asian="italic" style:font-weight-asian="bold" style:font-style-complex="italic" style:font-weight-complex="bold"/>
    </style:style>
    <style:style style:name="P27" style:family="paragraph" style:parent-style-name="Standard">
      <style:paragraph-properties fo:text-align="center" style:justify-single-word="false"/>
      <style:text-properties officeooo:paragraph-rsid="0453b5d2"/>
    </style:style>
    <style:style style:name="P28" style:family="paragraph" style:parent-style-name="Standard">
      <style:paragraph-properties fo:text-align="center" style:justify-single-word="false" style:snap-to-layout-grid="false"/>
      <style:text-properties officeooo:paragraph-rsid="0453b5d2"/>
    </style:style>
    <style:style style:name="P29" style:family="paragraph" style:parent-style-name="Standard">
      <style:paragraph-properties fo:text-align="justify" style:justify-single-word="false"/>
      <style:text-properties style:font-name="Times New Roman" fo:font-size="11pt" officeooo:paragraph-rsid="042e7e4c" style:font-name-asian="Arial Unicode MS" style:font-size-asian="11pt" style:font-name-complex="Times New Roman" style:font-size-complex="10pt"/>
    </style:style>
    <style:style style:name="P30" style:family="paragraph" style:parent-style-name="Standard">
      <style:paragraph-properties fo:text-align="end" style:justify-single-word="false" style:snap-to-layout-grid="false"/>
      <style:text-properties style:font-name="Times New Roman" fo:font-size="11pt" officeooo:rsid="00ffeed1" officeooo:paragraph-rsid="0453b5d2" style:font-size-asian="11pt" style:font-size-complex="11pt"/>
    </style:style>
    <style:style style:name="P31" style:family="paragraph" style:parent-style-name="Standard">
      <style:paragraph-properties fo:text-align="end" style:justify-single-word="false" style:snap-to-layout-grid="false"/>
      <style:text-properties style:font-name="Times New Roman" fo:font-size="11pt" officeooo:paragraph-rsid="0453b5d2" style:font-size-asian="11pt" style:font-size-complex="11pt"/>
    </style:style>
    <style:style style:name="P32" style:family="paragraph" style:parent-style-name="Standard">
      <style:paragraph-properties fo:text-align="end" style:justify-single-word="false" style:snap-to-layout-grid="false"/>
      <style:text-properties style:font-name="Times New Roman" fo:font-size="11pt" officeooo:rsid="009cbd9d" officeooo:paragraph-rsid="0453b5d2" style:font-size-asian="11pt" style:font-size-complex="11pt"/>
    </style:style>
    <style:style style:name="P33" style:family="paragraph" style:parent-style-name="Standard">
      <style:paragraph-properties fo:text-align="end" style:justify-single-word="false" style:snap-to-layout-grid="false"/>
      <style:text-properties style:font-name="Times New Roman" fo:font-size="11pt" officeooo:rsid="01041cdb" officeooo:paragraph-rsid="0453b5d2" style:font-size-asian="11pt" style:font-size-complex="11pt"/>
    </style:style>
    <style:style style:name="P34" style:family="paragraph" style:parent-style-name="Standard">
      <style:paragraph-properties fo:text-align="end" style:justify-single-word="false" style:snap-to-layout-grid="false"/>
      <style:text-properties style:font-name="Times New Roman" fo:font-size="11pt" officeooo:rsid="01055215" officeooo:paragraph-rsid="0453b5d2" style:font-size-asian="11pt" style:font-size-complex="11pt"/>
    </style:style>
    <style:style style:name="P35" style:family="paragraph" style:parent-style-name="Standard">
      <style:paragraph-properties fo:text-align="end" style:justify-single-word="false" style:snap-to-layout-grid="false"/>
      <style:text-properties style:font-name="Times New Roman" fo:font-size="11pt" officeooo:rsid="010739fa" officeooo:paragraph-rsid="0453b5d2" style:font-size-asian="11pt" style:font-size-complex="11pt"/>
    </style:style>
    <style:style style:name="P36" style:family="paragraph" style:parent-style-name="Standard">
      <style:paragraph-properties fo:text-align="end" style:justify-single-word="false" style:snap-to-layout-grid="false"/>
      <style:text-properties style:font-name="Times New Roman" fo:font-size="11pt" officeooo:rsid="0116468d" officeooo:paragraph-rsid="0453b5d2" style:font-size-asian="11pt" style:font-size-complex="11pt"/>
    </style:style>
    <style:style style:name="P37" style:family="paragraph" style:parent-style-name="Standard">
      <style:paragraph-properties fo:text-align="end" style:justify-single-word="false" style:snap-to-layout-grid="false"/>
      <style:text-properties style:font-name="Times New Roman" fo:font-size="11pt" officeooo:rsid="01377fd7" officeooo:paragraph-rsid="0453b5d2" style:font-size-asian="11pt" style:font-size-complex="11pt"/>
    </style:style>
    <style:style style:name="P38" style:family="paragraph" style:parent-style-name="Standard">
      <style:paragraph-properties fo:text-align="end" style:justify-single-word="false" style:snap-to-layout-grid="false"/>
      <style:text-properties style:font-name="Times New Roman" fo:font-size="11pt" officeooo:rsid="01393cfd" officeooo:paragraph-rsid="0453b5d2" style:font-size-asian="11pt" style:font-size-complex="11pt"/>
    </style:style>
    <style:style style:name="P39" style:family="paragraph" style:parent-style-name="Standard">
      <style:paragraph-properties fo:text-align="end" style:justify-single-word="false" style:snap-to-layout-grid="false"/>
      <style:text-properties style:font-name="Times New Roman" fo:font-size="11pt" officeooo:rsid="0108faa4" officeooo:paragraph-rsid="0453b5d2" style:font-size-asian="11pt" style:font-size-complex="11pt"/>
    </style:style>
    <style:style style:name="P40" style:family="paragraph" style:parent-style-name="Standard">
      <style:paragraph-properties fo:text-align="end" style:justify-single-word="false" style:snap-to-layout-grid="false"/>
      <style:text-properties style:font-name="Times New Roman" fo:font-size="11pt" officeooo:rsid="0110ace4" officeooo:paragraph-rsid="0453b5d2" style:font-size-asian="11pt" style:font-size-complex="11pt"/>
    </style:style>
    <style:style style:name="P41" style:family="paragraph" style:parent-style-name="Standard">
      <style:paragraph-properties fo:text-align="end" style:justify-single-word="false" style:snap-to-layout-grid="false"/>
      <style:text-properties style:font-name="Times New Roman" fo:font-size="11pt" officeooo:rsid="0113b3c3" officeooo:paragraph-rsid="0453b5d2" style:font-size-asian="11pt" style:font-size-complex="11pt"/>
    </style:style>
    <style:style style:name="P42" style:family="paragraph" style:parent-style-name="Standard">
      <style:paragraph-properties fo:text-align="end" style:justify-single-word="false" style:snap-to-layout-grid="false"/>
      <style:text-properties style:font-name="Times New Roman" fo:font-size="11pt" officeooo:rsid="01298fef" officeooo:paragraph-rsid="0453b5d2" style:font-size-asian="11pt" style:font-size-complex="11pt"/>
    </style:style>
    <style:style style:name="P43" style:family="paragraph" style:parent-style-name="Standard">
      <style:paragraph-properties fo:text-align="end" style:justify-single-word="false" style:snap-to-layout-grid="false"/>
      <style:text-properties style:font-name="Times New Roman" fo:font-size="11pt" officeooo:rsid="01283af5" officeooo:paragraph-rsid="0453b5d2" style:font-size-asian="11pt" style:font-size-complex="11pt"/>
    </style:style>
    <style:style style:name="P44" style:family="paragraph" style:parent-style-name="Standard">
      <style:paragraph-properties fo:text-align="end" style:justify-single-word="false" style:snap-to-layout-grid="false"/>
      <style:text-properties style:font-name="Times New Roman" fo:font-size="11pt" officeooo:rsid="010b8eff" officeooo:paragraph-rsid="0453b5d2" style:font-size-asian="11pt" style:font-size-complex="11pt"/>
    </style:style>
    <style:style style:name="P45" style:family="paragraph" style:parent-style-name="Standard">
      <style:paragraph-properties fo:text-align="end" style:justify-single-word="false" style:snap-to-layout-grid="false"/>
      <style:text-properties style:font-name="Times New Roman" fo:font-size="11pt" officeooo:rsid="010c2cde" officeooo:paragraph-rsid="0453b5d2" style:font-size-asian="11pt" style:font-size-complex="11pt"/>
    </style:style>
    <style:style style:name="P46" style:family="paragraph" style:parent-style-name="Standard">
      <style:paragraph-properties fo:text-align="end" style:justify-single-word="false" style:snap-to-layout-grid="false"/>
      <style:text-properties style:font-name="Times New Roman" fo:font-size="11pt" officeooo:rsid="010c9250" officeooo:paragraph-rsid="0453b5d2" style:font-size-asian="11pt" style:font-size-complex="11pt"/>
    </style:style>
    <style:style style:name="P47" style:family="paragraph" style:parent-style-name="Standard">
      <style:paragraph-properties fo:text-align="end" style:justify-single-word="false" style:snap-to-layout-grid="false"/>
      <style:text-properties style:font-name="Times New Roman" fo:font-size="11pt" officeooo:rsid="01144aca" officeooo:paragraph-rsid="0453b5d2" style:font-size-asian="11pt" style:font-size-complex="11pt"/>
    </style:style>
    <style:style style:name="P48" style:family="paragraph" style:parent-style-name="Standard">
      <style:paragraph-properties fo:text-align="end" style:justify-single-word="false" style:snap-to-layout-grid="false"/>
      <style:text-properties style:font-name="Times New Roman" fo:font-size="11pt" officeooo:rsid="01158221" officeooo:paragraph-rsid="0453b5d2" style:font-size-asian="11pt" style:font-size-complex="11pt"/>
    </style:style>
    <style:style style:name="P49" style:family="paragraph" style:parent-style-name="Standard">
      <style:paragraph-properties fo:text-align="end" style:justify-single-word="false" style:snap-to-layout-grid="false"/>
      <style:text-properties style:font-name="Times New Roman" fo:font-size="11pt" officeooo:rsid="0116aace" officeooo:paragraph-rsid="0453b5d2" style:font-size-asian="11pt" style:font-size-complex="11pt"/>
    </style:style>
    <style:style style:name="P50" style:family="paragraph" style:parent-style-name="Standard">
      <style:paragraph-properties fo:text-align="end" style:justify-single-word="false" style:snap-to-layout-grid="false"/>
      <style:text-properties style:font-name="Times New Roman" fo:font-size="11pt" officeooo:rsid="011791a4" officeooo:paragraph-rsid="0453b5d2" style:font-size-asian="11pt" style:font-size-complex="11pt"/>
    </style:style>
    <style:style style:name="P51" style:family="paragraph" style:parent-style-name="Standard">
      <style:paragraph-properties fo:text-align="end" style:justify-single-word="false" style:snap-to-layout-grid="false"/>
      <style:text-properties style:font-name="Times New Roman" fo:font-size="11pt" officeooo:rsid="0119cd24" officeooo:paragraph-rsid="0453b5d2" style:font-size-asian="11pt" style:font-size-complex="11pt"/>
    </style:style>
    <style:style style:name="P52" style:family="paragraph" style:parent-style-name="Standard">
      <style:paragraph-properties fo:text-align="end" style:justify-single-word="false" style:snap-to-layout-grid="false"/>
      <style:text-properties style:font-name="Times New Roman" fo:font-size="11pt" officeooo:rsid="011a871d" officeooo:paragraph-rsid="0453b5d2" style:font-size-asian="11pt" style:font-size-complex="11pt"/>
    </style:style>
    <style:style style:name="P53" style:family="paragraph" style:parent-style-name="Standard">
      <style:paragraph-properties fo:text-align="end" style:justify-single-word="false" style:snap-to-layout-grid="false"/>
      <style:text-properties style:font-name="Times New Roman" fo:font-size="11pt" officeooo:rsid="0119ec4c" officeooo:paragraph-rsid="0453b5d2" style:font-size-asian="11pt" style:font-size-complex="11pt"/>
    </style:style>
    <style:style style:name="P54" style:family="paragraph" style:parent-style-name="Standard">
      <style:paragraph-properties fo:text-align="end" style:justify-single-word="false" style:snap-to-layout-grid="false"/>
      <style:text-properties style:font-name="Times New Roman" fo:font-size="11pt" officeooo:rsid="011bb8c1" officeooo:paragraph-rsid="0453b5d2" style:font-size-asian="11pt" style:font-size-complex="11pt"/>
    </style:style>
    <style:style style:name="P55" style:family="paragraph" style:parent-style-name="Standard">
      <style:paragraph-properties fo:text-align="end" style:justify-single-word="false" style:snap-to-layout-grid="false"/>
      <style:text-properties style:font-name="Times New Roman" fo:font-size="11pt" officeooo:rsid="011d3ad2" officeooo:paragraph-rsid="0453b5d2" style:font-size-asian="11pt" style:font-size-complex="11pt"/>
    </style:style>
    <style:style style:name="P56" style:family="paragraph" style:parent-style-name="Standard">
      <style:paragraph-properties fo:text-align="end" style:justify-single-word="false" style:snap-to-layout-grid="false"/>
      <style:text-properties style:font-name="Times New Roman" fo:font-size="11pt" officeooo:rsid="011d95f2" officeooo:paragraph-rsid="0453b5d2" style:font-size-asian="11pt" style:font-size-complex="11pt"/>
    </style:style>
    <style:style style:name="P57" style:family="paragraph" style:parent-style-name="Standard">
      <style:paragraph-properties fo:text-align="end" style:justify-single-word="false" style:snap-to-layout-grid="false"/>
      <style:text-properties style:font-name="Times New Roman" fo:font-size="11pt" officeooo:rsid="011de758" officeooo:paragraph-rsid="0453b5d2" style:font-size-asian="11pt" style:font-size-complex="11pt"/>
    </style:style>
    <style:style style:name="P58" style:family="paragraph" style:parent-style-name="Standard">
      <style:paragraph-properties fo:text-align="end" style:justify-single-word="false" style:snap-to-layout-grid="false"/>
      <style:text-properties style:font-name="Times New Roman" fo:font-size="11pt" officeooo:rsid="0134bc02" officeooo:paragraph-rsid="0453b5d2" style:font-size-asian="11pt" style:font-size-complex="11pt"/>
    </style:style>
    <style:style style:name="P59" style:family="paragraph" style:parent-style-name="Standard">
      <style:paragraph-properties fo:text-align="end" style:justify-single-word="false" style:snap-to-layout-grid="false"/>
      <style:text-properties style:font-name="Times New Roman" fo:font-size="11pt" officeooo:rsid="011e83f3" officeooo:paragraph-rsid="0453b5d2" style:font-size-asian="11pt" style:font-size-complex="11pt"/>
    </style:style>
    <style:style style:name="P60" style:family="paragraph" style:parent-style-name="Standard">
      <style:paragraph-properties fo:text-align="end" style:justify-single-word="false" style:snap-to-layout-grid="false"/>
      <style:text-properties style:font-name="Times New Roman" fo:font-size="11pt" officeooo:rsid="011f609a" officeooo:paragraph-rsid="0453b5d2" style:font-size-asian="11pt" style:font-size-complex="11pt"/>
    </style:style>
    <style:style style:name="P61" style:family="paragraph" style:parent-style-name="Standard">
      <style:paragraph-properties fo:text-align="end" style:justify-single-word="false" style:snap-to-layout-grid="false"/>
      <style:text-properties style:font-name="Times New Roman" fo:font-size="11pt" officeooo:rsid="0120b73f" officeooo:paragraph-rsid="0453b5d2" style:font-size-asian="11pt" style:font-size-complex="11pt"/>
    </style:style>
    <style:style style:name="P62" style:family="paragraph" style:parent-style-name="Standard">
      <style:paragraph-properties fo:text-align="end" style:justify-single-word="false" style:snap-to-layout-grid="false"/>
      <style:text-properties style:font-name="Times New Roman" fo:font-size="11pt" officeooo:rsid="012405f5" officeooo:paragraph-rsid="0453b5d2" style:font-size-asian="11pt" style:font-size-complex="11pt"/>
    </style:style>
    <style:style style:name="P63" style:family="paragraph" style:parent-style-name="Standard">
      <style:paragraph-properties fo:text-align="end" style:justify-single-word="false" style:snap-to-layout-grid="false"/>
      <style:text-properties style:font-name="Times New Roman" fo:font-size="11pt" officeooo:rsid="0120f376" officeooo:paragraph-rsid="0453b5d2" style:font-size-asian="11pt" style:font-size-complex="11pt"/>
    </style:style>
    <style:style style:name="P64" style:family="paragraph" style:parent-style-name="Standard">
      <style:paragraph-properties fo:text-align="end" style:justify-single-word="false" style:snap-to-layout-grid="false"/>
      <style:text-properties style:font-name="Times New Roman" fo:font-size="11pt" officeooo:rsid="0125625d" officeooo:paragraph-rsid="0453b5d2" style:font-size-asian="11pt" style:font-size-complex="11pt"/>
    </style:style>
    <style:style style:name="P65" style:family="paragraph" style:parent-style-name="Standard">
      <style:paragraph-properties fo:text-align="end" style:justify-single-word="false" style:snap-to-layout-grid="false"/>
      <style:text-properties style:font-name="Times New Roman" fo:font-size="11pt" officeooo:rsid="012ec98d" officeooo:paragraph-rsid="0453b5d2" style:font-size-asian="11pt" style:font-size-complex="11pt"/>
    </style:style>
    <style:style style:name="P66" style:family="paragraph" style:parent-style-name="Standard">
      <style:paragraph-properties fo:text-align="end" style:justify-single-word="false" style:snap-to-layout-grid="false"/>
      <style:text-properties style:font-name="Times New Roman" fo:font-size="11pt" officeooo:rsid="012fda24" officeooo:paragraph-rsid="0453b5d2" style:font-size-asian="11pt" style:font-size-complex="11pt"/>
    </style:style>
    <style:style style:name="P67" style:family="paragraph" style:parent-style-name="Standard">
      <style:paragraph-properties fo:text-align="end" style:justify-single-word="false" style:snap-to-layout-grid="false"/>
      <style:text-properties style:font-name="Times New Roman" fo:font-size="11pt" officeooo:rsid="012d4c2e" officeooo:paragraph-rsid="0453b5d2" style:font-size-asian="11pt" style:font-size-complex="11pt"/>
    </style:style>
    <style:style style:name="P68" style:family="paragraph" style:parent-style-name="Standard">
      <style:paragraph-properties fo:text-align="center" style:justify-single-word="false" style:snap-to-layout-grid="false"/>
      <style:text-properties style:font-name="Times New Roman" fo:font-size="11pt" officeooo:rsid="008e58bd" officeooo:paragraph-rsid="0453b5d2" style:font-size-asian="11pt" style:font-size-complex="11pt"/>
    </style:style>
    <style:style style:name="P69" style:family="paragraph" style:parent-style-name="Standard">
      <style:paragraph-properties fo:text-align="center" style:justify-single-word="false" style:snap-to-layout-grid="false"/>
      <style:text-properties style:font-name="Times New Roman" fo:font-size="11pt" officeooo:rsid="00b23530" officeooo:paragraph-rsid="0453b5d2" style:font-size-asian="11pt" style:font-size-complex="11pt"/>
    </style:style>
    <style:style style:name="P70" style:family="paragraph" style:parent-style-name="Standard">
      <style:paragraph-properties fo:text-align="center" style:justify-single-word="false" style:snap-to-layout-grid="false"/>
      <style:text-properties style:font-name="Times New Roman" fo:font-size="11pt" officeooo:rsid="00a28fa9" officeooo:paragraph-rsid="0453b5d2" style:font-size-asian="11pt" style:font-size-complex="11pt"/>
    </style:style>
    <style:style style:name="P71" style:family="paragraph" style:parent-style-name="Standard">
      <style:paragraph-properties fo:text-align="center" style:justify-single-word="false" style:snap-to-layout-grid="false"/>
      <style:text-properties style:font-name="Times New Roman" fo:font-size="11pt" officeooo:rsid="008f1570" officeooo:paragraph-rsid="0453b5d2" style:font-size-asian="11pt" style:font-size-complex="11pt"/>
    </style:style>
    <style:style style:name="P72" style:family="paragraph" style:parent-style-name="Standard">
      <style:paragraph-properties fo:text-align="center" style:justify-single-word="false" style:snap-to-layout-grid="false"/>
      <style:text-properties style:font-name="Times New Roman" fo:font-size="11pt" officeooo:rsid="0090ea31" officeooo:paragraph-rsid="0453b5d2" style:font-size-asian="11pt" style:font-size-complex="11pt"/>
    </style:style>
    <style:style style:name="P73" style:family="paragraph" style:parent-style-name="Standard">
      <style:paragraph-properties fo:text-align="center" style:justify-single-word="false" style:snap-to-layout-grid="false"/>
      <style:text-properties style:font-name="Times New Roman" fo:font-size="11pt" officeooo:rsid="00bb9246" officeooo:paragraph-rsid="0453b5d2" style:font-size-asian="11pt" style:font-size-complex="11pt"/>
    </style:style>
    <style:style style:name="P74" style:family="paragraph" style:parent-style-name="Standard">
      <style:paragraph-properties fo:text-align="center" style:justify-single-word="false" style:snap-to-layout-grid="false"/>
      <style:text-properties style:font-name="Times New Roman" fo:font-size="11pt" officeooo:rsid="009238f4" officeooo:paragraph-rsid="0453b5d2" style:font-size-asian="11pt" style:font-size-complex="11pt"/>
    </style:style>
    <style:style style:name="P75" style:family="paragraph" style:parent-style-name="Standard">
      <style:paragraph-properties fo:text-align="center" style:justify-single-word="false" style:snap-to-layout-grid="false"/>
      <style:text-properties style:font-name="Times New Roman" fo:font-size="11pt" officeooo:rsid="007f2cf4" officeooo:paragraph-rsid="0453b5d2" style:font-size-asian="11pt" style:font-size-complex="11pt"/>
    </style:style>
    <style:style style:name="P76" style:family="paragraph" style:parent-style-name="Standard">
      <style:paragraph-properties fo:text-align="center" style:justify-single-word="false" style:snap-to-layout-grid="false"/>
      <style:text-properties style:font-name="Times New Roman" fo:font-size="11pt" officeooo:rsid="00b464b2" officeooo:paragraph-rsid="0453b5d2" style:font-size-asian="11pt" style:font-size-complex="11pt"/>
    </style:style>
    <style:style style:name="P77" style:family="paragraph" style:parent-style-name="Standard">
      <style:paragraph-properties fo:text-align="center" style:justify-single-word="false" style:snap-to-layout-grid="false"/>
      <style:text-properties style:font-name="Times New Roman" fo:font-size="11pt" officeooo:rsid="0093f9f1" officeooo:paragraph-rsid="0453b5d2" style:font-size-asian="11pt" style:font-size-complex="11pt"/>
    </style:style>
    <style:style style:name="P78" style:family="paragraph" style:parent-style-name="Standard">
      <style:paragraph-properties fo:text-align="center" style:justify-single-word="false" style:snap-to-layout-grid="false"/>
      <style:text-properties style:font-name="Times New Roman" fo:font-size="11pt" officeooo:rsid="00937f0d" officeooo:paragraph-rsid="0453b5d2" style:font-size-asian="11pt" style:font-size-complex="11pt"/>
    </style:style>
    <style:style style:name="P79" style:family="paragraph" style:parent-style-name="Standard">
      <style:paragraph-properties fo:text-align="center" style:justify-single-word="false" style:snap-to-layout-grid="false"/>
      <style:text-properties style:font-name="Times New Roman" fo:font-size="11pt" officeooo:rsid="00b08f2d" officeooo:paragraph-rsid="0453b5d2" style:font-size-asian="11pt" style:font-size-complex="11pt"/>
    </style:style>
    <style:style style:name="P80" style:family="paragraph" style:parent-style-name="Standard">
      <style:paragraph-properties fo:text-align="center" style:justify-single-word="false" style:snap-to-layout-grid="false"/>
      <style:text-properties style:font-name="Times New Roman" fo:font-size="11pt" officeooo:rsid="00a8c2fa" officeooo:paragraph-rsid="0453b5d2" style:font-size-asian="11pt" style:font-size-complex="11pt"/>
    </style:style>
    <style:style style:name="P81" style:family="paragraph" style:parent-style-name="Standard">
      <style:paragraph-properties fo:text-align="center" style:justify-single-word="false" style:snap-to-layout-grid="false"/>
      <style:text-properties style:font-name="Times New Roman" fo:font-size="11pt" officeooo:rsid="009bde44" officeooo:paragraph-rsid="0453b5d2" style:font-size-asian="11pt" style:font-size-complex="11pt"/>
    </style:style>
    <style:style style:name="P82" style:family="paragraph" style:parent-style-name="Standard">
      <style:paragraph-properties fo:text-align="center" style:justify-single-word="false" style:snap-to-layout-grid="false"/>
      <style:text-properties style:font-name="Times New Roman" fo:font-size="11pt" officeooo:rsid="00b14c12" officeooo:paragraph-rsid="0453b5d2" style:font-size-asian="11pt" style:font-size-complex="11pt"/>
    </style:style>
    <style:style style:name="P83" style:family="paragraph" style:parent-style-name="Standard">
      <style:paragraph-properties fo:text-align="center" style:justify-single-word="false" style:snap-to-layout-grid="false"/>
      <style:text-properties style:font-name="Times New Roman" fo:font-size="11pt" officeooo:rsid="00a08307" officeooo:paragraph-rsid="0453b5d2" style:font-size-asian="11pt" style:font-size-complex="11pt"/>
    </style:style>
    <style:style style:name="P84" style:family="paragraph" style:parent-style-name="Standard">
      <style:paragraph-properties fo:text-align="center" style:justify-single-word="false" style:snap-to-layout-grid="false"/>
      <style:text-properties style:font-name="Times New Roman" fo:font-size="11pt" officeooo:rsid="00aabb44" officeooo:paragraph-rsid="0453b5d2" style:font-size-asian="11pt" style:font-size-complex="11pt"/>
    </style:style>
    <style:style style:name="P85" style:family="paragraph" style:parent-style-name="Standard">
      <style:paragraph-properties fo:text-align="center" style:justify-single-word="false" style:snap-to-layout-grid="false"/>
      <style:text-properties style:font-name="Times New Roman" fo:font-size="11pt" officeooo:rsid="00bd25ed" officeooo:paragraph-rsid="0453b5d2" style:font-size-asian="11pt" style:font-size-complex="11pt"/>
    </style:style>
    <style:style style:name="P86" style:family="paragraph" style:parent-style-name="Standard">
      <style:paragraph-properties fo:text-align="end" style:justify-single-word="false" style:snap-to-layout-grid="false"/>
      <style:text-properties style:font-name="Times New Roman" fo:font-size="11pt" officeooo:rsid="00be1bed" officeooo:paragraph-rsid="0453b5d2" style:font-size-asian="11pt" style:font-size-complex="11pt"/>
    </style:style>
    <style:style style:name="P87" style:family="paragraph" style:parent-style-name="Standard">
      <style:paragraph-properties fo:text-align="end" style:justify-single-word="false" style:snap-to-layout-grid="false"/>
      <style:text-properties style:font-name="Times New Roman" fo:font-size="11pt" officeooo:rsid="011ade9e" officeooo:paragraph-rsid="0453b5d2" style:font-size-asian="11pt" style:font-size-complex="11pt"/>
    </style:style>
    <style:style style:name="P88" style:family="paragraph" style:parent-style-name="Standard">
      <style:paragraph-properties fo:text-align="end" style:justify-single-word="false" style:snap-to-layout-grid="false"/>
      <style:text-properties style:font-name="Times New Roman" fo:font-size="11pt" officeooo:rsid="00e7116e" officeooo:paragraph-rsid="0453b5d2" style:font-size-asian="11pt" style:font-size-complex="11pt"/>
    </style:style>
    <style:style style:name="P89" style:family="paragraph" style:parent-style-name="Standard">
      <style:paragraph-properties fo:text-align="end" style:justify-single-word="false" style:snap-to-layout-grid="false"/>
      <style:text-properties style:font-name="Times New Roman" fo:font-size="11pt" officeooo:rsid="00be773e" officeooo:paragraph-rsid="0453b5d2" style:font-size-asian="11pt" style:font-size-complex="11pt"/>
    </style:style>
    <style:style style:name="P90" style:family="paragraph" style:parent-style-name="Standard">
      <style:paragraph-properties fo:text-align="end" style:justify-single-word="false" style:snap-to-layout-grid="false"/>
      <style:text-properties style:font-name="Times New Roman" fo:font-size="11pt" officeooo:rsid="01081733" officeooo:paragraph-rsid="0453b5d2" style:font-size-asian="11pt" style:font-size-complex="11pt"/>
    </style:style>
    <style:style style:name="P91" style:family="paragraph" style:parent-style-name="Standard">
      <style:paragraph-properties fo:text-align="end" style:justify-single-word="false" style:snap-to-layout-grid="false"/>
      <style:text-properties style:font-name="Times New Roman" fo:font-size="11pt" officeooo:rsid="010bbb04" officeooo:paragraph-rsid="0453b5d2" style:font-size-asian="11pt" style:font-size-complex="11pt"/>
    </style:style>
    <style:style style:name="P92" style:family="paragraph" style:parent-style-name="Standard">
      <style:paragraph-properties fo:text-align="end" style:justify-single-word="false" style:snap-to-layout-grid="false"/>
      <style:text-properties style:font-name="Times New Roman" fo:font-size="11pt" officeooo:rsid="00e80823" officeooo:paragraph-rsid="0453b5d2" style:font-size-asian="11pt" style:font-size-complex="11pt"/>
    </style:style>
    <style:style style:name="P93" style:family="paragraph" style:parent-style-name="Standard">
      <style:paragraph-properties fo:text-align="end" style:justify-single-word="false" style:snap-to-layout-grid="false"/>
      <style:text-properties style:font-name="Times New Roman" fo:font-size="11pt" officeooo:rsid="00baea10" officeooo:paragraph-rsid="0453b5d2" style:font-size-asian="11pt" style:font-size-complex="11pt"/>
    </style:style>
    <style:style style:name="P94" style:family="paragraph" style:parent-style-name="Standard">
      <style:paragraph-properties fo:text-align="end" style:justify-single-word="false" style:snap-to-layout-grid="false"/>
      <style:text-properties style:font-name="Times New Roman" fo:font-size="11pt" officeooo:rsid="00fa8f9b" officeooo:paragraph-rsid="0453b5d2" style:font-size-asian="11pt" style:font-size-complex="11pt"/>
    </style:style>
    <style:style style:name="P95" style:family="paragraph" style:parent-style-name="Standard">
      <style:paragraph-properties fo:text-align="end" style:justify-single-word="false" style:snap-to-layout-grid="false"/>
      <style:text-properties style:font-name="Times New Roman" fo:font-size="11pt" officeooo:rsid="00f62d43" officeooo:paragraph-rsid="0453b5d2" style:font-size-asian="11pt" style:font-size-complex="11pt"/>
    </style:style>
    <style:style style:name="P96" style:family="paragraph" style:parent-style-name="Standard">
      <style:paragraph-properties fo:text-align="end" style:justify-single-word="false" style:snap-to-layout-grid="false"/>
      <style:text-properties style:font-name="Times New Roman" fo:font-size="11pt" officeooo:rsid="00f7d2bd" officeooo:paragraph-rsid="0453b5d2" style:font-size-asian="11pt" style:font-size-complex="11pt"/>
    </style:style>
    <style:style style:name="P97" style:family="paragraph" style:parent-style-name="Standard">
      <style:paragraph-properties fo:text-align="end" style:justify-single-word="false" style:snap-to-layout-grid="false"/>
      <style:text-properties style:font-name="Times New Roman" fo:font-size="11pt" officeooo:rsid="00fdc139" officeooo:paragraph-rsid="0453b5d2" style:font-size-asian="11pt" style:font-size-complex="11pt"/>
    </style:style>
    <style:style style:name="P98" style:family="paragraph" style:parent-style-name="Standard">
      <style:paragraph-properties fo:text-align="end" style:justify-single-word="false" style:snap-to-layout-grid="false"/>
      <style:text-properties style:font-name="Times New Roman" fo:font-size="11pt" officeooo:rsid="00f87d99" officeooo:paragraph-rsid="0453b5d2" style:font-size-asian="11pt" style:font-size-complex="11pt"/>
    </style:style>
    <style:style style:name="P99" style:family="paragraph" style:parent-style-name="Standard">
      <style:paragraph-properties fo:text-align="end" style:justify-single-word="false" style:snap-to-layout-grid="false"/>
      <style:text-properties style:font-name="Times New Roman" fo:font-size="11pt" officeooo:rsid="00dd56a2" officeooo:paragraph-rsid="0453b5d2" style:font-size-asian="11pt" style:font-size-complex="11pt"/>
    </style:style>
    <style:style style:name="P100" style:family="paragraph" style:parent-style-name="Standard">
      <style:paragraph-properties fo:text-align="end" style:justify-single-word="false" style:snap-to-layout-grid="false"/>
      <style:text-properties style:font-name="Times New Roman" fo:font-size="11pt" officeooo:rsid="01227b68" officeooo:paragraph-rsid="0453b5d2" style:font-size-asian="11pt" style:font-size-complex="11pt"/>
    </style:style>
    <style:style style:name="P101" style:family="paragraph" style:parent-style-name="Standard">
      <style:paragraph-properties fo:text-align="end" style:justify-single-word="false" style:snap-to-layout-grid="false"/>
      <style:text-properties style:font-name="Times New Roman" fo:font-size="11pt" officeooo:rsid="00c4ecfc" officeooo:paragraph-rsid="0453b5d2" style:font-size-asian="11pt" style:font-size-complex="11pt"/>
    </style:style>
    <style:style style:name="P102" style:family="paragraph" style:parent-style-name="Standard">
      <style:paragraph-properties fo:text-align="end" style:justify-single-word="false" style:snap-to-layout-grid="false"/>
      <style:text-properties style:font-name="Times New Roman" fo:font-size="11pt" officeooo:rsid="00ca83ee" officeooo:paragraph-rsid="0453b5d2" style:font-size-asian="11pt" style:font-size-complex="11pt"/>
    </style:style>
    <style:style style:name="P103" style:family="paragraph" style:parent-style-name="Standard">
      <style:paragraph-properties fo:text-align="end" style:justify-single-word="false" style:snap-to-layout-grid="false"/>
      <style:text-properties style:font-name="Times New Roman" fo:font-size="11pt" officeooo:rsid="00ccd6b3" officeooo:paragraph-rsid="0453b5d2" style:font-size-asian="11pt" style:font-size-complex="11pt"/>
    </style:style>
    <style:style style:name="P104" style:family="paragraph" style:parent-style-name="Standard">
      <style:paragraph-properties fo:text-align="end" style:justify-single-word="false" style:snap-to-layout-grid="false"/>
      <style:text-properties style:font-name="Times New Roman" fo:font-size="11pt" officeooo:rsid="010af42d" officeooo:paragraph-rsid="0453b5d2" style:font-size-asian="11pt" style:font-size-complex="11pt"/>
    </style:style>
    <style:style style:name="P105" style:family="paragraph" style:parent-style-name="Standard">
      <style:paragraph-properties fo:text-align="end" style:justify-single-word="false" style:snap-to-layout-grid="false"/>
      <style:text-properties style:font-name="Times New Roman" fo:font-size="11pt" officeooo:rsid="00e95e38" officeooo:paragraph-rsid="0453b5d2" style:font-size-asian="11pt" style:font-size-complex="11pt"/>
    </style:style>
    <style:style style:name="P106" style:family="paragraph" style:parent-style-name="Standard">
      <style:paragraph-properties fo:text-align="end" style:justify-single-word="false" style:snap-to-layout-grid="false"/>
      <style:text-properties style:font-name="Times New Roman" fo:font-size="11pt" officeooo:rsid="00fe44f8" officeooo:paragraph-rsid="0453b5d2" style:font-size-asian="11pt" style:font-size-complex="11pt"/>
    </style:style>
    <style:style style:name="P107" style:family="paragraph" style:parent-style-name="Standard">
      <style:paragraph-properties fo:text-align="end" style:justify-single-word="false" style:snap-to-layout-grid="false"/>
      <style:text-properties style:font-name="Times New Roman" fo:font-size="11pt" officeooo:rsid="00fa12de" officeooo:paragraph-rsid="0453b5d2" style:font-size-asian="11pt" style:font-size-complex="11pt"/>
    </style:style>
    <style:style style:name="P108" style:family="paragraph" style:parent-style-name="Standard">
      <style:paragraph-properties fo:text-align="end" style:justify-single-word="false" style:snap-to-layout-grid="false"/>
      <style:text-properties style:font-name="Times New Roman" fo:font-size="11pt" officeooo:rsid="00e85771" officeooo:paragraph-rsid="0453b5d2" style:font-size-asian="11pt" style:font-size-complex="11pt"/>
    </style:style>
    <style:style style:name="P109" style:family="paragraph" style:parent-style-name="Standard">
      <style:paragraph-properties fo:text-align="end" style:justify-single-word="false" style:snap-to-layout-grid="false"/>
      <style:text-properties style:font-name="Times New Roman" fo:font-size="11pt" officeooo:rsid="00cb719d" officeooo:paragraph-rsid="0453b5d2" style:font-size-asian="11pt" style:font-size-complex="11pt"/>
    </style:style>
    <style:style style:name="P110" style:family="paragraph" style:parent-style-name="Standard">
      <style:paragraph-properties fo:text-align="end" style:justify-single-word="false" style:snap-to-layout-grid="false"/>
      <style:text-properties style:font-name="Times New Roman" fo:font-size="11pt" officeooo:rsid="00bb157e" officeooo:paragraph-rsid="0453b5d2" style:font-size-asian="11pt" style:font-size-complex="11pt"/>
    </style:style>
    <style:style style:name="P111" style:family="paragraph" style:parent-style-name="Standard">
      <style:paragraph-properties fo:text-align="end" style:justify-single-word="false" style:snap-to-layout-grid="false"/>
      <style:text-properties style:font-name="Times New Roman" fo:font-size="11pt" officeooo:rsid="00db491b" officeooo:paragraph-rsid="0453b5d2" style:font-size-asian="11pt" style:font-size-complex="11pt"/>
    </style:style>
    <style:style style:name="P112" style:family="paragraph" style:parent-style-name="Standard">
      <style:paragraph-properties fo:text-align="end" style:justify-single-word="false" style:snap-to-layout-grid="false"/>
      <style:text-properties style:font-name="Times New Roman" fo:font-size="11pt" officeooo:rsid="00cc8578" officeooo:paragraph-rsid="0453b5d2" style:font-size-asian="11pt" style:font-size-complex="11pt"/>
    </style:style>
    <style:style style:name="P113" style:family="paragraph" style:parent-style-name="Standard">
      <style:paragraph-properties fo:text-align="end" style:justify-single-word="false" style:snap-to-layout-grid="false"/>
      <style:text-properties style:font-name="Times New Roman" fo:font-size="11pt" officeooo:rsid="00e0a454" officeooo:paragraph-rsid="0453b5d2" style:font-size-asian="11pt" style:font-size-complex="11pt"/>
    </style:style>
    <style:style style:name="P114" style:family="paragraph" style:parent-style-name="Standard">
      <style:paragraph-properties fo:text-align="end" style:justify-single-word="false" style:snap-to-layout-grid="false"/>
      <style:text-properties style:font-name="Times New Roman" fo:font-size="11pt" officeooo:rsid="00fd41c9" officeooo:paragraph-rsid="0453b5d2" style:font-size-asian="11pt" style:font-size-complex="11pt"/>
    </style:style>
    <style:style style:name="P115" style:family="paragraph" style:parent-style-name="Standard">
      <style:paragraph-properties fo:text-align="end" style:justify-single-word="false" style:snap-to-layout-grid="false"/>
      <style:text-properties style:font-name="Times New Roman" fo:font-size="11pt" officeooo:rsid="00fc01d6" officeooo:paragraph-rsid="0453b5d2" style:font-size-asian="11pt" style:font-size-complex="11pt"/>
    </style:style>
    <style:style style:name="P116" style:family="paragraph" style:parent-style-name="Standard">
      <style:paragraph-properties fo:text-align="end" style:justify-single-word="false" style:snap-to-layout-grid="false"/>
      <style:text-properties style:font-name="Times New Roman" fo:font-size="11pt" officeooo:rsid="00fcfab4" officeooo:paragraph-rsid="0453b5d2" style:font-size-asian="11pt" style:font-size-complex="11pt"/>
    </style:style>
    <style:style style:name="P117" style:family="paragraph" style:parent-style-name="Standard">
      <style:paragraph-properties fo:text-align="end" style:justify-single-word="false" style:snap-to-layout-grid="false"/>
      <style:text-properties style:font-name="Times New Roman" fo:font-size="11pt" officeooo:rsid="00c5c8df" officeooo:paragraph-rsid="0453b5d2" style:font-size-asian="11pt" style:font-size-complex="11pt"/>
    </style:style>
    <style:style style:name="P118" style:family="paragraph" style:parent-style-name="Standard">
      <style:paragraph-properties fo:text-align="end" style:justify-single-word="false" style:snap-to-layout-grid="false"/>
      <style:text-properties style:font-name="Times New Roman" fo:font-size="11pt" officeooo:rsid="00cf6e61" officeooo:paragraph-rsid="0453b5d2" style:font-size-asian="11pt" style:font-size-complex="11pt"/>
    </style:style>
    <style:style style:name="P119" style:family="paragraph" style:parent-style-name="Standard">
      <style:paragraph-properties fo:text-align="end" style:justify-single-word="false" style:snap-to-layout-grid="false"/>
      <style:text-properties style:font-name="Times New Roman" fo:font-size="11pt" officeooo:rsid="00e23ba5" officeooo:paragraph-rsid="0453b5d2" style:font-size-asian="11pt" style:font-size-complex="11pt"/>
    </style:style>
    <style:style style:name="P120" style:family="paragraph" style:parent-style-name="Standard">
      <style:paragraph-properties fo:text-align="end" style:justify-single-word="false" style:snap-to-layout-grid="false"/>
      <style:text-properties style:font-name="Times New Roman" fo:font-size="11pt" officeooo:rsid="011faecd" officeooo:paragraph-rsid="0453b5d2" style:font-size-asian="11pt" style:font-size-complex="11pt"/>
    </style:style>
    <style:style style:name="P121" style:family="paragraph" style:parent-style-name="Standard">
      <style:paragraph-properties fo:text-align="end" style:justify-single-word="false" style:snap-to-layout-grid="false"/>
      <style:text-properties style:font-name="Times New Roman" fo:font-size="11pt" officeooo:rsid="00ffb74b" officeooo:paragraph-rsid="0453b5d2" style:font-size-asian="11pt" style:font-size-complex="11pt"/>
    </style:style>
    <style:style style:name="P122" style:family="paragraph" style:parent-style-name="Standard">
      <style:paragraph-properties fo:text-align="end" style:justify-single-word="false" style:snap-to-layout-grid="false"/>
      <style:text-properties style:font-name="Times New Roman" fo:font-size="11pt" officeooo:rsid="00ffb09e" officeooo:paragraph-rsid="0453b5d2" style:font-size-asian="11pt" style:font-size-complex="11pt"/>
    </style:style>
    <style:style style:name="P123" style:family="paragraph" style:parent-style-name="Standard">
      <style:paragraph-properties fo:text-align="end" style:justify-single-word="false" style:snap-to-layout-grid="false"/>
      <style:text-properties style:font-name="Times New Roman" fo:font-size="11pt" officeooo:rsid="01011f71" officeooo:paragraph-rsid="0453b5d2" style:font-size-asian="11pt" style:font-size-complex="11pt"/>
    </style:style>
    <style:style style:name="P124" style:family="paragraph" style:parent-style-name="Standard">
      <style:paragraph-properties fo:text-align="end" style:justify-single-word="false" style:snap-to-layout-grid="false"/>
      <style:text-properties style:font-name="Times New Roman" fo:font-size="11pt" officeooo:rsid="0118c237" officeooo:paragraph-rsid="0453b5d2" style:font-size-asian="11pt" style:font-size-complex="11pt"/>
    </style:style>
    <style:style style:name="P125" style:family="paragraph" style:parent-style-name="Standard">
      <style:paragraph-properties fo:text-align="end" style:justify-single-word="false" style:snap-to-layout-grid="false"/>
      <style:text-properties style:font-name="Times New Roman" fo:font-size="11pt" officeooo:rsid="00a84c8a" officeooo:paragraph-rsid="0453b5d2" style:font-size-asian="11pt" style:font-size-complex="11pt"/>
    </style:style>
    <style:style style:name="P126" style:family="paragraph" style:parent-style-name="Standard">
      <style:paragraph-properties fo:text-align="end" style:justify-single-word="false" style:snap-to-layout-grid="false"/>
      <style:text-properties style:font-name="Times New Roman" fo:font-size="11pt" officeooo:rsid="01020c31" officeooo:paragraph-rsid="0453b5d2" style:font-size-asian="11pt" style:font-size-complex="11pt"/>
    </style:style>
    <style:style style:name="P127" style:family="paragraph" style:parent-style-name="Standard">
      <style:paragraph-properties fo:text-align="end" style:justify-single-word="false" style:snap-to-layout-grid="false"/>
      <style:text-properties style:font-name="Times New Roman" fo:font-size="11pt" officeooo:rsid="0101d3cf" officeooo:paragraph-rsid="0453b5d2" style:font-size-asian="11pt" style:font-size-complex="11pt"/>
    </style:style>
    <style:style style:name="P128" style:family="paragraph" style:parent-style-name="Standard">
      <style:paragraph-properties fo:text-align="end" style:justify-single-word="false" style:snap-to-layout-grid="false"/>
      <style:text-properties style:font-name="Times New Roman" fo:font-size="11pt" officeooo:rsid="00c635c7" officeooo:paragraph-rsid="0453b5d2" style:font-size-asian="11pt" style:font-size-complex="11pt"/>
    </style:style>
    <style:style style:name="P129" style:family="paragraph" style:parent-style-name="Standard">
      <style:paragraph-properties fo:text-align="end" style:justify-single-word="false" style:snap-to-layout-grid="false"/>
      <style:text-properties style:font-name="Times New Roman" fo:font-size="11pt" officeooo:rsid="0102def3" officeooo:paragraph-rsid="0453b5d2" style:font-size-asian="11pt" style:font-size-complex="11pt"/>
    </style:style>
    <style:style style:name="P130" style:family="paragraph" style:parent-style-name="Standard">
      <style:paragraph-properties fo:text-align="end" style:justify-single-word="false" style:snap-to-layout-grid="false"/>
      <style:text-properties style:font-name="Times New Roman" fo:font-size="11pt" officeooo:rsid="0105b6d5" officeooo:paragraph-rsid="0453b5d2" style:font-size-asian="11pt" style:font-size-complex="11pt"/>
    </style:style>
    <style:style style:name="P131" style:family="paragraph" style:parent-style-name="Standard">
      <style:paragraph-properties fo:text-align="end" style:justify-single-word="false" style:snap-to-layout-grid="false"/>
      <style:text-properties style:font-name="Times New Roman" fo:font-size="11pt" officeooo:rsid="00d32772" officeooo:paragraph-rsid="0453b5d2" style:font-size-asian="11pt" style:font-size-complex="11pt"/>
    </style:style>
    <style:style style:name="P132" style:family="paragraph" style:parent-style-name="Standard">
      <style:paragraph-properties fo:text-align="end" style:justify-single-word="false" style:snap-to-layout-grid="false"/>
      <style:text-properties style:font-name="Times New Roman" fo:font-size="11pt" officeooo:rsid="00d2721b" officeooo:paragraph-rsid="0453b5d2" style:font-size-asian="11pt" style:font-size-complex="11pt"/>
    </style:style>
    <style:style style:name="P133" style:family="paragraph" style:parent-style-name="Standard">
      <style:paragraph-properties fo:text-align="end" style:justify-single-word="false" style:snap-to-layout-grid="false"/>
      <style:text-properties style:font-name="Times New Roman" fo:font-size="11pt" officeooo:rsid="00d11da8" officeooo:paragraph-rsid="0453b5d2" style:font-size-asian="11pt" style:font-size-complex="11pt"/>
    </style:style>
    <style:style style:name="P134" style:family="paragraph" style:parent-style-name="Standard">
      <style:paragraph-properties fo:text-align="end" style:justify-single-word="false" style:snap-to-layout-grid="false"/>
      <style:text-properties style:font-name="Times New Roman" fo:font-size="11pt" officeooo:rsid="00d2ef11" officeooo:paragraph-rsid="0453b5d2" style:font-size-asian="11pt" style:font-size-complex="11pt"/>
    </style:style>
    <style:style style:name="P135" style:family="paragraph" style:parent-style-name="Standard">
      <style:paragraph-properties fo:text-align="end" style:justify-single-word="false" style:snap-to-layout-grid="false"/>
      <style:text-properties style:font-name="Times New Roman" fo:font-size="11pt" officeooo:rsid="00bba054" officeooo:paragraph-rsid="0453b5d2" style:font-size-asian="11pt" style:font-size-complex="11pt"/>
    </style:style>
    <style:style style:name="P136" style:family="paragraph" style:parent-style-name="Standard">
      <style:paragraph-properties fo:text-align="end" style:justify-single-word="false" style:snap-to-layout-grid="false"/>
      <style:text-properties style:font-name="Times New Roman" fo:font-size="11pt" officeooo:rsid="00cf58ce" officeooo:paragraph-rsid="0453b5d2" style:font-size-asian="11pt" style:font-size-complex="11pt"/>
    </style:style>
    <style:style style:name="P137" style:family="paragraph" style:parent-style-name="Standard">
      <style:paragraph-properties fo:text-align="end" style:justify-single-word="false" style:snap-to-layout-grid="false"/>
      <style:text-properties style:font-name="Times New Roman" fo:font-size="11pt" officeooo:rsid="00d3e69c" officeooo:paragraph-rsid="0453b5d2" style:font-size-asian="11pt" style:font-size-complex="11pt"/>
    </style:style>
    <style:style style:name="P138" style:family="paragraph" style:parent-style-name="Standard">
      <style:paragraph-properties fo:text-align="end" style:justify-single-word="false" style:snap-to-layout-grid="false"/>
      <style:text-properties style:font-name="Times New Roman" fo:font-size="11pt" officeooo:rsid="00ce6258" officeooo:paragraph-rsid="0453b5d2" style:font-size-asian="11pt" style:font-size-complex="11pt"/>
    </style:style>
    <style:style style:name="P139" style:family="paragraph" style:parent-style-name="Standard">
      <style:paragraph-properties fo:text-align="end" style:justify-single-word="false" style:snap-to-layout-grid="false"/>
      <style:text-properties style:font-name="Times New Roman" fo:font-size="11pt" officeooo:rsid="00d43abf" officeooo:paragraph-rsid="0453b5d2" style:font-size-asian="11pt" style:font-size-complex="11pt"/>
    </style:style>
    <style:style style:name="P140" style:family="paragraph" style:parent-style-name="Standard">
      <style:paragraph-properties fo:text-align="end" style:justify-single-word="false" style:snap-to-layout-grid="false"/>
      <style:text-properties style:font-name="Times New Roman" fo:font-size="11pt" officeooo:rsid="00cc3b57" officeooo:paragraph-rsid="0453b5d2" style:font-size-asian="11pt" style:font-size-complex="11pt"/>
    </style:style>
    <style:style style:name="P141" style:family="paragraph" style:parent-style-name="Standard">
      <style:paragraph-properties fo:text-align="end" style:justify-single-word="false" style:snap-to-layout-grid="false"/>
      <style:text-properties style:font-name="Times New Roman" fo:font-size="11pt" officeooo:rsid="00d632d0" officeooo:paragraph-rsid="0453b5d2" style:font-size-asian="11pt" style:font-size-complex="11pt"/>
    </style:style>
    <style:style style:name="P142" style:family="paragraph" style:parent-style-name="Standard">
      <style:paragraph-properties fo:text-align="end" style:justify-single-word="false" style:snap-to-layout-grid="false"/>
      <style:text-properties style:font-name="Times New Roman" fo:font-size="11pt" officeooo:rsid="00bbc156" officeooo:paragraph-rsid="0453b5d2" style:font-size-asian="11pt" style:font-size-complex="11pt"/>
    </style:style>
    <style:style style:name="P143" style:family="paragraph" style:parent-style-name="Standard">
      <style:paragraph-properties fo:text-align="end" style:justify-single-word="false" style:snap-to-layout-grid="false"/>
      <style:text-properties style:font-name="Times New Roman" fo:font-size="11pt" officeooo:rsid="00c168f0" officeooo:paragraph-rsid="0453b5d2" style:font-size-asian="11pt" style:font-size-complex="11pt"/>
    </style:style>
    <style:style style:name="P144" style:family="paragraph" style:parent-style-name="Standard">
      <style:paragraph-properties fo:text-align="end" style:justify-single-word="false" style:snap-to-layout-grid="false"/>
      <style:text-properties style:font-name="Times New Roman" fo:font-size="11pt" officeooo:rsid="010db59b" officeooo:paragraph-rsid="0453b5d2" style:font-size-asian="11pt" style:font-size-complex="11pt"/>
    </style:style>
    <style:style style:name="P145" style:family="paragraph" style:parent-style-name="Standard">
      <style:paragraph-properties fo:text-align="end" style:justify-single-word="false" style:snap-to-layout-grid="false"/>
      <style:text-properties style:font-name="Times New Roman" fo:font-size="11pt" officeooo:rsid="00edde33" officeooo:paragraph-rsid="0453b5d2" style:font-size-asian="11pt" style:font-size-complex="11pt"/>
    </style:style>
    <style:style style:name="P146" style:family="paragraph" style:parent-style-name="Standard">
      <style:paragraph-properties fo:text-align="end" style:justify-single-word="false" style:snap-to-layout-grid="false"/>
      <style:text-properties style:font-name="Times New Roman" fo:font-size="11pt" officeooo:rsid="010f7121" officeooo:paragraph-rsid="0453b5d2" style:font-size-asian="11pt" style:font-size-complex="11pt"/>
    </style:style>
    <style:style style:name="P147" style:family="paragraph" style:parent-style-name="Standard">
      <style:paragraph-properties fo:text-align="end" style:justify-single-word="false" style:snap-to-layout-grid="false"/>
      <style:text-properties style:font-name="Times New Roman" fo:font-size="11pt" officeooo:rsid="013b2285" officeooo:paragraph-rsid="0453b5d2" style:font-size-asian="11pt" style:font-size-complex="11pt"/>
    </style:style>
    <style:style style:name="P148" style:family="paragraph" style:parent-style-name="Standard">
      <style:paragraph-properties fo:text-align="end" style:justify-single-word="false" style:snap-to-layout-grid="false"/>
      <style:text-properties style:font-name="Times New Roman" fo:font-size="11pt" officeooo:rsid="01105345" officeooo:paragraph-rsid="0453b5d2" style:font-size-asian="11pt" style:font-size-complex="11pt"/>
    </style:style>
    <style:style style:name="P149" style:family="paragraph" style:parent-style-name="Standard">
      <style:paragraph-properties fo:text-align="end" style:justify-single-word="false" style:snap-to-layout-grid="false"/>
      <style:text-properties style:font-name="Times New Roman" fo:font-size="11pt" officeooo:rsid="01110f8e" officeooo:paragraph-rsid="0453b5d2" style:font-size-asian="11pt" style:font-size-complex="11pt"/>
    </style:style>
    <style:style style:name="P150" style:family="paragraph" style:parent-style-name="Standard">
      <style:paragraph-properties fo:text-align="end" style:justify-single-word="false" style:snap-to-layout-grid="false"/>
      <style:text-properties style:font-name="Times New Roman" fo:font-size="11pt" officeooo:rsid="00c9f2dd" officeooo:paragraph-rsid="0453b5d2" style:font-size-asian="11pt" style:font-size-complex="11pt"/>
    </style:style>
    <style:style style:name="P151" style:family="paragraph" style:parent-style-name="Standard">
      <style:paragraph-properties fo:text-align="end" style:justify-single-word="false" style:snap-to-layout-grid="false"/>
      <style:text-properties style:font-name="Times New Roman" fo:font-size="11pt" officeooo:rsid="00e1870e" officeooo:paragraph-rsid="0453b5d2" style:font-size-asian="11pt" style:font-size-complex="11pt"/>
    </style:style>
    <style:style style:name="P152" style:family="paragraph" style:parent-style-name="Standard">
      <style:paragraph-properties fo:text-align="end" style:justify-single-word="false" style:snap-to-layout-grid="false"/>
      <style:text-properties style:font-name="Times New Roman" fo:font-size="11pt" officeooo:rsid="00c7f5e7" officeooo:paragraph-rsid="0453b5d2" style:font-size-asian="11pt" style:font-size-complex="11pt"/>
    </style:style>
    <style:style style:name="P153" style:family="paragraph" style:parent-style-name="Standard">
      <style:paragraph-properties fo:text-align="end" style:justify-single-word="false" style:snap-to-layout-grid="false"/>
      <style:text-properties style:font-name="Times New Roman" fo:font-size="11pt" officeooo:rsid="010572b0" officeooo:paragraph-rsid="0453b5d2" style:font-size-asian="11pt" style:font-size-complex="11pt"/>
    </style:style>
    <style:style style:name="P154" style:family="paragraph" style:parent-style-name="Standard">
      <style:paragraph-properties fo:text-align="end" style:justify-single-word="false" style:snap-to-layout-grid="false"/>
      <style:text-properties style:font-name="Times New Roman" fo:font-size="11pt" officeooo:rsid="010f2a2b" officeooo:paragraph-rsid="0453b5d2" style:font-size-asian="11pt" style:font-size-complex="11pt"/>
    </style:style>
    <style:style style:name="P155" style:family="paragraph" style:parent-style-name="Standard">
      <style:paragraph-properties fo:text-align="end" style:justify-single-word="false" style:snap-to-layout-grid="false"/>
      <style:text-properties style:font-name="Times New Roman" fo:font-size="11pt" officeooo:rsid="00d5bfd4" officeooo:paragraph-rsid="0453b5d2" style:font-size-asian="11pt" style:font-size-complex="11pt"/>
    </style:style>
    <style:style style:name="P156" style:family="paragraph" style:parent-style-name="Standard">
      <style:paragraph-properties fo:text-align="end" style:justify-single-word="false" style:snap-to-layout-grid="false"/>
      <style:text-properties style:font-name="Times New Roman" fo:font-size="11pt" officeooo:rsid="009ff76a" officeooo:paragraph-rsid="0453b5d2" style:font-size-asian="11pt" style:font-size-complex="11pt"/>
    </style:style>
    <style:style style:name="P157" style:family="paragraph" style:parent-style-name="Standard">
      <style:paragraph-properties fo:text-align="end" style:justify-single-word="false" style:snap-to-layout-grid="false"/>
      <style:text-properties style:font-name="Times New Roman" fo:font-size="11pt" officeooo:rsid="00e547df" officeooo:paragraph-rsid="0453b5d2" style:font-size-asian="11pt" style:font-size-complex="11pt"/>
    </style:style>
    <style:style style:name="P158" style:family="paragraph" style:parent-style-name="Standard">
      <style:paragraph-properties fo:text-align="end" style:justify-single-word="false" style:snap-to-layout-grid="false"/>
      <style:text-properties style:font-name="Times New Roman" fo:font-size="11pt" officeooo:rsid="00ca6b3d" officeooo:paragraph-rsid="0453b5d2" style:font-size-asian="11pt" style:font-size-complex="11pt"/>
    </style:style>
    <style:style style:name="P159" style:family="paragraph" style:parent-style-name="Standard">
      <style:paragraph-properties fo:text-align="end" style:justify-single-word="false" style:snap-to-layout-grid="false"/>
      <style:text-properties style:font-name="Times New Roman" fo:font-size="11pt" officeooo:rsid="00e262c1" officeooo:paragraph-rsid="0453b5d2" style:font-size-asian="11pt" style:font-size-complex="11pt"/>
    </style:style>
    <style:style style:name="P160" style:family="paragraph" style:parent-style-name="Standard">
      <style:paragraph-properties fo:text-align="end" style:justify-single-word="false" style:snap-to-layout-grid="false"/>
      <style:text-properties style:font-name="Times New Roman" fo:font-size="11pt" officeooo:rsid="0111a8ca" officeooo:paragraph-rsid="0453b5d2" style:font-size-asian="11pt" style:font-size-complex="11pt"/>
    </style:style>
    <style:style style:name="P161" style:family="paragraph" style:parent-style-name="Standard">
      <style:paragraph-properties fo:text-align="end" style:justify-single-word="false" style:snap-to-layout-grid="false"/>
      <style:text-properties style:font-name="Times New Roman" fo:font-size="11pt" officeooo:rsid="00f17465" officeooo:paragraph-rsid="0453b5d2" style:font-size-asian="11pt" style:font-size-complex="11pt"/>
    </style:style>
    <style:style style:name="P162" style:family="paragraph" style:parent-style-name="Standard">
      <style:paragraph-properties fo:text-align="end" style:justify-single-word="false" style:snap-to-layout-grid="false"/>
      <style:text-properties style:font-name="Times New Roman" fo:font-size="11pt" officeooo:rsid="00cf7e13" officeooo:paragraph-rsid="0453b5d2" fo:background-color="transparent" style:font-size-asian="11pt" style:font-size-complex="11pt"/>
    </style:style>
    <style:style style:name="P163" style:family="paragraph" style:parent-style-name="Standard">
      <style:paragraph-properties fo:text-align="end" style:justify-single-word="false" style:snap-to-layout-grid="false"/>
      <style:text-properties style:font-name="Times New Roman" fo:font-size="11pt" officeooo:rsid="00dcedca" officeooo:paragraph-rsid="0453b5d2" fo:background-color="transparent" style:font-size-asian="11pt" style:font-size-complex="11pt"/>
    </style:style>
    <style:style style:name="P164" style:family="paragraph" style:parent-style-name="Standard">
      <style:paragraph-properties fo:text-align="end" style:justify-single-word="false" style:snap-to-layout-grid="false"/>
      <style:text-properties style:font-name="Times New Roman" fo:font-size="11pt" officeooo:rsid="00d064ef" officeooo:paragraph-rsid="0453b5d2" fo:background-color="transparent" style:font-size-asian="11pt" style:font-size-complex="11pt"/>
    </style:style>
    <style:style style:name="P165" style:family="paragraph" style:parent-style-name="Standard">
      <style:paragraph-properties fo:text-align="end" style:justify-single-word="false" style:snap-to-layout-grid="false"/>
      <style:text-properties style:font-name="Times New Roman" fo:font-size="11pt" officeooo:rsid="00de2e7e" officeooo:paragraph-rsid="0453b5d2" fo:background-color="transparent" style:font-size-asian="11pt" style:font-size-complex="11pt"/>
    </style:style>
    <style:style style:name="P166" style:family="paragraph" style:parent-style-name="Standard">
      <style:paragraph-properties fo:text-align="end" style:justify-single-word="false" style:snap-to-layout-grid="false"/>
      <style:text-properties style:font-name="Times New Roman" fo:font-size="11pt" officeooo:rsid="00e02a54" officeooo:paragraph-rsid="0453b5d2" fo:background-color="transparent" style:font-size-asian="11pt" style:font-size-complex="11pt"/>
    </style:style>
    <style:style style:name="P167" style:family="paragraph" style:parent-style-name="Standard">
      <style:paragraph-properties fo:text-align="end" style:justify-single-word="false" style:snap-to-layout-grid="false"/>
      <style:text-properties style:font-name="Times New Roman" fo:font-size="11pt" officeooo:rsid="00f1245c" officeooo:paragraph-rsid="0453b5d2" fo:background-color="transparent" style:font-size-asian="11pt" style:font-size-complex="11pt"/>
    </style:style>
    <style:style style:name="P168" style:family="paragraph" style:parent-style-name="Standard">
      <style:paragraph-properties fo:text-align="end" style:justify-single-word="false" style:snap-to-layout-grid="false"/>
      <style:text-properties style:font-name="Times New Roman" fo:font-size="11pt" officeooo:rsid="00d097fd" officeooo:paragraph-rsid="0453b5d2" fo:background-color="transparent" style:font-size-asian="11pt" style:font-size-complex="11pt"/>
    </style:style>
    <style:style style:name="P169" style:family="paragraph" style:parent-style-name="Standard">
      <style:paragraph-properties fo:text-align="end" style:justify-single-word="false" style:snap-to-layout-grid="false"/>
      <style:text-properties style:font-name="Times New Roman" fo:font-size="11pt" officeooo:rsid="00d27578" officeooo:paragraph-rsid="0453b5d2" fo:background-color="transparent" style:font-size-asian="11pt" style:font-size-complex="11pt"/>
    </style:style>
    <style:style style:name="P170" style:family="paragraph" style:parent-style-name="Standard">
      <style:paragraph-properties fo:text-align="end" style:justify-single-word="false" style:snap-to-layout-grid="false"/>
      <style:text-properties style:font-name="Times New Roman" fo:font-size="11pt" officeooo:rsid="00d45d23" officeooo:paragraph-rsid="0453b5d2" fo:background-color="transparent" style:font-size-asian="11pt" style:font-size-complex="11pt"/>
    </style:style>
    <style:style style:name="P171" style:family="paragraph" style:parent-style-name="Standard">
      <style:paragraph-properties fo:text-align="end" style:justify-single-word="false" style:snap-to-layout-grid="false"/>
      <style:text-properties style:font-name="Times New Roman" fo:font-size="11pt" officeooo:rsid="00d5d4b1" officeooo:paragraph-rsid="0453b5d2" fo:background-color="transparent" style:font-size-asian="11pt" style:font-size-complex="11pt"/>
    </style:style>
    <style:style style:name="P172" style:family="paragraph" style:parent-style-name="Standard">
      <style:paragraph-properties fo:text-align="end" style:justify-single-word="false" style:snap-to-layout-grid="false"/>
      <style:text-properties style:font-name="Times New Roman" fo:font-size="11pt" officeooo:rsid="00d64b86" officeooo:paragraph-rsid="0453b5d2" fo:background-color="transparent" style:font-size-asian="11pt" style:font-size-complex="11pt"/>
    </style:style>
    <style:style style:name="P173" style:family="paragraph" style:parent-style-name="Standard">
      <style:paragraph-properties fo:text-align="end" style:justify-single-word="false" style:snap-to-layout-grid="false"/>
      <style:text-properties style:font-name="Times New Roman" fo:font-size="11pt" officeooo:rsid="00d8433b" officeooo:paragraph-rsid="0453b5d2" fo:background-color="transparent" style:font-size-asian="11pt" style:font-size-complex="11pt"/>
    </style:style>
    <style:style style:name="P174" style:family="paragraph" style:parent-style-name="Standard">
      <style:paragraph-properties fo:text-align="end" style:justify-single-word="false" style:snap-to-layout-grid="false"/>
      <style:text-properties style:font-name="Times New Roman" fo:font-size="11pt" officeooo:rsid="00da9ae3" officeooo:paragraph-rsid="0453b5d2" fo:background-color="transparent" style:font-size-asian="11pt" style:font-size-complex="11pt"/>
    </style:style>
    <style:style style:name="P175" style:family="paragraph" style:parent-style-name="Standard">
      <style:paragraph-properties fo:text-align="end" style:justify-single-word="false" style:snap-to-layout-grid="false"/>
      <style:text-properties style:font-name="Times New Roman" fo:font-size="11pt" officeooo:rsid="00db3fc1" officeooo:paragraph-rsid="0453b5d2" fo:background-color="transparent" style:font-size-asian="11pt" style:font-size-complex="11pt"/>
    </style:style>
    <style:style style:name="P176" style:family="paragraph" style:parent-style-name="Standard">
      <style:paragraph-properties fo:text-align="end" style:justify-single-word="false" style:snap-to-layout-grid="false"/>
      <style:text-properties style:font-name="Times New Roman" fo:font-size="11pt" officeooo:rsid="00ff0783" officeooo:paragraph-rsid="0453b5d2" fo:background-color="transparent" style:font-size-asian="11pt" style:font-size-complex="11pt"/>
    </style:style>
    <style:style style:name="P177" style:family="paragraph" style:parent-style-name="Standard">
      <style:paragraph-properties fo:text-align="end" style:justify-single-word="false" style:snap-to-layout-grid="false"/>
      <style:text-properties style:font-name="Times New Roman" fo:font-size="11pt" officeooo:rsid="00ddc217" officeooo:paragraph-rsid="0453b5d2" fo:background-color="transparent" style:font-size-asian="11pt" style:font-size-complex="11pt"/>
    </style:style>
    <style:style style:name="P178" style:family="paragraph" style:parent-style-name="Standard">
      <style:paragraph-properties fo:text-align="end" style:justify-single-word="false" style:snap-to-layout-grid="false"/>
      <style:text-properties style:font-name="Times New Roman" fo:font-size="11pt" officeooo:rsid="00e21b7a" officeooo:paragraph-rsid="0453b5d2" fo:background-color="transparent" style:font-size-asian="11pt" style:font-size-complex="11pt"/>
    </style:style>
    <style:style style:name="P179" style:family="paragraph" style:parent-style-name="Standard">
      <style:paragraph-properties fo:text-align="end" style:justify-single-word="false" style:snap-to-layout-grid="false"/>
      <style:text-properties style:font-name="Times New Roman" fo:font-size="11pt" officeooo:rsid="00ff736c" officeooo:paragraph-rsid="0453b5d2" fo:background-color="transparent" style:font-size-asian="11pt" style:font-size-complex="11pt"/>
    </style:style>
    <style:style style:name="P180" style:family="paragraph" style:parent-style-name="Standard">
      <style:paragraph-properties fo:text-align="end" style:justify-single-word="false" style:snap-to-layout-grid="false"/>
      <style:text-properties style:font-name="Times New Roman" fo:font-size="11pt" officeooo:rsid="00e56c48" officeooo:paragraph-rsid="0453b5d2" fo:background-color="transparent" style:font-size-asian="11pt" style:font-size-complex="11pt"/>
    </style:style>
    <style:style style:name="P181" style:family="paragraph" style:parent-style-name="Standard">
      <style:paragraph-properties fo:text-align="end" style:justify-single-word="false" style:snap-to-layout-grid="false"/>
      <style:text-properties style:font-name="Times New Roman" fo:font-size="11pt" officeooo:rsid="01053d32" officeooo:paragraph-rsid="0453b5d2" fo:background-color="transparent" style:font-size-asian="11pt" style:font-size-complex="11pt"/>
    </style:style>
    <style:style style:name="P182" style:family="paragraph" style:parent-style-name="Standard">
      <style:paragraph-properties fo:text-align="end" style:justify-single-word="false" style:snap-to-layout-grid="false"/>
      <style:text-properties style:font-name="Times New Roman" fo:font-size="11pt" officeooo:paragraph-rsid="0453b5d2" fo:background-color="transparent" style:font-size-asian="11pt" style:font-size-complex="11pt"/>
    </style:style>
    <style:style style:name="P183" style:family="paragraph" style:parent-style-name="Standard">
      <style:paragraph-properties fo:text-align="end" style:justify-single-word="false" style:snap-to-layout-grid="false"/>
      <style:text-properties style:font-name="Times New Roman" fo:font-size="11pt" officeooo:rsid="0118ef17" officeooo:paragraph-rsid="0453b5d2" fo:background-color="transparent" style:font-size-asian="11pt" style:font-size-complex="11pt"/>
    </style:style>
    <style:style style:name="P184" style:family="paragraph" style:parent-style-name="Standard">
      <style:paragraph-properties fo:text-align="end" style:justify-single-word="false" style:snap-to-layout-grid="false"/>
      <style:text-properties style:font-name="Times New Roman" fo:font-size="11pt" officeooo:rsid="0105f1e9" officeooo:paragraph-rsid="0453b5d2" fo:background-color="transparent" style:font-size-asian="11pt" style:font-size-complex="11pt"/>
    </style:style>
    <style:style style:name="P185" style:family="paragraph" style:parent-style-name="Standard">
      <style:paragraph-properties fo:text-align="end" style:justify-single-word="false" style:snap-to-layout-grid="false"/>
      <style:text-properties style:font-name="Times New Roman" fo:font-size="11pt" officeooo:rsid="01078058" officeooo:paragraph-rsid="0453b5d2" fo:background-color="transparent" style:font-size-asian="11pt" style:font-size-complex="11pt"/>
    </style:style>
    <style:style style:name="P186" style:family="paragraph" style:parent-style-name="Standard">
      <style:paragraph-properties fo:text-align="end" style:justify-single-word="false" style:snap-to-layout-grid="false"/>
      <style:text-properties style:font-name="Times New Roman" fo:font-size="11pt" officeooo:rsid="00e357ab" officeooo:paragraph-rsid="0453b5d2" fo:background-color="transparent" style:font-size-asian="11pt" style:font-size-complex="11pt"/>
    </style:style>
    <style:style style:name="P187" style:family="paragraph" style:parent-style-name="Standard">
      <style:paragraph-properties fo:text-align="end" style:justify-single-word="false" style:snap-to-layout-grid="false"/>
      <style:text-properties style:font-name="Times New Roman" fo:font-size="11pt" officeooo:rsid="00e365d2" officeooo:paragraph-rsid="0453b5d2" fo:background-color="transparent" style:font-size-asian="11pt" style:font-size-complex="11pt"/>
    </style:style>
    <style:style style:name="P188" style:family="paragraph" style:parent-style-name="Standard">
      <style:paragraph-properties fo:text-align="end" style:justify-single-word="false" style:snap-to-layout-grid="false"/>
      <style:text-properties style:font-name="Times New Roman" fo:font-size="11pt" officeooo:rsid="00e7f75d" officeooo:paragraph-rsid="0453b5d2" fo:background-color="transparent" style:font-size-asian="11pt" style:font-size-complex="11pt"/>
    </style:style>
    <style:style style:name="P189" style:family="paragraph" style:parent-style-name="Standard">
      <style:paragraph-properties fo:text-align="end" style:justify-single-word="false" style:snap-to-layout-grid="false"/>
      <style:text-properties style:font-name="Times New Roman" fo:font-size="11pt" officeooo:rsid="00f2c666" officeooo:paragraph-rsid="0453b5d2" fo:background-color="transparent" style:font-size-asian="11pt" style:font-size-complex="11pt"/>
    </style:style>
    <style:style style:name="P190" style:family="paragraph" style:parent-style-name="Standard">
      <style:paragraph-properties fo:text-align="end" style:justify-single-word="false" style:snap-to-layout-grid="false"/>
      <style:text-properties style:font-name="Times New Roman" fo:font-size="11pt" officeooo:rsid="010c4c09" officeooo:paragraph-rsid="0453b5d2" fo:background-color="transparent" style:font-size-asian="11pt" style:font-size-complex="11pt"/>
    </style:style>
    <style:style style:name="P191" style:family="paragraph" style:parent-style-name="Standard">
      <style:paragraph-properties fo:text-align="end" style:justify-single-word="false" style:snap-to-layout-grid="false"/>
      <style:text-properties style:font-name="Times New Roman" fo:font-size="11pt" officeooo:rsid="010cac3a" officeooo:paragraph-rsid="0453b5d2" fo:background-color="transparent" style:font-size-asian="11pt" style:font-size-complex="11pt"/>
    </style:style>
    <style:style style:name="P192" style:family="paragraph" style:parent-style-name="Standard">
      <style:paragraph-properties fo:text-align="end" style:justify-single-word="false" style:snap-to-layout-grid="false"/>
      <style:text-properties style:font-name="Times New Roman" fo:font-size="11pt" officeooo:rsid="00e48e38" officeooo:paragraph-rsid="0453b5d2" fo:background-color="transparent" style:font-size-asian="11pt" style:font-size-complex="11pt"/>
    </style:style>
    <style:style style:name="P193" style:family="paragraph" style:parent-style-name="Standard">
      <style:paragraph-properties fo:text-align="end" style:justify-single-word="false" style:snap-to-layout-grid="false"/>
      <style:text-properties style:font-name="Times New Roman" fo:font-size="11pt" officeooo:rsid="00e8fad8" officeooo:paragraph-rsid="0453b5d2" fo:background-color="transparent" style:font-size-asian="11pt" style:font-size-complex="11pt"/>
    </style:style>
    <style:style style:name="P194" style:family="paragraph" style:parent-style-name="Standard">
      <loext:graphic-properties draw:fill="none" draw:fill-color="#ffffff" draw:opacity="100%"/>
      <style:paragraph-properties fo:text-align="end" style:justify-single-word="false" fo:background-color="transparent" style:snap-to-layout-grid="false"/>
      <style:text-properties style:font-name="Times New Roman" fo:font-size="11pt" officeooo:rsid="00ef4acc" officeooo:paragraph-rsid="0453b5d2" fo:background-color="transparent" style:font-size-asian="11pt" style:font-size-complex="11pt"/>
    </style:style>
    <style:style style:name="P195" style:family="paragraph" style:parent-style-name="Standard">
      <loext:graphic-properties draw:fill="none" draw:fill-color="#ffffff" draw:opacity="100%"/>
      <style:paragraph-properties fo:text-align="end" style:justify-single-word="false" fo:background-color="transparent" style:snap-to-layout-grid="false"/>
      <style:text-properties style:font-name="Times New Roman" fo:font-size="11pt" officeooo:rsid="010e6991" officeooo:paragraph-rsid="0453b5d2" fo:background-color="transparent" style:font-size-asian="11pt" style:font-size-complex="11pt"/>
    </style:style>
    <style:style style:name="P196" style:family="paragraph" style:parent-style-name="Standard">
      <style:paragraph-properties fo:text-align="end" style:justify-single-word="false" style:snap-to-layout-grid="false"/>
      <style:text-properties style:font-name="Times New Roman" fo:font-size="11pt" officeooo:rsid="00e95542" officeooo:paragraph-rsid="0453b5d2" fo:background-color="transparent" style:font-size-asian="11pt" style:font-size-complex="11pt"/>
    </style:style>
    <style:style style:name="P197" style:family="paragraph" style:parent-style-name="Standard">
      <style:paragraph-properties fo:text-align="end" style:justify-single-word="false" style:snap-to-layout-grid="false"/>
      <style:text-properties style:font-name="Times New Roman" fo:font-size="11pt" officeooo:rsid="00f160ec" officeooo:paragraph-rsid="0453b5d2" fo:background-color="transparent" style:font-size-asian="11pt" style:font-size-complex="11pt"/>
    </style:style>
    <style:style style:name="P198" style:family="paragraph" style:parent-style-name="Standard">
      <style:paragraph-properties fo:text-align="end" style:justify-single-word="false" style:snap-to-layout-grid="false"/>
      <style:text-properties style:font-name="Times New Roman" fo:font-size="11pt" officeooo:rsid="010fab2f" officeooo:paragraph-rsid="0453b5d2" fo:background-color="transparent" style:font-size-asian="11pt" style:font-size-complex="11pt"/>
    </style:style>
    <style:style style:name="P199" style:family="paragraph" style:parent-style-name="Standard">
      <style:paragraph-properties fo:text-align="end" style:justify-single-word="false" style:snap-to-layout-grid="false"/>
      <style:text-properties style:font-name="Times New Roman" fo:font-size="11pt" officeooo:rsid="01118711" officeooo:paragraph-rsid="0453b5d2" fo:background-color="transparent" style:font-size-asian="11pt" style:font-size-complex="11pt"/>
    </style:style>
    <style:style style:name="P200" style:family="paragraph" style:parent-style-name="Standard">
      <style:paragraph-properties fo:text-align="end" style:justify-single-word="false" style:snap-to-layout-grid="false"/>
      <style:text-properties style:font-name="Times New Roman" fo:font-size="11pt" officeooo:rsid="0111728b" officeooo:paragraph-rsid="0453b5d2" fo:background-color="transparent" style:font-size-asian="11pt" style:font-size-complex="11pt"/>
    </style:style>
    <style:style style:name="P201" style:family="paragraph" style:parent-style-name="Standard">
      <style:paragraph-properties fo:text-align="end" style:justify-single-word="false" style:snap-to-layout-grid="false"/>
      <style:text-properties style:font-name="Times New Roman" fo:font-size="11pt" officeooo:rsid="01135e16" officeooo:paragraph-rsid="0453b5d2" fo:background-color="transparent" style:font-size-asian="11pt" style:font-size-complex="11pt"/>
    </style:style>
    <style:style style:name="P202" style:family="paragraph" style:parent-style-name="Standard">
      <style:paragraph-properties fo:text-align="end" style:justify-single-word="false" style:snap-to-layout-grid="false"/>
      <style:text-properties style:font-name="Times New Roman" fo:font-size="11pt" officeooo:rsid="00f27aa4" officeooo:paragraph-rsid="0453b5d2" fo:background-color="transparent" style:font-size-asian="11pt" style:font-size-complex="11pt"/>
    </style:style>
    <style:style style:name="P203" style:family="paragraph" style:parent-style-name="Standard">
      <style:paragraph-properties fo:text-align="end" style:justify-single-word="false" style:snap-to-layout-grid="false"/>
      <style:text-properties style:font-name="Times New Roman" fo:font-size="11pt" officeooo:rsid="01140523" officeooo:paragraph-rsid="0453b5d2" fo:background-color="transparent" style:font-size-asian="11pt" style:font-size-complex="11pt"/>
    </style:style>
    <style:style style:name="P204" style:family="paragraph" style:parent-style-name="Standard">
      <style:paragraph-properties fo:text-align="end" style:justify-single-word="false" style:snap-to-layout-grid="false"/>
      <style:text-properties style:font-name="Times New Roman" fo:font-size="11pt" officeooo:rsid="00f30052" officeooo:paragraph-rsid="0453b5d2" fo:background-color="transparent" style:font-size-asian="11pt" style:font-size-complex="11pt"/>
    </style:style>
    <style:style style:name="P205" style:family="paragraph" style:parent-style-name="Standard">
      <style:paragraph-properties fo:text-align="end" style:justify-single-word="false" style:snap-to-layout-grid="false"/>
      <style:text-properties style:font-name="Times New Roman" fo:font-size="11pt" officeooo:rsid="0114665e" officeooo:paragraph-rsid="0453b5d2" fo:background-color="transparent" style:font-size-asian="11pt" style:font-size-complex="11pt"/>
    </style:style>
    <style:style style:name="P206" style:family="paragraph" style:parent-style-name="Standard">
      <style:paragraph-properties fo:text-align="end" style:justify-single-word="false" style:snap-to-layout-grid="false"/>
      <style:text-properties style:font-name="Times New Roman" fo:font-size="11pt" officeooo:rsid="011b8090" officeooo:paragraph-rsid="0453b5d2" fo:background-color="transparent" style:font-size-asian="11pt" style:font-size-complex="11pt"/>
    </style:style>
    <style:style style:name="P207" style:family="paragraph" style:parent-style-name="Standard">
      <style:paragraph-properties fo:text-align="end" style:justify-single-word="false" style:snap-to-layout-grid="false"/>
      <style:text-properties style:font-name="Times New Roman" fo:font-size="11pt" officeooo:rsid="01192926" officeooo:paragraph-rsid="0453b5d2" fo:background-color="transparent" style:font-size-asian="11pt" style:font-size-complex="11pt"/>
    </style:style>
    <style:style style:name="P208" style:family="paragraph" style:parent-style-name="Standard">
      <style:paragraph-properties fo:text-align="end" style:justify-single-word="false" style:snap-to-layout-grid="false"/>
      <style:text-properties style:font-name="Times New Roman" fo:font-size="11pt" officeooo:rsid="011988b6" officeooo:paragraph-rsid="0453b5d2" fo:background-color="transparent" style:font-size-asian="11pt" style:font-size-complex="11pt"/>
    </style:style>
    <style:style style:name="P209" style:family="paragraph" style:parent-style-name="Standard">
      <style:paragraph-properties fo:text-align="end" style:justify-single-word="false" style:snap-to-layout-grid="false"/>
      <style:text-properties style:font-name="Times New Roman" fo:font-size="11pt" officeooo:rsid="0119cd24" officeooo:paragraph-rsid="0453b5d2" fo:background-color="transparent" style:font-size-asian="11pt" style:font-size-complex="11pt"/>
    </style:style>
    <style:style style:name="P210" style:family="paragraph" style:parent-style-name="Standard">
      <style:paragraph-properties fo:text-align="end" style:justify-single-word="false" style:snap-to-layout-grid="false"/>
      <style:text-properties style:font-name="Times New Roman" fo:font-size="11pt" officeooo:rsid="00ea2076" officeooo:paragraph-rsid="0453b5d2" fo:background-color="transparent" style:font-size-asian="11pt" style:font-size-complex="11pt"/>
    </style:style>
    <style:style style:name="P211" style:family="paragraph" style:parent-style-name="Standard">
      <style:paragraph-properties fo:text-align="end" style:justify-single-word="false" style:snap-to-layout-grid="false"/>
      <style:text-properties style:font-name="Times New Roman" fo:font-size="11pt" officeooo:rsid="01159725" officeooo:paragraph-rsid="0453b5d2" fo:background-color="transparent" style:font-size-asian="11pt" style:font-size-complex="11pt"/>
    </style:style>
    <style:style style:name="P212" style:family="paragraph" style:parent-style-name="Standard">
      <style:paragraph-properties fo:text-align="end" style:justify-single-word="false" style:snap-to-layout-grid="false"/>
      <style:text-properties style:font-name="Times New Roman" fo:font-size="11pt" officeooo:rsid="00f384e5" officeooo:paragraph-rsid="0453b5d2" fo:background-color="transparent" style:font-size-asian="11pt" style:font-size-complex="11pt"/>
    </style:style>
    <style:style style:name="P213" style:family="paragraph" style:parent-style-name="Standard">
      <style:paragraph-properties fo:text-align="end" style:justify-single-word="false" style:snap-to-layout-grid="false"/>
      <style:text-properties style:font-name="Times New Roman" fo:font-size="11pt" officeooo:rsid="01147429" officeooo:paragraph-rsid="0453b5d2" fo:background-color="transparent" style:font-size-asian="11pt" style:font-size-complex="11pt"/>
    </style:style>
    <style:style style:name="P214" style:family="paragraph" style:parent-style-name="Standard">
      <style:paragraph-properties fo:text-align="end" style:justify-single-word="false" style:snap-to-layout-grid="false"/>
      <style:text-properties style:font-name="Times New Roman" fo:font-size="11pt" officeooo:rsid="0124eaf1" officeooo:paragraph-rsid="0453b5d2" fo:background-color="transparent" style:font-size-asian="11pt" style:font-size-complex="11pt"/>
    </style:style>
    <style:style style:name="P215" style:family="paragraph" style:parent-style-name="Standard">
      <style:paragraph-properties fo:text-align="end" style:justify-single-word="false" style:snap-to-layout-grid="false"/>
      <style:text-properties style:font-name="Times New Roman" fo:font-size="11pt" officeooo:rsid="00f48183" officeooo:paragraph-rsid="0453b5d2" fo:background-color="transparent" style:font-size-asian="11pt" style:font-size-complex="11pt"/>
    </style:style>
    <style:style style:name="P216" style:family="paragraph" style:parent-style-name="Standard">
      <style:paragraph-properties fo:text-align="end" style:justify-single-word="false" style:snap-to-layout-grid="false"/>
      <style:text-properties style:font-name="Times New Roman" fo:font-size="11pt" officeooo:rsid="0117fe3f" officeooo:paragraph-rsid="0453b5d2" fo:background-color="transparent" style:font-size-asian="11pt" style:font-size-complex="11pt"/>
    </style:style>
    <style:style style:name="P217" style:family="paragraph" style:parent-style-name="Standard">
      <style:paragraph-properties fo:text-align="end" style:justify-single-word="false" style:snap-to-layout-grid="false"/>
      <style:text-properties style:font-name="Times New Roman" fo:font-size="11pt" officeooo:rsid="00f48a5c" officeooo:paragraph-rsid="0453b5d2" fo:background-color="transparent" style:font-size-asian="11pt" style:font-size-complex="11pt"/>
    </style:style>
    <style:style style:name="P218" style:family="paragraph" style:parent-style-name="Standard">
      <style:paragraph-properties fo:text-align="end" style:justify-single-word="false" style:snap-to-layout-grid="false"/>
      <style:text-properties style:font-name="Times New Roman" fo:font-size="11pt" officeooo:rsid="011ca355" officeooo:paragraph-rsid="0453b5d2" fo:background-color="transparent" style:font-size-asian="11pt" style:font-size-complex="11pt"/>
    </style:style>
    <style:style style:name="P219" style:family="paragraph" style:parent-style-name="Standard">
      <style:paragraph-properties fo:text-align="end" style:justify-single-word="false" style:snap-to-layout-grid="false"/>
      <style:text-properties style:font-name="Times New Roman" fo:font-size="11pt" officeooo:rsid="00f49160" officeooo:paragraph-rsid="0453b5d2" fo:background-color="transparent" style:font-size-asian="11pt" style:font-size-complex="11pt"/>
    </style:style>
    <style:style style:name="P220" style:family="paragraph" style:parent-style-name="Standard">
      <style:paragraph-properties fo:text-align="end" style:justify-single-word="false" style:snap-to-layout-grid="false"/>
      <style:text-properties style:font-name="Times New Roman" fo:font-size="11pt" officeooo:rsid="011d7576" officeooo:paragraph-rsid="0453b5d2" fo:background-color="transparent" style:font-size-asian="11pt" style:font-size-complex="11pt"/>
    </style:style>
    <style:style style:name="P221" style:family="paragraph" style:parent-style-name="Standard">
      <style:paragraph-properties fo:text-align="end" style:justify-single-word="false" style:snap-to-layout-grid="false"/>
      <style:text-properties style:font-name="Times New Roman" fo:font-size="11pt" officeooo:rsid="00f49b60" officeooo:paragraph-rsid="0453b5d2" fo:background-color="transparent" style:font-size-asian="11pt" style:font-size-complex="11pt"/>
    </style:style>
    <style:style style:name="P222" style:family="paragraph" style:parent-style-name="Standard">
      <style:paragraph-properties fo:text-align="end" style:justify-single-word="false" style:snap-to-layout-grid="false"/>
      <style:text-properties style:font-name="Times New Roman" fo:font-size="11pt" officeooo:rsid="0109d78d" officeooo:paragraph-rsid="0453b5d2" fo:background-color="transparent" style:font-size-asian="11pt" style:font-size-complex="11pt"/>
    </style:style>
    <style:style style:name="P223" style:family="paragraph" style:parent-style-name="Standard">
      <style:paragraph-properties fo:text-align="end" style:justify-single-word="false" style:snap-to-layout-grid="false"/>
      <style:text-properties style:font-name="Times New Roman" fo:font-size="11pt" officeooo:rsid="00fb7f31" officeooo:paragraph-rsid="0453b5d2" fo:background-color="transparent" style:font-size-asian="11pt" style:font-size-complex="11pt"/>
    </style:style>
    <style:style style:name="P224" style:family="paragraph" style:parent-style-name="Standard">
      <style:paragraph-properties fo:text-align="end" style:justify-single-word="false" style:snap-to-layout-grid="false"/>
      <style:text-properties style:font-name="Times New Roman" fo:font-size="11pt" officeooo:rsid="00f6e2ee" officeooo:paragraph-rsid="0453b5d2" fo:background-color="transparent" style:font-size-asian="11pt" style:font-size-complex="11pt"/>
    </style:style>
    <style:style style:name="P225" style:family="paragraph" style:parent-style-name="Standard">
      <style:paragraph-properties fo:text-align="end" style:justify-single-word="false" style:snap-to-layout-grid="false"/>
      <style:text-properties style:font-name="Times New Roman" fo:font-size="11pt" officeooo:rsid="00fcc93a" officeooo:paragraph-rsid="0453b5d2" fo:background-color="transparent" style:font-size-asian="11pt" style:font-size-complex="11pt"/>
    </style:style>
    <style:style style:name="P226" style:family="paragraph" style:parent-style-name="Standard">
      <style:paragraph-properties fo:text-align="end" style:justify-single-word="false" style:snap-to-layout-grid="false"/>
      <style:text-properties style:font-name="Times New Roman" fo:font-size="11pt" officeooo:rsid="00f86a61" officeooo:paragraph-rsid="0453b5d2" fo:background-color="transparent" style:font-size-asian="11pt" style:font-size-complex="11pt"/>
    </style:style>
    <style:style style:name="P227" style:family="paragraph" style:parent-style-name="Standard">
      <style:paragraph-properties fo:text-align="end" style:justify-single-word="false" style:snap-to-layout-grid="false"/>
      <style:text-properties style:font-name="Times New Roman" fo:font-size="11pt" officeooo:rsid="0100f762" officeooo:paragraph-rsid="0453b5d2" fo:background-color="transparent" style:font-size-asian="11pt" style:font-size-complex="11pt"/>
    </style:style>
    <style:style style:name="P228" style:family="paragraph" style:parent-style-name="Standard">
      <style:paragraph-properties fo:text-align="end" style:justify-single-word="false" style:snap-to-layout-grid="false"/>
      <style:text-properties style:font-name="Times New Roman" fo:font-size="11pt" officeooo:rsid="010a73c8" officeooo:paragraph-rsid="0453b5d2" fo:background-color="transparent" style:font-size-asian="11pt" style:font-size-complex="11pt"/>
    </style:style>
    <style:style style:name="P229" style:family="paragraph" style:parent-style-name="Standard">
      <style:paragraph-properties fo:text-align="end" style:justify-single-word="false" style:snap-to-layout-grid="false"/>
      <style:text-properties style:font-name="Times New Roman" fo:font-size="11pt" officeooo:rsid="00ff360d" officeooo:paragraph-rsid="0453b5d2" fo:background-color="transparent" style:font-size-asian="11pt" style:font-size-complex="11pt"/>
    </style:style>
    <style:style style:name="P230" style:family="paragraph" style:parent-style-name="Standard">
      <style:paragraph-properties fo:text-align="end" style:justify-single-word="false" style:snap-to-layout-grid="false"/>
      <style:text-properties style:font-name="Times New Roman" fo:font-size="11pt" officeooo:rsid="011f85f3" officeooo:paragraph-rsid="0453b5d2" fo:background-color="transparent" style:font-size-asian="11pt" style:font-size-complex="11pt"/>
    </style:style>
    <style:style style:name="P231" style:family="paragraph" style:parent-style-name="Standard">
      <style:paragraph-properties fo:text-align="end" style:justify-single-word="false" style:snap-to-layout-grid="false"/>
      <style:text-properties style:font-name="Times New Roman" fo:font-size="11pt" officeooo:rsid="011f13c8" officeooo:paragraph-rsid="0453b5d2" fo:background-color="transparent" style:font-size-asian="11pt" style:font-size-complex="11pt"/>
    </style:style>
    <style:style style:name="P232" style:family="paragraph" style:parent-style-name="Standard">
      <style:paragraph-properties fo:text-align="end" style:justify-single-word="false" style:snap-to-layout-grid="false"/>
      <style:text-properties style:font-name="Times New Roman" fo:font-size="11pt" officeooo:rsid="00f471ea" officeooo:paragraph-rsid="0453b5d2" fo:background-color="transparent" style:font-size-asian="11pt" style:font-size-complex="11pt"/>
    </style:style>
    <style:style style:name="P233" style:family="paragraph" style:parent-style-name="Standard">
      <style:paragraph-properties fo:text-align="end" style:justify-single-word="false" style:snap-to-layout-grid="false"/>
      <style:text-properties style:font-name="Times New Roman" fo:font-size="11pt" officeooo:rsid="0102c093" officeooo:paragraph-rsid="0453b5d2" fo:background-color="transparent" style:font-size-asian="11pt" style:font-size-complex="11pt"/>
    </style:style>
    <style:style style:name="P234" style:family="paragraph" style:parent-style-name="Standard">
      <style:paragraph-properties fo:text-align="end" style:justify-single-word="false" style:snap-to-layout-grid="false"/>
      <style:text-properties style:font-name="Times New Roman" fo:font-size="11pt" officeooo:rsid="012859bd" officeooo:paragraph-rsid="0453b5d2" fo:background-color="transparent" style:font-size-asian="11pt" style:font-size-complex="11pt"/>
    </style:style>
    <style:style style:name="P235" style:family="paragraph" style:parent-style-name="Standard">
      <style:paragraph-properties fo:text-align="end" style:justify-single-word="false" style:snap-to-layout-grid="false"/>
      <style:text-properties style:font-name="Times New Roman" fo:font-size="11pt" officeooo:rsid="010e456a" officeooo:paragraph-rsid="0453b5d2" fo:background-color="transparent" style:font-size-asian="11pt" style:font-size-complex="11pt"/>
    </style:style>
    <style:style style:name="P236" style:family="paragraph" style:parent-style-name="Standard">
      <style:paragraph-properties fo:text-align="end" style:justify-single-word="false" style:snap-to-layout-grid="false"/>
      <style:text-properties style:font-name="Times New Roman" fo:font-size="11pt" officeooo:rsid="012ad2b4" officeooo:paragraph-rsid="0453b5d2" fo:background-color="transparent" style:font-size-asian="11pt" style:font-size-complex="11pt"/>
    </style:style>
    <style:style style:name="P237" style:family="paragraph" style:parent-style-name="Standard">
      <style:paragraph-properties fo:text-align="end" style:justify-single-word="false" style:snap-to-layout-grid="false"/>
      <style:text-properties style:font-name="Times New Roman" fo:font-size="11pt" officeooo:rsid="010a0788" officeooo:paragraph-rsid="0453b5d2" fo:background-color="transparent" style:font-size-asian="11pt" style:font-size-complex="11pt"/>
    </style:style>
    <style:style style:name="P238" style:family="paragraph" style:parent-style-name="Standard">
      <style:paragraph-properties fo:text-align="end" style:justify-single-word="false" style:snap-to-layout-grid="false"/>
      <style:text-properties style:font-name="Times New Roman" fo:font-size="11pt" officeooo:rsid="0129bec2" officeooo:paragraph-rsid="0453b5d2" fo:background-color="transparent" style:font-size-asian="11pt" style:font-size-complex="11pt"/>
    </style:style>
    <style:style style:name="P239" style:family="paragraph" style:parent-style-name="Standard">
      <style:paragraph-properties fo:text-align="end" style:justify-single-word="false" style:snap-to-layout-grid="false"/>
      <style:text-properties style:font-name="Times New Roman" fo:font-size="11pt" officeooo:rsid="0106fa5e" officeooo:paragraph-rsid="0453b5d2" fo:background-color="transparent" style:font-size-asian="11pt" style:font-size-complex="11pt"/>
    </style:style>
    <style:style style:name="P240" style:family="paragraph" style:parent-style-name="Standard">
      <style:paragraph-properties fo:text-align="end" style:justify-single-word="false" style:snap-to-layout-grid="false"/>
      <style:text-properties style:font-name="Times New Roman" fo:font-size="11pt" officeooo:rsid="010b6333" officeooo:paragraph-rsid="0453b5d2" fo:background-color="transparent" style:font-size-asian="11pt" style:font-size-complex="11pt"/>
    </style:style>
    <style:style style:name="P241" style:family="paragraph" style:parent-style-name="Standard">
      <style:paragraph-properties fo:text-align="end" style:justify-single-word="false" style:snap-to-layout-grid="false"/>
      <style:text-properties style:font-name="Times New Roman" fo:font-size="11pt" officeooo:rsid="012ce379" officeooo:paragraph-rsid="0453b5d2" fo:background-color="transparent" style:font-size-asian="11pt" style:font-size-complex="11pt"/>
    </style:style>
    <style:style style:name="P242" style:family="paragraph" style:parent-style-name="Standard">
      <style:paragraph-properties fo:text-align="end" style:justify-single-word="false" style:snap-to-layout-grid="false"/>
      <style:text-properties style:font-name="Times New Roman" fo:font-size="11pt" officeooo:rsid="01106ec6" officeooo:paragraph-rsid="0453b5d2" fo:background-color="transparent" style:font-size-asian="11pt" style:font-size-complex="11pt"/>
    </style:style>
    <style:style style:name="P243" style:family="paragraph" style:parent-style-name="Standard">
      <style:paragraph-properties fo:text-align="end" style:justify-single-word="false" style:snap-to-layout-grid="false"/>
      <style:text-properties style:font-name="Times New Roman" fo:font-size="11pt" officeooo:rsid="010c3f1a" officeooo:paragraph-rsid="0453b5d2" fo:background-color="transparent" style:font-size-asian="11pt" style:font-size-complex="11pt"/>
    </style:style>
    <style:style style:name="P244" style:family="paragraph" style:parent-style-name="Standard">
      <style:paragraph-properties fo:text-align="end" style:justify-single-word="false" style:snap-to-layout-grid="false"/>
      <style:text-properties style:font-name="Times New Roman" fo:font-size="11pt" officeooo:rsid="00f513e9" officeooo:paragraph-rsid="0453b5d2" fo:background-color="transparent" style:font-size-asian="11pt" style:font-size-complex="11pt"/>
    </style:style>
    <style:style style:name="P245" style:family="paragraph" style:parent-style-name="Standard">
      <style:paragraph-properties fo:text-align="end" style:justify-single-word="false" style:snap-to-layout-grid="false"/>
      <style:text-properties style:font-name="Times New Roman" fo:font-size="11pt" officeooo:rsid="011421ab" officeooo:paragraph-rsid="0453b5d2" fo:background-color="transparent" style:font-size-asian="11pt" style:font-size-complex="11pt"/>
    </style:style>
    <style:style style:name="P246" style:family="paragraph" style:parent-style-name="Standard">
      <style:paragraph-properties fo:text-align="end" style:justify-single-word="false" style:snap-to-layout-grid="false"/>
      <style:text-properties style:font-name="Times New Roman" fo:font-size="11pt" officeooo:rsid="010d9180" officeooo:paragraph-rsid="0453b5d2" fo:background-color="transparent" style:font-size-asian="11pt" style:font-size-complex="11pt"/>
    </style:style>
    <style:style style:name="P247" style:family="paragraph" style:parent-style-name="Standard">
      <style:paragraph-properties fo:text-align="end" style:justify-single-word="false" style:snap-to-layout-grid="false"/>
      <style:text-properties style:font-name="Times New Roman" fo:font-size="11pt" officeooo:rsid="011dd838" officeooo:paragraph-rsid="0453b5d2" fo:background-color="transparent" style:font-size-asian="11pt" style:font-size-complex="11pt"/>
    </style:style>
    <style:style style:name="P248" style:family="paragraph" style:parent-style-name="Standard">
      <style:paragraph-properties fo:text-align="end" style:justify-single-word="false" style:snap-to-layout-grid="false"/>
      <style:text-properties style:font-name="Times New Roman" fo:font-size="11pt" officeooo:rsid="00f5bf1f" officeooo:paragraph-rsid="0453b5d2" fo:background-color="transparent" style:font-size-asian="11pt" style:font-size-complex="11pt"/>
    </style:style>
    <style:style style:name="P249" style:family="paragraph" style:parent-style-name="Standard">
      <style:paragraph-properties fo:text-align="end" style:justify-single-word="false" style:snap-to-layout-grid="false"/>
      <style:text-properties style:font-name="Times New Roman" fo:font-size="11pt" officeooo:rsid="00f6f674" officeooo:paragraph-rsid="0453b5d2" fo:background-color="transparent" style:font-size-asian="11pt" style:font-size-complex="11pt"/>
    </style:style>
    <style:style style:name="P250" style:family="paragraph" style:parent-style-name="Standard">
      <style:paragraph-properties fo:text-align="end" style:justify-single-word="false" style:snap-to-layout-grid="false"/>
      <style:text-properties style:font-name="Times New Roman" fo:font-size="11pt" officeooo:rsid="01161e1d" officeooo:paragraph-rsid="0453b5d2" fo:background-color="transparent" style:font-size-asian="11pt" style:font-size-complex="11pt"/>
    </style:style>
    <style:style style:name="P251" style:family="paragraph" style:parent-style-name="Standard">
      <style:paragraph-properties fo:text-align="end" style:justify-single-word="false" style:snap-to-layout-grid="false"/>
      <style:text-properties style:font-name="Times New Roman" fo:font-size="11pt" officeooo:rsid="0131aab0" officeooo:paragraph-rsid="0453b5d2" fo:background-color="transparent" style:font-size-asian="11pt" style:font-size-complex="11pt"/>
    </style:style>
    <style:style style:name="P252" style:family="paragraph" style:parent-style-name="Standard">
      <style:paragraph-properties fo:text-align="end" style:justify-single-word="false" style:snap-to-layout-grid="false"/>
      <style:text-properties style:font-name="Times New Roman" fo:font-size="11pt" officeooo:rsid="011bc7cf" officeooo:paragraph-rsid="0453b5d2" fo:background-color="transparent" style:font-size-asian="11pt" style:font-size-complex="11pt"/>
    </style:style>
    <style:style style:name="P253" style:family="paragraph" style:parent-style-name="Standard">
      <style:paragraph-properties fo:text-align="end" style:justify-single-word="false" style:snap-to-layout-grid="false"/>
      <style:text-properties style:font-name="Times New Roman" fo:font-size="11pt" officeooo:rsid="00f8e29d" officeooo:paragraph-rsid="0453b5d2" fo:background-color="transparent" style:font-size-asian="11pt" style:font-size-complex="11pt"/>
    </style:style>
    <style:style style:name="P254" style:family="paragraph" style:parent-style-name="Standard">
      <style:paragraph-properties fo:text-align="end" style:justify-single-word="false" style:snap-to-layout-grid="false"/>
      <style:text-properties style:font-name="Times New Roman" fo:font-size="11pt" officeooo:rsid="011bd45a" officeooo:paragraph-rsid="0453b5d2" fo:background-color="transparent" style:font-size-asian="11pt" style:font-size-complex="11pt"/>
    </style:style>
    <style:style style:name="P255" style:family="paragraph" style:parent-style-name="Standard">
      <style:paragraph-properties fo:text-align="end" style:justify-single-word="false" style:snap-to-layout-grid="false"/>
      <style:text-properties style:font-name="Times New Roman" fo:font-size="11pt" officeooo:rsid="0133591d" officeooo:paragraph-rsid="0453b5d2" fo:background-color="transparent" style:font-size-asian="11pt" style:font-size-complex="11pt"/>
    </style:style>
    <style:style style:name="P256" style:family="paragraph" style:parent-style-name="Standard">
      <style:paragraph-properties fo:text-align="end" style:justify-single-word="false" style:snap-to-layout-grid="false"/>
      <style:text-properties style:font-name="Times New Roman" fo:font-size="11pt" officeooo:rsid="01216cb9" officeooo:paragraph-rsid="0453b5d2" fo:background-color="transparent" style:font-size-asian="11pt" style:font-size-complex="11pt"/>
    </style:style>
    <style:style style:name="P257" style:family="paragraph" style:parent-style-name="Standard">
      <style:paragraph-properties fo:text-align="end" style:justify-single-word="false" style:snap-to-layout-grid="false"/>
      <style:text-properties style:font-name="Times New Roman" fo:font-size="11pt" officeooo:rsid="0139dea0" officeooo:paragraph-rsid="0453b5d2" fo:background-color="transparent" style:font-size-asian="11pt" style:font-size-complex="11pt"/>
    </style:style>
    <style:style style:name="P258" style:family="paragraph" style:parent-style-name="Standard">
      <style:paragraph-properties fo:text-align="end" style:justify-single-word="false" style:snap-to-layout-grid="false"/>
      <style:text-properties style:font-name="Times New Roman" fo:font-size="11pt" officeooo:rsid="011b6b74" officeooo:paragraph-rsid="0453b5d2" fo:background-color="transparent" style:font-size-asian="11pt" style:font-size-complex="11pt"/>
    </style:style>
    <style:style style:name="P259" style:family="paragraph" style:parent-style-name="Standard">
      <style:paragraph-properties fo:text-align="end" style:justify-single-word="false" style:snap-to-layout-grid="false"/>
      <style:text-properties style:font-name="Times New Roman" fo:font-size="11pt" officeooo:rsid="0134552a" officeooo:paragraph-rsid="0453b5d2" fo:background-color="transparent" style:font-size-asian="11pt" style:font-size-complex="11pt"/>
    </style:style>
    <style:style style:name="P260" style:family="paragraph" style:parent-style-name="Standard">
      <style:paragraph-properties fo:text-align="end" style:justify-single-word="false" style:snap-to-layout-grid="false"/>
      <style:text-properties style:font-name="Times New Roman" fo:font-size="11pt" officeooo:rsid="008aedd4" officeooo:paragraph-rsid="0453b5d2" fo:background-color="transparent" style:font-size-asian="11pt" style:font-size-complex="11pt"/>
    </style:style>
    <style:style style:name="P261" style:family="paragraph" style:parent-style-name="Standard">
      <style:paragraph-properties fo:text-align="center" style:justify-single-word="false" style:snap-to-layout-grid="false"/>
      <style:text-properties style:font-name="Times New Roman" fo:font-size="11pt" officeooo:rsid="00a08307" officeooo:paragraph-rsid="0453b5d2" fo:background-color="transparent" style:font-size-asian="11pt" style:font-size-complex="11pt"/>
    </style:style>
    <style:style style:name="P262" style:family="paragraph" style:parent-style-name="Standard">
      <style:paragraph-properties fo:text-align="center" style:justify-single-word="false" style:snap-to-layout-grid="false"/>
      <style:text-properties style:font-name="Times New Roman" fo:font-size="11pt" officeooo:rsid="00a28fa9" officeooo:paragraph-rsid="0453b5d2" fo:background-color="transparent" style:font-size-asian="11pt" style:font-size-complex="11pt"/>
    </style:style>
    <style:style style:name="P263" style:family="paragraph" style:parent-style-name="Standard">
      <style:paragraph-properties fo:text-align="center" style:justify-single-word="false" style:snap-to-layout-grid="false"/>
      <style:text-properties style:font-name="Times New Roman" fo:font-size="11pt" officeooo:rsid="007f2cf4" officeooo:paragraph-rsid="0453b5d2" fo:background-color="transparent" style:font-size-asian="11pt" style:font-size-complex="11pt"/>
    </style:style>
    <style:style style:name="P264" style:family="paragraph" style:parent-style-name="Standard">
      <style:paragraph-properties fo:text-align="center" style:justify-single-word="false" style:snap-to-layout-grid="false"/>
      <style:text-properties style:font-name="Times New Roman" fo:font-size="11pt" officeooo:rsid="005a6c81" officeooo:paragraph-rsid="0453b5d2" fo:background-color="transparent" style:font-size-asian="11pt" style:font-size-complex="11pt"/>
    </style:style>
    <style:style style:name="P265" style:family="paragraph" style:parent-style-name="Standard">
      <style:paragraph-properties fo:text-align="center" style:justify-single-word="false" style:snap-to-layout-grid="false"/>
      <style:text-properties style:font-name="Times New Roman" fo:font-size="11pt" officeooo:rsid="0085c916" officeooo:paragraph-rsid="0453b5d2" fo:background-color="transparent" style:font-size-asian="11pt" style:font-size-complex="11pt"/>
    </style:style>
    <style:style style:name="P266" style:family="paragraph" style:parent-style-name="Standard">
      <style:paragraph-properties fo:text-align="center" style:justify-single-word="false" style:snap-to-layout-grid="false"/>
      <style:text-properties style:font-name="Times New Roman" fo:font-size="11pt" officeooo:rsid="00b08f2d" officeooo:paragraph-rsid="0453b5d2" fo:background-color="transparent" style:font-size-asian="11pt" style:font-size-complex="11pt"/>
    </style:style>
    <style:style style:name="P267" style:family="paragraph" style:parent-style-name="Standard">
      <style:paragraph-properties fo:text-align="center" style:justify-single-word="false" style:snap-to-layout-grid="false"/>
      <style:text-properties style:font-name="Times New Roman" fo:font-size="11pt" officeooo:rsid="00bd25ed" officeooo:paragraph-rsid="0453b5d2" fo:background-color="transparent" style:font-size-asian="11pt" style:font-size-complex="11pt"/>
    </style:style>
    <style:style style:name="P268" style:family="paragraph" style:parent-style-name="Standard">
      <loext:graphic-properties draw:fill="none" draw:fill-color="#ffffff" draw:opacity="100%"/>
      <style:paragraph-properties fo:text-align="end" style:justify-single-word="false" fo:background-color="transparent" style:snap-to-layout-grid="false"/>
      <style:text-properties style:font-name="Times New Roman" fo:font-size="11pt" officeooo:rsid="00deaf92" officeooo:paragraph-rsid="0453b5d2" fo:background-color="transparent" style:font-size-asian="11pt" style:font-size-complex="11pt"/>
    </style:style>
    <style:style style:name="P269" style:family="paragraph" style:parent-style-name="Standard">
      <loext:graphic-properties draw:fill="none" draw:fill-color="#ffffff" draw:opacity="100%"/>
      <style:paragraph-properties fo:text-align="end" style:justify-single-word="false" fo:background-color="transparent" style:snap-to-layout-grid="false"/>
      <style:text-properties style:font-name="Times New Roman" fo:font-size="11pt" officeooo:rsid="00d0b3b8" officeooo:paragraph-rsid="0453b5d2" fo:background-color="transparent" style:font-size-asian="11pt" style:font-size-complex="11pt"/>
    </style:style>
    <style:style style:name="P270" style:family="paragraph" style:parent-style-name="Standard">
      <style:paragraph-properties fo:text-align="end" style:justify-single-word="false" style:snap-to-layout-grid="false"/>
      <style:text-properties style:font-name="Times New Roman" fo:font-size="11pt" officeooo:rsid="00df2306" officeooo:paragraph-rsid="0453b5d2" fo:background-color="transparent" style:font-size-asian="11pt" style:font-size-complex="11pt"/>
    </style:style>
    <style:style style:name="P271" style:family="paragraph" style:parent-style-name="Standard">
      <loext:graphic-properties draw:fill="none" draw:fill-color="#ffffff" draw:opacity="100%"/>
      <style:paragraph-properties fo:text-align="end" style:justify-single-word="false" fo:background-color="transparent" style:snap-to-layout-grid="false"/>
      <style:text-properties style:font-name="Times New Roman" fo:font-size="11pt" officeooo:rsid="01272275" officeooo:paragraph-rsid="0453b5d2" fo:background-color="transparent" style:font-size-asian="11pt" style:font-size-complex="11pt"/>
    </style:style>
    <style:style style:name="P272" style:family="paragraph" style:parent-style-name="Standard">
      <loext:graphic-properties draw:fill="none" draw:fill-color="#ffffff" draw:opacity="100%"/>
      <style:paragraph-properties fo:text-align="end" style:justify-single-word="false" fo:background-color="transparent" style:snap-to-layout-grid="false"/>
      <style:text-properties style:font-name="Times New Roman" fo:font-size="11pt" officeooo:rsid="00f010a1" officeooo:paragraph-rsid="0453b5d2" fo:background-color="transparent" style:font-size-asian="11pt" style:font-size-complex="11pt"/>
    </style:style>
    <style:style style:name="P273" style:family="paragraph" style:parent-style-name="Standard">
      <loext:graphic-properties draw:fill="none" draw:fill-color="#ffffff" draw:opacity="100%"/>
      <style:paragraph-properties fo:text-align="end" style:justify-single-word="false" fo:background-color="transparent" style:snap-to-layout-grid="false"/>
      <style:text-properties style:font-name="Times New Roman" fo:font-size="11pt" officeooo:rsid="0135f83d" officeooo:paragraph-rsid="0453b5d2" fo:background-color="transparent" style:font-size-asian="11pt" style:font-size-complex="11pt"/>
    </style:style>
    <style:style style:name="P274" style:family="paragraph" style:parent-style-name="Standard">
      <loext:graphic-properties draw:fill="none" draw:fill-color="#ffffff" draw:opacity="100%"/>
      <style:paragraph-properties fo:text-align="end" style:justify-single-word="false" fo:background-color="transparent" style:snap-to-layout-grid="false"/>
      <style:text-properties style:font-name="Times New Roman" fo:font-size="11pt" officeooo:rsid="013fe16b" officeooo:paragraph-rsid="0453b5d2" fo:background-color="transparent" style:font-size-asian="11pt" style:font-size-complex="11pt"/>
    </style:style>
    <style:style style:name="P275" style:family="paragraph" style:parent-style-name="Standard">
      <loext:graphic-properties draw:fill="none" draw:fill-color="#ffffff" draw:opacity="100%"/>
      <style:paragraph-properties fo:text-align="end" style:justify-single-word="false" fo:background-color="transparent" style:snap-to-layout-grid="false"/>
      <style:text-properties style:font-name="Times New Roman" fo:font-size="11pt" officeooo:rsid="013b2285" officeooo:paragraph-rsid="0453b5d2" fo:background-color="transparent" style:font-size-asian="11pt" style:font-size-complex="11pt"/>
    </style:style>
    <style:style style:name="P276" style:family="paragraph" style:parent-style-name="Standard">
      <style:paragraph-properties fo:text-align="end" style:justify-single-word="false" style:snap-to-layout-grid="false"/>
      <style:text-properties style:font-name="Times New Roman" fo:font-size="11pt" officeooo:rsid="00e262c1" officeooo:paragraph-rsid="0453b5d2" fo:background-color="transparent" style:font-size-asian="11pt" style:font-size-complex="11pt"/>
    </style:style>
    <style:style style:name="P277" style:family="paragraph" style:parent-style-name="Standard">
      <style:paragraph-properties fo:text-align="end" style:justify-single-word="false" style:snap-to-layout-grid="false"/>
      <style:text-properties style:font-name="Times New Roman" fo:font-size="11pt" officeooo:rsid="0111a8ca" officeooo:paragraph-rsid="0453b5d2" fo:background-color="transparent" style:font-size-asian="11pt" style:font-size-complex="11pt"/>
    </style:style>
    <style:style style:name="P278" style:family="paragraph" style:parent-style-name="Standard">
      <style:paragraph-properties fo:text-align="end" style:justify-single-word="false" style:snap-to-layout-grid="false"/>
      <style:text-properties style:font-name="Times New Roman" fo:font-size="11pt" officeooo:rsid="00f17465" officeooo:paragraph-rsid="0453b5d2" fo:background-color="transparent" style:font-size-asian="11pt" style:font-size-complex="11pt"/>
    </style:style>
    <style:style style:name="P279" style:family="paragraph" style:parent-style-name="Standard">
      <style:text-properties style:font-name="Times New Roman" fo:font-size="11pt" fo:font-weight="bold" officeooo:paragraph-rsid="0453b5d2" style:font-size-asian="11pt" style:font-weight-asian="bold" style:font-name-complex="Times New Roman" style:font-weight-complex="bold"/>
    </style:style>
    <style:style style:name="P280" style:family="paragraph" style:parent-style-name="Standard">
      <style:paragraph-properties fo:text-align="center" style:justify-single-word="false" style:snap-to-layout-grid="false"/>
      <style:text-properties style:font-name="Times New Roman" fo:font-size="11pt" fo:font-weight="normal" officeooo:rsid="00b23530" officeooo:paragraph-rsid="0453b5d2" style:font-size-asian="11pt" style:font-weight-asian="normal" style:font-size-complex="11pt" style:font-weight-complex="normal"/>
    </style:style>
    <style:style style:name="P281" style:family="paragraph" style:parent-style-name="Standard">
      <style:paragraph-properties fo:text-align="center" style:justify-single-word="false" style:snap-to-layout-grid="false"/>
      <style:text-properties style:font-name="Times New Roman" fo:font-size="11pt" fo:font-weight="normal" officeooo:rsid="00a28fa9" officeooo:paragraph-rsid="0453b5d2" style:font-size-asian="11pt" style:font-weight-asian="normal" style:font-size-complex="11pt" style:font-weight-complex="normal"/>
    </style:style>
    <style:style style:name="P282" style:family="paragraph" style:parent-style-name="Standard">
      <style:paragraph-properties fo:text-align="center" style:justify-single-word="false" style:snap-to-layout-grid="false"/>
      <style:text-properties style:font-name="Times New Roman" fo:font-size="8pt" officeooo:rsid="00761b26" officeooo:paragraph-rsid="0453b5d2" fo:background-color="transparent" style:font-size-asian="8pt" style:font-size-complex="8pt"/>
    </style:style>
    <style:style style:name="P283" style:family="paragraph" style:parent-style-name="Standard">
      <style:paragraph-properties fo:text-align="start" style:justify-single-word="false" style:snap-to-layout-grid="false"/>
      <style:text-properties style:font-name="Times New Roman" fo:font-size="8pt" officeooo:rsid="00761b26" officeooo:paragraph-rsid="0453b5d2" fo:background-color="transparent" style:font-size-asian="8pt" style:font-size-complex="8pt"/>
    </style:style>
    <style:style style:name="P284" style:family="paragraph" style:parent-style-name="Standard">
      <style:paragraph-properties fo:text-align="end" style:justify-single-word="false" style:snap-to-layout-grid="false"/>
      <style:text-properties style:font-name="Times New Roman" fo:font-size="10pt" officeooo:rsid="00dbffb1" officeooo:paragraph-rsid="0453b5d2" fo:background-color="transparent" style:font-size-asian="10pt" style:font-size-complex="10pt"/>
    </style:style>
    <style:style style:name="P285" style:family="paragraph" style:parent-style-name="Standard">
      <style:paragraph-properties fo:text-align="end" style:justify-single-word="false" style:snap-to-layout-grid="false"/>
      <style:text-properties style:font-name="Times New Roman" fo:font-size="10pt" officeooo:rsid="0103c8b0" officeooo:paragraph-rsid="0453b5d2" fo:background-color="transparent" style:font-size-asian="10pt" style:font-size-complex="10pt"/>
    </style:style>
    <style:style style:name="P286" style:family="paragraph" style:parent-style-name="Standard">
      <style:paragraph-properties fo:text-align="justify" style:justify-single-word="false"/>
      <style:text-properties officeooo:paragraph-rsid="04375543"/>
    </style:style>
    <style:style style:name="P287" style:family="paragraph" style:parent-style-name="Standard">
      <style:paragraph-properties fo:text-align="justify" style:justify-single-word="false" style:text-autospace="none"/>
      <style:text-properties officeooo:paragraph-rsid="04491236"/>
    </style:style>
    <style:style style:name="P288" style:family="paragraph" style:parent-style-name="Standard">
      <style:paragraph-properties fo:text-align="justify" style:justify-single-word="false"/>
      <style:text-properties officeooo:paragraph-rsid="0453b5d2"/>
    </style:style>
    <style:style style:name="P289" style:family="paragraph" style:parent-style-name="Standard">
      <style:paragraph-properties fo:text-align="center" style:justify-single-word="false"/>
      <style:text-properties fo:font-size="11pt" officeooo:paragraph-rsid="04375543" style:font-size-asian="11pt" style:font-size-complex="10pt"/>
    </style:style>
    <style:style style:name="P290" style:family="paragraph" style:parent-style-name="Standard">
      <style:paragraph-properties fo:text-align="justify" style:justify-single-word="false"/>
      <style:text-properties fo:font-size="11pt" officeooo:paragraph-rsid="0453b5d2" style:font-size-asian="11pt"/>
    </style:style>
    <style:style style:name="P291" style:family="paragraph" style:parent-style-name="Standard">
      <style:text-properties fo:font-size="11pt" officeooo:paragraph-rsid="042e7e4c" style:font-size-asian="11pt"/>
    </style:style>
    <style:style style:name="P292" style:family="paragraph" style:parent-style-name="Standard">
      <style:text-properties fo:font-size="11pt" officeooo:paragraph-rsid="04319552" style:font-size-asian="11pt"/>
    </style:style>
    <style:style style:name="P293" style:family="paragraph" style:parent-style-name="Standard">
      <style:text-properties fo:font-size="11pt" officeooo:paragraph-rsid="0449f907" style:font-size-asian="11pt"/>
    </style:style>
    <style:style style:name="P294" style:family="paragraph" style:parent-style-name="Standard">
      <style:paragraph-properties style:snap-to-layout-grid="false"/>
      <style:text-properties fo:font-size="11pt" officeooo:paragraph-rsid="0453b5d2" style:font-size-asian="11pt" style:font-size-complex="11pt"/>
    </style:style>
    <style:style style:name="P295" style:family="paragraph" style:parent-style-name="Standard">
      <style:paragraph-properties fo:text-align="end" style:justify-single-word="false" style:snap-to-layout-grid="false"/>
      <style:text-properties fo:font-size="11pt" officeooo:rsid="048582de" officeooo:paragraph-rsid="0453b5d2" style:font-size-asian="11pt" style:font-size-complex="11pt"/>
    </style:style>
    <style:style style:name="P296" style:family="paragraph" style:parent-style-name="Standard">
      <style:paragraph-properties style:snap-to-layout-grid="false"/>
      <style:text-properties fo:font-size="11pt" officeooo:rsid="048582de" officeooo:paragraph-rsid="0453b5d2" style:font-size-asian="11pt" style:font-size-complex="11pt"/>
    </style:style>
    <style:style style:name="P297" style:family="paragraph" style:parent-style-name="Standard">
      <style:paragraph-properties fo:text-align="center" style:justify-single-word="false" style:snap-to-layout-grid="false"/>
      <style:text-properties fo:font-size="11pt" officeooo:paragraph-rsid="0453b5d2" style:font-size-asian="11pt" style:font-size-complex="11pt"/>
    </style:style>
    <style:style style:name="P298" style:family="paragraph" style:parent-style-name="Standard">
      <style:paragraph-properties fo:text-align="center" style:justify-single-word="false"/>
      <style:text-properties fo:font-size="11pt" officeooo:paragraph-rsid="0453b5d2" style:font-size-asian="11pt" style:font-size-complex="11pt"/>
    </style:style>
    <style:style style:name="P299" style:family="paragraph" style:parent-style-name="Standard">
      <style:paragraph-properties fo:text-align="center" style:justify-single-word="false" style:text-autospace="none" style:snap-to-layout-grid="false"/>
      <style:text-properties fo:font-size="11pt" officeooo:paragraph-rsid="0453b5d2" style:font-size-asian="11pt" style:font-size-complex="11pt"/>
    </style:style>
    <style:style style:name="P300" style:family="paragraph" style:parent-style-name="Standard">
      <style:paragraph-properties fo:text-align="center" style:justify-single-word="false" style:snap-to-layout-grid="false"/>
      <style:text-properties fo:font-size="11pt" officeooo:rsid="006f8fb4" officeooo:paragraph-rsid="0453b5d2" style:font-size-asian="11pt" style:font-size-complex="11pt"/>
    </style:style>
    <style:style style:name="P301" style:family="paragraph" style:parent-style-name="Standard">
      <style:paragraph-properties fo:text-align="center" style:justify-single-word="false" style:snap-to-layout-grid="false"/>
      <style:text-properties fo:font-size="11pt" officeooo:rsid="0072439b" officeooo:paragraph-rsid="0453b5d2" style:font-size-asian="11pt" style:font-size-complex="11pt"/>
    </style:style>
    <style:style style:name="P302" style:family="paragraph" style:parent-style-name="Standard">
      <style:paragraph-properties fo:text-align="center" style:justify-single-word="false" style:snap-to-layout-grid="false"/>
      <style:text-properties fo:font-size="11pt" officeooo:rsid="00659c94" officeooo:paragraph-rsid="0453b5d2" style:font-size-asian="11pt" style:font-size-complex="11pt"/>
    </style:style>
    <style:style style:name="P303" style:family="paragraph" style:parent-style-name="Standard">
      <style:paragraph-properties fo:text-align="center" style:justify-single-word="false" style:snap-to-layout-grid="false"/>
      <style:text-properties fo:font-size="11pt" officeooo:rsid="00663008" officeooo:paragraph-rsid="0453b5d2" style:font-size-asian="11pt" style:font-size-complex="11pt"/>
    </style:style>
    <style:style style:name="P304" style:family="paragraph" style:parent-style-name="Standard">
      <style:paragraph-properties fo:text-align="center" style:justify-single-word="false"/>
      <style:text-properties fo:font-size="11pt" officeooo:rsid="009c742c" officeooo:paragraph-rsid="0453b5d2" style:font-size-asian="11pt" style:font-size-complex="11pt"/>
    </style:style>
    <style:style style:name="P305" style:family="paragraph" style:parent-style-name="Standard">
      <style:paragraph-properties fo:text-align="center" style:justify-single-word="false" style:snap-to-layout-grid="false"/>
      <style:text-properties fo:font-size="11pt" officeooo:rsid="005fc636" officeooo:paragraph-rsid="0453b5d2" style:font-size-asian="11pt" style:font-size-complex="11pt"/>
    </style:style>
    <style:style style:name="P306" style:family="paragraph" style:parent-style-name="Standard">
      <style:paragraph-properties fo:text-align="end" style:justify-single-word="false" style:snap-to-layout-grid="false"/>
      <style:text-properties fo:font-size="11pt" officeooo:paragraph-rsid="0453b5d2" style:font-size-asian="11pt" style:font-size-complex="11pt"/>
    </style:style>
    <style:style style:name="P307" style:family="paragraph" style:parent-style-name="Standard">
      <style:paragraph-properties fo:text-align="end" style:justify-single-word="false" style:text-autospace="none" style:snap-to-layout-grid="false"/>
      <style:text-properties fo:font-size="11pt" officeooo:paragraph-rsid="0453b5d2" style:font-size-asian="11pt" style:font-size-complex="11pt"/>
    </style:style>
    <style:style style:name="P308" style:family="paragraph" style:parent-style-name="Standard">
      <style:paragraph-properties style:text-autospace="none" style:snap-to-layout-grid="false"/>
      <style:text-properties fo:font-size="11pt" officeooo:paragraph-rsid="0453b5d2" style:font-size-asian="11pt" style:font-size-complex="11pt"/>
    </style:style>
    <style:style style:name="P309" style:family="paragraph" style:parent-style-name="Standard">
      <style:paragraph-properties fo:text-align="end" style:justify-single-word="false" style:snap-to-layout-grid="false"/>
      <style:text-properties fo:font-size="11pt" officeooo:rsid="007fcb91" officeooo:paragraph-rsid="0453b5d2" style:font-size-asian="11pt" style:font-size-complex="11pt"/>
    </style:style>
    <style:style style:name="P310" style:family="paragraph" style:parent-style-name="Standard">
      <style:paragraph-properties fo:text-align="end" style:justify-single-word="false" style:snap-to-layout-grid="false"/>
      <style:text-properties fo:font-size="11pt" officeooo:rsid="00925c48" officeooo:paragraph-rsid="0453b5d2" style:font-size-asian="11pt" style:font-size-complex="11pt"/>
    </style:style>
    <style:style style:name="P311" style:family="paragraph" style:parent-style-name="Standard">
      <style:paragraph-properties fo:text-align="end" style:justify-single-word="false" style:snap-to-layout-grid="false"/>
      <style:text-properties fo:font-size="11pt" officeooo:rsid="00e7116e" officeooo:paragraph-rsid="0453b5d2" style:font-size-asian="11pt" style:font-size-complex="11pt"/>
    </style:style>
    <style:style style:name="P312" style:family="paragraph" style:parent-style-name="Standard">
      <style:paragraph-properties fo:text-align="end" style:justify-single-word="false" style:text-autospace="none" style:snap-to-layout-grid="false"/>
      <style:text-properties fo:font-size="11pt" officeooo:rsid="009af797" officeooo:paragraph-rsid="0453b5d2" style:font-size-asian="11pt" style:font-size-complex="11pt"/>
    </style:style>
    <style:style style:name="P313" style:family="paragraph" style:parent-style-name="Standard">
      <style:paragraph-properties style:text-autospace="none" style:snap-to-layout-grid="false"/>
      <style:text-properties fo:font-size="11pt" officeooo:rsid="001f6be0" officeooo:paragraph-rsid="0453b5d2" style:font-size-asian="11pt" style:font-size-complex="11pt"/>
    </style:style>
    <style:style style:name="P314" style:family="paragraph" style:parent-style-name="Standard">
      <style:paragraph-properties fo:text-align="center" style:justify-single-word="false" style:text-autospace="none" style:snap-to-layout-grid="false"/>
      <style:text-properties fo:font-size="11pt" officeooo:rsid="001f6be0" officeooo:paragraph-rsid="0453b5d2" style:font-size-asian="11pt" style:font-size-complex="11pt"/>
    </style:style>
    <style:style style:name="P315" style:family="paragraph" style:parent-style-name="Standard">
      <style:paragraph-properties fo:text-align="end" style:justify-single-word="false" style:snap-to-layout-grid="false"/>
      <style:text-properties fo:font-size="11pt" officeooo:rsid="00802184" officeooo:paragraph-rsid="0453b5d2" style:font-size-asian="11pt" style:font-size-complex="11pt"/>
    </style:style>
    <style:style style:name="P316" style:family="paragraph" style:parent-style-name="Standard">
      <style:paragraph-properties fo:text-align="end" style:justify-single-word="false" style:text-autospace="none" style:snap-to-layout-grid="false"/>
      <style:text-properties fo:font-size="11pt" officeooo:rsid="00802184" officeooo:paragraph-rsid="0453b5d2" style:font-size-asian="11pt" style:font-size-complex="11pt"/>
    </style:style>
    <style:style style:name="P317" style:family="paragraph" style:parent-style-name="Standard">
      <style:paragraph-properties fo:text-align="end" style:justify-single-word="false" style:text-autospace="none" style:snap-to-layout-grid="false"/>
      <style:text-properties fo:font-size="11pt" officeooo:rsid="00dae90f" officeooo:paragraph-rsid="0453b5d2" style:font-size-asian="11pt" style:font-size-complex="11pt"/>
    </style:style>
    <style:style style:name="P318" style:family="paragraph" style:parent-style-name="Standard">
      <style:paragraph-properties style:text-autospace="none" style:snap-to-layout-grid="false"/>
      <style:text-properties fo:font-size="11pt" officeooo:rsid="013b2285" officeooo:paragraph-rsid="0453b5d2" style:font-size-asian="11pt" style:font-size-complex="11pt"/>
    </style:style>
    <style:style style:name="P319" style:family="paragraph" style:parent-style-name="Standard">
      <style:paragraph-properties fo:text-align="center" style:justify-single-word="false"/>
      <style:text-properties fo:font-size="11pt" officeooo:paragraph-rsid="04375543" style:font-size-asian="11pt"/>
    </style:style>
    <style:style style:name="P320" style:family="paragraph" style:parent-style-name="Standard">
      <style:text-properties fo:font-size="11pt" fo:font-weight="bold" officeooo:paragraph-rsid="042e7e4c" style:font-size-asian="11pt" style:font-weight-asian="bold" style:font-weight-complex="bold"/>
    </style:style>
    <style:style style:name="P321" style:family="paragraph" style:parent-style-name="Standard">
      <style:text-properties fo:font-size="11pt" fo:font-weight="bold" officeooo:paragraph-rsid="04375543" style:font-size-asian="11pt" style:font-weight-asian="bold" style:font-weight-complex="bold"/>
    </style:style>
    <style:style style:name="P322" style:family="paragraph" style:parent-style-name="Standard">
      <style:paragraph-properties fo:text-align="justify" style:justify-single-word="false"/>
      <style:text-properties fo:font-size="11pt" fo:font-weight="bold" officeooo:paragraph-rsid="0453b5d2" style:font-size-asian="11pt" style:font-weight-asian="bold" style:font-weight-complex="bold"/>
    </style:style>
    <style:style style:name="P323" style:family="paragraph" style:parent-style-name="Standard">
      <style:text-properties fo:font-size="11pt" fo:font-weight="bold" officeooo:paragraph-rsid="0453b5d2" style:font-size-asian="11pt" style:font-weight-asian="bold" style:font-weight-complex="bold"/>
    </style:style>
    <style:style style:name="P324" style:family="paragraph" style:parent-style-name="Standard">
      <style:paragraph-properties style:snap-to-layout-grid="false"/>
      <style:text-properties fo:font-size="11pt" fo:font-weight="bold" officeooo:paragraph-rsid="0453b5d2" style:font-size-asian="11pt" style:font-weight-asian="bold" style:font-size-complex="11pt" style:font-weight-complex="bold"/>
    </style:style>
    <style:style style:name="P325" style:family="paragraph" style:parent-style-name="Standard">
      <style:paragraph-properties fo:text-align="center" style:justify-single-word="false" style:snap-to-layout-grid="false"/>
      <style:text-properties fo:font-size="11pt" fo:font-weight="bold" officeooo:paragraph-rsid="0453b5d2" style:font-size-asian="11pt" style:font-weight-asian="bold" style:font-size-complex="11pt" style:font-weight-complex="bold"/>
    </style:style>
    <style:style style:name="P326" style:family="paragraph" style:parent-style-name="Standard">
      <style:paragraph-properties fo:text-align="center" style:justify-single-word="false" style:snap-to-layout-grid="false"/>
      <style:text-properties fo:font-size="11pt" fo:font-weight="bold" officeooo:rsid="048582de" officeooo:paragraph-rsid="0453b5d2" style:font-size-asian="11pt" style:font-weight-asian="bold" style:font-size-complex="11pt" style:font-weight-complex="bold"/>
    </style:style>
    <style:style style:name="P327" style:family="paragraph" style:parent-style-name="Standard">
      <style:paragraph-properties fo:text-align="justify" style:justify-single-word="false"/>
      <style:text-properties fo:font-size="11pt" fo:font-weight="bold" officeooo:rsid="040c9407" officeooo:paragraph-rsid="0453b5d2" fo:background-color="transparent" style:font-size-asian="11pt" style:font-weight-asian="bold" style:font-weight-complex="bold"/>
    </style:style>
    <style:style style:name="P328" style:family="paragraph" style:parent-style-name="Standard">
      <style:paragraph-properties style:snap-to-layout-grid="false"/>
      <style:text-properties fo:font-size="11pt" fo:font-weight="bold" officeooo:paragraph-rsid="0453b5d2" style:font-name-asian="Arial Unicode MS" style:font-size-asian="11pt" style:font-weight-asian="bold" style:font-size-complex="11pt" style:font-weight-complex="bold"/>
    </style:style>
    <style:style style:name="P329" style:family="paragraph" style:parent-style-name="Standard">
      <style:paragraph-properties fo:text-align="justify" style:justify-single-word="false"/>
      <style:text-properties fo:font-size="11pt" officeooo:paragraph-rsid="0453b5d2" fo:background-color="transparent" style:font-size-asian="11pt" style:font-size-complex="11pt"/>
    </style:style>
    <style:style style:name="P330" style:family="paragraph" style:parent-style-name="Standard">
      <loext:graphic-properties draw:fill="solid" draw:fill-color="#ffffff" draw:opacity="100%"/>
      <style:paragraph-properties fo:text-align="justify" style:justify-single-word="false" fo:background-color="#ffffff"/>
      <style:text-properties fo:font-size="11pt" officeooo:paragraph-rsid="0453b5d2" fo:background-color="transparent" style:font-size-asian="11pt" style:font-size-complex="11pt"/>
    </style:style>
    <style:style style:name="P331" style:family="paragraph" style:parent-style-name="Standard">
      <style:paragraph-properties fo:text-align="end" style:justify-single-word="false" style:snap-to-layout-grid="false"/>
      <style:text-properties fo:font-size="11pt" officeooo:paragraph-rsid="0453b5d2" fo:background-color="transparent" style:font-size-asian="11pt" style:font-size-complex="11pt"/>
    </style:style>
    <style:style style:name="P332" style:family="paragraph" style:parent-style-name="Standard">
      <style:paragraph-properties fo:text-align="end" style:justify-single-word="false" style:text-autospace="none" style:snap-to-layout-grid="false"/>
      <style:text-properties fo:font-size="11pt" officeooo:paragraph-rsid="0453b5d2" fo:background-color="transparent" style:font-size-asian="11pt" style:font-size-complex="11pt"/>
    </style:style>
    <style:style style:name="P333" style:family="paragraph" style:parent-style-name="Standard">
      <style:paragraph-properties fo:text-align="end" style:justify-single-word="false" style:snap-to-layout-grid="false"/>
      <style:text-properties fo:font-size="11pt" officeooo:rsid="004aa5aa" officeooo:paragraph-rsid="0453b5d2" fo:background-color="transparent" style:font-size-asian="11pt" style:font-size-complex="11pt"/>
    </style:style>
    <style:style style:name="P334" style:family="paragraph" style:parent-style-name="Standard">
      <style:paragraph-properties fo:text-align="end" style:justify-single-word="false" style:snap-to-layout-grid="false"/>
      <style:text-properties fo:font-size="11pt" officeooo:rsid="00a30756" officeooo:paragraph-rsid="0453b5d2" fo:background-color="transparent" style:font-size-asian="11pt" style:font-size-complex="11pt"/>
    </style:style>
    <style:style style:name="P335" style:family="paragraph" style:parent-style-name="Standard">
      <style:paragraph-properties fo:text-align="end" style:justify-single-word="false" style:snap-to-layout-grid="false"/>
      <style:text-properties fo:font-size="11pt" officeooo:rsid="004ae6d2" officeooo:paragraph-rsid="0453b5d2" fo:background-color="transparent" style:font-size-asian="11pt" style:font-size-complex="11pt"/>
    </style:style>
    <style:style style:name="P336" style:family="paragraph" style:parent-style-name="Standard">
      <style:paragraph-properties fo:text-align="end" style:justify-single-word="false" style:snap-to-layout-grid="false"/>
      <style:text-properties fo:font-size="11pt" officeooo:rsid="004c7b97" officeooo:paragraph-rsid="0453b5d2" fo:background-color="transparent" style:font-size-asian="11pt" style:font-size-complex="11pt"/>
    </style:style>
    <style:style style:name="P337" style:family="paragraph" style:parent-style-name="Standard">
      <style:paragraph-properties fo:text-align="end" style:justify-single-word="false" style:snap-to-layout-grid="false"/>
      <style:text-properties fo:font-size="11pt" officeooo:rsid="004cc56f" officeooo:paragraph-rsid="0453b5d2" fo:background-color="transparent" style:font-size-asian="11pt" style:font-size-complex="11pt"/>
    </style:style>
    <style:style style:name="P338" style:family="paragraph" style:parent-style-name="Standard">
      <style:paragraph-properties fo:text-align="end" style:justify-single-word="false" style:snap-to-layout-grid="false"/>
      <style:text-properties fo:font-size="11pt" officeooo:rsid="004dd644" officeooo:paragraph-rsid="0453b5d2" fo:background-color="transparent" style:font-size-asian="11pt" style:font-size-complex="11pt"/>
    </style:style>
    <style:style style:name="P339" style:family="paragraph" style:parent-style-name="Standard">
      <style:paragraph-properties fo:text-align="end" style:justify-single-word="false" style:snap-to-layout-grid="false"/>
      <style:text-properties fo:font-size="11pt" officeooo:rsid="004f8dd8" officeooo:paragraph-rsid="0453b5d2" fo:background-color="transparent" style:font-size-asian="11pt" style:font-size-complex="11pt"/>
    </style:style>
    <style:style style:name="P340" style:family="paragraph" style:parent-style-name="Standard">
      <style:text-properties fo:font-size="11pt" officeooo:rsid="008c2e9b" officeooo:paragraph-rsid="0453b5d2" fo:background-color="transparent" style:font-size-asian="11pt" style:font-size-complex="11pt"/>
    </style:style>
    <style:style style:name="P341" style:family="paragraph" style:parent-style-name="Standard">
      <style:paragraph-properties fo:text-align="end" style:justify-single-word="false" style:snap-to-layout-grid="false"/>
      <style:text-properties fo:font-size="11pt" officeooo:rsid="00553d03" officeooo:paragraph-rsid="0453b5d2" fo:background-color="transparent" style:font-size-asian="11pt" style:font-size-complex="11pt"/>
    </style:style>
    <style:style style:name="P342" style:family="paragraph" style:parent-style-name="Standard">
      <style:paragraph-properties fo:text-align="end" style:justify-single-word="false" style:snap-to-layout-grid="false"/>
      <style:text-properties fo:font-size="11pt" officeooo:rsid="00560e88" officeooo:paragraph-rsid="0453b5d2" fo:background-color="transparent" style:font-size-asian="11pt" style:font-size-complex="11pt"/>
    </style:style>
    <style:style style:name="P343" style:family="paragraph" style:parent-style-name="Standard">
      <style:paragraph-properties fo:text-align="end" style:justify-single-word="false" style:snap-to-layout-grid="false"/>
      <style:text-properties fo:font-size="11pt" officeooo:rsid="00587b0e" officeooo:paragraph-rsid="0453b5d2" fo:background-color="transparent" style:font-size-asian="11pt" style:font-size-complex="11pt"/>
    </style:style>
    <style:style style:name="P344" style:family="paragraph" style:parent-style-name="Standard">
      <style:paragraph-properties fo:text-align="end" style:justify-single-word="false" style:snap-to-layout-grid="false"/>
      <style:text-properties fo:font-size="11pt" officeooo:rsid="005a540d" officeooo:paragraph-rsid="0453b5d2" fo:background-color="transparent" style:font-size-asian="11pt" style:font-size-complex="11pt"/>
    </style:style>
    <style:style style:name="P345" style:family="paragraph" style:parent-style-name="Standard">
      <style:paragraph-properties fo:text-align="end" style:justify-single-word="false" style:snap-to-layout-grid="false"/>
      <style:text-properties fo:font-size="11pt" officeooo:rsid="005ac261" officeooo:paragraph-rsid="0453b5d2" fo:background-color="transparent" style:font-size-asian="11pt" style:font-size-complex="11pt"/>
    </style:style>
    <style:style style:name="P346" style:family="paragraph" style:parent-style-name="Standard">
      <style:text-properties fo:font-size="11pt" officeooo:rsid="00c6eeb3" officeooo:paragraph-rsid="0453b5d2" fo:background-color="transparent" style:font-size-asian="11pt" style:font-size-complex="11pt"/>
    </style:style>
    <style:style style:name="P347" style:family="paragraph" style:parent-style-name="Standard">
      <style:text-properties fo:font-size="11pt" officeooo:rsid="00c8644e" officeooo:paragraph-rsid="0453b5d2" fo:background-color="transparent" style:font-size-asian="11pt" style:font-size-complex="11pt"/>
    </style:style>
    <style:style style:name="P348" style:family="paragraph" style:parent-style-name="Standard">
      <style:paragraph-properties fo:text-align="justify" style:justify-single-word="false"/>
      <style:text-properties fo:font-size="11pt" officeooo:rsid="0086aae4" officeooo:paragraph-rsid="0453b5d2" fo:background-color="transparent" style:font-size-asian="11pt" style:font-size-complex="11pt"/>
    </style:style>
    <style:style style:name="P349" style:family="paragraph" style:parent-style-name="Standard">
      <style:text-properties fo:font-size="11pt" officeooo:rsid="0086aae4" officeooo:paragraph-rsid="0453b5d2" fo:background-color="transparent" style:font-size-asian="11pt" style:font-size-complex="11pt"/>
    </style:style>
    <style:style style:name="P350" style:family="paragraph" style:parent-style-name="Standard">
      <style:text-properties fo:font-size="11pt" officeooo:rsid="0018c6f7" officeooo:paragraph-rsid="0453b5d2" fo:background-color="transparent" style:font-size-asian="11pt" style:font-size-complex="11pt"/>
    </style:style>
    <style:style style:name="P351" style:family="paragraph" style:parent-style-name="Standard">
      <style:paragraph-properties fo:text-align="end" style:justify-single-word="false" style:snap-to-layout-grid="false"/>
      <style:text-properties fo:font-size="11pt" officeooo:rsid="00b80d1f" officeooo:paragraph-rsid="0453b5d2" fo:background-color="transparent" style:font-size-asian="11pt" style:font-size-complex="11pt"/>
    </style:style>
    <style:style style:name="P352" style:family="paragraph" style:parent-style-name="Standard">
      <style:paragraph-properties fo:text-align="end" style:justify-single-word="false" style:snap-to-layout-grid="false"/>
      <style:text-properties fo:font-size="11pt" officeooo:rsid="005b7033" officeooo:paragraph-rsid="0453b5d2" fo:background-color="transparent" style:font-size-asian="11pt" style:font-size-complex="11pt"/>
    </style:style>
    <style:style style:name="P353" style:family="paragraph" style:parent-style-name="Standard">
      <style:paragraph-properties fo:text-align="end" style:justify-single-word="false" style:snap-to-layout-grid="false"/>
      <style:text-properties fo:font-size="11pt" officeooo:rsid="00b8d4a1" officeooo:paragraph-rsid="0453b5d2" fo:background-color="transparent" style:font-size-asian="11pt" style:font-size-complex="11pt"/>
    </style:style>
    <style:style style:name="P354" style:family="paragraph" style:parent-style-name="Standard">
      <style:paragraph-properties fo:text-align="end" style:justify-single-word="false" style:snap-to-layout-grid="false"/>
      <style:text-properties fo:font-size="11pt" officeooo:rsid="00b9e4ac" officeooo:paragraph-rsid="0453b5d2" fo:background-color="transparent" style:font-size-asian="11pt" style:font-size-complex="11pt"/>
    </style:style>
    <style:style style:name="P355" style:family="paragraph" style:parent-style-name="Standard">
      <style:paragraph-properties fo:text-align="end" style:justify-single-word="false" style:snap-to-layout-grid="false"/>
      <style:text-properties fo:font-size="11pt" officeooo:rsid="00ba5a20" officeooo:paragraph-rsid="0453b5d2" fo:background-color="transparent" style:font-size-asian="11pt" style:font-size-complex="11pt"/>
    </style:style>
    <style:style style:name="P356" style:family="paragraph" style:parent-style-name="Standard">
      <loext:graphic-properties draw:fill="none" draw:fill-color="#ffffff" draw:opacity="100%"/>
      <style:paragraph-properties fo:text-align="justify" style:justify-single-word="false" fo:background-color="transparent"/>
      <style:text-properties fo:font-size="11pt" officeooo:rsid="010b6333" officeooo:paragraph-rsid="0453b5d2" fo:background-color="transparent" style:font-size-asian="11pt" style:font-size-complex="11pt"/>
    </style:style>
    <style:style style:name="P357" style:family="paragraph" style:parent-style-name="Standard">
      <style:paragraph-properties fo:text-align="end" style:justify-single-word="false" style:snap-to-layout-grid="false"/>
      <style:text-properties fo:font-size="11pt" officeooo:rsid="00bac68e" officeooo:paragraph-rsid="0453b5d2" fo:background-color="transparent" style:font-size-asian="11pt" style:font-size-complex="11pt"/>
    </style:style>
    <style:style style:name="P358" style:family="paragraph" style:parent-style-name="Standard">
      <style:paragraph-properties fo:text-align="end" style:justify-single-word="false" style:snap-to-layout-grid="false"/>
      <style:text-properties fo:font-size="11pt" officeooo:rsid="00bc973b" officeooo:paragraph-rsid="0453b5d2" fo:background-color="transparent" style:font-size-asian="11pt" style:font-size-complex="11pt"/>
    </style:style>
    <style:style style:name="P359" style:family="paragraph" style:parent-style-name="Standard">
      <style:paragraph-properties fo:text-align="end" style:justify-single-word="false" style:snap-to-layout-grid="false"/>
      <style:text-properties fo:font-size="11pt" officeooo:rsid="00620315" officeooo:paragraph-rsid="0453b5d2" fo:background-color="transparent" style:font-size-asian="11pt" style:font-size-complex="11pt"/>
    </style:style>
    <style:style style:name="P360" style:family="paragraph" style:parent-style-name="Standard">
      <style:text-properties fo:font-size="11pt" officeooo:paragraph-rsid="0453b5d2" fo:background-color="transparent" style:font-size-asian="11pt" style:font-size-complex="11pt"/>
    </style:style>
    <style:style style:name="P361" style:family="paragraph" style:parent-style-name="Standard">
      <loext:graphic-properties draw:fill="solid" draw:fill-color="#ffffff" draw:opacity="100%" draw:fill-image-width="0cm" draw:fill-image-height="0cm"/>
      <style:paragraph-properties fo:background-color="#ffffff"/>
      <style:text-properties fo:font-size="11pt" officeooo:paragraph-rsid="0453b5d2" fo:background-color="transparent" style:font-size-asian="11pt" style:font-size-complex="11pt"/>
    </style:style>
    <style:style style:name="P362" style:family="paragraph" style:parent-style-name="Standard">
      <style:paragraph-properties fo:text-align="center" style:justify-single-word="false" style:snap-to-layout-grid="false"/>
      <style:text-properties fo:font-size="11pt" officeooo:paragraph-rsid="0453b5d2" fo:background-color="transparent" style:font-size-asian="11pt" style:font-size-complex="11pt"/>
    </style:style>
    <style:style style:name="P363" style:family="paragraph" style:parent-style-name="Standard">
      <loext:graphic-properties draw:fill="solid" draw:fill-color="#ffffff" draw:opacity="100%" draw:fill-image-width="0cm" draw:fill-image-height="0cm"/>
      <style:paragraph-properties fo:text-align="center" style:justify-single-word="false" fo:background-color="#ffffff" style:snap-to-layout-grid="false"/>
      <style:text-properties fo:font-size="11pt" officeooo:paragraph-rsid="0453b5d2" fo:background-color="transparent" style:font-size-asian="11pt" style:font-size-complex="11pt"/>
    </style:style>
    <style:style style:name="P364" style:family="paragraph" style:parent-style-name="Standard">
      <loext:graphic-properties draw:fill="none" draw:fill-color="#ffff00" draw:opacity="100%" draw:fill-image-width="0cm" draw:fill-image-height="0cm"/>
      <style:paragraph-properties fo:text-align="center" style:justify-single-word="false" fo:background-color="transparent" style:snap-to-layout-grid="false"/>
      <style:text-properties fo:font-size="11pt" officeooo:paragraph-rsid="0453b5d2" fo:background-color="transparent" style:font-size-asian="11pt" style:font-size-complex="11pt"/>
    </style:style>
    <style:style style:name="P365" style:family="paragraph" style:parent-style-name="Standard">
      <loext:graphic-properties draw:fill="none" draw:fill-image-width="0cm" draw:fill-image-height="0cm"/>
      <style:paragraph-properties fo:text-align="center" style:justify-single-word="false" fo:background-color="transparent" style:snap-to-layout-grid="false"/>
      <style:text-properties fo:font-size="11pt" officeooo:paragraph-rsid="0453b5d2" fo:background-color="transparent" style:font-size-asian="11pt" style:font-size-complex="11pt"/>
    </style:style>
    <style:style style:name="P366" style:family="paragraph" style:parent-style-name="Standard">
      <style:paragraph-properties fo:text-align="center" style:justify-single-word="false" style:text-autospace="none" style:snap-to-layout-grid="false"/>
      <style:text-properties fo:font-size="11pt" officeooo:paragraph-rsid="0453b5d2" fo:background-color="transparent" style:font-size-asian="11pt" style:font-size-complex="11pt"/>
    </style:style>
    <style:style style:name="P367" style:family="paragraph" style:parent-style-name="Standard">
      <style:paragraph-properties fo:text-align="center" style:justify-single-word="false" style:snap-to-layout-grid="false"/>
      <style:text-properties fo:font-size="11pt" officeooo:rsid="00659c94" officeooo:paragraph-rsid="0453b5d2" fo:background-color="transparent" style:font-size-asian="11pt" style:font-size-complex="11pt"/>
    </style:style>
    <style:style style:name="P368" style:family="paragraph" style:parent-style-name="Standard">
      <style:paragraph-properties fo:text-align="center" style:justify-single-word="false" style:snap-to-layout-grid="false"/>
      <style:text-properties fo:font-size="11pt" officeooo:rsid="0075afa4" officeooo:paragraph-rsid="0453b5d2" fo:background-color="transparent" style:font-size-asian="11pt" style:font-size-complex="11pt"/>
    </style:style>
    <style:style style:name="P369" style:family="paragraph" style:parent-style-name="Standard">
      <style:paragraph-properties fo:text-align="center" style:justify-single-word="false" style:snap-to-layout-grid="false"/>
      <style:text-properties fo:font-size="11pt" officeooo:rsid="0074aa2f" officeooo:paragraph-rsid="0453b5d2" fo:background-color="transparent" style:font-size-asian="11pt" style:font-size-complex="11pt"/>
    </style:style>
    <style:style style:name="P370" style:family="paragraph" style:parent-style-name="Standard">
      <style:paragraph-properties fo:text-align="center" style:justify-single-word="false" style:snap-to-layout-grid="false"/>
      <style:text-properties fo:font-size="11pt" officeooo:rsid="00663008" officeooo:paragraph-rsid="0453b5d2" fo:background-color="transparent" style:font-size-asian="11pt" style:font-size-complex="11pt"/>
    </style:style>
    <style:style style:name="P371" style:family="paragraph" style:parent-style-name="Standard">
      <style:paragraph-properties fo:text-align="center" style:justify-single-word="false" style:snap-to-layout-grid="false"/>
      <style:text-properties fo:font-size="11pt" officeooo:rsid="005a6c81" officeooo:paragraph-rsid="0453b5d2" fo:background-color="transparent" style:font-size-asian="11pt" style:font-size-complex="11pt"/>
    </style:style>
    <style:style style:name="P372" style:family="paragraph" style:parent-style-name="Standard">
      <style:paragraph-properties style:snap-to-layout-grid="false"/>
      <style:text-properties fo:font-size="11pt" officeooo:rsid="005a6c81" officeooo:paragraph-rsid="0453b5d2" fo:background-color="transparent" style:font-size-asian="11pt" style:font-size-complex="11pt"/>
    </style:style>
    <style:style style:name="P373" style:family="paragraph" style:parent-style-name="Standard">
      <style:paragraph-properties fo:text-align="center" style:justify-single-word="false" style:snap-to-layout-grid="false"/>
      <style:text-properties fo:font-size="11pt" officeooo:rsid="0056a51f" officeooo:paragraph-rsid="0453b5d2" fo:background-color="transparent" style:font-size-asian="11pt" style:font-size-complex="11pt"/>
    </style:style>
    <style:style style:name="P374" style:family="paragraph" style:parent-style-name="Standard">
      <style:paragraph-properties style:snap-to-layout-grid="false"/>
      <style:text-properties fo:font-size="11pt" officeooo:paragraph-rsid="0453b5d2" fo:background-color="transparent" style:font-size-asian="11pt" style:font-size-complex="11pt"/>
    </style:style>
    <style:style style:name="P375" style:family="paragraph" style:parent-style-name="Standard">
      <style:paragraph-properties fo:text-align="center" style:justify-single-word="false" style:snap-to-layout-grid="false"/>
      <style:text-properties fo:font-size="11pt" officeooo:rsid="0067fc35" officeooo:paragraph-rsid="0453b5d2" fo:background-color="transparent" style:font-size-asian="11pt" style:font-size-complex="11pt"/>
    </style:style>
    <style:style style:name="P376" style:family="paragraph" style:parent-style-name="Standard">
      <loext:graphic-properties draw:fill="solid" draw:fill-color="#ffffff" draw:opacity="100%" draw:fill-image-width="0cm" draw:fill-image-height="0cm"/>
      <style:paragraph-properties fo:text-align="center" style:justify-single-word="false" fo:background-color="#ffffff" style:snap-to-layout-grid="false"/>
      <style:text-properties fo:font-size="11pt" officeooo:rsid="0067fc35" officeooo:paragraph-rsid="0453b5d2" fo:background-color="transparent" style:font-size-asian="11pt" style:font-size-complex="11pt"/>
    </style:style>
    <style:style style:name="P377" style:family="paragraph" style:parent-style-name="Standard">
      <loext:graphic-properties draw:fill="none" draw:fill-color="#ffff00" draw:opacity="100%" draw:fill-image-width="0cm" draw:fill-image-height="0cm"/>
      <style:paragraph-properties fo:text-align="center" style:justify-single-word="false" fo:background-color="transparent" style:snap-to-layout-grid="false"/>
      <style:text-properties fo:font-size="11pt" officeooo:rsid="0067fc35" officeooo:paragraph-rsid="0453b5d2" fo:background-color="transparent" style:font-size-asian="11pt" style:font-size-complex="11pt"/>
    </style:style>
    <style:style style:name="P378" style:family="paragraph" style:parent-style-name="Standard">
      <loext:graphic-properties draw:fill="none" draw:fill-image-width="0cm" draw:fill-image-height="0cm"/>
      <style:paragraph-properties fo:text-align="center" style:justify-single-word="false" fo:background-color="transparent" style:snap-to-layout-grid="false"/>
      <style:text-properties fo:font-size="11pt" officeooo:rsid="0067fc35" officeooo:paragraph-rsid="0453b5d2" fo:background-color="transparent" style:font-size-asian="11pt" style:font-size-complex="11pt"/>
    </style:style>
    <style:style style:name="P379" style:family="paragraph" style:parent-style-name="Standard">
      <style:paragraph-properties style:text-autospace="none" style:snap-to-layout-grid="false"/>
      <style:text-properties fo:font-size="11pt" officeooo:paragraph-rsid="0453b5d2" fo:background-color="transparent" style:font-size-asian="11pt" style:font-size-complex="11pt"/>
    </style:style>
    <style:style style:name="P380" style:family="paragraph" style:parent-style-name="Standard">
      <style:paragraph-properties fo:text-align="end" style:justify-single-word="false" style:text-autospace="none" style:snap-to-layout-grid="false"/>
      <style:text-properties fo:font-size="11pt" officeooo:rsid="062348b0" officeooo:paragraph-rsid="0453b5d2" fo:background-color="transparent" style:font-size-asian="11pt" style:font-size-complex="11pt"/>
    </style:style>
    <style:style style:name="P381" style:family="paragraph" style:parent-style-name="Standard">
      <style:paragraph-properties fo:text-align="end" style:justify-single-word="false" style:text-autospace="none" style:snap-to-layout-grid="false"/>
      <style:text-properties fo:font-size="11pt" officeooo:rsid="0062753d" officeooo:paragraph-rsid="0453b5d2" fo:background-color="transparent" style:font-size-asian="11pt" style:font-size-complex="11pt"/>
    </style:style>
    <style:style style:name="P382" style:family="paragraph" style:parent-style-name="Standard">
      <style:paragraph-properties style:text-autospace="none" style:snap-to-layout-grid="false"/>
      <style:text-properties fo:font-size="11pt" officeooo:rsid="007fcb91" officeooo:paragraph-rsid="0453b5d2" fo:background-color="transparent" style:font-size-asian="11pt" style:font-size-complex="11pt"/>
    </style:style>
    <style:style style:name="P383" style:family="paragraph" style:parent-style-name="Standard">
      <style:paragraph-properties fo:text-align="end" style:justify-single-word="false" style:snap-to-layout-grid="false"/>
      <style:text-properties fo:font-size="11pt" officeooo:rsid="007fcb91" officeooo:paragraph-rsid="0453b5d2" fo:background-color="transparent" style:font-size-asian="11pt" style:font-size-complex="11pt"/>
    </style:style>
    <style:style style:name="P384" style:family="paragraph" style:parent-style-name="Standard">
      <style:paragraph-properties fo:text-align="center" style:justify-single-word="false" style:text-autospace="none" style:snap-to-layout-grid="false"/>
      <style:text-properties fo:font-size="11pt" officeooo:rsid="009af797" officeooo:paragraph-rsid="0453b5d2" fo:background-color="transparent" style:font-size-asian="11pt" style:font-size-complex="11pt"/>
    </style:style>
    <style:style style:name="P385" style:family="paragraph" style:parent-style-name="Standard">
      <style:paragraph-properties fo:text-align="center" style:justify-single-word="false" style:text-autospace="none" style:snap-to-layout-grid="false"/>
      <style:text-properties fo:font-size="11pt" officeooo:rsid="00dae90f" officeooo:paragraph-rsid="0453b5d2" fo:background-color="transparent" style:font-size-asian="11pt" style:font-size-complex="11pt"/>
    </style:style>
    <style:style style:name="P386" style:family="paragraph" style:parent-style-name="Standard">
      <style:paragraph-properties fo:text-align="end" style:justify-single-word="false" style:text-autospace="none" style:snap-to-layout-grid="false"/>
      <style:text-properties fo:font-size="11pt" officeooo:rsid="00ee651b" officeooo:paragraph-rsid="0453b5d2" fo:background-color="transparent" style:font-size-asian="11pt" style:font-size-complex="11pt"/>
    </style:style>
    <style:style style:name="P387" style:family="paragraph" style:parent-style-name="Standard">
      <style:paragraph-properties fo:text-align="center" style:justify-single-word="false" style:text-autospace="none" style:snap-to-layout-grid="false"/>
      <style:text-properties fo:font-size="11pt" officeooo:rsid="00dcb7dc" officeooo:paragraph-rsid="0453b5d2" fo:background-color="transparent" style:font-size-asian="11pt" style:font-size-complex="11pt"/>
    </style:style>
    <style:style style:name="P388" style:family="paragraph" style:parent-style-name="Standard">
      <style:paragraph-properties style:text-autospace="none" style:snap-to-layout-grid="false"/>
      <style:text-properties fo:font-size="11pt" officeooo:rsid="00f010a1" officeooo:paragraph-rsid="0453b5d2" fo:background-color="transparent" style:font-size-asian="11pt" style:font-size-complex="11pt"/>
    </style:style>
    <style:style style:name="P389" style:family="paragraph" style:parent-style-name="Standard">
      <style:paragraph-properties fo:text-align="end" style:justify-single-word="false" style:text-autospace="none" style:snap-to-layout-grid="false"/>
      <style:text-properties fo:font-size="11pt" officeooo:rsid="00cfc23e" officeooo:paragraph-rsid="0453b5d2" fo:background-color="transparent" style:font-size-asian="11pt" style:font-size-complex="11pt"/>
    </style:style>
    <style:style style:name="P390" style:family="paragraph" style:parent-style-name="Standard">
      <style:paragraph-properties fo:text-align="center" style:justify-single-word="false" style:text-autospace="none" style:snap-to-layout-grid="false"/>
      <style:text-properties fo:font-size="11pt" officeooo:rsid="00f17465" officeooo:paragraph-rsid="0453b5d2" fo:background-color="transparent" style:font-size-asian="11pt" style:font-size-complex="11pt"/>
    </style:style>
    <style:style style:name="P391" style:family="paragraph" style:parent-style-name="Standard">
      <style:paragraph-properties style:text-autospace="none" style:snap-to-layout-grid="false"/>
      <style:text-properties fo:font-size="11pt" officeooo:rsid="00f17465" officeooo:paragraph-rsid="0453b5d2" fo:background-color="transparent" style:font-size-asian="11pt" style:font-size-complex="11pt"/>
    </style:style>
    <style:style style:name="P392" style:family="paragraph" style:parent-style-name="Standard">
      <style:paragraph-properties fo:text-align="end" style:justify-single-word="false" style:text-autospace="none" style:snap-to-layout-grid="false"/>
      <style:text-properties fo:font-size="11pt" officeooo:rsid="00802184" officeooo:paragraph-rsid="0453b5d2" fo:background-color="transparent" style:font-size-asian="11pt" style:font-size-complex="11pt"/>
    </style:style>
    <style:style style:name="P393" style:family="paragraph" style:parent-style-name="Standard">
      <style:paragraph-properties fo:text-align="justify" style:justify-single-word="false"/>
      <style:text-properties fo:font-size="11pt" fo:font-style="italic" officeooo:rsid="01347329" officeooo:paragraph-rsid="0453b5d2" fo:background-color="transparent" style:font-size-asian="11pt" style:font-style-asian="italic" style:font-size-complex="11pt" style:font-style-complex="italic"/>
    </style:style>
    <style:style style:name="P394" style:family="paragraph" style:parent-style-name="Standard">
      <style:paragraph-properties fo:text-align="center" style:justify-single-word="false" style:snap-to-layout-grid="false"/>
      <style:text-properties fo:font-size="11pt" officeooo:paragraph-rsid="0453b5d2" fo:background-color="#ffff00" style:font-size-asian="11pt" style:font-size-complex="11pt"/>
    </style:style>
    <style:style style:name="P395" style:family="paragraph" style:parent-style-name="Standard">
      <style:paragraph-properties fo:text-align="center" style:justify-single-word="false" style:snap-to-layout-grid="false"/>
      <style:text-properties fo:font-size="11pt" officeooo:rsid="006f8fb4" officeooo:paragraph-rsid="0453b5d2" fo:background-color="#ffff00" style:font-size-asian="11pt" style:font-size-complex="11pt"/>
    </style:style>
    <style:style style:name="P396" style:family="paragraph" style:parent-style-name="Standard">
      <style:paragraph-properties fo:text-align="center" style:justify-single-word="false" style:snap-to-layout-grid="false"/>
      <style:text-properties fo:font-size="11pt" fo:font-weight="normal" officeooo:rsid="007f2cf4" officeooo:paragraph-rsid="0453b5d2" style:font-size-asian="11pt" style:font-weight-asian="normal" style:font-size-complex="11pt" style:font-weight-complex="normal"/>
    </style:style>
    <style:style style:name="P397" style:family="paragraph" style:parent-style-name="Standard">
      <style:paragraph-properties fo:text-align="center" style:justify-single-word="false" style:snap-to-layout-grid="false"/>
      <style:text-properties fo:font-size="11pt" fo:font-weight="normal" officeooo:rsid="00a28fa9" officeooo:paragraph-rsid="0453b5d2" style:font-size-asian="11pt" style:font-weight-asian="normal" style:font-size-complex="11pt" style:font-weight-complex="normal"/>
    </style:style>
    <style:style style:name="P398" style:family="paragraph" style:parent-style-name="Standard">
      <style:paragraph-properties fo:text-align="center" style:justify-single-word="false" style:snap-to-layout-grid="false"/>
      <style:text-properties fo:font-size="11pt" fo:font-weight="normal" officeooo:rsid="00a8c2fa" officeooo:paragraph-rsid="0453b5d2" style:font-size-asian="11pt" style:font-weight-asian="normal" style:font-size-complex="11pt" style:font-weight-complex="normal"/>
    </style:style>
    <style:style style:name="P399" style:family="paragraph" style:parent-style-name="Standard">
      <style:paragraph-properties fo:text-align="center" style:justify-single-word="false" style:snap-to-layout-grid="false"/>
      <style:text-properties fo:font-size="11pt" fo:font-weight="normal" officeooo:paragraph-rsid="0453b5d2" style:font-size-asian="11pt" style:font-weight-asian="normal" style:font-size-complex="11pt" style:font-weight-complex="normal"/>
    </style:style>
    <style:style style:name="P400" style:family="paragraph" style:parent-style-name="Standard">
      <style:paragraph-properties fo:text-align="center" style:justify-single-word="false" style:snap-to-layout-grid="false"/>
      <style:text-properties fo:font-size="11pt" fo:font-weight="normal" officeooo:rsid="008067bf" officeooo:paragraph-rsid="0453b5d2" style:font-size-asian="11pt" style:font-weight-asian="normal" style:font-size-complex="11pt" style:font-weight-complex="normal"/>
    </style:style>
    <style:style style:name="P401" style:family="paragraph" style:parent-style-name="Standard">
      <style:paragraph-properties fo:text-align="center" style:justify-single-word="false" style:snap-to-layout-grid="false"/>
      <style:text-properties fo:font-size="11pt" fo:font-weight="normal" officeooo:rsid="009c0cb9" officeooo:paragraph-rsid="0453b5d2" style:font-size-asian="11pt" style:font-weight-asian="normal" style:font-size-complex="11pt" style:font-weight-complex="normal"/>
    </style:style>
    <style:style style:name="P402" style:family="paragraph" style:parent-style-name="Standard">
      <style:paragraph-properties fo:text-align="center" style:justify-single-word="false" style:snap-to-layout-grid="false"/>
      <style:text-properties fo:font-size="11pt" fo:font-weight="normal" officeooo:rsid="00bd25ed" officeooo:paragraph-rsid="0453b5d2" style:font-size-asian="11pt" style:font-weight-asian="normal" style:font-size-complex="11pt" style:font-weight-complex="normal"/>
    </style:style>
    <style:style style:name="P403" style:family="paragraph" style:parent-style-name="Standard">
      <style:paragraph-properties fo:text-align="center" style:justify-single-word="false" style:snap-to-layout-grid="false"/>
      <style:text-properties fo:font-size="11pt" fo:font-weight="normal" officeooo:rsid="009bde44" officeooo:paragraph-rsid="0453b5d2" style:font-size-asian="11pt" style:font-weight-asian="normal" style:font-size-complex="11pt" style:font-weight-complex="normal"/>
    </style:style>
    <style:style style:name="P404" style:family="paragraph" style:parent-style-name="Standard">
      <style:paragraph-properties fo:text-align="center" style:justify-single-word="false" style:snap-to-layout-grid="false"/>
      <style:text-properties fo:font-size="11pt" fo:font-weight="normal" officeooo:rsid="00dfc7e2" officeooo:paragraph-rsid="0453b5d2" style:font-size-asian="11pt" style:font-weight-asian="normal" style:font-size-complex="11pt" style:font-weight-complex="normal"/>
    </style:style>
    <style:style style:name="P405" style:family="paragraph" style:parent-style-name="Standard">
      <style:paragraph-properties fo:text-align="center" style:justify-single-word="false" style:snap-to-layout-grid="false"/>
      <style:text-properties fo:font-size="11pt" fo:font-weight="normal" officeooo:rsid="00e0dfb1" officeooo:paragraph-rsid="0453b5d2" style:font-size-asian="11pt" style:font-weight-asian="normal" style:font-size-complex="11pt" style:font-weight-complex="normal"/>
    </style:style>
    <style:style style:name="P406" style:family="paragraph" style:parent-style-name="Standard">
      <style:paragraph-properties style:snap-to-layout-grid="false"/>
      <style:text-properties fo:font-size="11pt" officeooo:paragraph-rsid="0453b5d2" fo:background-color="#ffffff" style:font-size-asian="11pt" style:font-size-complex="11pt"/>
    </style:style>
    <style:style style:name="P407" style:family="paragraph" style:parent-style-name="Standard">
      <style:paragraph-properties fo:text-align="center" style:justify-single-word="false"/>
      <style:text-properties fo:color="#0000ff" fo:font-size="14pt" fo:font-weight="bold" officeooo:paragraph-rsid="04375543" fo:background-color="transparent" style:font-size-asian="14pt" style:font-weight-asian="bold" style:font-weight-complex="bold"/>
    </style:style>
    <style:style style:name="P408" style:family="paragraph" style:parent-style-name="Standard">
      <style:paragraph-properties fo:text-align="justify" style:justify-single-word="false"/>
      <style:text-properties fo:color="#0000ff" fo:font-size="13pt" fo:font-style="italic" fo:font-weight="bold" officeooo:paragraph-rsid="0453b5d2" style:font-size-asian="13pt" style:font-style-asian="italic" style:font-weight-asian="bold" style:font-style-complex="italic" style:font-weight-complex="bold"/>
    </style:style>
    <style:style style:name="P409" style:family="paragraph" style:parent-style-name="Standard">
      <style:paragraph-properties fo:text-align="center" style:justify-single-word="false"/>
      <style:text-properties fo:color="#008080" fo:font-size="16pt" fo:font-weight="bold" style:font-size-asian="16pt" style:font-weight-asian="bold" style:font-weight-complex="bold"/>
    </style:style>
    <style:style style:name="P410" style:family="paragraph" style:parent-style-name="Standard">
      <style:paragraph-properties fo:text-align="center" style:justify-single-word="false"/>
      <style:text-properties fo:color="#008080" fo:font-size="16pt" fo:font-weight="bold" officeooo:paragraph-rsid="0427bd95" style:font-size-asian="16pt" style:font-weight-asian="bold" style:font-weight-complex="bold"/>
    </style:style>
    <style:style style:name="P411" style:family="paragraph" style:parent-style-name="Standard">
      <style:paragraph-properties fo:text-align="center" style:justify-single-word="false"/>
      <style:text-properties fo:color="#008080" fo:font-size="16pt" fo:font-weight="bold" officeooo:paragraph-rsid="042e7e4c" style:font-size-asian="16pt" style:font-weight-asian="bold" style:font-weight-complex="bold"/>
    </style:style>
    <style:style style:name="P412" style:family="paragraph" style:parent-style-name="Standard">
      <style:paragraph-properties fo:text-align="center" style:justify-single-word="false"/>
      <style:text-properties fo:color="#008080" fo:font-size="16pt" fo:font-weight="bold" officeooo:paragraph-rsid="04319552" style:font-size-asian="16pt" style:font-weight-asian="bold" style:font-weight-complex="bold"/>
    </style:style>
    <style:style style:name="P413" style:family="paragraph" style:parent-style-name="Standard">
      <style:paragraph-properties fo:text-align="center" style:justify-single-word="false"/>
      <style:text-properties fo:color="#008080" fo:font-size="16pt" fo:font-weight="bold" officeooo:paragraph-rsid="04375543" style:font-size-asian="16pt" style:font-weight-asian="bold" style:font-weight-complex="bold"/>
    </style:style>
    <style:style style:name="P414" style:family="paragraph" style:parent-style-name="Standard">
      <style:paragraph-properties fo:text-align="center" style:justify-single-word="false"/>
      <style:text-properties fo:color="#008080" fo:font-size="11pt" fo:font-weight="bold" officeooo:paragraph-rsid="042e7e4c" style:font-name-asian="Arial Unicode MS" style:font-size-asian="11pt" style:font-weight-asian="bold" style:font-size-complex="10pt" style:font-weight-complex="bold"/>
    </style:style>
    <style:style style:name="P415" style:family="paragraph" style:parent-style-name="Standard">
      <style:paragraph-properties fo:text-align="center" style:justify-single-word="false"/>
      <style:text-properties fo:color="#008080" fo:font-size="11pt" fo:font-weight="bold" officeooo:paragraph-rsid="04375543" style:font-size-asian="11pt" style:font-weight-asian="bold" style:font-size-complex="10pt" style:font-weight-complex="bold"/>
    </style:style>
    <style:style style:name="P416" style:family="paragraph" style:parent-style-name="Standard">
      <style:text-properties officeooo:paragraph-rsid="04375543" fo:background-color="transparent"/>
    </style:style>
    <style:style style:name="P417" style:family="paragraph" style:parent-style-name="Standard">
      <style:paragraph-properties fo:text-align="center" style:justify-single-word="false"/>
      <style:text-properties fo:color="#801900" style:font-name="Times New Roman" fo:font-size="16pt" fo:language="it" fo:country="IT" fo:font-weight="bold"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P418" style:family="paragraph" style:parent-style-name="Standard">
      <style:paragraph-properties fo:text-align="justify" style:justify-single-word="false"/>
      <style:text-properties fo:color="#801900" style:font-name="Times New Roman" fo:font-size="16pt" fo:language="it" fo:country="IT" fo:font-weight="bold"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P419" style:family="paragraph" style:parent-style-name="Standard">
      <style:paragraph-properties fo:text-align="center" style:justify-single-word="false"/>
      <style:text-properties fo:color="#801900" fo:font-size="16pt" fo:font-weight="bold" style:font-size-asian="16pt" style:font-weight-asian="bold" style:font-weight-complex="bold"/>
    </style:style>
    <style:style style:name="P420" style:family="paragraph" style:parent-style-name="Standard">
      <style:text-properties fo:font-size="12pt" officeooo:paragraph-rsid="042e7e4c" style:font-size-asian="12pt" style:font-size-complex="12pt"/>
    </style:style>
    <style:style style:name="P421" style:family="paragraph" style:parent-style-name="Standard">
      <style:text-properties fo:font-size="12pt" officeooo:paragraph-rsid="04319552" style:font-size-asian="12pt" style:font-size-complex="12pt"/>
    </style:style>
    <style:style style:name="P422" style:family="paragraph" style:parent-style-name="Standard">
      <style:text-properties fo:font-size="12pt" officeooo:paragraph-rsid="0453b5d2" style:font-size-asian="12pt" style:font-size-complex="12pt"/>
    </style:style>
    <style:style style:name="P423" style:family="paragraph" style:parent-style-name="Standard">
      <style:paragraph-properties fo:text-align="center" style:justify-single-word="false"/>
      <style:text-properties fo:color="#661900" style:font-name="Times New Roman" fo:font-size="14pt" fo:language="it" fo:country="IT" fo:font-weight="bold" officeooo:paragraph-rsid="042e7e4c"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424" style:family="paragraph" style:parent-style-name="Standard">
      <style:paragraph-properties fo:text-align="center" style:justify-single-word="false"/>
      <style:text-properties fo:color="#661900" style:font-name="Times New Roman" fo:font-size="14pt" fo:language="it" fo:country="IT" fo:font-weight="bold" officeooo:paragraph-rsid="04375543"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425" style:family="paragraph" style:parent-style-name="Standard">
      <style:paragraph-properties fo:text-align="center" style:justify-single-word="false"/>
      <style:text-properties fo:color="#661900" officeooo:paragraph-rsid="042e7e4c"/>
    </style:style>
    <style:style style:name="P426" style:family="paragraph" style:parent-style-name="Standard">
      <style:paragraph-properties fo:text-align="justify" style:justify-single-word="false"/>
      <style:text-properties style:use-window-font-color="true" style:font-name="Times New Roman" fo:font-size="11pt" fo:font-weight="bold" style:font-name-asian="Times New Roman" style:font-size-asian="11pt" style:font-weight-asian="bold" style:font-name-complex="Times New Roman" style:font-size-complex="12pt" style:font-weight-complex="bold"/>
    </style:style>
    <style:style style:name="P427" style:family="paragraph" style:parent-style-name="Standard">
      <style:paragraph-properties fo:text-align="center" style:justify-single-word="false"/>
      <style:text-properties style:use-window-font-color="true" style:font-name="Times New Roman" fo:font-size="11pt" fo:font-weight="bold" officeooo:paragraph-rsid="0453b5d2" style:font-name-asian="Times New Roman" style:font-size-asian="11pt" style:font-weight-asian="bold" style:font-name-complex="Times New Roman" style:font-size-complex="12pt" style:font-weight-complex="bold"/>
    </style:style>
    <style:style style:name="P428" style:family="paragraph" style:parent-style-name="Standard">
      <style:paragraph-properties fo:text-align="start" style:justify-single-word="false"/>
      <style:text-properties style:use-window-font-color="true" style:font-name="Times New Roman" fo:font-size="11pt" fo:language="it" fo:country="IT" fo:font-weight="bold" officeooo:paragraph-rsid="0449f907" style:letter-kerning="true" style:font-name-asian="Times New Roman" style:font-size-asian="11pt" style:language-asian="zh" style:country-asian="CN" style:font-weight-asian="bold" style:font-name-complex="Times New Roman" style:font-size-complex="12pt" style:language-complex="ar" style:country-complex="SA" style:font-weight-complex="bold"/>
    </style:style>
    <style:style style:name="P429" style:family="paragraph" style:parent-style-name="Standard">
      <style:paragraph-properties fo:text-align="end" style:justify-single-word="false" style:snap-to-layout-grid="false"/>
      <style:text-properties style:use-window-font-color="true" style:font-name="Times New Roman" fo:font-size="11pt" fo:language="it" fo:country="IT" officeooo:rsid="011b6150" officeooo:paragraph-rsid="0453b5d2" fo:background-color="transparent" style:font-name-asian="Times New Roman" style:font-size-asian="11pt" style:font-name-complex="Times New Roman" style:font-size-complex="11pt" style:language-complex="ar" style:country-complex="SA"/>
    </style:style>
    <style:style style:name="P430" style:family="paragraph" style:parent-style-name="Standard">
      <loext:graphic-properties draw:fill="none" draw:fill-color="#ffffff" draw:opacity="100%"/>
      <style:paragraph-properties fo:text-align="end" style:justify-single-word="false" fo:background-color="transparent" style:snap-to-layout-grid="false"/>
      <style:text-properties style:use-window-font-color="true" style:font-name="Times New Roman" fo:font-size="11pt" fo:language="it" fo:country="IT" officeooo:rsid="0125fe75" officeooo:paragraph-rsid="0453b5d2" fo:background-color="transparent" style:font-name-asian="Times New Roman" style:font-size-asian="11pt" style:font-name-complex="Times New Roman" style:font-size-complex="11pt" style:language-complex="ar" style:country-complex="SA"/>
    </style:style>
    <style:style style:name="P431" style:family="paragraph" style:parent-style-name="Standard">
      <loext:graphic-properties draw:fill="none" draw:fill-color="#ffffff" draw:opacity="100%"/>
      <style:paragraph-properties fo:text-align="end" style:justify-single-word="false" fo:background-color="transparent" style:snap-to-layout-grid="false"/>
      <style:text-properties style:use-window-font-color="true" style:font-name="Times New Roman" fo:font-size="11pt" fo:language="it" fo:country="IT" officeooo:rsid="00e2e2ec" officeooo:paragraph-rsid="0453b5d2" fo:background-color="transparent" style:font-name-asian="Times New Roman" style:font-size-asian="11pt" style:font-name-complex="Times New Roman" style:font-size-complex="11pt" style:language-complex="ar" style:country-complex="SA"/>
    </style:style>
    <style:style style:name="P432" style:family="paragraph" style:parent-style-name="Standard">
      <style:paragraph-properties fo:text-align="center" style:justify-single-word="false" style:snap-to-layout-grid="false"/>
      <style:text-properties style:use-window-font-color="true" style:font-name="Times New Roman" fo:font-size="11pt" fo:language="it" fo:country="IT" fo:font-weight="normal" officeooo:rsid="00c53646" officeooo:paragraph-rsid="0453b5d2" style:font-name-asian="Times New Roman" style:font-size-asian="11pt" style:font-weight-asian="normal" style:font-name-complex="Times New Roman" style:font-size-complex="11pt" style:language-complex="ar" style:country-complex="SA" style:font-weight-complex="normal"/>
    </style:style>
    <style:style style:name="P433" style:family="paragraph" style:parent-style-name="Standard">
      <style:paragraph-properties fo:text-align="end" style:justify-single-word="false" style:snap-to-layout-grid="false"/>
      <style:text-properties style:use-window-font-color="true" style:font-name="Times New Roman" fo:font-size="11pt" officeooo:rsid="00bfbfd9" officeooo:paragraph-rsid="0453b5d2" style:font-size-asian="11pt" style:font-size-complex="11pt"/>
    </style:style>
    <style:style style:name="P434" style:family="paragraph" style:parent-style-name="Standard">
      <style:paragraph-properties fo:text-align="end" style:justify-single-word="false" style:snap-to-layout-grid="false"/>
      <style:text-properties style:use-window-font-color="true" style:font-name="Times New Roman" fo:font-size="11pt" officeooo:rsid="00c168f0" officeooo:paragraph-rsid="0453b5d2" style:font-size-asian="11pt" style:font-size-complex="11pt"/>
    </style:style>
    <style:style style:name="P435" style:family="paragraph" style:parent-style-name="Standard">
      <loext:graphic-properties draw:fill="none" draw:fill-color="#ffffff" draw:opacity="100%"/>
      <style:paragraph-properties fo:text-align="end" style:justify-single-word="false" fo:background-color="transparent" style:snap-to-layout-grid="false"/>
      <style:text-properties style:use-window-font-color="true" style:font-name="Times New Roman" fo:font-size="11pt" officeooo:rsid="0125fe75" officeooo:paragraph-rsid="0453b5d2" fo:background-color="transparent" style:font-size-asian="11pt" style:font-size-complex="11pt"/>
    </style:style>
    <style:style style:name="P436" style:family="paragraph" style:parent-style-name="Standard">
      <loext:graphic-properties draw:fill="none" draw:fill-color="#ffffff" draw:opacity="100%"/>
      <style:paragraph-properties fo:text-align="end" style:justify-single-word="false" fo:background-color="transparent" style:snap-to-layout-grid="false"/>
      <style:text-properties style:use-window-font-color="true" style:font-name="Times New Roman" fo:font-size="11pt" officeooo:rsid="00e441e4" officeooo:paragraph-rsid="0453b5d2" fo:background-color="transparent" style:font-size-asian="11pt" style:font-size-complex="11pt"/>
    </style:style>
    <style:style style:name="P437" style:family="paragraph" style:parent-style-name="Standard">
      <style:paragraph-properties fo:text-align="justify" style:justify-single-word="false"/>
      <style:text-properties style:use-window-font-color="true" fo:font-size="11pt" officeooo:paragraph-rsid="04375543" style:font-size-asian="11pt" style:font-size-complex="10pt"/>
    </style:style>
    <style:style style:name="P438" style:family="paragraph" style:parent-style-name="Standard">
      <style:text-properties style:use-window-font-color="true" fo:font-size="11pt" officeooo:paragraph-rsid="04375543" style:font-size-asian="11pt"/>
    </style:style>
    <style:style style:name="P439" style:family="paragraph" style:parent-style-name="Standard">
      <style:paragraph-properties fo:text-align="end" style:justify-single-word="false" style:snap-to-layout-grid="false"/>
      <style:text-properties style:use-window-font-color="true" fo:font-size="11pt" officeooo:rsid="0486e7b7" officeooo:paragraph-rsid="0453b5d2" style:font-size-asian="11pt" style:font-size-complex="11pt"/>
    </style:style>
    <style:style style:name="P440" style:family="paragraph" style:parent-style-name="Standard">
      <style:paragraph-properties fo:text-align="end" style:justify-single-word="false" style:snap-to-layout-grid="false"/>
      <style:text-properties style:use-window-font-color="true" fo:font-size="11pt" officeooo:rsid="0e9a2f63" officeooo:paragraph-rsid="0453b5d2" style:font-size-asian="11pt" style:font-size-complex="11pt"/>
    </style:style>
    <style:style style:name="P441" style:family="paragraph" style:parent-style-name="Standard">
      <style:paragraph-properties fo:text-align="center" style:justify-single-word="false" style:snap-to-layout-grid="false"/>
      <style:text-properties style:use-window-font-color="true" fo:font-size="11pt" fo:font-weight="bold" officeooo:rsid="032c70d6" officeooo:paragraph-rsid="0453b5d2" style:font-size-asian="11pt" style:font-weight-asian="bold" style:font-size-complex="11pt" style:font-weight-complex="bold"/>
    </style:style>
    <style:style style:name="P442" style:family="paragraph" style:parent-style-name="Standard">
      <style:paragraph-properties fo:text-align="center" style:justify-single-word="false" style:snap-to-layout-grid="false"/>
      <style:text-properties style:use-window-font-color="true" fo:font-size="11pt" fo:font-weight="bold" officeooo:rsid="032c70d6" officeooo:paragraph-rsid="0453b5d2" fo:background-color="transparent" style:font-size-asian="11pt" style:font-weight-asian="bold" style:font-size-complex="11pt" style:font-weight-complex="bold"/>
    </style:style>
    <style:style style:name="P443" style:family="paragraph" style:parent-style-name="Standard">
      <style:paragraph-properties fo:text-align="center" style:justify-single-word="false" style:snap-to-layout-grid="false"/>
      <style:text-properties style:use-window-font-color="true" fo:font-size="11pt" fo:font-weight="bold" officeooo:rsid="10e40573" officeooo:paragraph-rsid="0453b5d2" fo:background-color="transparent" style:font-size-asian="11pt" style:font-weight-asian="bold" style:font-size-complex="11pt" style:font-weight-complex="bold"/>
    </style:style>
    <style:style style:name="P444" style:family="paragraph" style:parent-style-name="Standard">
      <style:paragraph-properties fo:text-align="end" style:justify-single-word="false" style:snap-to-layout-grid="false"/>
      <style:text-properties style:use-window-font-color="true" fo:font-size="11pt" officeooo:rsid="048582de" officeooo:paragraph-rsid="0453b5d2" fo:background-color="transparent" style:font-size-asian="11pt" style:font-size-complex="11pt"/>
    </style:style>
    <style:style style:name="P445" style:family="paragraph" style:parent-style-name="Standard">
      <style:paragraph-properties fo:text-align="end" style:justify-single-word="false" style:snap-to-layout-grid="false"/>
      <style:text-properties style:use-window-font-color="true" fo:font-size="11pt" officeooo:rsid="0e9a2f63" officeooo:paragraph-rsid="0453b5d2" fo:background-color="transparent" style:font-size-asian="11pt" style:font-size-complex="11pt"/>
    </style:style>
    <style:style style:name="P446" style:family="paragraph" style:parent-style-name="Standard">
      <style:paragraph-properties fo:text-align="end" style:justify-single-word="false" style:snap-to-layout-grid="false"/>
      <style:text-properties style:use-window-font-color="true" fo:font-size="11pt" officeooo:paragraph-rsid="0453b5d2" fo:background-color="transparent" style:font-size-asian="11pt" style:font-size-complex="11pt"/>
    </style:style>
    <style:style style:name="P447" style:family="paragraph" style:parent-style-name="Standard">
      <style:paragraph-properties fo:text-align="end" style:justify-single-word="false" style:snap-to-layout-grid="false"/>
      <style:text-properties style:use-window-font-color="true" fo:font-size="11pt" officeooo:rsid="0051bdfc" officeooo:paragraph-rsid="0453b5d2" fo:background-color="transparent" style:font-size-asian="11pt" style:font-size-complex="11pt"/>
    </style:style>
    <style:style style:name="P448" style:family="paragraph" style:parent-style-name="Standard">
      <style:paragraph-properties fo:text-align="end" style:justify-single-word="false" style:snap-to-layout-grid="false"/>
      <style:text-properties style:use-window-font-color="true" fo:font-size="11pt" officeooo:rsid="006d4368" officeooo:paragraph-rsid="0453b5d2" fo:background-color="transparent" style:font-size-asian="11pt" style:font-size-complex="11pt"/>
    </style:style>
    <style:style style:name="P449" style:family="paragraph" style:parent-style-name="Standard">
      <style:paragraph-properties style:snap-to-layout-grid="false"/>
      <style:text-properties style:use-window-font-color="true" fo:font-size="11pt" officeooo:rsid="006858ac" officeooo:paragraph-rsid="0453b5d2" fo:background-color="transparent" style:font-size-asian="11pt" style:font-size-complex="11pt"/>
    </style:style>
    <style:style style:name="P450" style:family="paragraph" style:parent-style-name="Standard">
      <loext:graphic-properties draw:fill="solid" draw:fill-color="#ffffff" draw:opacity="100%" draw:fill-image-width="0cm" draw:fill-image-height="0cm"/>
      <style:paragraph-properties fo:text-align="center" style:justify-single-word="false" fo:background-color="#ffffff" style:snap-to-layout-grid="false"/>
      <style:text-properties style:use-window-font-color="true" fo:font-size="11pt" officeooo:rsid="006858ac" officeooo:paragraph-rsid="0453b5d2" fo:background-color="transparent" style:font-size-asian="11pt" style:font-size-complex="11pt"/>
    </style:style>
    <style:style style:name="P451" style:family="paragraph" style:parent-style-name="Standard">
      <loext:graphic-properties draw:fill="solid" draw:fill-color="#ffffff" draw:opacity="100%" draw:fill-image-width="0cm" draw:fill-image-height="0cm"/>
      <style:paragraph-properties fo:text-align="center" style:justify-single-word="false" fo:background-color="#ffffff" style:snap-to-layout-grid="false"/>
      <style:text-properties style:use-window-font-color="true" fo:font-size="11pt" officeooo:paragraph-rsid="0453b5d2" fo:background-color="transparent" style:font-size-asian="11pt" style:font-size-complex="11pt"/>
    </style:style>
    <style:style style:name="P452" style:family="paragraph" style:parent-style-name="Standard">
      <style:paragraph-properties fo:text-align="end" style:justify-single-word="false" style:text-autospace="none" style:snap-to-layout-grid="false"/>
      <style:text-properties style:use-window-font-color="true" fo:font-size="11pt" officeooo:rsid="007ba86c" officeooo:paragraph-rsid="0453b5d2" fo:background-color="transparent" style:font-name-asian="Arial" style:font-size-asian="11pt" style:font-name-complex="Arial" style:font-size-complex="11pt"/>
    </style:style>
    <style:style style:name="P453" style:family="paragraph" style:parent-style-name="Standard">
      <style:paragraph-properties fo:text-align="end" style:justify-single-word="false" style:text-autospace="none" style:snap-to-layout-grid="false"/>
      <style:text-properties style:use-window-font-color="true" fo:font-size="11pt" officeooo:rsid="006858ac" officeooo:paragraph-rsid="0453b5d2" fo:background-color="transparent" style:font-name-asian="Arial" style:font-size-asian="11pt" style:font-name-complex="Arial" style:font-size-complex="11pt"/>
    </style:style>
    <style:style style:name="P454" style:family="paragraph" style:parent-style-name="Standard">
      <style:paragraph-properties style:text-autospace="none"/>
      <style:text-properties style:use-window-font-color="true" fo:font-size="11pt" officeooo:rsid="006858ac" officeooo:paragraph-rsid="0453b5d2" fo:background-color="transparent" style:font-name-asian="Arial" style:font-size-asian="11pt" style:font-name-complex="Arial" style:font-size-complex="11pt"/>
    </style:style>
    <style:style style:name="P455" style:family="paragraph" style:parent-style-name="Standard">
      <style:paragraph-properties fo:text-align="center" style:justify-single-word="false" style:snap-to-layout-grid="false"/>
      <style:text-properties style:use-window-font-color="true" style:text-line-through-style="none" style:text-line-through-type="none" style:font-name="Times New Roman" fo:font-size="10pt" fo:language="it" fo:country="IT" fo:font-weight="normal" officeooo:rsid="00677782" officeooo:paragraph-rsid="0453b5d2" fo:background-color="transparent" style:font-name-asian="Times New Roman" style:font-size-asian="10pt" style:font-weight-asian="normal" style:font-name-complex="Times New Roman" style:font-size-complex="10pt" style:language-complex="ar" style:country-complex="SA" style:font-weight-complex="normal"/>
    </style:style>
    <style:style style:name="P456" style:family="paragraph" style:parent-style-name="Standard">
      <style:paragraph-properties fo:text-align="end" style:justify-single-word="false" style:snap-to-layout-grid="false"/>
      <style:text-properties style:use-window-font-color="true" style:text-line-through-style="none" style:text-line-through-type="none" fo:font-size="11pt" officeooo:rsid="00553d03" officeooo:paragraph-rsid="0453b5d2" style:text-underline-mode="continuous" style:text-overline-mode="continuous" style:text-line-through-mode="continuous" fo:background-color="transparent" style:font-size-asian="11pt" style:font-size-complex="11pt"/>
    </style:style>
    <style:style style:name="P457" style:family="paragraph" style:parent-style-name="Standard">
      <style:paragraph-properties fo:text-align="end" style:justify-single-word="false" style:snap-to-layout-grid="false"/>
      <style:text-properties style:use-window-font-color="true" style:text-line-through-style="none" style:text-line-through-type="none" fo:font-size="11pt" officeooo:rsid="00b80d1f" officeooo:paragraph-rsid="0453b5d2" fo:background-color="transparent" style:font-size-asian="11pt" style:font-size-complex="11pt"/>
    </style:style>
    <style:style style:name="P458" style:family="paragraph" style:parent-style-name="Standard">
      <style:paragraph-properties fo:text-align="end" style:justify-single-word="false" style:snap-to-layout-grid="false"/>
      <style:text-properties style:use-window-font-color="true" style:text-outline="false" style:text-line-through-style="none" style:text-line-through-type="none" style:font-name="Times New Roman" fo:font-size="12pt" fo:font-style="normal" fo:text-shadow="none" style:text-underline-style="none" fo:font-weight="bold" officeooo:rsid="0e9a2f63" officeooo:paragraph-rsid="0453b5d2" fo:background-color="transparent" style:font-size-asian="12pt" style:font-style-asian="normal" style:font-weight-asian="bold" style:font-size-complex="11pt" style:text-emphasize="none"/>
    </style:style>
    <style:style style:name="P459" style:family="paragraph" style:parent-style-name="Standard">
      <style:paragraph-properties fo:text-align="center" style:justify-single-word="false" style:snap-to-layout-grid="false"/>
      <style:text-properties style:use-window-font-color="true" style:text-outline="false" style:text-line-through-style="none" style:text-line-through-type="none" style:font-name="Times New Roman" fo:font-size="12pt" fo:font-style="normal" fo:text-shadow="none" style:text-underline-style="none" fo:font-weight="bold" officeooo:rsid="0e9a2f63" officeooo:paragraph-rsid="0453b5d2" style:font-size-asian="12pt" style:font-style-asian="normal" style:font-weight-asian="bold" style:font-size-complex="11pt" style:font-weight-complex="bold" style:text-emphasize="none"/>
    </style:style>
    <style:style style:name="P460" style:family="paragraph" style:parent-style-name="Standard">
      <style:text-properties officeooo:paragraph-rsid="04375543"/>
    </style:style>
    <style:style style:name="P461" style:family="paragraph" style:parent-style-name="Standard">
      <style:paragraph-properties fo:text-align="center" style:justify-single-word="false" style:text-autospace="none"/>
      <style:text-properties fo:color="#193300" fo:font-size="14pt" fo:font-style="italic" fo:font-weight="bold" officeooo:rsid="043b680d" officeooo:paragraph-rsid="043d28a9" style:font-size-asian="14pt" style:font-style-asian="italic" style:font-weight-asian="bold" style:font-size-complex="14pt" style:font-style-complex="italic" style:font-weight-complex="bold"/>
    </style:style>
    <style:style style:name="P462" style:family="paragraph" style:parent-style-name="Standard">
      <style:paragraph-properties fo:text-align="center" style:justify-single-word="false" style:text-autospace="none"/>
      <style:text-properties fo:font-size="14pt" fo:font-style="italic" fo:font-weight="bold" officeooo:paragraph-rsid="043d28a9" style:font-size-asian="14pt" style:font-style-asian="italic" style:font-weight-asian="bold" style:font-size-complex="22pt" style:font-style-complex="italic" style:font-weight-complex="bold"/>
    </style:style>
    <style:style style:name="P463" style:family="paragraph" style:parent-style-name="Standard">
      <style:paragraph-properties fo:text-align="center" style:justify-single-word="false" style:text-autospace="none"/>
      <style:text-properties fo:font-size="14pt" fo:font-style="italic" fo:font-weight="bold" officeooo:rsid="043d28a9" officeooo:paragraph-rsid="043d28a9" style:font-size-asian="14pt" style:font-style-asian="italic" style:font-weight-asian="bold" style:font-size-complex="22pt" style:font-style-complex="italic" style:font-weight-complex="bold"/>
    </style:style>
    <style:style style:name="P464" style:family="paragraph" style:parent-style-name="Standard">
      <style:paragraph-properties fo:text-align="justify" style:justify-single-word="false" style:text-autospace="none"/>
      <style:text-properties fo:font-size="14pt" fo:font-style="italic" fo:font-weight="normal" officeooo:paragraph-rsid="04491236" style:font-size-asian="14pt" style:font-style-asian="italic" style:font-weight-asian="normal" style:font-size-complex="14pt" style:font-style-complex="italic" style:font-weight-complex="normal"/>
    </style:style>
    <style:style style:name="P465" style:family="paragraph" style:parent-style-name="Standard">
      <style:paragraph-properties fo:text-align="center" style:justify-single-word="false"/>
      <style:text-properties fo:color="#666633" style:font-name="Times New Roman" fo:font-size="6pt" fo:language="it" fo:country="IT" fo:font-weight="bold" officeooo:paragraph-rsid="04375543" style:letter-kerning="true" style:font-name-asian="Times New Roman" style:font-size-asian="5.25pt" style:language-asian="zh" style:country-asian="CN" style:font-weight-asian="bold" style:font-name-complex="Times New Roman" style:font-size-complex="6pt" style:language-complex="ar" style:country-complex="SA" style:font-weight-complex="bold"/>
    </style:style>
    <style:style style:name="P466" style:family="paragraph" style:parent-style-name="Standard">
      <style:paragraph-properties style:snap-to-layout-grid="false"/>
      <style:text-properties fo:font-size="10pt" fo:font-weight="bold" officeooo:paragraph-rsid="0453b5d2" style:font-size-asian="10pt" style:font-weight-asian="bold" style:font-size-complex="10pt" style:font-weight-complex="bold"/>
    </style:style>
    <style:style style:name="P467" style:family="paragraph" style:parent-style-name="Standard">
      <style:paragraph-properties fo:text-align="end" style:justify-single-word="false" style:text-autospace="none" style:snap-to-layout-grid="false"/>
      <style:text-properties fo:font-size="10pt" officeooo:paragraph-rsid="0453b5d2" style:font-size-asian="10pt" style:font-size-complex="10pt"/>
    </style:style>
    <style:style style:name="P468" style:family="paragraph" style:parent-style-name="Standard">
      <style:paragraph-properties fo:text-align="end" style:justify-single-word="false" style:text-autospace="none" style:snap-to-layout-grid="false"/>
      <style:text-properties fo:font-size="10pt" officeooo:rsid="007fcb91" officeooo:paragraph-rsid="0453b5d2" style:font-size-asian="10pt" style:font-size-complex="10pt"/>
    </style:style>
    <style:style style:name="P469" style:family="paragraph" style:parent-style-name="Standard">
      <style:paragraph-properties fo:text-align="end" style:justify-single-word="false" style:text-autospace="none" style:snap-to-layout-grid="false"/>
      <style:text-properties fo:font-size="10pt" officeooo:rsid="00802184" officeooo:paragraph-rsid="0453b5d2" style:font-size-asian="10pt" style:font-size-complex="10pt"/>
    </style:style>
    <style:style style:name="P470" style:family="paragraph" style:parent-style-name="Standard">
      <style:paragraph-properties fo:text-align="justify" style:justify-single-word="false"/>
      <style:text-properties fo:font-size="7pt" fo:font-weight="bold" officeooo:rsid="040c9407" officeooo:paragraph-rsid="0453b5d2" fo:background-color="#ffccff" style:font-size-asian="6.09999990463257pt" style:font-weight-asian="bold" style:font-size-complex="7pt" style:font-weight-complex="bold"/>
    </style:style>
    <style:style style:name="P471" style:family="paragraph" style:parent-style-name="Standard">
      <style:paragraph-properties fo:text-align="end" style:justify-single-word="false" style:snap-to-layout-grid="false"/>
      <style:text-properties style:text-line-through-style="none" style:text-line-through-type="none" fo:font-size="11pt" officeooo:rsid="004aa5aa" officeooo:paragraph-rsid="0453b5d2" style:text-underline-mode="continuous" style:text-overline-mode="continuous" style:text-line-through-mode="continuous" fo:background-color="transparent" style:font-size-asian="11pt" style:font-size-complex="11pt"/>
    </style:style>
    <style:style style:name="P472" style:family="paragraph" style:parent-style-name="Standard">
      <style:paragraph-properties fo:text-align="end" style:justify-single-word="false" style:snap-to-layout-grid="false"/>
      <style:text-properties style:text-line-through-style="none" style:text-line-through-type="none" fo:font-size="11pt" officeooo:rsid="004ae6d2" officeooo:paragraph-rsid="0453b5d2" style:text-underline-mode="continuous" style:text-overline-mode="continuous" style:text-line-through-mode="continuous" fo:background-color="transparent" style:font-size-asian="11pt" style:font-size-complex="11pt"/>
    </style:style>
    <style:style style:name="P473" style:family="paragraph" style:parent-style-name="Standard">
      <style:paragraph-properties fo:text-align="end" style:justify-single-word="false" style:snap-to-layout-grid="false"/>
      <style:text-properties style:text-line-through-style="none" style:text-line-through-type="none" fo:font-size="11pt" officeooo:rsid="004cc56f" officeooo:paragraph-rsid="0453b5d2" style:text-underline-mode="continuous" style:text-overline-mode="continuous" style:text-line-through-mode="continuous" fo:background-color="transparent" style:font-size-asian="11pt" style:font-size-complex="11pt"/>
    </style:style>
    <style:style style:name="P474" style:family="paragraph" style:parent-style-name="Standard">
      <style:paragraph-properties fo:text-align="end" style:justify-single-word="false" style:snap-to-layout-grid="false"/>
      <style:text-properties style:text-line-through-style="none" style:text-line-through-type="none" fo:font-size="11pt" officeooo:rsid="004dd644" officeooo:paragraph-rsid="0453b5d2" style:text-underline-mode="continuous" style:text-overline-mode="continuous" style:text-line-through-mode="continuous" fo:background-color="transparent" style:font-size-asian="11pt" style:font-size-complex="11pt"/>
    </style:style>
    <style:style style:name="P475" style:family="paragraph" style:parent-style-name="Standard">
      <loext:graphic-properties draw:fill="none" draw:fill-color="#ffff00" draw:opacity="100%" draw:fill-image-width="0cm" draw:fill-image-height="0cm"/>
      <style:paragraph-properties fo:text-align="end" style:justify-single-word="false" fo:background-color="transparent" style:snap-to-layout-grid="false"/>
      <style:text-properties style:text-line-through-style="none" style:text-line-through-type="none" fo:font-size="11pt" officeooo:rsid="00553d03" officeooo:paragraph-rsid="0453b5d2" style:text-underline-mode="continuous" style:text-overline-mode="continuous" style:text-line-through-mode="continuous" fo:background-color="transparent" style:font-size-asian="11pt" style:font-size-complex="11pt"/>
    </style:style>
    <style:style style:name="P476" style:family="paragraph" style:parent-style-name="Standard">
      <style:paragraph-properties fo:text-align="end" style:justify-single-word="false" style:snap-to-layout-grid="false"/>
      <style:text-properties style:text-line-through-style="none" style:text-line-through-type="none" fo:font-size="11pt" officeooo:rsid="00560e88" officeooo:paragraph-rsid="0453b5d2" style:text-underline-mode="continuous" style:text-overline-mode="continuous" style:text-line-through-mode="continuous" fo:background-color="transparent" style:font-size-asian="11pt" style:font-size-complex="11pt"/>
    </style:style>
    <style:style style:name="P477" style:family="paragraph" style:parent-style-name="Standard">
      <style:paragraph-properties fo:text-align="end" style:justify-single-word="false" style:snap-to-layout-grid="false"/>
      <style:text-properties style:text-line-through-style="none" style:text-line-through-type="none" fo:font-size="11pt" officeooo:rsid="0059fc6c" officeooo:paragraph-rsid="0453b5d2" style:text-underline-mode="continuous" style:text-overline-mode="continuous" style:text-line-through-mode="continuous" fo:background-color="transparent" style:font-size-asian="11pt" style:font-size-complex="11pt"/>
    </style:style>
    <style:style style:name="P478" style:family="paragraph" style:parent-style-name="Standard">
      <style:paragraph-properties fo:text-align="end" style:justify-single-word="false" style:snap-to-layout-grid="false"/>
      <style:text-properties style:text-line-through-style="none" style:text-line-through-type="none" fo:font-size="11pt" officeooo:rsid="005ac261" officeooo:paragraph-rsid="0453b5d2" style:text-underline-mode="continuous" style:text-overline-mode="continuous" style:text-line-through-mode="continuous" fo:background-color="transparent" style:font-size-asian="11pt" style:font-size-complex="11pt"/>
    </style:style>
    <style:style style:name="P479" style:family="paragraph" style:parent-style-name="Standard">
      <style:paragraph-properties fo:text-align="end" style:justify-single-word="false" style:snap-to-layout-grid="false"/>
      <style:text-properties style:text-line-through-style="none" style:text-line-through-type="none" fo:font-size="11pt" officeooo:rsid="00bac68e" officeooo:paragraph-rsid="0453b5d2" style:text-underline-mode="continuous" style:text-overline-mode="continuous" style:text-line-through-mode="continuous" fo:background-color="transparent" style:font-size-asian="11pt" style:font-size-complex="11pt"/>
    </style:style>
    <style:style style:name="P480" style:family="paragraph" style:parent-style-name="Standard">
      <style:paragraph-properties fo:text-align="center" style:justify-single-word="false" style:snap-to-layout-grid="false"/>
      <style:text-properties style:text-line-through-style="none" style:text-line-through-type="none" fo:font-size="11pt" officeooo:paragraph-rsid="0453b5d2" style:text-underline-mode="continuous" style:text-overline-mode="continuous" style:text-line-through-mode="continuous" style:font-size-asian="11pt" style:font-size-complex="11pt"/>
    </style:style>
    <style:style style:name="P481" style:family="paragraph" style:parent-style-name="Standard">
      <style:paragraph-properties fo:text-align="end" style:justify-single-word="false" style:snap-to-layout-grid="false"/>
      <style:text-properties style:text-line-through-style="none" style:text-line-through-type="none" fo:font-size="11pt" officeooo:rsid="00553d03" officeooo:paragraph-rsid="0453b5d2" style:text-underline-mode="skip-white-space" style:text-overline-mode="skip-white-space" style:text-line-through-mode="skip-white-space" fo:background-color="transparent" style:font-size-asian="11pt" style:font-size-complex="11pt"/>
    </style:style>
    <style:style style:name="P482" style:family="paragraph" style:parent-style-name="Standard">
      <style:paragraph-properties fo:text-align="end" style:justify-single-word="false" style:text-autospace="none" style:snap-to-layout-grid="false"/>
      <style:text-properties style:text-line-through-style="none" style:text-line-through-type="none" fo:font-size="11pt" officeooo:rsid="009af797" officeooo:paragraph-rsid="0453b5d2" style:font-size-asian="11pt" style:font-size-complex="11pt"/>
    </style:style>
    <style:style style:name="P483" style:family="paragraph" style:parent-style-name="Standard">
      <style:paragraph-properties fo:text-align="end" style:justify-single-word="false" style:snap-to-layout-grid="false"/>
      <style:text-properties style:text-line-through-style="none" style:text-line-through-type="none" fo:font-size="11pt" officeooo:paragraph-rsid="0453b5d2" style:font-size-asian="11pt" style:font-size-complex="11pt"/>
    </style:style>
    <style:style style:name="P484" style:family="paragraph" style:parent-style-name="Standard">
      <style:paragraph-properties fo:text-align="center" style:justify-single-word="false" style:snap-to-layout-grid="false"/>
      <style:text-properties style:text-line-through-style="none" style:text-line-through-type="none" fo:font-size="11pt" officeooo:paragraph-rsid="0453b5d2" style:font-size-asian="11pt" style:font-size-complex="11pt"/>
    </style:style>
    <style:style style:name="P485" style:family="paragraph" style:parent-style-name="Standard">
      <style:paragraph-properties fo:text-align="center" style:justify-single-word="false" style:snap-to-layout-grid="false"/>
      <style:text-properties style:text-line-through-style="none" style:text-line-through-type="none" fo:font-size="11pt" officeooo:rsid="006f8fb4" officeooo:paragraph-rsid="0453b5d2" style:font-size-asian="11pt" style:font-size-complex="11pt"/>
    </style:style>
    <style:style style:name="P486" style:family="paragraph" style:parent-style-name="Standard">
      <style:paragraph-properties style:text-autospace="none" style:snap-to-layout-grid="false"/>
      <style:text-properties style:text-line-through-style="none" style:text-line-through-type="none" fo:font-size="11pt" officeooo:rsid="007fcb91" officeooo:paragraph-rsid="0453b5d2" fo:background-color="transparent" style:font-size-asian="11pt" style:font-size-complex="11pt"/>
    </style:style>
    <style:style style:name="P487" style:family="paragraph" style:parent-style-name="Standard">
      <style:paragraph-properties fo:text-align="end" style:justify-single-word="false" style:snap-to-layout-grid="false"/>
      <style:text-properties style:text-line-through-style="none" style:text-line-through-type="none" fo:font-size="11pt" officeooo:rsid="007fcb91" officeooo:paragraph-rsid="0453b5d2" fo:background-color="transparent" style:font-size-asian="11pt" style:font-size-complex="11pt"/>
    </style:style>
    <style:style style:name="P488" style:family="paragraph" style:parent-style-name="Standard">
      <style:paragraph-properties fo:text-align="center" style:justify-single-word="false" style:text-autospace="none" style:snap-to-layout-grid="false"/>
      <style:text-properties style:text-line-through-style="none" style:text-line-through-type="none" fo:font-size="11pt" officeooo:rsid="009af797" officeooo:paragraph-rsid="0453b5d2" fo:background-color="transparent" style:font-size-asian="11pt" style:font-size-complex="11pt"/>
    </style:style>
    <style:style style:name="P489" style:family="paragraph" style:parent-style-name="Standard">
      <style:paragraph-properties fo:text-align="center" style:justify-single-word="false" style:snap-to-layout-grid="false"/>
      <style:text-properties style:text-line-through-style="none" style:text-line-through-type="none" fo:font-size="11pt" officeooo:paragraph-rsid="0453b5d2" fo:background-color="transparent" style:font-size-asian="11pt" style:font-size-complex="11pt"/>
    </style:style>
    <style:style style:name="P490" style:family="paragraph" style:parent-style-name="Standard">
      <style:paragraph-properties fo:text-align="center" style:justify-single-word="false" style:text-autospace="none" style:snap-to-layout-grid="false"/>
      <style:text-properties style:text-line-through-style="none" style:text-line-through-type="none" fo:font-size="11pt" officeooo:paragraph-rsid="0453b5d2" fo:background-color="transparent" style:font-size-asian="11pt" style:font-size-complex="11pt"/>
    </style:style>
    <style:style style:name="P491" style:family="paragraph" style:parent-style-name="Standard">
      <style:paragraph-properties fo:text-align="end" style:justify-single-word="false" style:text-autospace="none" style:snap-to-layout-grid="false"/>
      <style:text-properties style:text-line-through-style="none" style:text-line-through-type="none" fo:font-size="11pt" officeooo:paragraph-rsid="0453b5d2" fo:background-color="transparent" style:font-size-asian="11pt" style:font-size-complex="11pt"/>
    </style:style>
    <style:style style:name="P492" style:family="paragraph" style:parent-style-name="Standard">
      <style:paragraph-properties fo:text-align="end" style:justify-single-word="false" style:snap-to-layout-grid="false"/>
      <style:text-properties style:text-line-through-style="none" style:text-line-through-type="none" fo:font-size="11pt" officeooo:paragraph-rsid="0453b5d2" fo:background-color="transparent" style:font-size-asian="11pt" style:font-size-complex="11pt"/>
    </style:style>
    <style:style style:name="P493" style:family="paragraph" style:parent-style-name="Standard">
      <style:paragraph-properties style:text-autospace="none" style:snap-to-layout-grid="false"/>
      <style:text-properties style:text-line-through-style="none" style:text-line-through-type="none" fo:font-size="11pt" officeooo:paragraph-rsid="0453b5d2" fo:background-color="transparent" style:font-size-asian="11pt" style:font-size-complex="11pt"/>
    </style:style>
    <style:style style:name="P494" style:family="paragraph" style:parent-style-name="Standard">
      <style:paragraph-properties fo:text-align="end" style:justify-single-word="false" style:snap-to-layout-grid="false"/>
      <style:text-properties style:text-line-through-style="none" style:text-line-through-type="none" style:font-name="Times New Roman" fo:font-size="11pt" officeooo:rsid="00bb157e" officeooo:paragraph-rsid="0453b5d2" style:font-size-asian="11pt" style:font-size-complex="11pt"/>
    </style:style>
    <style:style style:name="P495" style:family="paragraph" style:parent-style-name="Standard">
      <style:paragraph-properties fo:text-align="end" style:justify-single-word="false" style:snap-to-layout-grid="false"/>
      <style:text-properties style:text-line-through-style="none" style:text-line-through-type="none" style:font-name="Times New Roman" fo:font-size="11pt" officeooo:rsid="011ade9e" officeooo:paragraph-rsid="0453b5d2" style:font-size-asian="11pt" style:font-size-complex="11pt"/>
    </style:style>
    <style:style style:name="P496" style:family="paragraph" style:parent-style-name="Standard">
      <style:paragraph-properties fo:text-align="end" style:justify-single-word="false" style:text-autospace="none"/>
      <style:text-properties fo:color="#000000" fo:font-size="11pt" officeooo:paragraph-rsid="0453b5d2" style:font-name-asian="Arial" style:font-size-asian="11pt" style:font-name-complex="Arial" style:font-size-complex="11pt"/>
    </style:style>
    <style:style style:name="P497" style:family="paragraph" style:parent-style-name="Standard">
      <style:paragraph-properties style:text-autospace="none"/>
      <style:text-properties fo:color="#000000" fo:font-size="11pt" officeooo:paragraph-rsid="0453b5d2" style:font-name-asian="Arial" style:font-size-asian="11pt" style:font-name-complex="Arial" style:font-size-complex="11pt"/>
    </style:style>
    <style:style style:name="P498" style:family="paragraph" style:parent-style-name="Standard">
      <style:paragraph-properties fo:text-align="center" style:justify-single-word="false" style:text-autospace="none"/>
      <style:text-properties fo:color="#000000" fo:font-size="11pt" officeooo:paragraph-rsid="0453b5d2" style:font-name-asian="Arial" style:font-size-asian="11pt" style:font-name-complex="Arial" style:font-size-complex="11pt"/>
    </style:style>
    <style:style style:name="P499" style:family="paragraph" style:parent-style-name="Standard">
      <style:paragraph-properties fo:text-align="end" style:justify-single-word="false" style:text-autospace="none"/>
      <style:text-properties fo:color="#000000" fo:font-size="11pt" officeooo:paragraph-rsid="0453b5d2" fo:background-color="transparent" style:font-name-asian="Arial" style:font-size-asian="11pt" style:font-name-complex="Arial" style:font-size-complex="11pt"/>
    </style:style>
    <style:style style:name="P500" style:family="paragraph" style:parent-style-name="Standard">
      <style:paragraph-properties fo:text-align="end" style:justify-single-word="false" style:text-autospace="none"/>
      <style:text-properties fo:color="#000000" fo:font-size="11pt" officeooo:rsid="008a1b79" officeooo:paragraph-rsid="0453b5d2" fo:background-color="transparent" style:font-name-asian="Arial" style:font-size-asian="11pt" style:font-name-complex="Arial" style:font-size-complex="11pt"/>
    </style:style>
    <style:style style:name="P501" style:family="paragraph" style:parent-style-name="Standard">
      <style:paragraph-properties style:text-autospace="none"/>
      <style:text-properties fo:color="#000000" fo:font-size="11pt" officeooo:paragraph-rsid="0453b5d2" fo:background-color="transparent" style:font-name-asian="Arial" style:font-size-asian="11pt" style:font-name-complex="Arial" style:font-size-complex="11pt"/>
    </style:style>
    <style:style style:name="P502" style:family="paragraph" style:parent-style-name="Standard">
      <style:paragraph-properties fo:text-align="end" style:justify-single-word="false" style:text-autospace="none"/>
      <style:text-properties fo:color="#000000" fo:font-size="11pt" officeooo:rsid="00bb9246" officeooo:paragraph-rsid="0453b5d2" fo:background-color="transparent" style:font-name-asian="Arial" style:font-size-asian="11pt" style:font-name-complex="Arial" style:font-size-complex="11pt"/>
    </style:style>
    <style:style style:name="P503" style:family="paragraph" style:parent-style-name="Standard">
      <style:paragraph-properties style:text-autospace="none"/>
      <style:text-properties fo:color="#000000" fo:font-size="11pt" officeooo:rsid="00bb9246" officeooo:paragraph-rsid="0453b5d2" fo:background-color="transparent" style:font-name-asian="Arial" style:font-size-asian="11pt" style:font-name-complex="Arial" style:font-size-complex="11pt"/>
    </style:style>
    <style:style style:name="P504" style:family="paragraph" style:parent-style-name="Standard">
      <style:paragraph-properties fo:text-align="end" style:justify-single-word="false" style:text-autospace="none"/>
      <style:text-properties fo:color="#000000" fo:font-size="11pt" officeooo:rsid="007ba86c" officeooo:paragraph-rsid="0453b5d2" fo:background-color="transparent" style:font-name-asian="Arial" style:font-size-asian="11pt" style:font-name-complex="Arial" style:font-size-complex="11pt"/>
    </style:style>
    <style:style style:name="P505" style:family="paragraph" style:parent-style-name="Standard">
      <style:paragraph-properties fo:text-align="center" style:justify-single-word="false" style:text-autospace="none"/>
      <style:text-properties fo:color="#000000" fo:font-size="11pt" officeooo:paragraph-rsid="0453b5d2" fo:background-color="transparent" style:font-name-asian="Arial" style:font-size-asian="11pt" style:font-name-complex="Arial" style:font-size-complex="11pt"/>
    </style:style>
    <style:style style:name="P506" style:family="paragraph" style:parent-style-name="Standard">
      <style:paragraph-properties fo:text-align="center" style:justify-single-word="false" style:text-autospace="none"/>
      <style:text-properties fo:color="#000000" fo:font-size="11pt" officeooo:rsid="0074aa2f" officeooo:paragraph-rsid="0453b5d2" fo:background-color="transparent" style:font-name-asian="Arial" style:font-size-asian="11pt" style:font-name-complex="Arial" style:font-size-complex="11pt"/>
    </style:style>
    <style:style style:name="P507" style:family="paragraph" style:parent-style-name="Standard">
      <style:paragraph-properties fo:text-align="center" style:justify-single-word="false" style:text-autospace="none"/>
      <style:text-properties fo:color="#000000" fo:font-size="11pt" officeooo:rsid="005a6c81" officeooo:paragraph-rsid="0453b5d2" fo:background-color="transparent" style:font-name-asian="Arial" style:font-size-asian="11pt" style:font-name-complex="Arial" style:font-size-complex="11pt"/>
    </style:style>
    <style:style style:name="P508" style:family="paragraph" style:parent-style-name="Standard">
      <style:paragraph-properties style:text-autospace="none"/>
      <style:text-properties fo:color="#000000" fo:font-size="11pt" fo:font-weight="normal" officeooo:rsid="005a6c81" officeooo:paragraph-rsid="0453b5d2" fo:background-color="transparent" style:font-name-asian="Arial" style:font-size-asian="11pt" style:font-weight-asian="normal" style:font-name-complex="Arial" style:font-size-complex="11pt" style:font-weight-complex="normal"/>
    </style:style>
    <style:style style:name="P509" style:family="paragraph" style:parent-style-name="Standard">
      <style:paragraph-properties style:text-autospace="none"/>
      <style:text-properties fo:color="#000000" fo:font-size="11pt" fo:font-weight="bold" officeooo:paragraph-rsid="0453b5d2" style:font-name-asian="Arial" style:font-size-asian="11pt" style:font-weight-asian="bold" style:font-name-complex="Arial" style:font-size-complex="11pt" style:font-weight-complex="bold"/>
    </style:style>
    <style:style style:name="P510" style:family="paragraph" style:parent-style-name="Standard">
      <style:paragraph-properties fo:text-align="center" style:justify-single-word="false" style:text-autospace="none"/>
      <style:text-properties fo:color="#000000" fo:font-size="11pt" officeooo:rsid="0056f3ca" officeooo:paragraph-rsid="0453b5d2" fo:background-color="#ffffff" style:font-name-asian="Arial" style:font-size-asian="11pt" style:font-name-complex="Arial" style:font-size-complex="11pt"/>
    </style:style>
    <style:style style:name="P511" style:family="paragraph" style:parent-style-name="Standard">
      <style:paragraph-properties fo:text-align="center" style:justify-single-word="false" style:text-autospace="none"/>
      <style:text-properties fo:color="#000000" fo:font-size="11pt" officeooo:rsid="0056a51f" officeooo:paragraph-rsid="0453b5d2" fo:background-color="#ffffff" style:font-name-asian="Arial" style:font-size-asian="11pt" style:font-name-complex="Arial" style:font-size-complex="11pt"/>
    </style:style>
    <style:style style:name="P512" style:family="paragraph" style:parent-style-name="Standard">
      <style:paragraph-properties style:text-autospace="none"/>
      <style:text-properties fo:color="#000000" fo:font-size="11pt" officeooo:rsid="0056a51f" officeooo:paragraph-rsid="0453b5d2" fo:background-color="#ffffff" style:font-name-asian="Arial" style:font-size-asian="11pt" style:font-name-complex="Arial" style:font-size-complex="11pt"/>
    </style:style>
    <style:style style:name="P513" style:family="paragraph" style:parent-style-name="Standard">
      <style:paragraph-properties fo:text-align="end" style:justify-single-word="false" style:text-autospace="none"/>
      <style:text-properties fo:color="#000000" style:text-line-through-style="none" style:text-line-through-type="none" fo:font-size="11pt" officeooo:paragraph-rsid="0453b5d2" style:text-underline-mode="continuous" style:text-overline-mode="continuous" style:text-line-through-mode="continuous" style:font-name-asian="Arial" style:font-size-asian="11pt" style:font-name-complex="Arial" style:font-size-complex="11pt"/>
    </style:style>
    <style:style style:name="P514" style:family="paragraph" style:parent-style-name="Standard">
      <style:paragraph-properties style:text-autospace="none"/>
      <style:text-properties fo:color="#000000" style:text-line-through-style="none" style:text-line-through-type="none" fo:font-size="11pt" officeooo:paragraph-rsid="0453b5d2" style:text-underline-mode="continuous" style:text-overline-mode="continuous" style:text-line-through-mode="continuous" style:font-name-asian="Arial" style:font-size-asian="11pt" style:font-name-complex="Arial" style:font-size-complex="11pt"/>
    </style:style>
    <style:style style:name="P515" style:family="paragraph" style:parent-style-name="Standard">
      <style:paragraph-properties fo:text-align="end" style:justify-single-word="false" style:text-autospace="none"/>
      <style:text-properties fo:color="#000000" style:text-line-through-style="none" style:text-line-through-type="none" fo:font-size="11pt" officeooo:paragraph-rsid="0453b5d2" fo:background-color="transparent" style:font-name-asian="Arial" style:font-size-asian="11pt" style:font-name-complex="Arial" style:font-size-complex="11pt"/>
    </style:style>
    <style:style style:name="P516" style:family="paragraph" style:parent-style-name="Standard">
      <style:paragraph-properties style:text-autospace="none"/>
      <style:text-properties fo:color="#000000" style:text-line-through-style="none" style:text-line-through-type="none" fo:font-size="11pt" officeooo:paragraph-rsid="0453b5d2" fo:background-color="transparent" style:font-name-asian="Arial" style:font-size-asian="11pt" style:font-name-complex="Arial" style:font-size-complex="11pt"/>
    </style:style>
    <style:style style:name="P517" style:family="paragraph" style:parent-style-name="Standard">
      <style:paragraph-properties fo:text-align="center" style:justify-single-word="false" style:text-autospace="none"/>
      <style:text-properties fo:color="#000000" style:text-line-through-style="none" style:text-line-through-type="none" fo:font-size="11pt" officeooo:paragraph-rsid="0453b5d2" fo:background-color="transparent" style:font-name-asian="Arial" style:font-size-asian="11pt" style:font-name-complex="Arial" style:font-size-complex="11pt"/>
    </style:style>
    <style:style style:name="P518" style:family="paragraph" style:parent-style-name="Standard">
      <style:paragraph-properties fo:text-align="justify" style:justify-single-word="false" style:snap-to-layout-grid="false"/>
      <style:text-properties fo:color="#000000" style:text-line-through-style="none" style:text-line-through-type="none" style:font-name="Times New Roman" fo:font-size="9pt" officeooo:paragraph-rsid="0453b5d2" fo:background-color="transparent" style:font-size-asian="9pt" style:font-size-complex="9pt"/>
    </style:style>
    <style:style style:name="P519" style:family="paragraph" style:parent-style-name="Standard">
      <style:paragraph-properties fo:text-align="center" style:justify-single-word="false" style:text-autospace="none" style:snap-to-layout-grid="false"/>
      <style:text-properties fo:color="#000000" style:font-name="Times New Roman" fo:font-size="11pt" fo:font-weight="normal" officeooo:rsid="007ba86c" officeooo:paragraph-rsid="0453b5d2" fo:background-color="transparent" style:font-name-asian="Arial" style:font-size-asian="11pt" style:font-weight-asian="normal" style:font-name-complex="Arial" style:font-size-complex="11pt" style:font-weight-complex="normal"/>
    </style:style>
    <style:style style:name="P520" style:family="paragraph" style:parent-style-name="Standard">
      <style:paragraph-properties fo:text-align="center" style:justify-single-word="false" style:text-autospace="none" style:snap-to-layout-grid="false"/>
      <style:text-properties fo:color="#000000" style:font-name="Times New Roman" fo:font-size="11pt" fo:font-weight="normal" officeooo:rsid="008a1b79" officeooo:paragraph-rsid="0453b5d2" fo:background-color="transparent" style:font-name-asian="Arial" style:font-size-asian="11pt" style:font-weight-asian="normal" style:font-name-complex="Arial" style:font-size-complex="11pt" style:font-weight-complex="normal"/>
    </style:style>
    <style:style style:name="P521" style:family="paragraph" style:parent-style-name="Standard">
      <style:paragraph-properties fo:text-align="end" style:justify-single-word="false" style:snap-to-layout-grid="false"/>
      <style:text-properties fo:color="#000000" style:font-name="Times New Roman" fo:font-size="11pt" officeooo:rsid="011ade9e" officeooo:paragraph-rsid="0453b5d2" fo:background-color="transparent" style:font-size-asian="11pt" style:font-size-complex="11pt"/>
    </style:style>
    <style:style style:name="P522" style:family="paragraph" style:parent-style-name="Standard">
      <style:paragraph-properties fo:text-align="end" style:justify-single-word="false" style:snap-to-layout-grid="false"/>
      <style:text-properties fo:color="#000000" style:font-name="Times New Roman" fo:font-size="11pt" officeooo:rsid="00e7116e" officeooo:paragraph-rsid="0453b5d2" fo:background-color="transparent" style:font-size-asian="11pt" style:font-size-complex="11pt"/>
    </style:style>
    <style:style style:name="P523" style:family="paragraph" style:parent-style-name="Standard">
      <style:paragraph-properties style:text-autospace="none"/>
      <style:text-properties officeooo:paragraph-rsid="0453b5d2"/>
    </style:style>
    <style:style style:name="P524" style:family="paragraph" style:parent-style-name="Standard">
      <style:text-properties officeooo:paragraph-rsid="0453b5d2"/>
    </style:style>
    <style:style style:name="P525" style:family="paragraph" style:parent-style-name="Standard">
      <style:paragraph-properties fo:text-align="end" style:justify-single-word="false" style:snap-to-layout-grid="false"/>
      <style:text-properties officeooo:paragraph-rsid="0453b5d2"/>
    </style:style>
    <style:style style:name="P526" style:family="paragraph" style:parent-style-name="Standard">
      <style:paragraph-properties fo:text-align="end" style:justify-single-word="false" style:snap-to-layout-grid="false"/>
      <style:text-properties fo:color="#800000" style:text-outline="false" style:text-line-through-style="none" style:text-line-through-type="none" style:font-name="Times New Roman" fo:font-size="12pt" fo:font-style="normal" fo:text-shadow="none" style:text-underline-style="none" fo:font-weight="bold" officeooo:rsid="0e9a2f63" officeooo:paragraph-rsid="0453b5d2" fo:background-color="transparent" style:font-size-asian="12pt" style:font-style-asian="normal" style:font-weight-asian="bold" style:font-size-complex="11pt" style:text-emphasize="none"/>
    </style:style>
    <style:style style:name="P527" style:family="paragraph" style:parent-style-name="Standard">
      <style:paragraph-properties fo:text-align="end" style:justify-single-word="false"/>
      <style:text-properties fo:color="#800000" style:text-outline="false" style:text-line-through-style="none" style:text-line-through-type="none" style:font-name="Times New Roman" fo:font-size="12pt" fo:font-style="normal" fo:text-shadow="none" style:text-underline-style="none" fo:font-weight="bold" officeooo:rsid="0e9a2f63" officeooo:paragraph-rsid="0453b5d2" style:font-size-asian="12pt" style:font-style-asian="normal" style:font-weight-asian="bold" style:text-emphasize="none"/>
    </style:style>
    <style:style style:name="P528" style:family="paragraph" style:parent-style-name="Standard">
      <style:paragraph-properties fo:text-align="end" style:justify-single-word="false"/>
      <style:text-properties officeooo:rsid="0e9a2f63" officeooo:paragraph-rsid="0453b5d2"/>
    </style:style>
    <style:style style:name="P529" style:family="paragraph" style:parent-style-name="Standard">
      <style:paragraph-properties fo:text-align="end" style:justify-single-word="false" style:text-autospace="none" style:snap-to-layout-grid="false"/>
      <style:text-properties officeooo:rsid="001e41fd" officeooo:paragraph-rsid="0453b5d2"/>
    </style:style>
    <style:style style:name="P530" style:family="paragraph" style:parent-style-name="Standard">
      <style:paragraph-properties fo:text-align="end" style:justify-single-word="false" style:snap-to-layout-grid="false"/>
      <style:text-properties officeooo:rsid="007fcb91" officeooo:paragraph-rsid="0453b5d2"/>
    </style:style>
    <style:style style:name="P531" style:family="paragraph" style:parent-style-name="Standard">
      <style:paragraph-properties fo:margin-top="0.212cm" fo:margin-bottom="0.212cm" loext:contextual-spacing="false"/>
      <style:text-properties fo:font-size="11pt" fo:font-weight="bold" officeooo:paragraph-rsid="04319552" style:font-size-asian="11pt" style:font-weight-asian="bold" style:font-weight-complex="bold"/>
    </style:style>
    <style:style style:name="P532" style:family="paragraph" style:parent-style-name="Standard">
      <style:paragraph-properties fo:margin-top="0.212cm" fo:margin-bottom="0.212cm" loext:contextual-spacing="false"/>
      <style:text-properties fo:font-size="11pt" fo:font-weight="bold" officeooo:paragraph-rsid="04375543" style:font-size-asian="11pt" style:font-weight-asian="bold" style:font-weight-complex="bold"/>
    </style:style>
    <style:style style:name="P533" style:family="paragraph" style:parent-style-name="Standard">
      <style:paragraph-properties fo:margin-top="0.212cm" fo:margin-bottom="0.212cm" loext:contextual-spacing="false"/>
      <style:text-properties fo:font-size="11pt" fo:font-weight="bold" officeooo:paragraph-rsid="044b6de1" style:font-size-asian="11pt" style:font-weight-asian="bold" style:font-weight-complex="bold"/>
    </style:style>
    <style:style style:name="P534" style:family="paragraph" style:parent-style-name="Standard">
      <style:paragraph-properties fo:margin-top="0.212cm" fo:margin-bottom="0.212cm" loext:contextual-spacing="false"/>
      <style:text-properties fo:font-size="11pt" fo:font-weight="bold" officeooo:paragraph-rsid="044d51eb" style:font-size-asian="11pt" style:font-weight-asian="bold" style:font-weight-complex="bold"/>
    </style:style>
    <style:style style:name="P535" style:family="paragraph" style:parent-style-name="Standard">
      <style:paragraph-properties fo:margin-top="0.212cm" fo:margin-bottom="0.212cm" loext:contextual-spacing="false"/>
      <style:text-properties fo:font-size="11pt" fo:font-weight="bold" officeooo:paragraph-rsid="0453b5d2" style:font-size-asian="11pt" style:font-weight-asian="bold" style:font-weight-complex="bold"/>
    </style:style>
    <style:style style:name="P536" style:family="paragraph" style:parent-style-name="Standard">
      <style:paragraph-properties fo:margin-top="0.212cm" fo:margin-bottom="0.212cm" loext:contextual-spacing="false"/>
      <style:text-properties fo:font-size="11pt" fo:font-weight="bold" officeooo:paragraph-rsid="044b6de1" fo:background-color="transparent" style:font-size-asian="11pt" style:font-weight-asian="bold" style:font-weight-complex="bold"/>
    </style:style>
    <style:style style:name="P537" style:family="paragraph" style:parent-style-name="Standard">
      <style:paragraph-properties fo:margin-top="0.212cm" fo:margin-bottom="0.212cm" loext:contextual-spacing="false" fo:text-align="start" style:justify-single-word="false"/>
      <style:text-properties style:use-window-font-color="true" style:font-name="Times New Roman" fo:font-size="11pt" fo:language="it" fo:country="IT" fo:font-weight="bold" officeooo:paragraph-rsid="044b6de1" style:letter-kerning="true" style:font-name-asian="Times New Roman" style:font-size-asian="11pt" style:language-asian="zh" style:country-asian="CN" style:font-weight-asian="bold" style:font-name-complex="Times New Roman" style:font-size-complex="12pt" style:language-complex="ar" style:country-complex="SA" style:font-weight-complex="bold"/>
    </style:style>
    <style:style style:name="P538" style:family="paragraph" style:parent-style-name="Standard">
      <style:paragraph-properties fo:margin-top="0.212cm" fo:margin-bottom="0.212cm" loext:contextual-spacing="false"/>
      <style:text-properties style:use-window-font-color="true" style:font-name="Times New Roman" fo:font-size="11pt" fo:language="it" fo:country="IT" fo:font-weight="bold" officeooo:paragraph-rsid="044b6de1" style:letter-kerning="true" fo:background-color="transparent" style:font-name-asian="Times New Roman" style:font-size-asian="11pt" style:language-asian="zh" style:country-asian="CN" style:font-weight-asian="bold" style:font-name-complex="Times New Roman" style:font-size-complex="12pt" style:language-complex="ar" style:country-complex="SA" style:font-weight-complex="bold"/>
    </style:style>
    <style:style style:name="P539" style:family="paragraph" style:parent-style-name="Standard">
      <style:paragraph-properties fo:margin-top="0.212cm" fo:margin-bottom="0.212cm" loext:contextual-spacing="false"/>
      <style:text-properties officeooo:paragraph-rsid="0453b5d2"/>
    </style:style>
    <style:style style:name="P540" style:family="paragraph" style:parent-style-name="Standard">
      <style:paragraph-properties fo:margin-top="0.212cm" fo:margin-bottom="0.212cm" loext:contextual-spacing="false"/>
      <style:text-properties fo:color="#666633" style:font-name="Times New Roman" fo:font-size="16pt" fo:language="it" fo:country="IT" fo:font-weight="bold"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P541" style:family="paragraph" style:parent-style-name="Standard">
      <style:paragraph-properties fo:margin-top="0.212cm" fo:margin-bottom="0cm" loext:contextual-spacing="false" fo:text-align="center" style:justify-single-word="false"/>
      <style:text-properties officeooo:paragraph-rsid="04319552"/>
    </style:style>
    <style:style style:name="P542" style:family="paragraph" style:parent-style-name="Standard">
      <style:paragraph-properties fo:margin-top="0.212cm" fo:margin-bottom="0cm" loext:contextual-spacing="false" fo:text-align="center" style:justify-single-word="false"/>
      <style:text-properties officeooo:paragraph-rsid="0449f907"/>
    </style:style>
    <style:style style:name="P543" style:family="paragraph" style:parent-style-name="Standard">
      <style:paragraph-properties fo:margin-top="0.212cm" fo:margin-bottom="0cm" loext:contextual-spacing="false" fo:text-align="center" style:justify-single-word="false"/>
      <style:text-properties officeooo:paragraph-rsid="044d51eb"/>
    </style:style>
    <style:style style:name="P544" style:family="paragraph" style:parent-style-name="Standard">
      <style:paragraph-properties fo:margin-top="0.212cm" fo:margin-bottom="0cm" loext:contextual-spacing="false"/>
      <style:text-properties fo:font-size="11pt" fo:font-weight="bold" officeooo:paragraph-rsid="042e7e4c" style:font-size-asian="11pt" style:font-weight-asian="bold" style:font-weight-complex="bold"/>
    </style:style>
    <style:style style:name="P545" style:family="paragraph" style:parent-style-name="Standard">
      <style:paragraph-properties fo:margin-top="0.212cm" fo:margin-bottom="0cm" loext:contextual-spacing="false"/>
      <style:text-properties fo:font-size="11pt" fo:font-weight="bold" officeooo:paragraph-rsid="04319552" style:font-size-asian="11pt" style:font-weight-asian="bold" style:font-weight-complex="bold"/>
    </style:style>
    <style:style style:name="P546" style:family="paragraph" style:parent-style-name="Standard">
      <style:paragraph-properties fo:margin-top="0.212cm" fo:margin-bottom="0cm" loext:contextual-spacing="false"/>
      <style:text-properties fo:font-size="11pt" fo:font-weight="bold" officeooo:paragraph-rsid="04375543" style:font-size-asian="11pt" style:font-weight-asian="bold" style:font-weight-complex="bold"/>
    </style:style>
    <style:style style:name="P547" style:family="paragraph" style:parent-style-name="Standard">
      <style:paragraph-properties fo:margin-top="0.212cm" fo:margin-bottom="0cm" loext:contextual-spacing="false"/>
      <style:text-properties fo:font-size="11pt" fo:font-weight="bold" officeooo:paragraph-rsid="0449f907" style:font-size-asian="11pt" style:font-weight-asian="bold" style:font-weight-complex="bold"/>
    </style:style>
    <style:style style:name="P548" style:family="paragraph" style:parent-style-name="Standard">
      <style:paragraph-properties fo:margin-top="0.212cm" fo:margin-bottom="0cm" loext:contextual-spacing="false" fo:text-align="start" style:justify-single-word="false"/>
      <style:text-properties fo:font-size="11pt" fo:font-weight="bold" officeooo:paragraph-rsid="044d51eb" style:font-size-asian="11pt" style:font-weight-asian="bold" style:font-weight-complex="bold"/>
    </style:style>
    <style:style style:name="P549" style:family="paragraph" style:parent-style-name="Standard">
      <style:paragraph-properties fo:margin-top="0.212cm" fo:margin-bottom="0cm" loext:contextual-spacing="false"/>
      <style:text-properties fo:font-size="11pt" fo:font-weight="bold" officeooo:paragraph-rsid="0453b5d2" style:font-size-asian="11pt" style:font-weight-asian="bold" style:font-weight-complex="bold"/>
    </style:style>
    <style:style style:name="P550" style:family="paragraph" style:parent-style-name="Standard">
      <style:paragraph-properties fo:margin-top="0.212cm" fo:margin-bottom="0cm" loext:contextual-spacing="false"/>
      <style:text-properties fo:font-size="11pt" fo:font-weight="bold" officeooo:paragraph-rsid="04375543" fo:background-color="transparent" style:font-size-asian="11pt" style:font-weight-asian="bold" style:font-weight-complex="bold"/>
    </style:style>
    <style:style style:name="P551" style:family="paragraph" style:parent-style-name="Standard">
      <style:paragraph-properties fo:margin-top="0.212cm" fo:margin-bottom="0cm" loext:contextual-spacing="false" fo:text-align="justify" style:justify-single-word="false"/>
      <style:text-properties fo:font-size="11pt" officeooo:paragraph-rsid="0453b5d2" style:font-size-asian="11pt" style:font-size-complex="10pt"/>
    </style:style>
    <style:style style:name="P552" style:family="paragraph" style:parent-style-name="Standard">
      <style:paragraph-properties fo:margin-top="0.212cm" fo:margin-bottom="0cm" loext:contextual-spacing="false" fo:text-align="center" style:justify-single-word="false"/>
      <style:text-properties fo:color="#661900" style:font-name="Times New Roman" fo:font-size="14pt" fo:language="it" fo:country="IT" fo:font-weight="bold" officeooo:paragraph-rsid="042e7e4c"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553" style:family="paragraph" style:parent-style-name="Standard">
      <style:paragraph-properties fo:margin-top="0.212cm" fo:margin-bottom="0cm" loext:contextual-spacing="false" fo:text-align="center" style:justify-single-word="false"/>
      <style:text-properties fo:color="#661900" style:font-name="Times New Roman" fo:font-size="14pt" fo:language="it" fo:country="IT" fo:font-weight="bold" officeooo:paragraph-rsid="04319552"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554" style:family="paragraph" style:parent-style-name="Standard">
      <style:paragraph-properties fo:margin-top="0.212cm" fo:margin-bottom="0cm" loext:contextual-spacing="false" fo:text-align="center" style:justify-single-word="false"/>
      <style:text-properties fo:color="#661900" style:font-name="Times New Roman" fo:font-size="14pt" fo:language="it" fo:country="IT" fo:font-weight="bold" officeooo:paragraph-rsid="04375543"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555" style:family="paragraph" style:parent-style-name="Standard">
      <style:paragraph-properties fo:margin-top="0.212cm" fo:margin-bottom="0cm" loext:contextual-spacing="false" fo:text-align="center" style:justify-single-word="false"/>
      <style:text-properties fo:color="#661900" style:font-name="Times New Roman" fo:font-size="14pt" fo:language="it" fo:country="IT" fo:font-weight="bold" officeooo:paragraph-rsid="0453b5d2"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556" style:family="paragraph" style:parent-style-name="Standard">
      <style:paragraph-properties fo:margin-top="0.212cm" fo:margin-bottom="0cm" loext:contextual-spacing="false" fo:text-align="justify" style:justify-single-word="false"/>
      <style:text-properties style:use-window-font-color="true" fo:font-size="14pt" fo:font-weight="bold" style:font-size-asian="14pt" style:font-weight-asian="bold" style:font-size-complex="10pt" style:font-weight-complex="bold"/>
    </style:style>
    <style:style style:name="P557" style:family="paragraph" style:parent-style-name="Heading">
      <style:text-properties fo:color="#000000" style:font-name="Times New Roman" fo:font-size="26pt" style:font-size-asian="26pt" style:font-name-complex="Times New Roman"/>
    </style:style>
    <style:style style:name="P558" style:family="paragraph" style:parent-style-name="Heading">
      <style:text-properties fo:color="#000000" style:font-name="Times New Roman" fo:font-size="36pt" style:font-size-asian="36pt" style:font-name-complex="Times New Roman"/>
    </style:style>
    <style:style style:name="P559" style:family="paragraph" style:parent-style-name="Heading">
      <style:text-properties fo:color="#000000" style:font-name="Times New Roman" fo:font-size="16pt" style:font-size-asian="16pt" style:font-name-complex="Times New Roman"/>
    </style:style>
    <style:style style:name="P560" style:family="paragraph" style:parent-style-name="Heading">
      <style:text-properties fo:color="#000000" style:font-name="Times New Roman" fo:font-size="18pt" style:font-size-asian="15.75pt" style:font-name-complex="Times New Roman" style:font-size-complex="18pt"/>
    </style:style>
    <style:style style:name="P561" style:family="paragraph" style:parent-style-name="Heading">
      <style:text-properties fo:color="#000000" style:font-name="Times New Roman" style:font-name-complex="Times New Roman"/>
    </style:style>
    <style:style style:name="P562" style:family="paragraph" style:parent-style-name="elenco-western">
      <style:paragraph-properties fo:margin-top="0cm" fo:margin-bottom="0cm" loext:contextual-spacing="false"/>
      <style:text-properties style:font-name="Times New Roman" officeooo:paragraph-rsid="0453b5d2" style:font-name-asian="Times New Roman" style:font-name-complex="Times New Roman" style:font-size-complex="12pt"/>
    </style:style>
    <style:style style:name="P563" style:family="paragraph" style:parent-style-name="elenco-western">
      <style:paragraph-properties fo:margin-top="0cm" fo:margin-bottom="0cm" loext:contextual-spacing="false"/>
      <style:text-properties style:font-name="Times New Roman" style:font-name-asian="Batang" style:font-name-complex="Times New Roman" style:font-size-complex="10pt"/>
    </style:style>
    <style:style style:name="P564" style:family="paragraph" style:parent-style-name="elenco-western">
      <style:paragraph-properties fo:margin-top="0cm" fo:margin-bottom="0cm" loext:contextual-spacing="false"/>
      <style:text-properties style:font-name="Times New Roman" fo:font-size="7pt" officeooo:paragraph-rsid="0453b5d2" style:font-name-asian="Batang" style:font-size-asian="6.09999990463257pt" style:font-name-complex="Times New Roman" style:font-size-complex="7pt"/>
    </style:style>
    <style:style style:name="P565" style:family="paragraph" style:parent-style-name="elenco-western">
      <style:paragraph-properties fo:margin-top="0cm" fo:margin-bottom="0cm" loext:contextual-spacing="false"/>
      <style:text-properties officeooo:paragraph-rsid="0453b5d2"/>
    </style:style>
    <style:style style:name="P566" style:family="paragraph" style:parent-style-name="Standard">
      <style:paragraph-properties fo:margin-top="0cm" fo:margin-bottom="0cm" loext:contextual-spacing="false" fo:text-align="center" style:justify-single-word="false"/>
      <style:text-properties style:font-name="Times New Roman" officeooo:paragraph-rsid="001e988b" style:font-name-asian="Batang" style:font-name-complex="Times New Roman" style:font-size-complex="10pt"/>
    </style:style>
    <style:style style:name="P567" style:family="paragraph" style:parent-style-name="Standard">
      <style:paragraph-properties fo:margin-top="0cm" fo:margin-bottom="0cm" loext:contextual-spacing="false" fo:text-align="center" style:justify-single-word="false"/>
      <style:text-properties fo:color="#0000ff" style:font-name="Times New Roman" fo:font-size="13pt" fo:font-weight="bold" officeooo:paragraph-rsid="001e988b" style:font-name-asian="Batang" style:font-size-asian="13pt" style:font-weight-asian="bold" style:font-name-complex="Times New Roman" style:font-size-complex="10pt" style:font-weight-complex="bold"/>
    </style:style>
    <style:style style:name="P568" style:family="paragraph" style:parent-style-name="Standard">
      <style:paragraph-properties fo:margin-top="0cm" fo:margin-bottom="0cm" loext:contextual-spacing="false" fo:text-align="center" style:justify-single-word="false" style:shadow="none" style:writing-mode="lr-tb"/>
      <style:text-properties fo:font-size="11pt" fo:font-weight="bold" officeooo:paragraph-rsid="044d51eb" style:font-size-asian="11pt" style:font-weight-asian="bold" style:font-weight-complex="bold"/>
    </style:style>
    <style:style style:name="P569" style:family="paragraph" style:parent-style-name="xl32">
      <style:paragraph-properties fo:margin-top="0cm" fo:margin-bottom="0cm" loext:contextual-spacing="false" style:snap-to-layout-grid="false"/>
      <style:text-properties style:font-name="Times New Roman" fo:font-size="11pt" officeooo:paragraph-rsid="0453b5d2" style:font-name-asian="Times New Roman" style:font-size-asian="11pt" style:font-name-complex="Times New Roman" style:font-size-complex="11pt"/>
    </style:style>
    <style:style style:name="P570" style:family="paragraph" style:parent-style-name="Standard">
      <style:paragraph-properties fo:text-align="center" style:justify-single-word="false" fo:break-before="page"/>
      <style:text-properties fo:color="#008080" fo:font-size="16pt" fo:font-weight="bold" officeooo:paragraph-rsid="042e7e4c" style:font-size-asian="16pt" style:font-weight-asian="bold" style:font-weight-complex="bold"/>
    </style:style>
    <style:style style:name="P571" style:family="paragraph" style:parent-style-name="Standard">
      <style:paragraph-properties fo:text-align="center" style:justify-single-word="false" fo:break-before="page"/>
      <style:text-properties fo:color="#008080" fo:font-size="16pt" fo:font-weight="bold" officeooo:paragraph-rsid="0453b5d2" style:font-size-asian="16pt" style:font-weight-asian="bold" style:font-weight-complex="bold"/>
    </style:style>
    <style:style style:name="P572" style:family="paragraph" style:parent-style-name="Standard">
      <style:paragraph-properties fo:text-align="center" style:justify-single-word="false" fo:break-before="page"/>
      <style:text-properties officeooo:paragraph-rsid="042e7e4c"/>
    </style:style>
    <style:style style:name="P573" style:family="paragraph" style:parent-style-name="Standard">
      <style:paragraph-properties fo:text-align="center" style:justify-single-word="false" fo:break-before="page"/>
      <style:text-properties officeooo:paragraph-rsid="04319552"/>
    </style:style>
    <style:style style:name="P574" style:family="paragraph" style:parent-style-name="Standard">
      <style:paragraph-properties fo:text-align="center" style:justify-single-word="false" fo:break-before="page"/>
      <style:text-properties fo:color="#661900" style:font-name="Times New Roman" fo:font-size="6pt" officeooo:paragraph-rsid="0453b5d2" style:font-name-asian="Batang" style:font-size-asian="5.25pt" style:font-name-complex="Times New Roman" style:font-size-complex="6pt"/>
    </style:style>
    <style:style style:name="P575" style:family="paragraph" style:parent-style-name="Subtitle">
      <loext:graphic-properties draw:fill="solid" draw:fill-color="#cccc99" draw:opacity="100%" draw:fill-image-width="0cm" draw:fill-image-height="0cm"/>
      <style:paragraph-properties fo:background-color="#cccc99" fo:padding="0.049cm" fo:border="0.06pt solid #000000" style:shadow="#808080 0.18cm -0.18cm" style:writing-mode="lr-tb"/>
      <style:text-properties fo:font-size="24pt" fo:font-style="italic" fo:text-shadow="1pt 1pt" fo:font-weight="bold" officeooo:rsid="0420e814" officeooo:paragraph-rsid="0420e814" style:font-size-asian="24pt" style:font-style-asian="italic" style:font-weight-asian="bold" style:font-size-complex="22pt" style:font-style-complex="italic" style:font-weight-complex="bold"/>
    </style:style>
    <style:style style:name="P576" style:family="paragraph" style:parent-style-name="Subtitle">
      <loext:graphic-properties draw:fill="solid" draw:fill-color="#cccc99" draw:opacity="100%" draw:fill-image-width="0cm" draw:fill-image-height="0cm"/>
      <style:paragraph-properties fo:background-color="#cccc99" fo:padding="0.049cm" fo:border="0.06pt solid #000000" style:shadow="#808080 0.18cm -0.18cm" style:writing-mode="lr-tb"/>
      <style:text-properties style:font-name="Arial" fo:font-size="22pt" fo:font-style="italic" fo:text-shadow="1pt 1pt" fo:font-weight="bold" officeooo:rsid="04535377" officeooo:paragraph-rsid="04535377" style:font-size-asian="22pt" style:font-style-asian="italic" style:font-weight-asian="bold" style:font-size-complex="22pt" style:font-style-complex="italic" style:font-weight-complex="bold"/>
    </style:style>
    <style:style style:name="P577" style:family="paragraph" style:parent-style-name="Heading">
      <loext:graphic-properties draw:fill="solid" draw:fill-color="#cccc99" draw:opacity="100%" draw:fill-image-width="0cm" draw:fill-image-height="0cm"/>
      <style:paragraph-properties fo:background-color="#cccc99" fo:padding="0.049cm" fo:border="0.06pt solid #000000" style:shadow="#808080 0.18cm -0.18cm" style:writing-mode="lr-tb"/>
      <style:text-properties fo:font-size="24pt" fo:font-style="italic" fo:text-shadow="1pt 1pt" fo:font-weight="bold" officeooo:rsid="0420e814" officeooo:paragraph-rsid="0453b5d2" style:font-size-asian="24pt" style:font-style-asian="italic" style:font-weight-asian="bold" style:font-size-complex="22pt" style:font-style-complex="italic" style:font-weight-complex="bold"/>
    </style:style>
    <style:style style:name="P578" style:family="paragraph" style:parent-style-name="Heading">
      <loext:graphic-properties draw:fill="solid" draw:fill-color="#cccc99" draw:opacity="100%" draw:fill-image-width="0cm" draw:fill-image-height="0cm"/>
      <style:paragraph-properties fo:background-color="#cccc99" fo:padding="0.049cm" fo:border="0.06pt solid #000000" style:shadow="#808080 0.18cm -0.18cm" style:writing-mode="lr-tb"/>
      <style:text-properties style:font-name="Arial" fo:font-size="22pt" fo:font-style="italic" fo:text-shadow="1pt 1pt" fo:font-weight="bold" officeooo:rsid="0420e814" officeooo:paragraph-rsid="0453b5d2" style:font-size-asian="22pt" style:font-style-asian="italic" style:font-weight-asian="bold" style:font-size-complex="22pt" style:font-style-complex="italic" style:font-weight-complex="bold"/>
    </style:style>
    <style:style style:name="P579" style:family="paragraph" style:parent-style-name="Standard">
      <style:paragraph-properties fo:margin-left="0.009cm" fo:margin-right="0cm" fo:text-align="center" style:justify-single-word="false" fo:text-indent="0cm" style:auto-text-indent="false" style:snap-to-layout-grid="false"/>
      <style:text-properties fo:font-size="11pt" fo:font-weight="bold" officeooo:paragraph-rsid="0453b5d2" style:font-size-asian="11pt" style:font-weight-asian="bold" style:font-size-complex="11pt" style:font-weight-complex="bold"/>
    </style:style>
    <style:style style:name="P580" style:family="paragraph" style:parent-style-name="Standard">
      <style:paragraph-properties fo:margin-left="0.009cm" fo:margin-right="0cm" fo:text-align="end" style:justify-single-word="false" fo:text-indent="0cm" style:auto-text-indent="false" style:snap-to-layout-grid="false"/>
      <style:text-properties fo:font-size="11pt" officeooo:paragraph-rsid="0453b5d2" style:font-size-asian="11pt" style:font-size-complex="11pt"/>
    </style:style>
    <style:style style:name="P581" style:family="paragraph" style:parent-style-name="Standard">
      <style:paragraph-properties fo:margin-left="0.009cm" fo:margin-right="0cm" fo:text-align="end" style:justify-single-word="false" fo:text-indent="0cm" style:auto-text-indent="false" style:snap-to-layout-grid="false"/>
      <style:text-properties fo:font-size="11pt" officeooo:rsid="0183692b" officeooo:paragraph-rsid="0453b5d2" style:font-size-asian="11pt" style:font-size-complex="11pt"/>
    </style:style>
    <style:style style:name="P582" style:family="paragraph" style:parent-style-name="Standard">
      <style:paragraph-properties fo:margin-left="0.009cm" fo:margin-right="0cm" fo:text-align="center" style:justify-single-word="false" fo:text-indent="0cm" style:auto-text-indent="false" style:snap-to-layout-grid="false"/>
      <style:text-properties style:use-window-font-color="true" fo:font-size="11pt" fo:font-weight="bold" officeooo:paragraph-rsid="0453b5d2" style:font-size-asian="11pt" style:font-weight-asian="bold" style:font-size-complex="11pt" style:font-weight-complex="bold"/>
    </style:style>
    <style:style style:name="P583" style:family="paragraph" style:parent-style-name="Standard">
      <style:paragraph-properties fo:margin-left="0.009cm" fo:margin-right="0cm" fo:text-align="center" style:justify-single-word="false" fo:text-indent="0cm" style:auto-text-indent="false" style:snap-to-layout-grid="false"/>
      <style:text-properties style:use-window-font-color="true" fo:font-size="11pt" fo:font-weight="bold" officeooo:rsid="07751037" officeooo:paragraph-rsid="0453b5d2" style:font-size-asian="11pt" style:font-weight-asian="bold" style:font-size-complex="11pt" style:font-weight-complex="bold"/>
    </style:style>
    <style:style style:name="P584" style:family="paragraph" style:parent-style-name="Standard">
      <style:paragraph-properties fo:margin-left="0.009cm" fo:margin-right="0cm" fo:text-align="end" style:justify-single-word="false" fo:text-indent="0cm" style:auto-text-indent="false" style:snap-to-layout-grid="false"/>
      <style:text-properties style:use-window-font-color="true" fo:font-size="11pt" officeooo:rsid="032db109" officeooo:paragraph-rsid="0453b5d2" style:font-size-asian="11pt" style:font-size-complex="11pt"/>
    </style:style>
    <style:style style:name="P585" style:family="paragraph" style:parent-style-name="Standard">
      <style:paragraph-properties fo:margin-left="0.009cm" fo:margin-right="0cm" fo:text-align="end" style:justify-single-word="false" fo:text-indent="0cm" style:auto-text-indent="false" style:snap-to-layout-grid="false"/>
      <style:text-properties style:use-window-font-color="true" fo:font-size="11pt" officeooo:rsid="06ccf68d" officeooo:paragraph-rsid="0453b5d2" style:font-size-asian="11pt" style:font-size-complex="11pt"/>
    </style:style>
    <style:style style:name="P586" style:family="paragraph" style:parent-style-name="Standard">
      <style:paragraph-properties fo:margin-left="0.009cm" fo:margin-right="0cm" fo:text-align="end" style:justify-single-word="false" fo:text-indent="0cm" style:auto-text-indent="false" style:snap-to-layout-grid="false"/>
      <style:text-properties style:use-window-font-color="true" fo:font-size="11pt" officeooo:rsid="0e99e0c8" officeooo:paragraph-rsid="0453b5d2" style:font-size-asian="11pt" style:font-size-complex="11pt"/>
    </style:style>
    <style:style style:name="P587" style:family="paragraph" style:parent-style-name="Standard">
      <style:paragraph-properties fo:margin-left="0.009cm" fo:margin-right="0cm" fo:text-align="end" style:justify-single-word="false" fo:text-indent="0cm" style:auto-text-indent="false" style:snap-to-layout-grid="false"/>
      <style:text-properties style:use-window-font-color="true" fo:font-size="11pt" officeooo:rsid="10e40573" officeooo:paragraph-rsid="0453b5d2" style:font-size-asian="11pt" style:font-size-complex="11pt"/>
    </style:style>
    <style:style style:name="P588" style:family="paragraph" style:parent-style-name="Standard">
      <style:paragraph-properties fo:margin-top="0.199cm" fo:margin-bottom="0.199cm" loext:contextual-spacing="false" style:writing-mode="lr-tb"/>
      <style:text-properties fo:font-size="11pt" fo:font-weight="bold" officeooo:paragraph-rsid="044d51eb" style:font-size-asian="11pt" style:font-weight-asian="bold" style:font-weight-complex="bold"/>
    </style:style>
    <style:style style:name="P589" style:family="paragraph" style:parent-style-name="Standard">
      <style:paragraph-properties fo:margin-top="0.199cm" fo:margin-bottom="0.199cm" loext:contextual-spacing="false" style:writing-mode="lr-tb"/>
      <style:text-properties fo:font-size="11pt" fo:font-weight="bold" officeooo:rsid="0d7d0403" officeooo:paragraph-rsid="044d51eb" style:font-size-asian="11pt" style:font-weight-asian="bold" style:font-weight-complex="bold"/>
    </style:style>
    <style:style style:name="P590" style:family="paragraph" style:parent-style-name="Standard">
      <style:paragraph-properties fo:margin-top="0.199cm" fo:margin-bottom="0.199cm" loext:contextual-spacing="false" fo:text-align="start" style:justify-single-word="false" style:writing-mode="lr-tb"/>
      <style:text-properties style:use-window-font-color="true" style:font-name="Times New Roman" fo:font-size="11pt" fo:language="it" fo:country="IT" fo:font-weight="bold" officeooo:paragraph-rsid="044d51eb" style:letter-kerning="true" style:font-name-asian="Times New Roman" style:font-size-asian="11pt" style:language-asian="zh" style:country-asian="CN" style:font-weight-asian="bold" style:font-name-complex="Times New Roman" style:font-size-complex="14pt" style:language-complex="ar" style:country-complex="SA" style:font-weight-complex="bold"/>
    </style:style>
    <style:style style:name="P591" style:family="paragraph" style:parent-style-name="Standard">
      <style:paragraph-properties fo:margin-top="0.199cm" fo:margin-bottom="0.199cm" loext:contextual-spacing="false" fo:text-align="start" style:justify-single-word="false" style:writing-mode="lr-tb"/>
      <style:text-properties style:use-window-font-color="true" style:font-name="Times New Roman" fo:font-size="11pt" fo:language="it" fo:country="IT" fo:font-weight="bold" officeooo:rsid="0d7d0403" officeooo:paragraph-rsid="044d51eb" style:letter-kerning="true" style:font-name-asian="Times New Roman" style:font-size-asian="11pt" style:language-asian="zh" style:country-asian="CN" style:font-weight-asian="bold" style:font-name-complex="Times New Roman" style:font-size-complex="14pt" style:language-complex="ar" style:country-complex="SA" style:font-weight-complex="bold"/>
    </style:style>
    <style:style style:name="P592" style:family="paragraph" style:parent-style-name="Standard">
      <loext:graphic-properties draw:fill="none"/>
      <style:paragraph-properties fo:margin-left="0cm" fo:margin-right="0.499cm" fo:text-align="end" style:justify-single-word="false" fo:orphans="2" fo:widows="2" fo:text-indent="0cm" style:auto-text-indent="false" fo:background-color="transparent" style:snap-to-layout-grid="false" style:writing-mode="lr-tb"/>
      <style:text-properties style:font-name="Times New Roman" fo:font-size="11pt" officeooo:rsid="00cf7e13" officeooo:paragraph-rsid="0453b5d2" fo:background-color="transparent" style:font-size-asian="11pt" style:font-size-complex="11pt"/>
    </style:style>
    <style:style style:name="P593" style:family="paragraph" style:parent-style-name="Standard">
      <loext:graphic-properties draw:fill="none"/>
      <style:paragraph-properties fo:margin-left="0cm" fo:margin-right="0.499cm" fo:text-align="end" style:justify-single-word="false" fo:orphans="2" fo:widows="2" fo:text-indent="0cm" style:auto-text-indent="false" fo:background-color="transparent" style:snap-to-layout-grid="false" style:writing-mode="lr-tb"/>
      <style:text-properties style:font-name="Times New Roman" fo:font-size="11pt" officeooo:rsid="00de2e7e" officeooo:paragraph-rsid="0453b5d2" fo:background-color="transparent" style:font-size-asian="11pt" style:font-size-complex="11pt"/>
    </style:style>
    <style:style style:name="P594" style:family="paragraph" style:parent-style-name="Standard">
      <loext:graphic-properties draw:fill="none"/>
      <style:paragraph-properties fo:margin-left="0cm" fo:margin-right="0.499cm" fo:text-align="center" style:justify-single-word="false" fo:orphans="2" fo:widows="2" fo:text-indent="0cm" style:auto-text-indent="false" fo:background-color="transparent" style:snap-to-layout-grid="false" style:writing-mode="lr-tb"/>
      <style:text-properties style:font-name="Times New Roman" fo:font-size="11pt" officeooo:rsid="00b23530" officeooo:paragraph-rsid="0453b5d2" style:font-size-asian="11pt" style:font-size-complex="11pt"/>
    </style:style>
    <style:style style:name="P595" style:family="paragraph" style:parent-style-name="Standard">
      <loext:graphic-properties draw:fill="none"/>
      <style:paragraph-properties fo:margin-left="0cm" fo:margin-right="0.499cm" fo:text-align="center" style:justify-single-word="false" fo:orphans="2" fo:widows="2" fo:text-indent="0cm" style:auto-text-indent="false" fo:background-color="transparent" style:snap-to-layout-grid="false" style:writing-mode="lr-tb"/>
      <style:text-properties style:font-name="Times New Roman" fo:font-size="11pt" officeooo:rsid="00a28fa9" officeooo:paragraph-rsid="0453b5d2" style:font-size-asian="11pt" style:font-size-complex="11pt"/>
    </style:style>
    <style:style style:name="P596" style:family="paragraph" style:parent-style-name="Standard">
      <loext:graphic-properties draw:fill="none"/>
      <style:paragraph-properties fo:margin-left="0cm" fo:margin-right="0.499cm" fo:text-align="end" style:justify-single-word="false" fo:orphans="2" fo:widows="2" fo:text-indent="0cm" style:auto-text-indent="false" fo:background-color="transparent" style:snap-to-layout-grid="false" style:writing-mode="lr-tb"/>
      <style:text-properties style:font-name="Times New Roman" fo:font-size="11pt" officeooo:rsid="010a86e9" officeooo:paragraph-rsid="0453b5d2" style:font-size-asian="11pt" style:font-size-complex="11pt"/>
    </style:style>
    <style:style style:name="P597" style:family="paragraph" style:parent-style-name="Standard">
      <loext:graphic-properties draw:fill="none"/>
      <style:paragraph-properties fo:margin-left="0cm" fo:margin-right="0.499cm" fo:text-align="end" style:justify-single-word="false" fo:orphans="2" fo:widows="2" fo:text-indent="0cm" style:auto-text-indent="false" fo:background-color="transparent" style:snap-to-layout-grid="false" style:writing-mode="lr-tb"/>
      <style:text-properties style:font-name="Times New Roman" fo:font-size="11pt" officeooo:rsid="00e7116e" officeooo:paragraph-rsid="0453b5d2" style:font-size-asian="11pt" style:font-size-complex="11pt"/>
    </style:style>
    <style:style style:name="P598" style:family="paragraph" style:parent-style-name="Subtitle">
      <style:text-properties fo:font-size="11pt" officeooo:paragraph-rsid="0453b5d2" style:font-size-asian="11pt" style:font-size-complex="11pt"/>
    </style:style>
    <style:style style:name="P599" style:family="paragraph" style:parent-style-name="Subtitle">
      <style:paragraph-properties fo:text-align="center" style:justify-single-word="false"/>
      <style:text-properties fo:font-size="11pt" officeooo:paragraph-rsid="0453b5d2" style:font-size-asian="11pt" style:font-size-complex="11pt"/>
    </style:style>
    <style:style style:name="P600" style:family="paragraph" style:parent-style-name="Footnote">
      <style:text-properties fo:font-size="10pt" officeooo:rsid="0074aa2f" officeooo:paragraph-rsid="0074aa2f" style:font-size-asian="10pt" style:font-size-complex="10pt"/>
    </style:style>
    <style:style style:name="P601" style:family="paragraph" style:parent-style-name="Footnote">
      <style:text-properties fo:font-size="10pt" officeooo:rsid="006858ac" officeooo:paragraph-rsid="006858ac" style:font-size-asian="10pt" style:font-size-complex="10pt"/>
    </style:style>
    <style:style style:name="P602" style:family="paragraph" style:parent-style-name="Footnote">
      <style:text-properties officeooo:rsid="005a6c81" officeooo:paragraph-rsid="005a6c81" fo:background-color="transparent"/>
    </style:style>
    <style:style style:name="P603" style:family="paragraph" style:parent-style-name="Table_20_Contents">
      <style:paragraph-properties fo:text-align="start" style:justify-single-word="false"/>
      <style:text-properties style:font-name="Times New Roman3" fo:font-size="12pt" fo:font-weight="bold" officeooo:paragraph-rsid="0453b5d2"/>
    </style:style>
    <style:style style:name="P604" style:family="paragraph" style:parent-style-name="Standard" style:master-page-name="Landscape">
      <style:paragraph-properties fo:text-align="center" style:justify-single-word="false" style:page-number="auto" fo:break-before="page"/>
      <style:text-properties fo:color="#008080" fo:font-size="16pt" fo:font-weight="bold" officeooo:paragraph-rsid="042e7e4c" style:font-size-asian="16pt" style:font-weight-asian="bold" style:font-weight-complex="bold"/>
    </style:style>
    <style:style style:name="P605" style:family="paragraph" style:parent-style-name="Standard">
      <style:paragraph-properties fo:text-align="center" style:justify-single-word="false"/>
      <style:text-properties fo:font-size="11pt" fo:font-weight="bold" officeooo:paragraph-rsid="04375543" style:font-size-asian="11pt" style:font-weight-asian="bold" style:font-weight-complex="bold"/>
    </style:style>
    <style:style style:name="P606" style:family="paragraph" style:parent-style-name="Standard">
      <style:paragraph-properties style:snap-to-layout-grid="false"/>
      <style:text-properties fo:font-size="11pt" fo:font-weight="bold" officeooo:paragraph-rsid="04560c32" style:font-size-asian="11pt" style:font-weight-asian="bold" style:font-weight-complex="bold"/>
    </style:style>
    <style:style style:name="P607" style:family="paragraph" style:parent-style-name="Standard">
      <style:paragraph-properties style:snap-to-layout-grid="false"/>
      <style:text-properties fo:font-size="11pt" fo:font-weight="bold" officeooo:paragraph-rsid="0455226a" style:font-size-asian="11pt" style:font-weight-asian="bold" style:font-size-complex="11pt" style:font-weight-complex="bold"/>
    </style:style>
    <style:style style:name="P608" style:family="paragraph" style:parent-style-name="Standard">
      <style:paragraph-properties style:snap-to-layout-grid="false"/>
      <style:text-properties fo:font-size="11pt" fo:font-weight="bold" officeooo:paragraph-rsid="04560c32" style:font-size-asian="11pt" style:font-weight-asian="bold" style:font-size-complex="11pt" style:font-weight-complex="bold"/>
    </style:style>
    <style:style style:name="P609" style:family="paragraph" style:parent-style-name="Standard">
      <style:paragraph-properties fo:text-align="center" style:justify-single-word="false" style:snap-to-layout-grid="false"/>
      <style:text-properties fo:font-size="11pt" fo:font-weight="bold" officeooo:paragraph-rsid="0455226a" style:font-size-asian="11pt" style:font-weight-asian="bold" style:font-size-complex="11pt" style:font-weight-complex="bold"/>
    </style:style>
    <style:style style:name="P610" style:family="paragraph" style:parent-style-name="Standard">
      <style:paragraph-properties fo:text-align="center" style:justify-single-word="false" style:snap-to-layout-grid="false"/>
      <style:text-properties fo:font-size="11pt" fo:font-weight="bold" officeooo:paragraph-rsid="04560c32" style:font-size-asian="11pt" style:font-weight-asian="bold" style:font-size-complex="11pt" style:font-weight-complex="bold"/>
    </style:style>
    <style:style style:name="P611" style:family="paragraph" style:parent-style-name="Standard">
      <style:paragraph-properties fo:text-align="center" style:justify-single-word="false" style:snap-to-layout-grid="false"/>
      <style:text-properties fo:font-size="11pt" fo:font-weight="bold" officeooo:rsid="0c1be548" officeooo:paragraph-rsid="04560c32" style:font-size-asian="11pt" style:font-weight-asian="bold" style:font-size-complex="11pt" style:font-weight-complex="bold"/>
    </style:style>
    <style:style style:name="P612" style:family="paragraph" style:parent-style-name="Standard">
      <style:paragraph-properties fo:text-align="justify" style:justify-single-word="false"/>
      <style:text-properties fo:font-size="11pt" fo:font-weight="bold" officeooo:rsid="040c9407" officeooo:paragraph-rsid="0455226a" fo:background-color="#ffccff" style:font-size-asian="11pt" style:font-weight-asian="bold" style:font-weight-complex="bold"/>
    </style:style>
    <style:style style:name="P613" style:family="paragraph" style:parent-style-name="Standard">
      <style:paragraph-properties style:snap-to-layout-grid="false"/>
      <style:text-properties fo:font-size="11pt" fo:font-weight="bold" officeooo:paragraph-rsid="0455226a" style:font-name-asian="Arial Unicode MS" style:font-size-asian="11pt" style:font-weight-asian="bold" style:font-size-complex="11pt" style:font-weight-complex="bold"/>
    </style:style>
    <style:style style:name="P614" style:family="paragraph" style:parent-style-name="Standard">
      <style:paragraph-properties fo:text-align="center" style:justify-single-word="false" style:text-autospace="ideograph-alpha"/>
      <style:text-properties fo:font-size="11pt" officeooo:paragraph-rsid="0455226a" style:font-size-asian="11pt"/>
    </style:style>
    <style:style style:name="P615" style:family="paragraph" style:parent-style-name="Standard">
      <style:paragraph-properties fo:text-align="center" style:justify-single-word="false" style:snap-to-layout-grid="false"/>
      <style:text-properties fo:font-size="11pt" officeooo:paragraph-rsid="04560c32" style:font-size-asian="11pt"/>
    </style:style>
    <style:style style:name="P616" style:family="paragraph" style:parent-style-name="Standard">
      <style:paragraph-properties fo:text-align="justify" style:justify-single-word="false"/>
      <style:text-properties fo:font-size="11pt" officeooo:paragraph-rsid="0455226a" style:font-size-asian="11pt"/>
    </style:style>
    <style:style style:name="P617" style:family="paragraph" style:parent-style-name="Standard">
      <style:paragraph-properties style:snap-to-layout-grid="false"/>
      <style:text-properties fo:font-size="11pt" officeooo:paragraph-rsid="0455226a" style:font-size-asian="11pt" style:font-size-complex="11pt"/>
    </style:style>
    <style:style style:name="P618" style:family="paragraph" style:parent-style-name="Standard">
      <style:paragraph-properties style:snap-to-layout-grid="false"/>
      <style:text-properties fo:font-size="11pt" officeooo:paragraph-rsid="04560c32" style:font-size-asian="11pt" style:font-size-complex="11pt"/>
    </style:style>
    <style:style style:name="P619" style:family="paragraph" style:parent-style-name="Standard">
      <style:paragraph-properties fo:text-align="end" style:justify-single-word="false" style:snap-to-layout-grid="false"/>
      <style:text-properties fo:font-size="11pt" officeooo:rsid="048582de" officeooo:paragraph-rsid="0455226a" style:font-size-asian="11pt" style:font-size-complex="11pt"/>
    </style:style>
    <style:style style:name="P620" style:family="paragraph" style:parent-style-name="Standard">
      <style:paragraph-properties style:snap-to-layout-grid="false"/>
      <style:text-properties fo:font-size="11pt" officeooo:rsid="048582de" officeooo:paragraph-rsid="0455226a" style:font-size-asian="11pt" style:font-size-complex="11pt"/>
    </style:style>
    <style:style style:name="P621" style:family="paragraph" style:parent-style-name="Standard">
      <style:paragraph-properties fo:text-align="center" style:justify-single-word="false" style:snap-to-layout-grid="false"/>
      <style:text-properties fo:font-size="11pt" officeooo:rsid="01254d66" officeooo:paragraph-rsid="0455226a" style:font-size-asian="11pt" style:font-size-complex="11pt"/>
    </style:style>
    <style:style style:name="P622" style:family="paragraph" style:parent-style-name="Standard">
      <style:paragraph-properties fo:text-align="center" style:justify-single-word="false" style:snap-to-layout-grid="false"/>
      <style:text-properties fo:font-size="11pt" officeooo:rsid="0129041c" officeooo:paragraph-rsid="0455226a" style:font-size-asian="11pt" style:font-size-complex="11pt"/>
    </style:style>
    <style:style style:name="P623" style:family="paragraph" style:parent-style-name="Standard">
      <style:paragraph-properties fo:text-align="center" style:justify-single-word="false" style:snap-to-layout-grid="false"/>
      <style:text-properties fo:font-size="11pt" officeooo:rsid="01261c18" officeooo:paragraph-rsid="0455226a" style:font-size-asian="11pt" style:font-size-complex="11pt"/>
    </style:style>
    <style:style style:name="P624" style:family="paragraph" style:parent-style-name="Standard">
      <style:paragraph-properties fo:text-align="center" style:justify-single-word="false" style:snap-to-layout-grid="false"/>
      <style:text-properties fo:font-size="11pt" officeooo:rsid="0127c57a" officeooo:paragraph-rsid="0455226a" style:font-size-asian="11pt" style:font-size-complex="11pt"/>
    </style:style>
    <style:style style:name="P625" style:family="paragraph" style:parent-style-name="Standard">
      <style:paragraph-properties fo:text-align="justify" style:justify-single-word="false"/>
      <style:text-properties fo:font-size="11pt" officeooo:paragraph-rsid="0455226a" style:font-size-asian="11pt" style:font-size-complex="11pt"/>
    </style:style>
    <style:style style:name="P626" style:family="paragraph" style:parent-style-name="Standard">
      <style:paragraph-properties fo:text-align="center" style:justify-single-word="false"/>
      <style:text-properties fo:font-size="11pt" officeooo:paragraph-rsid="0455226a" style:font-size-asian="11pt" style:font-size-complex="11pt"/>
    </style:style>
    <style:style style:name="P627" style:family="paragraph" style:parent-style-name="Standard">
      <style:paragraph-properties fo:text-align="center" style:justify-single-word="false" style:snap-to-layout-grid="false"/>
      <style:text-properties fo:font-size="11pt" officeooo:paragraph-rsid="04560c32" style:font-size-asian="11pt" style:font-size-complex="11pt"/>
    </style:style>
    <style:style style:name="P628" style:family="paragraph" style:parent-style-name="Standard">
      <style:paragraph-properties fo:text-align="center" style:justify-single-word="false" style:text-autospace="none" style:snap-to-layout-grid="false"/>
      <style:text-properties fo:font-size="11pt" officeooo:paragraph-rsid="04560c32" style:font-size-asian="11pt" style:font-size-complex="11pt"/>
    </style:style>
    <style:style style:name="P629" style:family="paragraph" style:parent-style-name="Standard">
      <style:paragraph-properties fo:text-align="center" style:justify-single-word="false" style:snap-to-layout-grid="false"/>
      <style:text-properties fo:font-size="11pt" officeooo:rsid="0129e60d" officeooo:paragraph-rsid="0455226a" style:font-size-asian="11pt" style:font-size-complex="11pt"/>
    </style:style>
    <style:style style:name="P630" style:family="paragraph" style:parent-style-name="Standard">
      <style:paragraph-properties fo:text-align="center" style:justify-single-word="false" style:snap-to-layout-grid="false"/>
      <style:text-properties fo:font-size="11pt" officeooo:rsid="012b153e" officeooo:paragraph-rsid="0455226a" style:font-size-asian="11pt" style:font-size-complex="11pt"/>
    </style:style>
    <style:style style:name="P631" style:family="paragraph" style:parent-style-name="Standard">
      <style:paragraph-properties fo:text-align="center" style:justify-single-word="false" style:snap-to-layout-grid="false"/>
      <style:text-properties fo:font-size="11pt" officeooo:rsid="012cccca" officeooo:paragraph-rsid="0455226a" style:font-size-asian="11pt" style:font-size-complex="11pt"/>
    </style:style>
    <style:style style:name="P632" style:family="paragraph" style:parent-style-name="Standard">
      <style:paragraph-properties fo:text-align="center" style:justify-single-word="false" style:snap-to-layout-grid="false"/>
      <style:text-properties fo:font-size="11pt" officeooo:rsid="015658fb" officeooo:paragraph-rsid="0455226a" style:font-size-asian="11pt" style:font-size-complex="11pt"/>
    </style:style>
    <style:style style:name="P633" style:family="paragraph" style:parent-style-name="Standard">
      <style:paragraph-properties fo:text-align="center" style:justify-single-word="false" style:snap-to-layout-grid="false"/>
      <style:text-properties fo:font-size="11pt" officeooo:rsid="01596ad7" officeooo:paragraph-rsid="0455226a" style:font-size-asian="11pt" style:font-size-complex="11pt"/>
    </style:style>
    <style:style style:name="P634" style:family="paragraph" style:parent-style-name="Standard">
      <style:paragraph-properties fo:text-align="center" style:justify-single-word="false" style:snap-to-layout-grid="false"/>
      <style:text-properties fo:font-size="11pt" officeooo:rsid="012dae13" officeooo:paragraph-rsid="0455226a" style:font-size-asian="11pt" style:font-size-complex="11pt"/>
    </style:style>
    <style:style style:name="P635" style:family="paragraph" style:parent-style-name="Standard">
      <style:paragraph-properties fo:text-align="center" style:justify-single-word="false" style:snap-to-layout-grid="false"/>
      <style:text-properties fo:font-size="11pt" officeooo:rsid="012e0188" officeooo:paragraph-rsid="0455226a" style:font-size-asian="11pt" style:font-size-complex="11pt"/>
    </style:style>
    <style:style style:name="P636" style:family="paragraph" style:parent-style-name="Standard">
      <style:paragraph-properties fo:text-align="center" style:justify-single-word="false" style:snap-to-layout-grid="false"/>
      <style:text-properties fo:font-size="11pt" officeooo:rsid="012ed97c" officeooo:paragraph-rsid="0455226a" style:font-size-asian="11pt" style:font-size-complex="11pt"/>
    </style:style>
    <style:style style:name="P637" style:family="paragraph" style:parent-style-name="Standard">
      <style:paragraph-properties fo:text-align="center" style:justify-single-word="false" style:snap-to-layout-grid="false"/>
      <style:text-properties fo:font-size="11pt" officeooo:rsid="01306544" officeooo:paragraph-rsid="0455226a" style:font-size-asian="11pt" style:font-size-complex="11pt"/>
    </style:style>
    <style:style style:name="P638" style:family="paragraph" style:parent-style-name="Standard">
      <style:paragraph-properties fo:text-align="center" style:justify-single-word="false" style:snap-to-layout-grid="false"/>
      <style:text-properties fo:font-size="11pt" officeooo:rsid="0134f316" officeooo:paragraph-rsid="0455226a" style:font-size-asian="11pt" style:font-size-complex="11pt"/>
    </style:style>
    <style:style style:name="P639" style:family="paragraph" style:parent-style-name="Standard">
      <style:paragraph-properties fo:text-align="center" style:justify-single-word="false" style:snap-to-layout-grid="false"/>
      <style:text-properties fo:font-size="11pt" officeooo:rsid="00ebe4d6" officeooo:paragraph-rsid="0455226a" style:font-size-asian="11pt" style:font-size-complex="11pt"/>
    </style:style>
    <style:style style:name="P640" style:family="paragraph" style:parent-style-name="Standard">
      <style:paragraph-properties fo:text-align="center" style:justify-single-word="false" style:snap-to-layout-grid="false"/>
      <style:text-properties fo:font-size="11pt" officeooo:rsid="00ebe4d6" officeooo:paragraph-rsid="04560c32" style:font-size-asian="11pt" style:font-size-complex="11pt"/>
    </style:style>
    <style:style style:name="P641" style:family="paragraph" style:parent-style-name="Standard">
      <style:paragraph-properties fo:text-align="center" style:justify-single-word="false" style:snap-to-layout-grid="false"/>
      <style:text-properties fo:font-size="11pt" officeooo:rsid="01306e20" officeooo:paragraph-rsid="0455226a" style:font-size-asian="11pt" style:font-size-complex="11pt"/>
    </style:style>
    <style:style style:name="P642" style:family="paragraph" style:parent-style-name="Standard">
      <style:paragraph-properties fo:text-align="center" style:justify-single-word="false" style:snap-to-layout-grid="false"/>
      <style:text-properties fo:font-size="11pt" officeooo:rsid="0131b107" officeooo:paragraph-rsid="0455226a" style:font-size-asian="11pt" style:font-size-complex="11pt"/>
    </style:style>
    <style:style style:name="P643" style:family="paragraph" style:parent-style-name="Standard">
      <style:paragraph-properties fo:text-align="center" style:justify-single-word="false" style:snap-to-layout-grid="false"/>
      <style:text-properties fo:font-size="11pt" officeooo:rsid="0132dc32" officeooo:paragraph-rsid="0455226a" style:font-size-asian="11pt" style:font-size-complex="11pt"/>
    </style:style>
    <style:style style:name="P644" style:family="paragraph" style:parent-style-name="Standard">
      <style:paragraph-properties fo:text-align="center" style:justify-single-word="false" style:snap-to-layout-grid="false"/>
      <style:text-properties fo:font-size="11pt" officeooo:rsid="01343289" officeooo:paragraph-rsid="0455226a" style:font-size-asian="11pt" style:font-size-complex="11pt"/>
    </style:style>
    <style:style style:name="P645" style:family="paragraph" style:parent-style-name="Standard">
      <style:paragraph-properties fo:text-align="center" style:justify-single-word="false" style:snap-to-layout-grid="false"/>
      <style:text-properties fo:font-size="11pt" officeooo:rsid="01364b27" officeooo:paragraph-rsid="0455226a" style:font-size-asian="11pt" style:font-size-complex="11pt"/>
    </style:style>
    <style:style style:name="P646" style:family="paragraph" style:parent-style-name="Standard">
      <style:paragraph-properties fo:text-align="center" style:justify-single-word="false" style:snap-to-layout-grid="false"/>
      <style:text-properties fo:font-size="11pt" officeooo:rsid="013e378f" officeooo:paragraph-rsid="0455226a" style:font-size-asian="11pt" style:font-size-complex="11pt"/>
    </style:style>
    <style:style style:name="P647" style:family="paragraph" style:parent-style-name="Standard">
      <style:paragraph-properties fo:text-align="center" style:justify-single-word="false" style:snap-to-layout-grid="false"/>
      <style:text-properties fo:font-size="11pt" officeooo:rsid="0137d3e0" officeooo:paragraph-rsid="0455226a" style:font-size-asian="11pt" style:font-size-complex="11pt"/>
    </style:style>
    <style:style style:name="P648" style:family="paragraph" style:parent-style-name="Standard">
      <style:paragraph-properties fo:text-align="center" style:justify-single-word="false" style:snap-to-layout-grid="false"/>
      <style:text-properties fo:font-size="11pt" officeooo:rsid="013d6c9e" officeooo:paragraph-rsid="0455226a" style:font-size-asian="11pt" style:font-size-complex="11pt"/>
    </style:style>
    <style:style style:name="P649" style:family="paragraph" style:parent-style-name="Standard">
      <style:paragraph-properties fo:text-align="center" style:justify-single-word="false" style:snap-to-layout-grid="false"/>
      <style:text-properties fo:font-size="11pt" officeooo:rsid="013fa38c" officeooo:paragraph-rsid="0455226a" style:font-size-asian="11pt" style:font-size-complex="11pt"/>
    </style:style>
    <style:style style:name="P650" style:family="paragraph" style:parent-style-name="Standard">
      <style:paragraph-properties fo:text-align="center" style:justify-single-word="false" style:snap-to-layout-grid="false"/>
      <style:text-properties fo:font-size="11pt" officeooo:rsid="0150c430" officeooo:paragraph-rsid="0455226a" style:font-size-asian="11pt" style:font-size-complex="11pt"/>
    </style:style>
    <style:style style:name="P651" style:family="paragraph" style:parent-style-name="Standard">
      <style:paragraph-properties fo:text-align="center" style:justify-single-word="false" style:snap-to-layout-grid="false"/>
      <style:text-properties fo:font-size="11pt" officeooo:rsid="015b3a2d" officeooo:paragraph-rsid="0455226a" style:font-size-asian="11pt" style:font-size-complex="11pt"/>
    </style:style>
    <style:style style:name="P652" style:family="paragraph" style:parent-style-name="Standard">
      <style:paragraph-properties fo:text-align="center" style:justify-single-word="false" style:snap-to-layout-grid="false"/>
      <style:text-properties fo:font-size="11pt" officeooo:rsid="014452a6" officeooo:paragraph-rsid="0455226a" style:font-size-asian="11pt" style:font-size-complex="11pt"/>
    </style:style>
    <style:style style:name="P653" style:family="paragraph" style:parent-style-name="Standard">
      <style:paragraph-properties fo:text-align="center" style:justify-single-word="false" style:snap-to-layout-grid="false"/>
      <style:text-properties fo:font-size="11pt" officeooo:rsid="015e1d99" officeooo:paragraph-rsid="0455226a" style:font-size-asian="11pt" style:font-size-complex="11pt"/>
    </style:style>
    <style:style style:name="P654" style:family="paragraph" style:parent-style-name="Standard">
      <style:paragraph-properties fo:text-align="center" style:justify-single-word="false" style:snap-to-layout-grid="false"/>
      <style:text-properties fo:font-size="11pt" officeooo:rsid="01492cd0" officeooo:paragraph-rsid="0455226a" style:font-size-asian="11pt" style:font-size-complex="11pt"/>
    </style:style>
    <style:style style:name="P655" style:family="paragraph" style:parent-style-name="Standard">
      <style:paragraph-properties fo:text-align="center" style:justify-single-word="false" style:snap-to-layout-grid="false"/>
      <style:text-properties fo:font-size="11pt" officeooo:rsid="014d61ae" officeooo:paragraph-rsid="0455226a" style:font-size-asian="11pt" style:font-size-complex="11pt"/>
    </style:style>
    <style:style style:name="P656" style:family="paragraph" style:parent-style-name="Standard">
      <style:paragraph-properties fo:text-align="center" style:justify-single-word="false" style:snap-to-layout-grid="false"/>
      <style:text-properties fo:font-size="11pt" officeooo:rsid="014b7bbd" officeooo:paragraph-rsid="0455226a" style:font-size-asian="11pt" style:font-size-complex="11pt"/>
    </style:style>
    <style:style style:name="P657" style:family="paragraph" style:parent-style-name="Standard">
      <style:paragraph-properties fo:text-align="center" style:justify-single-word="false" style:snap-to-layout-grid="false"/>
      <style:text-properties fo:font-size="11pt" officeooo:rsid="015264ee" officeooo:paragraph-rsid="0455226a" style:font-size-asian="11pt" style:font-size-complex="11pt"/>
    </style:style>
    <style:style style:name="P658" style:family="paragraph" style:parent-style-name="Standard">
      <style:paragraph-properties fo:text-align="center" style:justify-single-word="false" style:snap-to-layout-grid="false"/>
      <style:text-properties fo:font-size="11pt" officeooo:rsid="0140cf7b" officeooo:paragraph-rsid="0455226a" style:font-size-asian="11pt" style:font-size-complex="11pt"/>
    </style:style>
    <style:style style:name="P659" style:family="paragraph" style:parent-style-name="Standard">
      <style:paragraph-properties fo:text-align="center" style:justify-single-word="false" style:snap-to-layout-grid="false"/>
      <style:text-properties fo:font-size="11pt" officeooo:rsid="0146322f" officeooo:paragraph-rsid="0455226a" style:font-size-asian="11pt" style:font-size-complex="11pt"/>
    </style:style>
    <style:style style:name="P660" style:family="paragraph" style:parent-style-name="Standard">
      <style:paragraph-properties fo:text-align="center" style:justify-single-word="false" style:snap-to-layout-grid="false"/>
      <style:text-properties fo:font-size="11pt" officeooo:rsid="014db959" officeooo:paragraph-rsid="0455226a" style:font-size-asian="11pt" style:font-size-complex="11pt"/>
    </style:style>
    <style:style style:name="P661" style:family="paragraph" style:parent-style-name="Standard">
      <style:paragraph-properties fo:text-align="center" style:justify-single-word="false" style:snap-to-layout-grid="false"/>
      <style:text-properties fo:font-size="11pt" officeooo:rsid="01541d0f" officeooo:paragraph-rsid="0455226a" style:font-size-asian="11pt" style:font-size-complex="11pt"/>
    </style:style>
    <style:style style:name="P662" style:family="paragraph" style:parent-style-name="Standard">
      <style:paragraph-properties fo:text-align="center" style:justify-single-word="false" style:snap-to-layout-grid="false"/>
      <style:text-properties fo:font-size="11pt" officeooo:rsid="015c030f" officeooo:paragraph-rsid="0455226a" style:font-size-asian="11pt" style:font-size-complex="11pt"/>
    </style:style>
    <style:style style:name="P663" style:family="paragraph" style:parent-style-name="Standard">
      <style:paragraph-properties fo:text-align="center" style:justify-single-word="false" style:snap-to-layout-grid="false"/>
      <style:text-properties fo:font-size="11pt" officeooo:rsid="015d591e" officeooo:paragraph-rsid="0455226a" style:font-size-asian="11pt" style:font-size-complex="11pt"/>
    </style:style>
    <style:style style:name="P664" style:family="paragraph" style:parent-style-name="Standard">
      <style:text-properties fo:font-size="11pt" officeooo:paragraph-rsid="0455226a" style:font-size-asian="11pt" style:font-size-complex="11pt"/>
    </style:style>
    <style:style style:name="P665" style:family="paragraph" style:parent-style-name="Standard">
      <style:paragraph-properties fo:text-align="center" style:justify-single-word="false" style:snap-to-layout-grid="false"/>
      <style:text-properties fo:font-size="11pt" officeooo:rsid="0114ed25" officeooo:paragraph-rsid="04560c32" style:font-size-asian="11pt" style:font-size-complex="11pt"/>
    </style:style>
    <style:style style:name="P666" style:family="paragraph" style:parent-style-name="Standard">
      <style:paragraph-properties fo:text-align="center" style:justify-single-word="false" style:snap-to-layout-grid="false"/>
      <style:text-properties fo:font-size="11pt" officeooo:rsid="0151121e" officeooo:paragraph-rsid="04560c32" style:font-size-asian="11pt" style:font-size-complex="11pt"/>
    </style:style>
    <style:style style:name="P667" style:family="paragraph" style:parent-style-name="Standard">
      <style:paragraph-properties fo:text-align="center" style:justify-single-word="false" style:snap-to-layout-grid="false"/>
      <style:text-properties fo:font-size="11pt" officeooo:rsid="0116689d" officeooo:paragraph-rsid="04560c32" style:font-size-asian="11pt" style:font-size-complex="11pt"/>
    </style:style>
    <style:style style:name="P668" style:family="paragraph" style:parent-style-name="Standard">
      <style:paragraph-properties fo:text-align="center" style:justify-single-word="false" style:snap-to-layout-grid="false"/>
      <style:text-properties fo:font-size="11pt" officeooo:rsid="0c1be548" officeooo:paragraph-rsid="04560c32" style:font-size-asian="11pt" style:font-size-complex="11pt"/>
    </style:style>
    <style:style style:name="P669" style:family="paragraph" style:parent-style-name="Standard">
      <style:paragraph-properties fo:text-align="center" style:justify-single-word="false" style:snap-to-layout-grid="false"/>
      <style:text-properties fo:font-size="11pt" officeooo:rsid="03f49379" officeooo:paragraph-rsid="04560c32" style:font-size-asian="11pt" style:font-size-complex="11pt"/>
    </style:style>
    <style:style style:name="P670" style:family="paragraph" style:parent-style-name="Standard">
      <style:paragraph-properties fo:text-align="center" style:justify-single-word="false" style:snap-to-layout-grid="false"/>
      <style:text-properties fo:font-size="11pt" officeooo:rsid="0116d523" officeooo:paragraph-rsid="04560c32" style:font-size-asian="11pt" style:font-size-complex="11pt"/>
    </style:style>
    <style:style style:name="P671" style:family="paragraph" style:parent-style-name="Standard">
      <style:paragraph-properties fo:text-align="center" style:justify-single-word="false" style:snap-to-layout-grid="false"/>
      <style:text-properties fo:font-size="11pt" officeooo:rsid="0153a488" officeooo:paragraph-rsid="04560c32" style:font-size-asian="11pt" style:font-size-complex="11pt"/>
    </style:style>
    <style:style style:name="P672" style:family="paragraph" style:parent-style-name="Standard">
      <style:paragraph-properties fo:text-align="start" style:justify-single-word="false" style:snap-to-layout-grid="false"/>
      <style:text-properties fo:font-size="11pt" officeooo:paragraph-rsid="04560c32" style:font-size-asian="11pt" style:font-size-complex="11pt"/>
    </style:style>
    <style:style style:name="P673" style:family="paragraph" style:parent-style-name="Standard">
      <style:paragraph-properties fo:text-align="center" style:justify-single-word="false" style:snap-to-layout-grid="false"/>
      <style:text-properties fo:font-size="11pt" officeooo:rsid="00cf256c" officeooo:paragraph-rsid="04560c32" style:font-size-asian="11pt" style:font-size-complex="11pt"/>
    </style:style>
    <style:style style:name="P674" style:family="paragraph" style:parent-style-name="Standard">
      <style:paragraph-properties fo:text-align="center" style:justify-single-word="false" style:snap-to-layout-grid="false"/>
      <style:text-properties fo:font-size="11pt" officeooo:rsid="00663008" officeooo:paragraph-rsid="04560c32" style:font-size-asian="11pt" style:font-size-complex="11pt"/>
    </style:style>
    <style:style style:name="P675" style:family="paragraph" style:parent-style-name="Standard">
      <style:paragraph-properties fo:text-align="center" style:justify-single-word="false"/>
      <style:text-properties fo:font-size="11pt" officeooo:rsid="009c742c" officeooo:paragraph-rsid="04560c32" style:font-size-asian="11pt" style:font-size-complex="11pt"/>
    </style:style>
    <style:style style:name="P676" style:family="paragraph" style:parent-style-name="Standard">
      <style:paragraph-properties fo:text-align="center" style:justify-single-word="false" style:snap-to-layout-grid="false"/>
      <style:text-properties fo:font-size="11pt" officeooo:rsid="014c3754" officeooo:paragraph-rsid="04560c32" style:font-size-asian="11pt" style:font-size-complex="11pt"/>
    </style:style>
    <style:style style:name="P677" style:family="paragraph" style:parent-style-name="Standard">
      <style:paragraph-properties fo:text-align="end" style:justify-single-word="false" style:snap-to-layout-grid="false"/>
      <style:text-properties fo:font-size="11pt" officeooo:paragraph-rsid="04560c32" style:font-size-asian="11pt" style:font-size-complex="11pt"/>
    </style:style>
    <style:style style:name="P678" style:family="paragraph" style:parent-style-name="Standard">
      <style:paragraph-properties style:snap-to-layout-grid="false"/>
      <style:text-properties fo:font-size="11pt" officeooo:rsid="00d21eaa" officeooo:paragraph-rsid="04560c32" style:font-size-asian="11pt" style:font-size-complex="11pt"/>
    </style:style>
    <style:style style:name="P679" style:family="paragraph" style:parent-style-name="Standard">
      <style:paragraph-properties fo:text-align="end" style:justify-single-word="false" style:snap-to-layout-grid="false"/>
      <style:text-properties fo:font-size="11pt" officeooo:rsid="005fc636" officeooo:paragraph-rsid="04560c32" style:font-size-asian="11pt" style:font-size-complex="11pt"/>
    </style:style>
    <style:style style:name="P680" style:family="paragraph" style:parent-style-name="Standard">
      <style:paragraph-properties fo:text-align="center" style:justify-single-word="false" style:snap-to-layout-grid="false"/>
      <style:text-properties fo:font-size="11pt" officeooo:rsid="005fc636" officeooo:paragraph-rsid="04560c32" style:font-size-asian="11pt" style:font-size-complex="11pt"/>
    </style:style>
    <style:style style:name="P681" style:family="paragraph" style:parent-style-name="Standard">
      <style:paragraph-properties fo:text-align="center" style:justify-single-word="false" style:snap-to-layout-grid="false"/>
      <style:text-properties fo:font-size="11pt" officeooo:rsid="01142d22" officeooo:paragraph-rsid="04560c32" style:font-size-asian="11pt" style:font-size-complex="11pt"/>
    </style:style>
    <style:style style:name="P682" style:family="paragraph" style:parent-style-name="Standard">
      <style:paragraph-properties fo:text-align="center" style:justify-single-word="false" style:snap-to-layout-grid="false"/>
      <style:text-properties fo:font-size="11pt" officeooo:rsid="00925c48" officeooo:paragraph-rsid="04560c32" style:font-size-asian="11pt" style:font-size-complex="11pt"/>
    </style:style>
    <style:style style:name="P683" style:family="paragraph" style:parent-style-name="Standard">
      <style:paragraph-properties fo:text-align="center" style:justify-single-word="false" style:snap-to-layout-grid="false"/>
      <style:text-properties fo:font-size="11pt" officeooo:rsid="00e7116e" officeooo:paragraph-rsid="04560c32" style:font-size-asian="11pt" style:font-size-complex="11pt"/>
    </style:style>
    <style:style style:name="P684" style:family="paragraph" style:parent-style-name="Standard">
      <style:paragraph-properties fo:text-align="center" style:justify-single-word="false" style:snap-to-layout-grid="false"/>
      <style:text-properties fo:font-size="11pt" officeooo:rsid="014bc79a" officeooo:paragraph-rsid="04560c32" style:font-size-asian="11pt" style:font-size-complex="11pt"/>
    </style:style>
    <style:style style:name="P685" style:family="paragraph" style:parent-style-name="Standard">
      <style:paragraph-properties fo:text-align="center" style:justify-single-word="false" style:snap-to-layout-grid="false"/>
      <style:text-properties fo:font-size="11pt" officeooo:rsid="014c9aa5" officeooo:paragraph-rsid="04560c32" style:font-size-asian="11pt" style:font-size-complex="11pt"/>
    </style:style>
    <style:style style:name="P686" style:family="paragraph" style:parent-style-name="Standard">
      <style:paragraph-properties fo:text-align="center" style:justify-single-word="false" style:snap-to-layout-grid="false"/>
      <style:text-properties fo:font-size="11pt" officeooo:rsid="014d0bb5" officeooo:paragraph-rsid="04560c32" style:font-size-asian="11pt" style:font-size-complex="11pt"/>
    </style:style>
    <style:style style:name="P687" style:family="paragraph" style:parent-style-name="Standard">
      <style:paragraph-properties fo:text-align="center" style:justify-single-word="false" style:snap-to-layout-grid="false"/>
      <style:text-properties fo:font-size="11pt" officeooo:rsid="01296c77" officeooo:paragraph-rsid="04560c32" style:font-size-asian="11pt" style:font-size-complex="11pt"/>
    </style:style>
    <style:style style:name="P688" style:family="paragraph" style:parent-style-name="Standard">
      <style:paragraph-properties fo:text-align="center" style:justify-single-word="false" style:snap-to-layout-grid="false"/>
      <style:text-properties fo:font-size="11pt" officeooo:rsid="0129ac44" officeooo:paragraph-rsid="04560c32" style:font-size-asian="11pt" style:font-size-complex="11pt"/>
    </style:style>
    <style:style style:name="P689" style:family="paragraph" style:parent-style-name="Standard">
      <style:paragraph-properties fo:text-align="center" style:justify-single-word="false" style:snap-to-layout-grid="false"/>
      <style:text-properties fo:font-size="11pt" officeooo:rsid="014db20a" officeooo:paragraph-rsid="04560c32" style:font-size-asian="11pt" style:font-size-complex="11pt"/>
    </style:style>
    <style:style style:name="P690" style:family="paragraph" style:parent-style-name="Standard">
      <style:paragraph-properties fo:text-align="center" style:justify-single-word="false" style:snap-to-layout-grid="false"/>
      <style:text-properties fo:font-size="11pt" officeooo:rsid="012b32f9" officeooo:paragraph-rsid="04560c32" style:font-size-asian="11pt" style:font-size-complex="11pt"/>
    </style:style>
    <style:style style:name="P691" style:family="paragraph" style:parent-style-name="Standard">
      <style:paragraph-properties fo:text-align="center" style:justify-single-word="false" style:snap-to-layout-grid="false"/>
      <style:text-properties fo:font-size="11pt" officeooo:rsid="012b6fbf" officeooo:paragraph-rsid="04560c32" style:font-size-asian="11pt" style:font-size-complex="11pt"/>
    </style:style>
    <style:style style:name="P692" style:family="paragraph" style:parent-style-name="Standard">
      <style:paragraph-properties fo:text-align="center" style:justify-single-word="false" style:snap-to-layout-grid="false"/>
      <style:text-properties fo:font-size="11pt" officeooo:rsid="012ccc43" officeooo:paragraph-rsid="04560c32" style:font-size-asian="11pt" style:font-size-complex="11pt"/>
    </style:style>
    <style:style style:name="P693" style:family="paragraph" style:parent-style-name="Standard">
      <style:paragraph-properties fo:text-align="center" style:justify-single-word="false" style:snap-to-layout-grid="false"/>
      <style:text-properties fo:font-size="11pt" officeooo:rsid="012ec87c" officeooo:paragraph-rsid="04560c32" style:font-size-asian="11pt" style:font-size-complex="11pt"/>
    </style:style>
    <style:style style:name="P694" style:family="paragraph" style:parent-style-name="Standard">
      <style:paragraph-properties fo:text-align="center" style:justify-single-word="false" style:snap-to-layout-grid="false"/>
      <style:text-properties fo:font-size="11pt" officeooo:rsid="012f6229" officeooo:paragraph-rsid="04560c32" style:font-size-asian="11pt" style:font-size-complex="11pt"/>
    </style:style>
    <style:style style:name="P695" style:family="paragraph" style:parent-style-name="Standard">
      <style:paragraph-properties fo:text-align="center" style:justify-single-word="false" style:text-autospace="none" style:snap-to-layout-grid="false"/>
      <style:text-properties fo:font-size="11pt" officeooo:rsid="062348b0" officeooo:paragraph-rsid="04560c32" style:font-size-asian="11pt" style:font-size-complex="11pt"/>
    </style:style>
    <style:style style:name="P696" style:family="paragraph" style:parent-style-name="Standard">
      <style:paragraph-properties fo:text-align="center" style:justify-single-word="false" style:snap-to-layout-grid="false"/>
      <style:text-properties fo:font-size="11pt" officeooo:rsid="01309156" officeooo:paragraph-rsid="04560c32" style:font-size-asian="11pt" style:font-size-complex="11pt"/>
    </style:style>
    <style:style style:name="P697" style:family="paragraph" style:parent-style-name="Standard">
      <style:paragraph-properties fo:text-align="center" style:justify-single-word="false" style:snap-to-layout-grid="false"/>
      <style:text-properties fo:font-size="11pt" officeooo:rsid="01314776" officeooo:paragraph-rsid="04560c32" style:font-size-asian="11pt" style:font-size-complex="11pt"/>
    </style:style>
    <style:style style:name="P698" style:family="paragraph" style:parent-style-name="Standard">
      <style:paragraph-properties fo:text-align="center" style:justify-single-word="false" style:snap-to-layout-grid="false"/>
      <style:text-properties fo:font-size="11pt" officeooo:rsid="0132c705" officeooo:paragraph-rsid="04560c32" style:font-size-asian="11pt" style:font-size-complex="11pt"/>
    </style:style>
    <style:style style:name="P699" style:family="paragraph" style:parent-style-name="Standard">
      <style:paragraph-properties fo:text-align="center" style:justify-single-word="false" style:snap-to-layout-grid="false"/>
      <style:text-properties fo:font-size="11pt" officeooo:rsid="01344e70" officeooo:paragraph-rsid="04560c32" style:font-size-asian="11pt" style:font-size-complex="11pt"/>
    </style:style>
    <style:style style:name="P700" style:family="paragraph" style:parent-style-name="Standard">
      <style:paragraph-properties fo:text-align="center" style:justify-single-word="false" style:snap-to-layout-grid="false"/>
      <style:text-properties fo:font-size="11pt" officeooo:rsid="0135d545" officeooo:paragraph-rsid="04560c32" style:font-size-asian="11pt" style:font-size-complex="11pt"/>
    </style:style>
    <style:style style:name="P701" style:family="paragraph" style:parent-style-name="Standard">
      <style:paragraph-properties fo:text-align="center" style:justify-single-word="false" style:snap-to-layout-grid="false"/>
      <style:text-properties fo:font-size="11pt" officeooo:rsid="0137803a" officeooo:paragraph-rsid="04560c32" style:font-size-asian="11pt" style:font-size-complex="11pt"/>
    </style:style>
    <style:style style:name="P702" style:family="paragraph" style:parent-style-name="Standard">
      <style:paragraph-properties fo:text-align="center" style:justify-single-word="false" style:snap-to-layout-grid="false"/>
      <style:text-properties fo:font-size="11pt" officeooo:rsid="0137e108" officeooo:paragraph-rsid="04560c32" style:font-size-asian="11pt" style:font-size-complex="11pt"/>
    </style:style>
    <style:style style:name="P703" style:family="paragraph" style:parent-style-name="Standard">
      <style:paragraph-properties fo:text-align="center" style:justify-single-word="false" style:snap-to-layout-grid="false"/>
      <style:text-properties fo:font-size="11pt" officeooo:rsid="0138f0e5" officeooo:paragraph-rsid="04560c32" style:font-size-asian="11pt" style:font-size-complex="11pt"/>
    </style:style>
    <style:style style:name="P704" style:family="paragraph" style:parent-style-name="Standard">
      <style:paragraph-properties style:text-autospace="none" style:snap-to-layout-grid="false"/>
      <style:text-properties fo:font-size="11pt" officeooo:rsid="001f6be0" officeooo:paragraph-rsid="04560c32" style:font-size-asian="11pt" style:font-size-complex="11pt"/>
    </style:style>
    <style:style style:name="P705" style:family="paragraph" style:parent-style-name="Standard">
      <style:paragraph-properties fo:text-align="center" style:justify-single-word="false" style:text-autospace="none" style:snap-to-layout-grid="false"/>
      <style:text-properties fo:font-size="11pt" officeooo:rsid="001f6be0" officeooo:paragraph-rsid="04560c32" style:font-size-asian="11pt" style:font-size-complex="11pt"/>
    </style:style>
    <style:style style:name="P706" style:family="paragraph" style:parent-style-name="Standard">
      <style:paragraph-properties style:text-autospace="none" style:snap-to-layout-grid="false"/>
      <style:text-properties fo:font-size="11pt" officeooo:paragraph-rsid="04560c32" style:font-size-asian="11pt" style:font-size-complex="11pt"/>
    </style:style>
    <style:style style:name="P707" style:family="paragraph" style:parent-style-name="Standard">
      <style:paragraph-properties fo:text-align="center" style:justify-single-word="false" style:snap-to-layout-grid="false"/>
      <style:text-properties fo:font-size="11pt" officeooo:rsid="013953d5" officeooo:paragraph-rsid="04560c32" style:font-size-asian="11pt" style:font-size-complex="11pt"/>
    </style:style>
    <style:style style:name="P708" style:family="paragraph" style:parent-style-name="Standard">
      <style:paragraph-properties fo:text-align="center" style:justify-single-word="false" style:snap-to-layout-grid="false"/>
      <style:text-properties fo:font-size="11pt" officeooo:rsid="013bae64" officeooo:paragraph-rsid="04560c32" style:font-size-asian="11pt" style:font-size-complex="11pt"/>
    </style:style>
    <style:style style:name="P709" style:family="paragraph" style:parent-style-name="Standard">
      <style:paragraph-properties style:text-autospace="none" style:snap-to-layout-grid="false"/>
      <style:text-properties fo:font-size="11pt" officeooo:rsid="013b2285" officeooo:paragraph-rsid="04560c32" style:font-size-asian="11pt" style:font-size-complex="11pt"/>
    </style:style>
    <style:style style:name="P710" style:family="paragraph" style:parent-style-name="Standard">
      <style:paragraph-properties fo:text-align="center" style:justify-single-word="false" style:snap-to-layout-grid="false"/>
      <style:text-properties fo:font-size="11pt" officeooo:rsid="013ce11b" officeooo:paragraph-rsid="04560c32" style:font-size-asian="11pt" style:font-size-complex="11pt"/>
    </style:style>
    <style:style style:name="P711" style:family="paragraph" style:parent-style-name="Standard">
      <style:paragraph-properties fo:text-align="center" style:justify-single-word="false" style:snap-to-layout-grid="false"/>
      <style:text-properties fo:font-size="11pt" officeooo:rsid="013edad5" officeooo:paragraph-rsid="04560c32" style:font-size-asian="11pt" style:font-size-complex="11pt"/>
    </style:style>
    <style:style style:name="P712" style:family="paragraph" style:parent-style-name="Standard">
      <style:paragraph-properties fo:text-align="center" style:justify-single-word="false" style:snap-to-layout-grid="false"/>
      <style:text-properties fo:font-size="11pt" officeooo:rsid="014029f9" officeooo:paragraph-rsid="04560c32" style:font-size-asian="11pt" style:font-size-complex="11pt"/>
    </style:style>
    <style:style style:name="P713" style:family="paragraph" style:parent-style-name="Standard">
      <style:paragraph-properties fo:text-align="center" style:justify-single-word="false" style:snap-to-layout-grid="false"/>
      <style:text-properties fo:font-size="11pt" officeooo:rsid="01408b5d" officeooo:paragraph-rsid="04560c32" style:font-size-asian="11pt" style:font-size-complex="11pt"/>
    </style:style>
    <style:style style:name="P714" style:family="paragraph" style:parent-style-name="Standard">
      <style:paragraph-properties fo:text-align="center" style:justify-single-word="false" style:snap-to-layout-grid="false"/>
      <style:text-properties fo:font-size="11pt" officeooo:rsid="0140f1dc" officeooo:paragraph-rsid="04560c32" style:font-size-asian="11pt" style:font-size-complex="11pt"/>
    </style:style>
    <style:style style:name="P715" style:family="paragraph" style:parent-style-name="Standard">
      <style:paragraph-properties fo:text-align="center" style:justify-single-word="false" style:snap-to-layout-grid="false"/>
      <style:text-properties fo:font-size="11pt" officeooo:rsid="014107be" officeooo:paragraph-rsid="04560c32" style:font-size-asian="11pt" style:font-size-complex="11pt"/>
    </style:style>
    <style:style style:name="P716" style:family="paragraph" style:parent-style-name="Standard">
      <style:paragraph-properties fo:text-align="center" style:justify-single-word="false" style:snap-to-layout-grid="false"/>
      <style:text-properties fo:font-size="11pt" officeooo:rsid="0141d0ca" officeooo:paragraph-rsid="04560c32" style:font-size-asian="11pt" style:font-size-complex="11pt"/>
    </style:style>
    <style:style style:name="P717" style:family="paragraph" style:parent-style-name="Standard">
      <style:paragraph-properties fo:text-align="center" style:justify-single-word="false" style:snap-to-layout-grid="false"/>
      <style:text-properties fo:font-size="11pt" officeooo:rsid="01420b1b" officeooo:paragraph-rsid="04560c32" style:font-size-asian="11pt" style:font-size-complex="11pt"/>
    </style:style>
    <style:style style:name="P718" style:family="paragraph" style:parent-style-name="Standard">
      <style:paragraph-properties fo:text-align="center" style:justify-single-word="false" style:snap-to-layout-grid="false"/>
      <style:text-properties fo:font-size="11pt" officeooo:rsid="0143a3bc" officeooo:paragraph-rsid="04560c32" style:font-size-asian="11pt" style:font-size-complex="11pt"/>
    </style:style>
    <style:style style:name="P719" style:family="paragraph" style:parent-style-name="Standard">
      <style:paragraph-properties fo:text-align="center" style:justify-single-word="false" style:snap-to-layout-grid="false"/>
      <style:text-properties fo:font-size="11pt" officeooo:rsid="0143a410" officeooo:paragraph-rsid="04560c32" style:font-size-asian="11pt" style:font-size-complex="11pt"/>
    </style:style>
    <style:style style:name="P720" style:family="paragraph" style:parent-style-name="Standard">
      <style:paragraph-properties fo:text-align="center" style:justify-single-word="false" style:snap-to-layout-grid="false"/>
      <style:text-properties fo:font-size="11pt" officeooo:rsid="0144c65e" officeooo:paragraph-rsid="04560c32" style:font-size-asian="11pt" style:font-size-complex="11pt"/>
    </style:style>
    <style:style style:name="P721" style:family="paragraph" style:parent-style-name="Standard">
      <style:paragraph-properties fo:text-align="center" style:justify-single-word="false" style:snap-to-layout-grid="false"/>
      <style:text-properties fo:font-size="11pt" officeooo:rsid="01466d4f" officeooo:paragraph-rsid="04560c32" style:font-size-asian="11pt" style:font-size-complex="11pt"/>
    </style:style>
    <style:style style:name="P722" style:family="paragraph" style:parent-style-name="Standard">
      <style:paragraph-properties fo:text-align="center" style:justify-single-word="false" style:snap-to-layout-grid="false"/>
      <style:text-properties fo:font-size="11pt" officeooo:rsid="0c1daac3" officeooo:paragraph-rsid="04560c32" style:font-size-asian="11pt" style:font-size-complex="11pt"/>
    </style:style>
    <style:style style:name="P723" style:family="paragraph" style:parent-style-name="Standard">
      <style:paragraph-properties fo:text-align="center" style:justify-single-word="false" style:snap-to-layout-grid="false"/>
      <style:text-properties fo:font-size="11pt" officeooo:rsid="014716f0" officeooo:paragraph-rsid="04560c32" style:font-size-asian="11pt" style:font-size-complex="11pt"/>
    </style:style>
    <style:style style:name="P724" style:family="paragraph" style:parent-style-name="Standard">
      <style:paragraph-properties fo:text-align="center" style:justify-single-word="false" style:snap-to-layout-grid="false"/>
      <style:text-properties fo:font-size="11pt" officeooo:rsid="0147cf73" officeooo:paragraph-rsid="04560c32" style:font-size-asian="11pt" style:font-size-complex="11pt"/>
    </style:style>
    <style:style style:name="P725" style:family="paragraph" style:parent-style-name="Standard">
      <style:paragraph-properties fo:text-align="center" style:justify-single-word="false" style:snap-to-layout-grid="false"/>
      <style:text-properties fo:font-size="11pt" officeooo:rsid="01489e25" officeooo:paragraph-rsid="04560c32" style:font-size-asian="11pt" style:font-size-complex="11pt"/>
    </style:style>
    <style:style style:name="P726" style:family="paragraph" style:parent-style-name="Standard">
      <style:paragraph-properties fo:text-align="center" style:justify-single-word="false" style:snap-to-layout-grid="false"/>
      <style:text-properties fo:font-size="11pt" officeooo:rsid="0149ee86" officeooo:paragraph-rsid="04560c32" style:font-size-asian="11pt" style:font-size-complex="11pt"/>
    </style:style>
    <style:style style:name="P727" style:family="paragraph" style:parent-style-name="Standard">
      <style:paragraph-properties fo:text-align="center" style:justify-single-word="false" style:snap-to-layout-grid="false"/>
      <style:text-properties fo:font-size="11pt" officeooo:rsid="014ad966" officeooo:paragraph-rsid="04560c32" style:font-size-asian="11pt" style:font-size-complex="11pt"/>
    </style:style>
    <style:style style:name="P728" style:family="paragraph" style:parent-style-name="Standard">
      <style:paragraph-properties fo:text-align="center" style:justify-single-word="false" style:snap-to-layout-grid="false"/>
      <style:text-properties fo:font-size="11pt" officeooo:paragraph-rsid="0455226a" style:font-size-asian="11pt" style:font-size-complex="10pt"/>
    </style:style>
    <style:style style:name="P729" style:family="paragraph" style:parent-style-name="Standard">
      <style:paragraph-properties fo:text-align="center" style:justify-single-word="false" style:snap-to-layout-grid="false"/>
      <style:text-properties fo:font-size="11pt" officeooo:paragraph-rsid="04560c32" style:font-size-asian="11pt" style:font-size-complex="10pt"/>
    </style:style>
    <style:style style:name="P730" style:family="paragraph" style:parent-style-name="Standard">
      <style:paragraph-properties fo:text-align="end" style:justify-single-word="false" style:snap-to-layout-grid="false"/>
      <style:text-properties fo:font-size="11pt" officeooo:paragraph-rsid="0455226a" style:font-size-asian="11pt" style:font-size-complex="10pt"/>
    </style:style>
    <style:style style:name="P731" style:family="paragraph" style:parent-style-name="Standard">
      <style:paragraph-properties fo:text-align="end" style:justify-single-word="false" style:snap-to-layout-grid="false"/>
      <style:text-properties fo:font-size="11pt" officeooo:paragraph-rsid="04560c32" style:font-size-asian="11pt" style:font-size-complex="10pt"/>
    </style:style>
    <style:style style:name="P732" style:family="paragraph" style:parent-style-name="Standard">
      <style:paragraph-properties style:snap-to-layout-grid="false"/>
      <style:text-properties fo:font-size="11pt" officeooo:paragraph-rsid="0455226a" style:font-size-asian="11pt" style:font-size-complex="10pt"/>
    </style:style>
    <style:style style:name="P733" style:family="paragraph" style:parent-style-name="Standard">
      <style:paragraph-properties style:snap-to-layout-grid="false"/>
      <style:text-properties fo:font-size="11pt" officeooo:paragraph-rsid="04560c32" style:font-size-asian="11pt" style:font-size-complex="10pt"/>
    </style:style>
    <style:style style:name="P734" style:family="paragraph" style:parent-style-name="Standard">
      <style:paragraph-properties fo:text-align="justify" style:justify-single-word="false" style:snap-to-layout-grid="false"/>
      <style:text-properties fo:font-size="11pt" officeooo:paragraph-rsid="04560c32" style:font-size-asian="11pt" style:font-size-complex="10pt"/>
    </style:style>
    <style:style style:name="P735" style:family="paragraph" style:parent-style-name="Standard">
      <style:paragraph-properties fo:text-align="justify" style:justify-single-word="false"/>
      <style:text-properties fo:font-size="11pt" officeooo:paragraph-rsid="0457140d" style:font-size-asian="11pt" style:font-size-complex="10pt"/>
    </style:style>
    <style:style style:name="P736" style:family="paragraph" style:parent-style-name="Standard">
      <style:paragraph-properties style:snap-to-layout-grid="false"/>
      <style:text-properties fo:font-size="11pt" officeooo:rsid="01c80247" officeooo:paragraph-rsid="04560c32" style:font-size-asian="11pt" style:font-size-complex="10pt"/>
    </style:style>
    <style:style style:name="P737" style:family="paragraph" style:parent-style-name="Standard">
      <style:paragraph-properties fo:text-align="end" style:justify-single-word="false" style:snap-to-layout-grid="false"/>
      <style:text-properties fo:font-size="11pt" officeooo:rsid="01c80247" officeooo:paragraph-rsid="04560c32" style:font-size-asian="11pt" style:font-size-complex="10pt"/>
    </style:style>
    <style:style style:name="P738" style:family="paragraph" style:parent-style-name="Standard">
      <style:paragraph-properties style:text-autospace="none" style:snap-to-layout-grid="false"/>
      <style:text-properties fo:font-size="11pt" officeooo:rsid="013b2285" officeooo:paragraph-rsid="04560c32" style:font-size-asian="11pt" style:font-size-complex="10pt"/>
    </style:style>
    <style:style style:name="P739" style:family="paragraph" style:parent-style-name="Standard">
      <style:text-properties fo:font-size="11pt" officeooo:paragraph-rsid="0457140d" style:font-size-asian="11pt" style:font-size-complex="10pt"/>
    </style:style>
    <style:style style:name="P740" style:family="paragraph" style:parent-style-name="Standard">
      <style:paragraph-properties style:snap-to-layout-grid="false"/>
      <style:text-properties fo:font-size="11pt" officeooo:paragraph-rsid="04560c32" style:font-size-asian="11pt"/>
    </style:style>
    <style:style style:name="P741" style:family="paragraph" style:parent-style-name="Standard">
      <style:text-properties fo:font-size="11pt" officeooo:rsid="00c6eeb3" officeooo:paragraph-rsid="0455226a" fo:background-color="transparent" style:font-size-asian="11pt" style:font-size-complex="11pt"/>
    </style:style>
    <style:style style:name="P742" style:family="paragraph" style:parent-style-name="Standard">
      <style:text-properties fo:font-size="11pt" officeooo:rsid="00c8644e" officeooo:paragraph-rsid="0455226a" fo:background-color="transparent" style:font-size-asian="11pt" style:font-size-complex="11pt"/>
    </style:style>
    <style:style style:name="P743" style:family="paragraph" style:parent-style-name="Standard">
      <style:paragraph-properties fo:text-align="justify" style:justify-single-word="false"/>
      <style:text-properties fo:font-size="11pt" officeooo:rsid="0086aae4" officeooo:paragraph-rsid="0455226a" fo:background-color="transparent" style:font-size-asian="11pt" style:font-size-complex="11pt"/>
    </style:style>
    <style:style style:name="P744" style:family="paragraph" style:parent-style-name="Standard">
      <style:text-properties fo:font-size="11pt" officeooo:rsid="0086aae4" officeooo:paragraph-rsid="0455226a" fo:background-color="transparent" style:font-size-asian="11pt" style:font-size-complex="11pt"/>
    </style:style>
    <style:style style:name="P745" style:family="paragraph" style:parent-style-name="Standard">
      <style:paragraph-properties fo:text-align="center" style:justify-single-word="false"/>
      <style:text-properties fo:font-size="11pt" officeooo:rsid="00b80d1f" officeooo:paragraph-rsid="0455226a" fo:background-color="transparent" style:font-size-asian="11pt" style:font-size-complex="11pt"/>
    </style:style>
    <style:style style:name="P746" style:family="paragraph" style:parent-style-name="Standard">
      <style:text-properties fo:font-size="11pt" officeooo:rsid="0018c6f7" officeooo:paragraph-rsid="0455226a" fo:background-color="transparent" style:font-size-asian="11pt" style:font-size-complex="11pt"/>
    </style:style>
    <style:style style:name="P747" style:family="paragraph" style:parent-style-name="Standard">
      <style:paragraph-properties fo:text-align="justify" style:justify-single-word="false"/>
      <style:text-properties fo:font-size="11pt" officeooo:paragraph-rsid="0455226a" fo:background-color="transparent" style:font-size-asian="11pt" style:font-size-complex="11pt"/>
    </style:style>
    <style:style style:name="P748" style:family="paragraph" style:parent-style-name="Standard">
      <loext:graphic-properties draw:fill="solid" draw:fill-color="#ffffff" draw:opacity="100%"/>
      <style:paragraph-properties fo:text-align="justify" style:justify-single-word="false" fo:background-color="#ffffff"/>
      <style:text-properties fo:font-size="11pt" officeooo:paragraph-rsid="0455226a" fo:background-color="transparent" style:font-size-asian="11pt" style:font-size-complex="11pt"/>
    </style:style>
    <style:style style:name="P749" style:family="paragraph" style:parent-style-name="Standard">
      <style:paragraph-properties fo:text-align="center" style:justify-single-word="false"/>
      <style:text-properties fo:font-size="11pt" officeooo:paragraph-rsid="0455226a" fo:background-color="transparent" style:font-size-asian="11pt" style:font-size-complex="11pt"/>
    </style:style>
    <style:style style:name="P750" style:family="paragraph" style:parent-style-name="Standard">
      <style:paragraph-properties fo:text-align="center" style:justify-single-word="false" style:snap-to-layout-grid="false"/>
      <style:text-properties fo:font-size="11pt" officeooo:paragraph-rsid="04560c32" fo:background-color="transparent" style:font-size-asian="11pt" style:font-size-complex="11pt"/>
    </style:style>
    <style:style style:name="P751" style:family="paragraph" style:parent-style-name="Standard">
      <loext:graphic-properties draw:fill="solid" draw:fill-color="#ffffff" draw:opacity="100%" draw:fill-image-width="0cm" draw:fill-image-height="0cm"/>
      <style:paragraph-properties fo:text-align="center" style:justify-single-word="false" fo:background-color="#ffffff" style:snap-to-layout-grid="false"/>
      <style:text-properties fo:font-size="11pt" officeooo:paragraph-rsid="04560c32" fo:background-color="transparent" style:font-size-asian="11pt" style:font-size-complex="11pt"/>
    </style:style>
    <style:style style:name="P752" style:family="paragraph" style:parent-style-name="Standard">
      <loext:graphic-properties draw:fill="none" draw:fill-color="#ffff00" draw:opacity="100%" draw:fill-image-width="0cm" draw:fill-image-height="0cm"/>
      <style:paragraph-properties fo:text-align="center" style:justify-single-word="false" fo:background-color="transparent" style:snap-to-layout-grid="false"/>
      <style:text-properties fo:font-size="11pt" officeooo:paragraph-rsid="04560c32" fo:background-color="transparent" style:font-size-asian="11pt" style:font-size-complex="11pt"/>
    </style:style>
    <style:style style:name="P753" style:family="paragraph" style:parent-style-name="Standard">
      <loext:graphic-properties draw:fill="none" draw:fill-image-width="0cm" draw:fill-image-height="0cm"/>
      <style:paragraph-properties fo:text-align="center" style:justify-single-word="false" fo:background-color="transparent" style:snap-to-layout-grid="false"/>
      <style:text-properties fo:font-size="11pt" officeooo:paragraph-rsid="04560c32" fo:background-color="transparent" style:font-size-asian="11pt" style:font-size-complex="11pt"/>
    </style:style>
    <style:style style:name="P754" style:family="paragraph" style:parent-style-name="Standard">
      <style:text-properties fo:font-size="11pt" officeooo:paragraph-rsid="0455226a" fo:background-color="transparent" style:font-size-asian="11pt" style:font-size-complex="11pt"/>
    </style:style>
    <style:style style:name="P755" style:family="paragraph" style:parent-style-name="Standard">
      <loext:graphic-properties draw:fill="solid" draw:fill-color="#ffffff" draw:opacity="100%" draw:fill-image-width="0cm" draw:fill-image-height="0cm"/>
      <style:paragraph-properties fo:background-color="#ffffff"/>
      <style:text-properties fo:font-size="11pt" officeooo:paragraph-rsid="0455226a" fo:background-color="transparent" style:font-size-asian="11pt" style:font-size-complex="11pt"/>
    </style:style>
    <style:style style:name="P756" style:family="paragraph" style:parent-style-name="Standard">
      <style:paragraph-properties fo:text-align="center" style:justify-single-word="false" style:snap-to-layout-grid="false"/>
      <style:text-properties fo:font-size="11pt" officeooo:rsid="0075afa4" officeooo:paragraph-rsid="04560c32" fo:background-color="transparent" style:font-size-asian="11pt" style:font-size-complex="11pt"/>
    </style:style>
    <style:style style:name="P757" style:family="paragraph" style:parent-style-name="Standard">
      <style:paragraph-properties fo:text-align="center" style:justify-single-word="false" style:snap-to-layout-grid="false"/>
      <style:text-properties fo:font-size="11pt" officeooo:rsid="0074aa2f" officeooo:paragraph-rsid="04560c32" fo:background-color="transparent" style:font-size-asian="11pt" style:font-size-complex="11pt"/>
    </style:style>
    <style:style style:name="P758" style:family="paragraph" style:parent-style-name="Standard">
      <style:paragraph-properties fo:text-align="center" style:justify-single-word="false" style:snap-to-layout-grid="false"/>
      <style:text-properties fo:font-size="11pt" officeooo:rsid="005a6c81" officeooo:paragraph-rsid="04560c32" fo:background-color="transparent" style:font-size-asian="11pt" style:font-size-complex="11pt"/>
    </style:style>
    <style:style style:name="P759" style:family="paragraph" style:parent-style-name="Standard">
      <style:paragraph-properties style:snap-to-layout-grid="false"/>
      <style:text-properties fo:font-size="11pt" officeooo:rsid="005a6c81" officeooo:paragraph-rsid="04560c32" fo:background-color="transparent" style:font-size-asian="11pt" style:font-size-complex="11pt"/>
    </style:style>
    <style:style style:name="P760" style:family="paragraph" style:parent-style-name="Standard">
      <style:paragraph-properties fo:text-align="end" style:justify-single-word="false" style:snap-to-layout-grid="false"/>
      <style:text-properties fo:font-size="11pt" officeooo:rsid="005a6c81" officeooo:paragraph-rsid="04560c32" fo:background-color="transparent" style:font-size-asian="11pt" style:font-size-complex="11pt"/>
    </style:style>
    <style:style style:name="P761" style:family="paragraph" style:parent-style-name="Standard">
      <style:paragraph-properties fo:text-align="center" style:justify-single-word="false" style:snap-to-layout-grid="false"/>
      <style:text-properties fo:font-size="11pt" officeooo:rsid="0056a51f" officeooo:paragraph-rsid="04560c32" fo:background-color="transparent" style:font-size-asian="11pt" style:font-size-complex="11pt"/>
    </style:style>
    <style:style style:name="P762" style:family="paragraph" style:parent-style-name="Standard">
      <style:paragraph-properties fo:text-align="center" style:justify-single-word="false" style:text-autospace="none" style:snap-to-layout-grid="false"/>
      <style:text-properties fo:font-size="11pt" officeooo:rsid="00dae90f" officeooo:paragraph-rsid="04560c32" fo:background-color="transparent" style:font-size-asian="11pt" style:font-size-complex="11pt"/>
    </style:style>
    <style:style style:name="P763" style:family="paragraph" style:parent-style-name="Standard">
      <style:paragraph-properties fo:text-align="center" style:justify-single-word="false" style:snap-to-layout-grid="false"/>
      <style:text-properties fo:font-size="11pt" officeooo:rsid="018c9c60" officeooo:paragraph-rsid="04560c32" fo:background-color="transparent" style:font-size-asian="11pt" style:font-size-complex="11pt"/>
    </style:style>
    <style:style style:name="P764" style:family="paragraph" style:parent-style-name="Standard">
      <style:paragraph-properties fo:text-align="end" style:justify-single-word="false" style:text-autospace="none" style:snap-to-layout-grid="false"/>
      <style:text-properties fo:font-size="11pt" officeooo:rsid="00ee651b" officeooo:paragraph-rsid="04560c32" fo:background-color="transparent" style:font-size-asian="11pt" style:font-size-complex="11pt"/>
    </style:style>
    <style:style style:name="P765" style:family="paragraph" style:parent-style-name="Standard">
      <style:paragraph-properties style:text-autospace="none" style:snap-to-layout-grid="false"/>
      <style:text-properties fo:font-size="11pt" officeooo:paragraph-rsid="04560c32" fo:background-color="transparent" style:font-size-asian="11pt" style:font-size-complex="11pt"/>
    </style:style>
    <style:style style:name="P766" style:family="paragraph" style:parent-style-name="Standard">
      <style:paragraph-properties fo:text-align="center" style:justify-single-word="false" style:text-autospace="none" style:snap-to-layout-grid="false"/>
      <style:text-properties fo:font-size="11pt" officeooo:rsid="00dcb7dc" officeooo:paragraph-rsid="04560c32" fo:background-color="transparent" style:font-size-asian="11pt" style:font-size-complex="11pt"/>
    </style:style>
    <style:style style:name="P767" style:family="paragraph" style:parent-style-name="Standard">
      <style:paragraph-properties style:text-autospace="none" style:snap-to-layout-grid="false"/>
      <style:text-properties fo:font-size="11pt" officeooo:rsid="00f010a1" officeooo:paragraph-rsid="04560c32" fo:background-color="transparent" style:font-size-asian="11pt" style:font-size-complex="11pt"/>
    </style:style>
    <style:style style:name="P768" style:family="paragraph" style:parent-style-name="Standard">
      <style:paragraph-properties fo:text-align="end" style:justify-single-word="false" style:text-autospace="none" style:snap-to-layout-grid="false"/>
      <style:text-properties fo:font-size="11pt" officeooo:paragraph-rsid="04560c32" fo:background-color="transparent" style:font-size-asian="11pt" style:font-size-complex="11pt"/>
    </style:style>
    <style:style style:name="P769" style:family="paragraph" style:parent-style-name="Standard">
      <style:paragraph-properties fo:text-align="center" style:justify-single-word="false" style:text-autospace="none" style:snap-to-layout-grid="false"/>
      <style:text-properties fo:font-size="11pt" officeooo:rsid="00f17465" officeooo:paragraph-rsid="04560c32" fo:background-color="transparent" style:font-size-asian="11pt" style:font-size-complex="11pt"/>
    </style:style>
    <style:style style:name="P770" style:family="paragraph" style:parent-style-name="Standard">
      <style:paragraph-properties style:text-autospace="none" style:snap-to-layout-grid="false"/>
      <style:text-properties fo:font-size="11pt" officeooo:rsid="00f17465" officeooo:paragraph-rsid="04560c32" fo:background-color="transparent" style:font-size-asian="11pt" style:font-size-complex="11pt"/>
    </style:style>
    <style:style style:name="P771" style:family="paragraph" style:parent-style-name="Standard">
      <style:paragraph-properties style:text-autospace="none" style:snap-to-layout-grid="false"/>
      <style:text-properties fo:font-size="11pt" officeooo:paragraph-rsid="04560c32" fo:background-color="transparent" style:font-size-asian="11pt" style:font-size-complex="10pt"/>
    </style:style>
    <style:style style:name="P772" style:family="paragraph" style:parent-style-name="Standard">
      <style:paragraph-properties fo:text-align="center" style:justify-single-word="false" style:snap-to-layout-grid="false"/>
      <style:text-properties fo:font-size="11pt" fo:font-weight="normal" officeooo:paragraph-rsid="04560c32" style:font-size-asian="11pt" style:font-weight-asian="normal" style:font-size-complex="11pt" style:font-weight-complex="normal"/>
    </style:style>
    <style:style style:name="P773" style:family="paragraph" style:parent-style-name="Standard">
      <style:paragraph-properties fo:text-align="center" style:justify-single-word="false" style:snap-to-layout-grid="false"/>
      <style:text-properties fo:font-size="11pt" fo:font-weight="normal" officeooo:rsid="07fb99c6" officeooo:paragraph-rsid="04560c32" style:font-size-asian="11pt" style:font-weight-asian="normal" style:font-size-complex="11pt" style:font-weight-complex="normal"/>
    </style:style>
    <style:style style:name="P774" style:family="paragraph" style:parent-style-name="Standard">
      <style:paragraph-properties fo:text-align="center" style:justify-single-word="false" style:snap-to-layout-grid="false"/>
      <style:text-properties fo:font-size="11pt" fo:font-weight="normal" officeooo:rsid="00a28fa9" officeooo:paragraph-rsid="04560c32" style:font-size-asian="11pt" style:font-weight-asian="normal" style:font-size-complex="11pt" style:font-weight-complex="normal"/>
    </style:style>
    <style:style style:name="P775" style:family="paragraph" style:parent-style-name="Standard">
      <style:paragraph-properties fo:text-align="center" style:justify-single-word="false" style:snap-to-layout-grid="false"/>
      <style:text-properties fo:font-size="11pt" fo:font-weight="normal" officeooo:rsid="007f2cf4" officeooo:paragraph-rsid="04560c32" style:font-size-asian="11pt" style:font-weight-asian="normal" style:font-size-complex="11pt" style:font-weight-complex="normal"/>
    </style:style>
    <style:style style:name="P776" style:family="paragraph" style:parent-style-name="Standard">
      <style:paragraph-properties fo:text-align="center" style:justify-single-word="false" style:snap-to-layout-grid="false"/>
      <style:text-properties fo:font-size="11pt" fo:font-weight="normal" officeooo:rsid="00a8c2fa" officeooo:paragraph-rsid="04560c32" style:font-size-asian="11pt" style:font-weight-asian="normal" style:font-size-complex="11pt" style:font-weight-complex="normal"/>
    </style:style>
    <style:style style:name="P777" style:family="paragraph" style:parent-style-name="Standard">
      <style:paragraph-properties fo:text-align="center" style:justify-single-word="false" style:snap-to-layout-grid="false"/>
      <style:text-properties fo:font-size="11pt" fo:font-weight="normal" officeooo:rsid="07fc5743" officeooo:paragraph-rsid="04560c32" style:font-size-asian="11pt" style:font-weight-asian="normal" style:font-size-complex="11pt" style:font-weight-complex="normal"/>
    </style:style>
    <style:style style:name="P778" style:family="paragraph" style:parent-style-name="Standard">
      <style:paragraph-properties fo:text-align="center" style:justify-single-word="false" style:snap-to-layout-grid="false"/>
      <style:text-properties fo:font-size="11pt" fo:font-weight="normal" officeooo:rsid="00bd25ed" officeooo:paragraph-rsid="04560c32" style:font-size-asian="11pt" style:font-weight-asian="normal" style:font-size-complex="11pt" style:font-weight-complex="normal"/>
    </style:style>
    <style:style style:name="P779" style:family="paragraph" style:parent-style-name="Standard">
      <style:paragraph-properties fo:text-align="center" style:justify-single-word="false" style:snap-to-layout-grid="false"/>
      <style:text-properties fo:font-size="11pt" fo:font-weight="normal" officeooo:rsid="009bde44" officeooo:paragraph-rsid="04560c32" style:font-size-asian="11pt" style:font-weight-asian="normal" style:font-size-complex="11pt" style:font-weight-complex="normal"/>
    </style:style>
    <style:style style:name="P780" style:family="paragraph" style:parent-style-name="Standard">
      <style:paragraph-properties fo:text-align="center" style:justify-single-word="false" style:snap-to-layout-grid="false"/>
      <style:text-properties fo:font-size="11pt" fo:font-weight="normal" officeooo:rsid="00dfc7e2" officeooo:paragraph-rsid="04560c32" style:font-size-asian="11pt" style:font-weight-asian="normal" style:font-size-complex="11pt" style:font-weight-complex="normal"/>
    </style:style>
    <style:style style:name="P781" style:family="paragraph" style:parent-style-name="Standard">
      <style:paragraph-properties fo:text-align="center" style:justify-single-word="false" style:snap-to-layout-grid="false"/>
      <style:text-properties fo:font-size="11pt" fo:font-weight="normal" officeooo:rsid="00e0dfb1" officeooo:paragraph-rsid="04560c32" style:font-size-asian="11pt" style:font-weight-asian="normal" style:font-size-complex="11pt" style:font-weight-complex="normal"/>
    </style:style>
    <style:style style:name="P782" style:family="paragraph" style:parent-style-name="Standard">
      <style:paragraph-properties fo:text-align="center" style:justify-single-word="false" style:snap-to-layout-grid="false"/>
      <style:text-properties fo:font-size="11pt" fo:font-weight="normal" officeooo:paragraph-rsid="04560c32" style:font-size-asian="11pt" style:font-weight-asian="normal" style:font-weight-complex="normal"/>
    </style:style>
    <style:style style:name="P783" style:family="paragraph" style:parent-style-name="Standard">
      <style:paragraph-properties style:snap-to-layout-grid="false"/>
      <style:text-properties fo:font-size="11pt" fo:font-weight="normal" officeooo:paragraph-rsid="04560c32" style:font-size-asian="11pt" style:font-weight-asian="normal" style:font-weight-complex="normal"/>
    </style:style>
    <style:style style:name="P784" style:family="paragraph" style:parent-style-name="Standard">
      <style:paragraph-properties style:snap-to-layout-grid="false"/>
      <style:text-properties fo:font-size="11pt" fo:font-weight="normal" officeooo:paragraph-rsid="04560c32" style:font-size-asian="11pt" style:font-weight-asian="normal" style:font-size-complex="10pt" style:font-weight-complex="normal"/>
    </style:style>
    <style:style style:name="P785" style:family="paragraph" style:parent-style-name="Standard">
      <style:paragraph-properties fo:text-align="center" style:justify-single-word="false" style:snap-to-layout-grid="false"/>
      <style:text-properties fo:font-size="11pt" fo:font-weight="normal" officeooo:paragraph-rsid="04560c32" style:font-size-asian="11pt" style:font-weight-asian="normal" style:font-size-complex="10pt" style:font-weight-complex="normal"/>
    </style:style>
    <style:style style:name="P786" style:family="paragraph" style:parent-style-name="Standard">
      <style:paragraph-properties style:snap-to-layout-grid="false"/>
      <style:text-properties fo:font-size="11pt" fo:font-weight="normal" officeooo:paragraph-rsid="04560c32" style:font-name-asian="Arial Unicode MS" style:font-size-asian="11pt" style:font-weight-asian="normal" style:font-size-complex="10pt" style:font-weight-complex="normal"/>
    </style:style>
    <style:style style:name="P787" style:family="paragraph" style:parent-style-name="Standard">
      <style:paragraph-properties style:snap-to-layout-grid="false"/>
      <style:text-properties fo:font-size="11pt" officeooo:paragraph-rsid="04560c32" fo:background-color="#ffffff" style:font-size-asian="11pt" style:font-size-complex="11pt"/>
    </style:style>
    <style:style style:name="P788" style:family="paragraph" style:parent-style-name="Standard">
      <style:paragraph-properties fo:text-align="center" style:justify-single-word="false" style:snap-to-layout-grid="false"/>
      <style:text-properties fo:font-size="11pt" officeooo:paragraph-rsid="04560c32" style:font-name-asian="Arial Unicode MS" style:font-size-asian="11pt" style:font-size-complex="11pt"/>
    </style:style>
    <style:style style:name="P789" style:family="paragraph" style:parent-style-name="Standard">
      <style:paragraph-properties fo:text-align="center" style:justify-single-word="false" style:snap-to-layout-grid="false"/>
      <style:text-properties fo:font-size="11pt" officeooo:rsid="00ebe4d6" officeooo:paragraph-rsid="04560c32" fo:background-color="#ffff00" style:font-size-asian="11pt" style:font-size-complex="11pt"/>
    </style:style>
    <style:style style:name="P790" style:family="paragraph" style:parent-style-name="Standard">
      <style:paragraph-properties fo:text-align="center" style:justify-single-word="false"/>
      <style:text-properties fo:color="#666633" style:font-name="Times New Roman" fo:font-size="11pt" fo:language="it" fo:country="IT" fo:font-weight="bold" officeooo:paragraph-rsid="04375543" style:letter-kerning="true" style:font-name-asian="Times New Roman" style:font-size-asian="9.60000038146973pt" style:language-asian="zh" style:country-asian="CN" style:font-weight-asian="bold" style:font-name-complex="Times New Roman" style:font-size-complex="11pt" style:language-complex="ar" style:country-complex="SA" style:font-weight-complex="bold"/>
    </style:style>
    <style:style style:name="P791" style:family="paragraph" style:parent-style-name="Standard">
      <style:paragraph-properties fo:text-align="justify" style:justify-single-word="false"/>
      <style:text-properties officeooo:paragraph-rsid="0455226a"/>
    </style:style>
    <style:style style:name="P792" style:family="paragraph" style:parent-style-name="Standard">
      <style:paragraph-properties fo:text-align="justify" style:justify-single-word="false"/>
      <style:text-properties fo:color="#0000ff" fo:font-size="13pt" fo:font-style="italic" fo:font-weight="bold" officeooo:paragraph-rsid="0453b5d2" style:font-size-asian="13pt" style:font-style-asian="italic" style:font-weight-asian="bold" style:font-style-complex="italic" style:font-weight-complex="bold"/>
    </style:style>
    <style:style style:name="P793" style:family="paragraph" style:parent-style-name="Standard">
      <style:paragraph-properties fo:text-align="justify" style:justify-single-word="false"/>
      <style:text-properties fo:color="#0000ff" fo:font-size="13pt" fo:font-style="italic" fo:font-weight="bold" officeooo:paragraph-rsid="0455226a" style:font-size-asian="13pt" style:font-style-asian="italic" style:font-weight-asian="bold" style:font-style-complex="italic" style:font-weight-complex="bold"/>
    </style:style>
    <style:style style:name="P794" style:family="paragraph" style:parent-style-name="Standard">
      <style:text-properties style:font-name="Times New Roman" fo:font-size="11pt" fo:font-weight="bold" officeooo:paragraph-rsid="0455226a" style:font-size-asian="11pt" style:font-weight-asian="bold" style:font-name-complex="Times New Roman" style:font-weight-complex="bold"/>
    </style:style>
    <style:style style:name="P795" style:family="paragraph" style:parent-style-name="Standard">
      <style:paragraph-properties fo:text-align="justify" style:justify-single-word="false"/>
      <style:text-properties style:font-name="Times New Roman" fo:font-size="11pt" officeooo:paragraph-rsid="0455226a" style:font-name-asian="Batang" style:font-size-asian="11pt" style:font-name-complex="Times New Roman" style:font-size-complex="10pt"/>
    </style:style>
    <style:style style:name="P796" style:family="paragraph" style:parent-style-name="Standard">
      <style:paragraph-properties fo:text-align="center" style:justify-single-word="false" style:snap-to-layout-grid="false"/>
      <style:text-properties style:font-name="Times New Roman" fo:font-size="11pt" officeooo:rsid="00ffeed1" officeooo:paragraph-rsid="0455226a" style:font-size-asian="11pt" style:font-size-complex="11pt"/>
    </style:style>
    <style:style style:name="P797" style:family="paragraph" style:parent-style-name="Standard">
      <style:paragraph-properties fo:text-align="center" style:justify-single-word="false" style:snap-to-layout-grid="false"/>
      <style:text-properties style:font-name="Times New Roman" fo:font-size="11pt" officeooo:rsid="009cbd9d" officeooo:paragraph-rsid="0455226a" style:font-size-asian="11pt" style:font-size-complex="11pt"/>
    </style:style>
    <style:style style:name="P798" style:family="paragraph" style:parent-style-name="Standard">
      <style:paragraph-properties fo:text-align="center" style:justify-single-word="false" style:snap-to-layout-grid="false"/>
      <style:text-properties style:font-name="Times New Roman" fo:font-size="11pt" officeooo:rsid="01041cdb" officeooo:paragraph-rsid="0455226a" style:font-size-asian="11pt" style:font-size-complex="11pt"/>
    </style:style>
    <style:style style:name="P799" style:family="paragraph" style:parent-style-name="Standard">
      <style:paragraph-properties fo:text-align="center" style:justify-single-word="false" style:snap-to-layout-grid="false"/>
      <style:text-properties style:font-name="Times New Roman" fo:font-size="11pt" officeooo:rsid="01055215" officeooo:paragraph-rsid="0455226a" style:font-size-asian="11pt" style:font-size-complex="11pt"/>
    </style:style>
    <style:style style:name="P800" style:family="paragraph" style:parent-style-name="Standard">
      <style:paragraph-properties fo:text-align="center" style:justify-single-word="false" style:snap-to-layout-grid="false"/>
      <style:text-properties style:font-name="Times New Roman" fo:font-size="11pt" officeooo:rsid="010739fa" officeooo:paragraph-rsid="0455226a" style:font-size-asian="11pt" style:font-size-complex="11pt"/>
    </style:style>
    <style:style style:name="P801" style:family="paragraph" style:parent-style-name="Standard">
      <style:paragraph-properties fo:text-align="center" style:justify-single-word="false" style:snap-to-layout-grid="false"/>
      <style:text-properties style:font-name="Times New Roman" fo:font-size="11pt" officeooo:rsid="0116468d" officeooo:paragraph-rsid="0455226a" style:font-size-asian="11pt" style:font-size-complex="11pt"/>
    </style:style>
    <style:style style:name="P802" style:family="paragraph" style:parent-style-name="Standard">
      <style:paragraph-properties fo:text-align="center" style:justify-single-word="false" style:snap-to-layout-grid="false"/>
      <style:text-properties style:font-name="Times New Roman" fo:font-size="11pt" officeooo:rsid="01377fd7" officeooo:paragraph-rsid="0455226a" style:font-size-asian="11pt" style:font-size-complex="11pt"/>
    </style:style>
    <style:style style:name="P803" style:family="paragraph" style:parent-style-name="Standard">
      <style:paragraph-properties fo:text-align="center" style:justify-single-word="false" style:snap-to-layout-grid="false"/>
      <style:text-properties style:font-name="Times New Roman" fo:font-size="11pt" officeooo:rsid="01393cfd" officeooo:paragraph-rsid="0455226a" style:font-size-asian="11pt" style:font-size-complex="11pt"/>
    </style:style>
    <style:style style:name="P804" style:family="paragraph" style:parent-style-name="Standard">
      <style:paragraph-properties fo:text-align="center" style:justify-single-word="false" style:snap-to-layout-grid="false"/>
      <style:text-properties style:font-name="Times New Roman" fo:font-size="11pt" officeooo:rsid="01053229" officeooo:paragraph-rsid="0455226a" style:font-size-asian="11pt" style:font-size-complex="11pt"/>
    </style:style>
    <style:style style:name="P805" style:family="paragraph" style:parent-style-name="Standard">
      <style:paragraph-properties fo:text-align="center" style:justify-single-word="false" style:snap-to-layout-grid="false"/>
      <style:text-properties style:font-name="Times New Roman" fo:font-size="11pt" officeooo:rsid="0108faa4" officeooo:paragraph-rsid="0455226a" style:font-size-asian="11pt" style:font-size-complex="11pt"/>
    </style:style>
    <style:style style:name="P806" style:family="paragraph" style:parent-style-name="Standard">
      <style:paragraph-properties fo:text-align="center" style:justify-single-word="false" style:snap-to-layout-grid="false"/>
      <style:text-properties style:font-name="Times New Roman" fo:font-size="11pt" officeooo:rsid="01014b2a" officeooo:paragraph-rsid="0455226a" style:font-size-asian="11pt" style:font-size-complex="11pt"/>
    </style:style>
    <style:style style:name="P807" style:family="paragraph" style:parent-style-name="Standard">
      <style:paragraph-properties fo:text-align="center" style:justify-single-word="false" style:snap-to-layout-grid="false"/>
      <style:text-properties style:font-name="Times New Roman" fo:font-size="11pt" officeooo:rsid="0110ace4" officeooo:paragraph-rsid="0455226a" style:font-size-asian="11pt" style:font-size-complex="11pt"/>
    </style:style>
    <style:style style:name="P808" style:family="paragraph" style:parent-style-name="Standard">
      <style:paragraph-properties fo:text-align="center" style:justify-single-word="false" style:snap-to-layout-grid="false"/>
      <style:text-properties style:font-name="Times New Roman" fo:font-size="11pt" officeooo:rsid="01053d32" officeooo:paragraph-rsid="0455226a" style:font-size-asian="11pt" style:font-size-complex="11pt"/>
    </style:style>
    <style:style style:name="P809" style:family="paragraph" style:parent-style-name="Standard">
      <style:paragraph-properties fo:text-align="center" style:justify-single-word="false" style:snap-to-layout-grid="false"/>
      <style:text-properties style:font-name="Times New Roman" fo:font-size="11pt" officeooo:rsid="0113b3c3" officeooo:paragraph-rsid="0455226a" style:font-size-asian="11pt" style:font-size-complex="11pt"/>
    </style:style>
    <style:style style:name="P810" style:family="paragraph" style:parent-style-name="Standard">
      <style:paragraph-properties fo:text-align="center" style:justify-single-word="false" style:snap-to-layout-grid="false"/>
      <style:text-properties style:font-name="Times New Roman" fo:font-size="11pt" officeooo:rsid="01298fef" officeooo:paragraph-rsid="0455226a" style:font-size-asian="11pt" style:font-size-complex="11pt"/>
    </style:style>
    <style:style style:name="P811" style:family="paragraph" style:parent-style-name="Standard">
      <style:paragraph-properties fo:text-align="center" style:justify-single-word="false" style:snap-to-layout-grid="false"/>
      <style:text-properties style:font-name="Times New Roman" fo:font-size="11pt" officeooo:rsid="01283af5" officeooo:paragraph-rsid="0455226a" style:font-size-asian="11pt" style:font-size-complex="11pt"/>
    </style:style>
    <style:style style:name="P812" style:family="paragraph" style:parent-style-name="Standard">
      <style:paragraph-properties fo:text-align="center" style:justify-single-word="false" style:snap-to-layout-grid="false"/>
      <style:text-properties style:font-name="Times New Roman" fo:font-size="11pt" officeooo:rsid="010b8eff" officeooo:paragraph-rsid="0455226a" style:font-size-asian="11pt" style:font-size-complex="11pt"/>
    </style:style>
    <style:style style:name="P813" style:family="paragraph" style:parent-style-name="Standard">
      <style:paragraph-properties fo:text-align="center" style:justify-single-word="false" style:snap-to-layout-grid="false"/>
      <style:text-properties style:font-name="Times New Roman" fo:font-size="11pt" officeooo:rsid="010c2cde" officeooo:paragraph-rsid="0455226a" style:font-size-asian="11pt" style:font-size-complex="11pt"/>
    </style:style>
    <style:style style:name="P814" style:family="paragraph" style:parent-style-name="Standard">
      <style:paragraph-properties fo:text-align="center" style:justify-single-word="false" style:snap-to-layout-grid="false"/>
      <style:text-properties style:font-name="Times New Roman" fo:font-size="11pt" officeooo:rsid="010c9250" officeooo:paragraph-rsid="0455226a" style:font-size-asian="11pt" style:font-size-complex="11pt"/>
    </style:style>
    <style:style style:name="P815" style:family="paragraph" style:parent-style-name="Standard">
      <style:paragraph-properties fo:text-align="center" style:justify-single-word="false" style:snap-to-layout-grid="false"/>
      <style:text-properties style:font-name="Times New Roman" fo:font-size="11pt" officeooo:rsid="01144aca" officeooo:paragraph-rsid="0455226a" style:font-size-asian="11pt" style:font-size-complex="11pt"/>
    </style:style>
    <style:style style:name="P816" style:family="paragraph" style:parent-style-name="Standard">
      <style:paragraph-properties fo:text-align="center" style:justify-single-word="false" style:snap-to-layout-grid="false"/>
      <style:text-properties style:font-name="Times New Roman" fo:font-size="11pt" officeooo:rsid="01158221" officeooo:paragraph-rsid="0455226a" style:font-size-asian="11pt" style:font-size-complex="11pt"/>
    </style:style>
    <style:style style:name="P817" style:family="paragraph" style:parent-style-name="Standard">
      <style:paragraph-properties fo:text-align="center" style:justify-single-word="false" style:snap-to-layout-grid="false"/>
      <style:text-properties style:font-name="Times New Roman" fo:font-size="11pt" officeooo:rsid="0116aace" officeooo:paragraph-rsid="0455226a" style:font-size-asian="11pt" style:font-size-complex="11pt"/>
    </style:style>
    <style:style style:name="P818" style:family="paragraph" style:parent-style-name="Standard">
      <style:paragraph-properties fo:text-align="center" style:justify-single-word="false" style:snap-to-layout-grid="false"/>
      <style:text-properties style:font-name="Times New Roman" fo:font-size="11pt" officeooo:rsid="011791a4" officeooo:paragraph-rsid="0455226a" style:font-size-asian="11pt" style:font-size-complex="11pt"/>
    </style:style>
    <style:style style:name="P819" style:family="paragraph" style:parent-style-name="Standard">
      <style:paragraph-properties fo:text-align="center" style:justify-single-word="false" style:snap-to-layout-grid="false"/>
      <style:text-properties style:font-name="Times New Roman" fo:font-size="11pt" officeooo:rsid="0119cd24" officeooo:paragraph-rsid="0455226a" style:font-size-asian="11pt" style:font-size-complex="11pt"/>
    </style:style>
    <style:style style:name="P820" style:family="paragraph" style:parent-style-name="Standard">
      <style:paragraph-properties fo:text-align="center" style:justify-single-word="false" style:snap-to-layout-grid="false"/>
      <style:text-properties style:font-name="Times New Roman" fo:font-size="11pt" officeooo:rsid="0119ec4c" officeooo:paragraph-rsid="0455226a" style:font-size-asian="11pt" style:font-size-complex="11pt"/>
    </style:style>
    <style:style style:name="P821" style:family="paragraph" style:parent-style-name="Standard">
      <style:paragraph-properties fo:text-align="center" style:justify-single-word="false" style:snap-to-layout-grid="false"/>
      <style:text-properties style:font-name="Times New Roman" fo:font-size="11pt" officeooo:rsid="011a871d" officeooo:paragraph-rsid="0455226a" style:font-size-asian="11pt" style:font-size-complex="11pt"/>
    </style:style>
    <style:style style:name="P822" style:family="paragraph" style:parent-style-name="Standard">
      <style:paragraph-properties fo:text-align="center" style:justify-single-word="false" style:snap-to-layout-grid="false"/>
      <style:text-properties style:font-name="Times New Roman" fo:font-size="11pt" officeooo:rsid="011bb8c1" officeooo:paragraph-rsid="0455226a" style:font-size-asian="11pt" style:font-size-complex="11pt"/>
    </style:style>
    <style:style style:name="P823" style:family="paragraph" style:parent-style-name="Standard">
      <style:paragraph-properties fo:text-align="center" style:justify-single-word="false" style:snap-to-layout-grid="false"/>
      <style:text-properties style:font-name="Times New Roman" fo:font-size="11pt" officeooo:rsid="011d3ad2" officeooo:paragraph-rsid="0455226a" style:font-size-asian="11pt" style:font-size-complex="11pt"/>
    </style:style>
    <style:style style:name="P824" style:family="paragraph" style:parent-style-name="Standard">
      <style:paragraph-properties fo:text-align="center" style:justify-single-word="false" style:snap-to-layout-grid="false"/>
      <style:text-properties style:font-name="Times New Roman" fo:font-size="11pt" officeooo:rsid="011d95f2" officeooo:paragraph-rsid="0455226a" style:font-size-asian="11pt" style:font-size-complex="11pt"/>
    </style:style>
    <style:style style:name="P825" style:family="paragraph" style:parent-style-name="Standard">
      <style:paragraph-properties fo:text-align="center" style:justify-single-word="false" style:snap-to-layout-grid="false"/>
      <style:text-properties style:font-name="Times New Roman" fo:font-size="11pt" officeooo:rsid="012ce379" officeooo:paragraph-rsid="0455226a" style:font-size-asian="11pt" style:font-size-complex="11pt"/>
    </style:style>
    <style:style style:name="P826" style:family="paragraph" style:parent-style-name="Standard">
      <style:paragraph-properties fo:text-align="center" style:justify-single-word="false" style:snap-to-layout-grid="false"/>
      <style:text-properties style:font-name="Times New Roman" fo:font-size="11pt" officeooo:rsid="011de758" officeooo:paragraph-rsid="0455226a" style:font-size-asian="11pt" style:font-size-complex="11pt"/>
    </style:style>
    <style:style style:name="P827" style:family="paragraph" style:parent-style-name="Standard">
      <style:paragraph-properties fo:text-align="center" style:justify-single-word="false" style:snap-to-layout-grid="false"/>
      <style:text-properties style:font-name="Times New Roman" fo:font-size="11pt" officeooo:rsid="0134bc02" officeooo:paragraph-rsid="0455226a" style:font-size-asian="11pt" style:font-size-complex="11pt"/>
    </style:style>
    <style:style style:name="P828" style:family="paragraph" style:parent-style-name="Standard">
      <style:paragraph-properties fo:text-align="center" style:justify-single-word="false" style:snap-to-layout-grid="false"/>
      <style:text-properties style:font-name="Times New Roman" fo:font-size="11pt" officeooo:rsid="011e83f3" officeooo:paragraph-rsid="0455226a" style:font-size-asian="11pt" style:font-size-complex="11pt"/>
    </style:style>
    <style:style style:name="P829" style:family="paragraph" style:parent-style-name="Standard">
      <style:paragraph-properties fo:text-align="center" style:justify-single-word="false" style:snap-to-layout-grid="false"/>
      <style:text-properties style:font-name="Times New Roman" fo:font-size="11pt" officeooo:rsid="00f513e9" officeooo:paragraph-rsid="0455226a" style:font-size-asian="11pt" style:font-size-complex="11pt"/>
    </style:style>
    <style:style style:name="P830" style:family="paragraph" style:parent-style-name="Standard">
      <style:paragraph-properties fo:text-align="center" style:justify-single-word="false" style:snap-to-layout-grid="false"/>
      <style:text-properties style:font-name="Times New Roman" fo:font-size="11pt" officeooo:rsid="011f609a" officeooo:paragraph-rsid="0455226a" style:font-size-asian="11pt" style:font-size-complex="11pt"/>
    </style:style>
    <style:style style:name="P831" style:family="paragraph" style:parent-style-name="Standard">
      <style:paragraph-properties fo:text-align="center" style:justify-single-word="false" style:snap-to-layout-grid="false"/>
      <style:text-properties style:font-name="Times New Roman" fo:font-size="11pt" officeooo:rsid="0120b73f" officeooo:paragraph-rsid="0455226a" style:font-size-asian="11pt" style:font-size-complex="11pt"/>
    </style:style>
    <style:style style:name="P832" style:family="paragraph" style:parent-style-name="Standard">
      <style:paragraph-properties fo:text-align="center" style:justify-single-word="false" style:snap-to-layout-grid="false"/>
      <style:text-properties style:font-name="Times New Roman" fo:font-size="11pt" officeooo:rsid="00f5bf1f" officeooo:paragraph-rsid="0455226a" style:font-size-asian="11pt" style:font-size-complex="11pt"/>
    </style:style>
    <style:style style:name="P833" style:family="paragraph" style:parent-style-name="Standard">
      <style:paragraph-properties fo:text-align="center" style:justify-single-word="false" style:snap-to-layout-grid="false"/>
      <style:text-properties style:font-name="Times New Roman" fo:font-size="11pt" officeooo:rsid="012405f5" officeooo:paragraph-rsid="0455226a" style:font-size-asian="11pt" style:font-size-complex="11pt"/>
    </style:style>
    <style:style style:name="P834" style:family="paragraph" style:parent-style-name="Standard">
      <style:paragraph-properties fo:text-align="center" style:justify-single-word="false" style:snap-to-layout-grid="false"/>
      <style:text-properties style:font-name="Times New Roman" fo:font-size="11pt" officeooo:rsid="00f6f674" officeooo:paragraph-rsid="0455226a" style:font-size-asian="11pt" style:font-size-complex="11pt"/>
    </style:style>
    <style:style style:name="P835" style:family="paragraph" style:parent-style-name="Standard">
      <style:paragraph-properties fo:text-align="center" style:justify-single-word="false" style:snap-to-layout-grid="false"/>
      <style:text-properties style:font-name="Times New Roman" fo:font-size="11pt" officeooo:rsid="0120f376" officeooo:paragraph-rsid="0455226a" style:font-size-asian="11pt" style:font-size-complex="11pt"/>
    </style:style>
    <style:style style:name="P836" style:family="paragraph" style:parent-style-name="Standard">
      <style:paragraph-properties fo:text-align="center" style:justify-single-word="false" style:snap-to-layout-grid="false"/>
      <style:text-properties style:font-name="Times New Roman" fo:font-size="11pt" officeooo:rsid="0131aab0" officeooo:paragraph-rsid="0455226a" style:font-size-asian="11pt" style:font-size-complex="11pt"/>
    </style:style>
    <style:style style:name="P837" style:family="paragraph" style:parent-style-name="Standard">
      <style:paragraph-properties fo:text-align="center" style:justify-single-word="false" style:snap-to-layout-grid="false"/>
      <style:text-properties style:font-name="Times New Roman" fo:font-size="11pt" officeooo:rsid="0125625d" officeooo:paragraph-rsid="0455226a" style:font-size-asian="11pt" style:font-size-complex="11pt"/>
    </style:style>
    <style:style style:name="P838" style:family="paragraph" style:parent-style-name="Standard">
      <style:paragraph-properties fo:text-align="center" style:justify-single-word="false" style:snap-to-layout-grid="false"/>
      <style:text-properties style:font-name="Times New Roman" fo:font-size="11pt" officeooo:rsid="00f8e29d" officeooo:paragraph-rsid="0455226a" style:font-size-asian="11pt" style:font-size-complex="11pt"/>
    </style:style>
    <style:style style:name="P839" style:family="paragraph" style:parent-style-name="Standard">
      <style:paragraph-properties fo:text-align="center" style:justify-single-word="false" style:snap-to-layout-grid="false"/>
      <style:text-properties style:font-name="Times New Roman" fo:font-size="11pt" officeooo:rsid="06254585" officeooo:paragraph-rsid="0455226a" style:font-size-asian="11pt" style:font-size-complex="11pt"/>
    </style:style>
    <style:style style:name="P840" style:family="paragraph" style:parent-style-name="Standard">
      <style:paragraph-properties fo:text-align="center" style:justify-single-word="false" style:snap-to-layout-grid="false"/>
      <style:text-properties style:font-name="Times New Roman" fo:font-size="11pt" officeooo:rsid="008e58bd" officeooo:paragraph-rsid="04560c32" style:font-size-asian="11pt" style:font-size-complex="11pt"/>
    </style:style>
    <style:style style:name="P841" style:family="paragraph" style:parent-style-name="Standard">
      <style:paragraph-properties fo:text-align="center" style:justify-single-word="false" style:snap-to-layout-grid="false"/>
      <style:text-properties style:font-name="Times New Roman" fo:font-size="11pt" officeooo:rsid="00b23530" officeooo:paragraph-rsid="04560c32" style:font-size-asian="11pt" style:font-size-complex="11pt"/>
    </style:style>
    <style:style style:name="P842" style:family="paragraph" style:parent-style-name="Standard">
      <style:paragraph-properties fo:text-align="center" style:justify-single-word="false" style:snap-to-layout-grid="false"/>
      <style:text-properties style:font-name="Times New Roman" fo:font-size="11pt" officeooo:rsid="00a28fa9" officeooo:paragraph-rsid="04560c32" style:font-size-asian="11pt" style:font-size-complex="11pt"/>
    </style:style>
    <style:style style:name="P843" style:family="paragraph" style:parent-style-name="Standard">
      <style:paragraph-properties fo:text-align="center" style:justify-single-word="false" style:snap-to-layout-grid="false"/>
      <style:text-properties style:font-name="Times New Roman" fo:font-size="11pt" officeooo:rsid="008f1570" officeooo:paragraph-rsid="04560c32" style:font-size-asian="11pt" style:font-size-complex="11pt"/>
    </style:style>
    <style:style style:name="P844" style:family="paragraph" style:parent-style-name="Standard">
      <style:paragraph-properties fo:text-align="center" style:justify-single-word="false" style:snap-to-layout-grid="false"/>
      <style:text-properties style:font-name="Times New Roman" fo:font-size="11pt" officeooo:rsid="0090ea31" officeooo:paragraph-rsid="04560c32" style:font-size-asian="11pt" style:font-size-complex="11pt"/>
    </style:style>
    <style:style style:name="P845" style:family="paragraph" style:parent-style-name="Standard">
      <style:paragraph-properties fo:text-align="center" style:justify-single-word="false" style:snap-to-layout-grid="false"/>
      <style:text-properties style:font-name="Times New Roman" fo:font-size="11pt" officeooo:rsid="07fb99c6" officeooo:paragraph-rsid="04560c32" style:font-size-asian="11pt" style:font-size-complex="11pt"/>
    </style:style>
    <style:style style:name="P846" style:family="paragraph" style:parent-style-name="Standard">
      <style:paragraph-properties fo:text-align="center" style:justify-single-word="false" style:snap-to-layout-grid="false"/>
      <style:text-properties style:font-name="Times New Roman" fo:font-size="11pt" officeooo:rsid="00bb9246" officeooo:paragraph-rsid="04560c32" style:font-size-asian="11pt" style:font-size-complex="11pt"/>
    </style:style>
    <style:style style:name="P847" style:family="paragraph" style:parent-style-name="Standard">
      <style:paragraph-properties fo:text-align="center" style:justify-single-word="false" style:snap-to-layout-grid="false"/>
      <style:text-properties style:font-name="Times New Roman" fo:font-size="11pt" officeooo:rsid="09868f19" officeooo:paragraph-rsid="04560c32" style:font-size-asian="11pt" style:font-size-complex="11pt"/>
    </style:style>
    <style:style style:name="P848" style:family="paragraph" style:parent-style-name="Standard">
      <style:paragraph-properties fo:text-align="center" style:justify-single-word="false" style:snap-to-layout-grid="false"/>
      <style:text-properties style:font-name="Times New Roman" fo:font-size="11pt" officeooo:rsid="007f2cf4" officeooo:paragraph-rsid="04560c32" style:font-size-asian="11pt" style:font-size-complex="11pt"/>
    </style:style>
    <style:style style:name="P849" style:family="paragraph" style:parent-style-name="Standard">
      <style:paragraph-properties fo:text-align="center" style:justify-single-word="false" style:snap-to-layout-grid="false"/>
      <style:text-properties style:font-name="Times New Roman" fo:font-size="11pt" officeooo:rsid="009238f4" officeooo:paragraph-rsid="04560c32" style:font-size-asian="11pt" style:font-size-complex="11pt"/>
    </style:style>
    <style:style style:name="P850" style:family="paragraph" style:parent-style-name="Standard">
      <style:paragraph-properties fo:text-align="center" style:justify-single-word="false" style:snap-to-layout-grid="false"/>
      <style:text-properties style:font-name="Times New Roman" fo:font-size="11pt" officeooo:rsid="00b464b2" officeooo:paragraph-rsid="04560c32" style:font-size-asian="11pt" style:font-size-complex="11pt"/>
    </style:style>
    <style:style style:name="P851" style:family="paragraph" style:parent-style-name="Standard">
      <style:paragraph-properties fo:text-align="center" style:justify-single-word="false" style:snap-to-layout-grid="false"/>
      <style:text-properties style:font-name="Times New Roman" fo:font-size="11pt" officeooo:rsid="00937f0d" officeooo:paragraph-rsid="04560c32" style:font-size-asian="11pt" style:font-size-complex="11pt"/>
    </style:style>
    <style:style style:name="P852" style:family="paragraph" style:parent-style-name="Standard">
      <style:paragraph-properties fo:text-align="center" style:justify-single-word="false" style:snap-to-layout-grid="false"/>
      <style:text-properties style:font-name="Times New Roman" fo:font-size="11pt" officeooo:rsid="00b08f2d" officeooo:paragraph-rsid="04560c32" style:font-size-asian="11pt" style:font-size-complex="11pt"/>
    </style:style>
    <style:style style:name="P853" style:family="paragraph" style:parent-style-name="Standard">
      <style:paragraph-properties fo:text-align="center" style:justify-single-word="false" style:snap-to-layout-grid="false"/>
      <style:text-properties style:font-name="Times New Roman" fo:font-size="11pt" officeooo:rsid="00a8c2fa" officeooo:paragraph-rsid="04560c32" style:font-size-asian="11pt" style:font-size-complex="11pt"/>
    </style:style>
    <style:style style:name="P854" style:family="paragraph" style:parent-style-name="Standard">
      <style:paragraph-properties fo:text-align="center" style:justify-single-word="false" style:snap-to-layout-grid="false"/>
      <style:text-properties style:font-name="Times New Roman" fo:font-size="11pt" officeooo:rsid="009bde44" officeooo:paragraph-rsid="04560c32" style:font-size-asian="11pt" style:font-size-complex="11pt"/>
    </style:style>
    <style:style style:name="P855" style:family="paragraph" style:parent-style-name="Standard">
      <style:paragraph-properties fo:text-align="center" style:justify-single-word="false"/>
      <style:text-properties style:font-name="Times New Roman" fo:font-size="11pt" officeooo:rsid="0005fd8e" officeooo:paragraph-rsid="04560c32" style:font-size-asian="11pt" style:font-size-complex="11pt"/>
    </style:style>
    <style:style style:name="P856" style:family="paragraph" style:parent-style-name="Standard">
      <style:text-properties style:font-name="Times New Roman" fo:font-size="11pt" officeooo:rsid="0005fd8e" officeooo:paragraph-rsid="04560c32" style:font-size-asian="11pt" style:font-size-complex="11pt"/>
    </style:style>
    <style:style style:name="P857" style:family="paragraph" style:parent-style-name="Standard">
      <style:paragraph-properties fo:text-align="center" style:justify-single-word="false" style:snap-to-layout-grid="false"/>
      <style:text-properties style:font-name="Times New Roman" fo:font-size="11pt" officeooo:rsid="00b14c12" officeooo:paragraph-rsid="04560c32" style:font-size-asian="11pt" style:font-size-complex="11pt"/>
    </style:style>
    <style:style style:name="P858" style:family="paragraph" style:parent-style-name="Standard">
      <style:paragraph-properties fo:text-align="center" style:justify-single-word="false" style:snap-to-layout-grid="false"/>
      <style:text-properties style:font-name="Times New Roman" fo:font-size="11pt" officeooo:rsid="00a08307" officeooo:paragraph-rsid="04560c32" style:font-size-asian="11pt" style:font-size-complex="11pt"/>
    </style:style>
    <style:style style:name="P859" style:family="paragraph" style:parent-style-name="Standard">
      <style:paragraph-properties fo:text-align="center" style:justify-single-word="false" style:snap-to-layout-grid="false"/>
      <style:text-properties style:font-name="Times New Roman" fo:font-size="11pt" officeooo:rsid="062256b4" officeooo:paragraph-rsid="04560c32" style:font-size-asian="11pt" style:font-size-complex="11pt"/>
    </style:style>
    <style:style style:name="P860" style:family="paragraph" style:parent-style-name="Standard">
      <style:paragraph-properties fo:text-align="center" style:justify-single-word="false" style:snap-to-layout-grid="false"/>
      <style:text-properties style:font-name="Times New Roman" fo:font-size="11pt" officeooo:rsid="00bd25ed" officeooo:paragraph-rsid="04560c32" style:font-size-asian="11pt" style:font-size-complex="11pt"/>
    </style:style>
    <style:style style:name="P861" style:family="paragraph" style:parent-style-name="Standard">
      <style:paragraph-properties fo:text-align="center" style:justify-single-word="false" style:snap-to-layout-grid="false"/>
      <style:text-properties style:font-name="Times New Roman" fo:font-size="11pt" officeooo:rsid="07fc5743" officeooo:paragraph-rsid="04560c32" style:font-size-asian="11pt" style:font-size-complex="11pt"/>
    </style:style>
    <style:style style:name="P862" style:family="paragraph" style:parent-style-name="Standard">
      <style:paragraph-properties fo:text-align="center" style:justify-single-word="false" style:snap-to-layout-grid="false"/>
      <style:text-properties style:font-name="Times New Roman" fo:font-size="11pt" officeooo:rsid="00be1bed" officeooo:paragraph-rsid="04560c32" style:font-size-asian="11pt" style:font-size-complex="11pt"/>
    </style:style>
    <style:style style:name="P863" style:family="paragraph" style:parent-style-name="Standard">
      <style:paragraph-properties fo:text-align="center" style:justify-single-word="false" style:snap-to-layout-grid="false"/>
      <style:text-properties style:font-name="Times New Roman" fo:font-size="11pt" officeooo:paragraph-rsid="04560c32" style:font-size-asian="11pt" style:font-size-complex="11pt"/>
    </style:style>
    <style:style style:name="P864" style:family="paragraph" style:parent-style-name="Standard">
      <style:paragraph-properties fo:text-align="center" style:justify-single-word="false" style:snap-to-layout-grid="false"/>
      <style:text-properties style:font-name="Times New Roman" fo:font-size="11pt" officeooo:rsid="011ade9e" officeooo:paragraph-rsid="04560c32" style:font-size-asian="11pt" style:font-size-complex="11pt"/>
    </style:style>
    <style:style style:name="P865" style:family="paragraph" style:parent-style-name="Standard">
      <style:paragraph-properties fo:text-align="center" style:justify-single-word="false" style:snap-to-layout-grid="false"/>
      <style:text-properties style:font-name="Times New Roman" fo:font-size="11pt" officeooo:rsid="00e7116e" officeooo:paragraph-rsid="04560c32" style:font-size-asian="11pt" style:font-size-complex="11pt"/>
    </style:style>
    <style:style style:name="P866" style:family="paragraph" style:parent-style-name="Standard">
      <style:paragraph-properties fo:text-align="center" style:justify-single-word="false" style:snap-to-layout-grid="false"/>
      <style:text-properties style:font-name="Times New Roman" fo:font-size="11pt" officeooo:rsid="00be773e" officeooo:paragraph-rsid="04560c32" style:font-size-asian="11pt" style:font-size-complex="11pt"/>
    </style:style>
    <style:style style:name="P867" style:family="paragraph" style:parent-style-name="Standard">
      <style:paragraph-properties fo:text-align="center" style:justify-single-word="false" style:snap-to-layout-grid="false"/>
      <style:text-properties style:font-name="Times New Roman" fo:font-size="11pt" officeooo:rsid="01081733" officeooo:paragraph-rsid="04560c32" style:font-size-asian="11pt" style:font-size-complex="11pt"/>
    </style:style>
    <style:style style:name="P868" style:family="paragraph" style:parent-style-name="Standard">
      <style:paragraph-properties fo:text-align="center" style:justify-single-word="false" style:snap-to-layout-grid="false"/>
      <style:text-properties style:font-name="Times New Roman" fo:font-size="11pt" officeooo:rsid="010bbb04" officeooo:paragraph-rsid="04560c32" style:font-size-asian="11pt" style:font-size-complex="11pt"/>
    </style:style>
    <style:style style:name="P869" style:family="paragraph" style:parent-style-name="Standard">
      <style:paragraph-properties fo:text-align="center" style:justify-single-word="false" style:snap-to-layout-grid="false"/>
      <style:text-properties style:font-name="Times New Roman" fo:font-size="11pt" officeooo:rsid="00e80823" officeooo:paragraph-rsid="04560c32" style:font-size-asian="11pt" style:font-size-complex="11pt"/>
    </style:style>
    <style:style style:name="P870" style:family="paragraph" style:parent-style-name="Standard">
      <style:paragraph-properties fo:text-align="center" style:justify-single-word="false" style:snap-to-layout-grid="false"/>
      <style:text-properties style:font-name="Times New Roman" fo:font-size="11pt" officeooo:rsid="00baea10" officeooo:paragraph-rsid="04560c32" style:font-size-asian="11pt" style:font-size-complex="11pt"/>
    </style:style>
    <style:style style:name="P871" style:family="paragraph" style:parent-style-name="Standard">
      <style:paragraph-properties fo:text-align="center" style:justify-single-word="false" style:snap-to-layout-grid="false"/>
      <style:text-properties style:font-name="Times New Roman" fo:font-size="11pt" officeooo:rsid="00fa8f9b" officeooo:paragraph-rsid="04560c32" style:font-size-asian="11pt" style:font-size-complex="11pt"/>
    </style:style>
    <style:style style:name="P872" style:family="paragraph" style:parent-style-name="Standard">
      <style:paragraph-properties fo:text-align="center" style:justify-single-word="false" style:snap-to-layout-grid="false"/>
      <style:text-properties style:font-name="Times New Roman" fo:font-size="11pt" officeooo:rsid="099e1198" officeooo:paragraph-rsid="04560c32" style:font-size-asian="11pt" style:font-size-complex="11pt"/>
    </style:style>
    <style:style style:name="P873" style:family="paragraph" style:parent-style-name="Standard">
      <style:paragraph-properties fo:text-align="center" style:justify-single-word="false" style:snap-to-layout-grid="false"/>
      <style:text-properties style:font-name="Times New Roman" fo:font-size="11pt" officeooo:rsid="00fdc139" officeooo:paragraph-rsid="04560c32" style:font-size-asian="11pt" style:font-size-complex="11pt"/>
    </style:style>
    <style:style style:name="P874" style:family="paragraph" style:parent-style-name="Standard">
      <style:paragraph-properties fo:text-align="center" style:justify-single-word="false" style:snap-to-layout-grid="false"/>
      <style:text-properties style:font-name="Times New Roman" fo:font-size="11pt" officeooo:rsid="00f87d99" officeooo:paragraph-rsid="04560c32" style:font-size-asian="11pt" style:font-size-complex="11pt"/>
    </style:style>
    <style:style style:name="P875" style:family="paragraph" style:parent-style-name="Standard">
      <style:paragraph-properties fo:text-align="center" style:justify-single-word="false" style:snap-to-layout-grid="false"/>
      <style:text-properties style:font-name="Times New Roman" fo:font-size="11pt" officeooo:rsid="00dd56a2" officeooo:paragraph-rsid="04560c32" style:font-size-asian="11pt" style:font-size-complex="11pt"/>
    </style:style>
    <style:style style:name="P876" style:family="paragraph" style:parent-style-name="Standard">
      <style:paragraph-properties fo:text-align="center" style:justify-single-word="false" style:snap-to-layout-grid="false"/>
      <style:text-properties style:font-name="Times New Roman" fo:font-size="11pt" officeooo:rsid="01227b68" officeooo:paragraph-rsid="04560c32" style:font-size-asian="11pt" style:font-size-complex="11pt"/>
    </style:style>
    <style:style style:name="P877" style:family="paragraph" style:parent-style-name="Standard">
      <style:paragraph-properties fo:text-align="center" style:justify-single-word="false" style:snap-to-layout-grid="false"/>
      <style:text-properties style:font-name="Times New Roman" fo:font-size="11pt" officeooo:rsid="00c4ecfc" officeooo:paragraph-rsid="04560c32" style:font-size-asian="11pt" style:font-size-complex="11pt"/>
    </style:style>
    <style:style style:name="P878" style:family="paragraph" style:parent-style-name="Standard">
      <style:paragraph-properties fo:text-align="center" style:justify-single-word="false" style:snap-to-layout-grid="false"/>
      <style:text-properties style:font-name="Times New Roman" fo:font-size="11pt" officeooo:rsid="0c1daac3" officeooo:paragraph-rsid="04560c32" style:font-size-asian="11pt" style:font-size-complex="11pt"/>
    </style:style>
    <style:style style:name="P879" style:family="paragraph" style:parent-style-name="Standard">
      <style:paragraph-properties fo:text-align="center" style:justify-single-word="false" style:snap-to-layout-grid="false"/>
      <style:text-properties style:font-name="Times New Roman" fo:font-size="11pt" officeooo:rsid="00ccd6b3" officeooo:paragraph-rsid="04560c32" style:font-size-asian="11pt" style:font-size-complex="11pt"/>
    </style:style>
    <style:style style:name="P880" style:family="paragraph" style:parent-style-name="Standard">
      <style:paragraph-properties fo:text-align="center" style:justify-single-word="false" style:snap-to-layout-grid="false"/>
      <style:text-properties style:font-name="Times New Roman" fo:font-size="11pt" officeooo:rsid="010af42d" officeooo:paragraph-rsid="04560c32" style:font-size-asian="11pt" style:font-size-complex="11pt"/>
    </style:style>
    <style:style style:name="P881" style:family="paragraph" style:parent-style-name="Standard">
      <style:paragraph-properties fo:text-align="center" style:justify-single-word="false" style:snap-to-layout-grid="false"/>
      <style:text-properties style:font-name="Times New Roman" fo:font-size="11pt" officeooo:rsid="00e95e38" officeooo:paragraph-rsid="04560c32" style:font-size-asian="11pt" style:font-size-complex="11pt"/>
    </style:style>
    <style:style style:name="P882" style:family="paragraph" style:parent-style-name="Standard">
      <style:paragraph-properties fo:text-align="center" style:justify-single-word="false" style:snap-to-layout-grid="false"/>
      <style:text-properties style:font-name="Times New Roman" fo:font-size="11pt" officeooo:rsid="00fe44f8" officeooo:paragraph-rsid="04560c32" style:font-size-asian="11pt" style:font-size-complex="11pt"/>
    </style:style>
    <style:style style:name="P883" style:family="paragraph" style:parent-style-name="Standard">
      <style:paragraph-properties fo:text-align="center" style:justify-single-word="false" style:snap-to-layout-grid="false"/>
      <style:text-properties style:font-name="Times New Roman" fo:font-size="11pt" officeooo:rsid="00fa12de" officeooo:paragraph-rsid="04560c32" style:font-size-asian="11pt" style:font-size-complex="11pt"/>
    </style:style>
    <style:style style:name="P884" style:family="paragraph" style:parent-style-name="Standard">
      <style:paragraph-properties fo:text-align="center" style:justify-single-word="false" style:snap-to-layout-grid="false"/>
      <style:text-properties style:font-name="Times New Roman" fo:font-size="11pt" officeooo:rsid="00e85771" officeooo:paragraph-rsid="04560c32" style:font-size-asian="11pt" style:font-size-complex="11pt"/>
    </style:style>
    <style:style style:name="P885" style:family="paragraph" style:parent-style-name="Standard">
      <style:paragraph-properties fo:text-align="center" style:justify-single-word="false" style:snap-to-layout-grid="false"/>
      <style:text-properties style:font-name="Times New Roman" fo:font-size="11pt" officeooo:rsid="00cb719d" officeooo:paragraph-rsid="04560c32" style:font-size-asian="11pt" style:font-size-complex="11pt"/>
    </style:style>
    <style:style style:name="P886" style:family="paragraph" style:parent-style-name="Standard">
      <style:paragraph-properties fo:text-align="center" style:justify-single-word="false" style:snap-to-layout-grid="false"/>
      <style:text-properties style:font-name="Times New Roman" fo:font-size="11pt" officeooo:rsid="00bb157e" officeooo:paragraph-rsid="04560c32" style:font-size-asian="11pt" style:font-size-complex="11pt"/>
    </style:style>
    <style:style style:name="P887" style:family="paragraph" style:parent-style-name="Standard">
      <style:paragraph-properties fo:text-align="center" style:justify-single-word="false" style:snap-to-layout-grid="false"/>
      <style:text-properties style:font-name="Times New Roman" fo:font-size="11pt" officeooo:rsid="00db491b" officeooo:paragraph-rsid="04560c32" style:font-size-asian="11pt" style:font-size-complex="11pt"/>
    </style:style>
    <style:style style:name="P888" style:family="paragraph" style:parent-style-name="Standard">
      <style:paragraph-properties fo:text-align="center" style:justify-single-word="false" style:snap-to-layout-grid="false"/>
      <style:text-properties style:font-name="Times New Roman" fo:font-size="11pt" officeooo:rsid="00cc8578" officeooo:paragraph-rsid="04560c32" style:font-size-asian="11pt" style:font-size-complex="11pt"/>
    </style:style>
    <style:style style:name="P889" style:family="paragraph" style:parent-style-name="Standard">
      <style:paragraph-properties fo:text-align="center" style:justify-single-word="false" style:snap-to-layout-grid="false"/>
      <style:text-properties style:font-name="Times New Roman" fo:font-size="11pt" officeooo:rsid="00e0a454" officeooo:paragraph-rsid="04560c32" style:font-size-asian="11pt" style:font-size-complex="11pt"/>
    </style:style>
    <style:style style:name="P890" style:family="paragraph" style:parent-style-name="Standard">
      <style:paragraph-properties fo:text-align="center" style:justify-single-word="false" style:snap-to-layout-grid="false"/>
      <style:text-properties style:font-name="Times New Roman" fo:font-size="11pt" officeooo:rsid="00fd41c9" officeooo:paragraph-rsid="04560c32" style:font-size-asian="11pt" style:font-size-complex="11pt"/>
    </style:style>
    <style:style style:name="P891" style:family="paragraph" style:parent-style-name="Standard">
      <style:paragraph-properties fo:text-align="center" style:justify-single-word="false" style:snap-to-layout-grid="false"/>
      <style:text-properties style:font-name="Times New Roman" fo:font-size="11pt" officeooo:rsid="00fc01d6" officeooo:paragraph-rsid="04560c32" style:font-size-asian="11pt" style:font-size-complex="11pt"/>
    </style:style>
    <style:style style:name="P892" style:family="paragraph" style:parent-style-name="Standard">
      <style:paragraph-properties fo:text-align="center" style:justify-single-word="false" style:snap-to-layout-grid="false"/>
      <style:text-properties style:font-name="Times New Roman" fo:font-size="11pt" officeooo:rsid="00fcfab4" officeooo:paragraph-rsid="04560c32" style:font-size-asian="11pt" style:font-size-complex="11pt"/>
    </style:style>
    <style:style style:name="P893" style:family="paragraph" style:parent-style-name="Standard">
      <style:paragraph-properties fo:text-align="center" style:justify-single-word="false" style:snap-to-layout-grid="false"/>
      <style:text-properties style:font-name="Times New Roman" fo:font-size="11pt" officeooo:rsid="00c5c8df" officeooo:paragraph-rsid="04560c32" style:font-size-asian="11pt" style:font-size-complex="11pt"/>
    </style:style>
    <style:style style:name="P894" style:family="paragraph" style:parent-style-name="Standard">
      <style:paragraph-properties fo:text-align="center" style:justify-single-word="false" style:snap-to-layout-grid="false"/>
      <style:text-properties style:font-name="Times New Roman" fo:font-size="11pt" officeooo:rsid="00e23ba5" officeooo:paragraph-rsid="04560c32" style:font-size-asian="11pt" style:font-size-complex="11pt"/>
    </style:style>
    <style:style style:name="P895" style:family="paragraph" style:parent-style-name="Standard">
      <style:paragraph-properties fo:text-align="center" style:justify-single-word="false" style:snap-to-layout-grid="false"/>
      <style:text-properties style:font-name="Times New Roman" fo:font-size="11pt" officeooo:rsid="011faecd" officeooo:paragraph-rsid="04560c32" style:font-size-asian="11pt" style:font-size-complex="11pt"/>
    </style:style>
    <style:style style:name="P896" style:family="paragraph" style:parent-style-name="Standard">
      <style:paragraph-properties fo:text-align="center" style:justify-single-word="false" style:snap-to-layout-grid="false"/>
      <style:text-properties style:font-name="Times New Roman" fo:font-size="11pt" officeooo:rsid="00ffb74b" officeooo:paragraph-rsid="04560c32" style:font-size-asian="11pt" style:font-size-complex="11pt"/>
    </style:style>
    <style:style style:name="P897" style:family="paragraph" style:parent-style-name="Standard">
      <style:text-properties style:font-name="Times New Roman" fo:font-size="11pt" officeooo:rsid="02c3c245" officeooo:paragraph-rsid="04560c32" style:font-size-asian="11pt" style:font-size-complex="11pt"/>
    </style:style>
    <style:style style:name="P898" style:family="paragraph" style:parent-style-name="Standard">
      <style:paragraph-properties fo:text-align="center" style:justify-single-word="false" style:snap-to-layout-grid="false"/>
      <style:text-properties style:font-name="Times New Roman" fo:font-size="11pt" officeooo:rsid="00ffb09e" officeooo:paragraph-rsid="04560c32" style:font-size-asian="11pt" style:font-size-complex="11pt"/>
    </style:style>
    <style:style style:name="P899" style:family="paragraph" style:parent-style-name="Standard">
      <style:paragraph-properties fo:text-align="center" style:justify-single-word="false" style:snap-to-layout-grid="false"/>
      <style:text-properties style:font-name="Times New Roman" fo:font-size="11pt" officeooo:rsid="01011f71" officeooo:paragraph-rsid="04560c32" style:font-size-asian="11pt" style:font-size-complex="11pt"/>
    </style:style>
    <style:style style:name="P900" style:family="paragraph" style:parent-style-name="Standard">
      <style:paragraph-properties fo:text-align="center" style:justify-single-word="false" style:snap-to-layout-grid="false"/>
      <style:text-properties style:font-name="Times New Roman" fo:font-size="11pt" officeooo:rsid="0118c237" officeooo:paragraph-rsid="04560c32" style:font-size-asian="11pt" style:font-size-complex="11pt"/>
    </style:style>
    <style:style style:name="P901" style:family="paragraph" style:parent-style-name="Standard">
      <style:paragraph-properties fo:text-align="center" style:justify-single-word="false" style:snap-to-layout-grid="false"/>
      <style:text-properties style:font-name="Times New Roman" fo:font-size="11pt" officeooo:rsid="00a84c8a" officeooo:paragraph-rsid="04560c32" style:font-size-asian="11pt" style:font-size-complex="11pt"/>
    </style:style>
    <style:style style:name="P902" style:family="paragraph" style:parent-style-name="Standard">
      <style:paragraph-properties fo:text-align="center" style:justify-single-word="false" style:snap-to-layout-grid="false"/>
      <style:text-properties style:font-name="Times New Roman" fo:font-size="11pt" officeooo:rsid="01020c31" officeooo:paragraph-rsid="04560c32" style:font-size-asian="11pt" style:font-size-complex="11pt"/>
    </style:style>
    <style:style style:name="P903" style:family="paragraph" style:parent-style-name="Standard">
      <style:paragraph-properties fo:text-align="center" style:justify-single-word="false" style:snap-to-layout-grid="false"/>
      <style:text-properties style:font-name="Times New Roman" fo:font-size="11pt" officeooo:rsid="0102def3" officeooo:paragraph-rsid="04560c32" style:font-size-asian="11pt" style:font-size-complex="11pt"/>
    </style:style>
    <style:style style:name="P904" style:family="paragraph" style:parent-style-name="Standard">
      <style:paragraph-properties fo:text-align="center" style:justify-single-word="false" style:snap-to-layout-grid="false"/>
      <style:text-properties style:font-name="Times New Roman" fo:font-size="11pt" officeooo:rsid="0101d3cf" officeooo:paragraph-rsid="04560c32" style:font-size-asian="11pt" style:font-size-complex="11pt"/>
    </style:style>
    <style:style style:name="P905" style:family="paragraph" style:parent-style-name="Standard">
      <style:paragraph-properties fo:text-align="center" style:justify-single-word="false" style:snap-to-layout-grid="false"/>
      <style:text-properties style:font-name="Times New Roman" fo:font-size="11pt" officeooo:rsid="00c635c7" officeooo:paragraph-rsid="04560c32" style:font-size-asian="11pt" style:font-size-complex="11pt"/>
    </style:style>
    <style:style style:name="P906" style:family="paragraph" style:parent-style-name="Standard">
      <style:paragraph-properties fo:text-align="center" style:justify-single-word="false" style:snap-to-layout-grid="false"/>
      <style:text-properties style:font-name="Times New Roman" fo:font-size="11pt" officeooo:rsid="0105b6d5" officeooo:paragraph-rsid="04560c32" style:font-size-asian="11pt" style:font-size-complex="11pt"/>
    </style:style>
    <style:style style:name="P907" style:family="paragraph" style:parent-style-name="Standard">
      <style:paragraph-properties fo:text-align="center" style:justify-single-word="false" style:snap-to-layout-grid="false"/>
      <style:text-properties style:font-name="Times New Roman" fo:font-size="11pt" officeooo:rsid="00d32772" officeooo:paragraph-rsid="04560c32" style:font-size-asian="11pt" style:font-size-complex="11pt"/>
    </style:style>
    <style:style style:name="P908" style:family="paragraph" style:parent-style-name="Standard">
      <style:paragraph-properties fo:text-align="center" style:justify-single-word="false" style:snap-to-layout-grid="false"/>
      <style:text-properties style:font-name="Times New Roman" fo:font-size="11pt" officeooo:rsid="00d2721b" officeooo:paragraph-rsid="04560c32" style:font-size-asian="11pt" style:font-size-complex="11pt"/>
    </style:style>
    <style:style style:name="P909" style:family="paragraph" style:parent-style-name="Standard">
      <style:paragraph-properties fo:text-align="center" style:justify-single-word="false" style:snap-to-layout-grid="false"/>
      <style:text-properties style:font-name="Times New Roman" fo:font-size="11pt" officeooo:rsid="00d11da8" officeooo:paragraph-rsid="04560c32" style:font-size-asian="11pt" style:font-size-complex="11pt"/>
    </style:style>
    <style:style style:name="P910" style:family="paragraph" style:parent-style-name="Standard">
      <style:paragraph-properties fo:text-align="center" style:justify-single-word="false" style:snap-to-layout-grid="false"/>
      <style:text-properties style:font-name="Times New Roman" fo:font-size="11pt" officeooo:rsid="00d2ef11" officeooo:paragraph-rsid="04560c32" style:font-size-asian="11pt" style:font-size-complex="11pt"/>
    </style:style>
    <style:style style:name="P911" style:family="paragraph" style:parent-style-name="Standard">
      <style:paragraph-properties fo:text-align="center" style:justify-single-word="false" style:snap-to-layout-grid="false"/>
      <style:text-properties style:font-name="Times New Roman" fo:font-size="11pt" officeooo:rsid="00bba054" officeooo:paragraph-rsid="04560c32" style:font-size-asian="11pt" style:font-size-complex="11pt"/>
    </style:style>
    <style:style style:name="P912" style:family="paragraph" style:parent-style-name="Standard">
      <style:paragraph-properties fo:text-align="center" style:justify-single-word="false" style:snap-to-layout-grid="false"/>
      <style:text-properties style:font-name="Times New Roman" fo:font-size="11pt" officeooo:rsid="00cf58ce" officeooo:paragraph-rsid="04560c32" style:font-size-asian="11pt" style:font-size-complex="11pt"/>
    </style:style>
    <style:style style:name="P913" style:family="paragraph" style:parent-style-name="Standard">
      <style:paragraph-properties fo:text-align="center" style:justify-single-word="false" style:snap-to-layout-grid="false"/>
      <style:text-properties style:font-name="Times New Roman" fo:font-size="11pt" officeooo:rsid="00d3e69c" officeooo:paragraph-rsid="04560c32" style:font-size-asian="11pt" style:font-size-complex="11pt"/>
    </style:style>
    <style:style style:name="P914" style:family="paragraph" style:parent-style-name="Standard">
      <style:paragraph-properties fo:text-align="center" style:justify-single-word="false" style:snap-to-layout-grid="false"/>
      <style:text-properties style:font-name="Times New Roman" fo:font-size="11pt" officeooo:rsid="00ce6258" officeooo:paragraph-rsid="04560c32" style:font-size-asian="11pt" style:font-size-complex="11pt"/>
    </style:style>
    <style:style style:name="P915" style:family="paragraph" style:parent-style-name="Standard">
      <style:paragraph-properties fo:text-align="center" style:justify-single-word="false" style:snap-to-layout-grid="false"/>
      <style:text-properties style:font-name="Times New Roman" fo:font-size="11pt" officeooo:rsid="00d43abf" officeooo:paragraph-rsid="04560c32" style:font-size-asian="11pt" style:font-size-complex="11pt"/>
    </style:style>
    <style:style style:name="P916" style:family="paragraph" style:parent-style-name="Standard">
      <style:paragraph-properties fo:text-align="center" style:justify-single-word="false" style:snap-to-layout-grid="false"/>
      <style:text-properties style:font-name="Times New Roman" fo:font-size="11pt" officeooo:rsid="00cc3b57" officeooo:paragraph-rsid="04560c32" style:font-size-asian="11pt" style:font-size-complex="11pt"/>
    </style:style>
    <style:style style:name="P917" style:family="paragraph" style:parent-style-name="Standard">
      <style:paragraph-properties fo:text-align="center" style:justify-single-word="false" style:snap-to-layout-grid="false"/>
      <style:text-properties style:font-name="Times New Roman" fo:font-size="11pt" officeooo:rsid="00c168f0" officeooo:paragraph-rsid="04560c32" style:font-size-asian="11pt" style:font-size-complex="11pt"/>
    </style:style>
    <style:style style:name="P918" style:family="paragraph" style:parent-style-name="Standard">
      <style:paragraph-properties fo:text-align="center" style:justify-single-word="false" style:snap-to-layout-grid="false"/>
      <style:text-properties style:font-name="Times New Roman" fo:font-size="11pt" officeooo:rsid="010db59b" officeooo:paragraph-rsid="04560c32" style:font-size-asian="11pt" style:font-size-complex="11pt"/>
    </style:style>
    <style:style style:name="P919" style:family="paragraph" style:parent-style-name="Standard">
      <style:paragraph-properties fo:text-align="center" style:justify-single-word="false" style:snap-to-layout-grid="false"/>
      <style:text-properties style:font-name="Times New Roman" fo:font-size="11pt" officeooo:rsid="00edde33" officeooo:paragraph-rsid="04560c32" style:font-size-asian="11pt" style:font-size-complex="11pt"/>
    </style:style>
    <style:style style:name="P920" style:family="paragraph" style:parent-style-name="Standard">
      <style:paragraph-properties fo:text-align="center" style:justify-single-word="false" style:snap-to-layout-grid="false"/>
      <style:text-properties style:font-name="Times New Roman" fo:font-size="11pt" officeooo:rsid="010f7121" officeooo:paragraph-rsid="04560c32" style:font-size-asian="11pt" style:font-size-complex="11pt"/>
    </style:style>
    <style:style style:name="P921" style:family="paragraph" style:parent-style-name="Standard">
      <style:paragraph-properties fo:text-align="center" style:justify-single-word="false" style:snap-to-layout-grid="false"/>
      <style:text-properties style:font-name="Times New Roman" fo:font-size="11pt" officeooo:rsid="013b2285" officeooo:paragraph-rsid="04560c32" style:font-size-asian="11pt" style:font-size-complex="11pt"/>
    </style:style>
    <style:style style:name="P922" style:family="paragraph" style:parent-style-name="Standard">
      <style:paragraph-properties fo:text-align="center" style:justify-single-word="false" style:snap-to-layout-grid="false"/>
      <style:text-properties style:font-name="Times New Roman" fo:font-size="11pt" officeooo:rsid="01105345" officeooo:paragraph-rsid="04560c32" style:font-size-asian="11pt" style:font-size-complex="11pt"/>
    </style:style>
    <style:style style:name="P923" style:family="paragraph" style:parent-style-name="Standard">
      <style:paragraph-properties fo:text-align="center" style:justify-single-word="false" style:snap-to-layout-grid="false"/>
      <style:text-properties style:font-name="Times New Roman" fo:font-size="11pt" officeooo:rsid="01110f8e" officeooo:paragraph-rsid="04560c32" style:font-size-asian="11pt" style:font-size-complex="11pt"/>
    </style:style>
    <style:style style:name="P924" style:family="paragraph" style:parent-style-name="Standard">
      <style:paragraph-properties fo:text-align="center" style:justify-single-word="false" style:snap-to-layout-grid="false"/>
      <style:text-properties style:font-name="Times New Roman" fo:font-size="11pt" officeooo:rsid="00df2306" officeooo:paragraph-rsid="04560c32" style:font-size-asian="11pt" style:font-size-complex="11pt"/>
    </style:style>
    <style:style style:name="P925" style:family="paragraph" style:parent-style-name="Standard">
      <style:paragraph-properties fo:text-align="center" style:justify-single-word="false" style:snap-to-layout-grid="false"/>
      <style:text-properties style:font-name="Times New Roman" fo:font-size="11pt" officeooo:rsid="00bbc156" officeooo:paragraph-rsid="04560c32" style:font-size-asian="11pt" style:font-size-complex="11pt"/>
    </style:style>
    <style:style style:name="P926" style:family="paragraph" style:parent-style-name="Standard">
      <style:paragraph-properties fo:text-align="center" style:justify-single-word="false" style:snap-to-layout-grid="false"/>
      <style:text-properties style:font-name="Times New Roman" fo:font-size="11pt" officeooo:rsid="00c9f2dd" officeooo:paragraph-rsid="04560c32" style:font-size-asian="11pt" style:font-size-complex="11pt"/>
    </style:style>
    <style:style style:name="P927" style:family="paragraph" style:parent-style-name="Standard">
      <style:paragraph-properties fo:text-align="center" style:justify-single-word="false" style:snap-to-layout-grid="false"/>
      <style:text-properties style:font-name="Times New Roman" fo:font-size="11pt" officeooo:rsid="00e1870e" officeooo:paragraph-rsid="04560c32" style:font-size-asian="11pt" style:font-size-complex="11pt"/>
    </style:style>
    <style:style style:name="P928" style:family="paragraph" style:parent-style-name="Standard">
      <style:paragraph-properties fo:text-align="center" style:justify-single-word="false" style:snap-to-layout-grid="false"/>
      <style:text-properties style:font-name="Times New Roman" fo:font-size="11pt" officeooo:rsid="00c7f5e7" officeooo:paragraph-rsid="04560c32" style:font-size-asian="11pt" style:font-size-complex="11pt"/>
    </style:style>
    <style:style style:name="P929" style:family="paragraph" style:parent-style-name="Standard">
      <style:paragraph-properties fo:text-align="center" style:justify-single-word="false" style:snap-to-layout-grid="false"/>
      <style:text-properties style:font-name="Times New Roman" fo:font-size="11pt" officeooo:rsid="010572b0" officeooo:paragraph-rsid="04560c32" style:font-size-asian="11pt" style:font-size-complex="11pt"/>
    </style:style>
    <style:style style:name="P930" style:family="paragraph" style:parent-style-name="Standard">
      <style:paragraph-properties fo:text-align="center" style:justify-single-word="false" style:snap-to-layout-grid="false"/>
      <style:text-properties style:font-name="Times New Roman" fo:font-size="11pt" officeooo:rsid="010f2a2b" officeooo:paragraph-rsid="04560c32" style:font-size-asian="11pt" style:font-size-complex="11pt"/>
    </style:style>
    <style:style style:name="P931" style:family="paragraph" style:parent-style-name="Standard">
      <style:paragraph-properties fo:text-align="center" style:justify-single-word="false" style:snap-to-layout-grid="false"/>
      <style:text-properties style:font-name="Times New Roman" fo:font-size="11pt" officeooo:rsid="00d5bfd4" officeooo:paragraph-rsid="04560c32" style:font-size-asian="11pt" style:font-size-complex="11pt"/>
    </style:style>
    <style:style style:name="P932" style:family="paragraph" style:parent-style-name="Standard">
      <style:paragraph-properties fo:text-align="center" style:justify-single-word="false" style:snap-to-layout-grid="false"/>
      <style:text-properties style:font-name="Times New Roman" fo:font-size="11pt" officeooo:rsid="099fee16" officeooo:paragraph-rsid="04560c32" style:font-size-asian="11pt" style:font-size-complex="11pt"/>
    </style:style>
    <style:style style:name="P933" style:family="paragraph" style:parent-style-name="Standard">
      <style:paragraph-properties fo:text-align="center" style:justify-single-word="false" style:snap-to-layout-grid="false"/>
      <style:text-properties style:font-name="Times New Roman" fo:font-size="11pt" officeooo:rsid="009ff76a" officeooo:paragraph-rsid="04560c32" style:font-size-asian="11pt" style:font-size-complex="11pt"/>
    </style:style>
    <style:style style:name="P934" style:family="paragraph" style:parent-style-name="Standard">
      <style:paragraph-properties fo:text-align="center" style:justify-single-word="false" style:snap-to-layout-grid="false"/>
      <style:text-properties style:font-name="Times New Roman" fo:font-size="11pt" officeooo:rsid="00e547df" officeooo:paragraph-rsid="04560c32" style:font-size-asian="11pt" style:font-size-complex="11pt"/>
    </style:style>
    <style:style style:name="P935" style:family="paragraph" style:parent-style-name="Standard">
      <style:paragraph-properties fo:text-align="center" style:justify-single-word="false" style:snap-to-layout-grid="false"/>
      <style:text-properties style:font-name="Times New Roman" fo:font-size="11pt" officeooo:rsid="00ca6b3d" officeooo:paragraph-rsid="04560c32" style:font-size-asian="11pt" style:font-size-complex="11pt"/>
    </style:style>
    <style:style style:name="P936" style:family="paragraph" style:parent-style-name="Standard">
      <style:paragraph-properties fo:text-align="center" style:justify-single-word="false" style:snap-to-layout-grid="false"/>
      <style:text-properties style:font-name="Times New Roman" fo:font-size="11pt" officeooo:rsid="00e262c1" officeooo:paragraph-rsid="04560c32" style:font-size-asian="11pt" style:font-size-complex="11pt"/>
    </style:style>
    <style:style style:name="P937" style:family="paragraph" style:parent-style-name="Standard">
      <style:paragraph-properties fo:text-align="center" style:justify-single-word="false" style:snap-to-layout-grid="false"/>
      <style:text-properties style:font-name="Times New Roman" fo:font-size="11pt" officeooo:rsid="0111a8ca" officeooo:paragraph-rsid="04560c32" style:font-size-asian="11pt" style:font-size-complex="11pt"/>
    </style:style>
    <style:style style:name="P938" style:family="paragraph" style:parent-style-name="Standard">
      <style:paragraph-properties fo:text-align="center" style:justify-single-word="false" style:snap-to-layout-grid="false"/>
      <style:text-properties style:font-name="Times New Roman" fo:font-size="11pt" officeooo:rsid="00f17465" officeooo:paragraph-rsid="04560c32" style:font-size-asian="11pt" style:font-size-complex="11pt"/>
    </style:style>
    <style:style style:name="P939" style:family="paragraph" style:parent-style-name="Standard">
      <style:paragraph-properties fo:text-align="center" style:justify-single-word="false" style:snap-to-layout-grid="false"/>
      <style:text-properties style:font-name="Times New Roman" fo:font-size="11pt" officeooo:rsid="00cf7e13" officeooo:paragraph-rsid="0455226a" fo:background-color="transparent" style:font-size-asian="11pt" style:font-size-complex="11pt"/>
    </style:style>
    <style:style style:name="P940" style:family="paragraph" style:parent-style-name="Standard">
      <style:paragraph-properties fo:text-align="center" style:justify-single-word="false" style:snap-to-layout-grid="false"/>
      <style:text-properties style:font-name="Times New Roman" fo:font-size="11pt" officeooo:rsid="00dcedca" officeooo:paragraph-rsid="0455226a" fo:background-color="transparent" style:font-size-asian="11pt" style:font-size-complex="11pt"/>
    </style:style>
    <style:style style:name="P941" style:family="paragraph" style:parent-style-name="Standard">
      <style:paragraph-properties fo:text-align="center" style:justify-single-word="false" style:snap-to-layout-grid="false"/>
      <style:text-properties style:font-name="Times New Roman" fo:font-size="11pt" officeooo:rsid="00d064ef" officeooo:paragraph-rsid="0455226a" fo:background-color="transparent" style:font-size-asian="11pt" style:font-size-complex="11pt"/>
    </style:style>
    <style:style style:name="P942" style:family="paragraph" style:parent-style-name="Standard">
      <style:paragraph-properties fo:text-align="center" style:justify-single-word="false" style:snap-to-layout-grid="false"/>
      <style:text-properties style:font-name="Times New Roman" fo:font-size="11pt" officeooo:rsid="00de2e7e" officeooo:paragraph-rsid="0455226a" fo:background-color="transparent" style:font-size-asian="11pt" style:font-size-complex="11pt"/>
    </style:style>
    <style:style style:name="P943" style:family="paragraph" style:parent-style-name="Standard">
      <style:paragraph-properties fo:text-align="center" style:justify-single-word="false" style:snap-to-layout-grid="false"/>
      <style:text-properties style:font-name="Times New Roman" fo:font-size="11pt" officeooo:rsid="00e02a54" officeooo:paragraph-rsid="0455226a" fo:background-color="transparent" style:font-size-asian="11pt" style:font-size-complex="11pt"/>
    </style:style>
    <style:style style:name="P944" style:family="paragraph" style:parent-style-name="Standard">
      <style:paragraph-properties fo:text-align="center" style:justify-single-word="false" style:snap-to-layout-grid="false"/>
      <style:text-properties style:font-name="Times New Roman" fo:font-size="11pt" officeooo:rsid="00f1245c" officeooo:paragraph-rsid="0455226a" fo:background-color="transparent" style:font-size-asian="11pt" style:font-size-complex="11pt"/>
    </style:style>
    <style:style style:name="P945" style:family="paragraph" style:parent-style-name="Standard">
      <style:paragraph-properties fo:text-align="center" style:justify-single-word="false" style:snap-to-layout-grid="false"/>
      <style:text-properties style:font-name="Times New Roman" fo:font-size="11pt" officeooo:rsid="00d097fd" officeooo:paragraph-rsid="0455226a" fo:background-color="transparent" style:font-size-asian="11pt" style:font-size-complex="11pt"/>
    </style:style>
    <style:style style:name="P946" style:family="paragraph" style:parent-style-name="Standard">
      <style:paragraph-properties fo:text-align="center" style:justify-single-word="false" style:snap-to-layout-grid="false"/>
      <style:text-properties style:font-name="Times New Roman" fo:font-size="11pt" officeooo:rsid="00d27578" officeooo:paragraph-rsid="0455226a" fo:background-color="transparent" style:font-size-asian="11pt" style:font-size-complex="11pt"/>
    </style:style>
    <style:style style:name="P947" style:family="paragraph" style:parent-style-name="Standard">
      <style:paragraph-properties fo:text-align="center" style:justify-single-word="false" style:snap-to-layout-grid="false"/>
      <style:text-properties style:font-name="Times New Roman" fo:font-size="11pt" officeooo:rsid="00d45d23" officeooo:paragraph-rsid="0455226a" fo:background-color="transparent" style:font-size-asian="11pt" style:font-size-complex="11pt"/>
    </style:style>
    <style:style style:name="P948" style:family="paragraph" style:parent-style-name="Standard">
      <style:paragraph-properties fo:text-align="center" style:justify-single-word="false" style:snap-to-layout-grid="false"/>
      <style:text-properties style:font-name="Times New Roman" fo:font-size="11pt" officeooo:rsid="00d5d4b1" officeooo:paragraph-rsid="0455226a" fo:background-color="transparent" style:font-size-asian="11pt" style:font-size-complex="11pt"/>
    </style:style>
    <style:style style:name="P949" style:family="paragraph" style:parent-style-name="Standard">
      <style:paragraph-properties fo:text-align="center" style:justify-single-word="false" style:snap-to-layout-grid="false"/>
      <style:text-properties style:font-name="Times New Roman" fo:font-size="11pt" officeooo:rsid="00d64b86" officeooo:paragraph-rsid="0455226a" fo:background-color="transparent" style:font-size-asian="11pt" style:font-size-complex="11pt"/>
    </style:style>
    <style:style style:name="P950" style:family="paragraph" style:parent-style-name="Standard">
      <style:paragraph-properties fo:text-align="center" style:justify-single-word="false" style:snap-to-layout-grid="false"/>
      <style:text-properties style:font-name="Times New Roman" fo:font-size="11pt" officeooo:rsid="00d8433b" officeooo:paragraph-rsid="0455226a" fo:background-color="transparent" style:font-size-asian="11pt" style:font-size-complex="11pt"/>
    </style:style>
    <style:style style:name="P951" style:family="paragraph" style:parent-style-name="Standard">
      <style:paragraph-properties fo:text-align="center" style:justify-single-word="false" style:snap-to-layout-grid="false"/>
      <style:text-properties style:font-name="Times New Roman" fo:font-size="11pt" officeooo:rsid="00da9ae3" officeooo:paragraph-rsid="0455226a" fo:background-color="transparent" style:font-size-asian="11pt" style:font-size-complex="11pt"/>
    </style:style>
    <style:style style:name="P952" style:family="paragraph" style:parent-style-name="Standard">
      <style:paragraph-properties fo:text-align="center" style:justify-single-word="false" style:snap-to-layout-grid="false"/>
      <style:text-properties style:font-name="Times New Roman" fo:font-size="11pt" officeooo:rsid="00db3fc1" officeooo:paragraph-rsid="0455226a" fo:background-color="transparent" style:font-size-asian="11pt" style:font-size-complex="11pt"/>
    </style:style>
    <style:style style:name="P953" style:family="paragraph" style:parent-style-name="Standard">
      <style:paragraph-properties fo:text-align="center" style:justify-single-word="false" style:snap-to-layout-grid="false"/>
      <style:text-properties style:font-name="Times New Roman" fo:font-size="11pt" officeooo:rsid="00ff0783" officeooo:paragraph-rsid="0455226a" fo:background-color="transparent" style:font-size-asian="11pt" style:font-size-complex="11pt"/>
    </style:style>
    <style:style style:name="P954" style:family="paragraph" style:parent-style-name="Standard">
      <style:paragraph-properties fo:text-align="center" style:justify-single-word="false" style:snap-to-layout-grid="false"/>
      <style:text-properties style:font-name="Times New Roman" fo:font-size="11pt" officeooo:rsid="00ddc217" officeooo:paragraph-rsid="0455226a" fo:background-color="transparent" style:font-size-asian="11pt" style:font-size-complex="11pt"/>
    </style:style>
    <style:style style:name="P955" style:family="paragraph" style:parent-style-name="Standard">
      <style:paragraph-properties fo:text-align="center" style:justify-single-word="false" style:snap-to-layout-grid="false"/>
      <style:text-properties style:font-name="Times New Roman" fo:font-size="11pt" officeooo:rsid="00e21b7a" officeooo:paragraph-rsid="0455226a" fo:background-color="transparent" style:font-size-asian="11pt" style:font-size-complex="11pt"/>
    </style:style>
    <style:style style:name="P956" style:family="paragraph" style:parent-style-name="Standard">
      <style:paragraph-properties fo:text-align="center" style:justify-single-word="false" style:snap-to-layout-grid="false"/>
      <style:text-properties style:font-name="Times New Roman" fo:font-size="11pt" officeooo:rsid="00e56c48" officeooo:paragraph-rsid="0455226a" fo:background-color="transparent" style:font-size-asian="11pt" style:font-size-complex="11pt"/>
    </style:style>
    <style:style style:name="P957" style:family="paragraph" style:parent-style-name="Standard">
      <style:paragraph-properties fo:text-align="center" style:justify-single-word="false" style:snap-to-layout-grid="false"/>
      <style:text-properties style:font-name="Times New Roman" fo:font-size="11pt" officeooo:paragraph-rsid="0455226a" fo:background-color="transparent" style:font-size-asian="11pt" style:font-size-complex="11pt"/>
    </style:style>
    <style:style style:name="P958" style:family="paragraph" style:parent-style-name="Standard">
      <style:paragraph-properties fo:text-align="center" style:justify-single-word="false" style:snap-to-layout-grid="false"/>
      <style:text-properties style:font-name="Times New Roman" fo:font-size="11pt" officeooo:rsid="0118ef17" officeooo:paragraph-rsid="0455226a" fo:background-color="transparent" style:font-size-asian="11pt" style:font-size-complex="11pt"/>
    </style:style>
    <style:style style:name="P959" style:family="paragraph" style:parent-style-name="Standard">
      <style:paragraph-properties fo:text-align="center" style:justify-single-word="false" style:snap-to-layout-grid="false"/>
      <style:text-properties style:font-name="Times New Roman" fo:font-size="11pt" officeooo:rsid="0105f1e9" officeooo:paragraph-rsid="0455226a" fo:background-color="transparent" style:font-size-asian="11pt" style:font-size-complex="11pt"/>
    </style:style>
    <style:style style:name="P960" style:family="paragraph" style:parent-style-name="Standard">
      <style:paragraph-properties fo:text-align="center" style:justify-single-word="false" style:snap-to-layout-grid="false"/>
      <style:text-properties style:font-name="Times New Roman" fo:font-size="11pt" officeooo:rsid="01078058" officeooo:paragraph-rsid="0455226a" fo:background-color="transparent" style:font-size-asian="11pt" style:font-size-complex="11pt"/>
    </style:style>
    <style:style style:name="P961" style:family="paragraph" style:parent-style-name="Standard">
      <style:paragraph-properties fo:text-align="center" style:justify-single-word="false" style:snap-to-layout-grid="false"/>
      <style:text-properties style:font-name="Times New Roman" fo:font-size="11pt" officeooo:rsid="00e357ab" officeooo:paragraph-rsid="0455226a" fo:background-color="transparent" style:font-size-asian="11pt" style:font-size-complex="11pt"/>
    </style:style>
    <style:style style:name="P962" style:family="paragraph" style:parent-style-name="Standard">
      <style:paragraph-properties fo:text-align="center" style:justify-single-word="false" style:snap-to-layout-grid="false"/>
      <style:text-properties style:font-name="Times New Roman" fo:font-size="11pt" officeooo:rsid="00e365d2" officeooo:paragraph-rsid="0455226a" fo:background-color="transparent" style:font-size-asian="11pt" style:font-size-complex="11pt"/>
    </style:style>
    <style:style style:name="P963" style:family="paragraph" style:parent-style-name="Standard">
      <style:paragraph-properties fo:text-align="center" style:justify-single-word="false" style:snap-to-layout-grid="false"/>
      <style:text-properties style:font-name="Times New Roman" fo:font-size="11pt" officeooo:rsid="00e7f75d" officeooo:paragraph-rsid="0455226a" fo:background-color="transparent" style:font-size-asian="11pt" style:font-size-complex="11pt"/>
    </style:style>
    <style:style style:name="P964" style:family="paragraph" style:parent-style-name="Standard">
      <style:paragraph-properties fo:text-align="center" style:justify-single-word="false" style:snap-to-layout-grid="false"/>
      <style:text-properties style:font-name="Times New Roman" fo:font-size="11pt" officeooo:rsid="00f2c666" officeooo:paragraph-rsid="0455226a" fo:background-color="transparent" style:font-size-asian="11pt" style:font-size-complex="11pt"/>
    </style:style>
    <style:style style:name="P965" style:family="paragraph" style:parent-style-name="Standard">
      <style:paragraph-properties fo:text-align="center" style:justify-single-word="false" style:snap-to-layout-grid="false"/>
      <style:text-properties style:font-name="Times New Roman" fo:font-size="11pt" officeooo:rsid="09a0c810" officeooo:paragraph-rsid="0455226a" fo:background-color="transparent" style:font-size-asian="11pt" style:font-size-complex="11pt"/>
    </style:style>
    <style:style style:name="P966" style:family="paragraph" style:parent-style-name="Standard">
      <style:paragraph-properties fo:text-align="center" style:justify-single-word="false" style:snap-to-layout-grid="false"/>
      <style:text-properties style:font-name="Times New Roman" fo:font-size="11pt" officeooo:rsid="010c4c09" officeooo:paragraph-rsid="0455226a" fo:background-color="transparent" style:font-size-asian="11pt" style:font-size-complex="11pt"/>
    </style:style>
    <style:style style:name="P967" style:family="paragraph" style:parent-style-name="Standard">
      <style:paragraph-properties fo:text-align="center" style:justify-single-word="false" style:snap-to-layout-grid="false"/>
      <style:text-properties style:font-name="Times New Roman" fo:font-size="11pt" officeooo:rsid="010cac3a" officeooo:paragraph-rsid="0455226a" fo:background-color="transparent" style:font-size-asian="11pt" style:font-size-complex="11pt"/>
    </style:style>
    <style:style style:name="P968" style:family="paragraph" style:parent-style-name="Standard">
      <style:paragraph-properties fo:text-align="center" style:justify-single-word="false" style:snap-to-layout-grid="false"/>
      <style:text-properties style:font-name="Times New Roman" fo:font-size="11pt" officeooo:rsid="00e48e38" officeooo:paragraph-rsid="0455226a" fo:background-color="transparent" style:font-size-asian="11pt" style:font-size-complex="11pt"/>
    </style:style>
    <style:style style:name="P969" style:family="paragraph" style:parent-style-name="Standard">
      <style:paragraph-properties fo:text-align="center" style:justify-single-word="false" style:snap-to-layout-grid="false"/>
      <style:text-properties style:font-name="Times New Roman" fo:font-size="11pt" officeooo:rsid="00e8fad8" officeooo:paragraph-rsid="0455226a" fo:background-color="transparent" style:font-size-asian="11pt" style:font-size-complex="11pt"/>
    </style:style>
    <style:style style:name="P970" style:family="paragraph" style:parent-style-name="Standard">
      <loext:graphic-properties draw:fill="none" draw:fill-color="#ffffff" draw:opacity="100%"/>
      <style:paragraph-properties fo:text-align="center" style:justify-single-word="false" fo:background-color="transparent" style:snap-to-layout-grid="false"/>
      <style:text-properties style:font-name="Times New Roman" fo:font-size="11pt" officeooo:rsid="00ef4acc" officeooo:paragraph-rsid="0455226a" fo:background-color="transparent" style:font-size-asian="11pt" style:font-size-complex="11pt"/>
    </style:style>
    <style:style style:name="P971" style:family="paragraph" style:parent-style-name="Standard">
      <loext:graphic-properties draw:fill="none" draw:fill-color="#ffffff" draw:opacity="100%"/>
      <style:paragraph-properties fo:text-align="center" style:justify-single-word="false" fo:background-color="transparent" style:snap-to-layout-grid="false"/>
      <style:text-properties style:font-name="Times New Roman" fo:font-size="11pt" officeooo:rsid="010e6991" officeooo:paragraph-rsid="0455226a" fo:background-color="transparent" style:font-size-asian="11pt" style:font-size-complex="11pt"/>
    </style:style>
    <style:style style:name="P972" style:family="paragraph" style:parent-style-name="Standard">
      <style:paragraph-properties fo:text-align="center" style:justify-single-word="false" style:snap-to-layout-grid="false"/>
      <style:text-properties style:font-name="Times New Roman" fo:font-size="11pt" officeooo:rsid="00e95542" officeooo:paragraph-rsid="0455226a" fo:background-color="transparent" style:font-size-asian="11pt" style:font-size-complex="11pt"/>
    </style:style>
    <style:style style:name="P973" style:family="paragraph" style:parent-style-name="Standard">
      <style:paragraph-properties fo:text-align="center" style:justify-single-word="false" style:snap-to-layout-grid="false"/>
      <style:text-properties style:font-name="Times New Roman" fo:font-size="11pt" officeooo:rsid="00f160ec" officeooo:paragraph-rsid="0455226a" fo:background-color="transparent" style:font-size-asian="11pt" style:font-size-complex="11pt"/>
    </style:style>
    <style:style style:name="P974" style:family="paragraph" style:parent-style-name="Standard">
      <style:paragraph-properties fo:text-align="center" style:justify-single-word="false" style:snap-to-layout-grid="false"/>
      <style:text-properties style:font-name="Times New Roman" fo:font-size="11pt" officeooo:rsid="010fab2f" officeooo:paragraph-rsid="0455226a" fo:background-color="transparent" style:font-size-asian="11pt" style:font-size-complex="11pt"/>
    </style:style>
    <style:style style:name="P975" style:family="paragraph" style:parent-style-name="Standard">
      <style:paragraph-properties fo:text-align="center" style:justify-single-word="false" style:snap-to-layout-grid="false"/>
      <style:text-properties style:font-name="Times New Roman" fo:font-size="11pt" officeooo:rsid="01118711" officeooo:paragraph-rsid="0455226a" fo:background-color="transparent" style:font-size-asian="11pt" style:font-size-complex="11pt"/>
    </style:style>
    <style:style style:name="P976" style:family="paragraph" style:parent-style-name="Standard">
      <style:paragraph-properties fo:text-align="center" style:justify-single-word="false" style:snap-to-layout-grid="false"/>
      <style:text-properties style:font-name="Times New Roman" fo:font-size="11pt" officeooo:rsid="0111728b" officeooo:paragraph-rsid="0455226a" fo:background-color="transparent" style:font-size-asian="11pt" style:font-size-complex="11pt"/>
    </style:style>
    <style:style style:name="P977" style:family="paragraph" style:parent-style-name="Standard">
      <style:paragraph-properties fo:text-align="center" style:justify-single-word="false" style:snap-to-layout-grid="false"/>
      <style:text-properties style:font-name="Times New Roman" fo:font-size="11pt" officeooo:rsid="01135e16" officeooo:paragraph-rsid="0455226a" fo:background-color="transparent" style:font-size-asian="11pt" style:font-size-complex="11pt"/>
    </style:style>
    <style:style style:name="P978" style:family="paragraph" style:parent-style-name="Standard">
      <style:paragraph-properties fo:text-align="center" style:justify-single-word="false" style:snap-to-layout-grid="false"/>
      <style:text-properties style:font-name="Times New Roman" fo:font-size="11pt" officeooo:rsid="00f27aa4" officeooo:paragraph-rsid="0455226a" fo:background-color="transparent" style:font-size-asian="11pt" style:font-size-complex="11pt"/>
    </style:style>
    <style:style style:name="P979" style:family="paragraph" style:parent-style-name="Standard">
      <style:paragraph-properties fo:text-align="center" style:justify-single-word="false" style:snap-to-layout-grid="false"/>
      <style:text-properties style:font-name="Times New Roman" fo:font-size="11pt" officeooo:rsid="01140523" officeooo:paragraph-rsid="0455226a" fo:background-color="transparent" style:font-size-asian="11pt" style:font-size-complex="11pt"/>
    </style:style>
    <style:style style:name="P980" style:family="paragraph" style:parent-style-name="Standard">
      <style:paragraph-properties fo:text-align="center" style:justify-single-word="false" style:snap-to-layout-grid="false"/>
      <style:text-properties style:font-name="Times New Roman" fo:font-size="11pt" officeooo:rsid="00f30052" officeooo:paragraph-rsid="0455226a" fo:background-color="transparent" style:font-size-asian="11pt" style:font-size-complex="11pt"/>
    </style:style>
    <style:style style:name="P981" style:family="paragraph" style:parent-style-name="Standard">
      <style:paragraph-properties fo:text-align="center" style:justify-single-word="false" style:snap-to-layout-grid="false"/>
      <style:text-properties style:font-name="Times New Roman" fo:font-size="11pt" officeooo:rsid="0114665e" officeooo:paragraph-rsid="0455226a" fo:background-color="transparent" style:font-size-asian="11pt" style:font-size-complex="11pt"/>
    </style:style>
    <style:style style:name="P982" style:family="paragraph" style:parent-style-name="Standard">
      <style:paragraph-properties fo:text-align="center" style:justify-single-word="false" style:snap-to-layout-grid="false"/>
      <style:text-properties style:font-name="Times New Roman" fo:font-size="11pt" officeooo:rsid="011b8090" officeooo:paragraph-rsid="0455226a" fo:background-color="transparent" style:font-size-asian="11pt" style:font-size-complex="11pt"/>
    </style:style>
    <style:style style:name="P983" style:family="paragraph" style:parent-style-name="Standard">
      <style:paragraph-properties fo:text-align="center" style:justify-single-word="false" style:snap-to-layout-grid="false"/>
      <style:text-properties style:font-name="Times New Roman" fo:font-size="11pt" officeooo:rsid="01192926" officeooo:paragraph-rsid="0455226a" fo:background-color="transparent" style:font-size-asian="11pt" style:font-size-complex="11pt"/>
    </style:style>
    <style:style style:name="P984" style:family="paragraph" style:parent-style-name="Standard">
      <style:paragraph-properties fo:text-align="center" style:justify-single-word="false" style:snap-to-layout-grid="false"/>
      <style:text-properties style:font-name="Times New Roman" fo:font-size="11pt" officeooo:rsid="011988b6" officeooo:paragraph-rsid="0455226a" fo:background-color="transparent" style:font-size-asian="11pt" style:font-size-complex="11pt"/>
    </style:style>
    <style:style style:name="P985" style:family="paragraph" style:parent-style-name="Standard">
      <style:paragraph-properties fo:text-align="center" style:justify-single-word="false" style:snap-to-layout-grid="false"/>
      <style:text-properties style:font-name="Times New Roman" fo:font-size="11pt" officeooo:rsid="00ea2076" officeooo:paragraph-rsid="0455226a" fo:background-color="transparent" style:font-size-asian="11pt" style:font-size-complex="11pt"/>
    </style:style>
    <style:style style:name="P986" style:family="paragraph" style:parent-style-name="Standard">
      <style:paragraph-properties fo:text-align="center" style:justify-single-word="false" style:snap-to-layout-grid="false"/>
      <style:text-properties style:font-name="Times New Roman" fo:font-size="11pt" officeooo:rsid="01159725" officeooo:paragraph-rsid="0455226a" fo:background-color="transparent" style:font-size-asian="11pt" style:font-size-complex="11pt"/>
    </style:style>
    <style:style style:name="P987" style:family="paragraph" style:parent-style-name="Standard">
      <style:paragraph-properties fo:text-align="center" style:justify-single-word="false" style:snap-to-layout-grid="false"/>
      <style:text-properties style:font-name="Times New Roman" fo:font-size="11pt" officeooo:rsid="00f384e5" officeooo:paragraph-rsid="0455226a" fo:background-color="transparent" style:font-size-asian="11pt" style:font-size-complex="11pt"/>
    </style:style>
    <style:style style:name="P988" style:family="paragraph" style:parent-style-name="Standard">
      <style:paragraph-properties fo:text-align="center" style:justify-single-word="false" style:snap-to-layout-grid="false"/>
      <style:text-properties style:font-name="Times New Roman" fo:font-size="11pt" officeooo:rsid="01147429" officeooo:paragraph-rsid="0455226a" fo:background-color="transparent" style:font-size-asian="11pt" style:font-size-complex="11pt"/>
    </style:style>
    <style:style style:name="P989" style:family="paragraph" style:parent-style-name="Standard">
      <style:paragraph-properties fo:text-align="end" style:justify-single-word="false" style:snap-to-layout-grid="false"/>
      <style:text-properties style:font-name="Times New Roman" fo:font-size="11pt" officeooo:rsid="0124eaf1" officeooo:paragraph-rsid="0455226a" fo:background-color="transparent" style:font-size-asian="11pt" style:font-size-complex="11pt"/>
    </style:style>
    <style:style style:name="P990" style:family="paragraph" style:parent-style-name="Standard">
      <style:paragraph-properties fo:text-align="center" style:justify-single-word="false" style:snap-to-layout-grid="false"/>
      <style:text-properties style:font-name="Times New Roman" fo:font-size="11pt" officeooo:rsid="0124eaf1" officeooo:paragraph-rsid="0455226a" fo:background-color="transparent" style:font-size-asian="11pt" style:font-size-complex="11pt"/>
    </style:style>
    <style:style style:name="P991" style:family="paragraph" style:parent-style-name="Standard">
      <style:paragraph-properties fo:text-align="center" style:justify-single-word="false" style:snap-to-layout-grid="false"/>
      <style:text-properties style:font-name="Times New Roman" fo:font-size="11pt" officeooo:rsid="00f48183" officeooo:paragraph-rsid="0455226a" fo:background-color="transparent" style:font-size-asian="11pt" style:font-size-complex="11pt"/>
    </style:style>
    <style:style style:name="P992" style:family="paragraph" style:parent-style-name="Standard">
      <style:paragraph-properties fo:text-align="center" style:justify-single-word="false" style:snap-to-layout-grid="false"/>
      <style:text-properties style:font-name="Times New Roman" fo:font-size="11pt" officeooo:rsid="0117fe3f" officeooo:paragraph-rsid="0455226a" fo:background-color="transparent" style:font-size-asian="11pt" style:font-size-complex="11pt"/>
    </style:style>
    <style:style style:name="P993" style:family="paragraph" style:parent-style-name="Standard">
      <style:paragraph-properties fo:text-align="center" style:justify-single-word="false" style:snap-to-layout-grid="false"/>
      <style:text-properties style:font-name="Times New Roman" fo:font-size="11pt" officeooo:rsid="00f48a5c" officeooo:paragraph-rsid="0455226a" fo:background-color="transparent" style:font-size-asian="11pt" style:font-size-complex="11pt"/>
    </style:style>
    <style:style style:name="P994" style:family="paragraph" style:parent-style-name="Standard">
      <style:paragraph-properties fo:text-align="center" style:justify-single-word="false" style:snap-to-layout-grid="false"/>
      <style:text-properties style:font-name="Times New Roman" fo:font-size="11pt" officeooo:rsid="011ca355" officeooo:paragraph-rsid="0455226a" fo:background-color="transparent" style:font-size-asian="11pt" style:font-size-complex="11pt"/>
    </style:style>
    <style:style style:name="P995" style:family="paragraph" style:parent-style-name="Standard">
      <style:paragraph-properties fo:text-align="center" style:justify-single-word="false" style:snap-to-layout-grid="false"/>
      <style:text-properties style:font-name="Times New Roman" fo:font-size="11pt" officeooo:rsid="00f49160" officeooo:paragraph-rsid="0455226a" fo:background-color="transparent" style:font-size-asian="11pt" style:font-size-complex="11pt"/>
    </style:style>
    <style:style style:name="P996" style:family="paragraph" style:parent-style-name="Standard">
      <style:paragraph-properties fo:text-align="center" style:justify-single-word="false" style:snap-to-layout-grid="false"/>
      <style:text-properties style:font-name="Times New Roman" fo:font-size="11pt" officeooo:rsid="011d7576" officeooo:paragraph-rsid="0455226a" fo:background-color="transparent" style:font-size-asian="11pt" style:font-size-complex="11pt"/>
    </style:style>
    <style:style style:name="P997" style:family="paragraph" style:parent-style-name="Standard">
      <style:paragraph-properties fo:text-align="center" style:justify-single-word="false" style:snap-to-layout-grid="false"/>
      <style:text-properties style:font-name="Times New Roman" fo:font-size="11pt" officeooo:rsid="00f49b60" officeooo:paragraph-rsid="0455226a" fo:background-color="transparent" style:font-size-asian="11pt" style:font-size-complex="11pt"/>
    </style:style>
    <style:style style:name="P998" style:family="paragraph" style:parent-style-name="Standard">
      <style:paragraph-properties fo:text-align="center" style:justify-single-word="false" style:snap-to-layout-grid="false"/>
      <style:text-properties style:font-name="Times New Roman" fo:font-size="11pt" officeooo:rsid="0109d78d" officeooo:paragraph-rsid="0455226a" fo:background-color="transparent" style:font-size-asian="11pt" style:font-size-complex="11pt"/>
    </style:style>
    <style:style style:name="P999" style:family="paragraph" style:parent-style-name="Standard">
      <style:paragraph-properties fo:text-align="center" style:justify-single-word="false" style:snap-to-layout-grid="false"/>
      <style:text-properties style:font-name="Times New Roman" fo:font-size="11pt" officeooo:rsid="00fb7f31" officeooo:paragraph-rsid="0455226a" fo:background-color="transparent" style:font-size-asian="11pt" style:font-size-complex="11pt"/>
    </style:style>
    <style:style style:name="P1000" style:family="paragraph" style:parent-style-name="Standard">
      <style:paragraph-properties fo:text-align="center" style:justify-single-word="false" style:snap-to-layout-grid="false"/>
      <style:text-properties style:font-name="Times New Roman" fo:font-size="11pt" officeooo:rsid="00f6e2ee" officeooo:paragraph-rsid="0455226a" fo:background-color="transparent" style:font-size-asian="11pt" style:font-size-complex="11pt"/>
    </style:style>
    <style:style style:name="P1001" style:family="paragraph" style:parent-style-name="Standard">
      <style:paragraph-properties fo:text-align="center" style:justify-single-word="false" style:snap-to-layout-grid="false"/>
      <style:text-properties style:font-name="Times New Roman" fo:font-size="11pt" officeooo:rsid="00fcc93a" officeooo:paragraph-rsid="0455226a" fo:background-color="transparent" style:font-size-asian="11pt" style:font-size-complex="11pt"/>
    </style:style>
    <style:style style:name="P1002" style:family="paragraph" style:parent-style-name="Standard">
      <style:paragraph-properties fo:text-align="center" style:justify-single-word="false" style:snap-to-layout-grid="false"/>
      <style:text-properties style:font-name="Times New Roman" fo:font-size="11pt" officeooo:rsid="00f86a61" officeooo:paragraph-rsid="0455226a" fo:background-color="transparent" style:font-size-asian="11pt" style:font-size-complex="11pt"/>
    </style:style>
    <style:style style:name="P1003" style:family="paragraph" style:parent-style-name="Standard">
      <style:paragraph-properties fo:text-align="center" style:justify-single-word="false" style:snap-to-layout-grid="false"/>
      <style:text-properties style:font-name="Times New Roman" fo:font-size="11pt" officeooo:rsid="0100f762" officeooo:paragraph-rsid="0455226a" fo:background-color="transparent" style:font-size-asian="11pt" style:font-size-complex="11pt"/>
    </style:style>
    <style:style style:name="P1004" style:family="paragraph" style:parent-style-name="Standard">
      <style:paragraph-properties fo:text-align="center" style:justify-single-word="false" style:snap-to-layout-grid="false"/>
      <style:text-properties style:font-name="Times New Roman" fo:font-size="11pt" officeooo:rsid="010a73c8" officeooo:paragraph-rsid="0455226a" fo:background-color="transparent" style:font-size-asian="11pt" style:font-size-complex="11pt"/>
    </style:style>
    <style:style style:name="P1005" style:family="paragraph" style:parent-style-name="Standard">
      <style:paragraph-properties fo:text-align="center" style:justify-single-word="false" style:snap-to-layout-grid="false"/>
      <style:text-properties style:font-name="Times New Roman" fo:font-size="11pt" officeooo:rsid="00ff360d" officeooo:paragraph-rsid="0455226a" fo:background-color="transparent" style:font-size-asian="11pt" style:font-size-complex="11pt"/>
    </style:style>
    <style:style style:name="P1006" style:family="paragraph" style:parent-style-name="Standard">
      <style:paragraph-properties fo:text-align="center" style:justify-single-word="false" style:snap-to-layout-grid="false"/>
      <style:text-properties style:font-name="Times New Roman" fo:font-size="11pt" officeooo:rsid="011f85f3" officeooo:paragraph-rsid="0455226a" fo:background-color="transparent" style:font-size-asian="11pt" style:font-size-complex="11pt"/>
    </style:style>
    <style:style style:name="P1007" style:family="paragraph" style:parent-style-name="Standard">
      <style:paragraph-properties fo:text-align="center" style:justify-single-word="false" style:snap-to-layout-grid="false"/>
      <style:text-properties style:font-name="Times New Roman" fo:font-size="11pt" officeooo:rsid="011f13c8" officeooo:paragraph-rsid="0455226a" fo:background-color="transparent" style:font-size-asian="11pt" style:font-size-complex="11pt"/>
    </style:style>
    <style:style style:name="P1008" style:family="paragraph" style:parent-style-name="Standard">
      <style:paragraph-properties fo:text-align="center" style:justify-single-word="false" style:snap-to-layout-grid="false"/>
      <style:text-properties style:font-name="Times New Roman" fo:font-size="11pt" officeooo:rsid="00f471ea" officeooo:paragraph-rsid="0455226a" fo:background-color="transparent" style:font-size-asian="11pt" style:font-size-complex="11pt"/>
    </style:style>
    <style:style style:name="P1009" style:family="paragraph" style:parent-style-name="Standard">
      <style:paragraph-properties fo:text-align="center" style:justify-single-word="false" style:snap-to-layout-grid="false"/>
      <style:text-properties style:font-name="Times New Roman" fo:font-size="11pt" officeooo:rsid="0102c093" officeooo:paragraph-rsid="0455226a" fo:background-color="transparent" style:font-size-asian="11pt" style:font-size-complex="11pt"/>
    </style:style>
    <style:style style:name="P1010" style:family="paragraph" style:parent-style-name="Standard">
      <style:paragraph-properties fo:text-align="center" style:justify-single-word="false" style:snap-to-layout-grid="false"/>
      <style:text-properties style:font-name="Times New Roman" fo:font-size="11pt" officeooo:rsid="012859bd" officeooo:paragraph-rsid="0455226a" fo:background-color="transparent" style:font-size-asian="11pt" style:font-size-complex="11pt"/>
    </style:style>
    <style:style style:name="P1011" style:family="paragraph" style:parent-style-name="Standard">
      <style:paragraph-properties fo:text-align="center" style:justify-single-word="false" style:snap-to-layout-grid="false"/>
      <style:text-properties style:font-name="Times New Roman" fo:font-size="11pt" officeooo:rsid="010e456a" officeooo:paragraph-rsid="0455226a" fo:background-color="transparent" style:font-size-asian="11pt" style:font-size-complex="11pt"/>
    </style:style>
    <style:style style:name="P1012" style:family="paragraph" style:parent-style-name="Standard">
      <style:paragraph-properties fo:text-align="center" style:justify-single-word="false" style:snap-to-layout-grid="false"/>
      <style:text-properties style:font-name="Times New Roman" fo:font-size="11pt" officeooo:rsid="012ad2b4" officeooo:paragraph-rsid="0455226a" fo:background-color="transparent" style:font-size-asian="11pt" style:font-size-complex="11pt"/>
    </style:style>
    <style:style style:name="P1013" style:family="paragraph" style:parent-style-name="Standard">
      <style:paragraph-properties fo:text-align="center" style:justify-single-word="false" style:snap-to-layout-grid="false"/>
      <style:text-properties style:font-name="Times New Roman" fo:font-size="11pt" officeooo:rsid="010a0788" officeooo:paragraph-rsid="0455226a" fo:background-color="transparent" style:font-size-asian="11pt" style:font-size-complex="11pt"/>
    </style:style>
    <style:style style:name="P1014" style:family="paragraph" style:parent-style-name="Standard">
      <style:paragraph-properties fo:text-align="center" style:justify-single-word="false" style:snap-to-layout-grid="false"/>
      <style:text-properties style:font-name="Times New Roman" fo:font-size="11pt" officeooo:rsid="0129bec2" officeooo:paragraph-rsid="0455226a" fo:background-color="transparent" style:font-size-asian="11pt" style:font-size-complex="11pt"/>
    </style:style>
    <style:style style:name="P1015" style:family="paragraph" style:parent-style-name="Standard">
      <style:paragraph-properties fo:text-align="center" style:justify-single-word="false" style:snap-to-layout-grid="false"/>
      <style:text-properties style:font-name="Times New Roman" fo:font-size="11pt" officeooo:rsid="0106fa5e" officeooo:paragraph-rsid="0455226a" fo:background-color="transparent" style:font-size-asian="11pt" style:font-size-complex="11pt"/>
    </style:style>
    <style:style style:name="P1016" style:family="paragraph" style:parent-style-name="Standard">
      <style:paragraph-properties fo:text-align="center" style:justify-single-word="false" style:snap-to-layout-grid="false"/>
      <style:text-properties style:font-name="Times New Roman" fo:font-size="11pt" officeooo:rsid="010b6333" officeooo:paragraph-rsid="0455226a" fo:background-color="transparent" style:font-size-asian="11pt" style:font-size-complex="11pt"/>
    </style:style>
    <style:style style:name="P1017" style:family="paragraph" style:parent-style-name="Standard">
      <style:paragraph-properties fo:text-align="center" style:justify-single-word="false" style:snap-to-layout-grid="false"/>
      <style:text-properties style:font-name="Times New Roman" fo:font-size="11pt" officeooo:rsid="01106ec6" officeooo:paragraph-rsid="0455226a" fo:background-color="transparent" style:font-size-asian="11pt" style:font-size-complex="11pt"/>
    </style:style>
    <style:style style:name="P1018" style:family="paragraph" style:parent-style-name="Standard">
      <style:paragraph-properties fo:text-align="center" style:justify-single-word="false" style:snap-to-layout-grid="false"/>
      <style:text-properties style:font-name="Times New Roman" fo:font-size="11pt" officeooo:rsid="010c3f1a" officeooo:paragraph-rsid="0455226a" fo:background-color="transparent" style:font-size-asian="11pt" style:font-size-complex="11pt"/>
    </style:style>
    <style:style style:name="P1019" style:family="paragraph" style:parent-style-name="Standard">
      <style:paragraph-properties fo:text-align="center" style:justify-single-word="false" style:snap-to-layout-grid="false"/>
      <style:text-properties style:font-name="Times New Roman" fo:font-size="11pt" officeooo:rsid="011421ab" officeooo:paragraph-rsid="0455226a" fo:background-color="transparent" style:font-size-asian="11pt" style:font-size-complex="11pt"/>
    </style:style>
    <style:style style:name="P1020" style:family="paragraph" style:parent-style-name="Standard">
      <style:paragraph-properties fo:text-align="center" style:justify-single-word="false" style:snap-to-layout-grid="false"/>
      <style:text-properties style:font-name="Times New Roman" fo:font-size="11pt" officeooo:rsid="010d9180" officeooo:paragraph-rsid="0455226a" fo:background-color="transparent" style:font-size-asian="11pt" style:font-size-complex="11pt"/>
    </style:style>
    <style:style style:name="P1021" style:family="paragraph" style:parent-style-name="Standard">
      <style:paragraph-properties fo:text-align="center" style:justify-single-word="false" style:snap-to-layout-grid="false"/>
      <style:text-properties style:font-name="Times New Roman" fo:font-size="11pt" officeooo:rsid="011dd838" officeooo:paragraph-rsid="0455226a" fo:background-color="transparent" style:font-size-asian="11pt" style:font-size-complex="11pt"/>
    </style:style>
    <style:style style:name="P1022" style:family="paragraph" style:parent-style-name="Standard">
      <style:paragraph-properties fo:text-align="center" style:justify-single-word="false" style:snap-to-layout-grid="false"/>
      <style:text-properties style:font-name="Times New Roman" fo:font-size="11pt" officeooo:rsid="07fef188" officeooo:paragraph-rsid="0455226a" fo:background-color="transparent" style:font-size-asian="11pt" style:font-size-complex="11pt"/>
    </style:style>
    <style:style style:name="P1023" style:family="paragraph" style:parent-style-name="Standard">
      <style:paragraph-properties fo:text-align="center" style:justify-single-word="false" style:snap-to-layout-grid="false"/>
      <style:text-properties style:font-name="Times New Roman" fo:font-size="11pt" officeooo:rsid="0133591d" officeooo:paragraph-rsid="0455226a" fo:background-color="transparent" style:font-size-asian="11pt" style:font-size-complex="11pt"/>
    </style:style>
    <style:style style:name="P1024" style:family="paragraph" style:parent-style-name="Standard">
      <style:paragraph-properties fo:text-align="center" style:justify-single-word="false" style:snap-to-layout-grid="false"/>
      <style:text-properties style:font-name="Times New Roman" fo:font-size="11pt" officeooo:rsid="0139dea0" officeooo:paragraph-rsid="0455226a" fo:background-color="transparent" style:font-size-asian="11pt" style:font-size-complex="11pt"/>
    </style:style>
    <style:style style:name="P1025" style:family="paragraph" style:parent-style-name="Standard">
      <style:paragraph-properties fo:text-align="center" style:justify-single-word="false" style:snap-to-layout-grid="false"/>
      <style:text-properties style:font-name="Times New Roman" fo:font-size="11pt" officeooo:rsid="008aedd4" officeooo:paragraph-rsid="0455226a" fo:background-color="transparent" style:font-size-asian="11pt" style:font-size-complex="11pt"/>
    </style:style>
    <style:style style:name="P1026" style:family="paragraph" style:parent-style-name="Standard">
      <style:paragraph-properties fo:text-align="center" style:justify-single-word="false" style:snap-to-layout-grid="false"/>
      <style:text-properties style:font-name="Times New Roman" fo:font-size="11pt" officeooo:rsid="0134552a" officeooo:paragraph-rsid="0455226a" fo:background-color="transparent" style:font-size-asian="11pt" style:font-size-complex="11pt"/>
    </style:style>
    <style:style style:name="P1027" style:family="paragraph" style:parent-style-name="Standard">
      <style:paragraph-properties fo:text-align="center" style:justify-single-word="false" style:snap-to-layout-grid="false"/>
      <style:text-properties style:font-name="Times New Roman" fo:font-size="11pt" officeooo:rsid="00a08307" officeooo:paragraph-rsid="04560c32" fo:background-color="transparent" style:font-size-asian="11pt" style:font-size-complex="11pt"/>
    </style:style>
    <style:style style:name="P1028" style:family="paragraph" style:parent-style-name="Standard">
      <style:paragraph-properties fo:text-align="center" style:justify-single-word="false" style:snap-to-layout-grid="false"/>
      <style:text-properties style:font-name="Times New Roman" fo:font-size="11pt" officeooo:rsid="00a28fa9" officeooo:paragraph-rsid="04560c32" fo:background-color="transparent" style:font-size-asian="11pt" style:font-size-complex="11pt"/>
    </style:style>
    <style:style style:name="P1029" style:family="paragraph" style:parent-style-name="Standard">
      <style:paragraph-properties fo:text-align="center" style:justify-single-word="false" style:snap-to-layout-grid="false"/>
      <style:text-properties style:font-name="Times New Roman" fo:font-size="11pt" officeooo:rsid="007f2cf4" officeooo:paragraph-rsid="04560c32" fo:background-color="transparent" style:font-size-asian="11pt" style:font-size-complex="11pt"/>
    </style:style>
    <style:style style:name="P1030" style:family="paragraph" style:parent-style-name="Standard">
      <style:paragraph-properties fo:text-align="end" style:justify-single-word="false" style:snap-to-layout-grid="false"/>
      <style:text-properties style:font-name="Times New Roman" fo:font-size="11pt" officeooo:rsid="005a6c81" officeooo:paragraph-rsid="04560c32" fo:background-color="transparent" style:font-size-asian="11pt" style:font-size-complex="11pt"/>
    </style:style>
    <style:style style:name="P1031" style:family="paragraph" style:parent-style-name="Standard">
      <style:paragraph-properties fo:text-align="center" style:justify-single-word="false" style:snap-to-layout-grid="false"/>
      <style:text-properties style:font-name="Times New Roman" fo:font-size="11pt" officeooo:rsid="00bd25ed" officeooo:paragraph-rsid="04560c32" fo:background-color="transparent" style:font-size-asian="11pt" style:font-size-complex="11pt"/>
    </style:style>
    <style:style style:name="P1032" style:family="paragraph" style:parent-style-name="Standard">
      <loext:graphic-properties draw:fill="none" draw:fill-color="#ffffff" draw:opacity="100%"/>
      <style:paragraph-properties fo:text-align="center" style:justify-single-word="false" fo:background-color="transparent" style:snap-to-layout-grid="false"/>
      <style:text-properties style:font-name="Times New Roman" fo:font-size="11pt" officeooo:rsid="00deaf92" officeooo:paragraph-rsid="04560c32" fo:background-color="transparent" style:font-size-asian="11pt" style:font-size-complex="11pt"/>
    </style:style>
    <style:style style:name="P1033" style:family="paragraph" style:parent-style-name="Standard">
      <loext:graphic-properties draw:fill="none" draw:fill-color="#ffffff" draw:opacity="100%"/>
      <style:paragraph-properties fo:text-align="center" style:justify-single-word="false" fo:background-color="transparent" style:snap-to-layout-grid="false"/>
      <style:text-properties style:font-name="Times New Roman" fo:font-size="11pt" officeooo:rsid="00d0b3b8" officeooo:paragraph-rsid="04560c32" fo:background-color="transparent" style:font-size-asian="11pt" style:font-size-complex="11pt"/>
    </style:style>
    <style:style style:name="P1034" style:family="paragraph" style:parent-style-name="Standard">
      <loext:graphic-properties draw:fill="none" draw:fill-color="#ffffff" draw:opacity="100%"/>
      <style:paragraph-properties fo:text-align="center" style:justify-single-word="false" fo:background-color="transparent" style:snap-to-layout-grid="false"/>
      <style:text-properties style:font-name="Times New Roman" fo:font-size="11pt" officeooo:rsid="01272275" officeooo:paragraph-rsid="04560c32" fo:background-color="transparent" style:font-size-asian="11pt" style:font-size-complex="11pt"/>
    </style:style>
    <style:style style:name="P1035" style:family="paragraph" style:parent-style-name="Standard">
      <loext:graphic-properties draw:fill="none" draw:fill-color="#ffffff" draw:opacity="100%"/>
      <style:paragraph-properties fo:text-align="center" style:justify-single-word="false" fo:background-color="transparent" style:snap-to-layout-grid="false"/>
      <style:text-properties style:font-name="Times New Roman" fo:font-size="11pt" officeooo:rsid="013b2285" officeooo:paragraph-rsid="04560c32" fo:background-color="transparent" style:font-size-asian="11pt" style:font-size-complex="11pt"/>
    </style:style>
    <style:style style:name="P1036" style:family="paragraph" style:parent-style-name="Standard">
      <loext:graphic-properties draw:fill="none" draw:fill-color="#ffffff" draw:opacity="100%"/>
      <style:paragraph-properties fo:text-align="center" style:justify-single-word="false" fo:background-color="transparent" style:snap-to-layout-grid="false"/>
      <style:text-properties style:font-name="Times New Roman" fo:font-size="11pt" officeooo:rsid="099fee16" officeooo:paragraph-rsid="04560c32" fo:background-color="transparent" style:font-size-asian="11pt" style:font-size-complex="11pt"/>
    </style:style>
    <style:style style:name="P1037" style:family="paragraph" style:parent-style-name="Standard">
      <style:paragraph-properties fo:text-align="center" style:justify-single-word="false" style:snap-to-layout-grid="false"/>
      <style:text-properties style:font-name="Times New Roman" fo:font-size="11pt" fo:font-weight="normal" officeooo:rsid="00b23530" officeooo:paragraph-rsid="04560c32" style:font-size-asian="11pt" style:font-weight-asian="normal" style:font-size-complex="11pt" style:font-weight-complex="normal"/>
    </style:style>
    <style:style style:name="P1038" style:family="paragraph" style:parent-style-name="Standard">
      <style:paragraph-properties fo:text-align="center" style:justify-single-word="false" style:snap-to-layout-grid="false"/>
      <style:text-properties style:font-name="Times New Roman" fo:font-size="11pt" fo:font-weight="normal" officeooo:rsid="00a28fa9" officeooo:paragraph-rsid="04560c32" style:font-size-asian="11pt" style:font-weight-asian="normal" style:font-size-complex="11pt" style:font-weight-complex="normal"/>
    </style:style>
    <style:style style:name="P1039" style:family="paragraph" style:parent-style-name="Standard">
      <style:paragraph-properties fo:text-align="start" style:justify-single-word="false" style:snap-to-layout-grid="false"/>
      <style:text-properties style:font-name="Times New Roman" fo:font-size="8pt" officeooo:rsid="00761b26" officeooo:paragraph-rsid="04560c32" fo:background-color="transparent" style:font-size-asian="8pt" style:font-size-complex="8pt"/>
    </style:style>
    <style:style style:name="P1040" style:family="paragraph" style:parent-style-name="Standard">
      <style:paragraph-properties fo:text-align="center" style:justify-single-word="false" style:snap-to-layout-grid="false"/>
      <style:text-properties style:font-name="Times New Roman" fo:font-size="10pt" officeooo:rsid="00dbffb1" officeooo:paragraph-rsid="04560c32" fo:background-color="transparent" style:font-size-asian="10pt" style:font-size-complex="10pt"/>
    </style:style>
    <style:style style:name="P1041" style:family="paragraph" style:parent-style-name="Standard">
      <style:paragraph-properties fo:text-align="center" style:justify-single-word="false" style:snap-to-layout-grid="false"/>
      <style:text-properties style:font-name="Times New Roman" fo:font-size="10pt" officeooo:rsid="0103c8b0" officeooo:paragraph-rsid="04560c32" fo:background-color="transparent" style:font-size-asian="10pt" style:font-size-complex="10pt"/>
    </style:style>
    <style:style style:name="P1042" style:family="paragraph" style:parent-style-name="Standard">
      <style:paragraph-properties fo:text-align="justify" style:justify-single-word="false"/>
      <style:text-properties officeooo:rsid="127874ab" officeooo:paragraph-rsid="0455226a"/>
    </style:style>
    <style:style style:name="P1043" style:family="paragraph" style:parent-style-name="Standard">
      <style:paragraph-properties fo:text-align="justify" style:justify-single-word="false"/>
      <style:text-properties style:text-outline="false" style:text-line-through-style="none" style:text-line-through-type="none" style:font-name="Times New Roman" fo:font-size="9.5pt" fo:font-style="normal" fo:text-shadow="none" style:text-underline-style="none" fo:font-weight="normal" officeooo:paragraph-rsid="0455226a" style:font-size-asian="9.5pt" style:font-style-asian="normal" style:font-weight-asian="normal" style:text-emphasize="none"/>
    </style:style>
    <style:style style:name="P1044" style:family="paragraph" style:parent-style-name="Standard">
      <style:paragraph-properties style:snap-to-layout-grid="false"/>
      <style:text-properties fo:font-size="10pt" fo:font-weight="bold" officeooo:paragraph-rsid="0455226a" style:font-size-asian="10pt" style:font-weight-asian="bold" style:font-size-complex="10pt" style:font-weight-complex="bold"/>
    </style:style>
    <style:style style:name="P1045" style:family="paragraph" style:parent-style-name="Standard">
      <style:paragraph-properties fo:text-align="center" style:justify-single-word="false" style:snap-to-layout-grid="false"/>
      <style:text-properties style:use-window-font-color="true" fo:font-size="11pt" fo:font-weight="bold" officeooo:rsid="032c70d6" officeooo:paragraph-rsid="0455226a" style:font-size-asian="11pt" style:font-weight-asian="bold" style:font-size-complex="11pt" style:font-weight-complex="bold"/>
    </style:style>
    <style:style style:name="P1046" style:family="paragraph" style:parent-style-name="Standard">
      <style:paragraph-properties fo:text-align="center" style:justify-single-word="false" style:snap-to-layout-grid="false"/>
      <style:text-properties style:use-window-font-color="true" fo:font-size="11pt" fo:font-weight="bold" officeooo:rsid="032c70d6" officeooo:paragraph-rsid="0455226a" fo:background-color="transparent" style:font-size-asian="11pt" style:font-weight-asian="bold" style:font-size-complex="11pt" style:font-weight-complex="bold"/>
    </style:style>
    <style:style style:name="P1047" style:family="paragraph" style:parent-style-name="Standard">
      <style:paragraph-properties fo:text-align="center" style:justify-single-word="false" style:snap-to-layout-grid="false"/>
      <style:text-properties style:use-window-font-color="true" fo:font-size="11pt" fo:font-weight="bold" officeooo:rsid="10e40573" officeooo:paragraph-rsid="0455226a" fo:background-color="transparent" style:font-size-asian="11pt" style:font-weight-asian="bold" style:font-size-complex="11pt" style:font-weight-complex="bold"/>
    </style:style>
    <style:style style:name="P1048" style:family="paragraph" style:parent-style-name="Standard">
      <style:paragraph-properties fo:text-align="center" style:justify-single-word="false" style:snap-to-layout-grid="false"/>
      <style:text-properties style:use-window-font-color="true" fo:font-size="11pt" fo:font-weight="bold" officeooo:rsid="10e40573" officeooo:paragraph-rsid="0455226a" fo:background-color="#ffcc00" style:font-size-asian="11pt" style:font-weight-asian="bold" style:font-size-complex="11pt" style:font-weight-complex="bold"/>
    </style:style>
    <style:style style:name="P1049" style:family="paragraph" style:parent-style-name="Standard">
      <style:paragraph-properties fo:text-align="end" style:justify-single-word="false" style:snap-to-layout-grid="false"/>
      <style:text-properties style:use-window-font-color="true" fo:font-size="11pt" officeooo:rsid="0e9a2f63" officeooo:paragraph-rsid="0455226a" style:font-size-asian="11pt" style:font-size-complex="11pt"/>
    </style:style>
    <style:style style:name="P1050" style:family="paragraph" style:parent-style-name="Standard">
      <style:paragraph-properties fo:text-align="end" style:justify-single-word="false" style:snap-to-layout-grid="false"/>
      <style:text-properties style:use-window-font-color="true" fo:font-size="11pt" officeooo:rsid="0486e7b7" officeooo:paragraph-rsid="0455226a" style:font-size-asian="11pt" style:font-size-complex="11pt"/>
    </style:style>
    <style:style style:name="P1051" style:family="paragraph" style:parent-style-name="Standard">
      <style:paragraph-properties fo:text-align="center" style:justify-single-word="false" style:snap-to-layout-grid="false"/>
      <style:text-properties style:use-window-font-color="true" fo:font-size="11pt" officeooo:paragraph-rsid="0455226a" style:font-size-asian="11pt" style:font-size-complex="11pt"/>
    </style:style>
    <style:style style:name="P1052" style:family="paragraph" style:parent-style-name="Standard">
      <loext:graphic-properties draw:fill="none" draw:fill-color="#ffffff" draw:opacity="100%"/>
      <style:paragraph-properties fo:text-align="center" style:justify-single-word="false" fo:background-color="transparent" style:text-autospace="none" style:snap-to-layout-grid="false"/>
      <style:text-properties style:use-window-font-color="true" fo:font-size="11pt" officeooo:paragraph-rsid="04560c32" style:font-size-asian="11pt" style:font-size-complex="11pt"/>
    </style:style>
    <style:style style:name="P1053" style:family="paragraph" style:parent-style-name="Standard">
      <style:paragraph-properties fo:text-align="center" style:justify-single-word="false" style:snap-to-layout-grid="false"/>
      <style:text-properties style:use-window-font-color="true" fo:font-size="11pt" officeooo:rsid="004aa5aa" officeooo:paragraph-rsid="0455226a" style:font-size-asian="11pt" style:font-size-complex="11pt"/>
    </style:style>
    <style:style style:name="P1054" style:family="paragraph" style:parent-style-name="Standard">
      <style:paragraph-properties fo:text-align="center" style:justify-single-word="false" style:snap-to-layout-grid="false"/>
      <style:text-properties style:use-window-font-color="true" fo:font-size="11pt" officeooo:rsid="004ae6d2" officeooo:paragraph-rsid="0455226a" style:font-size-asian="11pt" style:font-size-complex="11pt"/>
    </style:style>
    <style:style style:name="P1055" style:family="paragraph" style:parent-style-name="Standard">
      <style:paragraph-properties fo:text-align="center" style:justify-single-word="false" style:snap-to-layout-grid="false"/>
      <style:text-properties style:use-window-font-color="true" fo:font-size="11pt" officeooo:rsid="02c51b1b" officeooo:paragraph-rsid="0455226a" style:font-size-asian="11pt" style:font-size-complex="11pt"/>
    </style:style>
    <style:style style:name="P1056" style:family="paragraph" style:parent-style-name="Standard">
      <style:paragraph-properties fo:text-align="center" style:justify-single-word="false" style:snap-to-layout-grid="false"/>
      <style:text-properties style:use-window-font-color="true" fo:font-size="11pt" officeooo:rsid="004c7b97" officeooo:paragraph-rsid="0455226a" style:font-size-asian="11pt" style:font-size-complex="11pt"/>
    </style:style>
    <style:style style:name="P1057" style:family="paragraph" style:parent-style-name="Standard">
      <style:paragraph-properties fo:text-align="center" style:justify-single-word="false" style:snap-to-layout-grid="false"/>
      <style:text-properties style:use-window-font-color="true" fo:font-size="11pt" officeooo:rsid="004cc56f" officeooo:paragraph-rsid="0455226a" style:font-size-asian="11pt" style:font-size-complex="11pt"/>
    </style:style>
    <style:style style:name="P1058" style:family="paragraph" style:parent-style-name="Standard">
      <style:paragraph-properties fo:text-align="center" style:justify-single-word="false" style:snap-to-layout-grid="false"/>
      <style:text-properties style:use-window-font-color="true" fo:font-size="11pt" officeooo:rsid="004dd644" officeooo:paragraph-rsid="0455226a" style:font-size-asian="11pt" style:font-size-complex="11pt"/>
    </style:style>
    <style:style style:name="P1059" style:family="paragraph" style:parent-style-name="Standard">
      <style:paragraph-properties fo:text-align="center" style:justify-single-word="false" style:snap-to-layout-grid="false"/>
      <style:text-properties style:use-window-font-color="true" fo:font-size="11pt" officeooo:rsid="004f8dd8" officeooo:paragraph-rsid="0455226a" style:font-size-asian="11pt" style:font-size-complex="11pt"/>
    </style:style>
    <style:style style:name="P1060" style:family="paragraph" style:parent-style-name="Standard">
      <loext:graphic-properties draw:fill="none" draw:fill-color="#ffffff" draw:opacity="100%"/>
      <style:paragraph-properties fo:text-align="center" style:justify-single-word="false" fo:background-color="transparent" style:snap-to-layout-grid="false"/>
      <style:text-properties style:use-window-font-color="true" fo:font-size="11pt" officeooo:rsid="004f8dd8" officeooo:paragraph-rsid="0455226a" style:font-size-asian="11pt" style:font-size-complex="11pt"/>
    </style:style>
    <style:style style:name="P1061" style:family="paragraph" style:parent-style-name="Standard">
      <style:paragraph-properties fo:text-align="center" style:justify-single-word="false" style:snap-to-layout-grid="false"/>
      <style:text-properties style:use-window-font-color="true" fo:font-size="11pt" officeooo:rsid="0051bdfc" officeooo:paragraph-rsid="0455226a" style:font-size-asian="11pt" style:font-size-complex="11pt"/>
    </style:style>
    <style:style style:name="P1062" style:family="paragraph" style:parent-style-name="Standard">
      <style:paragraph-properties fo:text-align="center" style:justify-single-word="false" style:snap-to-layout-grid="false"/>
      <style:text-properties style:use-window-font-color="true" fo:font-size="11pt" officeooo:rsid="00553d03" officeooo:paragraph-rsid="0455226a" style:font-size-asian="11pt" style:font-size-complex="11pt"/>
    </style:style>
    <style:style style:name="P1063" style:family="paragraph" style:parent-style-name="Standard">
      <style:paragraph-properties fo:text-align="center" style:justify-single-word="false" style:snap-to-layout-grid="false"/>
      <style:text-properties style:use-window-font-color="true" fo:font-size="11pt" officeooo:rsid="00560e88" officeooo:paragraph-rsid="0455226a" style:font-size-asian="11pt" style:font-size-complex="11pt"/>
    </style:style>
    <style:style style:name="P1064" style:family="paragraph" style:parent-style-name="Standard">
      <style:paragraph-properties fo:text-align="center" style:justify-single-word="false" style:snap-to-layout-grid="false"/>
      <style:text-properties style:use-window-font-color="true" fo:font-size="11pt" officeooo:rsid="00587b0e" officeooo:paragraph-rsid="0455226a" style:font-size-asian="11pt" style:font-size-complex="11pt"/>
    </style:style>
    <style:style style:name="P1065" style:family="paragraph" style:parent-style-name="Standard">
      <style:paragraph-properties fo:text-align="center" style:justify-single-word="false" style:snap-to-layout-grid="false"/>
      <style:text-properties style:use-window-font-color="true" fo:font-size="11pt" officeooo:rsid="005a540d" officeooo:paragraph-rsid="0455226a" style:font-size-asian="11pt" style:font-size-complex="11pt"/>
    </style:style>
    <style:style style:name="P1066" style:family="paragraph" style:parent-style-name="Standard">
      <style:paragraph-properties fo:text-align="center" style:justify-single-word="false" style:snap-to-layout-grid="false"/>
      <style:text-properties style:use-window-font-color="true" fo:font-size="11pt" officeooo:rsid="005ac261" officeooo:paragraph-rsid="0455226a" style:font-size-asian="11pt" style:font-size-complex="11pt"/>
    </style:style>
    <style:style style:name="P1067" style:family="paragraph" style:parent-style-name="Standard">
      <style:paragraph-properties fo:text-align="center" style:justify-single-word="false" style:snap-to-layout-grid="false"/>
      <style:text-properties style:use-window-font-color="true" fo:font-size="11pt" officeooo:rsid="06239ef8" officeooo:paragraph-rsid="0455226a" style:font-size-asian="11pt" style:font-size-complex="11pt"/>
    </style:style>
    <style:style style:name="P1068" style:family="paragraph" style:parent-style-name="Standard">
      <style:paragraph-properties fo:text-align="center" style:justify-single-word="false" style:snap-to-layout-grid="false"/>
      <style:text-properties style:use-window-font-color="true" fo:font-size="11pt" officeooo:rsid="00b80d1f" officeooo:paragraph-rsid="0455226a" style:font-size-asian="11pt" style:font-size-complex="11pt"/>
    </style:style>
    <style:style style:name="P1069" style:family="paragraph" style:parent-style-name="Standard">
      <style:paragraph-properties fo:text-align="center" style:justify-single-word="false" style:snap-to-layout-grid="false"/>
      <style:text-properties style:use-window-font-color="true" fo:font-size="11pt" officeooo:rsid="005b7033" officeooo:paragraph-rsid="0455226a" style:font-size-asian="11pt" style:font-size-complex="11pt"/>
    </style:style>
    <style:style style:name="P1070" style:family="paragraph" style:parent-style-name="Standard">
      <style:paragraph-properties fo:text-align="center" style:justify-single-word="false" style:snap-to-layout-grid="false"/>
      <style:text-properties style:use-window-font-color="true" fo:font-size="11pt" officeooo:rsid="00b8d4a1" officeooo:paragraph-rsid="0455226a" style:font-size-asian="11pt" style:font-size-complex="11pt"/>
    </style:style>
    <style:style style:name="P1071" style:family="paragraph" style:parent-style-name="Standard">
      <style:paragraph-properties fo:text-align="center" style:justify-single-word="false" style:snap-to-layout-grid="false"/>
      <style:text-properties style:use-window-font-color="true" fo:font-size="11pt" officeooo:rsid="00b9e4ac" officeooo:paragraph-rsid="0455226a" style:font-size-asian="11pt" style:font-size-complex="11pt"/>
    </style:style>
    <style:style style:name="P1072" style:family="paragraph" style:parent-style-name="Standard">
      <style:paragraph-properties fo:text-align="center" style:justify-single-word="false" style:snap-to-layout-grid="false"/>
      <style:text-properties style:use-window-font-color="true" fo:font-size="11pt" officeooo:rsid="02ca7110" officeooo:paragraph-rsid="0455226a" style:font-size-asian="11pt" style:font-size-complex="11pt"/>
    </style:style>
    <style:style style:name="P1073" style:family="paragraph" style:parent-style-name="Standard">
      <style:paragraph-properties fo:text-align="center" style:justify-single-word="false" style:snap-to-layout-grid="false"/>
      <style:text-properties style:use-window-font-color="true" fo:font-size="11pt" officeooo:rsid="00ba5a20" officeooo:paragraph-rsid="0455226a" style:font-size-asian="11pt" style:font-size-complex="11pt"/>
    </style:style>
    <style:style style:name="P1074" style:family="paragraph" style:parent-style-name="Standard">
      <style:paragraph-properties fo:text-align="center" style:justify-single-word="false" style:snap-to-layout-grid="false"/>
      <style:text-properties style:use-window-font-color="true" fo:font-size="11pt" officeooo:rsid="00bac68e" officeooo:paragraph-rsid="0455226a" style:font-size-asian="11pt" style:font-size-complex="11pt"/>
    </style:style>
    <style:style style:name="P1075" style:family="paragraph" style:parent-style-name="Standard">
      <style:paragraph-properties fo:text-align="center" style:justify-single-word="false" style:snap-to-layout-grid="false"/>
      <style:text-properties style:use-window-font-color="true" fo:font-size="11pt" officeooo:rsid="00bc973b" officeooo:paragraph-rsid="0455226a" style:font-size-asian="11pt" style:font-size-complex="11pt"/>
    </style:style>
    <style:style style:name="P1076" style:family="paragraph" style:parent-style-name="Standard">
      <loext:graphic-properties draw:fill="none" draw:fill-color="#ffffff" draw:opacity="100%"/>
      <style:paragraph-properties fo:text-align="center" style:justify-single-word="false" fo:background-color="transparent" style:snap-to-layout-grid="false"/>
      <style:text-properties style:use-window-font-color="true" fo:font-size="11pt" officeooo:rsid="00bc973b" officeooo:paragraph-rsid="0455226a" style:font-size-asian="11pt" style:font-size-complex="11pt"/>
    </style:style>
    <style:style style:name="P1077" style:family="paragraph" style:parent-style-name="Standard">
      <style:paragraph-properties fo:text-align="center" style:justify-single-word="false" style:snap-to-layout-grid="false"/>
      <style:text-properties style:use-window-font-color="true" fo:font-size="11pt" officeooo:rsid="06254585" officeooo:paragraph-rsid="0455226a" style:font-size-asian="11pt" style:font-size-complex="11pt"/>
    </style:style>
    <style:style style:name="P1078" style:family="paragraph" style:parent-style-name="Standard">
      <style:paragraph-properties fo:text-align="center" style:justify-single-word="false" style:snap-to-layout-grid="false"/>
      <style:text-properties style:use-window-font-color="true" fo:font-size="11pt" officeooo:rsid="00620315" officeooo:paragraph-rsid="0455226a" style:font-size-asian="11pt" style:font-size-complex="11pt"/>
    </style:style>
    <style:style style:name="P1079" style:family="paragraph" style:parent-style-name="Standard">
      <style:paragraph-properties fo:text-align="center" style:justify-single-word="false" style:snap-to-layout-grid="false"/>
      <style:text-properties style:use-window-font-color="true" fo:font-size="11pt" officeooo:rsid="07fef188" officeooo:paragraph-rsid="0455226a" style:font-size-asian="11pt" style:font-size-complex="11pt"/>
    </style:style>
    <style:style style:name="P1080" style:family="paragraph" style:parent-style-name="Standard">
      <style:paragraph-properties fo:text-align="center" style:justify-single-word="false" style:snap-to-layout-grid="false"/>
      <style:text-properties style:use-window-font-color="true" fo:font-size="11pt" officeooo:rsid="02cf9580" officeooo:paragraph-rsid="04560c32" style:font-size-asian="11pt" style:font-size-complex="11pt"/>
    </style:style>
    <style:style style:name="P1081" style:family="paragraph" style:parent-style-name="Standard">
      <style:paragraph-properties fo:text-align="center" style:justify-single-word="false" style:snap-to-layout-grid="false"/>
      <style:text-properties style:use-window-font-color="true" fo:font-size="11pt" officeooo:rsid="061e3060" officeooo:paragraph-rsid="04560c32" style:font-size-asian="11pt" style:font-size-complex="11pt"/>
    </style:style>
    <style:style style:name="P1082" style:family="paragraph" style:parent-style-name="Standard">
      <style:paragraph-properties fo:text-align="center" style:justify-single-word="false" style:snap-to-layout-grid="false"/>
      <style:text-properties style:use-window-font-color="true" fo:font-size="11pt" officeooo:rsid="02c26abe" officeooo:paragraph-rsid="04560c32" style:font-size-asian="11pt" style:font-size-complex="11pt"/>
    </style:style>
    <style:style style:name="P1083" style:family="paragraph" style:parent-style-name="Standard">
      <style:paragraph-properties fo:text-align="center" style:justify-single-word="false" style:snap-to-layout-grid="false"/>
      <style:text-properties style:use-window-font-color="true" fo:font-size="11pt" officeooo:rsid="007fcb91" officeooo:paragraph-rsid="04560c32" style:font-size-asian="11pt" style:font-size-complex="11pt"/>
    </style:style>
    <style:style style:name="P1084" style:family="paragraph" style:parent-style-name="Standard">
      <style:paragraph-properties fo:text-align="center" style:justify-single-word="false" style:snap-to-layout-grid="false"/>
      <style:text-properties style:use-window-font-color="true" fo:font-size="11pt" officeooo:rsid="00802184" officeooo:paragraph-rsid="04560c32" style:font-size-asian="11pt" style:font-size-complex="11pt"/>
    </style:style>
    <style:style style:name="P1085" style:family="paragraph" style:parent-style-name="Standard">
      <style:paragraph-properties fo:text-align="center" style:justify-single-word="false" style:text-autospace="none" style:snap-to-layout-grid="false"/>
      <style:text-properties style:use-window-font-color="true" fo:font-size="11pt" officeooo:rsid="00802184" officeooo:paragraph-rsid="04560c32" style:font-size-asian="11pt" style:font-size-complex="11pt"/>
    </style:style>
    <style:style style:name="P1086" style:family="paragraph" style:parent-style-name="Standard">
      <style:paragraph-properties fo:text-align="center" style:justify-single-word="false" style:text-autospace="none" style:snap-to-layout-grid="false"/>
      <style:text-properties style:use-window-font-color="true" fo:font-size="11pt" officeooo:rsid="062348b0" officeooo:paragraph-rsid="04560c32" style:font-size-asian="11pt" style:font-size-complex="11pt"/>
    </style:style>
    <style:style style:name="P1087" style:family="paragraph" style:parent-style-name="Standard">
      <style:paragraph-properties fo:text-align="end" style:justify-single-word="false" style:snap-to-layout-grid="false"/>
      <style:text-properties style:use-window-font-color="true" fo:font-size="11pt" officeooo:rsid="048582de" officeooo:paragraph-rsid="0455226a" fo:background-color="transparent" style:font-size-asian="11pt" style:font-size-complex="11pt"/>
    </style:style>
    <style:style style:name="P1088" style:family="paragraph" style:parent-style-name="Standard">
      <style:paragraph-properties fo:text-align="end" style:justify-single-word="false" style:snap-to-layout-grid="false"/>
      <style:text-properties style:use-window-font-color="true" fo:font-size="11pt" officeooo:rsid="0e9a2f63" officeooo:paragraph-rsid="0455226a" fo:background-color="transparent" style:font-size-asian="11pt" style:font-size-complex="11pt"/>
    </style:style>
    <style:style style:name="P1089" style:family="paragraph" style:parent-style-name="Standard">
      <style:paragraph-properties fo:text-align="center" style:justify-single-word="false" style:snap-to-layout-grid="false"/>
      <style:text-properties style:use-window-font-color="true" fo:font-size="11pt" officeooo:paragraph-rsid="0455226a" fo:background-color="transparent" style:font-size-asian="11pt" style:font-size-complex="11pt"/>
    </style:style>
    <style:style style:name="P1090" style:family="paragraph" style:parent-style-name="Standard">
      <style:paragraph-properties fo:text-align="end" style:justify-single-word="false" style:snap-to-layout-grid="false"/>
      <style:text-properties style:use-window-font-color="true" fo:font-size="11pt" officeooo:rsid="006d4368" officeooo:paragraph-rsid="04560c32" fo:background-color="transparent" style:font-size-asian="11pt" style:font-size-complex="11pt"/>
    </style:style>
    <style:style style:name="P1091" style:family="paragraph" style:parent-style-name="Standard">
      <style:paragraph-properties style:snap-to-layout-grid="false"/>
      <style:text-properties style:use-window-font-color="true" fo:font-size="11pt" officeooo:rsid="006858ac" officeooo:paragraph-rsid="04560c32" fo:background-color="transparent" style:font-size-asian="11pt" style:font-size-complex="11pt"/>
    </style:style>
    <style:style style:name="P1092" style:family="paragraph" style:parent-style-name="Standard">
      <style:paragraph-properties fo:text-align="end" style:justify-single-word="false" style:text-autospace="none" style:snap-to-layout-grid="false"/>
      <style:text-properties style:use-window-font-color="true" fo:font-size="11pt" officeooo:rsid="007ba86c" officeooo:paragraph-rsid="04560c32" fo:background-color="transparent" style:font-name-asian="Arial" style:font-size-asian="11pt" style:font-name-complex="Arial" style:font-size-complex="11pt"/>
    </style:style>
    <style:style style:name="P1093" style:family="paragraph" style:parent-style-name="Standard">
      <style:paragraph-properties fo:text-align="end" style:justify-single-word="false" style:text-autospace="none" style:snap-to-layout-grid="false"/>
      <style:text-properties style:use-window-font-color="true" fo:font-size="11pt" officeooo:rsid="006858ac" officeooo:paragraph-rsid="04560c32" fo:background-color="transparent" style:font-name-asian="Arial" style:font-size-asian="11pt" style:font-name-complex="Arial" style:font-size-complex="11pt"/>
    </style:style>
    <style:style style:name="P1094" style:family="paragraph" style:parent-style-name="Standard">
      <style:paragraph-properties style:text-autospace="none"/>
      <style:text-properties style:use-window-font-color="true" fo:font-size="11pt" officeooo:rsid="006858ac" officeooo:paragraph-rsid="04560c32" fo:background-color="transparent" style:font-name-asian="Arial" style:font-size-asian="11pt" style:font-name-complex="Arial" style:font-size-complex="11pt"/>
    </style:style>
    <style:style style:name="P1095" style:family="paragraph" style:parent-style-name="Standard">
      <style:paragraph-properties fo:text-align="center" style:justify-single-word="false" style:snap-to-layout-grid="false"/>
      <style:text-properties style:use-window-font-color="true" fo:font-size="11pt" fo:font-weight="normal" officeooo:paragraph-rsid="04560c32" style:font-size-asian="11pt" style:font-weight-asian="normal" style:font-weight-complex="normal"/>
    </style:style>
    <style:style style:name="P1096" style:family="paragraph" style:parent-style-name="Standard">
      <style:paragraph-properties fo:text-align="center" style:justify-single-word="false" style:snap-to-layout-grid="false"/>
      <style:text-properties style:use-window-font-color="true" fo:font-size="11pt" fo:font-weight="normal" officeooo:paragraph-rsid="04560c32" style:font-size-asian="11pt" style:font-weight-asian="normal" style:font-size-complex="10pt" style:font-weight-complex="normal"/>
    </style:style>
    <style:style style:name="P1097" style:family="paragraph" style:parent-style-name="Standard">
      <style:paragraph-properties fo:text-align="end" style:justify-single-word="false" style:snap-to-layout-grid="false"/>
      <style:text-properties style:use-window-font-color="true" style:text-outline="false" style:text-line-through-style="none" style:text-line-through-type="none" style:font-name="Times New Roman" fo:font-size="12pt" fo:font-style="normal" fo:text-shadow="none" style:text-underline-style="none" fo:font-weight="bold" officeooo:rsid="0e9a2f63" officeooo:paragraph-rsid="0455226a" fo:background-color="transparent" style:font-size-asian="12pt" style:font-style-asian="normal" style:font-weight-asian="bold" style:font-size-complex="11pt" style:text-emphasize="none"/>
    </style:style>
    <style:style style:name="P1098" style:family="paragraph" style:parent-style-name="Standard">
      <style:paragraph-properties fo:text-align="center" style:justify-single-word="false" style:snap-to-layout-grid="false"/>
      <style:text-properties style:use-window-font-color="true" style:text-outline="false" style:text-line-through-style="none" style:text-line-through-type="none" style:font-name="Times New Roman" fo:font-size="12pt" fo:font-style="normal" fo:text-shadow="none" style:text-underline-style="none" fo:font-weight="bold" officeooo:rsid="0e9a2f63" officeooo:paragraph-rsid="0455226a" style:font-size-asian="12pt" style:font-style-asian="normal" style:font-weight-asian="bold" style:font-size-complex="11pt" style:font-weight-complex="bold" style:text-emphasize="none"/>
    </style:style>
    <style:style style:name="P1099"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paragraph-rsid="0455226a" style:font-size-asian="11pt" style:font-size-complex="10pt"/>
    </style:style>
    <style:style style:name="P1100"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paragraph-rsid="0455226a" style:font-size-asian="11pt" style:font-size-complex="11pt"/>
    </style:style>
    <style:style style:name="P1101"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2c51b1b" officeooo:paragraph-rsid="0455226a" style:font-size-asian="11pt" style:font-size-complex="11pt"/>
    </style:style>
    <style:style style:name="P1102"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6239ef8" officeooo:paragraph-rsid="0455226a" style:font-size-asian="11pt" style:font-size-complex="11pt"/>
    </style:style>
    <style:style style:name="P1103"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0dc093c" officeooo:paragraph-rsid="0455226a" style:font-size-asian="11pt" style:font-size-complex="11pt"/>
    </style:style>
    <style:style style:name="P1104"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2c6d6ee" officeooo:paragraph-rsid="0455226a" style:font-size-asian="11pt" style:font-size-complex="11pt"/>
    </style:style>
    <style:style style:name="P1105"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04aa5aa" officeooo:paragraph-rsid="0455226a" style:text-underline-mode="continuous" style:text-overline-mode="continuous" style:text-line-through-mode="continuous" style:font-size-asian="11pt" style:font-size-complex="11pt"/>
    </style:style>
    <style:style style:name="P1106"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04ae6d2" officeooo:paragraph-rsid="0455226a" style:text-underline-mode="continuous" style:text-overline-mode="continuous" style:text-line-through-mode="continuous" style:font-size-asian="11pt" style:font-size-complex="11pt"/>
    </style:style>
    <style:style style:name="P1107"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04cc56f" officeooo:paragraph-rsid="0455226a" style:text-underline-mode="continuous" style:text-overline-mode="continuous" style:text-line-through-mode="continuous" style:font-size-asian="11pt" style:font-size-complex="11pt"/>
    </style:style>
    <style:style style:name="P1108"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04dd644" officeooo:paragraph-rsid="0455226a" style:text-underline-mode="continuous" style:text-overline-mode="continuous" style:text-line-through-mode="continuous" style:font-size-asian="11pt" style:font-size-complex="11pt"/>
    </style:style>
    <style:style style:name="P1109"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paragraph-rsid="0455226a" style:text-underline-mode="continuous" style:text-overline-mode="continuous" style:text-line-through-mode="continuous" style:font-size-asian="11pt" style:font-size-complex="11pt"/>
    </style:style>
    <style:style style:name="P1110"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0553d03" officeooo:paragraph-rsid="0455226a" style:text-underline-mode="continuous" style:text-overline-mode="continuous" style:text-line-through-mode="continuous" style:font-size-asian="11pt" style:font-size-complex="11pt"/>
    </style:style>
    <style:style style:name="P1111" style:family="paragraph" style:parent-style-name="Standard">
      <loext:graphic-properties draw:fill="none" draw:fill-color="#ffff00" draw:opacity="100%" draw:fill-image-width="0cm" draw:fill-image-height="0cm"/>
      <style:paragraph-properties fo:text-align="center" style:justify-single-word="false" fo:background-color="transparent" style:snap-to-layout-grid="false"/>
      <style:text-properties style:use-window-font-color="true" style:text-line-through-style="none" style:text-line-through-type="none" fo:font-size="11pt" officeooo:rsid="00553d03" officeooo:paragraph-rsid="0455226a" style:text-underline-mode="continuous" style:text-overline-mode="continuous" style:text-line-through-mode="continuous" style:font-size-asian="11pt" style:font-size-complex="11pt"/>
    </style:style>
    <style:style style:name="P1112" style:family="paragraph" style:parent-style-name="Standard">
      <loext:graphic-properties draw:fill="none" draw:fill-color="#ffff00" draw:opacity="100%" draw:fill-image-width="0cm" draw:fill-image-height="0cm"/>
      <style:paragraph-properties fo:text-align="center" style:justify-single-word="false" fo:background-color="transparent" style:snap-to-layout-grid="false"/>
      <style:text-properties style:use-window-font-color="true" style:text-line-through-style="none" style:text-line-through-type="none" fo:font-size="11pt" officeooo:rsid="06239ef8" officeooo:paragraph-rsid="0455226a" style:text-underline-mode="continuous" style:text-overline-mode="continuous" style:text-line-through-mode="continuous" style:font-size-asian="11pt" style:font-size-complex="11pt"/>
    </style:style>
    <style:style style:name="P1113"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0560e88" officeooo:paragraph-rsid="0455226a" style:text-underline-mode="continuous" style:text-overline-mode="continuous" style:text-line-through-mode="continuous" style:font-size-asian="11pt" style:font-size-complex="11pt"/>
    </style:style>
    <style:style style:name="P1114"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059fc6c" officeooo:paragraph-rsid="0455226a" style:text-underline-mode="continuous" style:text-overline-mode="continuous" style:text-line-through-mode="continuous" style:font-size-asian="11pt" style:font-size-complex="11pt"/>
    </style:style>
    <style:style style:name="P1115"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0bac68e" officeooo:paragraph-rsid="0455226a" style:text-underline-mode="continuous" style:text-overline-mode="continuous" style:text-line-through-mode="continuous" style:font-size-asian="11pt" style:font-size-complex="11pt"/>
    </style:style>
    <style:style style:name="P1116"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0553d03" officeooo:paragraph-rsid="0455226a" style:text-underline-mode="skip-white-space" style:text-overline-mode="skip-white-space" style:text-line-through-mode="skip-white-space" style:font-size-asian="11pt" style:font-size-complex="11pt"/>
    </style:style>
    <style:style style:name="P1117"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0b80d1f" officeooo:paragraph-rsid="0455226a" fo:background-color="transparent" style:font-size-asian="11pt" style:font-size-complex="11pt"/>
    </style:style>
    <style:style style:name="P1118" style:family="paragraph" style:parent-style-name="Standard">
      <style:paragraph-properties fo:text-align="center" style:justify-single-word="false" style:snap-to-layout-grid="false"/>
      <style:text-properties style:use-window-font-color="true" style:text-line-through-style="none" style:text-line-through-type="none" fo:font-size="11pt" officeooo:rsid="00dc7bf9" officeooo:paragraph-rsid="0455226a" fo:background-color="transparent" style:font-size-asian="11pt" style:font-size-complex="11pt"/>
    </style:style>
    <style:style style:name="P1119" style:family="paragraph" style:parent-style-name="Standard">
      <style:paragraph-properties fo:text-align="center" style:justify-single-word="false" style:snap-to-layout-grid="false"/>
      <style:text-properties style:use-window-font-color="true" style:text-line-through-style="none" style:text-line-through-type="none" fo:font-size="8pt" officeooo:paragraph-rsid="04560c32" style:font-size-asian="8pt" style:font-size-complex="8pt"/>
    </style:style>
    <style:style style:name="P1120" style:family="paragraph" style:parent-style-name="Standard">
      <style:paragraph-properties fo:text-align="center" style:justify-single-word="false" style:snap-to-layout-grid="false"/>
      <style:text-properties style:use-window-font-color="true" style:text-line-through-style="solid" style:text-line-through-type="single" fo:font-size="11pt" officeooo:rsid="005ac261" officeooo:paragraph-rsid="0455226a" style:text-underline-mode="continuous" style:text-overline-mode="continuous" style:text-line-through-mode="continuous" fo:background-color="transparent" style:font-size-asian="11pt" style:font-size-complex="11pt"/>
    </style:style>
    <style:style style:name="P1121" style:family="paragraph" style:parent-style-name="Standard">
      <style:paragraph-properties fo:text-align="center" style:justify-single-word="false" style:snap-to-layout-grid="false"/>
      <style:text-properties style:use-window-font-color="true" style:text-line-through-style="solid" style:text-line-through-type="single" fo:font-size="11pt" officeooo:rsid="06239ef8" officeooo:paragraph-rsid="0455226a" style:text-underline-mode="continuous" style:text-overline-mode="continuous" style:text-line-through-mode="continuous" fo:background-color="transparent" style:font-size-asian="11pt" style:font-size-complex="11pt"/>
    </style:style>
    <style:style style:name="P1122" style:family="paragraph" style:parent-style-name="Standard">
      <style:paragraph-properties fo:text-align="end" style:justify-single-word="false" style:snap-to-layout-grid="false"/>
      <style:text-properties style:use-window-font-color="true" style:font-name="Times New Roman" fo:font-size="11pt" fo:language="it" fo:country="IT" officeooo:rsid="011b6150" officeooo:paragraph-rsid="0455226a" fo:background-color="transparent" style:font-name-asian="Times New Roman" style:font-size-asian="11pt" style:font-name-complex="Times New Roman" style:font-size-complex="11pt" style:language-complex="ar" style:country-complex="SA"/>
    </style:style>
    <style:style style:name="P1123" style:family="paragraph" style:parent-style-name="Standard">
      <loext:graphic-properties draw:fill="none" draw:fill-color="#ffffff" draw:opacity="100%"/>
      <style:paragraph-properties fo:text-align="center" style:justify-single-word="false" fo:background-color="transparent" style:snap-to-layout-grid="false"/>
      <style:text-properties style:use-window-font-color="true" style:font-name="Times New Roman" fo:font-size="11pt" fo:language="it" fo:country="IT" officeooo:rsid="0125fe75" officeooo:paragraph-rsid="04560c32" fo:background-color="transparent" style:font-name-asian="Times New Roman" style:font-size-asian="11pt" style:font-name-complex="Times New Roman" style:font-size-complex="11pt" style:language-complex="ar" style:country-complex="SA"/>
    </style:style>
    <style:style style:name="P1124" style:family="paragraph" style:parent-style-name="Standard">
      <loext:graphic-properties draw:fill="none" draw:fill-color="#ffffff" draw:opacity="100%"/>
      <style:paragraph-properties fo:text-align="center" style:justify-single-word="false" fo:background-color="transparent" style:snap-to-layout-grid="false"/>
      <style:text-properties style:use-window-font-color="true" style:font-name="Times New Roman" fo:font-size="11pt" fo:language="it" fo:country="IT" officeooo:rsid="00e2e2ec" officeooo:paragraph-rsid="04560c32" fo:background-color="transparent" style:font-name-asian="Times New Roman" style:font-size-asian="11pt" style:font-name-complex="Times New Roman" style:font-size-complex="11pt" style:language-complex="ar" style:country-complex="SA"/>
    </style:style>
    <style:style style:name="P1125" style:family="paragraph" style:parent-style-name="Standard">
      <style:paragraph-properties fo:text-align="center" style:justify-single-word="false" style:snap-to-layout-grid="false"/>
      <style:text-properties style:use-window-font-color="true" style:font-name="Times New Roman" fo:font-size="11pt" fo:language="it" fo:country="IT" officeooo:rsid="0190e038" officeooo:paragraph-rsid="0455226a" style:font-name-asian="Times New Roman" style:font-size-asian="11pt" style:font-name-complex="Times New Roman" style:font-size-complex="11pt" style:language-complex="ar" style:country-complex="SA"/>
    </style:style>
    <style:style style:name="P1126" style:family="paragraph" style:parent-style-name="Standard">
      <style:paragraph-properties fo:text-align="center" style:justify-single-word="false" style:snap-to-layout-grid="false"/>
      <style:text-properties style:use-window-font-color="true" style:font-name="Times New Roman" fo:font-size="11pt" fo:language="it" fo:country="IT" officeooo:rsid="019127fb" officeooo:paragraph-rsid="0455226a" style:font-name-asian="Times New Roman" style:font-size-asian="11pt" style:font-name-complex="Times New Roman" style:font-size-complex="11pt" style:language-complex="ar" style:country-complex="SA"/>
    </style:style>
    <style:style style:name="P1127" style:family="paragraph" style:parent-style-name="Standard">
      <style:paragraph-properties fo:text-align="center" style:justify-single-word="false" style:snap-to-layout-grid="false"/>
      <style:text-properties style:use-window-font-color="true" style:font-name="Times New Roman" fo:font-size="11pt" fo:language="it" fo:country="IT" officeooo:rsid="09868f19" officeooo:paragraph-rsid="04560c32" style:font-name-asian="Times New Roman" style:font-size-asian="11pt" style:font-name-complex="Times New Roman" style:font-size-complex="11pt" style:language-complex="ar" style:country-complex="SA"/>
    </style:style>
    <style:style style:name="P1128" style:family="paragraph" style:parent-style-name="Standard">
      <style:paragraph-properties fo:text-align="center" style:justify-single-word="false" style:snap-to-layout-grid="false"/>
      <style:text-properties style:use-window-font-color="true" style:font-name="Times New Roman" fo:font-size="11pt" fo:language="it" fo:country="IT" officeooo:rsid="016f35ec" officeooo:paragraph-rsid="04560c32" style:font-name-asian="Times New Roman" style:font-size-asian="11pt" style:font-name-complex="Times New Roman" style:font-size-complex="11pt" style:language-complex="ar" style:country-complex="SA"/>
    </style:style>
    <style:style style:name="P1129" style:family="paragraph" style:parent-style-name="Standard">
      <style:paragraph-properties fo:text-align="center" style:justify-single-word="false" style:snap-to-layout-grid="false"/>
      <style:text-properties style:use-window-font-color="true" style:font-name="Times New Roman" fo:font-size="11pt" fo:language="it" fo:country="IT" fo:font-weight="normal" officeooo:rsid="0c1be548" officeooo:paragraph-rsid="04560c32" style:font-name-asian="Times New Roman" style:font-size-asian="11pt" style:font-weight-asian="normal" style:font-name-complex="Times New Roman" style:font-size-complex="11pt" style:language-complex="ar" style:country-complex="SA" style:font-weight-complex="normal"/>
    </style:style>
    <style:style style:name="P1130" style:family="paragraph" style:parent-style-name="Standard">
      <style:paragraph-properties fo:text-align="center" style:justify-single-word="false" style:snap-to-layout-grid="false"/>
      <style:text-properties style:use-window-font-color="true" style:font-name="Times New Roman" fo:font-size="11pt" officeooo:rsid="012fda24" officeooo:paragraph-rsid="0455226a" style:font-size-asian="11pt" style:font-size-complex="11pt"/>
    </style:style>
    <style:style style:name="P1131" style:family="paragraph" style:parent-style-name="Standard">
      <style:paragraph-properties fo:text-align="center" style:justify-single-word="false"/>
      <style:text-properties style:use-window-font-color="true" style:font-name="Times New Roman" fo:font-size="11pt" officeooo:rsid="0005fd8e" officeooo:paragraph-rsid="04560c32" style:font-size-asian="11pt" style:font-size-complex="11pt"/>
    </style:style>
    <style:style style:name="P1132" style:family="paragraph" style:parent-style-name="Standard">
      <loext:graphic-properties draw:fill="none" draw:fill-color="#ffffff" draw:opacity="100%"/>
      <style:paragraph-properties fo:text-align="center" style:justify-single-word="false" fo:background-color="transparent"/>
      <style:text-properties style:use-window-font-color="true" style:font-name="Times New Roman" fo:font-size="11pt" officeooo:rsid="0005fd8e" officeooo:paragraph-rsid="04560c32" style:font-size-asian="11pt" style:font-size-complex="11pt"/>
    </style:style>
    <style:style style:name="P1133" style:family="paragraph" style:parent-style-name="Standard">
      <style:paragraph-properties fo:text-align="center" style:justify-single-word="false"/>
      <style:text-properties style:use-window-font-color="true" style:font-name="Times New Roman" fo:font-size="11pt" officeooo:rsid="061e3060" officeooo:paragraph-rsid="04560c32" style:font-size-asian="11pt" style:font-size-complex="11pt"/>
    </style:style>
    <style:style style:name="P1134" style:family="paragraph" style:parent-style-name="Standard">
      <style:paragraph-properties fo:text-align="center" style:justify-single-word="false" style:snap-to-layout-grid="false"/>
      <style:text-properties style:use-window-font-color="true" style:font-name="Times New Roman" fo:font-size="11pt" officeooo:rsid="00937f0d" officeooo:paragraph-rsid="04560c32" style:font-size-asian="11pt" style:font-size-complex="11pt"/>
    </style:style>
    <style:style style:name="P1135" style:family="paragraph" style:parent-style-name="Standard">
      <style:paragraph-properties fo:text-align="center" style:justify-single-word="false" style:snap-to-layout-grid="false"/>
      <style:text-properties style:use-window-font-color="true" style:font-name="Times New Roman" fo:font-size="11pt" officeooo:rsid="061e672a" officeooo:paragraph-rsid="04560c32" style:font-size-asian="11pt" style:font-size-complex="11pt"/>
    </style:style>
    <style:style style:name="P1136" style:family="paragraph" style:parent-style-name="Standard">
      <style:paragraph-properties fo:text-align="center" style:justify-single-word="false"/>
      <style:text-properties style:use-window-font-color="true" style:font-name="Times New Roman" fo:font-size="11pt" officeooo:rsid="061e672a" officeooo:paragraph-rsid="04560c32" style:font-size-asian="11pt" style:font-size-complex="11pt"/>
    </style:style>
    <style:style style:name="P1137" style:family="paragraph" style:parent-style-name="Standard">
      <style:paragraph-properties fo:text-align="center" style:justify-single-word="false"/>
      <style:text-properties style:use-window-font-color="true" style:font-name="Times New Roman" fo:font-size="11pt" officeooo:rsid="062348b0" officeooo:paragraph-rsid="04560c32" style:font-size-asian="11pt" style:font-size-complex="11pt"/>
    </style:style>
    <style:style style:name="P1138" style:family="paragraph" style:parent-style-name="Standard">
      <style:paragraph-properties fo:text-align="center" style:justify-single-word="false"/>
      <style:text-properties style:use-window-font-color="true" style:font-name="Times New Roman" fo:font-size="11pt" officeooo:rsid="02c2e994" officeooo:paragraph-rsid="04560c32" style:font-size-asian="11pt" style:font-size-complex="11pt"/>
    </style:style>
    <style:style style:name="P1139" style:family="paragraph" style:parent-style-name="Standard">
      <style:paragraph-properties fo:text-align="center" style:justify-single-word="false"/>
      <style:text-properties style:use-window-font-color="true" style:font-name="Times New Roman" fo:font-size="11pt" officeooo:rsid="02c3c245" officeooo:paragraph-rsid="04560c32" style:font-size-asian="11pt" style:font-size-complex="11pt"/>
    </style:style>
    <style:style style:name="P1140" style:family="paragraph" style:parent-style-name="Standard">
      <style:paragraph-properties fo:text-align="center" style:justify-single-word="false" style:snap-to-layout-grid="false"/>
      <style:text-properties style:use-window-font-color="true" style:font-name="Times New Roman" fo:font-size="11pt" officeooo:rsid="00a84c8a" officeooo:paragraph-rsid="04560c32" style:font-size-asian="11pt" style:font-size-complex="11pt"/>
    </style:style>
    <style:style style:name="P1141" style:family="paragraph" style:parent-style-name="Standard">
      <style:paragraph-properties fo:text-align="center" style:justify-single-word="false" style:snap-to-layout-grid="false"/>
      <style:text-properties style:use-window-font-color="true" style:font-name="Times New Roman" fo:font-size="11pt" officeooo:rsid="00bfbfd9" officeooo:paragraph-rsid="04560c32" style:font-size-asian="11pt" style:font-size-complex="11pt"/>
    </style:style>
    <style:style style:name="P1142" style:family="paragraph" style:parent-style-name="Standard">
      <style:paragraph-properties fo:text-align="center" style:justify-single-word="false" style:snap-to-layout-grid="false"/>
      <style:text-properties style:use-window-font-color="true" style:font-name="Times New Roman" fo:font-size="11pt" officeooo:rsid="00c168f0" officeooo:paragraph-rsid="04560c32" style:font-size-asian="11pt" style:font-size-complex="11pt"/>
    </style:style>
    <style:style style:name="P1143" style:family="paragraph" style:parent-style-name="Standard">
      <loext:graphic-properties draw:fill="none" draw:fill-color="#ffffff" draw:opacity="100%"/>
      <style:paragraph-properties fo:text-align="center" style:justify-single-word="false" fo:background-color="transparent" style:snap-to-layout-grid="false"/>
      <style:text-properties style:use-window-font-color="true" style:font-name="Times New Roman" fo:font-size="11pt" officeooo:rsid="0125fe75" officeooo:paragraph-rsid="04560c32" fo:background-color="transparent" style:font-size-asian="11pt" style:font-size-complex="11pt"/>
    </style:style>
    <style:style style:name="P1144" style:family="paragraph" style:parent-style-name="Standard">
      <loext:graphic-properties draw:fill="none" draw:fill-color="#ffffff" draw:opacity="100%"/>
      <style:paragraph-properties fo:text-align="center" style:justify-single-word="false" fo:background-color="transparent" style:snap-to-layout-grid="false"/>
      <style:text-properties style:use-window-font-color="true" style:font-name="Times New Roman" fo:font-size="11pt" officeooo:rsid="00e441e4" officeooo:paragraph-rsid="04560c32" fo:background-color="transparent" style:font-size-asian="11pt" style:font-size-complex="11pt"/>
    </style:style>
    <style:style style:name="P1145" style:family="paragraph" style:parent-style-name="Standard">
      <style:paragraph-properties fo:text-align="center" style:justify-single-word="false"/>
      <style:text-properties style:use-window-font-color="true" style:font-name="Times New Roman" fo:font-size="8pt" officeooo:rsid="02c3c245" officeooo:paragraph-rsid="04560c32" style:font-size-asian="8pt" style:font-size-complex="8pt"/>
    </style:style>
    <style:style style:name="P1146" style:family="paragraph" style:parent-style-name="Standard">
      <style:paragraph-properties fo:text-align="center" style:justify-single-word="false" style:text-autospace="none" style:snap-to-layout-grid="false"/>
      <style:text-properties style:use-window-font-color="true" fo:font-size="10pt" officeooo:rsid="00802184" officeooo:paragraph-rsid="04560c32" style:font-size-asian="10pt" style:font-size-complex="10pt"/>
    </style:style>
    <style:style style:name="P1147" style:family="paragraph" style:parent-style-name="Standard">
      <style:paragraph-properties fo:text-align="end" style:justify-single-word="false" style:snap-to-layout-grid="false"/>
      <style:text-properties officeooo:paragraph-rsid="0455226a"/>
    </style:style>
    <style:style style:name="P1148" style:family="paragraph" style:parent-style-name="Standard">
      <style:paragraph-properties fo:text-align="end" style:justify-single-word="false" style:snap-to-layout-grid="false"/>
      <style:text-properties fo:color="#800000" style:text-outline="false" style:text-line-through-style="none" style:text-line-through-type="none" style:font-name="Times New Roman" fo:font-size="12pt" fo:font-style="normal" fo:text-shadow="none" style:text-underline-style="none" fo:font-weight="bold" officeooo:rsid="0e9a2f63" officeooo:paragraph-rsid="0455226a" fo:background-color="transparent" style:font-size-asian="12pt" style:font-style-asian="normal" style:font-weight-asian="bold" style:font-size-complex="11pt" style:text-emphasize="none"/>
    </style:style>
    <style:style style:name="P1149" style:family="paragraph" style:parent-style-name="Standard">
      <style:paragraph-properties fo:text-align="end" style:justify-single-word="false"/>
      <style:text-properties fo:color="#800000" style:text-outline="false" style:text-line-through-style="none" style:text-line-through-type="none" style:font-name="Times New Roman" fo:font-size="12pt" fo:font-style="normal" fo:text-shadow="none" style:text-underline-style="none" fo:font-weight="bold" officeooo:rsid="0e9a2f63" officeooo:paragraph-rsid="0455226a" style:font-size-asian="12pt" style:font-style-asian="normal" style:font-weight-asian="bold" style:text-emphasize="none"/>
    </style:style>
    <style:style style:name="P1150" style:family="paragraph" style:parent-style-name="Standard">
      <style:paragraph-properties fo:text-align="end" style:justify-single-word="false"/>
      <style:text-properties officeooo:rsid="0e9a2f63" officeooo:paragraph-rsid="0455226a"/>
    </style:style>
    <style:style style:name="P1151" style:family="paragraph" style:parent-style-name="Standard">
      <style:paragraph-properties fo:text-align="center" style:justify-single-word="false" style:snap-to-layout-grid="false"/>
      <style:text-properties officeooo:paragraph-rsid="0455226a"/>
    </style:style>
    <style:style style:name="P1152" style:family="paragraph" style:parent-style-name="Standard">
      <style:paragraph-properties fo:text-align="center" style:justify-single-word="false"/>
      <style:text-properties officeooo:paragraph-rsid="04560c32"/>
    </style:style>
    <style:style style:name="P1153" style:family="paragraph" style:parent-style-name="Standard">
      <style:paragraph-properties fo:text-align="center" style:justify-single-word="false"/>
      <style:text-properties officeooo:paragraph-rsid="0457140d"/>
    </style:style>
    <style:style style:name="P1154" style:family="paragraph" style:parent-style-name="Standard">
      <style:text-properties officeooo:paragraph-rsid="0455226a"/>
    </style:style>
    <style:style style:name="P1155" style:family="paragraph" style:parent-style-name="Standard">
      <style:paragraph-properties fo:text-align="center" style:justify-single-word="false" style:snap-to-layout-grid="false"/>
      <style:text-properties style:text-line-through-style="none" style:text-line-through-type="none" fo:font-size="11pt" officeooo:paragraph-rsid="0455226a" style:font-size-asian="11pt" style:font-size-complex="10pt"/>
    </style:style>
    <style:style style:name="P1156" style:family="paragraph" style:parent-style-name="Standard">
      <style:paragraph-properties style:snap-to-layout-grid="false"/>
      <style:text-properties style:text-line-through-style="none" style:text-line-through-type="none" fo:font-size="11pt" officeooo:paragraph-rsid="04560c32" style:font-size-asian="11pt" style:font-size-complex="10pt"/>
    </style:style>
    <style:style style:name="P1157" style:family="paragraph" style:parent-style-name="Standard">
      <style:paragraph-properties fo:text-align="center" style:justify-single-word="false" style:snap-to-layout-grid="false"/>
      <style:text-properties style:text-line-through-style="none" style:text-line-through-type="none" fo:font-size="11pt" officeooo:paragraph-rsid="0455226a" style:font-size-asian="11pt" style:font-size-complex="11pt"/>
    </style:style>
    <style:style style:name="P1158" style:family="paragraph" style:parent-style-name="Standard">
      <style:paragraph-properties fo:text-align="center" style:justify-single-word="false" style:snap-to-layout-grid="false"/>
      <style:text-properties style:text-line-through-style="none" style:text-line-through-type="none" fo:font-size="11pt" officeooo:paragraph-rsid="04560c32" style:font-size-asian="11pt" style:font-size-complex="11pt"/>
    </style:style>
    <style:style style:name="P1159" style:family="paragraph" style:parent-style-name="Standard">
      <style:paragraph-properties fo:text-align="center" style:justify-single-word="false" style:text-autospace="none" style:snap-to-layout-grid="false"/>
      <style:text-properties style:text-line-through-style="none" style:text-line-through-type="none" fo:font-size="11pt" officeooo:paragraph-rsid="04560c32" style:font-size-asian="11pt" style:font-size-complex="11pt"/>
    </style:style>
    <style:style style:name="P1160" style:family="paragraph" style:parent-style-name="Standard">
      <style:paragraph-properties fo:text-align="end" style:justify-single-word="false" style:text-autospace="none" style:snap-to-layout-grid="false"/>
      <style:text-properties style:text-line-through-style="none" style:text-line-through-type="none" fo:font-size="11pt" officeooo:rsid="009af797" officeooo:paragraph-rsid="0455226a" style:font-size-asian="11pt" style:font-size-complex="11pt"/>
    </style:style>
    <style:style style:name="P1161" style:family="paragraph" style:parent-style-name="Standard">
      <style:paragraph-properties style:snap-to-layout-grid="false"/>
      <style:text-properties style:text-line-through-style="none" style:text-line-through-type="none" fo:font-size="11pt" officeooo:paragraph-rsid="04560c32" style:font-size-asian="11pt" style:font-size-complex="11pt"/>
    </style:style>
    <style:style style:name="P1162" style:family="paragraph" style:parent-style-name="Standard">
      <style:paragraph-properties fo:text-align="center" style:justify-single-word="false" style:snap-to-layout-grid="false"/>
      <style:text-properties style:text-line-through-style="none" style:text-line-through-type="none" fo:font-size="11pt" officeooo:paragraph-rsid="04560c32" style:font-size-asian="11pt"/>
    </style:style>
    <style:style style:name="P1163" style:family="paragraph" style:parent-style-name="Standard">
      <style:paragraph-properties style:snap-to-layout-grid="false"/>
      <style:text-properties style:text-line-through-style="none" style:text-line-through-type="none" fo:font-size="11pt" officeooo:paragraph-rsid="04560c32" style:font-size-asian="11pt"/>
    </style:style>
    <style:style style:name="P1164" style:family="paragraph" style:parent-style-name="Standard">
      <style:paragraph-properties style:text-autospace="none" style:snap-to-layout-grid="false"/>
      <style:text-properties style:text-line-through-style="none" style:text-line-through-type="none" fo:font-size="11pt" officeooo:paragraph-rsid="04560c32" style:font-size-asian="11pt"/>
    </style:style>
    <style:style style:name="P1165" style:family="paragraph" style:parent-style-name="Standard">
      <style:paragraph-properties style:text-autospace="none" style:snap-to-layout-grid="false"/>
      <style:text-properties style:text-line-through-style="none" style:text-line-through-type="none" fo:font-size="11pt" officeooo:rsid="007fcb91" officeooo:paragraph-rsid="0455226a" fo:background-color="transparent" style:font-size-asian="11pt" style:font-size-complex="11pt"/>
    </style:style>
    <style:style style:name="P1166" style:family="paragraph" style:parent-style-name="Standard">
      <style:paragraph-properties fo:text-align="end" style:justify-single-word="false" style:snap-to-layout-grid="false"/>
      <style:text-properties style:text-line-through-style="none" style:text-line-through-type="none" fo:font-size="11pt" officeooo:rsid="007fcb91" officeooo:paragraph-rsid="0455226a" fo:background-color="transparent" style:font-size-asian="11pt" style:font-size-complex="11pt"/>
    </style:style>
    <style:style style:name="P1167" style:family="paragraph" style:parent-style-name="Standard">
      <style:paragraph-properties fo:text-align="center" style:justify-single-word="false" style:text-autospace="none" style:snap-to-layout-grid="false"/>
      <style:text-properties style:text-line-through-style="none" style:text-line-through-type="none" fo:font-size="11pt" officeooo:rsid="009af797" officeooo:paragraph-rsid="0455226a" fo:background-color="transparent" style:font-size-asian="11pt" style:font-size-complex="11pt"/>
    </style:style>
    <style:style style:name="P1168" style:family="paragraph" style:parent-style-name="Standard">
      <style:paragraph-properties fo:text-align="center" style:justify-single-word="false" style:snap-to-layout-grid="false"/>
      <style:text-properties style:text-line-through-style="none" style:text-line-through-type="none" fo:font-size="11pt" officeooo:paragraph-rsid="04560c32" style:text-underline-mode="continuous" style:text-overline-mode="continuous" style:text-line-through-mode="continuous" style:font-size-asian="11pt" style:font-size-complex="11pt"/>
    </style:style>
    <style:style style:name="P1169" style:family="paragraph" style:parent-style-name="Standard">
      <style:paragraph-properties fo:text-align="end" style:justify-single-word="false" style:snap-to-layout-grid="false"/>
      <style:text-properties style:text-line-through-style="none" style:text-line-through-type="none" style:font-name="Times New Roman" fo:font-size="11pt" officeooo:rsid="011ade9e" officeooo:paragraph-rsid="0455226a" style:font-size-asian="11pt" style:font-size-complex="11pt"/>
    </style:style>
    <style:style style:name="P1170" style:family="paragraph" style:parent-style-name="Standard">
      <style:paragraph-properties fo:text-align="end" style:justify-single-word="false" style:snap-to-layout-grid="false"/>
      <style:text-properties style:text-line-through-style="none" style:text-line-through-type="none" style:font-name="Times New Roman" fo:font-size="11pt" officeooo:rsid="00bb157e" officeooo:paragraph-rsid="0455226a" style:font-size-asian="11pt" style:font-size-complex="11pt"/>
    </style:style>
    <style:style style:name="P1171" style:family="paragraph" style:parent-style-name="Standard">
      <style:paragraph-properties fo:text-align="center" style:justify-single-word="false" style:snap-to-layout-grid="false"/>
      <style:text-properties style:text-line-through-style="solid" style:text-line-through-type="single" fo:font-size="11pt" officeooo:rsid="00ebe4d6" officeooo:paragraph-rsid="0455226a" fo:background-color="#ffff00" style:font-size-asian="11pt" style:font-size-complex="11pt"/>
    </style:style>
    <style:style style:name="P1172" style:family="paragraph" style:parent-style-name="Standard">
      <style:paragraph-properties fo:text-align="end" style:justify-single-word="false" style:text-autospace="none"/>
      <style:text-properties fo:color="#000000" fo:font-size="11pt" officeooo:paragraph-rsid="04560c32" fo:background-color="transparent" style:font-name-asian="Arial" style:font-size-asian="11pt" style:font-name-complex="Arial" style:font-size-complex="11pt"/>
    </style:style>
    <style:style style:name="P1173" style:family="paragraph" style:parent-style-name="Standard">
      <style:paragraph-properties fo:text-align="end" style:justify-single-word="false" style:text-autospace="none"/>
      <style:text-properties fo:color="#000000" fo:font-size="11pt" officeooo:rsid="008a1b79" officeooo:paragraph-rsid="04560c32" fo:background-color="transparent" style:font-name-asian="Arial" style:font-size-asian="11pt" style:font-name-complex="Arial" style:font-size-complex="11pt"/>
    </style:style>
    <style:style style:name="P1174" style:family="paragraph" style:parent-style-name="Standard">
      <style:paragraph-properties style:text-autospace="none"/>
      <style:text-properties fo:color="#000000" fo:font-size="11pt" officeooo:paragraph-rsid="04560c32" fo:background-color="transparent" style:font-name-asian="Arial" style:font-size-asian="11pt" style:font-name-complex="Arial" style:font-size-complex="11pt"/>
    </style:style>
    <style:style style:name="P1175" style:family="paragraph" style:parent-style-name="Standard">
      <style:paragraph-properties fo:text-align="end" style:justify-single-word="false" style:text-autospace="none"/>
      <style:text-properties fo:color="#000000" fo:font-size="11pt" officeooo:rsid="00eefdbc" officeooo:paragraph-rsid="04560c32" fo:background-color="transparent" style:font-name-asian="Arial" style:font-size-asian="11pt" style:font-name-complex="Arial" style:font-size-complex="11pt"/>
    </style:style>
    <style:style style:name="P1176" style:family="paragraph" style:parent-style-name="Standard">
      <style:paragraph-properties fo:text-align="end" style:justify-single-word="false" style:text-autospace="none"/>
      <style:text-properties fo:color="#000000" fo:font-size="11pt" officeooo:rsid="00bb9246" officeooo:paragraph-rsid="04560c32" fo:background-color="transparent" style:font-name-asian="Arial" style:font-size-asian="11pt" style:font-name-complex="Arial" style:font-size-complex="11pt"/>
    </style:style>
    <style:style style:name="P1177" style:family="paragraph" style:parent-style-name="Standard">
      <style:paragraph-properties style:text-autospace="none"/>
      <style:text-properties fo:color="#000000" fo:font-size="11pt" officeooo:rsid="00bb9246" officeooo:paragraph-rsid="04560c32" fo:background-color="transparent" style:font-name-asian="Arial" style:font-size-asian="11pt" style:font-name-complex="Arial" style:font-size-complex="11pt"/>
    </style:style>
    <style:style style:name="P1178" style:family="paragraph" style:parent-style-name="Standard">
      <style:paragraph-properties fo:text-align="end" style:justify-single-word="false" style:text-autospace="none"/>
      <style:text-properties fo:color="#000000" fo:font-size="11pt" officeooo:rsid="007ba86c" officeooo:paragraph-rsid="04560c32" fo:background-color="transparent" style:font-name-asian="Arial" style:font-size-asian="11pt" style:font-name-complex="Arial" style:font-size-complex="11pt"/>
    </style:style>
    <style:style style:name="P1179" style:family="paragraph" style:parent-style-name="Standard">
      <style:paragraph-properties fo:text-align="center" style:justify-single-word="false" style:text-autospace="none"/>
      <style:text-properties fo:color="#000000" fo:font-size="11pt" officeooo:rsid="0074aa2f" officeooo:paragraph-rsid="04560c32" fo:background-color="transparent" style:font-name-asian="Arial" style:font-size-asian="11pt" style:font-name-complex="Arial" style:font-size-complex="11pt"/>
    </style:style>
    <style:style style:name="P1180" style:family="paragraph" style:parent-style-name="Standard">
      <style:paragraph-properties fo:text-align="center" style:justify-single-word="false" style:text-autospace="none"/>
      <style:text-properties fo:color="#000000" fo:font-size="11pt" officeooo:rsid="005a6c81" officeooo:paragraph-rsid="04560c32" fo:background-color="transparent" style:font-name-asian="Arial" style:font-size-asian="11pt" style:font-name-complex="Arial" style:font-size-complex="11pt"/>
    </style:style>
    <style:style style:name="P1181" style:family="paragraph" style:parent-style-name="Standard">
      <style:paragraph-properties fo:text-align="end" style:justify-single-word="false" style:text-autospace="none"/>
      <style:text-properties fo:color="#000000" fo:font-size="11pt" officeooo:rsid="005a6c81" officeooo:paragraph-rsid="04560c32" fo:background-color="transparent" style:font-name-asian="Arial" style:font-size-asian="11pt" style:font-name-complex="Arial" style:font-size-complex="11pt"/>
    </style:style>
    <style:style style:name="P1182" style:family="paragraph" style:parent-style-name="Standard">
      <style:paragraph-properties fo:text-align="center" style:justify-single-word="false" style:snap-to-layout-grid="false"/>
      <style:text-properties fo:color="#000000" fo:font-size="11pt" officeooo:paragraph-rsid="04560c32" style:font-size-asian="11pt"/>
    </style:style>
    <style:style style:name="P1183" style:family="paragraph" style:parent-style-name="Standard">
      <style:paragraph-properties style:text-autospace="none"/>
      <style:text-properties fo:color="#000000" fo:font-size="11pt" fo:font-weight="normal" officeooo:rsid="005a6c81" officeooo:paragraph-rsid="04560c32" fo:background-color="transparent" style:font-name-asian="Arial" style:font-size-asian="11pt" style:font-weight-asian="normal" style:font-name-complex="Arial" style:font-size-complex="11pt" style:font-weight-complex="normal"/>
    </style:style>
    <style:style style:name="P1184" style:family="paragraph" style:parent-style-name="Standard">
      <style:paragraph-properties fo:text-align="center" style:justify-single-word="false" style:text-autospace="none"/>
      <style:text-properties fo:color="#000000" fo:font-size="11pt" officeooo:paragraph-rsid="04560c32" style:font-name-asian="Arial" style:font-size-asian="11pt" style:font-name-complex="Arial" style:font-size-complex="11pt"/>
    </style:style>
    <style:style style:name="P1185" style:family="paragraph" style:parent-style-name="Standard">
      <style:paragraph-properties style:text-autospace="none"/>
      <style:text-properties fo:color="#000000" fo:font-size="11pt" officeooo:paragraph-rsid="04560c32" style:font-name-asian="Arial" style:font-size-asian="11pt" style:font-name-complex="Arial" style:font-size-complex="11pt"/>
    </style:style>
    <style:style style:name="P1186" style:family="paragraph" style:parent-style-name="Standard">
      <style:paragraph-properties fo:text-align="center" style:justify-single-word="false" style:text-autospace="none"/>
      <style:text-properties fo:color="#000000" fo:font-size="11pt" officeooo:rsid="0056f3ca" officeooo:paragraph-rsid="04560c32" fo:background-color="#ffffff" style:font-name-asian="Arial" style:font-size-asian="11pt" style:font-name-complex="Arial" style:font-size-complex="11pt"/>
    </style:style>
    <style:style style:name="P1187" style:family="paragraph" style:parent-style-name="Standard">
      <style:paragraph-properties fo:text-align="center" style:justify-single-word="false" style:text-autospace="none"/>
      <style:text-properties fo:color="#000000" fo:font-size="11pt" officeooo:rsid="0056a51f" officeooo:paragraph-rsid="04560c32" fo:background-color="#ffffff" style:font-name-asian="Arial" style:font-size-asian="11pt" style:font-name-complex="Arial" style:font-size-complex="11pt"/>
    </style:style>
    <style:style style:name="P1188" style:family="paragraph" style:parent-style-name="Standard">
      <style:paragraph-properties style:text-autospace="none"/>
      <style:text-properties fo:color="#000000" fo:font-size="11pt" officeooo:rsid="0056a51f" officeooo:paragraph-rsid="04560c32" fo:background-color="#ffffff" style:font-name-asian="Arial" style:font-size-asian="11pt" style:font-name-complex="Arial" style:font-size-complex="11pt"/>
    </style:style>
    <style:style style:name="P1189" style:family="paragraph" style:parent-style-name="Standard">
      <style:paragraph-properties fo:text-align="center" style:justify-single-word="false" style:snap-to-layout-grid="false"/>
      <style:text-properties fo:color="#000000" fo:font-size="11pt" officeooo:paragraph-rsid="04560c32" style:font-name-asian="Arial Unicode MS" style:font-size-asian="11pt" style:font-size-complex="11pt"/>
    </style:style>
    <style:style style:name="P1190" style:family="paragraph" style:parent-style-name="Standard">
      <style:paragraph-properties fo:text-align="center" style:justify-single-word="false" style:text-autospace="none" style:snap-to-layout-grid="false"/>
      <style:text-properties fo:color="#000000" style:font-name="Times New Roman" fo:font-size="11pt" fo:font-weight="normal" officeooo:rsid="007ba86c" officeooo:paragraph-rsid="04560c32" fo:background-color="transparent" style:font-name-asian="Arial" style:font-size-asian="11pt" style:font-weight-asian="normal" style:font-name-complex="Arial" style:font-size-complex="11pt" style:font-weight-complex="normal"/>
    </style:style>
    <style:style style:name="P1191" style:family="paragraph" style:parent-style-name="Standard">
      <style:paragraph-properties fo:text-align="center" style:justify-single-word="false" style:text-autospace="none" style:snap-to-layout-grid="false"/>
      <style:text-properties fo:color="#000000" style:font-name="Times New Roman" fo:font-size="11pt" fo:font-weight="normal" officeooo:rsid="008a1b79" officeooo:paragraph-rsid="04560c32" fo:background-color="transparent" style:font-name-asian="Arial" style:font-size-asian="11pt" style:font-weight-asian="normal" style:font-name-complex="Arial" style:font-size-complex="11pt" style:font-weight-complex="normal"/>
    </style:style>
    <style:style style:name="P1192" style:family="paragraph" style:parent-style-name="Standard">
      <style:paragraph-properties fo:text-align="center" style:justify-single-word="false" style:snap-to-layout-grid="false"/>
      <style:text-properties fo:color="#000000" style:font-name="Times New Roman" fo:font-size="11pt" officeooo:rsid="011ade9e" officeooo:paragraph-rsid="04560c32" fo:background-color="transparent" style:font-size-asian="11pt" style:font-size-complex="11pt"/>
    </style:style>
    <style:style style:name="P1193" style:family="paragraph" style:parent-style-name="Standard">
      <style:paragraph-properties fo:text-align="center" style:justify-single-word="false" style:snap-to-layout-grid="false"/>
      <style:text-properties fo:color="#000000" style:font-name="Times New Roman" fo:font-size="11pt" officeooo:rsid="00e7116e" officeooo:paragraph-rsid="04560c32" fo:background-color="transparent" style:font-size-asian="11pt" style:font-size-complex="11pt"/>
    </style:style>
    <style:style style:name="P1194" style:family="paragraph" style:parent-style-name="Standard">
      <style:paragraph-properties fo:text-align="center" style:justify-single-word="false" style:snap-to-layout-grid="false"/>
      <style:text-properties fo:color="#000000" style:text-line-through-style="none" style:text-line-through-type="none" style:font-name="Times New Roman" fo:font-size="9pt" officeooo:paragraph-rsid="04560c32" fo:background-color="transparent" style:font-size-asian="9pt" style:font-size-complex="9pt"/>
    </style:style>
    <style:style style:name="P1195" style:family="paragraph" style:parent-style-name="Standard">
      <style:paragraph-properties style:text-autospace="none"/>
      <style:text-properties officeooo:paragraph-rsid="04560c32"/>
    </style:style>
    <style:style style:name="P1196" style:family="paragraph" style:parent-style-name="Standard">
      <style:paragraph-properties fo:text-align="center" style:justify-single-word="false"/>
      <style:text-properties officeooo:rsid="0988d2ed" officeooo:paragraph-rsid="04560c32"/>
    </style:style>
    <style:style style:name="P1197" style:family="paragraph" style:parent-style-name="Standard">
      <style:paragraph-properties fo:text-align="center" style:justify-single-word="false"/>
      <style:text-properties officeooo:rsid="009c742c" officeooo:paragraph-rsid="04560c32"/>
    </style:style>
    <style:style style:name="P1198" style:family="paragraph" style:parent-style-name="Standard">
      <style:paragraph-properties fo:text-align="center" style:justify-single-word="false"/>
      <style:text-properties officeooo:rsid="07fc5743" officeooo:paragraph-rsid="04560c32"/>
    </style:style>
    <style:style style:name="P1199" style:family="paragraph" style:parent-style-name="Standard">
      <style:text-properties officeooo:paragraph-rsid="04560c32"/>
    </style:style>
    <style:style style:name="P1200" style:family="paragraph" style:parent-style-name="Standard">
      <style:paragraph-properties fo:text-align="end" style:justify-single-word="false" style:text-autospace="none" style:snap-to-layout-grid="false"/>
      <style:text-properties officeooo:rsid="001e41fd" officeooo:paragraph-rsid="04560c32"/>
    </style:style>
    <style:style style:name="P1201" style:family="paragraph" style:parent-style-name="Standard">
      <style:paragraph-properties fo:text-align="end" style:justify-single-word="false" style:snap-to-layout-grid="false"/>
      <style:text-properties officeooo:rsid="007fcb91" officeooo:paragraph-rsid="04560c32"/>
    </style:style>
    <style:style style:name="P1202" style:family="paragraph" style:parent-style-name="Standard">
      <style:paragraph-properties fo:text-align="center" style:justify-single-word="false"/>
      <style:text-properties fo:color="#661900" style:font-name="Times New Roman" fo:font-size="14pt" fo:language="it" fo:country="IT" fo:font-weight="bold" officeooo:paragraph-rsid="0457140d"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1203" style:family="paragraph" style:parent-style-name="Standard">
      <style:text-properties officeooo:paragraph-rsid="0457140d"/>
    </style:style>
    <style:style style:name="P1204" style:family="paragraph" style:parent-style-name="Standard">
      <style:paragraph-properties fo:margin-top="0.212cm" fo:margin-bottom="0.212cm" loext:contextual-spacing="false"/>
      <style:text-properties fo:font-size="11pt" fo:font-weight="bold" officeooo:paragraph-rsid="0455226a" style:font-size-asian="11pt" style:font-weight-asian="bold" style:font-weight-complex="bold"/>
    </style:style>
    <style:style style:name="P1205" style:family="paragraph" style:parent-style-name="Standard">
      <style:paragraph-properties fo:margin-top="0.212cm" fo:margin-bottom="0.212cm" loext:contextual-spacing="false" fo:text-align="start" style:justify-single-word="false"/>
      <style:text-properties fo:font-size="11pt" fo:font-weight="bold" officeooo:paragraph-rsid="0457140d" style:font-size-asian="11pt" style:font-weight-asian="bold" style:font-weight-complex="bold"/>
    </style:style>
    <style:style style:name="P1206" style:family="paragraph" style:parent-style-name="Standard">
      <style:paragraph-properties fo:margin-top="0.212cm" fo:margin-bottom="0.212cm" loext:contextual-spacing="false" fo:text-align="start" style:justify-single-word="false"/>
      <style:text-properties style:use-window-font-color="true" fo:font-size="11pt" fo:font-weight="bold" officeooo:paragraph-rsid="0457140d" style:font-size-asian="11pt" style:font-weight-asian="bold" style:font-weight-complex="bold"/>
    </style:style>
    <style:style style:name="P1207" style:family="paragraph" style:parent-style-name="Standard">
      <style:paragraph-properties fo:margin-top="0.212cm" fo:margin-bottom="0.212cm" loext:contextual-spacing="false" fo:text-align="start" style:justify-single-word="false"/>
      <style:text-properties style:use-window-font-color="true" fo:font-size="11pt" fo:font-weight="bold" officeooo:rsid="0e7f68b3" officeooo:paragraph-rsid="0457140d" fo:background-color="transparent" style:font-size-asian="11pt" style:font-weight-asian="bold" style:font-weight-complex="bold"/>
    </style:style>
    <style:style style:name="P1208" style:family="paragraph" style:parent-style-name="Standard">
      <style:paragraph-properties fo:margin-left="0.009cm" fo:margin-right="0cm" fo:text-align="center" style:justify-single-word="false" fo:text-indent="0cm" style:auto-text-indent="false" style:snap-to-layout-grid="false"/>
      <style:text-properties fo:font-size="11pt" fo:font-weight="bold" officeooo:paragraph-rsid="0455226a" style:font-size-asian="11pt" style:font-weight-asian="bold" style:font-size-complex="11pt" style:font-weight-complex="bold"/>
    </style:style>
    <style:style style:name="P1209" style:family="paragraph" style:parent-style-name="Standard">
      <style:paragraph-properties fo:margin-left="0.009cm" fo:margin-right="0cm" fo:text-align="end" style:justify-single-word="false" fo:text-indent="0cm" style:auto-text-indent="false" style:snap-to-layout-grid="false"/>
      <style:text-properties fo:font-size="11pt" officeooo:rsid="0183692b" officeooo:paragraph-rsid="0455226a" style:font-size-asian="11pt" style:font-size-complex="11pt"/>
    </style:style>
    <style:style style:name="P1210" style:family="paragraph" style:parent-style-name="Standard">
      <style:paragraph-properties fo:margin-left="0.009cm" fo:margin-right="0cm" fo:text-align="center" style:justify-single-word="false" fo:text-indent="0cm" style:auto-text-indent="false" style:snap-to-layout-grid="false"/>
      <style:text-properties style:use-window-font-color="true" fo:font-size="11pt" fo:font-weight="bold" officeooo:paragraph-rsid="0455226a" style:font-size-asian="11pt" style:font-weight-asian="bold" style:font-size-complex="11pt" style:font-weight-complex="bold"/>
    </style:style>
    <style:style style:name="P1211" style:family="paragraph" style:parent-style-name="Standard">
      <style:paragraph-properties fo:margin-left="0.009cm" fo:margin-right="0cm" fo:text-align="center" style:justify-single-word="false" fo:text-indent="0cm" style:auto-text-indent="false" style:snap-to-layout-grid="false"/>
      <style:text-properties style:use-window-font-color="true" fo:font-size="11pt" fo:font-weight="bold" officeooo:rsid="07751037" officeooo:paragraph-rsid="0455226a" style:font-size-asian="11pt" style:font-weight-asian="bold" style:font-size-complex="11pt" style:font-weight-complex="bold"/>
    </style:style>
    <style:style style:name="P1212" style:family="paragraph" style:parent-style-name="Standard">
      <style:paragraph-properties fo:margin-left="0.009cm" fo:margin-right="0cm" fo:text-align="end" style:justify-single-word="false" fo:text-indent="0cm" style:auto-text-indent="false" style:snap-to-layout-grid="false"/>
      <style:text-properties style:use-window-font-color="true" fo:font-size="11pt" officeooo:rsid="032db109" officeooo:paragraph-rsid="0455226a" style:font-size-asian="11pt" style:font-size-complex="11pt"/>
    </style:style>
    <style:style style:name="P1213" style:family="paragraph" style:parent-style-name="Standard">
      <style:paragraph-properties fo:margin-left="0.009cm" fo:margin-right="0cm" fo:text-align="end" style:justify-single-word="false" fo:text-indent="0cm" style:auto-text-indent="false" style:snap-to-layout-grid="false"/>
      <style:text-properties style:use-window-font-color="true" fo:font-size="11pt" officeooo:rsid="06ccf68d" officeooo:paragraph-rsid="0455226a" style:font-size-asian="11pt" style:font-size-complex="11pt"/>
    </style:style>
    <style:style style:name="P1214" style:family="paragraph" style:parent-style-name="Standard">
      <style:paragraph-properties fo:margin-left="0.009cm" fo:margin-right="0cm" fo:text-align="end" style:justify-single-word="false" fo:text-indent="0cm" style:auto-text-indent="false" style:snap-to-layout-grid="false"/>
      <style:text-properties style:use-window-font-color="true" fo:font-size="11pt" officeooo:rsid="0e99e0c8" officeooo:paragraph-rsid="0455226a" style:font-size-asian="11pt" style:font-size-complex="11pt"/>
    </style:style>
    <style:style style:name="P1215" style:family="paragraph" style:parent-style-name="Standard">
      <style:paragraph-properties fo:margin-left="0.009cm" fo:margin-right="0cm" fo:text-align="end" style:justify-single-word="false" fo:text-indent="0cm" style:auto-text-indent="false" style:snap-to-layout-grid="false"/>
      <style:text-properties style:use-window-font-color="true" fo:font-size="11pt" officeooo:rsid="10e40573" officeooo:paragraph-rsid="0455226a" style:font-size-asian="11pt" style:font-size-complex="11pt"/>
    </style:style>
    <style:style style:name="P1216" style:family="paragraph" style:parent-style-name="Standard">
      <style:paragraph-properties fo:margin-left="0.009cm" fo:margin-right="0cm" fo:text-align="end" style:justify-single-word="false" fo:text-indent="0cm" style:auto-text-indent="false" style:snap-to-layout-grid="false"/>
      <style:text-properties style:use-window-font-color="true" fo:font-size="11pt" officeooo:rsid="127874ab" officeooo:paragraph-rsid="0455226a" style:font-size-asian="11pt" style:font-size-complex="11pt"/>
    </style:style>
    <style:style style:name="P1217" style:family="paragraph" style:parent-style-name="Standard">
      <style:paragraph-properties fo:margin-left="0cm" fo:margin-right="0cm" fo:text-align="end" style:justify-single-word="false" fo:text-indent="0cm" style:auto-text-indent="false" style:snap-to-layout-grid="false"/>
      <style:text-properties style:use-window-font-color="true" fo:font-size="11pt" officeooo:rsid="10e40573" officeooo:paragraph-rsid="0455226a" style:font-size-asian="11pt" style:font-size-complex="11pt"/>
    </style:style>
    <style:style style:name="P1218" style:family="paragraph" style:parent-style-name="Standard">
      <style:paragraph-properties fo:break-before="auto" fo:break-after="auto"/>
      <style:text-properties fo:color="#800080" style:font-name="Times New Roman" fo:font-size="16pt" fo:font-style="italic" fo:font-weight="bold" officeooo:paragraph-rsid="0455226a" style:font-size-asian="16pt" style:font-style-asian="italic" style:font-weight-asian="bold" style:font-name-complex="Times New Roman" style:font-style-complex="italic" style:font-weight-complex="bold"/>
    </style:style>
    <style:style style:name="P1219" style:family="paragraph" style:parent-style-name="Standard">
      <style:paragraph-properties fo:text-align="center" style:justify-single-word="false" fo:break-before="auto" fo:break-after="auto"/>
      <style:text-properties fo:color="#666633" style:font-name="Times New Roman" fo:font-size="16pt" fo:language="it" fo:country="IT" fo:font-weight="bold" officeooo:paragraph-rsid="04560c32"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P1220" style:family="paragraph" style:parent-style-name="Standard">
      <style:paragraph-properties fo:break-before="auto" fo:break-after="auto"/>
      <style:text-properties officeooo:paragraph-rsid="04560c32"/>
    </style:style>
    <style:style style:name="P1221" style:family="paragraph" style:parent-style-name="Standard">
      <loext:graphic-properties draw:fill="none"/>
      <style:paragraph-properties fo:margin-left="0cm" fo:margin-right="0.499cm" fo:text-align="center" style:justify-single-word="false" fo:orphans="2" fo:widows="2" fo:text-indent="0cm" style:auto-text-indent="false" fo:background-color="transparent" style:snap-to-layout-grid="false" style:writing-mode="lr-tb"/>
      <style:text-properties style:font-name="Times New Roman" fo:font-size="11pt" officeooo:rsid="00cf7e13" officeooo:paragraph-rsid="0455226a" fo:background-color="transparent" style:font-size-asian="11pt" style:font-size-complex="11pt"/>
    </style:style>
    <style:style style:name="P1222" style:family="paragraph" style:parent-style-name="Standard">
      <loext:graphic-properties draw:fill="none"/>
      <style:paragraph-properties fo:margin-left="0cm" fo:margin-right="0.499cm" fo:text-align="center" style:justify-single-word="false" fo:orphans="2" fo:widows="2" fo:text-indent="0cm" style:auto-text-indent="false" fo:background-color="transparent" style:snap-to-layout-grid="false" style:writing-mode="lr-tb"/>
      <style:text-properties style:font-name="Times New Roman" fo:font-size="11pt" officeooo:rsid="00de2e7e" officeooo:paragraph-rsid="0455226a" fo:background-color="transparent" style:font-size-asian="11pt" style:font-size-complex="11pt"/>
    </style:style>
    <style:style style:name="P1223" style:family="paragraph" style:parent-style-name="Standard">
      <loext:graphic-properties draw:fill="none"/>
      <style:paragraph-properties fo:margin-left="0cm" fo:margin-right="0.499cm" fo:text-align="center" style:justify-single-word="false" fo:orphans="2" fo:widows="2" fo:text-indent="0cm" style:auto-text-indent="false" fo:background-color="transparent" style:snap-to-layout-grid="false" style:writing-mode="lr-tb"/>
      <style:text-properties style:font-name="Times New Roman" fo:font-size="11pt" officeooo:rsid="00b23530" officeooo:paragraph-rsid="04560c32" style:font-size-asian="11pt" style:font-size-complex="11pt"/>
    </style:style>
    <style:style style:name="P1224" style:family="paragraph" style:parent-style-name="Standard">
      <loext:graphic-properties draw:fill="none"/>
      <style:paragraph-properties fo:margin-left="0cm" fo:margin-right="0.499cm" fo:text-align="center" style:justify-single-word="false" fo:orphans="2" fo:widows="2" fo:text-indent="0cm" style:auto-text-indent="false" fo:background-color="transparent" style:snap-to-layout-grid="false" style:writing-mode="lr-tb"/>
      <style:text-properties style:font-name="Times New Roman" fo:font-size="11pt" officeooo:rsid="00a28fa9" officeooo:paragraph-rsid="04560c32" style:font-size-asian="11pt" style:font-size-complex="11pt"/>
    </style:style>
    <style:style style:name="P1225" style:family="paragraph" style:parent-style-name="Standard">
      <loext:graphic-properties draw:fill="none"/>
      <style:paragraph-properties fo:margin-left="0cm" fo:margin-right="0.499cm" fo:text-align="center" style:justify-single-word="false" fo:orphans="2" fo:widows="2" fo:text-indent="0cm" style:auto-text-indent="false" fo:background-color="transparent" style:snap-to-layout-grid="false" style:writing-mode="lr-tb"/>
      <style:text-properties style:font-name="Times New Roman" fo:font-size="11pt" officeooo:rsid="010a86e9" officeooo:paragraph-rsid="04560c32" style:font-size-asian="11pt" style:font-size-complex="11pt"/>
    </style:style>
    <style:style style:name="P1226" style:family="paragraph" style:parent-style-name="Standard">
      <loext:graphic-properties draw:fill="none"/>
      <style:paragraph-properties fo:margin-left="0cm" fo:margin-right="0.499cm" fo:text-align="center" style:justify-single-word="false" fo:orphans="2" fo:widows="2" fo:text-indent="0cm" style:auto-text-indent="false" fo:background-color="transparent" style:snap-to-layout-grid="false" style:writing-mode="lr-tb"/>
      <style:text-properties style:font-name="Times New Roman" fo:font-size="11pt" officeooo:rsid="00e7116e" officeooo:paragraph-rsid="04560c32" style:font-size-asian="11pt" style:font-size-complex="11pt"/>
    </style:style>
    <style:style style:name="P1227" style:family="paragraph" style:parent-style-name="Standard">
      <loext:graphic-properties draw:fill="none" draw:fill-color="#ffff00" draw:opacity="100%" draw:fill-image-width="0cm" draw:fill-image-height="0cm"/>
      <style:paragraph-properties fo:text-align="center" style:justify-single-word="false" fo:background-color="transparent" style:snap-to-layout-grid="false" style:writing-mode="lr-tb"/>
      <style:text-properties style:font-name="Times New Roman" fo:font-size="11pt" officeooo:rsid="007f3698" officeooo:paragraph-rsid="0455226a" fo:background-color="transparent" style:font-size-asian="11pt" style:font-size-complex="11pt"/>
    </style:style>
    <style:style style:name="P1228" style:family="paragraph" style:parent-style-name="Standard">
      <loext:graphic-properties draw:fill="none" draw:fill-color="#ffff00" draw:opacity="100%" draw:fill-image-width="0cm" draw:fill-image-height="0cm"/>
      <style:paragraph-properties fo:text-align="center" style:justify-single-word="false" fo:background-color="transparent" style:snap-to-layout-grid="false" style:writing-mode="lr-tb"/>
      <style:text-properties style:font-name="Times New Roman" fo:font-size="11pt" officeooo:rsid="0108ec5c" officeooo:paragraph-rsid="0455226a" fo:background-color="transparent" style:font-size-asian="11pt" style:font-size-complex="11pt"/>
    </style:style>
    <style:style style:name="P1229" style:family="paragraph" style:parent-style-name="Standard">
      <loext:graphic-properties draw:fill="none" draw:fill-color="#ffff00" draw:opacity="100%" draw:fill-image-width="0cm" draw:fill-image-height="0cm"/>
      <style:paragraph-properties fo:text-align="center" style:justify-single-word="false" fo:background-color="transparent" style:snap-to-layout-grid="false" style:writing-mode="lr-tb"/>
      <style:text-properties style:font-name="Times New Roman" fo:font-size="11pt" officeooo:rsid="0125fe75" officeooo:paragraph-rsid="04560c32" fo:background-color="transparent" style:font-size-asian="11pt" style:font-size-complex="11pt"/>
    </style:style>
    <style:style style:name="P1230" style:family="paragraph" style:parent-style-name="Standard">
      <loext:graphic-properties draw:fill="none" draw:fill-color="#ffff00" draw:opacity="100%" draw:fill-image-width="0cm" draw:fill-image-height="0cm"/>
      <style:paragraph-properties fo:text-align="center" style:justify-single-word="false" fo:background-color="transparent" style:snap-to-layout-grid="false" style:writing-mode="lr-tb"/>
      <style:text-properties style:font-name="Times New Roman" fo:font-size="11pt" officeooo:rsid="00e547df" officeooo:paragraph-rsid="04560c32" fo:background-color="transparent" style:font-size-asian="11pt" style:font-size-complex="11pt"/>
    </style:style>
    <style:style style:name="P1231" style:family="paragraph" style:parent-style-name="Standard">
      <loext:graphic-properties draw:fill="none" draw:fill-image-width="0cm" draw:fill-image-height="0cm"/>
      <style:paragraph-properties fo:text-align="center" style:justify-single-word="false" fo:background-color="transparent" style:snap-to-layout-grid="false" style:writing-mode="lr-tb"/>
      <style:text-properties style:font-name="Times New Roman" fo:font-size="11pt" officeooo:rsid="01106f08" officeooo:paragraph-rsid="0455226a" style:font-size-asian="11pt" style:font-size-complex="11pt"/>
    </style:style>
    <style:style style:name="P1232" style:family="paragraph" style:parent-style-name="Standard">
      <style:paragraph-properties fo:text-align="center" style:justify-single-word="false" fo:break-before="page"/>
      <style:text-properties officeooo:paragraph-rsid="04560c32"/>
    </style:style>
    <style:style style:name="P1233" style:family="paragraph" style:parent-style-name="Standard">
      <style:paragraph-properties fo:text-align="center" style:justify-single-word="false" fo:break-before="page"/>
      <style:text-properties officeooo:paragraph-rsid="0457140d"/>
    </style:style>
    <style:style style:name="P1234" style:family="paragraph" style:parent-style-name="Standard">
      <style:paragraph-properties fo:margin-top="0cm" fo:margin-bottom="0cm" loext:contextual-spacing="false" fo:text-align="end" style:justify-single-word="false" style:snap-to-layout-grid="false"/>
      <style:text-properties style:font-name="Times New Roman" fo:font-size="11pt" officeooo:paragraph-rsid="04560c32" style:font-size-asian="11pt" style:font-name-complex="Times New Roman" style:font-size-complex="10pt"/>
    </style:style>
    <style:style style:name="P1235" style:family="paragraph" style:parent-style-name="Standard">
      <style:paragraph-properties fo:margin-top="0cm" fo:margin-bottom="0cm" loext:contextual-spacing="false" fo:text-align="start" style:justify-single-word="false" style:snap-to-layout-grid="false"/>
      <style:text-properties style:font-name="Times New Roman" fo:font-size="11pt" officeooo:paragraph-rsid="04560c32" style:font-size-asian="11pt" style:font-name-complex="Times New Roman" style:font-size-complex="10pt"/>
    </style:style>
    <style:style style:name="P1236" style:family="paragraph" style:parent-style-name="Standard">
      <style:paragraph-properties fo:margin-top="0.212cm" fo:margin-bottom="0cm" loext:contextual-spacing="false"/>
      <style:text-properties fo:font-size="11pt" fo:font-weight="bold" officeooo:paragraph-rsid="0457140d" style:font-size-asian="11pt" style:font-weight-asian="bold" style:font-weight-complex="bold"/>
    </style:style>
    <style:style style:name="P1237" style:family="paragraph" style:parent-style-name="Heading_20_5">
      <style:paragraph-properties fo:margin-top="0cm" fo:margin-bottom="0cm" loext:contextual-spacing="false"/>
      <style:text-properties fo:color="#661900" style:font-name="Times New Roman" fo:font-size="14pt" fo:language="it" fo:country="IT" fo:font-weight="bold" officeooo:rsid="0af88cb8" officeooo:paragraph-rsid="0455226a"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1238" style:family="paragraph" style:parent-style-name="Corpo_20_del_20_testo_20_2">
      <style:paragraph-properties style:text-autospace="ideograph-alpha"/>
      <style:text-properties style:font-name="Times New Roman" fo:font-size="11pt" officeooo:paragraph-rsid="0455226a" style:font-size-asian="11pt" style:font-name-complex="Times New Roman"/>
    </style:style>
    <style:style style:name="P1239" style:family="paragraph" style:parent-style-name="Table_20_Contents">
      <style:paragraph-properties fo:text-align="start" style:justify-single-word="false"/>
      <style:text-properties style:font-name="Times New Roman3" fo:font-size="12pt" fo:font-weight="bold" officeooo:paragraph-rsid="0455226a"/>
    </style:style>
    <style:style style:name="P1240" style:family="paragraph" style:parent-style-name="Heading" style:master-page-name="Standard">
      <style:paragraph-properties style:page-number="auto"/>
      <style:text-properties fo:color="#000000" style:font-name="Times New Roman" style:font-name-complex="Times New Roman"/>
    </style:style>
    <style:style style:name="P1241" style:family="paragraph" style:parent-style-name="elenco-western">
      <style:paragraph-properties fo:margin-top="0cm" fo:margin-bottom="0cm" loext:contextual-spacing="false"/>
      <style:text-properties style:font-name="Times New Roman" officeooo:paragraph-rsid="04375543" style:font-name-asian="Times New Roman" style:font-name-complex="Times New Roman" style:font-size-complex="10pt"/>
    </style:style>
    <style:style style:name="P1242" style:family="paragraph" style:parent-style-name="elenco-western">
      <style:paragraph-properties fo:margin-top="0cm" fo:margin-bottom="0cm" loext:contextual-spacing="false" fo:text-align="justify" style:justify-single-word="false"/>
      <style:text-properties style:font-name="Times New Roman" officeooo:paragraph-rsid="0455226a" style:font-name-asian="Times New Roman" style:font-name-complex="Times New Roman" style:font-size-complex="10pt"/>
    </style:style>
    <style:style style:name="P1243" style:family="paragraph" style:parent-style-name="elenco-western">
      <style:paragraph-properties fo:margin-top="0cm" fo:margin-bottom="0cm" loext:contextual-spacing="false"/>
      <style:text-properties style:font-name="Times New Roman" officeooo:paragraph-rsid="0455226a" style:font-name-asian="Times New Roman" style:font-name-complex="Times New Roman" style:font-size-complex="12pt"/>
    </style:style>
    <style:style style:name="P1244" style:family="paragraph" style:parent-style-name="elenco-western">
      <style:paragraph-properties fo:margin-top="0cm" fo:margin-bottom="0cm" loext:contextual-spacing="false"/>
      <style:text-properties style:font-name="Times New Roman" officeooo:paragraph-rsid="0455226a" style:font-name-asian="Batang" style:font-name-complex="Times New Roman" style:font-size-complex="10pt"/>
    </style:style>
    <style:style style:name="P1245" style:family="paragraph" style:parent-style-name="elenco-western">
      <style:paragraph-properties fo:margin-top="0cm" fo:margin-bottom="0cm" loext:contextual-spacing="false" fo:text-align="justify" style:justify-single-word="false"/>
      <style:text-properties style:use-window-font-color="true" style:font-name="Times New Roman" fo:font-size="11pt" fo:font-weight="normal" officeooo:paragraph-rsid="0455226a" style:font-name-asian="Batang" style:font-size-asian="11pt" style:font-weight-asian="normal" style:font-name-complex="Times New Roman" style:font-size-complex="10pt" style:font-weight-complex="normal"/>
    </style:style>
    <style:style style:name="P1246" style:family="paragraph" style:parent-style-name="elenco-western">
      <style:paragraph-properties fo:margin-top="0cm" fo:margin-bottom="0cm" loext:contextual-spacing="false"/>
      <style:text-properties officeooo:paragraph-rsid="0455226a"/>
    </style:style>
    <style:style style:name="P1247" style:family="paragraph" style:parent-style-name="xl32">
      <style:paragraph-properties fo:margin-top="0cm" fo:margin-bottom="0cm" loext:contextual-spacing="false" style:snap-to-layout-grid="false"/>
      <style:text-properties style:font-name="Times New Roman" fo:font-size="11pt" officeooo:paragraph-rsid="0455226a" style:font-name-asian="Times New Roman" style:font-size-asian="11pt" style:font-name-complex="Times New Roman" style:font-size-complex="11pt"/>
    </style:style>
    <style:style style:name="P1248" style:family="paragraph" style:parent-style-name="western">
      <style:paragraph-properties fo:margin-top="0cm" fo:margin-bottom="0cm" loext:contextual-spacing="false" fo:hyphenation-ladder-count="no-limit"/>
      <style:text-properties style:use-window-font-color="true" style:font-name="Times New Roman" fo:font-size="11pt" officeooo:paragraph-rsid="0455226a" style:font-name-asian="Times New Roman" style:font-size-asian="11pt" style:language-asian="it" style:country-asian="IT" style:font-name-complex="Times New Roman" fo:hyphenate="true" fo:hyphenation-remain-char-count="2" fo:hyphenation-push-char-count="2"/>
    </style:style>
    <style:style style:name="P1249" style:family="paragraph" style:parent-style-name="Footnote">
      <style:text-properties officeooo:rsid="005a6c81" officeooo:paragraph-rsid="005a6c81" fo:background-color="transparent"/>
    </style:style>
    <style:style style:name="P1250" style:family="paragraph" style:parent-style-name="Normale_20__28_Web_29_">
      <style:paragraph-properties fo:margin-top="0cm" fo:margin-bottom="0cm" loext:contextual-spacing="false" fo:text-align="center" style:justify-single-word="false" style:snap-to-layout-grid="false"/>
      <style:text-properties style:font-name="Times New Roman" fo:font-size="11pt" officeooo:paragraph-rsid="0455226a" style:font-size-asian="11pt" style:font-name-complex="Times New Roman" style:font-size-complex="10pt"/>
    </style:style>
    <style:style style:name="P1251" style:family="paragraph" style:parent-style-name="Normale_20__28_Web_29_">
      <style:paragraph-properties fo:margin-top="0cm" fo:margin-bottom="0cm" loext:contextual-spacing="false" fo:text-align="center" style:justify-single-word="false" style:snap-to-layout-grid="false"/>
      <style:text-properties style:font-name="Times New Roman" fo:font-size="11pt" officeooo:paragraph-rsid="04560c32" style:font-size-asian="11pt" style:font-name-complex="Times New Roman" style:font-size-complex="10pt"/>
    </style:style>
    <style:style style:name="P1252" style:family="paragraph" style:parent-style-name="Normale_20__28_Web_29_">
      <style:paragraph-properties fo:margin-top="0cm" fo:margin-bottom="0cm" loext:contextual-spacing="false" style:snap-to-layout-grid="false"/>
      <style:text-properties style:font-name="Times New Roman" fo:font-size="11pt" officeooo:paragraph-rsid="0455226a" style:font-size-asian="11pt" style:font-name-complex="Times New Roman" style:font-size-complex="10pt"/>
    </style:style>
    <style:style style:name="P1253" style:family="paragraph" style:parent-style-name="Normale_20__28_Web_29_">
      <style:paragraph-properties fo:margin-top="0cm" fo:margin-bottom="0cm" loext:contextual-spacing="false" style:snap-to-layout-grid="false"/>
      <style:text-properties style:font-name="Times New Roman" fo:font-size="11pt" officeooo:paragraph-rsid="04560c32" style:font-size-asian="11pt" style:font-name-complex="Times New Roman" style:font-size-complex="10pt"/>
    </style:style>
    <style:style style:name="P1254" style:family="paragraph" style:parent-style-name="Normale_20__28_Web_29_">
      <style:paragraph-properties fo:margin-top="0cm" fo:margin-bottom="0cm" loext:contextual-spacing="false" fo:text-align="end" style:justify-single-word="false" style:snap-to-layout-grid="false"/>
      <style:text-properties style:font-name="Times New Roman" fo:font-size="11pt" officeooo:paragraph-rsid="04560c32" style:font-size-asian="11pt" style:font-name-complex="Times New Roman" style:font-size-complex="10pt"/>
    </style:style>
    <style:style style:name="P1255" style:family="paragraph" style:parent-style-name="Normale_20__28_Web_29_">
      <style:paragraph-properties fo:margin-top="0cm" fo:margin-bottom="0cm" loext:contextual-spacing="false" fo:text-align="justify" style:justify-single-word="false" style:snap-to-layout-grid="false"/>
      <style:text-properties style:font-name="Times New Roman" fo:font-size="11pt" officeooo:paragraph-rsid="04560c32" style:font-size-asian="11pt" style:font-name-complex="Times New Roman" style:font-size-complex="10pt"/>
    </style:style>
    <style:style style:name="P1256" style:family="paragraph" style:parent-style-name="Normale_20__28_Web_29_">
      <style:paragraph-properties fo:margin-top="0cm" fo:margin-bottom="0cm" loext:contextual-spacing="false" style:line-height-at-least="0.291cm" fo:text-align="end" style:justify-single-word="false" style:snap-to-layout-grid="false"/>
      <style:text-properties style:font-name="Times New Roman" fo:font-size="11pt" officeooo:paragraph-rsid="04560c32" style:font-size-asian="11pt" style:font-name-complex="Times New Roman" style:font-size-complex="10pt"/>
    </style:style>
    <style:style style:name="P1257" style:family="paragraph" style:parent-style-name="Normale_20__28_Web_29_">
      <style:paragraph-properties fo:margin-top="0cm" fo:margin-bottom="0cm" loext:contextual-spacing="false" style:line-height-at-least="0.291cm" style:snap-to-layout-grid="false"/>
      <style:text-properties style:font-name="Times New Roman" fo:font-size="11pt" officeooo:paragraph-rsid="04560c32" style:font-size-asian="11pt" style:font-name-complex="Times New Roman" style:font-size-complex="10pt"/>
    </style:style>
    <style:style style:name="P1258" style:family="paragraph" style:parent-style-name="Normale_20__28_Web_29_">
      <style:paragraph-properties fo:margin-top="0cm" fo:margin-bottom="0cm" loext:contextual-spacing="false" style:line-height-at-least="0.291cm" fo:text-align="justify" style:justify-single-word="false" style:snap-to-layout-grid="false"/>
      <style:text-properties style:font-name="Times New Roman" fo:font-size="11pt" officeooo:paragraph-rsid="04560c32" style:font-size-asian="11pt" style:font-name-complex="Times New Roman" style:font-size-complex="10pt"/>
    </style:style>
    <style:style style:name="P1259" style:family="paragraph" style:parent-style-name="Normale_20__28_Web_29_">
      <style:paragraph-properties fo:margin-top="0cm" fo:margin-bottom="0cm" loext:contextual-spacing="false" style:line-height-at-least="0.265cm" fo:text-align="end" style:justify-single-word="false" style:snap-to-layout-grid="false"/>
      <style:text-properties style:font-name="Times New Roman" fo:font-size="11pt" officeooo:paragraph-rsid="04560c32" style:font-size-asian="11pt" style:font-name-complex="Times New Roman" style:font-size-complex="10pt"/>
    </style:style>
    <style:style style:name="P1260" style:family="paragraph" style:parent-style-name="Normale_20__28_Web_29_">
      <style:paragraph-properties fo:margin-top="0cm" fo:margin-bottom="0cm" loext:contextual-spacing="false" style:line-height-at-least="0.265cm" style:snap-to-layout-grid="false"/>
      <style:text-properties style:font-name="Times New Roman" fo:font-size="11pt" officeooo:paragraph-rsid="04560c32" style:font-size-asian="11pt" style:font-name-complex="Times New Roman" style:font-size-complex="10pt"/>
    </style:style>
    <style:style style:name="P1261" style:family="paragraph" style:parent-style-name="Normale_20__28_Web_29_">
      <style:paragraph-properties fo:margin-top="0cm" fo:margin-bottom="0cm" loext:contextual-spacing="false" fo:text-align="start" style:justify-single-word="false" style:snap-to-layout-grid="false"/>
      <style:text-properties style:font-name="Times New Roman" fo:font-size="11pt" officeooo:paragraph-rsid="04560c32" style:font-size-asian="11pt" style:font-name-complex="Times New Roman" style:font-size-complex="10pt"/>
    </style:style>
    <style:style style:name="P1262" style:family="paragraph" style:parent-style-name="Normale_20__28_Web_29_">
      <style:paragraph-properties fo:margin-top="0cm" fo:margin-bottom="0cm" loext:contextual-spacing="false" fo:text-align="center" style:justify-single-word="false" style:snap-to-layout-grid="false"/>
      <style:text-properties style:font-name="Times New Roman" fo:font-size="11pt" officeooo:paragraph-rsid="04560c32" style:font-size-asian="11pt" style:font-name-complex="Times New Roman" style:font-size-complex="11pt"/>
    </style:style>
    <style:style style:name="P1263" style:family="paragraph" style:parent-style-name="Normale_20__28_Web_29_">
      <style:paragraph-properties fo:margin-top="0cm" fo:margin-bottom="0cm" loext:contextual-spacing="false" style:line-height-at-least="0.159cm" fo:text-align="center" style:justify-single-word="false" style:snap-to-layout-grid="false"/>
      <style:text-properties fo:color="#000000" style:font-name="Times New Roman" fo:font-size="11pt" officeooo:paragraph-rsid="04560c32" style:font-size-asian="11pt" style:font-name-complex="Times New Roman" style:font-size-complex="11pt"/>
    </style:style>
    <style:style style:name="P1264" style:family="paragraph" style:parent-style-name="Normale_20__28_Web_29_">
      <style:paragraph-properties fo:margin-top="0cm" fo:margin-bottom="0cm" loext:contextual-spacing="false" fo:text-align="center" style:justify-single-word="false" style:snap-to-layout-grid="false"/>
      <style:text-properties fo:color="#000000" style:font-name="Times New Roman" fo:font-size="11pt" officeooo:paragraph-rsid="04560c32" style:font-size-asian="11pt" style:font-name-complex="Times New Roman" style:font-size-complex="11pt"/>
    </style:style>
    <style:style style:name="P1265" style:family="paragraph" style:parent-style-name="Normale_20__28_Web_29_">
      <style:paragraph-properties fo:margin-top="0cm" fo:margin-bottom="0cm" loext:contextual-spacing="false" style:snap-to-layout-grid="false"/>
      <style:text-properties fo:color="#000000" style:font-name="Times New Roman" fo:font-size="11pt" officeooo:paragraph-rsid="04560c32" style:font-size-asian="11pt" style:font-name-complex="Times New Roman" style:font-size-complex="11pt"/>
    </style:style>
    <style:style style:name="P1266" style:family="paragraph" style:parent-style-name="Normale_20__28_Web_29_">
      <style:paragraph-properties fo:margin-top="0cm" fo:margin-bottom="0cm" loext:contextual-spacing="false" style:line-height-at-least="0.265cm" fo:text-align="center" style:justify-single-word="false" style:snap-to-layout-grid="false"/>
      <style:text-properties fo:color="#000000" style:font-name="Times New Roman" fo:font-size="11pt" officeooo:paragraph-rsid="04560c32" style:font-size-asian="11pt" style:font-name-complex="Times New Roman" style:font-size-complex="11pt"/>
    </style:style>
    <style:style style:name="P1267" style:family="paragraph" style:parent-style-name="Normale_20__28_Web_29_">
      <style:paragraph-properties fo:margin-top="0cm" fo:margin-bottom="0cm" loext:contextual-spacing="false" style:line-height-at-least="0.265cm" style:snap-to-layout-grid="false"/>
      <style:text-properties fo:color="#000000" style:font-name="Times New Roman" fo:font-size="11pt" officeooo:paragraph-rsid="04560c32" style:font-size-asian="11pt" style:font-name-complex="Times New Roman" style:font-size-complex="11pt"/>
    </style:style>
    <style:style style:name="P1268" style:family="paragraph" style:parent-style-name="Normale_20__28_Web_29_">
      <style:paragraph-properties fo:margin-top="0cm" fo:margin-bottom="0cm" loext:contextual-spacing="false" fo:text-align="center" style:justify-single-word="false" style:snap-to-layout-grid="false"/>
      <style:text-properties fo:color="#000000" style:font-name="Times New Roman" fo:font-size="10pt" officeooo:paragraph-rsid="04560c32" style:font-size-asian="10pt" style:font-name-complex="Times New Roman" style:font-size-complex="10pt"/>
    </style:style>
    <style:style style:name="P1269" style:family="paragraph" style:parent-style-name="Normale_20__28_Web_29_">
      <style:paragraph-properties fo:margin-top="0cm" fo:margin-bottom="0cm" loext:contextual-spacing="false" fo:text-align="center" style:justify-single-word="false" style:snap-to-layout-grid="false"/>
      <style:text-properties fo:color="#000000" style:text-line-through-style="none" style:text-line-through-type="none" style:font-name="Times New Roman" fo:font-size="10pt" officeooo:paragraph-rsid="04560c32" style:font-size-asian="10pt" style:font-name-complex="Times New Roman" style:font-size-complex="10pt"/>
    </style:style>
    <style:style style:name="P1270" style:family="paragraph" style:parent-style-name="Normale_20__28_Web_29_">
      <style:paragraph-properties fo:margin-top="0cm" fo:margin-bottom="0cm" loext:contextual-spacing="false" style:snap-to-layout-grid="false"/>
      <style:text-properties fo:color="#000000" style:text-line-through-style="none" style:text-line-through-type="none" style:font-name="Times New Roman" fo:font-size="11pt" officeooo:paragraph-rsid="04560c32" style:font-size-asian="11pt" style:font-name-complex="Times New Roman" style:font-size-complex="11pt"/>
    </style:style>
    <style:style style:name="P1271" style:family="paragraph" style:parent-style-name="Normale_20__28_Web_29_">
      <style:paragraph-properties fo:margin-top="0cm" fo:margin-bottom="0cm" loext:contextual-spacing="false" fo:text-align="center" style:justify-single-word="false" style:snap-to-layout-grid="false"/>
      <style:text-properties fo:color="#000000" style:text-line-through-style="none" style:text-line-through-type="none" style:font-name="Times New Roman" fo:font-size="11pt" officeooo:paragraph-rsid="04560c32" style:font-size-asian="11pt" style:font-name-complex="Times New Roman" style:font-size-complex="11pt"/>
    </style:style>
    <style:style style:name="P1272" style:family="paragraph" style:parent-style-name="Livello_20_5">
      <style:paragraph-properties fo:text-align="center" style:justify-single-word="false" style:snap-to-layout-grid="false"/>
      <style:text-properties fo:font-size="11pt" officeooo:paragraph-rsid="0455226a" style:font-size-asian="11pt"/>
    </style:style>
    <style:style style:name="P1273" style:family="paragraph" style:parent-style-name="Livello_20_5">
      <style:paragraph-properties style:snap-to-layout-grid="false"/>
      <style:text-properties fo:font-size="11pt" officeooo:paragraph-rsid="0455226a" style:font-size-asian="11pt"/>
    </style:style>
    <style:style style:name="P1274" style:family="paragraph" style:parent-style-name="Livello_20_5">
      <style:paragraph-properties style:line-height-at-least="0.265cm" fo:text-align="center" style:justify-single-word="false" style:snap-to-layout-grid="false"/>
      <style:text-properties fo:font-size="11pt" officeooo:paragraph-rsid="04560c32" style:font-size-asian="11pt" style:font-size-complex="11pt"/>
    </style:style>
    <style:style style:name="P1275" style:family="paragraph" style:parent-style-name="Livello_20_5">
      <style:paragraph-properties fo:text-align="center" style:justify-single-word="false" style:snap-to-layout-grid="false"/>
      <style:text-properties fo:font-size="11pt" officeooo:paragraph-rsid="04560c32" style:font-size-asian="11pt" style:font-size-complex="11pt"/>
    </style:style>
    <style:style style:name="P1276" style:family="paragraph" style:parent-style-name="Livello_20_5">
      <style:paragraph-properties style:line-height-at-least="0.291cm" fo:text-align="center" style:justify-single-word="false" style:snap-to-layout-grid="false"/>
      <style:text-properties fo:font-size="11pt" officeooo:paragraph-rsid="04560c32" style:font-size-asian="11pt" style:font-size-complex="11pt"/>
    </style:style>
    <style:style style:name="P1277" style:family="paragraph" style:parent-style-name="Livello_20_5">
      <style:paragraph-properties style:line-height-at-least="0.265cm" fo:text-align="end" style:justify-single-word="false" style:snap-to-layout-grid="false"/>
      <style:text-properties fo:font-size="11pt" officeooo:paragraph-rsid="04560c32" style:font-size-asian="11pt"/>
    </style:style>
    <style:style style:name="P1278" style:family="paragraph" style:parent-style-name="Livello_20_5">
      <style:paragraph-properties style:line-height-at-least="0.265cm" fo:text-align="justify" style:justify-single-word="false" style:snap-to-layout-grid="false"/>
      <style:text-properties fo:font-size="11pt" officeooo:paragraph-rsid="04560c32" style:font-size-asian="11pt"/>
    </style:style>
    <style:style style:name="P1279" style:family="paragraph" style:parent-style-name="Livello_20_5">
      <style:paragraph-properties fo:text-align="center" style:justify-single-word="false" style:snap-to-layout-grid="false"/>
      <style:text-properties fo:font-size="11pt" officeooo:paragraph-rsid="0455226a" fo:background-color="transparent" style:font-size-asian="11pt"/>
    </style:style>
    <style:style style:name="P1280" style:family="paragraph" style:parent-style-name="Livello_20_5">
      <style:paragraph-properties fo:text-align="center" style:justify-single-word="false" style:snap-to-layout-grid="false"/>
      <style:text-properties fo:font-size="11pt" officeooo:paragraph-rsid="04560c32" style:font-name-asian="Arial Unicode MS" style:font-size-asian="11pt" style:font-size-complex="11pt"/>
    </style:style>
    <style:style style:name="P1281" style:family="paragraph" style:parent-style-name="Livello_20_5">
      <style:paragraph-properties style:line-height-at-least="0.106cm" fo:text-align="center" style:justify-single-word="false" style:snap-to-layout-grid="false"/>
      <style:text-properties fo:font-size="11pt" officeooo:paragraph-rsid="04560c32" style:font-name-asian="Arial Unicode MS" style:font-size-asian="11pt" style:font-size-complex="11pt"/>
    </style:style>
    <style:style style:name="P1282" style:family="paragraph" style:parent-style-name="Livello_20_5">
      <style:paragraph-properties style:line-height-at-least="0.397cm" fo:text-align="center" style:justify-single-word="false" style:snap-to-layout-grid="false"/>
      <style:text-properties fo:font-size="11pt" officeooo:paragraph-rsid="04560c32" style:font-name-asian="Arial Unicode MS" style:font-size-asian="11pt" style:font-size-complex="11pt"/>
    </style:style>
    <style:style style:name="P1283" style:family="paragraph" style:parent-style-name="Livello_20_5">
      <style:paragraph-properties style:line-height-at-least="0.318cm" fo:text-align="center" style:justify-single-word="false" style:snap-to-layout-grid="false"/>
      <style:text-properties fo:color="#000000" fo:font-size="11pt" officeooo:paragraph-rsid="04560c32" style:font-size-asian="11pt" style:font-size-complex="11pt"/>
    </style:style>
    <style:style style:name="P1284" style:family="paragraph" style:parent-style-name="Livello_20_5">
      <style:paragraph-properties fo:text-align="center" style:justify-single-word="false" style:snap-to-layout-grid="false"/>
      <style:text-properties fo:color="#000000" fo:font-size="11pt" officeooo:paragraph-rsid="04560c32" style:font-size-asian="11pt" style:font-size-complex="11pt"/>
    </style:style>
    <style:style style:name="P1285" style:family="paragraph" style:parent-style-name="Livello_20_5">
      <style:paragraph-properties style:line-height-at-least="0.079cm" fo:text-align="center" style:justify-single-word="false" style:snap-to-layout-grid="false"/>
      <style:text-properties fo:color="#000000" fo:font-size="11pt" officeooo:paragraph-rsid="04560c32" style:font-size-asian="11pt" style:font-size-complex="11pt"/>
    </style:style>
    <style:style style:name="P1286" style:family="paragraph" style:parent-style-name="Livello_20_5">
      <style:paragraph-properties style:line-height-at-least="0.159cm" fo:text-align="center" style:justify-single-word="false" style:snap-to-layout-grid="false"/>
      <style:text-properties fo:color="#000000" fo:font-size="11pt" officeooo:paragraph-rsid="04560c32" style:font-size-asian="11pt" style:font-size-complex="11pt"/>
    </style:style>
    <style:style style:name="P1287" style:family="paragraph" style:parent-style-name="Livello_20_5">
      <style:paragraph-properties style:line-height-at-least="0.053cm" fo:text-align="center" style:justify-single-word="false" style:snap-to-layout-grid="false"/>
      <style:text-properties fo:color="#000000" fo:font-size="11pt" officeooo:paragraph-rsid="04560c32" style:font-size-asian="11pt" style:font-size-complex="11pt"/>
    </style:style>
    <style:style style:name="P1288" style:family="paragraph" style:parent-style-name="Livello_20_5">
      <style:paragraph-properties style:line-height-at-least="0.026cm" fo:text-align="center" style:justify-single-word="false" style:snap-to-layout-grid="false"/>
      <style:text-properties fo:color="#000000" fo:font-size="11pt" officeooo:paragraph-rsid="04560c32" style:font-size-asian="11pt" style:font-size-complex="11pt"/>
    </style:style>
    <style:style style:name="P1289" style:family="paragraph" style:parent-style-name="Livello_20_5">
      <style:paragraph-properties style:line-height-at-least="0.212cm" fo:text-align="center" style:justify-single-word="false" style:snap-to-layout-grid="false"/>
      <style:text-properties fo:color="#000000" fo:font-size="11pt" officeooo:paragraph-rsid="04560c32" style:font-size-asian="11pt" style:font-size-complex="11pt"/>
    </style:style>
    <style:style style:name="P1290" style:family="paragraph" style:parent-style-name="Livello_20_5">
      <style:paragraph-properties style:line-height-at-least="0.106cm" fo:text-align="center" style:justify-single-word="false" style:snap-to-layout-grid="false"/>
      <style:text-properties fo:color="#000000" fo:font-size="11pt" officeooo:paragraph-rsid="04560c32" style:font-size-asian="11pt" style:font-size-complex="11pt"/>
    </style:style>
    <style:style style:name="P1291" style:family="paragraph" style:parent-style-name="Livello_20_5">
      <style:paragraph-properties style:line-height-at-least="0.344cm" fo:text-align="center" style:justify-single-word="false" style:snap-to-layout-grid="false"/>
      <style:text-properties fo:color="#000000" fo:font-size="11pt" officeooo:paragraph-rsid="04560c32" style:font-size-asian="11pt" style:font-size-complex="11pt"/>
    </style:style>
    <style:style style:name="P1292" style:family="paragraph" style:parent-style-name="Livello_20_5">
      <style:paragraph-properties style:line-height-at-least="0.291cm" fo:text-align="center" style:justify-single-word="false" style:snap-to-layout-grid="false"/>
      <style:text-properties fo:color="#000000" fo:font-size="11pt" officeooo:paragraph-rsid="04560c32" style:font-size-asian="11pt" style:font-size-complex="11pt"/>
    </style:style>
    <style:style style:name="P1293" style:family="paragraph" style:parent-style-name="Livello_20_5">
      <style:paragraph-properties fo:text-align="center" style:justify-single-word="false" style:snap-to-layout-grid="false"/>
      <style:text-properties style:text-line-through-style="none" style:text-line-through-type="none" fo:font-size="11pt" officeooo:paragraph-rsid="04560c32" style:font-size-asian="11pt" style:font-size-complex="11pt"/>
    </style:style>
    <style:style style:name="P1294" style:family="paragraph" style:parent-style-name="xl44">
      <style:paragraph-properties fo:margin-top="0cm" fo:margin-bottom="0cm" loext:contextual-spacing="false" style:snap-to-layout-grid="false"/>
      <style:text-properties style:font-name="Times New Roman" officeooo:paragraph-rsid="0455226a" style:font-name-asian="Times New Roman" style:font-name-complex="Times New Roman" style:font-size-complex="10pt"/>
    </style:style>
    <style:style style:name="P1295" style:family="paragraph">
      <loext:graphic-properties draw:fill="gradient" draw:fill-color="#a8a800" draw:fill-gradient-name="Deep_20_Orange"/>
      <style:paragraph-properties style:writing-mode="lr-tb"/>
    </style:style>
    <style:style style:name="P1296" style:family="paragraph">
      <loext:graphic-properties draw:fill="solid" draw:fill-color="#cc99cc"/>
      <style:paragraph-properties style:writing-mode="lr-tb"/>
    </style:style>
    <style:style style:name="P1297" style:family="paragraph">
      <loext:graphic-properties draw:fill="gradient" draw:fill-color="#ffff00" draw:fill-gradient-name="Deep_20_Orange" draw:opacity="50%"/>
      <style:paragraph-properties style:writing-mode="lr-tb"/>
    </style:style>
    <style:style style:name="P1298" style:family="paragraph">
      <loext:graphic-properties draw:fill="gradient" draw:fill-color="#ffcc00" draw:fill-gradient-name="Tango_20_Yellow"/>
      <style:paragraph-properties style:writing-mode="lr-tb"/>
    </style:style>
    <style:style style:name="P1299" style:family="paragraph">
      <loext:graphic-properties draw:fill="gradient" draw:fill-color="#ffff00" draw:fill-gradient-name="Deep_20_Orange"/>
      <style:paragraph-properties style:writing-mode="lr-tb"/>
    </style:style>
    <style:style style:name="T1" style:family="text">
      <style:text-properties fo:font-size="11pt" style:font-size-asian="11pt"/>
    </style:style>
    <style:style style:name="T2" style:family="text">
      <style:text-properties fo:font-size="11pt" style:font-size-asian="11pt" style:font-size-complex="10pt"/>
    </style:style>
    <style:style style:name="T3" style:family="text">
      <style:text-properties fo:font-size="11pt" officeooo:rsid="048582de" style:font-size-asian="11pt" style:font-size-complex="11pt"/>
    </style:style>
    <style:style style:name="T4" style:family="text">
      <style:text-properties fo:font-size="11pt" officeooo:rsid="015c030f" style:font-size-asian="11pt" style:font-size-complex="11pt"/>
    </style:style>
    <style:style style:name="T5" style:family="text">
      <style:text-properties fo:font-size="11pt" fo:font-weight="normal" style:font-size-asian="11pt" style:font-weight-asian="normal" style:font-weight-complex="normal"/>
    </style:style>
    <style:style style:name="T6" style:family="text">
      <style:text-properties fo:font-size="11pt" fo:font-weight="bold" style:font-size-asian="11pt" style:font-weight-asian="bold" style:font-weight-complex="bold"/>
    </style:style>
    <style:style style:name="T7" style:family="text">
      <style:text-properties fo:font-size="11pt" fo:font-weight="bold" officeooo:rsid="048582de" style:font-size-asian="11pt" style:font-weight-asian="bold" style:font-size-complex="11pt" style:font-weight-complex="bold"/>
    </style:style>
    <style:style style:name="T8" style:family="text">
      <style:text-properties fo:font-size="11pt" fo:font-weight="bold" officeooo:rsid="10e40573" style:font-size-asian="11pt" style:font-weight-asian="bold" style:font-size-complex="11pt" style:font-weight-complex="bold"/>
    </style:style>
    <style:style style:name="T9" style:family="text">
      <style:text-properties fo:font-size="11pt" fo:font-weight="bold" fo:background-color="transparent" loext:char-shading-value="0" style:font-size-asian="11pt" style:font-weight-asian="bold" style:font-weight-complex="bold"/>
    </style:style>
    <style:style style:name="T10" style:family="text">
      <style:text-properties fo:font-size="11pt" fo:font-weight="bold" officeooo:rsid="040c9407" fo:background-color="transparent" loext:char-shading-value="0" style:font-size-asian="11pt" style:font-weight-asian="bold" style:font-weight-complex="bold"/>
    </style:style>
    <style:style style:name="T11" style:family="text">
      <style:text-properties fo:font-size="11pt" fo:background-color="transparent" loext:char-shading-value="0" style:font-size-asian="11pt" style:font-size-complex="11pt"/>
    </style:style>
    <style:style style:name="T12" style:family="text">
      <style:text-properties fo:font-size="11pt" officeooo:rsid="00a8ab72" fo:background-color="transparent" loext:char-shading-value="0" style:font-size-asian="11pt" style:font-size-complex="11pt"/>
    </style:style>
    <style:style style:name="T13" style:family="text">
      <style:text-properties fo:font-size="11pt" officeooo:rsid="0078cd7a" fo:background-color="transparent" loext:char-shading-value="0" style:font-size-asian="11pt" style:font-size-complex="11pt"/>
    </style:style>
    <style:style style:name="T14" style:family="text">
      <style:text-properties fo:font-style="italic" fo:font-weight="bold" style:font-style-asian="italic" style:font-weight-asian="bold" style:font-style-complex="italic" style:font-weight-complex="bold"/>
    </style:style>
    <style:style style:name="T15" style:family="text">
      <style:text-properties fo:font-style="italic" fo:font-weight="bold" officeooo:rsid="022ba999" style:font-style-asian="italic" style:font-weight-asian="bold" style:font-style-complex="italic" style:font-weight-complex="bold"/>
    </style:style>
    <style:style style:name="T16" style:family="text">
      <style:text-properties fo:font-style="italic" fo:font-weight="bold" officeooo:rsid="022e736a" style:font-style-asian="italic" style:font-weight-asian="bold" style:font-style-complex="italic" style:font-weight-complex="bold"/>
    </style:style>
    <style:style style:name="T17" style:family="text">
      <style:text-properties fo:font-style="italic" fo:font-weight="bold" officeooo:rsid="002e8e0e" style:font-style-asian="italic" style:font-weight-asian="bold" style:font-style-complex="italic" style:font-weight-complex="bold"/>
    </style:style>
    <style:style style:name="T18" style:family="text">
      <style:text-properties fo:font-style="italic" fo:font-weight="bold" officeooo:rsid="0220b31c" style:font-style-asian="italic" style:font-weight-asian="bold" style:font-style-complex="italic" style:font-weight-complex="bold"/>
    </style:style>
    <style:style style:name="T19" style:family="text">
      <style:text-properties fo:font-style="italic" fo:font-weight="bold" officeooo:rsid="0226ec5e" style:font-style-asian="italic" style:font-weight-asian="bold" style:font-style-complex="italic" style:font-weight-complex="bold"/>
    </style:style>
    <style:style style:name="T20" style:family="text">
      <style:text-properties fo:color="#ff3300"/>
    </style:style>
    <style:style style:name="T21" style:family="text">
      <style:text-properties fo:color="#ff3300" fo:font-style="italic" fo:font-weight="bold" style:font-style-asian="italic" style:font-weight-asian="bold" style:font-style-complex="italic" style:font-weight-complex="bold"/>
    </style:style>
    <style:style style:name="T22" style:family="text">
      <style:text-properties fo:color="#ff3300" fo:font-style="italic" fo:font-weight="bold" officeooo:rsid="022ba999" style:font-style-asian="italic" style:font-weight-asian="bold" style:font-style-complex="italic" style:font-weight-complex="bold"/>
    </style:style>
    <style:style style:name="T23" style:family="text">
      <style:text-properties fo:color="#ff3300" fo:font-style="italic" fo:font-weight="bold" officeooo:rsid="002cfa75" style:font-style-asian="italic" style:font-weight-asian="bold" style:font-style-complex="italic" style:font-weight-complex="bold"/>
    </style:style>
    <style:style style:name="T24" style:family="text">
      <style:text-properties fo:color="#ff3300" fo:font-style="italic" fo:font-weight="bold" officeooo:rsid="0226ec5e" style:font-style-asian="italic" style:font-weight-asian="bold" style:font-style-complex="italic" style:font-weight-complex="bold"/>
    </style:style>
    <style:style style:name="T25" style:family="text">
      <style:text-properties fo:color="#ff3300" fo:font-style="italic" fo:font-weight="bold" officeooo:rsid="023da59e" style:font-style-asian="italic" style:font-weight-asian="bold" style:font-style-complex="italic" style:font-weight-complex="bold"/>
    </style:style>
    <style:style style:name="T26" style:family="text">
      <style:text-properties fo:color="#ff3300" officeooo:rsid="023da59e"/>
    </style:style>
    <style:style style:name="T27" style:family="text">
      <style:text-properties fo:color="#ff3300" style:font-name="Times New Roman" fo:font-size="12pt" fo:language="it" fo:country="IT" fo:font-style="italic" fo:font-weight="bold" officeooo:rsid="0126a8bf" style:letter-kerning="true" style:font-name-asian="Times New Roman" style:font-size-asian="12pt" style:language-asian="zh" style:country-asian="CN" style:font-style-asian="italic" style:font-weight-asian="bold" style:font-name-complex="Times New Roman" style:font-size-complex="12pt" style:language-complex="ar" style:country-complex="SA" style:font-style-complex="italic" style:font-weight-complex="bold"/>
    </style:style>
    <style:style style:name="T28" style:family="text">
      <style:text-properties fo:font-size="10pt" fo:font-style="italic" style:font-size-asian="10pt" style:font-style-asian="italic" style:font-style-complex="italic"/>
    </style:style>
    <style:style style:name="T29" style:family="text">
      <style:text-properties fo:font-size="10pt" fo:font-style="italic" style:font-size-asian="10pt" style:font-style-asian="italic" style:font-size-complex="10pt" style:font-style-complex="italic"/>
    </style:style>
    <style:style style:name="T30" style:family="text">
      <style:text-properties fo:font-size="10pt" fo:font-style="italic" fo:font-weight="normal" style:font-size-asian="10pt" style:font-style-asian="italic" style:font-weight-asian="normal" style:font-style-complex="italic" style:font-weight-complex="normal"/>
    </style:style>
    <style:style style:name="T31" style:family="text">
      <style:text-properties fo:font-size="10pt" fo:font-style="italic" fo:font-weight="normal" style:font-size-asian="10pt" style:font-style-asian="italic" style:font-weight-asian="normal" style:font-size-complex="10pt" style:font-style-complex="italic" style:font-weight-complex="normal"/>
    </style:style>
    <style:style style:name="T32" style:family="text">
      <style:text-properties fo:font-size="10pt" style:font-size-asian="10pt" style:font-size-complex="10pt"/>
    </style:style>
    <style:style style:name="T33" style:family="text">
      <style:text-properties fo:font-size="9pt" style:font-size-asian="9pt" style:font-size-complex="9pt"/>
    </style:style>
    <style:style style:name="T34" style:family="text">
      <style:text-properties fo:font-size="9pt" officeooo:rsid="005adb07" style:font-size-asian="9pt" style:font-size-complex="9pt"/>
    </style:style>
    <style:style style:name="T35" style:family="text">
      <style:text-properties fo:background-color="transparent" loext:char-shading-value="0"/>
    </style:style>
    <style:style style:name="T36" style:family="text">
      <style:text-properties officeooo:rsid="0a0408a3" fo:background-color="transparent" loext:char-shading-value="0"/>
    </style:style>
    <style:style style:name="T37" style:family="text">
      <style:text-properties officeooo:rsid="00bb9246" fo:background-color="transparent" loext:char-shading-value="0"/>
    </style:style>
    <style:style style:name="T38" style:family="text">
      <style:text-properties officeooo:rsid="00ff736c" fo:background-color="transparent" loext:char-shading-value="0"/>
    </style:style>
    <style:style style:name="T39" style:family="text">
      <style:text-properties fo:background-color="transparent" loext:char-shading-value="0" style:font-size-complex="11pt"/>
    </style:style>
    <style:style style:name="T40" style:family="text">
      <style:text-properties fo:font-weight="normal" style:font-weight-asian="normal" style:font-weight-complex="normal"/>
    </style:style>
    <style:style style:name="T41" style:family="text">
      <style:text-properties style:use-window-font-color="true"/>
    </style:style>
    <style:style style:name="T42" style:family="text">
      <style:text-properties style:use-window-font-color="true" fo:font-size="10pt" fo:font-style="italic" style:font-size-asian="10pt" style:font-style-asian="italic" style:font-style-complex="italic"/>
    </style:style>
    <style:style style:name="T43" style:family="text">
      <style:text-properties style:use-window-font-color="true" fo:background-color="transparent" loext:char-shading-value="0"/>
    </style:style>
    <style:style style:name="T44" style:family="text">
      <style:text-properties style:use-window-font-color="true" fo:font-size="11pt" fo:font-weight="normal" style:font-size-asian="11pt" style:font-weight-asian="normal" style:font-weight-complex="normal"/>
    </style:style>
    <style:style style:name="T45" style:family="text">
      <style:text-properties style:use-window-font-color="true" fo:font-size="11pt" fo:background-color="transparent" loext:char-shading-value="0" style:font-size-asian="11pt" style:font-size-complex="11pt"/>
    </style:style>
    <style:style style:name="T46" style:family="text">
      <style:text-properties style:use-window-font-color="true" fo:font-size="11pt" officeooo:rsid="0e9a2f63" fo:background-color="transparent" loext:char-shading-value="0" style:font-size-asian="11pt" style:font-size-complex="11pt"/>
    </style:style>
    <style:style style:name="T47" style:family="text">
      <style:text-properties style:use-window-font-color="true" fo:font-size="11pt" officeooo:rsid="10e40573" fo:background-color="transparent" loext:char-shading-value="0" style:font-size-asian="11pt" style:font-size-complex="11pt"/>
    </style:style>
    <style:style style:name="T48" style:family="text">
      <style:text-properties style:use-window-font-color="true" fo:font-size="11pt" fo:font-style="italic" officeooo:rsid="0017ea60" fo:background-color="transparent" loext:char-shading-value="0" style:font-size-asian="11pt" style:font-style-asian="italic" style:font-size-complex="11pt" style:font-style-complex="italic"/>
    </style:style>
    <style:style style:name="T49" style:family="text">
      <style:text-properties style:use-window-font-color="true" fo:font-size="11pt" fo:font-style="italic" officeooo:rsid="007f018d" fo:background-color="transparent" loext:char-shading-value="0" style:font-size-asian="11pt" style:font-style-asian="italic" style:font-size-complex="11pt" style:font-style-complex="italic"/>
    </style:style>
    <style:style style:name="T50" style:family="text">
      <style:text-properties style:use-window-font-color="true" fo:font-size="11pt" officeooo:rsid="0486e7b7" style:font-size-asian="11pt" style:font-size-complex="11pt"/>
    </style:style>
    <style:style style:name="T51" style:family="text">
      <style:text-properties style:use-window-font-color="true" fo:font-size="11pt" officeooo:rsid="10e40573" style:font-size-asian="11pt" style:font-size-complex="11pt"/>
    </style:style>
    <style:style style:name="T52" style:family="text">
      <style:text-properties style:use-window-font-color="true" fo:font-size="11pt" fo:font-weight="bold" officeooo:rsid="0e9a2f63" style:font-size-asian="11pt" style:font-weight-asian="bold" style:font-size-complex="11pt" style:font-weight-complex="bold"/>
    </style:style>
    <style:style style:name="T53" style:family="text">
      <style:text-properties style:use-window-font-color="true" fo:font-size="11pt" fo:font-weight="bold" officeooo:rsid="0a0408a3" fo:background-color="transparent" loext:char-shading-value="0" style:font-size-asian="11pt" style:font-weight-asian="bold" style:font-weight-complex="bold"/>
    </style:style>
    <style:style style:name="T54" style:family="text">
      <style:text-properties style:use-window-font-color="true" style:font-name="Times New Roman" fo:font-size="11pt" fo:language="it" fo:country="IT" officeooo:rsid="10e40573" style:letter-kerning="true" style:font-name-asian="Times New Roman" style:font-size-asian="11pt" style:language-asian="zh" style:country-asian="CN" style:font-name-complex="Times New Roman" style:font-size-complex="11pt" style:language-complex="ar" style:country-complex="SA"/>
    </style:style>
    <style:style style:name="T55" style:family="text">
      <style:text-properties style:use-window-font-color="true" style:font-name="Times New Roman" fo:font-size="11pt" fo:language="it" fo:country="IT" officeooo:rsid="10e40573" style:letter-kerning="true" fo:background-color="transparent" loext:char-shading-value="0" style:font-name-asian="Times New Roman" style:font-size-asian="11pt" style:language-asian="zh" style:country-asian="CN" style:font-name-complex="Times New Roman" style:font-size-complex="11pt" style:language-complex="ar" style:country-complex="SA"/>
    </style:style>
    <style:style style:name="T56" style:family="text">
      <style:text-properties style:use-window-font-color="true" style:font-name="Times New Roman" fo:font-size="11pt" fo:language="it" fo:country="IT" fo:font-weight="bold" officeooo:rsid="10e40573" style:letter-kerning="true" style:font-name-asian="Times New Roman" style:font-size-asian="11pt" style:language-asian="zh" style:country-asian="CN" style:font-weight-asian="bold" style:font-name-complex="Times New Roman" style:font-size-complex="11pt" style:language-complex="ar" style:country-complex="SA" style:font-weight-complex="bold"/>
    </style:style>
    <style:style style:name="T57" style:family="text">
      <style:text-properties style:use-window-font-color="true" style:font-name="Times New Roman" fo:font-size="11pt" fo:language="it" fo:country="IT" fo:font-weight="bold" style:letter-kerning="true" fo:background-color="transparent" loext:char-shading-value="0" style:font-name-asian="Times New Roman" style:font-size-asian="11pt" style:language-asian="zh" style:country-asian="CN" style:font-weight-asian="bold" style:font-name-complex="Times New Roman" style:font-size-complex="12pt" style:language-complex="ar" style:country-complex="SA" style:font-weight-complex="bold"/>
    </style:style>
    <style:style style:name="T58" style:family="text">
      <style:text-properties style:use-window-font-color="true" style:font-name="Times New Roman" fo:font-size="11pt" fo:language="it" fo:country="IT" fo:font-weight="bold" officeooo:rsid="0453b5d2" style:letter-kerning="true" fo:background-color="transparent" loext:char-shading-value="0" style:font-name-asian="Times New Roman" style:font-size-asian="11pt" style:language-asian="zh" style:country-asian="CN" style:font-weight-asian="bold" style:font-name-complex="Times New Roman" style:font-size-complex="12pt" style:language-complex="ar" style:country-complex="SA" style:font-weight-complex="bold"/>
    </style:style>
    <style:style style:name="T59" style:family="text">
      <style:text-properties style:use-window-font-color="true" style:font-name="Times New Roman" fo:font-size="11pt" fo:language="it" fo:country="IT" fo:font-weight="bold" officeooo:rsid="127874ab" style:letter-kerning="true" fo:background-color="transparent" loext:char-shading-value="0" style:font-name-asian="Times New Roman" style:font-size-asian="11pt" style:language-asian="zh" style:country-asian="CN" style:font-weight-asian="bold" style:font-name-complex="Times New Roman" style:font-size-complex="12pt" style:language-complex="ar" style:country-complex="SA" style:font-weight-complex="bold"/>
    </style:style>
    <style:style style:name="T60" style:family="text">
      <style:text-properties style:use-window-font-color="true" style:font-name="Times New Roman" fo:font-size="11pt" fo:language="it" fo:country="IT" fo:font-weight="bold" officeooo:rsid="0a319a5b" style:letter-kerning="true" fo:background-color="transparent" loext:char-shading-value="0" style:font-name-asian="Times New Roman" style:font-size-asian="11pt" style:language-asian="zh" style:country-asian="CN" style:font-weight-asian="bold" style:font-name-complex="Times New Roman" style:font-size-complex="12pt" style:language-complex="ar" style:country-complex="SA" style:font-weight-complex="bold"/>
    </style:style>
    <style:style style:name="T61" style:family="text">
      <style:text-properties style:use-window-font-color="true" style:font-name="Times New Roman" fo:font-size="11pt" fo:language="it" fo:country="IT" officeooo:rsid="019127fb" style:font-name-asian="Times New Roman" style:font-size-asian="11pt" style:font-name-complex="Times New Roman" style:font-size-complex="11pt" style:language-complex="ar" style:country-complex="SA"/>
    </style:style>
    <style:style style:name="T62" style:family="text">
      <style:text-properties style:use-window-font-color="true" fo:font-style="italic" officeooo:rsid="0017ea60" style:font-style-asian="italic" style:font-style-complex="italic"/>
    </style:style>
    <style:style style:name="T63" style:family="text">
      <style:text-properties style:use-window-font-color="true" fo:font-style="italic" officeooo:rsid="007f018d" style:font-style-asian="italic" style:font-style-complex="italic"/>
    </style:style>
    <style:style style:name="T64" style:family="text">
      <style:text-properties style:use-window-font-color="true" officeooo:rsid="0a2f8ca9"/>
    </style:style>
    <style:style style:name="T65" style:family="text">
      <style:text-properties style:font-name="Times New Roman" style:font-name-asian="Batang" style:font-name-complex="Times New Roman" style:font-size-complex="10pt"/>
    </style:style>
    <style:style style:name="T66" style:family="text">
      <style:text-properties style:font-name="Times New Roman" fo:font-size="14pt" fo:language="it" fo:country="IT" fo:font-weight="bold"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67" style:family="text">
      <style:text-properties style:font-name="Times New Roman" officeooo:rsid="00761b26" fo:background-color="transparent" loext:char-shading-value="0"/>
    </style:style>
    <style:style style:name="T68" style:family="text">
      <style:text-properties style:font-name="Times New Roman" officeooo:rsid="061e3060" fo:background-color="transparent" loext:char-shading-value="0"/>
    </style:style>
    <style:style style:name="T69" style:family="text">
      <style:text-properties style:font-name="Times New Roman" officeooo:rsid="098a0580" fo:background-color="transparent" loext:char-shading-value="0"/>
    </style:style>
    <style:style style:name="T70" style:family="text">
      <style:text-properties fo:color="#0000ff" fo:font-size="14pt" fo:font-weight="bold" style:font-size-asian="14pt" style:font-weight-asian="bold" style:font-weight-complex="bold"/>
    </style:style>
    <style:style style:name="T71" style:family="text">
      <style:text-properties fo:color="#0000ff" fo:font-size="14pt" style:font-size-asian="14pt"/>
    </style:style>
    <style:style style:name="T72" style:family="text">
      <style:text-properties style:font-name-asian="Batang" style:font-size-complex="10pt"/>
    </style:style>
    <style:style style:name="T73" style:family="text">
      <style:text-properties officeooo:rsid="001e988b"/>
    </style:style>
    <style:style style:name="T74" style:family="text">
      <style:text-properties fo:color="#660066"/>
    </style:style>
    <style:style style:name="T75" style:family="text">
      <style:text-properties fo:color="#660066" fo:font-size="16pt" fo:font-weight="bold" style:font-size-asian="16pt" style:font-weight-asian="bold" style:font-weight-complex="bold"/>
    </style:style>
    <style:style style:name="T76" style:family="text">
      <style:text-properties fo:color="#660066" fo:font-size="16pt" fo:font-weight="bold" fo:background-color="transparent" loext:char-shading-value="0" style:font-size-asian="16pt" style:font-weight-asian="bold" style:font-weight-complex="bold"/>
    </style:style>
    <style:style style:name="T77" style:family="text">
      <style:text-properties officeooo:rsid="0249ba8d"/>
    </style:style>
    <style:style style:name="T78" style:family="text">
      <style:text-properties style:font-name="Times New Roman2" officeooo:rsid="0249ba8d" style:font-name-asian="Times New Roman"/>
    </style:style>
    <style:style style:name="T79" style:family="text">
      <style:text-properties officeooo:rsid="0249ba8d" style:font-name-asian="Times New Roman"/>
    </style:style>
    <style:style style:name="T80" style:family="text">
      <style:text-properties style:font-name-asian="Times New Roman" style:font-name-complex="Times New Roman"/>
    </style:style>
    <style:style style:name="T81" style:family="text">
      <style:text-properties officeooo:rsid="0422a6dc"/>
    </style:style>
    <style:style style:name="T82" style:family="text">
      <style:text-properties fo:color="#666633"/>
    </style:style>
    <style:style style:name="T83" style:family="text">
      <style:text-properties fo:color="#666633" style:font-name="Times New Roman" fo:language="it" fo:country="IT" style:letter-kerning="true" style:font-name-asian="Times New Roman" style:language-asian="zh" style:country-asian="CN" style:font-name-complex="Times New Roman" style:font-size-complex="12pt" style:language-complex="ar" style:country-complex="SA"/>
    </style:style>
    <style:style style:name="T84" style:family="text">
      <style:text-properties fo:color="#666633" style:font-name="Times New Roman" fo:language="it" fo:country="IT" officeooo:rsid="0b0d9d2f" style:letter-kerning="true" style:font-name-asian="Times New Roman" style:language-asian="zh" style:country-asian="CN" style:font-name-complex="Times New Roman" style:font-size-complex="12pt" style:language-complex="ar" style:country-complex="SA"/>
    </style:style>
    <style:style style:name="T85" style:family="text">
      <style:text-properties fo:color="#666633" style:font-name="Times New Roman" fo:font-size="16pt" fo:language="it" fo:country="IT" fo:font-weight="bold"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T86" style:family="text">
      <style:text-properties fo:color="#666633" style:font-name="Times New Roman" fo:font-size="16pt" fo:language="it" fo:country="IT" fo:font-weight="bold" style:letter-kerning="true" fo:background-color="transparent" loext:char-shading-value="0"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T87" style:family="text">
      <style:text-properties fo:color="#666633" fo:font-size="16pt" fo:font-weight="bold" style:font-size-asian="16pt" style:font-weight-asian="bold" style:font-weight-complex="bold"/>
    </style:style>
    <style:style style:name="T88" style:family="text">
      <style:text-properties fo:color="#666633" fo:font-size="16pt" fo:font-weight="bold" fo:background-color="transparent" loext:char-shading-value="0" style:font-size-asian="16pt" style:font-weight-asian="bold" style:font-weight-complex="bold"/>
    </style:style>
    <style:style style:name="T89" style:family="text">
      <style:text-properties fo:color="#661900"/>
    </style:style>
    <style:style style:name="T90" style:family="text">
      <style:text-properties fo:color="#661900" fo:font-size="16pt" fo:font-weight="bold" style:font-size-asian="16pt" style:font-weight-asian="bold" style:font-weight-complex="bold"/>
    </style:style>
    <style:style style:name="T91" style:family="text">
      <style:text-properties fo:color="#661900" fo:font-size="16pt" fo:font-weight="bold" officeooo:rsid="0a16c378" style:font-size-asian="16pt" style:font-weight-asian="bold" style:font-weight-complex="bold"/>
    </style:style>
    <style:style style:name="T92" style:family="text">
      <style:text-properties fo:color="#661900" fo:font-size="16pt" fo:font-weight="bold" fo:background-color="transparent" loext:char-shading-value="0" style:font-size-asian="16pt" style:font-weight-asian="bold" style:font-weight-complex="bold"/>
    </style:style>
    <style:style style:name="T93" style:family="text">
      <style:text-properties fo:color="#661900" style:font-name="Times New Roman" fo:font-size="14pt" fo:language="it" fo:country="IT" fo:font-weight="bold"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94" style:family="text">
      <style:text-properties fo:color="#661900" style:font-name="Times New Roman" fo:font-size="14pt" fo:language="it" fo:country="IT" fo:font-weight="bold" officeooo:rsid="0b0d9d2f"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95" style:family="text">
      <style:text-properties fo:color="#661900" style:font-name="Times New Roman" fo:font-size="14pt" fo:language="it" fo:country="IT" style:letter-kerning="true" style:font-name-asian="Times New Roman" style:font-size-asian="14pt" style:language-asian="zh" style:country-asian="CN" style:font-name-complex="Times New Roman" style:font-size-complex="14pt" style:language-complex="ar" style:country-complex="SA"/>
    </style:style>
    <style:style style:name="T96" style:family="text">
      <style:text-properties fo:color="#661900" style:font-name="Times New Roman" fo:language="it" fo:country="IT" style:letter-kerning="true" style:font-name-asian="Times New Roman" style:language-asian="zh" style:country-asian="CN" style:font-name-complex="Times New Roman" style:font-size-complex="14pt" style:language-complex="ar" style:country-complex="SA"/>
    </style:style>
    <style:style style:name="T97" style:family="text">
      <style:text-properties fo:color="#661900" officeooo:rsid="0b0d9d2f"/>
    </style:style>
    <style:style style:name="T98" style:family="text">
      <style:text-properties fo:color="#193300" officeooo:rsid="0426dc21"/>
    </style:style>
    <style:style style:name="T99" style:family="text">
      <style:text-properties fo:color="#193300" officeooo:rsid="04351659"/>
    </style:style>
    <style:style style:name="T100" style:family="text">
      <style:text-properties fo:color="#193300" officeooo:rsid="0428d96f"/>
    </style:style>
    <style:style style:name="T101" style:family="text">
      <style:text-properties fo:color="#193300" fo:font-weight="bold" officeooo:rsid="0426dc21" style:font-weight-asian="bold" style:font-weight-complex="bold"/>
    </style:style>
    <style:style style:name="T102" style:family="text">
      <style:text-properties fo:color="#193300" fo:font-size="14pt" fo:font-style="italic" fo:font-weight="normal" officeooo:rsid="043e81b5" style:font-size-asian="14pt" style:font-style-asian="italic" style:font-weight-asian="normal" style:font-size-complex="14pt" style:font-style-complex="italic" style:font-weight-complex="normal"/>
    </style:style>
    <style:style style:name="T103" style:family="text">
      <style:text-properties fo:color="#193300" fo:font-size="14pt" fo:font-style="italic" fo:font-weight="normal" officeooo:rsid="043b680d" style:font-size-asian="14pt" style:font-style-asian="italic" style:font-weight-asian="normal" style:font-size-complex="14pt" style:font-style-complex="italic" style:font-weight-complex="normal"/>
    </style:style>
    <style:style style:name="T104" style:family="text">
      <style:text-properties fo:color="#193300" style:font-name="Times New Roman" fo:font-size="14pt" fo:language="it" fo:country="IT" fo:font-style="italic" fo:font-weight="normal" officeooo:rsid="0453b5d2" style:letter-kerning="true" style:font-name-asian="Times New Roman" style:font-size-asian="14pt" style:language-asian="zh" style:country-asian="CN" style:font-style-asian="italic" style:font-weight-asian="normal" style:font-name-complex="Times New Roman" style:font-size-complex="14pt" style:language-complex="ar" style:country-complex="SA" style:font-style-complex="italic" style:font-weight-complex="normal"/>
    </style:style>
    <style:style style:name="T105" style:family="text">
      <style:text-properties officeooo:rsid="0b0d9d2f"/>
    </style:style>
    <style:style style:name="T106" style:family="text">
      <style:text-properties officeooo:rsid="071f1b37"/>
    </style:style>
    <style:style style:name="T107" style:family="text">
      <style:text-properties officeooo:rsid="0a05b66d"/>
    </style:style>
    <style:style style:name="T108" style:family="text">
      <style:text-properties officeooo:rsid="0dfcfa32"/>
    </style:style>
    <style:style style:name="T109" style:family="text">
      <style:text-properties officeooo:rsid="0183692b"/>
    </style:style>
    <style:style style:name="T110" style:family="text">
      <style:text-properties officeooo:rsid="03060778"/>
    </style:style>
    <style:style style:name="T111" style:family="text">
      <style:text-properties officeooo:rsid="06977fee"/>
    </style:style>
    <style:style style:name="T112" style:family="text">
      <style:text-properties officeooo:rsid="0b0f9a85"/>
    </style:style>
    <style:style style:name="T113" style:family="text">
      <style:text-properties officeooo:rsid="0e9a2f63"/>
    </style:style>
    <style:style style:name="T114" style:family="text">
      <style:text-properties officeooo:rsid="0a0408a3"/>
    </style:style>
    <style:style style:name="T115" style:family="text">
      <style:text-properties fo:font-weight="bold" style:font-weight-asian="bold" style:font-weight-complex="bold"/>
    </style:style>
    <style:style style:name="T116" style:family="text">
      <style:text-properties fo:font-weight="bold" officeooo:rsid="00842ac3" style:font-weight-asian="bold" style:font-weight-complex="bold"/>
    </style:style>
    <style:style style:name="T117" style:family="text">
      <style:text-properties officeooo:rsid="0d7d0403"/>
    </style:style>
    <style:style style:name="T118" style:family="text">
      <style:text-properties officeooo:rsid="0d7ee1bf"/>
    </style:style>
    <style:style style:name="T119" style:family="text">
      <style:text-properties officeooo:rsid="00505022"/>
    </style:style>
    <style:style style:name="T120" style:family="text">
      <style:text-properties officeooo:rsid="00175d65"/>
    </style:style>
    <style:style style:name="T121" style:family="text">
      <style:text-properties officeooo:rsid="0033a368"/>
    </style:style>
    <style:style style:name="T122" style:family="text">
      <style:text-properties officeooo:rsid="004aa5aa"/>
    </style:style>
    <style:style style:name="T123" style:family="text">
      <style:text-properties officeooo:rsid="0116468d"/>
    </style:style>
    <style:style style:name="T124" style:family="text">
      <style:text-properties officeooo:rsid="004c7b97"/>
    </style:style>
    <style:style style:name="T125" style:family="text">
      <style:text-properties style:text-line-through-style="none" style:text-line-through-type="none"/>
    </style:style>
    <style:style style:name="T126" style:family="text">
      <style:text-properties style:text-line-through-style="none" style:text-line-through-type="none" fo:font-size="11pt" style:text-underline-mode="continuous" style:text-overline-mode="continuous" style:text-line-through-mode="continuous" fo:background-color="transparent" loext:char-shading-value="0" style:font-size-asian="11pt" style:font-size-complex="11pt"/>
    </style:style>
    <style:style style:name="T127" style:family="text">
      <style:text-properties officeooo:rsid="01393cfd"/>
    </style:style>
    <style:style style:name="T128" style:family="text">
      <style:text-properties officeooo:rsid="004dd644"/>
    </style:style>
    <style:style style:name="T129" style:family="text">
      <style:text-properties style:text-line-through-style="solid" style:text-line-through-type="single"/>
    </style:style>
    <style:style style:name="T130" style:family="text">
      <style:text-properties style:text-line-through-style="solid" style:text-line-through-type="single" fo:font-size="11pt" style:text-underline-mode="continuous" style:text-overline-mode="continuous" style:text-line-through-mode="continuous" fo:background-color="transparent" loext:char-shading-value="0" style:font-size-asian="11pt" style:font-size-complex="11pt"/>
    </style:style>
    <style:style style:name="T131" style:family="text">
      <style:text-properties officeooo:rsid="008c2e9b"/>
    </style:style>
    <style:style style:name="T132" style:family="text">
      <style:text-properties officeooo:rsid="012bed7c"/>
    </style:style>
    <style:style style:name="T133" style:family="text">
      <style:text-properties officeooo:rsid="001da774"/>
    </style:style>
    <style:style style:name="T134" style:family="text">
      <style:text-properties officeooo:rsid="0078cd7a"/>
    </style:style>
    <style:style style:name="T135" style:family="text">
      <style:text-properties officeooo:rsid="00b8d4a1"/>
    </style:style>
    <style:style style:name="T136" style:family="text">
      <style:text-properties officeooo:rsid="011db972"/>
    </style:style>
    <style:style style:name="T137" style:family="text">
      <style:text-properties officeooo:rsid="011d82f9"/>
    </style:style>
    <style:style style:name="T138" style:family="text">
      <style:text-properties officeooo:rsid="0136c0dd"/>
    </style:style>
    <style:style style:name="T139" style:family="text">
      <style:text-properties officeooo:rsid="013733e2"/>
    </style:style>
    <style:style style:name="T140" style:family="text">
      <style:text-properties officeooo:rsid="006bdb1a"/>
    </style:style>
    <style:style style:name="T141" style:family="text">
      <style:text-properties fo:color="#000000" fo:font-size="11pt" style:font-name-asian="Arial" style:font-size-asian="11pt" style:font-name-complex="Arial" style:font-size-complex="11pt"/>
    </style:style>
    <style:style style:name="T142" style:family="text">
      <style:text-properties fo:color="#000000" fo:font-size="11pt" fo:font-style="italic" style:font-name-asian="Arial" style:font-size-asian="11pt" style:font-style-asian="italic" style:font-name-complex="Arial" style:font-size-complex="11pt" style:font-style-complex="italic"/>
    </style:style>
    <style:style style:name="T143" style:family="text">
      <style:text-properties fo:color="#000000" fo:font-size="11pt" fo:background-color="transparent" loext:char-shading-value="0" style:font-name-asian="Arial" style:font-size-asian="11pt" style:font-name-complex="Arial" style:font-size-complex="11pt"/>
    </style:style>
    <style:style style:name="T144" style:family="text">
      <style:text-properties fo:color="#000000" fo:font-size="11pt" officeooo:rsid="0074aa2f" fo:background-color="transparent" loext:char-shading-value="0" style:font-name-asian="Arial" style:font-size-asian="11pt" style:font-name-complex="Arial" style:font-size-complex="11pt"/>
    </style:style>
    <style:style style:name="T145" style:family="text">
      <style:text-properties fo:color="#000000" style:text-line-through-style="solid" style:text-line-through-type="single" fo:font-size="11pt" style:text-underline-mode="continuous" style:text-overline-mode="continuous" style:text-line-through-mode="continuous" style:font-name-asian="Arial" style:font-size-asian="11pt" style:font-name-complex="Arial" style:font-size-complex="11pt"/>
    </style:style>
    <style:style style:name="T146" style:family="text">
      <style:text-properties fo:color="#000000" style:font-name-asian="Arial" style:font-name-complex="Arial" style:font-size-complex="11pt"/>
    </style:style>
    <style:style style:name="T147" style:family="text">
      <style:text-properties fo:color="#000000" fo:font-style="italic" style:font-name-asian="Arial" style:font-style-asian="italic" style:font-name-complex="Arial" style:font-size-complex="11pt" style:font-style-complex="italic"/>
    </style:style>
    <style:style style:name="T148" style:family="text">
      <style:text-properties officeooo:rsid="00b14c12"/>
    </style:style>
    <style:style style:name="T149" style:family="text">
      <style:text-properties officeooo:rsid="0074aa2f"/>
    </style:style>
    <style:style style:name="T150" style:family="text">
      <style:text-properties officeooo:rsid="0081a67a"/>
    </style:style>
    <style:style style:name="T151" style:family="text">
      <style:text-properties officeooo:rsid="009a74ea"/>
    </style:style>
    <style:style style:name="T152" style:family="text">
      <style:text-properties officeooo:rsid="00761b26"/>
    </style:style>
    <style:style style:name="T153" style:family="text">
      <style:text-properties officeooo:rsid="0056f3ca"/>
    </style:style>
    <style:style style:name="T154" style:family="text">
      <style:text-properties officeooo:rsid="006a47b0"/>
    </style:style>
    <style:style style:name="T155" style:family="text">
      <style:text-properties officeooo:rsid="008a1b79"/>
    </style:style>
    <style:style style:name="T156" style:family="text">
      <style:text-properties officeooo:rsid="00be1bed"/>
    </style:style>
    <style:style style:name="T157" style:family="text">
      <style:text-properties officeooo:rsid="00820ad3"/>
    </style:style>
    <style:style style:name="T158" style:family="text">
      <style:text-properties officeooo:rsid="009af797"/>
    </style:style>
    <style:style style:name="T159" style:family="text">
      <style:text-properties officeooo:rsid="00839450"/>
    </style:style>
    <style:style style:name="T160" style:family="text">
      <style:text-properties officeooo:rsid="011faecd"/>
    </style:style>
    <style:style style:name="T161" style:family="text">
      <style:text-properties officeooo:rsid="007fcb91"/>
    </style:style>
    <style:style style:name="T162" style:family="text">
      <style:text-properties officeooo:rsid="04535377"/>
    </style:style>
    <style:style style:name="T163" style:family="text">
      <style:text-properties officeooo:rsid="0453b5d2"/>
    </style:style>
    <style:style style:name="T164" style:family="text">
      <style:text-properties officeooo:rsid="00c0a403"/>
    </style:style>
    <style:style style:name="T165" style:family="text">
      <style:text-properties officeooo:rsid="0122ba8c"/>
    </style:style>
    <style:style style:name="T166" style:family="text">
      <style:text-properties officeooo:rsid="01258143"/>
    </style:style>
    <style:style style:name="T167" style:family="text">
      <style:text-properties officeooo:rsid="10e40573"/>
    </style:style>
    <style:style style:name="T168" style:family="text">
      <style:text-properties officeooo:rsid="00842ac3"/>
    </style:style>
    <style:style style:name="T169" style:family="text">
      <style:text-properties officeooo:rsid="00a48015"/>
    </style:style>
    <style:style style:name="T170" style:family="text">
      <style:text-properties officeooo:rsid="00abc4de"/>
    </style:style>
    <style:style style:name="T171" style:family="text">
      <style:text-properties officeooo:rsid="00dfac9e"/>
    </style:style>
    <style:style style:name="T172" style:family="text">
      <style:text-properties officeooo:rsid="00ea9799"/>
    </style:style>
    <style:style style:name="T173" style:family="text">
      <style:text-properties officeooo:rsid="0115d74e"/>
    </style:style>
    <style:style style:name="T174" style:family="text">
      <style:text-properties officeooo:rsid="00cfc23e"/>
    </style:style>
    <style:style style:name="T175" style:family="text">
      <style:text-properties officeooo:rsid="00dae90f"/>
    </style:style>
    <style:style style:name="T176" style:family="text">
      <style:text-properties officeooo:rsid="00dcb7dc"/>
    </style:style>
    <style:style style:name="T177" style:family="text">
      <style:text-properties officeooo:rsid="00ddc02a"/>
    </style:style>
    <style:style style:name="T178" style:family="text">
      <style:text-properties officeooo:rsid="0455226a"/>
    </style:style>
    <style:style style:name="T179" style:family="text">
      <style:text-properties officeooo:rsid="127874ab"/>
    </style:style>
    <style:style style:name="T180" style:family="text">
      <style:text-properties officeooo:rsid="1179369c"/>
    </style:style>
    <style:style style:name="T181" style:family="text">
      <style:text-properties officeooo:rsid="00d75ff2"/>
    </style:style>
    <style:style style:name="T182" style:family="text">
      <style:text-properties officeooo:rsid="01facd3e"/>
    </style:style>
    <style:style style:name="T183" style:family="text">
      <style:text-properties officeooo:rsid="06239ef8"/>
    </style:style>
    <style:style style:name="T184" style:family="text">
      <style:text-properties officeooo:rsid="06dfcc90"/>
    </style:style>
    <style:style style:name="T185" style:family="text">
      <style:text-properties officeooo:rsid="098cfedc"/>
    </style:style>
    <style:style style:name="T186" style:family="text">
      <style:text-properties officeooo:rsid="0bb3050d"/>
    </style:style>
    <style:style style:name="T187" style:family="text">
      <style:text-properties officeooo:rsid="012aa547"/>
    </style:style>
    <style:style style:name="T188" style:family="text">
      <style:text-properties officeooo:rsid="0129041c"/>
    </style:style>
    <style:style style:name="T189" style:family="text">
      <style:text-properties officeooo:rsid="02c51b1b"/>
    </style:style>
    <style:style style:name="T190" style:family="text">
      <style:text-properties officeooo:rsid="02c6d6ee"/>
    </style:style>
    <style:style style:name="T191" style:family="text">
      <style:text-properties officeooo:rsid="07fef188"/>
    </style:style>
    <style:style style:name="T192" style:family="text">
      <style:text-properties officeooo:rsid="0134f316"/>
    </style:style>
    <style:style style:name="T193" style:family="text">
      <style:text-properties officeooo:rsid="0139aa98"/>
    </style:style>
    <style:style style:name="T194" style:family="text">
      <style:text-properties officeooo:rsid="02ca7110"/>
    </style:style>
    <style:style style:name="T195" style:family="text">
      <style:text-properties officeooo:rsid="014db4ce"/>
    </style:style>
    <style:style style:name="T196" style:family="text">
      <style:text-properties officeooo:rsid="0c1f2c13"/>
    </style:style>
    <style:style style:name="T197" style:family="text">
      <style:text-properties officeooo:rsid="0148170e"/>
    </style:style>
    <style:style style:name="T198" style:family="text">
      <style:text-properties officeooo:rsid="014f34ee"/>
    </style:style>
    <style:style style:name="T199" style:family="text">
      <style:text-properties officeooo:rsid="00dc7bf9"/>
    </style:style>
    <style:style style:name="T200" style:family="text">
      <style:text-properties officeooo:rsid="00cf256c"/>
    </style:style>
    <style:style style:name="T201" style:family="text">
      <style:text-properties officeooo:rsid="01feb916"/>
    </style:style>
    <style:style style:name="T202" style:family="text">
      <style:text-properties officeooo:rsid="061d1c1f"/>
    </style:style>
    <style:style style:name="T203" style:family="text">
      <style:text-properties officeooo:rsid="06ddf515"/>
    </style:style>
    <style:style style:name="T204" style:family="text">
      <style:text-properties officeooo:rsid="09862d4b"/>
    </style:style>
    <style:style style:name="T205" style:family="text">
      <style:text-properties officeooo:rsid="0468872e"/>
    </style:style>
    <style:style style:name="T206" style:family="text">
      <style:text-properties officeooo:rsid="0153a488"/>
    </style:style>
    <style:style style:name="T207" style:family="text">
      <style:text-properties officeooo:rsid="0c1ce28d"/>
    </style:style>
    <style:style style:name="T208" style:family="text">
      <style:text-properties officeooo:rsid="02c26abe"/>
    </style:style>
    <style:style style:name="T209" style:family="text">
      <style:text-properties officeooo:rsid="00d21eaa"/>
    </style:style>
    <style:style style:name="T210" style:family="text">
      <style:text-properties officeooo:rsid="00d8d41d"/>
    </style:style>
    <style:style style:name="T211" style:family="text">
      <style:text-properties officeooo:rsid="00d576ce"/>
    </style:style>
    <style:style style:name="T212" style:family="text">
      <style:text-properties officeooo:rsid="062256b4"/>
    </style:style>
    <style:style style:name="T213" style:family="text">
      <style:text-properties fo:font-size="8pt" style:font-size-asian="8pt" style:font-size-complex="8pt"/>
    </style:style>
    <style:style style:name="T214" style:family="text">
      <style:text-properties fo:font-size="8pt" officeooo:rsid="00820ad3" fo:background-color="transparent" loext:char-shading-value="0" style:font-size-asian="8pt" style:font-size-complex="8pt"/>
    </style:style>
    <style:style style:name="T215" style:family="text">
      <style:text-properties fo:font-size="8pt" fo:font-style="italic" style:font-size-asian="8pt" style:font-style-asian="italic" style:font-size-complex="8pt" style:font-style-complex="italic"/>
    </style:style>
    <style:style style:name="T216" style:family="text">
      <style:text-properties officeooo:rsid="02c3c245"/>
    </style:style>
    <style:style style:name="T217" style:family="text">
      <style:text-properties fo:color="#663366" fo:font-size="10pt" officeooo:rsid="006057cf" style:font-size-asian="10pt" style:font-size-complex="10pt"/>
    </style:style>
    <style:style style:name="T218" style:family="text">
      <style:text-properties fo:color="#663366" fo:font-size="10pt" officeooo:rsid="062348b0" style:font-size-asian="10pt" style:font-size-complex="10pt"/>
    </style:style>
    <style:style style:name="T219" style:family="text">
      <style:text-properties officeooo:rsid="0a16c378"/>
    </style:style>
    <style:style style:name="T220" style:family="text">
      <style:text-properties officeooo:rsid="0a2f8ca9"/>
    </style:style>
    <style:style style:name="T221" style:family="text"/>
    <style:style style:name="fr1" style:family="graphic" style:parent-style-name="Frame">
      <style:graphic-properties style:wrap="dynamic" style:number-wrapped-paragraphs="no-limit" style:vertical-pos="from-top" style:vertical-rel="paragraph" style:horizontal-pos="from-left" style:horizontal-rel="page" fo:padding="0.002cm" fo:border="none"/>
    </style:style>
    <style:style style:name="fr2" style:family="graphic" style:parent-style-name="Frame">
      <style:graphic-properties style:wrap="dynamic" style:number-wrapped-paragraphs="no-limit" style:vertical-pos="from-top" style:vertical-rel="paragraph" style:horizontal-pos="from-left" style:horizontal-rel="paragraph" fo:padding="0.002cm" fo:border="none"/>
    </style:style>
    <style:style style:name="fr3" style:family="graphic" style:parent-style-name="Frame">
      <style:graphic-properties style:vertical-pos="from-top" style:vertical-rel="paragraph" style:horizontal-pos="from-left" style:horizontal-rel="paragraph" draw:opacity="0%" fo:padding="0cm" fo:border="none" draw:textarea-vertical-align="middle"/>
    </style:style>
    <style:style style:name="fr4" style:family="graphic" style:parent-style-name="OLE">
      <style:graphic-properties fo:margin-left="0cm" fo:margin-right="0cm" style:vertical-pos="from-top" fo:padding="0.002cm" fo:border="none" draw:ole-draw-aspect="1" draw:visible-area-top="0cm" draw:visible-area-width="4.135cm" draw:visible-area-height="5.483cm"/>
    </style:style>
    <style:style style:name="Sect1" style:family="section">
      <style:section-properties style:writing-mode="lr-tb" style:editable="false">
        <style:columns fo:column-count="1" fo:column-gap="0cm"/>
        <text:notes-configuration text:note-class="footnote"/>
      </style:section-properties>
    </style:style>
    <style:style style:name="gr1" style:family="graphic">
      <style:graphic-properties draw:stroke="solid" svg:stroke-width="0.026cm" svg:stroke-color="#000000" draw:stroke-linejoin="miter" draw:fill="gradient" draw:fill-color="#a8a800" draw:fill-gradient-name="Deep_20_Orange"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26cm" svg:stroke-color="#000000" draw:stroke-linejoin="miter" draw:fill="solid" draw:fill-color="#cc99cc"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4"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046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5" style:family="graphic">
      <style:graphic-properties draw:stroke="solid" svg:stroke-width="0.026cm" svg:stroke-color="#000000" draw:stroke-linejoin="miter" draw:fill="gradient" draw:fill-color="#ffcc00" draw:fill-gradient-name="Tango_20_Yellow" draw:textarea-horizontal-align="left" draw:textarea-vertical-align="middle" draw:auto-grow-height="false" fo:min-height="0.612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6" style:family="graphic">
      <style:graphic-properties draw:stroke="solid" svg:stroke-width="0.026cm" svg:stroke-color="#000000" draw:stroke-linejoin="miter" draw:fill="solid" draw:fill-color="#cc99cc" draw:textarea-horizontal-align="left" draw:textarea-vertical-align="middle" draw:auto-grow-height="false" fo:min-height="0.249cm" fo:min-width="0.046cm" fo:padding-top="0.229cm" fo:padding-bottom="0.229cm" fo:padding-left="0.441cm" fo:padding-right="0.441cm" fo:wrap-option="no-wrap" draw:shadow-color="#808080" style:run-through="background" style:vertical-pos="from-top" style:vertical-rel="paragraph" style:horizontal-pos="from-left" style:horizontal-rel="paragraph" draw:wrap-influence-on-position="once-concurrent" style:flow-with-text="false"/>
    </style:style>
    <style:style style:name="gr7"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52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8" style:family="graphic">
      <style:graphic-properties draw:stroke="solid" svg:stroke-width="0.026cm" svg:stroke-color="#000000" draw:stroke-linejoin="miter" draw:fill="gradient" draw:fill-color="#ffff00" draw:fill-gradient-name="Deep_20_Orange" draw:textarea-horizontal-align="left" draw:textarea-vertical-align="middle" draw:auto-grow-height="false" fo:min-height="0.178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9" style:family="graphic">
      <style:graphic-properties draw:stroke="solid" svg:stroke-width="0.026cm" svg:stroke-color="#000000" draw:stroke-linejoin="miter" draw:fill="solid" draw:fill-color="#cc99cc" draw:textarea-horizontal-align="left" draw:textarea-vertical-align="middle" draw:auto-grow-height="false" fo:min-height="0.196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number:number-style style:name="N0">
      <number:number number:min-integer-digits="1"/>
    </number:number-style>
    <number:number-style style:name="N3">
      <number:number number:decimal-places="0" loext:min-decimal-places="0" number:min-integer-digits="1" number:grouping="true"/>
    </number:number-style>
    <number:percentage-style style:name="N11">
      <number:number number:decimal-places="2" loext:min-decimal-places="2" number:min-integer-digits="1"/>
      <number:text>%</number:text>
    </number:percentage-style>
    <number:currency-style style:name="N105P0" style:volatile="true">
      <number:currency-symbol number:language="it" number:country="IT">€</number:currency-symbol>
      <number:text> </number:text>
      <number:number number:decimal-places="2" loext:min-decimal-places="2" number:min-integer-digits="1" number:grouping="true"/>
    </number:currency-style>
    <number:currency-style style:name="N105">
      <style:text-properties fo:color="#ff0000"/>
      <number:text>-</number:text>
      <number:currency-symbol number:language="it" number:country="IT">€</number:currency-symbol>
      <number:text> </number:text>
      <number:number number:decimal-places="2" loext:min-decimal-places="2" number:min-integer-digits="1" number:grouping="true"/>
      <style:map style:condition="value()&gt;=0" style:apply-style-name="N105P0"/>
    </number:currency-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40"/>
      <text:p text:style-name="Heading"><draw:frame draw:style-name="fr4" draw:name="Oggetto1" text:anchor-type="as-char" svg:y="-5.203cm" svg:width="3.739cm" svg:height="4.837cm" draw:z-index="42"><draw:object-ole xlink:href="./Object 1" xlink:type="simple" xlink:show="embed" xlink:actuate="onLoad"/><draw:image xlink:href="./ObjectReplacements/Object 1" xlink:type="simple" xlink:show="embed" xlink:actuate="onLoad"/></draw:frame></text:p>
      <text:p text:style-name="P557"/>
      <text:p text:style-name="P558">COMUNE DI CASTENASO</text:p>
      <text:p text:style-name="P559"><text:span text:style-name="T77">CITT</text:span><text:span text:style-name="T78">À</text:span><text:span text:style-name="T79"> </text:span><text:span text:style-name="T77">METROPOLITANA</text:span> DI BOLOGNA</text:p>
      <text:p text:style-name="P559"/>
      <text:p text:style-name="P560"/>
      <text:p text:style-name="P561"/>
      <text:p text:style-name="P22">AREA <text:span text:style-name="T81">SERVIZI ALLA PERSONA</text:span></text:p>
      <text:p text:style-name="P577"/>
      <text:p text:style-name="P578"><text:span text:style-name="T163">a ) </text:span>PROCEDIMENTI <text:span text:style-name="T162">DUP 2022/24</text:span></text:p>
      <text:p text:style-name="P576"><text:span text:style-name="T163">b) </text:span>CONSUNTIVO ATTIVIT<text:span text:style-name="T80">À</text:span> 20<text:span text:style-name="T178">20</text:span></text:p>
      <text:p text:style-name="P575"/>
      <text:p text:style-name="P462"/>
      <text:p text:style-name="P463"/>
      <text:p text:style-name="P461"/>
      <text:p text:style-name="P464"><text:span text:style-name="T98">Il presente documento è articolato in </text:span><text:span text:style-name="T101">missioni di spesa e programmi di spesa</text:span><text:span text:style-name="T98">. Sono le voci in cui è </text:span><text:span text:style-name="T99">impostato</text:span><text:span text:style-name="T98"> il Bilancio finanziario </text:span><text:span text:style-name="T100">delle pubbliche amministrazioni </text:span><text:span text:style-name="T98">e che vengono attribuite ai vari uffici comunali (definiti Unità Organizzative - U.O.). </text:span></text:p>
      <text:p text:style-name="P287"><text:span text:style-name="T102">Le missioni </text:span><text:span text:style-name="T104">rappresentano</text:span><text:span text:style-name="T102"> gli </text:span><text:span text:style-name="T103">obiettivi strategici perseguiti con la spesa pubblica </text:span><text:span text:style-name="T102">(es.: 01. servizi istituzionali, generali e di gestione; 02. giustizia; <text:s/>03. ordine pubblico e sicurezza; 04. istruzione e diritto allo studio, ecc.)</text:span><text:span text:style-name="T103">; </text:span><text:span text:style-name="T102">mentre i programmi rappresentano l’articolazione delle missioni in </text:span><text:span text:style-name="T103">aggregati omogenei di attività </text:span><text:span text:style-name="T102">(es: 04.01 istruzione prescolastica; 04.02 altri ordini di istruzione non universitaria; 04.03 edilizia scolastica, ecc.).</text:span></text:p>
      <text:p text:style-name="P419"/>
      <text:section text:style-name="Sect1" text:name="Sezione36">
        <text:p text:style-name="P604"><text:span text:style-name="T83">MISSIONE 04</text:span><text:span text:style-name="T82"> –</text:span><text:span text:style-name="T74"> </text:span><text:span text:style-name="T89">PROGRAMMA 04.01</text:span></text:p>
        <text:p text:style-name="P420">Il programma rappresenta l’attività di gestione dell’istruzione prescolastica.</text:p>
        <text:p text:style-name="P291"/>
        <text:p text:style-name="P411"><text:span text:style-name="T83">MISSIONE 04</text:span><text:span text:style-name="T82"> –</text:span><text:span text:style-name="T74"> </text:span><text:span text:style-name="T89">PROGRAMMA 04.02</text:span></text:p>
        <text:p text:style-name="P291">Il programma rappresenta l’attività di gestione dell’istruzione scolastica (eccetto l’università)</text:p>
        <text:p text:style-name="P544">L’unità organizzativa correlata ai programmi è:</text:p>
        <text:p text:style-name="P423">U.O. SERVIZI EDUCATIVI E SCOLASTICI/SPORT</text:p>
        <text:p text:style-name="P533">RResponsabile politico:<text:tab/><text:tab/><text:tab/><text:tab/><text:tab/><text:tab/>ASSESSORE <text:span text:style-name="T106">PIER FRANCESCO PRATA</text:span></text:p>
        <text:p text:style-name="P533">Responsabile <text:tab/><text:tab/><text:tab/><text:tab/><text:tab/><text:tab/><text:tab/><text:tab/>MARINA GOTTI fino ad agosto 2021 poi incarico ex art. 110 tuel </text:p>
        <text:p text:style-name="P533">Responsabile U.O.:<text:tab/><text:tab/><text:tab/><text:tab/><text:tab/><text:tab/><text:tab/>RAFFAELLA CASU </text:p>
        <text:p text:style-name="P320"/>
        <text:p text:style-name="P322">Principali procedimenti e sub-procedimenti:</text:p>
        <text:p text:style-name="P1242">Autorizzazione al funzionamento servizi prima infanzia; Approvazione progetto sovracomunale 3-5 anni e rapporti con altri Comuni e Istituzioni <text:s/>scolastiche per gestione progetto; Approvazione Convenzione Scuole materne private e gestione della stessa; Richieste e rendicontazioni contributi provinciali servizi prima infanzia; Affidamento incarico coordinamento pedagogico</text:p>
        <text:p text:style-name="P29"/>
        <text:p text:style-name="P414"/>
        <text:p text:style-name="P414"/>
        <text:p text:style-name="P570"><text:span text:style-name="T83">MISSIONE 04</text:span><text:span text:style-name="T82"> –</text:span><text:span text:style-name="T74"> </text:span><text:span text:style-name="T89">PROGRAMMA 04.06</text:span></text:p>
        <text:p text:style-name="P420">Il programma rappresenta l’attività di gestione dei servizi di assistenza scolastica.</text:p>
        <text:p text:style-name="P544">L’unità organizzativa correlata al programma è:</text:p>
        <text:p text:style-name="P552"><text:span text:style-name="T73">A) </text:span>U.O. SERVIZI EDUCATIVI E SCOLASTICI/SPORT</text:p>
        <text:p text:style-name="P533">Responsabile politico:<text:tab/><text:tab/><text:tab/><text:tab/><text:tab/><text:tab/><text:tab/>ASSESSORE <text:span text:style-name="T106">PIER FRANCESCO PRATA</text:span></text:p>
        <text:p text:style-name="P1204">Responsabile dell’Area Servizi alla Persona:<text:tab/><text:tab/><text:tab/><text:tab/>MARINA GOTTI fino ad agosto 2021 poi incarico ex art. 110 tuel </text:p>
        <text:p text:style-name="P536">Responsabile U.O.:<text:tab/><text:tab/><text:tab/><text:tab/><text:tab/><text:tab/><text:tab/>RAFFAELLA CASU</text:p>
        <text:p text:style-name="P323">Principali procedimenti e sub-procedimenti:</text:p>
        <text:p text:style-name="P1244">Rilascio attestazioni e certificazioni di competenza; Bollettazione servizi; Procedure verifica insoluti e riscossione coattiva rette; Applicazione rette personalizzate in base ad attestazione ISEE; Gestione servizio refezione all’interno dell’orario scolastico; Gestione servizio pre e post scuola custodia; Servizio trasporto scolastico; Centro estivo per l’infanzia; Rinuncia ai servizi scolastici; Autorizzazioni di accesso agli atti; Istruttoria revisioni prezzi richieste dai fornitori; Adempimenti normativi rispetto alla sicurezza nei luoghi di lavoro; Forniture gare d’appalto per materiali, attrezzature e servizi</text:p>
        <text:h text:style-name="P1237" text:outline-level="5"/>
        <text:p text:style-name="P567"><text:s/></text:p>
        <text:p text:style-name="P566"/>
        <text:p text:style-name="P563"/>
        <text:p text:style-name="P563"/>
      </text:section>
      <text:section text:style-name="Sect1" text:name="Sezione37">
        <text:p text:style-name="P572"><text:span text:style-name="T85">MISSIONE 04 </text:span><text:span text:style-name="T87">–</text:span><text:span text:style-name="T75"> </text:span><text:span text:style-name="T90">PROGRAMMA 04.07</text:span></text:p>
        <text:p text:style-name="P420">Il programma rappresenta l’attività di gestione del diritto allo studio.</text:p>
        <text:p text:style-name="P544">Le unità organizzative correlate al programma sono:</text:p>
        <text:p text:style-name="P425"><text:span text:style-name="T6"><text:s/></text:span><text:span text:style-name="T66">A) U.O. SERVIZI EDUCATIVI E SCOLASTICI/SPORT</text:span></text:p>
        <text:p text:style-name="P533">Responsabile politico:<text:tab/><text:tab/><text:tab/><text:tab/><text:tab/><text:tab/>ASSESSORE <text:span text:style-name="T106">PIER FRANCESCO PRATA</text:span></text:p>
        <text:p text:style-name="P1204">Responsabile dell’Area Servizi alla Persona:<text:tab/><text:tab/><text:tab/>MARINA GOTTI fino ad agosto 2021 poi incarico ex art. 110 tuel </text:p>
        <text:p text:style-name="P537">Responsabile U.O.:<text:tab/><text:tab/><text:tab/><text:tab/><text:tab/><text:tab/>RAFFAELLA CASU</text:p>
        <text:p text:style-name="P320"/>
        <text:p text:style-name="P323">Principali procedimenti e sub-procedimenti:</text:p>
        <text:p text:style-name="P1244">Gestione tirocini universitari (Convenzione con Università di Bologna Scienze dell’Educazione) e stages formativi presso i servizi educativi comunali – tirocini formativi estivi per studenti superiori - Tutoraggio Servizio civile volontario; Gestione progetti di qualificazione scolastica; Approvazione Piano sostegno minori portatori di handicap; Erogazione contributo ad Istituti Scolastici per sussidi e attrezzature portatori di handicap; Assegnazione contributi per Diritto allo studio agli alunni aventi diritto (fornitura gratuita e semi gratuita libri e borse di studio); Assegnazione contributi ad Associazioni per particolari attività con fini socio-educativi, di integrazione minori, ecc. in campo scolastico o parascolastico; Assegnazione contributi Istituto Comprensivo di Castenaso per spese funzionamento; Interventi mediazione culturale a favore di alunni stranieri; Erogazione contributi per facilitazioni viaggio studenti scuole superiori (nuovo procedimento, attivato da a.s. 2010/2011)</text:p>
        <text:p text:style-name="P571"><text:span text:style-name="T83">MISSIONE 06</text:span><text:span text:style-name="T82"> –</text:span><text:span text:style-name="T74"> </text:span><text:span text:style-name="T89">PROGRAMMA 06.01</text:span></text:p>
        <text:p text:style-name="P422">Il programma rappresenta l’attività di gestione dello sport e del tempo libero.</text:p>
        <text:p text:style-name="P549">L’unità organizzativa correlata al programma è:</text:p>
        <text:p text:style-name="P555">U.O. SERVIZI EDUCATIVI E SCOLASTICI/SPORT</text:p>
        <text:p text:style-name="P535">Responsabile politico:<text:tab/><text:tab/><text:tab/><text:tab/><text:tab/><text:tab/>ASSESSORE <text:span text:style-name="T107">PIER FRANCESCO PRATA </text:span></text:p>
        <text:p text:style-name="P1204">Responsabile Area :<text:tab/><text:tab/><text:tab/><text:tab/><text:tab/><text:tab/>MARINA GOTTI fino ad agosto 2021 poi incarico ex art. 110 tuel </text:p>
        <text:p text:style-name="P535">Responsabile U.O.:<text:tab/><text:tab/><text:tab/><text:tab/><text:tab/><text:tab/><text:span text:style-name="T108">RAFFAELLA CASU</text:span></text:p>
        <text:p text:style-name="P323"/>
        <text:p text:style-name="P323">Principali procedimenti e sub-procedimenti:</text:p>
        <text:p text:style-name="P1245">Concessione patrocini per manifestazioni o iniziative sportive; Assegnazione palestre; Assegnazione gestione in concessione o convenzione impianti sportivi comunali e verifica gestione; Gestione attività sportive comunali (Giocosport, Bicinfesta); Redazione opuscolo promozionale attività sportive; Segreteria Consulta Comunale Sportiva; Redazione proposte Regolamenti per i servizi educativi e sportivi comunali</text:p>
        <text:p text:style-name="P408"><text:s/></text:p>
        <text:p text:style-name="P571"><text:span text:style-name="T83">MISSIONE 12</text:span><text:span text:style-name="T82"> –</text:span><text:span text:style-name="T74"> </text:span><text:span text:style-name="T89">PROGRAMMA 12.01</text:span></text:p>
        <text:p text:style-name="P524">Il programma rappresenta l’attività di gestione dei servizi per l’infanzia, i minori e gli asili nido.</text:p>
        <text:p text:style-name="P549">L’unità organizzativa correlata al programma è:</text:p>
        <text:p text:style-name="P555">U.O. SERVIZI EDUCATIVI E SCOLASTICI/SPORT</text:p>
        <text:p text:style-name="P535">Responsabile politico:<text:tab/><text:tab/><text:tab/><text:tab/><text:tab/><text:tab/> <text:tab/>ASSESSORE <text:span text:style-name="T106">PIER FRANCESCO PRATA</text:span></text:p>
        <text:p text:style-name="P1204">Responsabile dell’Area Servizi alla Persona:<text:tab/><text:tab/><text:tab/><text:tab/>MARINA GOTTI fino ad agosto 2021 poi incarico ex art. 110 tuel </text:p>
        <text:p text:style-name="P535">Responsabile U.O.:<text:tab/><text:tab/><text:tab/><text:tab/><text:tab/><text:tab/><text:tab/>RAFFAELLA CASU</text:p>
        <text:p text:style-name="P323">Principali procedimenti e sub-procedimenti:</text:p>
        <text:p text:style-name="P1238">Convenzione con altri Comuni per gestione in forma associata formazione personale servizi 0-3 anni e coordinamento pedagogico; Approvazione Graduatorie asili nido comunali; Esame ricorsi avverso graduatoria nido; Effettuazione controlli a campione sulle dichiarazioni rese dai genitori dei bambini ammessi agli asili nido; Ammissione al Centro Giochi L’Oblò; Acquisti per asili nido comunali (materiali didattici e di consumo, attrezzature, arredi); Supervisione e coordinamento progetto sperimentale educatrice familiare</text:p>
        <text:p text:style-name="P794"/>
        <text:p text:style-name="P1243">La rete dei servizi dedicati all'infanzia in età 0-3 anni (Nidi d'infanzia e servizi integrativi) <text:s/>costituisce nella nostra regione una risorsa importante per sostenere lo sviluppo e l'accompagnamento alla crescita dei bambini e, al tempo stesso, facilitare la conciliazione dei tempi di lavoro e di cura delle famiglie.</text:p>
        <text:p text:style-name="P616">I servizi sono normati dalla Regione Emilia-Romagna, con la legge n. 1/2000, "Norme in materia di servizi educativi per la prima infanzia", modificata nella legge regionale 8/2004, che ha inteso regolamentare l'intero panorama dei servizi per l'infanzia (pubblici e privati), ampliando le opportunità di scelta delle famiglie con tipologie di servizi in grado di offrire soluzioni e modelli gestionali e organizzativi diversificati, attraverso una molteplicità di risposte rivolte alle diverse esigenze espresse dalle famiglie, senza trascurare la qualità degli interventi. <text:s/></text:p>
        <text:p text:style-name="P616">Fin dalla loro nascita, negli anni '70, i nidi sono uno dei principali servizi a domanda gestiti dai Comuni che tramite proprio regolamento, definiscono i criteri di contribuzione delle famiglie alle spese di gestione in relazione alle rispettive condizioni socio-economiche.</text:p>
        <text:p text:style-name="P616">Dalle origini ad oggi la situazione sociale di riferimento e contestualmente le caratteristiche della domanda e dell'offerta dei nidi hanno subito notevoli mutamenti. In particolare, la domanda ha presentato un andamento tendenzialmente crescente in conseguenza sia dell'aumento dell'occupazione femminile sia dell'evolversi della concezione stessa del servizio, che ha assunto caratteristiche pedagogiche e ricreative. Parimenti, in correlazione all'evoluzione dei bisogni sociali, l'offerta del servizio si è ampliata prevedendo, oltre al nido tradizionale a tempo pieno, forme di offerta diversificata e più flessibile alle esigenze dei genitori: part-time, pre-ingresso, prolungamento orario.</text:p>
        <text:p text:style-name="P616">Il sistema dei servizi educativi per la prima infanzia del Comune di Castenaso, ad oggi, è rappresentato dalle seguenti tipologie:</text:p>
        <text:p text:style-name="P616">* Nido <text:s/>PICCOLO BLU <text:s/>a tempo pieno con 4 sezioni di cui <text:s/>una per bambini lattanti (9-12 mesi)</text:p>
        <text:p text:style-name="P616">*Nido d'infanzia PICCOLO GIALLO con 4 sezioni di cui 2 part-time </text:p>
        <text:p text:style-name="P616">*Micronido PICCOLO NIDO, nella frazione di Villanova con 1 sezione a tempo pieno</text:p>
        <text:p text:style-name="P616"><text:soft-page-break/>* Centro per bambini e genitori L'OBLO'</text:p>
        <text:p text:style-name="P616">*Servizio sperimentale di Educatrice familiare (attivo solo da gennaio a luglio 2012 e cessato per modifica di direttive regionali e mancanza di richieste) </text:p>
        <text:p text:style-name="P616">* 2/<text:span text:style-name="T179">3 (a seconda dell’anno)</text:span> nidi privati autorizzati, presso i quali il Comune acquista posti convenzionati e/o assegna i voucher regionali.</text:p>
        <text:p text:style-name="P612"/>
        <text:p text:style-name="P791"><text:span text:style-name="T59">E’</text:span><text:span text:style-name="T10"> contemplata la realizzazione della nuova sede dell’Asilo Nido Piccolo Blu con una spesa prevista di € 1.500.000,00.</text:span></text:p>
        <text:p text:style-name="P1042"><text:span text:style-name="T10">S</text:span><text:span text:style-name="T9">i apre a settembre 2021 il nuovo Piccolo Nido di Villanova.</text:span></text:p>
        <text:p text:style-name="P616">Con riferimento agli asili nido, i temi di maggiore discussione riguardano il costo per iscritto, di norma elevato, a fronte di una parziale copertura tramite retta e il grado di soddisfazione delle domande.</text:p>
        <text:p text:style-name="P1244"/>
        <text:p text:style-name="P1246"><text:span text:style-name="T65">I procedimenti relativi ai servizi per l’infanzia riguardano: Gestione acquisti per asili nido comunali; Autorizzazione al funzionamento servizi prima infanzia; Approvazione Convenzione Scuole materne private; Richieste e rendicontazioni contributi provinciali servizi prima infanzia; Affidamento incarico coordinamento pedagogico; Approvazione progetto sovracomunale 3-5 anni e rapporti con altri Comuni e Istituzioni <text:s/>scolastiche per gestione progetto;</text:span><text:span text:style-name="T72"> </text:span><text:span text:style-name="T65">Convenzione con altri Comuni per gestione in forma associata formazione personale servizi 0-3 anni e coordinamento pedagogico; Approvazione Graduatorie asili nido comunali; Esame ricorsi avverso graduatoria nido; Effettuazione controlli a campione sulle dichiarazioni rese dai genitori dei bambini ammessi agli asili nido; Ammissione al Centro Giochi L’Oblò <text:s/></text:span></text:p>
        <text:p text:style-name="P795"/>
        <table:table table:name="Tabella169" table:style-name="Tabella169">
          <table:table-column table:style-name="Tabella169.A"/>
          <table:table-column table:style-name="Tabella169.B" table:number-columns-repeated="6"/>
          <table:table-row table:style-name="Tabella169.1">
            <table:table-cell table:style-name="Tabella169.A1" office:value-type="string">
              <text:p text:style-name="P607">Descrizione indicatore</text:p>
            </table:table-cell>
            <table:table-cell table:style-name="Tabella169.A1" office:value-type="string">
              <text:p text:style-name="P1208">Valore consuntivo 201<text:span text:style-name="T109">5</text:span></text:p>
            </table:table-cell>
            <table:table-cell table:style-name="Tabella169.A1" office:value-type="string">
              <text:p text:style-name="P1210">Valore consuntivo 201<text:span text:style-name="T110">6</text:span></text:p>
            </table:table-cell>
            <table:table-cell table:style-name="Tabella169.A1" office:value-type="string">
              <text:p text:style-name="P1210">Valore consuntivo 201<text:span text:style-name="T111">7</text:span></text:p>
            </table:table-cell>
            <table:table-cell table:style-name="Tabella169.A1" office:value-type="string">
              <text:p text:style-name="P1211">Valore <text:s/><text:span text:style-name="T112">consuntivo </text:span>2018</text:p>
            </table:table-cell>
            <table:table-cell table:style-name="Tabella169.A1" office:value-type="string">
              <text:p text:style-name="P1211">Valore <text:s/><text:span text:style-name="T112">consuntivo </text:span>201<text:span text:style-name="T167">9</text:span></text:p>
            </table:table-cell>
            <table:table-cell table:style-name="Tabella169.G1" office:value-type="string">
              <text:p text:style-name="P1211">Valore <text:s/><text:span text:style-name="T112">consuntivo </text:span>20<text:span text:style-name="T180">20</text:span></text:p>
            </table:table-cell>
          </table:table-row>
          <table:table-row table:style-name="Tabella169.2">
            <table:table-cell table:style-name="Tabella169.A5" office:value-type="string">
              <text:p text:style-name="P1247">n. posti offerti nei nidi comunali</text:p>
            </table:table-cell>
            <table:table-cell table:style-name="Tabella169.B2" office:value-type="string">
              <text:p text:style-name="P1209">132</text:p>
            </table:table-cell>
            <table:table-cell table:style-name="Tabella169.C5" office:value-type="string">
              <text:p text:style-name="P1212">132</text:p>
            </table:table-cell>
            <table:table-cell table:style-name="Tabella169.D2" office:value-type="string">
              <text:p text:style-name="P1213">138</text:p>
            </table:table-cell>
            <table:table-cell table:style-name="Tabella169.E2" office:value-type="float" office:value="143">
              <text:p text:style-name="P1214">143</text:p>
            </table:table-cell>
            <table:table-cell table:style-name="Tabella169.F2" office:value-type="float" office:value="135">
              <text:p text:style-name="P1215">135</text:p>
            </table:table-cell>
            <table:table-cell table:style-name="Tabella169.G2" office:value-type="float" office:value="142">
              <text:p text:style-name="P1216">142</text:p>
            </table:table-cell>
          </table:table-row>
          <table:table-row table:style-name="Tabella169.2">
            <table:table-cell table:style-name="Tabella169.A5" office:value-type="string">
              <text:p text:style-name="P607">n. posti complessivi offerti (compresi nidi privati convenzionati)</text:p>
            </table:table-cell>
            <table:table-cell table:style-name="Tabella169.B3" office:value-type="string">
              <text:p text:style-name="P1209">140</text:p>
            </table:table-cell>
            <table:table-cell table:style-name="Tabella169.C5" office:value-type="string">
              <text:p text:style-name="P1212">135</text:p>
            </table:table-cell>
            <table:table-cell table:style-name="Tabella169.D3" office:value-type="string">
              <text:p text:style-name="P1213">146</text:p>
            </table:table-cell>
            <table:table-cell table:style-name="Tabella169.E3" office:value-type="float" office:value="162">
              <text:p text:style-name="P1214">162</text:p>
            </table:table-cell>
            <table:table-cell table:style-name="Tabella169.F2" office:value-type="float" office:value="144">
              <text:p text:style-name="P1215">144</text:p>
            </table:table-cell>
            <table:table-cell table:style-name="Tabella169.G2" office:value-type="float" office:value="158">
              <text:p text:style-name="P1216">158</text:p>
            </table:table-cell>
          </table:table-row>
          <table:table-row table:style-name="Tabella169.2">
            <table:table-cell table:style-name="Tabella169.A5" office:value-type="string">
              <text:p text:style-name="P607">Indice di utilizzo del servizio</text:p>
            </table:table-cell>
            <table:table-cell table:style-name="Tabella169.B4" office:value-type="string">
              <text:p text:style-name="P1209">100%</text:p>
            </table:table-cell>
            <table:table-cell table:style-name="Tabella169.C5" office:value-type="string">
              <text:p text:style-name="P1212">100%</text:p>
            </table:table-cell>
            <table:table-cell table:style-name="Tabella169.D4" office:value-type="string">
              <text:p text:style-name="P1212">100%</text:p>
            </table:table-cell>
            <table:table-cell table:style-name="Tabella169.E4" office:value-type="percentage" office:value="1">
              <text:p text:style-name="P1214">100,00%</text:p>
            </table:table-cell>
            <table:table-cell table:style-name="Tabella169.F4" office:value-type="percentage" office:value="1">
              <text:p text:style-name="P1215">100,00%</text:p>
            </table:table-cell>
            <table:table-cell table:style-name="Tabella169.G4" office:value-type="percentage" office:value="1">
              <text:p text:style-name="P1216">100,00%</text:p>
            </table:table-cell>
          </table:table-row>
          <table:table-row table:style-name="Tabella169.5">
            <table:table-cell table:style-name="Tabella169.A5" office:value-type="string">
              <text:p text:style-name="P607">% domande soddisfatte/domande ammesse nidi comunali/priv./conv.</text:p>
            </table:table-cell>
            <table:table-cell table:style-name="Tabella169.B5" office:value-type="string">
              <text:p text:style-name="P1209">100%</text:p>
            </table:table-cell>
            <table:table-cell table:style-name="Tabella169.C5" office:value-type="string">
              <text:p text:style-name="P1212">100%</text:p>
            </table:table-cell>
            <table:table-cell table:style-name="Tabella169.D5" office:value-type="string">
              <text:p text:style-name="P1213">98,15%</text:p>
            </table:table-cell>
            <table:table-cell table:style-name="Tabella169.E5" office:value-type="percentage" office:value="1">
              <text:p text:style-name="P1214">100,00%</text:p>
            </table:table-cell>
            <table:table-cell table:style-name="Tabella169.F4" office:value-type="percentage" office:value="0.99">
              <text:p text:style-name="P1215">99,00%</text:p>
            </table:table-cell>
            <table:table-cell table:style-name="Tabella169.G4" office:value-type="percentage" office:value="1">
              <text:p text:style-name="P1216">100,00%</text:p>
            </table:table-cell>
          </table:table-row>
          <table:table-row table:style-name="Tabella169.6">
            <table:table-cell table:style-name="Tabella169.A6" office:value-type="string">
              <text:p text:style-name="P1239">% Nr iscritti/popolazione 9-36 mesi (*)</text:p>
            </table:table-cell>
            <table:table-cell table:style-name="Tabella169.B6" office:value-type="string">
              <text:p text:style-name="P1209">53,85</text:p>
            </table:table-cell>
            <table:table-cell table:style-name="Tabella169.C6" office:value-type="string">
              <text:p text:style-name="P1212">53,78</text:p>
            </table:table-cell>
            <table:table-cell table:style-name="Tabella169.D6" office:value-type="string">
              <text:p text:style-name="P1213">51,17%</text:p>
            </table:table-cell>
            <table:table-cell table:style-name="Tabella169.E6" office:value-type="percentage" office:value="0.5891">
              <text:p text:style-name="P1214">58,91%</text:p>
            </table:table-cell>
            <table:table-cell table:style-name="Tabella169.F4" office:value-type="percentage" office:value="0.5714">
              <text:p text:style-name="P1215">57,14%</text:p>
            </table:table-cell>
            <table:table-cell table:style-name="Tabella169.G6" office:value-type="string">
              <text:p text:style-name="P1216">61%</text:p>
              <text:p text:style-name="P1217"/>
            </table:table-cell>
          </table:table-row>
        </table:table>
        <text:p text:style-name="P1043">* dato di previsione 2019</text:p>
        <text:p text:style-name="P791"/>
        <text:p text:style-name="P791"/>
        <text:p text:style-name="P791"/>
        <text:p text:style-name="P791"/>
        <text:p text:style-name="P791"/>
        <table:table table:name="Tabella170" table:style-name="Tabella170">
          <table:table-column table:style-name="Tabella170.A"/>
          <table:table-column table:style-name="Tabella170.B"/>
          <table:table-column table:style-name="Tabella170.C"/>
          <table:table-column table:style-name="Tabella170.D"/>
          <table:table-column table:style-name="Tabella170.E"/>
          <table:table-column table:style-name="Tabella170.F"/>
          <table:table-column table:style-name="Tabella170.G"/>
          <table:table-column table:style-name="Tabella170.H"/>
          <text:soft-page-break/>
          <table:table-row table:style-name="Tabella170.1">
            <table:table-cell table:style-name="Tabella170.A1" table:number-columns-spanned="5" office:value-type="string">
              <text:p text:style-name="P607">Tabella -Costi Asili Nido a carico del Comune (con tot. Nr bambini <text:span text:style-name="T167">sia dei nidi comunali sia dei nidi privati</text:span>)</text:p>
            </table:table-cell>
            <table:covered-table-cell/>
            <table:covered-table-cell/>
            <table:covered-table-cell/>
            <table:covered-table-cell/>
            <table:table-cell table:style-name="Tabella170.F1" office:value-type="string">
              <text:p text:style-name="P1044"/>
            </table:table-cell>
            <table:table-cell table:style-name="Tabella170.F1" office:value-type="string">
              <text:p text:style-name="P1154"/>
            </table:table-cell>
            <table:table-cell table:style-name="Tabella170.F1" office:value-type="string">
              <text:p text:style-name="P1154"/>
            </table:table-cell>
          </table:table-row>
          <table:table-row table:style-name="Tabella170.1">
            <table:table-cell table:style-name="Tabella170.A2" office:value-type="string">
              <text:p text:style-name="P613"/>
            </table:table-cell>
            <table:table-cell table:style-name="Tabella170.B2" office:value-type="string">
              <text:p text:style-name="P609">201<text:span text:style-name="T109">5</text:span></text:p>
            </table:table-cell>
            <table:table-cell table:style-name="Tabella170.A2" office:value-type="string">
              <text:p text:style-name="P1045">2016</text:p>
            </table:table-cell>
            <table:table-cell table:style-name="Tabella170.D2" office:value-type="float" office:value="2017">
              <text:p text:style-name="P1045">201<text:span text:style-name="T113">7</text:span></text:p>
            </table:table-cell>
            <table:table-cell table:style-name="Tabella170.E2" office:value-type="float" office:value="2018">
              <text:p text:style-name="P1046">201<text:span text:style-name="T112">8</text:span></text:p>
            </table:table-cell>
            <table:table-cell table:style-name="Tabella170.E2" table:number-columns-spanned="2" office:value-type="float" office:value="2019">
              <text:p text:style-name="P1047">2019</text:p>
            </table:table-cell>
            <table:covered-table-cell/>
            <table:table-cell table:style-name="Tabella170.H2" office:value-type="float" office:value="2020">
              <text:p text:style-name="P1048">20<text:span text:style-name="T180">20</text:span></text:p>
            </table:table-cell>
          </table:table-row>
          <table:table-row table:style-name="Tabella170.1">
            <table:table-cell table:style-name="Tabella170.A3" office:value-type="string">
              <text:p text:style-name="P617">Costo unitario per bambino iscritto</text:p>
            </table:table-cell>
            <table:table-cell table:style-name="Tabella170.B3" office:value-type="currency" office:currency="EUR" office:value="8506.94">
              <text:p text:style-name="P619">€ 8.50<text:span text:style-name="T167">6</text:span>,94</text:p>
            </table:table-cell>
            <table:table-cell table:style-name="Tabella170.C3" office:value-type="currency" office:currency="EUR" office:value="8711.97">
              <text:p text:style-name="P1049">€ 8.711,97</text:p>
            </table:table-cell>
            <table:table-cell table:style-name="Tabella170.D3" office:value-type="currency" office:currency="EUR" office:value="8164.61">
              <text:p text:style-name="P1087">€ 8.164,61</text:p>
            </table:table-cell>
            <table:table-cell table:style-name="Tabella170.E3" office:value-type="currency" office:currency="EUR" office:value="8114.5">
              <text:p text:style-name="P1088">€ 8.114,50</text:p>
            </table:table-cell>
            <table:table-cell table:style-name="Tabella170.F3" table:number-columns-spanned="2" office:value-type="string">
              <text:p text:style-name="P1097"><text:s/>€ 9.499,13 </text:p>
            </table:table-cell>
            <table:covered-table-cell/>
            <table:table-cell table:style-name="Tabella170.H3" office:value-type="string">
              <text:p text:style-name="P1097"/>
            </table:table-cell>
          </table:table-row>
          <table:table-row table:style-name="Tabella170.1">
            <table:table-cell table:style-name="Tabella170.A6" office:value-type="string">
              <text:p text:style-name="P617">Contribuzione media per iscritto</text:p>
            </table:table-cell>
            <table:table-cell table:style-name="Tabella170.B4" office:value-type="string">
              <text:p text:style-name="P619"><text:s/>€ 3.<text:span text:style-name="T167">1</text:span>7<text:span text:style-name="T167">3</text:span>,<text:span text:style-name="T167">93</text:span> </text:p>
            </table:table-cell>
            <table:table-cell table:style-name="Tabella170.C4" office:value-type="string">
              <text:p text:style-name="P1147"><text:span text:style-name="T50"><text:s/>€ 3.</text:span><text:span text:style-name="T54">168</text:span><text:span text:style-name="T50">,2</text:span><text:span text:style-name="T51">1</text:span><text:span text:style-name="T50"> </text:span></text:p>
            </table:table-cell>
            <table:table-cell table:style-name="Tabella170.D4" office:value-type="currency" office:currency="EUR" office:value="2652.14">
              <text:p text:style-name="P1088">€ 2.<text:span text:style-name="T167">652</text:span>,<text:span text:style-name="T167">14</text:span></text:p>
            </table:table-cell>
            <table:table-cell table:style-name="Tabella170.E4" office:value-type="currency" office:currency="EUR" office:value="2681.78">
              <text:p text:style-name="P1147"><text:span text:style-name="T46">€ 2.</text:span><text:span text:style-name="T55">681</text:span><text:span text:style-name="T46">,</text:span><text:span text:style-name="T47">78</text:span></text:p>
            </table:table-cell>
            <table:table-cell table:style-name="Tabella170.F4" table:number-columns-spanned="2" office:value-type="string">
              <text:p text:style-name="P1148"><text:s/>€ 2.978,60 </text:p>
            </table:table-cell>
            <table:covered-table-cell/>
            <table:table-cell table:style-name="Tabella170.H4" office:value-type="string">
              <text:p text:style-name="P1148"/>
            </table:table-cell>
          </table:table-row>
          <table:table-row table:style-name="Tabella170.5">
            <table:table-cell table:style-name="Tabella170.A6" office:value-type="string">
              <text:p text:style-name="P620">Altri contributi per iscritto</text:p>
            </table:table-cell>
            <table:table-cell table:style-name="Tabella170.B5" office:value-type="string">
              <text:p text:style-name="P619"><text:s/>€ 0,96 </text:p>
            </table:table-cell>
            <table:table-cell table:style-name="Tabella170.C5" office:value-type="string">
              <text:p text:style-name="P1050"><text:s/>€ 481,11 </text:p>
            </table:table-cell>
            <table:table-cell table:style-name="Tabella170.D5" office:value-type="currency" office:currency="EUR" office:value="255.16">
              <text:p text:style-name="P1150">€ 255,16</text:p>
            </table:table-cell>
            <table:table-cell table:style-name="Tabella170.E4" office:value-type="currency" office:currency="EUR" office:value="799.39">
              <text:p text:style-name="P1150">€ 799,39</text:p>
            </table:table-cell>
            <table:table-cell table:style-name="Tabella170.F5" table:number-columns-spanned="2" office:value-type="string">
              <text:p text:style-name="P1149"><text:s/>€ 1.071,71 </text:p>
            </table:table-cell>
            <table:covered-table-cell/>
            <table:table-cell table:style-name="Tabella170.H5" office:value-type="string">
              <text:p text:style-name="P1149"/>
            </table:table-cell>
          </table:table-row>
          <table:table-row table:style-name="Tabella170.1">
            <table:table-cell table:style-name="Tabella170.A6" office:value-type="string">
              <text:p text:style-name="P607">Costo netto unitario a carico Ente</text:p>
            </table:table-cell>
            <table:table-cell table:style-name="Tabella170.B6" office:value-type="currency" office:currency="EUR" office:value="5332.06">
              <text:p text:style-name="P1151"><text:span text:style-name="T7">€ 5.</text:span><text:span text:style-name="T56">332</text:span><text:span text:style-name="T7">,</text:span><text:span text:style-name="T8">06</text:span></text:p>
            </table:table-cell>
            <table:table-cell table:style-name="Tabella170.C6" office:value-type="currency" office:currency="EUR" office:value="5062.65">
              <text:p text:style-name="P1151"><text:span text:style-name="T52">€ 5.</text:span><text:span text:style-name="T56">062,65</text:span></text:p>
            </table:table-cell>
            <table:table-cell table:style-name="Tabella170.D6" office:value-type="currency" office:currency="EUR" office:value="5257.31">
              <text:p text:style-name="P1151"><text:span text:style-name="T52">€ 5.</text:span><text:span text:style-name="T56">257,31</text:span></text:p>
            </table:table-cell>
            <table:table-cell table:style-name="Tabella170.E3" office:value-type="currency" office:currency="EUR" office:value="4633.33">
              <text:p text:style-name="P1151"><text:span text:style-name="T52">€ 4.</text:span><text:span text:style-name="T56">633,33</text:span></text:p>
            </table:table-cell>
            <table:table-cell table:style-name="Tabella170.F6" table:number-columns-spanned="2" office:value-type="string">
              <text:p text:style-name="P1098"><text:s/>€ 5.448,83 </text:p>
            </table:table-cell>
            <table:covered-table-cell/>
            <table:table-cell table:style-name="Tabella170.H6" office:value-type="string">
              <text:p text:style-name="P1098"/>
            </table:table-cell>
          </table:table-row>
        </table:table>
        <text:p text:style-name="P614"/>
        <text:p text:style-name="P408"/>
        <text:p text:style-name="P793"/>
        <table:table table:name="Tabella103" table:style-name="Tabella103">
          <table:table-column table:style-name="Tabella103.A"/>
          <table:table-column table:style-name="Tabella103.B"/>
          <table:table-column table:style-name="Tabella103.C"/>
          <table:table-column table:style-name="Tabella103.D"/>
          <table:table-column table:style-name="Tabella103.E" table:number-columns-repeated="7"/>
          <table:table-header-rows>
            <table:table-row table:style-name="Tabella103.1">
              <table:table-cell table:style-name="Tabella103.A1" office:value-type="string">
                <text:p text:style-name="P728">Cod. CdC <text:s/>CoA</text:p>
              </table:table-cell>
              <table:table-cell table:style-name="Tabella103.A1" office:value-type="string">
                <text:p text:style-name="P728">Descrizione CdC</text:p>
              </table:table-cell>
              <table:table-cell table:style-name="Tabella103.A1" office:value-type="string">
                <text:p text:style-name="P728">Cod. Indicato</text:p>
                <text:p text:style-name="P728">re</text:p>
              </table:table-cell>
              <table:table-cell table:style-name="Tabella103.A1" office:value-type="string">
                <text:p text:style-name="P728">Descrizione indicatore</text:p>
              </table:table-cell>
              <table:table-cell table:style-name="Tabella103.E1" office:value-type="string">
                <text:p text:style-name="P728">Valore</text:p>
                <text:p text:style-name="P728">consuntivo</text:p>
                <text:p text:style-name="P728">2014</text:p>
              </table:table-cell>
              <table:table-cell table:style-name="Tabella103.E1" office:value-type="string">
                <text:p text:style-name="P1155">Valore</text:p>
                <text:p text:style-name="P1155">consuntivo</text:p>
                <text:p text:style-name="P1155">201<text:span text:style-name="T181">5</text:span></text:p>
              </table:table-cell>
              <table:table-cell table:style-name="Tabella103.E1" office:value-type="string">
                <text:p text:style-name="P1099">Valore</text:p>
                <text:p text:style-name="P1099">consuntivo</text:p>
                <text:p text:style-name="P1099">201<text:span text:style-name="T182">6</text:span></text:p>
              </table:table-cell>
              <table:table-cell table:style-name="Tabella103.E1" office:value-type="string">
                <text:p text:style-name="P1099">Valore</text:p>
                <text:p text:style-name="P1099">consuntivo</text:p>
                <text:p text:style-name="P1099">201<text:span text:style-name="T183">7</text:span></text:p>
              </table:table-cell>
              <table:table-cell table:style-name="Tabella103.E1" office:value-type="string">
                <text:p text:style-name="P1099">Valore</text:p>
                <text:p text:style-name="P1099">consuntivo</text:p>
                <text:p text:style-name="P1099">201<text:span text:style-name="T184">8</text:span></text:p>
              </table:table-cell>
              <table:table-cell table:style-name="Tabella103.E1" office:value-type="string">
                <text:p text:style-name="P1099">Valore</text:p>
                <text:p text:style-name="P1099">consuntivo</text:p>
                <text:p text:style-name="P1099">201<text:span text:style-name="T185">9</text:span></text:p>
              </table:table-cell>
              <table:table-cell table:style-name="Tabella103.K1" office:value-type="string">
                <text:p text:style-name="P1099">Valore</text:p>
                <text:p text:style-name="P1099">consuntivo</text:p>
                <text:p text:style-name="P1099">20<text:span text:style-name="T186">20</text:span></text:p>
              </table:table-cell>
            </table:table-row>
          </table:table-header-rows>
          <table:table-row table:style-name="Tabella103.2">
            <table:table-cell table:style-name="Tabella103.A2" office:value-type="string">
              <text:p text:style-name="P730">10101</text:p>
            </table:table-cell>
            <table:table-cell table:style-name="Tabella103.A2" office:value-type="string">
              <text:p text:style-name="P732">Asilo Nido Piccolo Blu</text:p>
            </table:table-cell>
            <table:table-cell table:style-name="Tabella103.A2" office:value-type="string">
              <text:p text:style-name="P730">1010100</text:p>
            </table:table-cell>
            <table:table-cell table:style-name="Tabella103.A2" office:value-type="string">
              <text:p text:style-name="P732">Nr sezioni nido Piccolo Blu tempo pieno</text:p>
            </table:table-cell>
            <table:table-cell table:style-name="Tabella103.A2" office:value-type="string">
              <text:p text:style-name="P1272">4</text:p>
            </table:table-cell>
            <table:table-cell table:style-name="Tabella103.A2" office:value-type="string">
              <text:p text:style-name="P1157">4</text:p>
            </table:table-cell>
            <table:table-cell table:style-name="Tabella103.A2" office:value-type="string">
              <text:p text:style-name="P1051">4</text:p>
            </table:table-cell>
            <table:table-cell table:style-name="Tabella103.A2" office:value-type="string">
              <text:p text:style-name="P796">4</text:p>
            </table:table-cell>
            <table:table-cell table:style-name="Tabella103.A2" office:value-type="string">
              <text:p text:style-name="P939">4</text:p>
            </table:table-cell>
            <table:table-cell table:style-name="Tabella103.A2" office:value-type="string">
              <text:p text:style-name="P940">4</text:p>
            </table:table-cell>
            <table:table-cell table:style-name="Tabella103.K2" office:value-type="float" office:value="4">
              <text:p text:style-name="P621">4</text:p>
            </table:table-cell>
          </table:table-row>
          <table:table-row table:style-name="Tabella103.3">
            <table:table-cell table:style-name="Tabella103.A2" office:value-type="string">
              <text:p text:style-name="P730">10101</text:p>
            </table:table-cell>
            <table:table-cell table:style-name="Tabella103.A2" office:value-type="string">
              <text:p text:style-name="P1294">Asilo Nido Piccolo Blu</text:p>
            </table:table-cell>
            <table:table-cell table:style-name="Tabella103.A2" office:value-type="string">
              <text:p text:style-name="P730">1010101</text:p>
            </table:table-cell>
            <table:table-cell table:style-name="Tabella103.A2" office:value-type="string">
              <text:p text:style-name="P732">Nr posti offerti <text:s/>nido Piccolo Blu tempo pieno</text:p>
            </table:table-cell>
            <table:table-cell table:style-name="Tabella103.A2" office:value-type="string">
              <text:p text:style-name="P1272">60</text:p>
            </table:table-cell>
            <table:table-cell table:style-name="Tabella103.A2" office:value-type="string">
              <text:p text:style-name="P1157">62</text:p>
            </table:table-cell>
            <table:table-cell table:style-name="Tabella103.A2" office:value-type="string">
              <text:p text:style-name="P1051">62</text:p>
            </table:table-cell>
            <table:table-cell table:style-name="Tabella103.A2" office:value-type="string">
              <text:p text:style-name="P797">70</text:p>
            </table:table-cell>
            <table:table-cell table:style-name="Tabella103.A2" office:value-type="string">
              <text:p text:style-name="P939">67</text:p>
            </table:table-cell>
            <table:table-cell table:style-name="Tabella103.A2" office:value-type="string">
              <text:p text:style-name="P940">67</text:p>
            </table:table-cell>
            <table:table-cell table:style-name="Tabella103.K99" office:value-type="string">
              <text:p text:style-name="P621">6<text:span text:style-name="T187">4</text:span></text:p>
              <text:p text:style-name="P621"/>
            </table:table-cell>
          </table:table-row>
          <table:table-row table:style-name="Tabella103.4">
            <table:table-cell table:style-name="Tabella103.A2" office:value-type="string">
              <text:p text:style-name="P730">10101</text:p>
            </table:table-cell>
            <table:table-cell table:style-name="Tabella103.A2" office:value-type="string">
              <text:p text:style-name="P732">Asilo Nido Piccolo Blu</text:p>
            </table:table-cell>
            <table:table-cell table:style-name="Tabella103.A2" office:value-type="string">
              <text:p text:style-name="P730">1010102</text:p>
            </table:table-cell>
            <table:table-cell table:style-name="Tabella103.A2" office:value-type="string">
              <text:p text:style-name="P732">Nr giorni apertura annuale nido Piccolo Blu</text:p>
            </table:table-cell>
            <table:table-cell table:style-name="Tabella103.A2" office:value-type="string">
              <text:p text:style-name="P1272">216</text:p>
            </table:table-cell>
            <table:table-cell table:style-name="Tabella103.A2" office:value-type="string">
              <text:p text:style-name="P1157">219</text:p>
            </table:table-cell>
            <table:table-cell table:style-name="Tabella103.A2" office:value-type="string">
              <text:p text:style-name="P1051">2<text:span text:style-name="T122">19</text:span></text:p>
            </table:table-cell>
            <table:table-cell table:style-name="Tabella103.A2" office:value-type="string">
              <text:p text:style-name="P798">213</text:p>
            </table:table-cell>
            <table:table-cell table:style-name="Tabella103.A2" office:value-type="string">
              <text:p text:style-name="P941">215</text:p>
            </table:table-cell>
            <table:table-cell table:style-name="Tabella103.A2" office:value-type="string">
              <text:p text:style-name="P942">219</text:p>
            </table:table-cell>
            <table:table-cell table:style-name="Tabella103.K2" office:value-type="float" office:value="139">
              <text:p text:style-name="P621">139</text:p>
            </table:table-cell>
          </table:table-row>
          <table:table-row table:style-name="Tabella103.5">
            <table:table-cell table:style-name="Tabella103.A2" office:value-type="string">
              <text:p text:style-name="P730">10101</text:p>
            </table:table-cell>
            <table:table-cell table:style-name="Tabella103.A2" office:value-type="string">
              <text:p text:style-name="P732">Asilo Nido Piccolo Blu</text:p>
            </table:table-cell>
            <table:table-cell table:style-name="Tabella103.A2" office:value-type="string">
              <text:p text:style-name="P730">1010104</text:p>
            </table:table-cell>
            <table:table-cell table:style-name="Tabella103.A2" office:value-type="string">
              <text:p text:style-name="P732">Nr ore apertura giornaliera nido Piccolo Blu tempo pieno</text:p>
            </table:table-cell>
            <table:table-cell table:style-name="Tabella103.A2" office:value-type="string">
              <text:p text:style-name="P1272">10</text:p>
            </table:table-cell>
            <table:table-cell table:style-name="Tabella103.A2" office:value-type="string">
              <text:p text:style-name="P1157">10</text:p>
            </table:table-cell>
            <table:table-cell table:style-name="Tabella103.A2" office:value-type="string">
              <text:p text:style-name="P1051">10</text:p>
            </table:table-cell>
            <table:table-cell table:style-name="Tabella103.A2" office:value-type="string">
              <text:p text:style-name="P796">10</text:p>
            </table:table-cell>
            <table:table-cell table:style-name="Tabella103.A2" office:value-type="string">
              <text:p text:style-name="P939">10</text:p>
            </table:table-cell>
            <table:table-cell table:style-name="Tabella103.A2" office:value-type="string">
              <text:p text:style-name="P940">10</text:p>
            </table:table-cell>
            <table:table-cell table:style-name="Tabella103.K2" office:value-type="float" office:value="10">
              <text:p text:style-name="P621">10</text:p>
            </table:table-cell>
          </table:table-row>
          <table:table-row table:style-name="Tabella103.6">
            <table:table-cell table:style-name="Tabella103.A2" office:value-type="string">
              <text:p text:style-name="P730">10101</text:p>
            </table:table-cell>
            <table:table-cell table:style-name="Tabella103.A2" office:value-type="string">
              <text:p text:style-name="P732">Asilo Nido Piccolo Blu</text:p>
            </table:table-cell>
            <table:table-cell table:style-name="Tabella103.A2" office:value-type="string">
              <text:p text:style-name="P730">1010106</text:p>
            </table:table-cell>
            <table:table-cell table:style-name="Tabella103.A2" office:value-type="string">
              <text:p text:style-name="P732">Nr iscritti con handicap nido Piccolo Blu</text:p>
            </table:table-cell>
            <table:table-cell table:style-name="Tabella103.A2" office:value-type="string">
              <text:p text:style-name="P1272">0</text:p>
            </table:table-cell>
            <table:table-cell table:style-name="Tabella103.A2" office:value-type="string">
              <text:p text:style-name="P1157">1</text:p>
            </table:table-cell>
            <table:table-cell table:style-name="Tabella103.A2" office:value-type="string">
              <text:p text:style-name="P1105">3</text:p>
            </table:table-cell>
            <table:table-cell table:style-name="Tabella103.A2" office:value-type="string">
              <text:p text:style-name="P796">3</text:p>
            </table:table-cell>
            <table:table-cell table:style-name="Tabella103.A2" office:value-type="string">
              <text:p text:style-name="P1221">1</text:p>
            </table:table-cell>
            <table:table-cell table:style-name="Tabella103.A2" office:value-type="string">
              <text:p text:style-name="P1222"><text:s text:c="4"/>1</text:p>
            </table:table-cell>
            <table:table-cell table:style-name="Tabella103.K2" office:value-type="float" office:value="2">
              <text:p text:style-name="P622">2</text:p>
            </table:table-cell>
          </table:table-row>
          <table:table-row table:style-name="Tabella103.7">
            <table:table-cell table:style-name="Tabella103.A2" office:value-type="string">
              <text:p text:style-name="P730">10102</text:p>
            </table:table-cell>
            <table:table-cell table:style-name="Tabella103.A2" office:value-type="string">
              <text:p text:style-name="P732">Asilo Nido Piccolo Giallo</text:p>
            </table:table-cell>
            <table:table-cell table:style-name="Tabella103.A2" office:value-type="string">
              <text:p text:style-name="P730">1010200</text:p>
            </table:table-cell>
            <table:table-cell table:style-name="Tabella103.A2" office:value-type="string">
              <text:p text:style-name="P732">Nr sezioni nido Piccolo Giallo tempo pieno</text:p>
            </table:table-cell>
            <table:table-cell table:style-name="Tabella103.A2" office:value-type="string">
              <text:p text:style-name="P1272">2</text:p>
            </table:table-cell>
            <table:table-cell table:style-name="Tabella103.A2" office:value-type="string">
              <text:p text:style-name="P1157">2</text:p>
            </table:table-cell>
            <table:table-cell table:style-name="Tabella103.A2" office:value-type="string">
              <text:p text:style-name="P1053">2</text:p>
            </table:table-cell>
            <table:table-cell table:style-name="Tabella103.H7" office:value-type="float" office:value="2">
              <text:p text:style-name="P796">2</text:p>
            </table:table-cell>
            <table:table-cell table:style-name="Tabella103.A2" office:value-type="string">
              <text:p text:style-name="P939">2</text:p>
            </table:table-cell>
            <table:table-cell table:style-name="Tabella103.A2" office:value-type="string">
              <text:p text:style-name="P942">2</text:p>
            </table:table-cell>
            <table:table-cell table:style-name="Tabella103.K2" office:value-type="float" office:value="2">
              <text:p text:style-name="P621">2</text:p>
            </table:table-cell>
          </table:table-row>
          <table:table-row table:style-name="Tabella103.8">
            <table:table-cell table:style-name="Tabella103.A2" office:value-type="string">
              <text:p text:style-name="P730">10102</text:p>
            </table:table-cell>
            <table:table-cell table:style-name="Tabella103.A2" office:value-type="string">
              <text:p text:style-name="P732">Asilo Nido Piccolo Giallo</text:p>
            </table:table-cell>
            <table:table-cell table:style-name="Tabella103.A2" office:value-type="string">
              <text:p text:style-name="P730">1010201</text:p>
            </table:table-cell>
            <table:table-cell table:style-name="Tabella103.A2" office:value-type="string">
              <text:p text:style-name="P732">Nr sezioni nido Piccolo Giallo part time</text:p>
            </table:table-cell>
            <table:table-cell table:style-name="Tabella103.A2" office:value-type="string">
              <text:p text:style-name="P1272">2</text:p>
            </table:table-cell>
            <table:table-cell table:style-name="Tabella103.A2" office:value-type="string">
              <text:p text:style-name="P1157">2</text:p>
            </table:table-cell>
            <table:table-cell table:style-name="Tabella103.A2" office:value-type="string">
              <text:p text:style-name="P1051">2</text:p>
            </table:table-cell>
            <table:table-cell table:style-name="Tabella103.H7" office:value-type="float" office:value="2">
              <text:p text:style-name="P796">2</text:p>
            </table:table-cell>
            <table:table-cell table:style-name="Tabella103.H7" office:value-type="float" office:value="2">
              <text:p text:style-name="P939">2</text:p>
            </table:table-cell>
            <table:table-cell table:style-name="Tabella103.H7" office:value-type="float" office:value="2">
              <text:p text:style-name="P942">2</text:p>
            </table:table-cell>
            <table:table-cell table:style-name="Tabella103.K2" office:value-type="float" office:value="2">
              <text:p text:style-name="P621">2</text:p>
            </table:table-cell>
          </table:table-row>
          <table:table-row table:style-name="Tabella103.9">
            <table:table-cell table:style-name="Tabella103.A2" office:value-type="string">
              <text:p text:style-name="P730">10102</text:p>
            </table:table-cell>
            <table:table-cell table:style-name="Tabella103.A2" office:value-type="string">
              <text:p text:style-name="P732">Asilo Nido Piccolo Giallo</text:p>
            </table:table-cell>
            <table:table-cell table:style-name="Tabella103.A2" office:value-type="string">
              <text:p text:style-name="P730">1010202</text:p>
            </table:table-cell>
            <table:table-cell table:style-name="Tabella103.A2" office:value-type="string">
              <text:p text:style-name="P732">Nr posti offerti nido Piccolo Giallo tem. pieno</text:p>
            </table:table-cell>
            <table:table-cell table:style-name="Tabella103.A2" office:value-type="string">
              <text:p text:style-name="P1250">24</text:p>
            </table:table-cell>
            <table:table-cell table:style-name="Tabella103.A2" office:value-type="string">
              <text:p text:style-name="P1157">28</text:p>
            </table:table-cell>
            <table:table-cell table:style-name="Tabella103.A2" office:value-type="string">
              <text:p text:style-name="P1053">28</text:p>
            </table:table-cell>
            <table:table-cell table:style-name="Tabella103.A2" office:value-type="string">
              <text:p text:style-name="P796">28</text:p>
            </table:table-cell>
            <table:table-cell table:style-name="Tabella103.H7" office:value-type="float" office:value="36">
              <text:p text:style-name="P939">36</text:p>
            </table:table-cell>
            <table:table-cell table:style-name="Tabella103.H7" office:value-type="float" office:value="28">
              <text:p text:style-name="P942">28</text:p>
            </table:table-cell>
            <table:table-cell table:style-name="Tabella103.K2" office:value-type="float" office:value="36">
              <text:p text:style-name="P622">36</text:p>
            </table:table-cell>
          </table:table-row>
          <table:table-row table:style-name="Tabella103.10">
            <table:table-cell table:style-name="Tabella103.A2" office:value-type="string">
              <text:p text:style-name="P730">10102</text:p>
            </table:table-cell>
            <table:table-cell table:style-name="Tabella103.A2" office:value-type="string">
              <text:p text:style-name="P732">Asilo Nido Piccolo Giallo</text:p>
            </table:table-cell>
            <table:table-cell table:style-name="Tabella103.A2" office:value-type="string">
              <text:p text:style-name="P730">1010203</text:p>
            </table:table-cell>
            <table:table-cell table:style-name="Tabella103.A2" office:value-type="string">
              <text:p text:style-name="P732">Nr posti offerti <text:s/>nido Piccolo Giallo part time</text:p>
            </table:table-cell>
            <table:table-cell table:style-name="Tabella103.A2" office:value-type="string">
              <text:p text:style-name="P1250">30</text:p>
            </table:table-cell>
            <table:table-cell table:style-name="Tabella103.A2" office:value-type="string">
              <text:p text:style-name="P1157">28</text:p>
            </table:table-cell>
            <table:table-cell table:style-name="Tabella103.A2" office:value-type="string">
              <text:p text:style-name="P1051">28</text:p>
            </table:table-cell>
            <table:table-cell table:style-name="Tabella103.H7" office:value-type="float" office:value="26">
              <text:p text:style-name="P796">26</text:p>
            </table:table-cell>
            <table:table-cell table:style-name="Tabella103.A2" office:value-type="string">
              <text:p text:style-name="P939">26</text:p>
            </table:table-cell>
            <table:table-cell table:style-name="Tabella103.A2" office:value-type="string">
              <text:p text:style-name="P942">26</text:p>
            </table:table-cell>
            <table:table-cell table:style-name="Tabella103.K2" office:value-type="float" office:value="26">
              <text:p text:style-name="P623">26</text:p>
            </table:table-cell>
          </table:table-row>
          <text:soft-page-break/>
          <table:table-row table:style-name="Tabella103.11">
            <table:table-cell table:style-name="Tabella103.A2" office:value-type="string">
              <text:p text:style-name="P730">10102</text:p>
            </table:table-cell>
            <table:table-cell table:style-name="Tabella103.A2" office:value-type="string">
              <text:p text:style-name="P732">Asilo Nido Piccolo Giallo</text:p>
            </table:table-cell>
            <table:table-cell table:style-name="Tabella103.A2" office:value-type="string">
              <text:p text:style-name="P730">1010204</text:p>
            </table:table-cell>
            <table:table-cell table:style-name="Tabella103.A2" office:value-type="string">
              <text:p text:style-name="P732">Nr giorni apertura annuale nido Piccolo Giallo</text:p>
            </table:table-cell>
            <table:table-cell table:style-name="Tabella103.A2" office:value-type="string">
              <text:p text:style-name="P1272">203</text:p>
            </table:table-cell>
            <table:table-cell table:style-name="Tabella103.A2" office:value-type="string">
              <text:p text:style-name="P1157">203</text:p>
            </table:table-cell>
            <table:table-cell table:style-name="Tabella103.A2" office:value-type="string">
              <text:p text:style-name="P1051">2<text:span text:style-name="T122">00</text:span></text:p>
            </table:table-cell>
            <table:table-cell table:style-name="Tabella103.A2" office:value-type="string">
              <text:p text:style-name="P799">203</text:p>
            </table:table-cell>
            <table:table-cell table:style-name="Tabella103.H7" office:value-type="float" office:value="205">
              <text:p text:style-name="P941">205</text:p>
            </table:table-cell>
            <table:table-cell table:style-name="Tabella103.H7" office:value-type="float" office:value="206">
              <text:p text:style-name="P942">206</text:p>
            </table:table-cell>
            <table:table-cell table:style-name="Tabella103.K2" office:value-type="float" office:value="121">
              <text:p text:style-name="P623">121</text:p>
            </table:table-cell>
          </table:table-row>
          <table:table-row table:style-name="Tabella103.5">
            <table:table-cell table:style-name="Tabella103.A2" office:value-type="string">
              <text:p text:style-name="P730">10102</text:p>
            </table:table-cell>
            <table:table-cell table:style-name="Tabella103.A2" office:value-type="string">
              <text:p text:style-name="P732">Asilo Nido Piccolo Giallo</text:p>
            </table:table-cell>
            <table:table-cell table:style-name="Tabella103.A2" office:value-type="string">
              <text:p text:style-name="P730">1010207</text:p>
            </table:table-cell>
            <table:table-cell table:style-name="Tabella103.A2" office:value-type="string">
              <text:p text:style-name="P732">Nr ore apertura giornaliera nido Piccolo Giallo tempo pieno</text:p>
            </table:table-cell>
            <table:table-cell table:style-name="Tabella103.A2" office:value-type="string">
              <text:p text:style-name="P1272">10</text:p>
            </table:table-cell>
            <table:table-cell table:style-name="Tabella103.A2" office:value-type="string">
              <text:p text:style-name="P1157">10</text:p>
            </table:table-cell>
            <table:table-cell table:style-name="Tabella103.A2" office:value-type="string">
              <text:p text:style-name="P1051"/>
              <text:p text:style-name="P1053">10</text:p>
            </table:table-cell>
            <table:table-cell table:style-name="Tabella103.H7" office:value-type="float" office:value="10">
              <text:p text:style-name="P796">10</text:p>
            </table:table-cell>
            <table:table-cell table:style-name="Tabella103.A2" office:value-type="string">
              <text:p text:style-name="P941">10</text:p>
            </table:table-cell>
            <table:table-cell table:style-name="Tabella103.A2" office:value-type="string">
              <text:p text:style-name="P943">10</text:p>
            </table:table-cell>
            <table:table-cell table:style-name="Tabella103.K2" office:value-type="float" office:value="10">
              <text:p text:style-name="P623">10</text:p>
            </table:table-cell>
          </table:table-row>
          <table:table-row table:style-name="Tabella103.5">
            <table:table-cell table:style-name="Tabella103.E1" office:value-type="string">
              <text:p text:style-name="P730">10102</text:p>
            </table:table-cell>
            <table:table-cell table:style-name="Tabella103.E1" office:value-type="string">
              <text:p text:style-name="P732">Asilo Nido Piccolo Giallo</text:p>
            </table:table-cell>
            <table:table-cell table:style-name="Tabella103.E1" office:value-type="string">
              <text:p text:style-name="P730">1010208</text:p>
            </table:table-cell>
            <table:table-cell table:style-name="Tabella103.E1" office:value-type="string">
              <text:p text:style-name="P732">Nr ore apertura giornaliera nido Piccolo Giallo part time</text:p>
            </table:table-cell>
            <table:table-cell table:style-name="Tabella103.E1" office:value-type="string">
              <text:p text:style-name="P1272">6</text:p>
            </table:table-cell>
            <table:table-cell table:style-name="Tabella103.E1" office:value-type="string">
              <text:p text:style-name="P1157">6</text:p>
            </table:table-cell>
            <table:table-cell table:style-name="Tabella103.E1" office:value-type="string">
              <text:p text:style-name="P1053">6</text:p>
            </table:table-cell>
            <table:table-cell table:style-name="Tabella103.H13" office:value-type="float" office:value="6">
              <text:p text:style-name="P796">6</text:p>
            </table:table-cell>
            <table:table-cell table:style-name="Tabella103.H13" office:value-type="float" office:value="6">
              <text:p text:style-name="P941">6</text:p>
            </table:table-cell>
            <table:table-cell table:style-name="Tabella103.H13" office:value-type="float" office:value="6">
              <text:p text:style-name="P944">6</text:p>
            </table:table-cell>
            <table:table-cell table:style-name="Tabella103.K13" office:value-type="float" office:value="6">
              <text:p text:style-name="P623">6</text:p>
            </table:table-cell>
          </table:table-row>
          <table:table-row table:style-name="Tabella103.14">
            <table:table-cell table:style-name="Tabella103.A2" office:value-type="string">
              <text:p text:style-name="P730">10102</text:p>
            </table:table-cell>
            <table:table-cell table:style-name="Tabella103.A2" office:value-type="string">
              <text:p text:style-name="P732">Asilo Nido Piccolo Giallo</text:p>
            </table:table-cell>
            <table:table-cell table:style-name="Tabella103.A2" office:value-type="string">
              <text:p text:style-name="P730">1010211</text:p>
            </table:table-cell>
            <table:table-cell table:style-name="Tabella103.A2" office:value-type="string">
              <text:p text:style-name="P732">Nr iscritti con handicap nido Piccolo Giallo</text:p>
            </table:table-cell>
            <table:table-cell table:style-name="Tabella103.A2" office:value-type="string">
              <text:p text:style-name="P1272">0</text:p>
            </table:table-cell>
            <table:table-cell table:style-name="Tabella103.A2" office:value-type="string">
              <text:p text:style-name="P1100">1</text:p>
            </table:table-cell>
            <table:table-cell table:style-name="Tabella103.A2" office:value-type="string">
              <text:p text:style-name="P1101">0</text:p>
            </table:table-cell>
            <table:table-cell table:style-name="Tabella103.A2" office:value-type="string">
              <text:p text:style-name="P1102">0</text:p>
            </table:table-cell>
            <table:table-cell table:style-name="Tabella103.H7" office:value-type="float" office:value="0">
              <text:p text:style-name="P941">0</text:p>
            </table:table-cell>
            <table:table-cell table:style-name="Tabella103.H7" office:value-type="float" office:value="1">
              <text:p text:style-name="P944">1</text:p>
            </table:table-cell>
            <table:table-cell table:style-name="Tabella103.K2" office:value-type="float" office:value="0">
              <text:p text:style-name="P622">0</text:p>
            </table:table-cell>
          </table:table-row>
          <table:table-row table:style-name="Tabella103.15">
            <table:table-cell table:style-name="Tabella103.A2" office:value-type="string">
              <text:p text:style-name="P730">10101</text:p>
            </table:table-cell>
            <table:table-cell table:style-name="Tabella103.A2" office:value-type="string">
              <text:p text:style-name="P732">Asilo Nido Piccolo Nido</text:p>
            </table:table-cell>
            <table:table-cell table:style-name="Tabella103.A2" office:value-type="string">
              <text:p text:style-name="P730">1010300</text:p>
            </table:table-cell>
            <table:table-cell table:style-name="Tabella103.A2" office:value-type="string">
              <text:p text:style-name="P732">Nr sezioni nido Piccolo Nido tempo pieno</text:p>
            </table:table-cell>
            <table:table-cell table:style-name="Tabella103.A2" office:value-type="string">
              <text:p text:style-name="P1272">1</text:p>
            </table:table-cell>
            <table:table-cell table:style-name="Tabella103.A2" office:value-type="string">
              <text:p text:style-name="P1100">1</text:p>
            </table:table-cell>
            <table:table-cell table:style-name="Tabella103.A2" office:value-type="string">
              <text:p text:style-name="P1105">1</text:p>
            </table:table-cell>
            <table:table-cell table:style-name="Tabella103.H7" office:value-type="float" office:value="1">
              <text:p text:style-name="P796">1</text:p>
            </table:table-cell>
            <table:table-cell table:style-name="Tabella103.H7" office:value-type="float" office:value="1">
              <text:p text:style-name="P941">1</text:p>
            </table:table-cell>
            <table:table-cell table:style-name="Tabella103.H7" office:value-type="float" office:value="1">
              <text:p text:style-name="P944">1</text:p>
            </table:table-cell>
            <table:table-cell table:style-name="Tabella103.K2" office:value-type="float" office:value="1">
              <text:p text:style-name="P623">1</text:p>
            </table:table-cell>
          </table:table-row>
          <table:table-row table:style-name="Tabella103.16">
            <table:table-cell table:style-name="Tabella103.A2" office:value-type="string">
              <text:p text:style-name="P730">10101</text:p>
            </table:table-cell>
            <table:table-cell table:style-name="Tabella103.A2" office:value-type="string">
              <text:p text:style-name="P732">Asilo Nido Piccolo Nido</text:p>
            </table:table-cell>
            <table:table-cell table:style-name="Tabella103.A2" office:value-type="string">
              <text:p text:style-name="P730">1010301</text:p>
            </table:table-cell>
            <table:table-cell table:style-name="Tabella103.A2" office:value-type="string">
              <text:p text:style-name="P732">Nr posti offerti nido Piccolo Nido tempo pieno</text:p>
            </table:table-cell>
            <table:table-cell table:style-name="Tabella103.A2" office:value-type="string">
              <text:p text:style-name="P1272">14</text:p>
            </table:table-cell>
            <table:table-cell table:style-name="Tabella103.A2" office:value-type="string">
              <text:p text:style-name="P1100">14</text:p>
            </table:table-cell>
            <table:table-cell table:style-name="Tabella103.A2" office:value-type="string">
              <text:p text:style-name="P1106">14</text:p>
            </table:table-cell>
            <table:table-cell table:style-name="Tabella103.H7" office:value-type="float" office:value="14">
              <text:p text:style-name="P796">14</text:p>
            </table:table-cell>
            <table:table-cell table:style-name="Tabella103.H7" office:value-type="float" office:value="14">
              <text:p text:style-name="P941">14</text:p>
            </table:table-cell>
            <table:table-cell table:style-name="Tabella103.H7" office:value-type="float" office:value="14">
              <text:p text:style-name="P944">14</text:p>
            </table:table-cell>
            <table:table-cell table:style-name="Tabella103.K2" office:value-type="float" office:value="16">
              <text:p text:style-name="P623">1<text:span text:style-name="T188">6</text:span></text:p>
            </table:table-cell>
          </table:table-row>
          <table:table-row table:style-name="Tabella103.17">
            <table:table-cell table:style-name="Tabella103.A2" office:value-type="string">
              <text:p text:style-name="P730">10101</text:p>
            </table:table-cell>
            <table:table-cell table:style-name="Tabella103.A2" office:value-type="string">
              <text:p text:style-name="P732">Asilo Nido Piccolo Nido</text:p>
            </table:table-cell>
            <table:table-cell table:style-name="Tabella103.A2" office:value-type="string">
              <text:p text:style-name="P730">1010302</text:p>
            </table:table-cell>
            <table:table-cell table:style-name="Tabella103.A2" office:value-type="string">
              <text:p text:style-name="P732">Nr giorni apertura annuale nido Piccolo Nido</text:p>
            </table:table-cell>
            <table:table-cell table:style-name="Tabella103.A2" office:value-type="string">
              <text:p text:style-name="P1272">196</text:p>
            </table:table-cell>
            <table:table-cell table:style-name="Tabella103.A2" office:value-type="string">
              <text:p text:style-name="P1100">194</text:p>
            </table:table-cell>
            <table:table-cell table:style-name="Tabella103.A2" office:value-type="string">
              <text:p text:style-name="P1054">19<text:span text:style-name="T189">2</text:span></text:p>
            </table:table-cell>
            <table:table-cell table:style-name="Tabella103.H7" office:value-type="float" office:value="192">
              <text:p text:style-name="P799">192</text:p>
            </table:table-cell>
            <table:table-cell table:style-name="Tabella103.H7" office:value-type="float" office:value="198">
              <text:p text:style-name="P945">198</text:p>
            </table:table-cell>
            <table:table-cell table:style-name="Tabella103.H7" office:value-type="float" office:value="199">
              <text:p text:style-name="P944">199</text:p>
            </table:table-cell>
            <table:table-cell table:style-name="Tabella103.K2" office:value-type="float" office:value="114">
              <text:p text:style-name="P624">114</text:p>
            </table:table-cell>
          </table:table-row>
          <table:table-row table:style-name="Tabella103.18">
            <table:table-cell table:style-name="Tabella103.A2" office:value-type="string">
              <text:p text:style-name="P730">10101</text:p>
            </table:table-cell>
            <table:table-cell table:style-name="Tabella103.A2" office:value-type="string">
              <text:p text:style-name="P732">Asilo Nido Piccolo Blu</text:p>
            </table:table-cell>
            <table:table-cell table:style-name="Tabella103.A2" office:value-type="string">
              <text:p text:style-name="P730">1010303</text:p>
            </table:table-cell>
            <table:table-cell table:style-name="Tabella103.A2" office:value-type="string">
              <text:p text:style-name="P732">Nr ore apertura giornaliera nido Piccolo Nido tempo pieno</text:p>
            </table:table-cell>
            <table:table-cell table:style-name="Tabella103.A2" office:value-type="string">
              <text:p text:style-name="P1272">10</text:p>
            </table:table-cell>
            <table:table-cell table:style-name="Tabella103.A2" office:value-type="string">
              <text:p text:style-name="P1100">10</text:p>
            </table:table-cell>
            <table:table-cell table:style-name="Tabella103.A2" office:value-type="string">
              <text:p text:style-name="P1106">10</text:p>
            </table:table-cell>
            <table:table-cell table:style-name="Tabella103.H7" office:value-type="float" office:value="10">
              <text:p text:style-name="P800">10</text:p>
            </table:table-cell>
            <table:table-cell table:style-name="Tabella103.H7" office:value-type="float" office:value="10">
              <text:p text:style-name="P946">10</text:p>
            </table:table-cell>
            <table:table-cell table:style-name="Tabella103.H7" office:value-type="float" office:value="10">
              <text:p text:style-name="P944">10</text:p>
            </table:table-cell>
            <table:table-cell table:style-name="Tabella103.K2" office:value-type="float" office:value="10">
              <text:p text:style-name="P624">10</text:p>
            </table:table-cell>
          </table:table-row>
          <table:table-row table:style-name="Tabella103.19">
            <table:table-cell table:style-name="Tabella103.E1" office:value-type="string">
              <text:p text:style-name="P730">10101</text:p>
            </table:table-cell>
            <table:table-cell table:style-name="Tabella103.E1" office:value-type="string">
              <text:p text:style-name="P732">Asilo Nido Piccolo Nido</text:p>
            </table:table-cell>
            <table:table-cell table:style-name="Tabella103.E1" office:value-type="string">
              <text:p text:style-name="P730">1010305</text:p>
            </table:table-cell>
            <table:table-cell table:style-name="Tabella103.E1" office:value-type="string">
              <text:p text:style-name="P732">Nr iscritti con handicap nido Piccolo Nido</text:p>
            </table:table-cell>
            <table:table-cell table:style-name="Tabella103.E1" office:value-type="string">
              <text:p text:style-name="P1272">0</text:p>
            </table:table-cell>
            <table:table-cell table:style-name="Tabella103.E1" office:value-type="string">
              <text:p text:style-name="P1100">1</text:p>
            </table:table-cell>
            <table:table-cell table:style-name="Tabella103.E1" office:value-type="string">
              <text:p text:style-name="P1055">1</text:p>
            </table:table-cell>
            <table:table-cell table:style-name="Tabella103.H13" office:value-type="float" office:value="0">
              <text:p text:style-name="P800">0</text:p>
            </table:table-cell>
            <table:table-cell table:style-name="Tabella103.H13" office:value-type="float" office:value="0">
              <text:p text:style-name="P946">0</text:p>
            </table:table-cell>
            <table:table-cell table:style-name="Tabella103.H13" office:value-type="float" office:value="0">
              <text:p text:style-name="P944">0</text:p>
            </table:table-cell>
            <table:table-cell table:style-name="Tabella103.K13" office:value-type="float" office:value="0">
              <text:p text:style-name="P624">0</text:p>
            </table:table-cell>
          </table:table-row>
          <table:table-row table:style-name="Tabella103.17">
            <table:table-cell table:style-name="Tabella103.A2" office:value-type="string">
              <text:p text:style-name="P730">10199</text:p>
            </table:table-cell>
            <table:table-cell table:style-name="Tabella103.A2" office:value-type="string">
              <text:p text:style-name="P732">Costi comuni Asili Nido</text:p>
            </table:table-cell>
            <table:table-cell table:style-name="Tabella103.A2" office:value-type="string">
              <text:p text:style-name="P730">1019900</text:p>
            </table:table-cell>
            <table:table-cell table:style-name="Tabella103.A2" office:value-type="string">
              <text:p text:style-name="P732">Nr complessivo nidi in gestione diretta</text:p>
            </table:table-cell>
            <table:table-cell table:style-name="Tabella103.A2" office:value-type="string">
              <text:p text:style-name="P1272">1</text:p>
            </table:table-cell>
            <table:table-cell table:style-name="Tabella103.A2" office:value-type="string">
              <text:p text:style-name="P1100">1</text:p>
            </table:table-cell>
            <table:table-cell table:style-name="Tabella103.A2" office:value-type="string">
              <text:p text:style-name="P1051">1</text:p>
            </table:table-cell>
            <table:table-cell table:style-name="Tabella103.H7" office:value-type="float" office:value="1">
              <text:p text:style-name="P800">1</text:p>
            </table:table-cell>
            <table:table-cell table:style-name="Tabella103.H7" office:value-type="float" office:value="1">
              <text:p text:style-name="P947">1</text:p>
            </table:table-cell>
            <table:table-cell table:style-name="Tabella103.H7" office:value-type="float" office:value="1">
              <text:p text:style-name="P944">1</text:p>
            </table:table-cell>
            <table:table-cell table:style-name="Tabella103.K2" office:value-type="float" office:value="1">
              <text:p text:style-name="P624">1</text:p>
            </table:table-cell>
          </table:table-row>
          <table:table-row table:style-name="Tabella103.21">
            <table:table-cell table:style-name="Tabella103.A2" office:value-type="string">
              <text:p text:style-name="P730">10199</text:p>
            </table:table-cell>
            <table:table-cell table:style-name="Tabella103.A2" office:value-type="string">
              <text:p text:style-name="P732">Costi comuni Asili Nido</text:p>
            </table:table-cell>
            <table:table-cell table:style-name="Tabella103.A2" office:value-type="string">
              <text:p text:style-name="P730">1019904</text:p>
            </table:table-cell>
            <table:table-cell table:style-name="Tabella103.A2" office:value-type="string">
              <text:p text:style-name="P732">Nr. Complessivo nidi in appalto</text:p>
            </table:table-cell>
            <table:table-cell table:style-name="Tabella103.A2" office:value-type="string">
              <text:p text:style-name="P1272">2</text:p>
            </table:table-cell>
            <table:table-cell table:style-name="Tabella103.A2" office:value-type="string">
              <text:p text:style-name="P1100">2</text:p>
            </table:table-cell>
            <table:table-cell table:style-name="Tabella103.A2" office:value-type="string">
              <text:p text:style-name="P1054">2</text:p>
            </table:table-cell>
            <table:table-cell table:style-name="Tabella103.H7" office:value-type="float" office:value="2">
              <text:p text:style-name="P800">2</text:p>
            </table:table-cell>
            <table:table-cell table:style-name="Tabella103.H7" office:value-type="float" office:value="2">
              <text:p text:style-name="P947">2</text:p>
            </table:table-cell>
            <table:table-cell table:style-name="Tabella103.H7" office:value-type="float" office:value="2">
              <text:p text:style-name="P944">2</text:p>
            </table:table-cell>
            <table:table-cell table:style-name="Tabella103.K2" office:value-type="float" office:value="2">
              <text:p text:style-name="P624">2</text:p>
            </table:table-cell>
          </table:table-row>
          <table:table-row table:style-name="Tabella103.17">
            <table:table-cell table:style-name="Tabella103.A2" office:value-type="string">
              <text:p text:style-name="P730">10199</text:p>
            </table:table-cell>
            <table:table-cell table:style-name="Tabella103.A2" office:value-type="string">
              <text:p text:style-name="P732">Costi comuni Asili Nido</text:p>
            </table:table-cell>
            <table:table-cell table:style-name="Tabella103.A2" office:value-type="string">
              <text:p text:style-name="P730">1019901</text:p>
            </table:table-cell>
            <table:table-cell table:style-name="Tabella103.A2" office:value-type="string">
              <text:p text:style-name="P732">Nr complessivo sezioni nidi comunali</text:p>
            </table:table-cell>
            <table:table-cell table:style-name="Tabella103.A2" office:value-type="string">
              <text:p text:style-name="P1272">9</text:p>
            </table:table-cell>
            <table:table-cell table:style-name="Tabella103.A2" office:value-type="string">
              <text:p text:style-name="P1100">9</text:p>
            </table:table-cell>
            <table:table-cell table:style-name="Tabella103.A2" office:value-type="string">
              <text:p text:style-name="P1054">9</text:p>
            </table:table-cell>
            <table:table-cell table:style-name="Tabella103.H7" office:value-type="float" office:value="9">
              <text:p text:style-name="P800">9</text:p>
            </table:table-cell>
            <table:table-cell table:style-name="Tabella103.H7" office:value-type="float" office:value="9">
              <text:p text:style-name="P947">9</text:p>
            </table:table-cell>
            <table:table-cell table:style-name="Tabella103.H7" office:value-type="float" office:value="9">
              <text:p text:style-name="P944">9</text:p>
            </table:table-cell>
            <table:table-cell table:style-name="Tabella103.K2" office:value-type="float" office:value="9">
              <text:p text:style-name="P624">9</text:p>
            </table:table-cell>
          </table:table-row>
          <table:table-row table:style-name="Tabella103.23">
            <table:table-cell table:style-name="Tabella103.A2" office:value-type="string">
              <text:p text:style-name="P730">10199</text:p>
            </table:table-cell>
            <table:table-cell table:style-name="Tabella103.A2" office:value-type="string">
              <text:p text:style-name="P732">Costi comuni Asili Nido</text:p>
            </table:table-cell>
            <table:table-cell table:style-name="Tabella103.A2" office:value-type="string">
              <text:p text:style-name="P730">1019902</text:p>
            </table:table-cell>
            <table:table-cell table:style-name="Tabella103.A2" office:value-type="string">
              <text:p text:style-name="P732">Nr <text:s/>complessivo posti offerti <text:s/>nidi comunali</text:p>
            </table:table-cell>
            <table:table-cell table:style-name="Tabella103.A2" office:value-type="string">
              <text:p text:style-name="P1272">128</text:p>
            </table:table-cell>
            <table:table-cell table:style-name="Tabella103.A2" office:value-type="string">
              <text:p text:style-name="P1100">132</text:p>
            </table:table-cell>
            <table:table-cell table:style-name="Tabella103.A2" office:value-type="string">
              <text:p text:style-name="P1106">132</text:p>
            </table:table-cell>
            <table:table-cell table:style-name="Tabella103.H7" office:value-type="float" office:value="138">
              <text:p text:style-name="P800">13<text:span text:style-name="T123">8</text:span></text:p>
            </table:table-cell>
            <table:table-cell table:style-name="Tabella103.H7" office:value-type="float" office:value="143">
              <text:p text:style-name="P948">143</text:p>
            </table:table-cell>
            <table:table-cell table:style-name="Tabella103.H7" office:value-type="float" office:value="135">
              <text:p text:style-name="P944">135</text:p>
            </table:table-cell>
            <table:table-cell table:style-name="Tabella103.K2" office:value-type="float" office:value="142">
              <text:p text:style-name="P622">14<text:span text:style-name="T187">2</text:span></text:p>
            </table:table-cell>
          </table:table-row>
          <table:table-row table:style-name="Tabella103.24">
            <table:table-cell table:style-name="Tabella103.E1" office:value-type="string">
              <text:p text:style-name="P664">10109</text:p>
            </table:table-cell>
            <table:table-cell table:style-name="Tabella103.E1" office:value-type="string">
              <text:p text:style-name="P664">Nidi privati</text:p>
            </table:table-cell>
            <table:table-cell table:style-name="Tabella103.E1" office:value-type="string">
              <text:p text:style-name="P664">1010900</text:p>
            </table:table-cell>
            <table:table-cell table:style-name="Tabella103.E1" office:value-type="string">
              <text:p text:style-name="P625">Nr posti convenzionati nidi privati</text:p>
            </table:table-cell>
            <table:table-cell table:style-name="Tabella103.E1" office:value-type="string">
              <text:p text:style-name="P626">6</text:p>
            </table:table-cell>
            <table:table-cell table:style-name="Tabella103.E1" office:value-type="string">
              <text:p text:style-name="P1051">8</text:p>
            </table:table-cell>
            <table:table-cell table:style-name="Tabella103.E1" office:value-type="string">
              <text:p text:style-name="P1054">3</text:p>
            </table:table-cell>
            <table:table-cell table:style-name="Tabella103.H13" office:value-type="float" office:value="8">
              <text:p text:style-name="P801">8</text:p>
            </table:table-cell>
            <table:table-cell table:style-name="Tabella103.H13" office:value-type="float" office:value="19">
              <text:p text:style-name="P949">19</text:p>
            </table:table-cell>
            <table:table-cell table:style-name="Tabella103.H13" office:value-type="float" office:value="9">
              <text:p text:style-name="P944">9</text:p>
            </table:table-cell>
            <table:table-cell table:style-name="Tabella103.K13" office:value-type="float" office:value="16">
              <text:p text:style-name="P622">16</text:p>
            </table:table-cell>
          </table:table-row>
          <text:soft-page-break/>
          <table:table-row table:style-name="Tabella103.25">
            <table:table-cell table:style-name="Tabella103.A2" office:value-type="string">
              <text:p text:style-name="P730">10199</text:p>
            </table:table-cell>
            <table:table-cell table:style-name="Tabella103.A2" office:value-type="string">
              <text:p text:style-name="P732">Costi comuni Asili Nido</text:p>
            </table:table-cell>
            <table:table-cell table:style-name="Tabella103.A2" office:value-type="string">
              <text:p text:style-name="P730">1019903</text:p>
            </table:table-cell>
            <table:table-cell table:style-name="Tabella103.A2" office:value-type="string">
              <text:p text:style-name="P732">Nr complessivo posti nido offerti <text:s/>compresi posti privati convenzionati</text:p>
            </table:table-cell>
            <table:table-cell table:style-name="Tabella103.A2" office:value-type="string">
              <text:p text:style-name="P1272">134</text:p>
            </table:table-cell>
            <table:table-cell table:style-name="Tabella103.A2" office:value-type="string">
              <text:p text:style-name="P1103">140</text:p>
            </table:table-cell>
            <table:table-cell table:style-name="Tabella103.A2" office:value-type="string">
              <text:p text:style-name="P1054">135</text:p>
            </table:table-cell>
            <table:table-cell table:style-name="Tabella103.H7" office:value-type="float" office:value="146">
              <text:p text:style-name="P801">146</text:p>
            </table:table-cell>
            <table:table-cell table:style-name="Tabella103.H7" office:value-type="float" office:value="162">
              <text:p text:style-name="P950">162</text:p>
            </table:table-cell>
            <table:table-cell table:style-name="Tabella103.H7" office:value-type="float" office:value="144">
              <text:p text:style-name="P944">144</text:p>
            </table:table-cell>
            <table:table-cell table:style-name="Tabella103.K2" office:value-type="float" office:value="158">
              <text:p text:style-name="P622">1<text:span text:style-name="T187">58</text:span></text:p>
            </table:table-cell>
          </table:table-row>
          <table:table-row table:style-name="Tabella103.5">
            <table:table-cell table:style-name="Tabella103.E1" office:value-type="string">
              <text:p text:style-name="P730">10199</text:p>
            </table:table-cell>
            <table:table-cell table:style-name="Tabella103.E1" office:value-type="string">
              <text:p text:style-name="P732">Costi comuni Asili Nido</text:p>
            </table:table-cell>
            <table:table-cell table:style-name="Tabella103.E1" office:value-type="string">
              <text:p text:style-name="P730">1019912</text:p>
            </table:table-cell>
            <table:table-cell table:style-name="Tabella103.E1" office:value-type="string">
              <text:p text:style-name="P732">Nr complessivo iscritti con handicap nidi com./priv.conv.</text:p>
            </table:table-cell>
            <table:table-cell table:style-name="Tabella103.E1" office:value-type="string">
              <text:p text:style-name="P1272">0</text:p>
            </table:table-cell>
            <table:table-cell table:style-name="Tabella103.E1" office:value-type="string">
              <text:p text:style-name="P1100">3</text:p>
            </table:table-cell>
            <table:table-cell table:style-name="Tabella103.E1" office:value-type="string">
              <text:p text:style-name="P1056">4</text:p>
            </table:table-cell>
            <table:table-cell table:style-name="Tabella103.H13" office:value-type="float" office:value="0">
              <text:p text:style-name="P801">0</text:p>
            </table:table-cell>
            <table:table-cell table:style-name="Tabella103.H13" office:value-type="float" office:value="1">
              <text:p text:style-name="P951">1</text:p>
            </table:table-cell>
            <table:table-cell table:style-name="Tabella103.H13" office:value-type="float" office:value="2">
              <text:p text:style-name="P944">2</text:p>
            </table:table-cell>
            <table:table-cell table:style-name="Tabella103.K13" office:value-type="float" office:value="2">
              <text:p text:style-name="P629">2</text:p>
            </table:table-cell>
          </table:table-row>
          <table:table-row table:style-name="Tabella103.27">
            <table:table-cell table:style-name="Tabella103.A2" office:value-type="string">
              <text:p text:style-name="P730">10199</text:p>
            </table:table-cell>
            <table:table-cell table:style-name="Tabella103.A2" office:value-type="string">
              <text:p text:style-name="P732">Costi comuni Asili Nido</text:p>
            </table:table-cell>
            <table:table-cell table:style-name="Tabella103.A2" office:value-type="string">
              <text:p text:style-name="P730">1019914</text:p>
            </table:table-cell>
            <table:table-cell table:style-name="Tabella103.A2" office:value-type="string">
              <text:p text:style-name="P732">Nr complessivo domande presentate (nei termini/in grad.)</text:p>
            </table:table-cell>
            <table:table-cell table:style-name="Tabella103.A2" office:value-type="string">
              <text:p text:style-name="P1272">87</text:p>
            </table:table-cell>
            <table:table-cell table:style-name="Tabella103.A2" office:value-type="string">
              <text:p text:style-name="P1100">94</text:p>
            </table:table-cell>
            <table:table-cell table:style-name="Tabella103.A2" office:value-type="string">
              <text:p text:style-name="P1051">9<text:span text:style-name="T124">1</text:span></text:p>
            </table:table-cell>
            <table:table-cell table:style-name="Tabella103.H7" office:value-type="float" office:value="108">
              <text:p text:style-name="P802">108</text:p>
            </table:table-cell>
            <table:table-cell table:style-name="Tabella103.H7" office:value-type="float" office:value="103">
              <text:p text:style-name="P952">103</text:p>
            </table:table-cell>
            <table:table-cell table:style-name="Tabella103.H7" office:value-type="float" office:value="91">
              <text:p text:style-name="P953">91</text:p>
            </table:table-cell>
            <table:table-cell table:style-name="Tabella103.K2" office:value-type="float" office:value="113">
              <text:p text:style-name="P630">113</text:p>
            </table:table-cell>
          </table:table-row>
          <table:table-row table:style-name="Tabella103.28">
            <table:table-cell table:style-name="Tabella103.A2" office:value-type="string">
              <text:p text:style-name="P730">10199</text:p>
            </table:table-cell>
            <table:table-cell table:style-name="Tabella103.A2" office:value-type="string">
              <text:p text:style-name="P732">Costi comuni Asili Nido</text:p>
            </table:table-cell>
            <table:table-cell table:style-name="Tabella103.A2" office:value-type="string">
              <text:p text:style-name="P730">101991<text:span text:style-name="T190">8</text:span></text:p>
            </table:table-cell>
            <table:table-cell table:style-name="Tabella103.A2" office:value-type="string">
              <text:p text:style-name="P732">Nr complessivo domande soddisfatte nidi com./priv.conv.</text:p>
            </table:table-cell>
            <table:table-cell table:style-name="Tabella103.A2" office:value-type="string">
              <text:p text:style-name="P1272">91</text:p>
            </table:table-cell>
            <table:table-cell table:style-name="Tabella103.A2" office:value-type="string">
              <text:p text:style-name="P1100">80</text:p>
            </table:table-cell>
            <table:table-cell table:style-name="Tabella103.A2" office:value-type="string">
              <text:p text:style-name="P1055">83</text:p>
            </table:table-cell>
            <table:table-cell table:style-name="Tabella103.H7" office:value-type="float" office:value="90">
              <text:p text:style-name="P803">90</text:p>
            </table:table-cell>
            <table:table-cell table:style-name="Tabella103.H7" office:value-type="float" office:value="87">
              <text:p text:style-name="P954">87</text:p>
            </table:table-cell>
            <table:table-cell table:style-name="Tabella103.H7" office:value-type="float" office:value="83">
              <text:p text:style-name="P953">83</text:p>
            </table:table-cell>
            <table:table-cell table:style-name="Tabella103.K2" office:value-type="float" office:value="98">
              <text:p text:style-name="P631">98</text:p>
            </table:table-cell>
          </table:table-row>
          <table:table-row table:style-name="Tabella103.28">
            <table:table-cell table:style-name="Tabella103.A2" office:value-type="string">
              <text:p text:style-name="P730">10199</text:p>
            </table:table-cell>
            <table:table-cell table:style-name="Tabella103.A2" office:value-type="string">
              <text:p text:style-name="P732">Costi comuni Asili Nido</text:p>
            </table:table-cell>
            <table:table-cell table:style-name="Tabella103.A2" office:value-type="string">
              <text:p text:style-name="P730">10199<text:span text:style-name="T190">19</text:span></text:p>
            </table:table-cell>
            <table:table-cell table:style-name="Tabella103.A2" office:value-type="string">
              <text:p text:style-name="P732">Nr rinunce domande presentate nei termini/in graduatoria</text:p>
            </table:table-cell>
            <table:table-cell table:style-name="Tabella103.A2" office:value-type="string">
              <text:p text:style-name="P1272">7</text:p>
            </table:table-cell>
            <table:table-cell table:style-name="Tabella103.A2" office:value-type="string">
              <text:p text:style-name="P1100">14</text:p>
            </table:table-cell>
            <table:table-cell table:style-name="Tabella103.A2" office:value-type="string">
              <text:p text:style-name="P1055">8</text:p>
            </table:table-cell>
            <table:table-cell table:style-name="Tabella103.H7" office:value-type="float" office:value="16">
              <text:p text:style-name="P803">16</text:p>
            </table:table-cell>
            <table:table-cell table:style-name="Tabella103.H7" office:value-type="float" office:value="14">
              <text:p text:style-name="P954">14</text:p>
            </table:table-cell>
            <table:table-cell table:style-name="Tabella103.H7" office:value-type="float" office:value="7">
              <text:p text:style-name="P953">7</text:p>
            </table:table-cell>
            <table:table-cell table:style-name="Tabella103.K2" office:value-type="float" office:value="15">
              <text:p text:style-name="P631">15</text:p>
            </table:table-cell>
          </table:table-row>
          <table:table-row table:style-name="Tabella103.28">
            <table:table-cell table:style-name="Tabella103.A2" office:value-type="string">
              <text:p text:style-name="P730">10199</text:p>
            </table:table-cell>
            <table:table-cell table:style-name="Tabella103.A2" office:value-type="string">
              <text:p text:style-name="P732">Costi comuni Asili Nido</text:p>
            </table:table-cell>
            <table:table-cell table:style-name="Tabella103.A2" office:value-type="string">
              <text:p text:style-name="P730">101992<text:span text:style-name="T190">0</text:span></text:p>
            </table:table-cell>
            <table:table-cell table:style-name="Tabella103.A2" office:value-type="string">
              <text:p text:style-name="P1273">Nr utenti in lista d'attesa (nei termini e fuori termine)</text:p>
            </table:table-cell>
            <table:table-cell table:style-name="Tabella103.A2" office:value-type="string">
              <text:p text:style-name="P1272">0</text:p>
            </table:table-cell>
            <table:table-cell table:style-name="Tabella103.A2" office:value-type="string">
              <text:p text:style-name="P1100">0</text:p>
            </table:table-cell>
            <table:table-cell table:style-name="Tabella103.A2" office:value-type="string">
              <text:p text:style-name="P1101">0</text:p>
            </table:table-cell>
            <table:table-cell table:style-name="Tabella103.H7" office:value-type="float" office:value="2">
              <text:p text:style-name="P803">2</text:p>
            </table:table-cell>
            <table:table-cell table:style-name="Tabella103.H7" office:value-type="float" office:value="0">
              <text:p text:style-name="P955">0</text:p>
            </table:table-cell>
            <table:table-cell table:style-name="Tabella103.H7" office:value-type="float" office:value="0">
              <text:p text:style-name="P804">0</text:p>
            </table:table-cell>
            <table:table-cell table:style-name="Tabella103.K2" office:value-type="float" office:value="0">
              <text:p text:style-name="P631">0</text:p>
            </table:table-cell>
          </table:table-row>
          <table:table-row table:style-name="Tabella103.28">
            <table:table-cell table:style-name="Tabella103.A2" office:value-type="string">
              <text:p text:style-name="P664">10199</text:p>
            </table:table-cell>
            <table:table-cell table:style-name="Tabella103.A2" office:value-type="string">
              <text:p text:style-name="P664">Costi comuni Asili Nido</text:p>
            </table:table-cell>
            <table:table-cell table:style-name="Tabella103.A2" office:value-type="string">
              <text:p text:style-name="P664">1019922</text:p>
            </table:table-cell>
            <table:table-cell table:style-name="Tabella103.A2" office:value-type="string">
              <text:p text:style-name="P625">% domande soddisfatte/domande ammesse nidi comunali/priv./conv.</text:p>
            </table:table-cell>
            <table:table-cell table:style-name="Tabella103.A2" office:value-type="string">
              <text:p text:style-name="P626">100</text:p>
            </table:table-cell>
            <table:table-cell table:style-name="Tabella103.A2" office:value-type="string">
              <text:p text:style-name="P1051">100</text:p>
            </table:table-cell>
            <table:table-cell table:style-name="Tabella103.A2" office:value-type="string">
              <text:p text:style-name="P1057">100</text:p>
            </table:table-cell>
            <table:table-cell table:style-name="Tabella103.A2" office:value-type="string">
              <text:p text:style-name="P805">9<text:span text:style-name="T127">8,15</text:span>%</text:p>
            </table:table-cell>
            <table:table-cell table:style-name="Tabella103.A2" office:value-type="string">
              <text:p text:style-name="P955">100%</text:p>
            </table:table-cell>
            <table:table-cell table:style-name="Tabella103.A2" office:value-type="string">
              <text:p text:style-name="P1154"/>
              <text:p text:style-name="P806"><text:span text:style-name="T38">98,90</text:span>%</text:p>
            </table:table-cell>
            <table:table-cell table:style-name="Tabella103.K99" office:value-type="string">
              <text:p text:style-name="P631">100%</text:p>
            </table:table-cell>
          </table:table-row>
          <table:table-row table:style-name="Tabella103.28">
            <table:table-cell table:style-name="Tabella103.A2" office:value-type="string">
              <text:p text:style-name="P730">10199</text:p>
            </table:table-cell>
            <table:table-cell table:style-name="Tabella103.A2" office:value-type="string">
              <text:p text:style-name="P732">Costi comuni Asili Nido</text:p>
            </table:table-cell>
            <table:table-cell table:style-name="Tabella103.A2" office:value-type="string">
              <text:p text:style-name="P730">1019924</text:p>
            </table:table-cell>
            <table:table-cell table:style-name="Tabella103.A2" office:value-type="string">
              <text:p text:style-name="P732">% Nr iscritti/Popolazione <text:span text:style-name="T190">9-36 mesi</text:span></text:p>
            </table:table-cell>
            <table:table-cell table:style-name="Tabella103.A2" office:value-type="string">
              <text:p text:style-name="P1272">65,37</text:p>
            </table:table-cell>
            <table:table-cell table:style-name="Tabella103.A2" office:value-type="string">
              <text:p text:style-name="P1100">53,85</text:p>
            </table:table-cell>
            <table:table-cell table:style-name="Tabella103.A2" office:value-type="string">
              <text:p text:style-name="P1104">53,78</text:p>
            </table:table-cell>
            <table:table-cell table:style-name="Tabella103.A2" office:value-type="string">
              <text:p text:style-name="P807">51,17%</text:p>
            </table:table-cell>
            <table:table-cell table:style-name="Tabella103.A2" office:value-type="string">
              <text:p text:style-name="P956">58,91%</text:p>
            </table:table-cell>
            <table:table-cell table:style-name="Tabella103.A2" office:value-type="string">
              <text:p text:style-name="P808"/>
              <text:p text:style-name="P808"/>
              <text:p text:style-name="P808">57,14%</text:p>
            </table:table-cell>
            <table:table-cell table:style-name="Tabella103.K99" office:value-type="string">
              <text:p text:style-name="P632">61%</text:p>
            </table:table-cell>
          </table:table-row>
          <table:table-row table:style-name="Tabella103.33">
            <table:table-cell table:style-name="Tabella103.A2" office:value-type="string">
              <text:p text:style-name="P730">10199</text:p>
            </table:table-cell>
            <table:table-cell table:style-name="Tabella103.A2" office:value-type="string">
              <text:p text:style-name="P732">Costi comuni Asili Nido</text:p>
            </table:table-cell>
            <table:table-cell table:style-name="Tabella103.A2" office:value-type="string">
              <text:p text:style-name="P730">1019925</text:p>
            </table:table-cell>
            <table:table-cell table:style-name="Tabella103.A2" office:value-type="string">
              <text:p text:style-name="P732">% Nr posti compless. offerti/popolaz. 0-3 anni</text:p>
            </table:table-cell>
            <table:table-cell table:style-name="Tabella103.A2" office:value-type="string">
              <text:p text:style-name="P1272">40,48</text:p>
            </table:table-cell>
            <table:table-cell table:style-name="Tabella103.A2" office:value-type="string">
              <text:p text:style-name="P1100">36,36</text:p>
            </table:table-cell>
            <table:table-cell table:style-name="Tabella103.A2" office:value-type="string">
              <text:p text:style-name="P1107">36,22</text:p>
            </table:table-cell>
            <table:table-cell table:style-name="Tabella103.A2" office:value-type="string">
              <text:p text:style-name="P809">34,84%</text:p>
            </table:table-cell>
            <table:table-cell table:style-name="Tabella103.A2" office:value-type="string">
              <text:p text:style-name="P957">---</text:p>
            </table:table-cell>
            <table:table-cell table:style-name="Tabella103.A2" office:value-type="string">
              <text:p text:style-name="P957">---</text:p>
            </table:table-cell>
            <table:table-cell table:style-name="Tabella103.K99" office:value-type="string">
              <text:p text:style-name="P1171">-</text:p>
            </table:table-cell>
          </table:table-row>
          <table:table-row table:style-name="Tabella103.34">
            <table:table-cell table:style-name="Tabella103.A2" office:value-type="string">
              <text:p text:style-name="P730">10199</text:p>
            </table:table-cell>
            <table:table-cell table:style-name="Tabella103.A2" office:value-type="string">
              <text:p text:style-name="P732">Costi comuni Asili Nido</text:p>
            </table:table-cell>
            <table:table-cell table:style-name="Tabella103.A2" office:value-type="string">
              <text:p text:style-name="P730">1019926</text:p>
            </table:table-cell>
            <table:table-cell table:style-name="Tabella103.A2" office:value-type="string">
              <text:p text:style-name="P732">Nr giorni assenza personale educativo nidi comunali gestione diretta</text:p>
            </table:table-cell>
            <table:table-cell table:style-name="Tabella103.A2" office:value-type="string">
              <text:p text:style-name="P1272">178</text:p>
            </table:table-cell>
            <table:table-cell table:style-name="Tabella103.A2" office:value-type="string">
              <text:p text:style-name="P1100">172</text:p>
            </table:table-cell>
            <table:table-cell table:style-name="Tabella103.A2" office:value-type="string">
              <text:p text:style-name="P1108">115</text:p>
            </table:table-cell>
            <table:table-cell table:style-name="Tabella103.A2" office:value-type="string">
              <text:p text:style-name="P810">135</text:p>
            </table:table-cell>
            <table:table-cell table:style-name="Tabella103.H7" office:value-type="float" office:value="139">
              <text:p text:style-name="P958">139</text:p>
            </table:table-cell>
            <table:table-cell table:style-name="Tabella103.A2" office:value-type="string">
              <text:p text:style-name="P959"/>
              <text:p text:style-name="P959">170</text:p>
            </table:table-cell>
            <table:table-cell table:style-name="Tabella103.K99" office:value-type="string">
              <text:p text:style-name="P633">87</text:p>
            </table:table-cell>
          </table:table-row>
          <table:table-row table:style-name="Tabella103.35">
            <table:table-cell table:style-name="Tabella103.A2" office:value-type="string">
              <text:p text:style-name="P730">10199</text:p>
            </table:table-cell>
            <table:table-cell table:style-name="Tabella103.A2" office:value-type="string">
              <text:p text:style-name="P732">Costi comuni Asili Nido</text:p>
            </table:table-cell>
            <table:table-cell table:style-name="Tabella103.A2" office:value-type="string">
              <text:p text:style-name="P730">1019927</text:p>
            </table:table-cell>
            <table:table-cell table:style-name="Tabella103.A2" office:value-type="string">
              <text:p text:style-name="P732">Nr giorni supplenza personale educativo nidi comunali gest. diretta</text:p>
            </table:table-cell>
            <table:table-cell table:style-name="Tabella103.A2" office:value-type="string">
              <text:p text:style-name="P1272">107</text:p>
            </table:table-cell>
            <table:table-cell table:style-name="Tabella103.A2" office:value-type="string">
              <text:p text:style-name="P1100">86</text:p>
            </table:table-cell>
            <table:table-cell table:style-name="Tabella103.A2" office:value-type="string">
              <text:p text:style-name="P1051">8<text:span text:style-name="T128">9</text:span></text:p>
            </table:table-cell>
            <table:table-cell table:style-name="Tabella103.A2" office:value-type="string">
              <text:p text:style-name="P811">85</text:p>
            </table:table-cell>
            <table:table-cell table:style-name="Tabella103.H7" office:value-type="float" office:value="94">
              <text:p text:style-name="P958">94</text:p>
            </table:table-cell>
            <table:table-cell table:style-name="Tabella103.A2" office:value-type="string">
              <text:p text:style-name="P960"/>
              <text:p text:style-name="P960">99</text:p>
            </table:table-cell>
            <table:table-cell table:style-name="Tabella103.K99" office:value-type="string">
              <text:p text:style-name="P633">76</text:p>
            </table:table-cell>
          </table:table-row>
          <table:table-row table:style-name="Tabella103.36">
            <table:table-cell table:style-name="Tabella103.A2" office:value-type="string">
              <text:p text:style-name="P730">4199</text:p>
            </table:table-cell>
            <table:table-cell table:style-name="Tabella103.A2" office:value-type="string">
              <text:p text:style-name="P732">Costi comuni scuole materne</text:p>
            </table:table-cell>
            <table:table-cell table:style-name="Tabella103.A2" office:value-type="string">
              <text:p text:style-name="P730">419900</text:p>
            </table:table-cell>
            <table:table-cell table:style-name="Tabella103.A2" office:value-type="string">
              <text:p text:style-name="P732">Nr scuole materne statali</text:p>
            </table:table-cell>
            <table:table-cell table:style-name="Tabella103.A2" office:value-type="string">
              <text:p text:style-name="P1272">4</text:p>
            </table:table-cell>
            <table:table-cell table:style-name="Tabella103.A2" office:value-type="string">
              <text:p text:style-name="P1100">4</text:p>
            </table:table-cell>
            <table:table-cell table:style-name="Tabella103.A2" office:value-type="string">
              <text:p text:style-name="P1058">4</text:p>
            </table:table-cell>
            <table:table-cell table:style-name="Tabella103.A2" office:value-type="string">
              <text:p text:style-name="P812">4</text:p>
            </table:table-cell>
            <table:table-cell table:style-name="Tabella103.H7" office:value-type="float" office:value="4">
              <text:p text:style-name="P961">4</text:p>
            </table:table-cell>
            <table:table-cell table:style-name="Tabella103.H7" office:value-type="float" office:value="4">
              <text:p text:style-name="P944">4</text:p>
            </table:table-cell>
            <table:table-cell table:style-name="Tabella103.K36" office:value-type="string">
              <text:p text:style-name="P634">4</text:p>
            </table:table-cell>
          </table:table-row>
          <text:soft-page-break/>
          <table:table-row table:style-name="Tabella103.37">
            <table:table-cell table:style-name="Tabella103.A2" office:value-type="string">
              <text:p text:style-name="P730">4199</text:p>
            </table:table-cell>
            <table:table-cell table:style-name="Tabella103.A2" office:value-type="string">
              <text:p text:style-name="P732">Costi comuni sc. materne</text:p>
            </table:table-cell>
            <table:table-cell table:style-name="Tabella103.A2" office:value-type="string">
              <text:p text:style-name="P730">419902</text:p>
            </table:table-cell>
            <table:table-cell table:style-name="Tabella103.A2" office:value-type="string">
              <text:p text:style-name="P732">Nr iscritti scuole materne statali</text:p>
            </table:table-cell>
            <table:table-cell table:style-name="Tabella103.A2" office:value-type="string">
              <text:p text:style-name="P1272">347</text:p>
            </table:table-cell>
            <table:table-cell table:style-name="Tabella103.A2" office:value-type="string">
              <text:p text:style-name="P1100">331</text:p>
            </table:table-cell>
            <table:table-cell table:style-name="Tabella103.A2" office:value-type="string">
              <text:p text:style-name="P1058">323</text:p>
            </table:table-cell>
            <table:table-cell table:style-name="Tabella103.A2" office:value-type="string">
              <text:p text:style-name="P812">324</text:p>
            </table:table-cell>
            <table:table-cell table:style-name="Tabella103.H7" office:value-type="float" office:value="329">
              <text:p text:style-name="P962">329</text:p>
            </table:table-cell>
            <table:table-cell table:style-name="Tabella103.H7" office:value-type="float" office:value="346">
              <text:p text:style-name="P944">346</text:p>
            </table:table-cell>
            <table:table-cell table:style-name="Tabella103.K37" office:value-type="string">
              <text:p text:style-name="P635">346</text:p>
            </table:table-cell>
          </table:table-row>
          <table:table-row table:style-name="Tabella103.38">
            <table:table-cell table:style-name="Tabella103.A2" office:value-type="string">
              <text:p text:style-name="P730">4199</text:p>
            </table:table-cell>
            <table:table-cell table:style-name="Tabella103.A2" office:value-type="string">
              <text:p text:style-name="P732">Costi comuni sc. materne</text:p>
            </table:table-cell>
            <table:table-cell table:style-name="Tabella103.A2" office:value-type="string">
              <text:p text:style-name="P730">419907</text:p>
            </table:table-cell>
            <table:table-cell table:style-name="Tabella103.A2" office:value-type="string">
              <text:p text:style-name="P732">Nr materne paritarie convenzionate</text:p>
            </table:table-cell>
            <table:table-cell table:style-name="Tabella103.A2" office:value-type="string">
              <text:p text:style-name="P1272">2</text:p>
            </table:table-cell>
            <table:table-cell table:style-name="Tabella103.A2" office:value-type="string">
              <text:p text:style-name="P1100">2</text:p>
            </table:table-cell>
            <table:table-cell table:style-name="Tabella103.A2" office:value-type="string">
              <text:p text:style-name="P1059">2</text:p>
            </table:table-cell>
            <table:table-cell table:style-name="Tabella103.A2" office:value-type="string">
              <text:p text:style-name="P812">2</text:p>
            </table:table-cell>
            <table:table-cell table:style-name="Tabella103.H7" office:value-type="float" office:value="2">
              <text:p text:style-name="P962">2</text:p>
            </table:table-cell>
            <table:table-cell table:style-name="Tabella103.H7" office:value-type="float" office:value="2">
              <text:p text:style-name="P944">2</text:p>
            </table:table-cell>
            <table:table-cell table:style-name="Tabella103.K38" office:value-type="string">
              <text:p text:style-name="P634">2</text:p>
            </table:table-cell>
          </table:table-row>
          <table:table-row table:style-name="Tabella103.39">
            <table:table-cell table:style-name="Tabella103.A2" office:value-type="string">
              <text:p text:style-name="P730">4199</text:p>
            </table:table-cell>
            <table:table-cell table:style-name="Tabella103.A2" office:value-type="string">
              <text:p text:style-name="P732">Costi comuni sc. materne</text:p>
            </table:table-cell>
            <table:table-cell table:style-name="Tabella103.A2" office:value-type="string">
              <text:p text:style-name="P730">419908</text:p>
            </table:table-cell>
            <table:table-cell table:style-name="Tabella103.A2" office:value-type="string">
              <text:p text:style-name="P732">Contributo economico a materne paritarie</text:p>
            </table:table-cell>
            <table:table-cell table:style-name="Tabella103.A2" office:value-type="string">
              <text:p text:style-name="P1272">32690</text:p>
            </table:table-cell>
            <table:table-cell table:style-name="Tabella103.A2" office:value-type="string">
              <text:p text:style-name="P1109">33010</text:p>
            </table:table-cell>
            <table:table-cell table:style-name="Tabella103.A2" office:value-type="string">
              <text:p text:style-name="P1060">---</text:p>
            </table:table-cell>
            <table:table-cell table:style-name="Tabella103.A2" office:value-type="string">
              <text:p text:style-name="P812">---</text:p>
            </table:table-cell>
            <table:table-cell table:style-name="Tabella103.A2" office:value-type="string">
              <text:p text:style-name="P962">---</text:p>
            </table:table-cell>
            <table:table-cell table:style-name="Tabella103.A2" office:value-type="string">
              <text:p text:style-name="P944">---</text:p>
            </table:table-cell>
            <table:table-cell table:style-name="Tabella103.K99" office:value-type="string">
              <text:p text:style-name="P635"/>
            </table:table-cell>
          </table:table-row>
          <table:table-row table:style-name="Tabella103.40">
            <table:table-cell table:style-name="Tabella103.E1" office:value-type="string">
              <text:p text:style-name="P730">4299</text:p>
            </table:table-cell>
            <table:table-cell table:style-name="Tabella103.E1" office:value-type="string">
              <text:p text:style-name="P732">Costi comuni sc. elementari</text:p>
            </table:table-cell>
            <table:table-cell table:style-name="Tabella103.E1" office:value-type="string">
              <text:p text:style-name="P730">429900</text:p>
            </table:table-cell>
            <table:table-cell table:style-name="Tabella103.E1" office:value-type="string">
              <text:p text:style-name="P732">Nr plessi scuola <text:span text:style-name="T191">primaria</text:span></text:p>
            </table:table-cell>
            <table:table-cell table:style-name="Tabella103.E1" office:value-type="string">
              <text:p text:style-name="P1272">3</text:p>
            </table:table-cell>
            <table:table-cell table:style-name="Tabella103.E1" office:value-type="string">
              <text:p text:style-name="P1100">3</text:p>
            </table:table-cell>
            <table:table-cell table:style-name="Tabella103.E1" office:value-type="string">
              <text:p text:style-name="P1059">3</text:p>
            </table:table-cell>
            <table:table-cell table:style-name="Tabella103.E1" office:value-type="string">
              <text:p text:style-name="P812">3</text:p>
            </table:table-cell>
            <table:table-cell table:style-name="Tabella103.H13" office:value-type="float" office:value="3">
              <text:p text:style-name="P962">3</text:p>
            </table:table-cell>
            <table:table-cell table:style-name="Tabella103.H13" office:value-type="float" office:value="3">
              <text:p text:style-name="P944">3</text:p>
            </table:table-cell>
            <table:table-cell table:style-name="Tabella103.K1" office:value-type="string">
              <text:p text:style-name="P635">3</text:p>
            </table:table-cell>
          </table:table-row>
          <table:table-row table:style-name="Tabella103.41">
            <table:table-cell table:style-name="Tabella103.E1" office:value-type="string">
              <text:p text:style-name="P730">4299</text:p>
            </table:table-cell>
            <table:table-cell table:style-name="Tabella103.E1" office:value-type="string">
              <text:p text:style-name="P732">Costi comuni scuole elementari</text:p>
            </table:table-cell>
            <table:table-cell table:style-name="Tabella103.E1" office:value-type="string">
              <text:p text:style-name="P730">429901</text:p>
            </table:table-cell>
            <table:table-cell table:style-name="Tabella103.E1" office:value-type="string">
              <text:p text:style-name="P732">Nr iscritti scuola <text:span text:style-name="T191">primaria</text:span></text:p>
            </table:table-cell>
            <table:table-cell table:style-name="Tabella103.E1" office:value-type="string">
              <text:p text:style-name="P1272">686</text:p>
            </table:table-cell>
            <table:table-cell table:style-name="Tabella103.E1" office:value-type="string">
              <text:p text:style-name="P1100">719</text:p>
            </table:table-cell>
            <table:table-cell table:style-name="Tabella103.E1" office:value-type="string">
              <text:p text:style-name="P1059">743</text:p>
            </table:table-cell>
            <table:table-cell table:style-name="Tabella103.E1" office:value-type="string">
              <text:p text:style-name="P812">753</text:p>
            </table:table-cell>
            <table:table-cell table:style-name="Tabella103.H13" office:value-type="float" office:value="764">
              <text:p text:style-name="P962">764</text:p>
            </table:table-cell>
            <table:table-cell table:style-name="Tabella103.H13" office:value-type="float" office:value="743">
              <text:p text:style-name="P944">743</text:p>
            </table:table-cell>
            <table:table-cell table:style-name="Tabella103.K1" office:value-type="string">
              <text:p text:style-name="P635">719</text:p>
            </table:table-cell>
          </table:table-row>
          <table:table-row table:style-name="Tabella103.42">
            <table:table-cell table:style-name="Tabella103.A2" office:value-type="string">
              <text:p text:style-name="P730">4301</text:p>
            </table:table-cell>
            <table:table-cell table:style-name="Tabella103.A2" office:value-type="string">
              <text:p text:style-name="P732">Scuole medie Gozzadini</text:p>
            </table:table-cell>
            <table:table-cell table:style-name="Tabella103.A2" office:value-type="string">
              <text:p text:style-name="P730">430100</text:p>
            </table:table-cell>
            <table:table-cell table:style-name="Tabella103.A2" office:value-type="string">
              <text:p text:style-name="P732">Nr plessi scuola media</text:p>
            </table:table-cell>
            <table:table-cell table:style-name="Tabella103.A2" office:value-type="string">
              <text:p text:style-name="P1272">1</text:p>
            </table:table-cell>
            <table:table-cell table:style-name="Tabella103.A2" office:value-type="string">
              <text:p text:style-name="P1100">1</text:p>
            </table:table-cell>
            <table:table-cell table:style-name="Tabella103.A2" office:value-type="string">
              <text:p text:style-name="P1061">1</text:p>
            </table:table-cell>
            <table:table-cell table:style-name="Tabella103.A2" office:value-type="string">
              <text:p text:style-name="P812">1</text:p>
            </table:table-cell>
            <table:table-cell table:style-name="Tabella103.H7" office:value-type="float" office:value="1">
              <text:p text:style-name="P962">1</text:p>
            </table:table-cell>
            <table:table-cell table:style-name="Tabella103.H7" office:value-type="float" office:value="1">
              <text:p text:style-name="P944">1</text:p>
            </table:table-cell>
            <table:table-cell table:style-name="Tabella103.K42" office:value-type="string">
              <text:p text:style-name="P635">1</text:p>
            </table:table-cell>
          </table:table-row>
          <table:table-row table:style-name="Tabella103.43">
            <table:table-cell table:style-name="Tabella103.A2" office:value-type="string">
              <text:p text:style-name="P730">4301</text:p>
            </table:table-cell>
            <table:table-cell table:style-name="Tabella103.A2" office:value-type="string">
              <text:p text:style-name="P732">Scuole medie Gozzadini</text:p>
            </table:table-cell>
            <table:table-cell table:style-name="Tabella103.A2" office:value-type="string">
              <text:p text:style-name="P730">430101</text:p>
            </table:table-cell>
            <table:table-cell table:style-name="Tabella103.A2" office:value-type="string">
              <text:p text:style-name="P732">Nr iscritti scuola media</text:p>
            </table:table-cell>
            <table:table-cell table:style-name="Tabella103.A2" office:value-type="string">
              <text:p text:style-name="P1272">423</text:p>
            </table:table-cell>
            <table:table-cell table:style-name="Tabella103.A2" office:value-type="string">
              <text:p text:style-name="P1100">418</text:p>
            </table:table-cell>
            <table:table-cell table:style-name="Tabella103.A2" office:value-type="string">
              <text:p text:style-name="P1061">417</text:p>
            </table:table-cell>
            <table:table-cell table:style-name="Tabella103.A2" office:value-type="string">
              <text:p text:style-name="P812">419</text:p>
            </table:table-cell>
            <table:table-cell table:style-name="Tabella103.A2" office:value-type="string">
              <text:p text:style-name="P962"/>
              <text:p text:style-name="P962">448</text:p>
            </table:table-cell>
            <table:table-cell table:style-name="Tabella103.A2" office:value-type="string">
              <text:p text:style-name="P944">449</text:p>
            </table:table-cell>
            <table:table-cell table:style-name="Tabella103.K99" office:value-type="string">
              <text:p text:style-name="P636">452</text:p>
            </table:table-cell>
          </table:table-row>
          <table:table-row table:style-name="Tabella103.44">
            <table:table-cell table:style-name="Tabella103.A2" office:value-type="string">
              <text:p text:style-name="P730">4508</text:p>
            </table:table-cell>
            <table:table-cell table:style-name="Tabella103.A2" office:value-type="string">
              <text:p text:style-name="P732">Diritto allo studio</text:p>
            </table:table-cell>
            <table:table-cell table:style-name="Tabella103.A2" office:value-type="string">
              <text:p text:style-name="P730">450801</text:p>
            </table:table-cell>
            <table:table-cell table:style-name="Tabella103.A2" office:value-type="string">
              <text:p text:style-name="P732">Nr contributi erogati per libri di testo</text:p>
            </table:table-cell>
            <table:table-cell table:style-name="Tabella103.A2" office:value-type="string">
              <text:p text:style-name="P1272">57</text:p>
            </table:table-cell>
            <table:table-cell table:style-name="Tabella103.A2" office:value-type="string">
              <text:p text:style-name="P1100">65</text:p>
            </table:table-cell>
            <table:table-cell table:style-name="Tabella103.A2" office:value-type="string">
              <text:p text:style-name="P1110">59</text:p>
            </table:table-cell>
            <table:table-cell table:style-name="Tabella103.A2" office:value-type="string">
              <text:p text:style-name="P813">52</text:p>
            </table:table-cell>
            <table:table-cell table:style-name="Tabella103.H7" office:value-type="float" office:value="50">
              <text:p text:style-name="P963">50</text:p>
            </table:table-cell>
            <table:table-cell table:style-name="Tabella103.H7" office:value-type="float" office:value="56">
              <text:p text:style-name="P964">56</text:p>
            </table:table-cell>
            <table:table-cell table:style-name="Tabella103.K44" office:value-type="string">
              <text:p text:style-name="P637">72</text:p>
            </table:table-cell>
          </table:table-row>
          <table:table-row table:style-name="Tabella103.17">
            <table:table-cell table:style-name="Tabella103.A2" office:value-type="string">
              <text:p text:style-name="P730">4511</text:p>
            </table:table-cell>
            <table:table-cell table:style-name="Tabella103.A2" office:value-type="string">
              <text:p text:style-name="P732">Progetti qualificaz. scol.</text:p>
            </table:table-cell>
            <table:table-cell table:style-name="Tabella103.A2" office:value-type="string">
              <text:p text:style-name="P730">451100</text:p>
            </table:table-cell>
            <table:table-cell table:style-name="Tabella103.A2" office:value-type="string">
              <text:p text:style-name="P732">Nr progetti rivolti a alunni 3-14 anni</text:p>
            </table:table-cell>
            <table:table-cell table:style-name="Tabella103.A2" office:value-type="string">
              <text:p text:style-name="P1272">8</text:p>
            </table:table-cell>
            <table:table-cell table:style-name="Tabella103.A2" office:value-type="string">
              <text:p text:style-name="P1100">8</text:p>
            </table:table-cell>
            <table:table-cell table:style-name="Tabella103.A2" office:value-type="string">
              <text:p text:style-name="P1062">8</text:p>
            </table:table-cell>
            <table:table-cell table:style-name="Tabella103.A2" office:value-type="string">
              <text:p text:style-name="P814">8</text:p>
            </table:table-cell>
            <table:table-cell table:style-name="Tabella103.H7" office:value-type="float" office:value="8">
              <text:p text:style-name="P965">8</text:p>
            </table:table-cell>
            <table:table-cell table:style-name="Tabella103.A2" office:value-type="string">
              <text:p text:style-name="P966"/>
              <text:p text:style-name="P967">7</text:p>
            </table:table-cell>
            <table:table-cell table:style-name="Tabella103.K99" office:value-type="string">
              <text:p text:style-name="P637">3</text:p>
            </table:table-cell>
          </table:table-row>
          <table:table-row table:style-name="Tabella103.5">
            <table:table-cell table:style-name="Tabella103.A2" office:value-type="string">
              <text:p text:style-name="P730">4511</text:p>
            </table:table-cell>
            <table:table-cell table:style-name="Tabella103.A2" office:value-type="string">
              <text:p text:style-name="P732">Progetti qualificaz. scol.</text:p>
            </table:table-cell>
            <table:table-cell table:style-name="Tabella103.A2" office:value-type="string">
              <text:p text:style-name="P730">451101</text:p>
            </table:table-cell>
            <table:table-cell table:style-name="Tabella103.A2" office:value-type="string">
              <text:p text:style-name="P732">Nr alunni partecipanti a progetti qualificazione scolastica</text:p>
            </table:table-cell>
            <table:table-cell table:style-name="Tabella103.A2" office:value-type="string">
              <text:p text:style-name="P1272">1119</text:p>
            </table:table-cell>
            <table:table-cell table:style-name="Tabella103.A2" office:value-type="string">
              <text:p text:style-name="P1100">1166</text:p>
            </table:table-cell>
            <table:table-cell table:style-name="Tabella103.A2" office:value-type="string">
              <text:p text:style-name="P1111">1184</text:p>
            </table:table-cell>
            <table:table-cell table:style-name="Tabella103.A2" office:value-type="string">
              <text:p text:style-name="P1112">1077</text:p>
            </table:table-cell>
            <table:table-cell table:style-name="Tabella103.H7" office:value-type="float" office:value="1093">
              <text:p text:style-name="P968">1093</text:p>
            </table:table-cell>
            <table:table-cell table:style-name="Tabella103.A2" office:value-type="string">
              <text:p text:style-name="P964"/>
              <text:p text:style-name="P964">1206</text:p>
            </table:table-cell>
            <table:table-cell table:style-name="Tabella103.K99" office:value-type="string">
              <text:p text:style-name="P637">463</text:p>
            </table:table-cell>
          </table:table-row>
          <table:table-row table:style-name="Tabella103.5">
            <table:table-cell table:style-name="Tabella103.E1" office:value-type="string">
              <text:p text:style-name="P730">4511</text:p>
            </table:table-cell>
            <table:table-cell table:style-name="Tabella103.E1" office:value-type="string">
              <text:p text:style-name="P732">Progetti qualificaz. <text:s/>scol.</text:p>
            </table:table-cell>
            <table:table-cell table:style-name="Tabella103.E1" office:value-type="string">
              <text:p text:style-name="P730">451102</text:p>
            </table:table-cell>
            <table:table-cell table:style-name="Tabella103.E1" office:value-type="string">
              <text:p text:style-name="P732">Nr classi partecipanti a progetti qualificazione scolastica</text:p>
            </table:table-cell>
            <table:table-cell table:style-name="Tabella103.E1" office:value-type="string">
              <text:p text:style-name="P1272">46</text:p>
            </table:table-cell>
            <table:table-cell table:style-name="Tabella103.E1" office:value-type="string">
              <text:p text:style-name="P1100">49</text:p>
            </table:table-cell>
            <table:table-cell table:style-name="Tabella103.E1" office:value-type="string">
              <text:p text:style-name="P1116">50</text:p>
            </table:table-cell>
            <table:table-cell table:style-name="Tabella103.E1" office:value-type="string">
              <text:p text:style-name="P814">46</text:p>
            </table:table-cell>
            <table:table-cell table:style-name="Tabella103.H13" office:value-type="float" office:value="47">
              <text:p text:style-name="P969">47</text:p>
            </table:table-cell>
            <table:table-cell table:style-name="Tabella103.H13" office:value-type="float" office:value="47">
              <text:p text:style-name="P967">47</text:p>
            </table:table-cell>
            <table:table-cell table:style-name="Tabella103.K1" office:value-type="string">
              <text:p text:style-name="P638">19</text:p>
            </table:table-cell>
          </table:table-row>
          <table:table-row table:style-name="Tabella103.5">
            <table:table-cell table:style-name="Tabella103.A2" office:value-type="string">
              <text:p text:style-name="P730">4511</text:p>
            </table:table-cell>
            <table:table-cell table:style-name="Tabella103.A2" office:value-type="string">
              <text:p text:style-name="P732">Progetti qualificazione scol.</text:p>
            </table:table-cell>
            <table:table-cell table:style-name="Tabella103.A2" office:value-type="string">
              <text:p text:style-name="P730">451104</text:p>
            </table:table-cell>
            <table:table-cell table:style-name="Tabella103.A2" office:value-type="string">
              <text:p text:style-name="P732">Nr classi partecipanti a progetti educazione stradale</text:p>
            </table:table-cell>
            <table:table-cell table:style-name="Tabella103.A2" office:value-type="string">
              <text:p text:style-name="P1272">17</text:p>
            </table:table-cell>
            <table:table-cell table:style-name="Tabella103.A2" office:value-type="string">
              <text:p text:style-name="P1100">18</text:p>
            </table:table-cell>
            <table:table-cell table:style-name="Tabella103.A2" office:value-type="string">
              <text:p text:style-name="P1062">18</text:p>
            </table:table-cell>
            <table:table-cell table:style-name="Tabella103.A2" office:value-type="string">
              <text:p text:style-name="P815"><text:span text:style-name="T132">3</text:span>0</text:p>
            </table:table-cell>
            <table:table-cell table:style-name="Tabella103.A2" office:value-type="string">
              <text:p text:style-name="P970">32</text:p>
            </table:table-cell>
            <table:table-cell table:style-name="Tabella103.A2" office:value-type="string">
              <text:p text:style-name="P971"/>
              <text:p text:style-name="P971">32</text:p>
            </table:table-cell>
            <table:table-cell table:style-name="Tabella103.K99" office:value-type="string">
              <text:p text:style-name="P639">-</text:p>
            </table:table-cell>
          </table:table-row>
          <table:table-row table:style-name="Tabella103.34">
            <table:table-cell table:style-name="Tabella103.A2" office:value-type="string">
              <text:p text:style-name="P730">4512</text:p>
            </table:table-cell>
            <table:table-cell table:style-name="Tabella103.A2" office:value-type="string">
              <text:p text:style-name="P732">Interventi alunni disabili</text:p>
            </table:table-cell>
            <table:table-cell table:style-name="Tabella103.A2" office:value-type="string">
              <text:p text:style-name="P730">451213</text:p>
            </table:table-cell>
            <table:table-cell table:style-name="Tabella103.A2" office:value-type="string">
              <text:p text:style-name="P732">Nr bambini <text:s/>disabili assistiti nei nidi comunali e privati autorizzati</text:p>
            </table:table-cell>
            <table:table-cell table:style-name="Tabella103.A2" office:value-type="string">
              <text:p text:style-name="P1272">0</text:p>
            </table:table-cell>
            <table:table-cell table:style-name="Tabella103.A2" office:value-type="string">
              <text:p text:style-name="P1100">3</text:p>
            </table:table-cell>
            <table:table-cell table:style-name="Tabella103.A2" office:value-type="string">
              <text:p text:style-name="P1051">3</text:p>
            </table:table-cell>
            <table:table-cell table:style-name="Tabella103.A2" office:value-type="string">
              <text:p text:style-name="P814">3</text:p>
            </table:table-cell>
            <table:table-cell table:style-name="Tabella103.H7" office:value-type="float" office:value="1">
              <text:p text:style-name="P972">1</text:p>
            </table:table-cell>
            <table:table-cell table:style-name="Tabella103.H7" office:value-type="float" office:value="2">
              <text:p text:style-name="P964">2</text:p>
            </table:table-cell>
            <table:table-cell table:style-name="Tabella103.K49" office:value-type="string">
              <text:p text:style-name="P641">2</text:p>
            </table:table-cell>
          </table:table-row>
          <table:table-row table:style-name="Tabella103.19">
            <table:table-cell table:style-name="Tabella103.E1" office:value-type="string">
              <text:p text:style-name="P730">4512</text:p>
            </table:table-cell>
            <table:table-cell table:style-name="Tabella103.E1" office:value-type="string">
              <text:p text:style-name="P732">Interventi alunni disabili</text:p>
            </table:table-cell>
            <table:table-cell table:style-name="Tabella103.E1" office:value-type="string">
              <text:p text:style-name="P730">451214</text:p>
            </table:table-cell>
            <table:table-cell table:style-name="Tabella103.E1" office:value-type="string">
              <text:p text:style-name="P732">Nr. Ore settimanali integrazione scolastica <text:s/>nidi comunali e privati autorizzati</text:p>
            </table:table-cell>
            <table:table-cell table:style-name="Tabella103.E1" office:value-type="string">
              <text:p text:style-name="P1272">0</text:p>
            </table:table-cell>
            <table:table-cell table:style-name="Tabella103.E1" office:value-type="string">
              <text:p text:style-name="P1100">80</text:p>
            </table:table-cell>
            <table:table-cell table:style-name="Tabella103.E1" office:value-type="string">
              <text:p text:style-name="P1063">95</text:p>
            </table:table-cell>
            <table:table-cell table:style-name="Tabella103.E1" office:value-type="string">
              <text:p text:style-name="P815">25</text:p>
            </table:table-cell>
            <table:table-cell table:style-name="Tabella103.H13" office:value-type="float" office:value="15">
              <text:p text:style-name="P973">15</text:p>
            </table:table-cell>
            <table:table-cell table:style-name="Tabella103.E1" office:value-type="string">
              <text:p text:style-name="P974"/>
              <text:p text:style-name="P974"/>
              <text:p text:style-name="P974">30</text:p>
            </table:table-cell>
            <table:table-cell table:style-name="Tabella103.K1" office:value-type="string">
              <text:p text:style-name="P642">30</text:p>
              <text:p text:style-name="P642"/>
            </table:table-cell>
          </table:table-row>
          <text:soft-page-break/>
          <table:table-row table:style-name="Tabella103.51">
            <table:table-cell table:style-name="Tabella103.E1" office:value-type="string">
              <text:p text:style-name="P730">4512</text:p>
            </table:table-cell>
            <table:table-cell table:style-name="Tabella103.E1" office:value-type="string">
              <text:p text:style-name="P732">Interventi alunni disabili</text:p>
            </table:table-cell>
            <table:table-cell table:style-name="Tabella103.E1" office:value-type="string">
              <text:p text:style-name="P730">451200</text:p>
            </table:table-cell>
            <table:table-cell table:style-name="Tabella103.E1" office:value-type="string">
              <text:p text:style-name="P732">Nr alunni disabili assistiti scuole dell'infanzia</text:p>
            </table:table-cell>
            <table:table-cell table:style-name="Tabella103.E1" office:value-type="string">
              <text:p text:style-name="P1272">7</text:p>
            </table:table-cell>
            <table:table-cell table:style-name="Tabella103.E1" office:value-type="string">
              <text:p text:style-name="P1100">3</text:p>
            </table:table-cell>
            <table:table-cell table:style-name="Tabella103.E1" office:value-type="string">
              <text:p text:style-name="P1113">1</text:p>
            </table:table-cell>
            <table:table-cell table:style-name="Tabella103.E1" office:value-type="string">
              <text:p text:style-name="P816">9</text:p>
            </table:table-cell>
            <table:table-cell table:style-name="Tabella103.H13" office:value-type="float" office:value="9">
              <text:p text:style-name="P973">9</text:p>
            </table:table-cell>
            <table:table-cell table:style-name="Tabella103.E1" office:value-type="string">
              <text:p text:style-name="P975"/>
              <text:p text:style-name="P975">7</text:p>
            </table:table-cell>
            <table:table-cell table:style-name="Tabella103.K1" office:value-type="string">
              <text:p text:style-name="P642">7</text:p>
            </table:table-cell>
          </table:table-row>
          <table:table-row table:style-name="Tabella103.5">
            <table:table-cell table:style-name="Tabella103.A2" office:value-type="string">
              <text:p text:style-name="P730">4512</text:p>
            </table:table-cell>
            <table:table-cell table:style-name="Tabella103.A2" office:value-type="string">
              <text:p text:style-name="P732">Interventi alunni disabili</text:p>
            </table:table-cell>
            <table:table-cell table:style-name="Tabella103.A2" office:value-type="string">
              <text:p text:style-name="P730">451201</text:p>
            </table:table-cell>
            <table:table-cell table:style-name="Tabella103.A2" office:value-type="string">
              <text:p text:style-name="P732">Nr. Ore settimanali integrazione scolastica scuole infanzia</text:p>
            </table:table-cell>
            <table:table-cell table:style-name="Tabella103.A2" office:value-type="string">
              <text:p text:style-name="P1272">128</text:p>
            </table:table-cell>
            <table:table-cell table:style-name="Tabella103.A2" office:value-type="string">
              <text:p text:style-name="P1100">38</text:p>
            </table:table-cell>
            <table:table-cell table:style-name="Tabella103.A2" office:value-type="string">
              <text:p text:style-name="P1063">15</text:p>
            </table:table-cell>
            <table:table-cell table:style-name="Tabella103.A2" office:value-type="string">
              <text:p text:style-name="P816">96,5</text:p>
            </table:table-cell>
            <table:table-cell table:style-name="Tabella103.A2" office:value-type="string">
              <text:p text:style-name="P973"/>
              <text:p text:style-name="P973">104</text:p>
            </table:table-cell>
            <table:table-cell table:style-name="Tabella103.A2" office:value-type="string">
              <text:p text:style-name="P976"/>
              <text:p text:style-name="P976">113</text:p>
            </table:table-cell>
            <table:table-cell table:style-name="Tabella103.K99" office:value-type="string">
              <text:p text:style-name="P642">122</text:p>
            </table:table-cell>
          </table:table-row>
          <table:table-row table:style-name="Tabella103.53">
            <table:table-cell table:style-name="Tabella103.E1" office:value-type="string">
              <text:p text:style-name="P730">4512</text:p>
            </table:table-cell>
            <table:table-cell table:style-name="Tabella103.E1" office:value-type="string">
              <text:p text:style-name="P732">Interventi alunni disabili</text:p>
            </table:table-cell>
            <table:table-cell table:style-name="Tabella103.E1" office:value-type="string">
              <text:p text:style-name="P730">451202</text:p>
            </table:table-cell>
            <table:table-cell table:style-name="Tabella103.E1" office:value-type="string">
              <text:p text:style-name="P732">Nr alunni disabili assistiti scuole primarie</text:p>
            </table:table-cell>
            <table:table-cell table:style-name="Tabella103.E1" office:value-type="string">
              <text:p text:style-name="P1272">12</text:p>
            </table:table-cell>
            <table:table-cell table:style-name="Tabella103.E1" office:value-type="string">
              <text:p text:style-name="P1100">14</text:p>
            </table:table-cell>
            <table:table-cell table:style-name="Tabella103.E1" office:value-type="string">
              <text:p text:style-name="P1063">18</text:p>
            </table:table-cell>
            <table:table-cell table:style-name="Tabella103.E1" office:value-type="string">
              <text:p text:style-name="P816">19</text:p>
            </table:table-cell>
            <table:table-cell table:style-name="Tabella103.H13" office:value-type="float" office:value="25">
              <text:p text:style-name="P973">25</text:p>
            </table:table-cell>
            <table:table-cell table:style-name="Tabella103.H13" office:value-type="float" office:value="20">
              <text:p text:style-name="P977">20</text:p>
            </table:table-cell>
            <table:table-cell table:style-name="Tabella103.K1" office:value-type="string">
              <text:p text:style-name="P643">23</text:p>
            </table:table-cell>
          </table:table-row>
          <table:table-row table:style-name="Tabella103.5">
            <table:table-cell table:style-name="Tabella103.E1" office:value-type="string">
              <text:p text:style-name="P730">4512</text:p>
            </table:table-cell>
            <table:table-cell table:style-name="Tabella103.E1" office:value-type="string">
              <text:p text:style-name="P732">Interventi alunni disabili</text:p>
            </table:table-cell>
            <table:table-cell table:style-name="Tabella103.E1" office:value-type="string">
              <text:p text:style-name="P730">451203</text:p>
            </table:table-cell>
            <table:table-cell table:style-name="Tabella103.E1" office:value-type="string">
              <text:p text:style-name="P732">Nr. Ore settimanali integrazione scolastica scuole primarie</text:p>
            </table:table-cell>
            <table:table-cell table:style-name="Tabella103.E1" office:value-type="string">
              <text:p text:style-name="P1272">72</text:p>
            </table:table-cell>
            <table:table-cell table:style-name="Tabella103.E1" office:value-type="string">
              <text:p text:style-name="P1100">166</text:p>
            </table:table-cell>
            <table:table-cell table:style-name="Tabella103.E1" office:value-type="string">
              <text:p text:style-name="P1064">161</text:p>
            </table:table-cell>
            <table:table-cell table:style-name="Tabella103.E1" office:value-type="string">
              <text:p text:style-name="P817">193</text:p>
            </table:table-cell>
            <table:table-cell table:style-name="Tabella103.H13" office:value-type="float" office:value="239">
              <text:p text:style-name="P978">239</text:p>
            </table:table-cell>
            <table:table-cell table:style-name="Tabella103.H13" office:value-type="float" office:value="284">
              <text:p text:style-name="P977">284</text:p>
            </table:table-cell>
            <table:table-cell table:style-name="Tabella103.K1" office:value-type="string">
              <text:p text:style-name="P643">340</text:p>
            </table:table-cell>
          </table:table-row>
          <table:table-row table:style-name="Tabella103.5">
            <table:table-cell table:style-name="Tabella103.A2" office:value-type="string">
              <text:p text:style-name="P730">4512</text:p>
            </table:table-cell>
            <table:table-cell table:style-name="Tabella103.A2" office:value-type="string">
              <text:p text:style-name="P732">Interventi alunni disabili</text:p>
            </table:table-cell>
            <table:table-cell table:style-name="Tabella103.A2" office:value-type="string">
              <text:p text:style-name="P730">451204</text:p>
            </table:table-cell>
            <table:table-cell table:style-name="Tabella103.A2" office:value-type="string">
              <text:p text:style-name="P732">Nr alunni disabili assistiti scuola secondaria primo grado</text:p>
            </table:table-cell>
            <table:table-cell table:style-name="Tabella103.A2" office:value-type="string">
              <text:p text:style-name="P1272">10</text:p>
            </table:table-cell>
            <table:table-cell table:style-name="Tabella103.A2" office:value-type="string">
              <text:p text:style-name="P1100">13</text:p>
            </table:table-cell>
            <table:table-cell table:style-name="Tabella103.A2" office:value-type="string">
              <text:p text:style-name="P1065">18</text:p>
            </table:table-cell>
            <table:table-cell table:style-name="Tabella103.A2" office:value-type="string">
              <text:p text:style-name="P818">22</text:p>
            </table:table-cell>
            <table:table-cell table:style-name="Tabella103.H7" office:value-type="float" office:value="20">
              <text:p text:style-name="P973">20</text:p>
            </table:table-cell>
            <table:table-cell table:style-name="Tabella103.H7" office:value-type="float" office:value="23">
              <text:p text:style-name="P979">23</text:p>
            </table:table-cell>
            <table:table-cell table:style-name="Tabella103.K55" office:value-type="string">
              <text:p text:style-name="P644">22</text:p>
            </table:table-cell>
          </table:table-row>
          <table:table-row table:style-name="Tabella103.56">
            <table:table-cell table:style-name="Tabella103.E1" office:value-type="string">
              <text:p text:style-name="P730">4512</text:p>
            </table:table-cell>
            <table:table-cell table:style-name="Tabella103.E1" office:value-type="string">
              <text:p text:style-name="P732">Interventi alunni disabili</text:p>
            </table:table-cell>
            <table:table-cell table:style-name="Tabella103.E1" office:value-type="string">
              <text:p text:style-name="P730">451205</text:p>
            </table:table-cell>
            <table:table-cell table:style-name="Tabella103.E1" office:value-type="string">
              <text:p text:style-name="P732">Nr. Ore settimanali integrazione scolastica scuola secondaria primo grado</text:p>
            </table:table-cell>
            <table:table-cell table:style-name="Tabella103.E1" office:value-type="string">
              <text:p text:style-name="P1272">114</text:p>
            </table:table-cell>
            <table:table-cell table:style-name="Tabella103.E1" office:value-type="string">
              <text:p text:style-name="P1100">92</text:p>
            </table:table-cell>
            <table:table-cell table:style-name="Tabella103.E1" office:value-type="string">
              <text:p text:style-name="P1114">109</text:p>
            </table:table-cell>
            <table:table-cell table:style-name="Tabella103.E1" office:value-type="string">
              <text:p text:style-name="P818">101</text:p>
            </table:table-cell>
            <table:table-cell table:style-name="Tabella103.H13" office:value-type="float" office:value="171">
              <text:p text:style-name="P980">171</text:p>
            </table:table-cell>
            <table:table-cell table:style-name="Tabella103.E1" office:value-type="string">
              <text:p text:style-name="P979">199</text:p>
            </table:table-cell>
            <table:table-cell table:style-name="Tabella103.K1" office:value-type="string">
              <text:p text:style-name="P644">2<text:span text:style-name="T192">13</text:span></text:p>
            </table:table-cell>
          </table:table-row>
          <table:table-row table:style-name="Tabella103.5">
            <table:table-cell table:style-name="Tabella103.E1" office:value-type="string">
              <text:p text:style-name="P730">4512</text:p>
            </table:table-cell>
            <table:table-cell table:style-name="Tabella103.E1" office:value-type="string">
              <text:p text:style-name="P732">Interventi alunni disabili</text:p>
            </table:table-cell>
            <table:table-cell table:style-name="Tabella103.E1" office:value-type="string">
              <text:p text:style-name="P730">451206</text:p>
            </table:table-cell>
            <table:table-cell table:style-name="Tabella103.E1" office:value-type="string">
              <text:p text:style-name="P732">Nr alunni disabili assistiti scuole medie superiori</text:p>
            </table:table-cell>
            <table:table-cell table:style-name="Tabella103.E1" office:value-type="string">
              <text:p text:style-name="P1272">17</text:p>
            </table:table-cell>
            <table:table-cell table:style-name="Tabella103.E1" office:value-type="string">
              <text:p text:style-name="P1100">24</text:p>
            </table:table-cell>
            <table:table-cell table:style-name="Tabella103.E1" office:value-type="string">
              <text:p text:style-name="P1066">23</text:p>
            </table:table-cell>
            <table:table-cell table:style-name="Tabella103.E1" office:value-type="string">
              <text:p text:style-name="P819">20</text:p>
            </table:table-cell>
            <table:table-cell table:style-name="Tabella103.H13" office:value-type="float" office:value="27">
              <text:p text:style-name="P973">27</text:p>
            </table:table-cell>
            <table:table-cell table:style-name="Tabella103.H13" office:value-type="float" office:value="32">
              <text:p text:style-name="P981">32</text:p>
            </table:table-cell>
            <table:table-cell table:style-name="Tabella103.K1" office:value-type="string">
              <text:p text:style-name="P638">3<text:span text:style-name="T193">4</text:span></text:p>
            </table:table-cell>
          </table:table-row>
          <table:table-row table:style-name="Tabella103.58">
            <table:table-cell table:style-name="Tabella103.A2" office:value-type="string">
              <text:p text:style-name="P730">4512</text:p>
            </table:table-cell>
            <table:table-cell table:style-name="Tabella103.A2" office:value-type="string">
              <text:p text:style-name="P732">Interventi alunni disabili</text:p>
            </table:table-cell>
            <table:table-cell table:style-name="Tabella103.A2" office:value-type="string">
              <text:p text:style-name="P730">451207</text:p>
            </table:table-cell>
            <table:table-cell table:style-name="Tabella103.A2" office:value-type="string">
              <text:p text:style-name="P732">Nr. Ore settimanali integrazione scolastica scuola secondaria secondo grado</text:p>
            </table:table-cell>
            <table:table-cell table:style-name="Tabella103.A2" office:value-type="string">
              <text:p text:style-name="P1272">194</text:p>
            </table:table-cell>
            <table:table-cell table:style-name="Tabella103.A2" office:value-type="string">
              <text:p text:style-name="P1100">253</text:p>
            </table:table-cell>
            <table:table-cell table:style-name="Tabella103.A2" office:value-type="string">
              <text:p text:style-name="P1066">200</text:p>
            </table:table-cell>
            <table:table-cell table:style-name="Tabella103.A2" office:value-type="string">
              <text:p text:style-name="P819">199,5</text:p>
            </table:table-cell>
            <table:table-cell table:style-name="Tabella103.H7" office:value-type="float" office:value="214">
              <text:p text:style-name="P980">214</text:p>
            </table:table-cell>
            <table:table-cell table:style-name="Tabella103.H7" office:value-type="float" office:value="250">
              <text:p text:style-name="P965">250</text:p>
            </table:table-cell>
            <table:table-cell table:style-name="Tabella103.K58" office:value-type="string">
              <text:p text:style-name="P645">264</text:p>
            </table:table-cell>
          </table:table-row>
          <table:table-row table:style-name="Tabella103.5">
            <table:table-cell table:style-name="Tabella103.E1" office:value-type="string">
              <text:p text:style-name="P730">4512</text:p>
            </table:table-cell>
            <table:table-cell table:style-name="Tabella103.E1" office:value-type="string">
              <text:p text:style-name="P732">Interventi alunni disabili</text:p>
            </table:table-cell>
            <table:table-cell table:style-name="Tabella103.E1" office:value-type="string">
              <text:p text:style-name="P730">451208</text:p>
            </table:table-cell>
            <table:table-cell table:style-name="Tabella103.E1" office:value-type="string">
              <text:p text:style-name="P732">Nr. Alunni stranieri seguiti nei progetti di integrazione</text:p>
            </table:table-cell>
            <table:table-cell table:style-name="Tabella103.E1" office:value-type="string">
              <text:p text:style-name="P1272">2</text:p>
            </table:table-cell>
            <table:table-cell table:style-name="Tabella103.E1" office:value-type="string">
              <text:p text:style-name="P1100">2</text:p>
            </table:table-cell>
            <table:table-cell table:style-name="Tabella103.E1" office:value-type="string">
              <text:p text:style-name="P1066">12</text:p>
            </table:table-cell>
            <table:table-cell table:style-name="Tabella103.E1" office:value-type="string">
              <text:p text:style-name="P1227">17</text:p>
            </table:table-cell>
            <table:table-cell table:style-name="Tabella103.E1" office:value-type="string">
              <text:p text:style-name="P982">18</text:p>
            </table:table-cell>
            <table:table-cell table:style-name="Tabella103.E1" office:value-type="string">
              <text:p text:style-name="P983"/>
              <text:p text:style-name="P984">19</text:p>
            </table:table-cell>
            <table:table-cell table:style-name="Tabella103.K1" office:value-type="string">
              <text:p text:style-name="P646">19</text:p>
            </table:table-cell>
          </table:table-row>
          <table:table-row table:style-name="Tabella103.5">
            <table:table-cell table:style-name="Tabella103.E1" office:value-type="string">
              <text:p text:style-name="P730">4512</text:p>
            </table:table-cell>
            <table:table-cell table:style-name="Tabella103.E1" office:value-type="string">
              <text:p text:style-name="P732">Interventi alunni disabili</text:p>
            </table:table-cell>
            <table:table-cell table:style-name="Tabella103.E1" office:value-type="string">
              <text:p text:style-name="P730">451209</text:p>
            </table:table-cell>
            <table:table-cell table:style-name="Tabella103.E1" office:value-type="string">
              <text:p text:style-name="P732">Nr. Alunni certificati con trasporto personalizzato</text:p>
            </table:table-cell>
            <table:table-cell table:style-name="Tabella103.E1" office:value-type="string">
              <text:p text:style-name="P1272">4</text:p>
            </table:table-cell>
            <table:table-cell table:style-name="Tabella103.E1" office:value-type="string">
              <text:p text:style-name="P1100">4</text:p>
            </table:table-cell>
            <table:table-cell table:style-name="Tabella103.E1" office:value-type="string">
              <text:p text:style-name="P1066">4</text:p>
            </table:table-cell>
            <table:table-cell table:style-name="Tabella103.E1" office:value-type="string">
              <text:p text:style-name="P1067">2</text:p>
            </table:table-cell>
            <table:table-cell table:style-name="Tabella103.H13" office:value-type="float" office:value="4">
              <text:p text:style-name="P985">4</text:p>
            </table:table-cell>
            <table:table-cell table:style-name="Tabella103.E1" office:value-type="string">
              <text:p text:style-name="P986"/>
              <text:p text:style-name="P986">3</text:p>
            </table:table-cell>
            <table:table-cell table:style-name="Tabella103.K1" office:value-type="string">
              <text:p text:style-name="P647">4</text:p>
            </table:table-cell>
          </table:table-row>
          <table:table-row table:style-name="Tabella103.19">
            <table:table-cell table:style-name="Tabella103.E1" office:value-type="string">
              <text:p text:style-name="P664">4512</text:p>
            </table:table-cell>
            <table:table-cell table:style-name="Tabella103.E1" office:value-type="string">
              <text:p text:style-name="P754">Interventi alunni <text:span text:style-name="T133">disabili</text:span></text:p>
            </table:table-cell>
            <table:table-cell table:style-name="Tabella103.E1" office:value-type="string">
              <text:p text:style-name="P741">451212</text:p>
              <text:p text:style-name="P742">nuovo</text:p>
              <text:p text:style-name="P744"/>
            </table:table-cell>
            <table:table-cell table:style-name="Tabella103.E1" office:value-type="string">
              <text:p text:style-name="P743">Nr trasporti alunni disabili in percorsi casa/scuola e laboratori vari</text:p>
            </table:table-cell>
            <table:table-cell table:style-name="Tabella103.E1" office:value-type="string">
              <text:p text:style-name="P745">4</text:p>
            </table:table-cell>
            <table:table-cell table:style-name="Tabella103.E1" office:value-type="string">
              <text:p text:style-name="P1117">4</text:p>
            </table:table-cell>
            <table:table-cell table:style-name="Tabella103.E1" office:value-type="string">
              <text:p text:style-name="P1120">4</text:p>
            </table:table-cell>
            <table:table-cell table:style-name="Tabella103.E1" office:value-type="string">
              <text:p text:style-name="P1121">4</text:p>
            </table:table-cell>
            <table:table-cell table:style-name="Tabella103.H13" office:value-type="float" office:value="11">
              <text:p text:style-name="P987">11</text:p>
            </table:table-cell>
            <table:table-cell table:style-name="Tabella103.H13" office:value-type="float" office:value="9">
              <text:p text:style-name="P988">9</text:p>
            </table:table-cell>
            <table:table-cell table:style-name="Tabella103.K1" office:value-type="string">
              <text:p text:style-name="P648">8</text:p>
            </table:table-cell>
          </table:table-row>
          <table:table-row table:style-name="Tabella103.19">
            <table:table-cell table:style-name="Tabella103.A2" office:value-type="string">
              <text:p text:style-name="P1160">4512</text:p>
            </table:table-cell>
            <table:table-cell table:style-name="Tabella103.A2" office:value-type="string">
              <text:p text:style-name="P1165"><text:span text:style-name="T158">Interventi alunni disabili </text:span>NUOVO INDICATORE <text:span text:style-name="T165">(fino al 2018 indicatore dei </text:span><text:soft-page-break/><text:span text:style-name="T165">Servizi Sociali)</text:span></text:p>
            </table:table-cell>
            <table:table-cell table:style-name="Tabella103.A2" office:value-type="string">
              <text:p text:style-name="P1167">451215</text:p>
            </table:table-cell>
            <table:table-cell table:style-name="Tabella103.A2" office:value-type="string">
              <text:p text:style-name="P1165">Nr. trasporti studenti disabili</text:p>
            </table:table-cell>
            <table:table-cell table:style-name="Tabella103.H7">
              <text:p text:style-name="P1169"/>
            </table:table-cell>
            <table:table-cell table:style-name="Tabella103.A2" office:value-type="string">
              <text:p text:style-name="P989"/>
            </table:table-cell>
            <table:table-cell table:style-name="Tabella103.A2" office:value-type="string">
              <text:p text:style-name="P1166">770</text:p>
            </table:table-cell>
            <table:table-cell table:style-name="Tabella103.H7" office:value-type="float" office:value="686">
              <text:p text:style-name="P1170">686</text:p>
            </table:table-cell>
            <table:table-cell table:style-name="Tabella103.H7" office:value-type="float" office:value="200">
              <text:p text:style-name="P1169">2<text:span text:style-name="T160">00</text:span></text:p>
            </table:table-cell>
            <table:table-cell table:style-name="Tabella103.A2" office:value-type="string">
              <text:p text:style-name="P990"><text:span text:style-name="T166">5</text:span>92</text:p>
            </table:table-cell>
            <table:table-cell table:style-name="Tabella103.K99" office:value-type="string">
              <text:p text:style-name="P649">623</text:p>
            </table:table-cell>
          </table:table-row>
          <table:table-row table:style-name="Tabella103.19">
            <table:table-cell table:style-name="Tabella103.A2" office:value-type="string">
              <text:p text:style-name="P755">4509</text:p>
            </table:table-cell>
            <table:table-cell table:style-name="Tabella103.A2" office:value-type="string">
              <text:p text:style-name="P754">Interventi integrazione <text:s/>alunni stranieri</text:p>
            </table:table-cell>
            <table:table-cell table:style-name="Tabella103.A2" office:value-type="string">
              <text:p text:style-name="P746">450901</text:p>
            </table:table-cell>
            <table:table-cell table:style-name="Tabella103.A2" office:value-type="string">
              <text:p text:style-name="P747">Nr <text:span text:style-name="T134">a</text:span>lunni stranieri seguiti nei progetti di mediazione culturale</text:p>
            </table:table-cell>
            <table:table-cell table:style-name="Tabella103.A2" office:value-type="string">
              <text:p text:style-name="P749">2</text:p>
            </table:table-cell>
            <table:table-cell table:style-name="Tabella103.A2" office:value-type="string">
              <text:p text:style-name="P1089">2</text:p>
            </table:table-cell>
            <table:table-cell table:style-name="Tabella103.A2" office:value-type="string">
              <text:p text:style-name="P1068">4</text:p>
            </table:table-cell>
            <table:table-cell table:style-name="Tabella103.A2" office:value-type="string">
              <text:p text:style-name="P820">3</text:p>
            </table:table-cell>
            <table:table-cell table:style-name="Tabella103.H7" office:value-type="float" office:value="4">
              <text:p text:style-name="P991">4</text:p>
            </table:table-cell>
            <table:table-cell table:style-name="Tabella103.A2" office:value-type="string">
              <text:p text:style-name="P992"/>
              <text:p text:style-name="P992"/>
              <text:p text:style-name="P992">4</text:p>
            </table:table-cell>
            <table:table-cell table:style-name="Tabella103.K99" office:value-type="string">
              <text:p text:style-name="P650">0</text:p>
            </table:table-cell>
          </table:table-row>
          <table:table-row table:style-name="Tabella103.19">
            <table:table-cell table:style-name="Tabella103.A2" office:value-type="string">
              <text:p text:style-name="P746">4511</text:p>
            </table:table-cell>
            <table:table-cell table:style-name="Tabella103.A2" office:value-type="string">
              <text:p text:style-name="P746">Progetti qualif.scolast.</text:p>
            </table:table-cell>
            <table:table-cell table:style-name="Tabella103.A2" office:value-type="string">
              <text:p text:style-name="P746">451105</text:p>
            </table:table-cell>
            <table:table-cell table:style-name="Tabella103.A2" office:value-type="string">
              <text:p text:style-name="P748">Tirocini formativi curricolari in rapporto con scuola e università</text:p>
            </table:table-cell>
            <table:table-cell table:style-name="Tabella103.A2" office:value-type="string">
              <text:p text:style-name="P1272"/>
            </table:table-cell>
            <table:table-cell table:style-name="Tabella103.A2" office:value-type="string">
              <text:p text:style-name="P1100"/>
            </table:table-cell>
            <table:table-cell table:style-name="Tabella103.A2" office:value-type="string">
              <text:p text:style-name="P1068">15</text:p>
            </table:table-cell>
            <table:table-cell table:style-name="Tabella103.A2" office:value-type="string">
              <text:p text:style-name="P821">11</text:p>
            </table:table-cell>
            <table:table-cell table:style-name="Tabella103.H7" office:value-type="float" office:value="5">
              <text:p text:style-name="P993">5</text:p>
            </table:table-cell>
            <table:table-cell table:style-name="Tabella103.A2" office:value-type="string">
              <text:p text:style-name="P994"/>
              <text:p text:style-name="P994">5</text:p>
            </table:table-cell>
            <table:table-cell table:style-name="Tabella103.K99" office:value-type="string">
              <text:p text:style-name="P650">3</text:p>
            </table:table-cell>
          </table:table-row>
          <table:table-row table:style-name="Tabella103.19">
            <table:table-cell table:style-name="Tabella103.A2" office:value-type="string">
              <text:p text:style-name="P730">6205</text:p>
            </table:table-cell>
            <table:table-cell table:style-name="Tabella103.A2" office:value-type="string">
              <text:p text:style-name="P732">Palestre scolastiche</text:p>
            </table:table-cell>
            <table:table-cell table:style-name="Tabella103.A2" office:value-type="string">
              <text:p text:style-name="P730">620500</text:p>
            </table:table-cell>
            <table:table-cell table:style-name="Tabella103.A2" office:value-type="string">
              <text:p text:style-name="P732">palestre scolastiche (gestite in economia)</text:p>
            </table:table-cell>
            <table:table-cell table:style-name="Tabella103.A2" office:value-type="string">
              <text:p text:style-name="P1272">2</text:p>
            </table:table-cell>
            <table:table-cell table:style-name="Tabella103.A2" office:value-type="string">
              <text:p text:style-name="P1100">2</text:p>
            </table:table-cell>
            <table:table-cell table:style-name="Tabella103.A2" office:value-type="string">
              <text:p text:style-name="P1069">2</text:p>
            </table:table-cell>
            <table:table-cell table:style-name="Tabella103.A2" office:value-type="string">
              <text:p text:style-name="P821">2</text:p>
            </table:table-cell>
            <table:table-cell table:style-name="Tabella103.H7" office:value-type="float" office:value="2">
              <text:p text:style-name="P995">2</text:p>
            </table:table-cell>
            <table:table-cell table:style-name="Tabella103.A2" office:value-type="string">
              <text:p text:style-name="P996"/>
              <text:p text:style-name="P996">1</text:p>
            </table:table-cell>
            <table:table-cell table:style-name="Tabella103.K99" office:value-type="string">
              <text:p text:style-name="P649">1</text:p>
            </table:table-cell>
          </table:table-row>
          <table:table-row table:style-name="Tabella103.66">
            <table:table-cell table:style-name="Tabella103.E1" office:value-type="string">
              <text:p text:style-name="P730">6205</text:p>
            </table:table-cell>
            <table:table-cell table:style-name="Tabella103.E1" office:value-type="string">
              <text:p text:style-name="P732">Palestre scolastiche</text:p>
            </table:table-cell>
            <table:table-cell table:style-name="Tabella103.E1" office:value-type="string">
              <text:p text:style-name="P730">620501</text:p>
            </table:table-cell>
            <table:table-cell table:style-name="Tabella103.E1" office:value-type="string">
              <text:p text:style-name="P732">Palestre scolastiche gestite in convenzione</text:p>
            </table:table-cell>
            <table:table-cell table:style-name="Tabella103.E1" office:value-type="string">
              <text:p text:style-name="P1272">2</text:p>
            </table:table-cell>
            <table:table-cell table:style-name="Tabella103.E1" office:value-type="string">
              <text:p text:style-name="P1100">2</text:p>
            </table:table-cell>
            <table:table-cell table:style-name="Tabella103.E1" office:value-type="string">
              <text:p text:style-name="P1070">2</text:p>
            </table:table-cell>
            <table:table-cell table:style-name="Tabella103.E1" office:value-type="string">
              <text:p text:style-name="P821">2</text:p>
            </table:table-cell>
            <table:table-cell table:style-name="Tabella103.H13" office:value-type="float" office:value="2">
              <text:p text:style-name="P995">2</text:p>
            </table:table-cell>
            <table:table-cell table:style-name="Tabella103.E1" office:value-type="string">
              <text:p text:style-name="P996"/>
              <text:p text:style-name="P996">3</text:p>
            </table:table-cell>
            <table:table-cell table:style-name="Tabella103.K1" office:value-type="string">
              <text:p text:style-name="P649">3</text:p>
            </table:table-cell>
          </table:table-row>
          <table:table-row table:style-name="Tabella103.5">
            <table:table-cell table:style-name="Tabella103.A2" office:value-type="string">
              <text:p text:style-name="P730">6205</text:p>
            </table:table-cell>
            <table:table-cell table:style-name="Tabella103.A2" office:value-type="string">
              <text:p text:style-name="P732">Palestre scolastiche</text:p>
            </table:table-cell>
            <table:table-cell table:style-name="Tabella103.A2" office:value-type="string">
              <text:p text:style-name="P730">620502</text:p>
            </table:table-cell>
            <table:table-cell table:style-name="Tabella103.A2" office:value-type="string">
              <text:p text:style-name="P732">ore di allenamento settimanali palestra sc. Villanova</text:p>
            </table:table-cell>
            <table:table-cell table:style-name="Tabella103.A2" office:value-type="string">
              <text:p text:style-name="P1272">32</text:p>
            </table:table-cell>
            <table:table-cell table:style-name="Tabella103.A2" office:value-type="string">
              <text:p text:style-name="P1103">28</text:p>
            </table:table-cell>
            <table:table-cell table:style-name="Tabella103.A2" office:value-type="string">
              <text:p text:style-name="P1069">3<text:span text:style-name="T135">1,5</text:span></text:p>
            </table:table-cell>
            <table:table-cell table:style-name="Tabella103.A2" office:value-type="string">
              <text:p text:style-name="P821">31,5</text:p>
            </table:table-cell>
            <table:table-cell table:style-name="Tabella103.H7" office:value-type="float" office:value="31">
              <text:p text:style-name="P997">31</text:p>
            </table:table-cell>
            <table:table-cell table:style-name="Tabella103.A2" office:value-type="string">
              <text:p text:style-name="P998"/>
              <text:p text:style-name="P998">34</text:p>
            </table:table-cell>
            <table:table-cell table:style-name="Tabella103.K99" office:value-type="string">
              <text:p text:style-name="P651">33</text:p>
            </table:table-cell>
          </table:table-row>
          <table:table-row table:style-name="Tabella103.68">
            <table:table-cell table:style-name="Tabella103.A2" office:value-type="string">
              <text:p text:style-name="P730">6205</text:p>
            </table:table-cell>
            <table:table-cell table:style-name="Tabella103.A2" office:value-type="string">
              <text:p text:style-name="P732">Palestre scolastiche</text:p>
            </table:table-cell>
            <table:table-cell table:style-name="Tabella103.A2" office:value-type="string">
              <text:p text:style-name="P730">620503</text:p>
            </table:table-cell>
            <table:table-cell table:style-name="Tabella103.A2" office:value-type="string">
              <text:p text:style-name="P732">ore di allenamento settimanali nella palestra sc. Marconi (in convenzione)</text:p>
            </table:table-cell>
            <table:table-cell table:style-name="Tabella103.A2" office:value-type="string">
              <text:p text:style-name="P1272">32,5</text:p>
            </table:table-cell>
            <table:table-cell table:style-name="Tabella103.A2" office:value-type="string">
              <text:p text:style-name="P1103">34</text:p>
            </table:table-cell>
            <table:table-cell table:style-name="Tabella103.A2" office:value-type="string">
              <text:p text:style-name="P1070">33,75</text:p>
            </table:table-cell>
            <table:table-cell table:style-name="Tabella103.A2" office:value-type="string">
              <text:p text:style-name="P821">33,75</text:p>
            </table:table-cell>
            <table:table-cell table:style-name="Tabella103.A2" office:value-type="string">
              <text:p text:style-name="P999"/>
              <text:p text:style-name="P999">36,5</text:p>
            </table:table-cell>
            <table:table-cell table:style-name="Tabella103.A2" office:value-type="string">
              <text:p text:style-name="P998"/>
              <text:p text:style-name="P998"/>
              <text:p text:style-name="P998">31,5</text:p>
            </table:table-cell>
            <table:table-cell table:style-name="Tabella103.K99" office:value-type="string">
              <text:p text:style-name="P651">27,5</text:p>
            </table:table-cell>
          </table:table-row>
          <table:table-row table:style-name="Tabella103.5">
            <table:table-cell table:style-name="Tabella103.A2" office:value-type="string">
              <text:p text:style-name="P730">6205</text:p>
            </table:table-cell>
            <table:table-cell table:style-name="Tabella103.A2" office:value-type="string">
              <text:p text:style-name="P732">Palestre scolastiche</text:p>
            </table:table-cell>
            <table:table-cell table:style-name="Tabella103.A2" office:value-type="string">
              <text:p text:style-name="P730">620504</text:p>
            </table:table-cell>
            <table:table-cell table:style-name="Tabella103.A2" office:value-type="string">
              <text:p text:style-name="P732">ore di allenamento settimanali nella palestra sc. Nasica</text:p>
            </table:table-cell>
            <table:table-cell table:style-name="Tabella103.A2" office:value-type="string">
              <text:p text:style-name="P1272">28</text:p>
            </table:table-cell>
            <table:table-cell table:style-name="Tabella103.A2" office:value-type="string">
              <text:p text:style-name="P1103">28,5</text:p>
            </table:table-cell>
            <table:table-cell table:style-name="Tabella103.A2" office:value-type="string">
              <text:p text:style-name="P1070">23</text:p>
            </table:table-cell>
            <table:table-cell table:style-name="Tabella103.A2" office:value-type="string">
              <text:p text:style-name="P821">23</text:p>
            </table:table-cell>
            <table:table-cell table:style-name="Tabella103.A2" office:value-type="string">
              <text:p text:style-name="P1000"/>
              <text:p text:style-name="P1000">25,5</text:p>
            </table:table-cell>
            <table:table-cell table:style-name="Tabella103.A2" office:value-type="string">
              <text:p text:style-name="P998"/>
              <text:p text:style-name="P998">29,5</text:p>
            </table:table-cell>
            <table:table-cell table:style-name="Tabella103.K99" office:value-type="string">
              <text:p text:style-name="P651">27,5</text:p>
            </table:table-cell>
          </table:table-row>
          <table:table-row table:style-name="Tabella103.70">
            <table:table-cell table:style-name="Tabella103.A2" office:value-type="string">
              <text:p text:style-name="P730">6205</text:p>
            </table:table-cell>
            <table:table-cell table:style-name="Tabella103.A2" office:value-type="string">
              <text:p text:style-name="P732">Palestre scolastiche</text:p>
            </table:table-cell>
            <table:table-cell table:style-name="Tabella103.A2" office:value-type="string">
              <text:p text:style-name="P730">620505</text:p>
            </table:table-cell>
            <table:table-cell table:style-name="Tabella103.A2" office:value-type="string">
              <text:p text:style-name="P732">ore di allenamento settimanali nella palestra sc. Media (in convenzione)</text:p>
            </table:table-cell>
            <table:table-cell table:style-name="Tabella103.A2" office:value-type="string">
              <text:p text:style-name="P1272">32</text:p>
            </table:table-cell>
            <table:table-cell table:style-name="Tabella103.A2" office:value-type="string">
              <text:p text:style-name="P1100">33,75</text:p>
            </table:table-cell>
            <table:table-cell table:style-name="Tabella103.A2" office:value-type="string">
              <text:p text:style-name="P1070">32,5</text:p>
            </table:table-cell>
            <table:table-cell table:style-name="Tabella103.A2" office:value-type="string">
              <text:p text:style-name="P821">32,5</text:p>
            </table:table-cell>
            <table:table-cell table:style-name="Tabella103.A2" office:value-type="string">
              <text:p text:style-name="P1001"/>
              <text:p text:style-name="P1001">30</text:p>
            </table:table-cell>
            <table:table-cell table:style-name="Tabella103.A2" office:value-type="string">
              <text:p text:style-name="P998"/>
              <text:p text:style-name="P998"/>
              <text:p text:style-name="P998">38</text:p>
            </table:table-cell>
            <table:table-cell table:style-name="Tabella103.K99" office:value-type="string">
              <text:p text:style-name="P651">38,5</text:p>
            </table:table-cell>
          </table:table-row>
          <table:table-row table:style-name="Tabella103.17">
            <table:table-cell table:style-name="Tabella103.A2" office:value-type="string">
              <text:p text:style-name="P730">6299</text:p>
            </table:table-cell>
            <table:table-cell table:style-name="Tabella103.A2" office:value-type="string">
              <text:p text:style-name="P732">Costi comuni imp. sportivi</text:p>
            </table:table-cell>
            <table:table-cell table:style-name="Tabella103.A2" office:value-type="string">
              <text:p text:style-name="P730">629900</text:p>
            </table:table-cell>
            <table:table-cell table:style-name="Tabella103.A2" office:value-type="string">
              <text:p text:style-name="P732">impianti (gestiti in concessione)</text:p>
            </table:table-cell>
            <table:table-cell table:style-name="Tabella103.A2" office:value-type="string">
              <text:p text:style-name="P1272">8</text:p>
            </table:table-cell>
            <table:table-cell table:style-name="Tabella103.A2" office:value-type="string">
              <text:p text:style-name="P1100">8</text:p>
            </table:table-cell>
            <table:table-cell table:style-name="Tabella103.A2" office:value-type="string">
              <text:p text:style-name="P1071">8</text:p>
            </table:table-cell>
            <table:table-cell table:style-name="Tabella103.A2" office:value-type="string">
              <text:p text:style-name="P821">8</text:p>
            </table:table-cell>
            <table:table-cell table:style-name="Tabella103.H7" office:value-type="float" office:value="8">
              <text:p text:style-name="P1002">8</text:p>
            </table:table-cell>
            <table:table-cell table:style-name="Tabella103.A2" office:value-type="string">
              <text:p text:style-name="P996"/>
              <text:p text:style-name="P996">8</text:p>
            </table:table-cell>
            <table:table-cell table:style-name="Tabella103.K99" office:value-type="string">
              <text:p text:style-name="P652">8</text:p>
            </table:table-cell>
          </table:table-row>
          <table:table-row table:style-name="Tabella103.72">
            <table:table-cell table:style-name="Tabella103.A2" office:value-type="string">
              <text:p text:style-name="P730">6301</text:p>
            </table:table-cell>
            <table:table-cell table:style-name="Tabella103.A2" office:value-type="string">
              <text:p text:style-name="P732">Attività sportive/manifest.</text:p>
            </table:table-cell>
            <table:table-cell table:style-name="Tabella103.A2" office:value-type="string">
              <text:p text:style-name="P730">630100</text:p>
            </table:table-cell>
            <table:table-cell table:style-name="Tabella103.A2" office:value-type="string">
              <text:p text:style-name="P732">manifestazioni sportive organizzate dal Comune</text:p>
            </table:table-cell>
            <table:table-cell table:style-name="Tabella103.A2" office:value-type="string">
              <text:p text:style-name="P1272">1</text:p>
            </table:table-cell>
            <table:table-cell table:style-name="Tabella103.A2" office:value-type="string">
              <text:p text:style-name="P1100">1</text:p>
            </table:table-cell>
            <table:table-cell table:style-name="Tabella103.A2" office:value-type="string">
              <text:p text:style-name="P1071">1</text:p>
            </table:table-cell>
            <table:table-cell table:style-name="Tabella103.A2" office:value-type="string">
              <text:p text:style-name="P821">1</text:p>
            </table:table-cell>
            <table:table-cell table:style-name="Tabella103.A2" office:value-type="string">
              <text:p text:style-name="P1003">-</text:p>
            </table:table-cell>
            <table:table-cell table:style-name="Tabella103.A2" office:value-type="string">
              <text:p text:style-name="P1004">-</text:p>
            </table:table-cell>
            <table:table-cell table:style-name="Tabella103.K99" office:value-type="string">
              <text:p text:style-name="P639">-</text:p>
            </table:table-cell>
          </table:table-row>
          <table:table-row table:style-name="Tabella103.73">
            <table:table-cell table:style-name="Tabella103.E1" office:value-type="string">
              <text:p text:style-name="P730">6301</text:p>
            </table:table-cell>
            <table:table-cell table:style-name="Tabella103.E1" office:value-type="string">
              <text:p text:style-name="P732">Attività sportive/manifest.</text:p>
            </table:table-cell>
            <table:table-cell table:style-name="Tabella103.E1" office:value-type="string">
              <text:p text:style-name="P730">630101</text:p>
            </table:table-cell>
            <table:table-cell table:style-name="Tabella103.E1" office:value-type="string">
              <text:p text:style-name="P732">manifestazioni sportive patrocinate dal Comune</text:p>
            </table:table-cell>
            <table:table-cell table:style-name="Tabella103.E1" office:value-type="string">
              <text:p text:style-name="P1272">6</text:p>
            </table:table-cell>
            <table:table-cell table:style-name="Tabella103.E1" office:value-type="string">
              <text:p text:style-name="P1100">5</text:p>
            </table:table-cell>
            <table:table-cell table:style-name="Tabella103.E1" office:value-type="string">
              <text:p text:style-name="P1071">5</text:p>
            </table:table-cell>
            <table:table-cell table:style-name="Tabella103.E1" office:value-type="string">
              <text:p text:style-name="P822">1<text:span text:style-name="T136">2</text:span></text:p>
            </table:table-cell>
            <table:table-cell table:style-name="Tabella103.H13" office:value-type="float" office:value="11">
              <text:p text:style-name="P1005">11</text:p>
            </table:table-cell>
            <table:table-cell table:style-name="Tabella103.E1" office:value-type="string">
              <text:p text:style-name="P1006"/>
              <text:p text:style-name="P1006">9</text:p>
            </table:table-cell>
            <table:table-cell table:style-name="Tabella103.K1" office:value-type="string">
              <text:p text:style-name="P653">4</text:p>
            </table:table-cell>
          </table:table-row>
          <table:table-row table:style-name="Tabella103.4">
            <table:table-cell table:style-name="Tabella103.A2" office:value-type="string">
              <text:p text:style-name="P730">4518</text:p>
            </table:table-cell>
            <table:table-cell table:style-name="Tabella103.A2" office:value-type="string">
              <text:p text:style-name="P732">Sostegno a genitorialità</text:p>
            </table:table-cell>
            <table:table-cell table:style-name="Tabella103.A2" office:value-type="string">
              <text:p text:style-name="P730">451801</text:p>
            </table:table-cell>
            <table:table-cell table:style-name="Tabella103.D74" office:value-type="string">
              <text:p text:style-name="P732">Nr. Di operatori <text:span text:style-name="T194">coinvolti</text:span> in corsi formativi</text:p>
            </table:table-cell>
            <table:table-cell table:style-name="Tabella103.E74" office:value-type="string">
              <text:p text:style-name="P1272">12</text:p>
            </table:table-cell>
            <table:table-cell table:style-name="Tabella103.E74" office:value-type="string">
              <text:p text:style-name="P1100">10</text:p>
            </table:table-cell>
            <table:table-cell table:style-name="Tabella103.A2" office:value-type="string">
              <text:p text:style-name="P1072">8</text:p>
            </table:table-cell>
            <table:table-cell table:style-name="Tabella103.A2" office:value-type="string">
              <text:p text:style-name="P821">8</text:p>
            </table:table-cell>
            <table:table-cell table:style-name="Tabella103.H7" office:value-type="float" office:value="6">
              <text:p text:style-name="P985">6</text:p>
            </table:table-cell>
            <table:table-cell table:style-name="Tabella103.A2" office:value-type="string">
              <text:p text:style-name="P1007"/>
              <text:p text:style-name="P1007">6</text:p>
            </table:table-cell>
            <table:table-cell table:style-name="Tabella103.K99" office:value-type="string">
              <text:p text:style-name="P654">5</text:p>
            </table:table-cell>
          </table:table-row>
          <table:table-row table:style-name="Tabella103.17">
            <table:table-cell table:style-name="Tabella103.A2" office:value-type="string">
              <text:p text:style-name="P730">4518</text:p>
            </table:table-cell>
            <table:table-cell table:style-name="Tabella103.A2" office:value-type="string">
              <text:p text:style-name="P732">Sostegno a genitorialità</text:p>
            </table:table-cell>
            <table:table-cell table:style-name="Tabella103.A2" office:value-type="string">
              <text:p text:style-name="P730">451802</text:p>
            </table:table-cell>
            <table:table-cell table:style-name="Tabella103.D74" office:value-type="string">
              <text:p text:style-name="P732">Nr. Servizi integrativi (Centro <text:soft-page-break/>Giochi L'Oblò)</text:p>
            </table:table-cell>
            <table:table-cell table:style-name="Tabella103.E74" office:value-type="string">
              <text:p text:style-name="P1272">1</text:p>
            </table:table-cell>
            <table:table-cell table:style-name="Tabella103.E74" office:value-type="string">
              <text:p text:style-name="P1100">1</text:p>
            </table:table-cell>
            <table:table-cell table:style-name="Tabella103.E74" office:value-type="string">
              <text:p text:style-name="P1071">1</text:p>
            </table:table-cell>
            <table:table-cell table:style-name="Tabella103.A2" office:value-type="string">
              <text:p text:style-name="P821">1</text:p>
            </table:table-cell>
            <table:table-cell table:style-name="Tabella103.H7" office:value-type="float" office:value="1">
              <text:p text:style-name="P985">1</text:p>
            </table:table-cell>
            <table:table-cell table:style-name="Tabella103.H7" office:value-type="float" office:value="1">
              <text:p text:style-name="P1008">1</text:p>
            </table:table-cell>
            <table:table-cell table:style-name="Tabella103.K75" office:value-type="string">
              <text:p text:style-name="P652">1</text:p>
            </table:table-cell>
          </table:table-row>
          <table:table-row table:style-name="Tabella103.17">
            <table:table-cell table:style-name="Tabella103.A2" office:value-type="string">
              <text:p text:style-name="P730">4518</text:p>
            </table:table-cell>
            <table:table-cell table:style-name="Tabella103.A2" office:value-type="string">
              <text:p text:style-name="P732">Sostegno a genitorialità</text:p>
            </table:table-cell>
            <table:table-cell table:style-name="Tabella103.A2" office:value-type="string">
              <text:p text:style-name="P730">451803</text:p>
            </table:table-cell>
            <table:table-cell table:style-name="Tabella103.D74" office:value-type="string">
              <text:p text:style-name="P732">Nr. Mesi apertura</text:p>
            </table:table-cell>
            <table:table-cell table:style-name="Tabella103.E74" office:value-type="string">
              <text:p text:style-name="P1272">8</text:p>
            </table:table-cell>
            <table:table-cell table:style-name="Tabella103.E74" office:value-type="string">
              <text:p text:style-name="P1100">8</text:p>
            </table:table-cell>
            <table:table-cell table:style-name="Tabella103.E74" office:value-type="string">
              <text:p text:style-name="P1073">8</text:p>
            </table:table-cell>
            <table:table-cell table:style-name="Tabella103.A2" office:value-type="string">
              <text:p text:style-name="P821">8</text:p>
            </table:table-cell>
            <table:table-cell table:style-name="Tabella103.H7" office:value-type="float" office:value="8">
              <text:p text:style-name="P985">8</text:p>
            </table:table-cell>
            <table:table-cell table:style-name="Tabella103.A2" office:value-type="string">
              <text:p text:style-name="P1008"/>
              <text:p text:style-name="P1008">8</text:p>
            </table:table-cell>
            <table:table-cell table:style-name="Tabella103.K99" office:value-type="string">
              <text:p text:style-name="P652">2</text:p>
            </table:table-cell>
          </table:table-row>
          <table:table-row table:style-name="Tabella103.77">
            <table:table-cell table:style-name="Tabella103.E1" office:value-type="string">
              <text:p text:style-name="P730">4518</text:p>
            </table:table-cell>
            <table:table-cell table:style-name="Tabella103.E1" office:value-type="string">
              <text:p text:style-name="P732">Sostegno a genitorialità</text:p>
            </table:table-cell>
            <table:table-cell table:style-name="Tabella103.E1" office:value-type="string">
              <text:p text:style-name="P730">451804</text:p>
            </table:table-cell>
            <table:table-cell table:style-name="Tabella103.D77" office:value-type="string">
              <text:p text:style-name="P732">Nr. Giorni apertura settimanale</text:p>
            </table:table-cell>
            <table:table-cell table:style-name="Tabella103.E77" office:value-type="string">
              <text:p text:style-name="P1272">3</text:p>
            </table:table-cell>
            <table:table-cell table:style-name="Tabella103.E77" office:value-type="string">
              <text:p text:style-name="P1100">3</text:p>
            </table:table-cell>
            <table:table-cell table:style-name="Tabella103.E1" office:value-type="string">
              <text:p text:style-name="P1073">3</text:p>
            </table:table-cell>
            <table:table-cell table:style-name="Tabella103.E1" office:value-type="string">
              <text:p text:style-name="P821">3</text:p>
            </table:table-cell>
            <table:table-cell table:style-name="Tabella103.H13" office:value-type="float" office:value="3">
              <text:p text:style-name="P985">3</text:p>
            </table:table-cell>
            <table:table-cell table:style-name="Tabella103.H13" office:value-type="float" office:value="3">
              <text:p text:style-name="P1008">3</text:p>
            </table:table-cell>
            <table:table-cell table:style-name="Tabella103.K1" office:value-type="string">
              <text:p text:style-name="P652">3</text:p>
            </table:table-cell>
          </table:table-row>
          <table:table-row table:style-name="Tabella103.19">
            <table:table-cell table:style-name="Tabella103.E1" office:value-type="string">
              <text:p text:style-name="P730">4518</text:p>
            </table:table-cell>
            <table:table-cell table:style-name="Tabella103.E1" office:value-type="string">
              <text:p text:style-name="P732">Sostegno a genitorialità</text:p>
            </table:table-cell>
            <table:table-cell table:style-name="Tabella103.E1" office:value-type="string">
              <text:p text:style-name="P730">451805</text:p>
            </table:table-cell>
            <table:table-cell table:style-name="Tabella103.D77" office:value-type="string">
              <text:p text:style-name="P732">Nr. Ore giornaliere</text:p>
            </table:table-cell>
            <table:table-cell table:style-name="Tabella103.E77" office:value-type="string">
              <text:p text:style-name="P1272">2</text:p>
            </table:table-cell>
            <table:table-cell table:style-name="Tabella103.E77" office:value-type="string">
              <text:p text:style-name="P1100">2</text:p>
            </table:table-cell>
            <table:table-cell table:style-name="Tabella103.E1" office:value-type="string">
              <text:p text:style-name="P1073">2</text:p>
            </table:table-cell>
            <table:table-cell table:style-name="Tabella103.E1" office:value-type="string">
              <text:p text:style-name="P821">2</text:p>
            </table:table-cell>
            <table:table-cell table:style-name="Tabella103.H13" office:value-type="float" office:value="2">
              <text:p text:style-name="P985">2</text:p>
            </table:table-cell>
            <table:table-cell table:style-name="Tabella103.H13" office:value-type="float" office:value="2">
              <text:p text:style-name="P1008">2</text:p>
            </table:table-cell>
            <table:table-cell table:style-name="Tabella103.K1" office:value-type="string">
              <text:p text:style-name="P652">2</text:p>
            </table:table-cell>
          </table:table-row>
          <table:table-row table:style-name="Tabella103.79">
            <table:table-cell table:style-name="Tabella103.E1" office:value-type="string">
              <text:p text:style-name="P730">4518</text:p>
            </table:table-cell>
            <table:table-cell table:style-name="Tabella103.E1" office:value-type="string">
              <text:p text:style-name="P732">Sostegno a genitorialità</text:p>
            </table:table-cell>
            <table:table-cell table:style-name="Tabella103.E1" office:value-type="string">
              <text:p text:style-name="P730">451806</text:p>
            </table:table-cell>
            <table:table-cell table:style-name="Tabella103.D77" office:value-type="string">
              <text:p text:style-name="P732">Nr. Bambini iscritti</text:p>
            </table:table-cell>
            <table:table-cell table:style-name="Tabella103.E77" office:value-type="string">
              <text:p text:style-name="P1272">45</text:p>
            </table:table-cell>
            <table:table-cell table:style-name="Tabella103.E77" office:value-type="string">
              <text:p text:style-name="P1100">45</text:p>
            </table:table-cell>
            <table:table-cell table:style-name="Tabella103.E1" office:value-type="string">
              <text:p text:style-name="P1073">39</text:p>
            </table:table-cell>
            <table:table-cell table:style-name="Tabella103.E1" office:value-type="string">
              <text:p text:style-name="P823">45</text:p>
            </table:table-cell>
            <table:table-cell table:style-name="Tabella103.H13" office:value-type="float" office:value="34">
              <text:p text:style-name="P1009">34</text:p>
            </table:table-cell>
            <table:table-cell table:style-name="Tabella103.E1" office:value-type="string">
              <text:p text:style-name="P1010"/>
              <text:p text:style-name="P1010">28</text:p>
            </table:table-cell>
            <table:table-cell table:style-name="Tabella103.K1" office:value-type="string">
              <text:p text:style-name="P655">2<text:span text:style-name="T195">6</text:span></text:p>
            </table:table-cell>
          </table:table-row>
          <table:table-row table:style-name="Tabella103.19">
            <table:table-cell table:style-name="Tabella103.E1" office:value-type="string">
              <text:p text:style-name="P730">4518</text:p>
            </table:table-cell>
            <table:table-cell table:style-name="Tabella103.E1" office:value-type="string">
              <text:p text:style-name="P732">Sostegno a genitorialità</text:p>
            </table:table-cell>
            <table:table-cell table:style-name="Tabella103.E1" office:value-type="string">
              <text:p text:style-name="P730">451807</text:p>
            </table:table-cell>
            <table:table-cell table:style-name="Tabella103.D77" office:value-type="string">
              <text:p text:style-name="P732">Nr. Frequenza media</text:p>
            </table:table-cell>
            <table:table-cell table:style-name="Tabella103.E1" office:value-type="string">
              <text:p text:style-name="P1272">5,83</text:p>
            </table:table-cell>
            <table:table-cell table:style-name="Tabella103.E1" office:value-type="string">
              <text:p text:style-name="P1100">6,34</text:p>
            </table:table-cell>
            <table:table-cell table:style-name="Tabella103.E1" office:value-type="string">
              <text:p text:style-name="P1073">5,10</text:p>
            </table:table-cell>
            <table:table-cell table:style-name="Tabella103.E1" office:value-type="string">
              <text:p text:style-name="P823">5,44</text:p>
            </table:table-cell>
            <table:table-cell table:style-name="Tabella103.H13" office:value-type="float" office:value="5.58">
              <text:p text:style-name="P1011">5,58</text:p>
            </table:table-cell>
            <table:table-cell table:style-name="Tabella103.E1" office:value-type="string">
              <text:p text:style-name="P1012"/>
              <text:p text:style-name="P1012">2,73</text:p>
            </table:table-cell>
            <table:table-cell table:style-name="Tabella103.K1" office:value-type="string">
              <text:p text:style-name="P656">5,34</text:p>
            </table:table-cell>
          </table:table-row>
          <table:table-row table:style-name="Tabella103.81">
            <table:table-cell table:style-name="Tabella103.E1" office:value-type="string">
              <text:p text:style-name="P730">4518</text:p>
            </table:table-cell>
            <table:table-cell table:style-name="Tabella103.E1" office:value-type="string">
              <text:p text:style-name="P732">Sostegno a genitorialità</text:p>
            </table:table-cell>
            <table:table-cell table:style-name="Tabella103.E1" office:value-type="string">
              <text:p text:style-name="P730">451808</text:p>
            </table:table-cell>
            <table:table-cell table:style-name="Tabella103.D77" office:value-type="string">
              <text:p text:style-name="P732">Nr. Iniziative di sostegno alla genitorialità</text:p>
            </table:table-cell>
            <table:table-cell table:style-name="Tabella103.E77" office:value-type="string">
              <text:p text:style-name="P1272">2</text:p>
            </table:table-cell>
            <table:table-cell table:style-name="Tabella103.E77" office:value-type="string">
              <text:p text:style-name="P1100">2</text:p>
            </table:table-cell>
            <table:table-cell table:style-name="Tabella103.E1" office:value-type="string">
              <text:p text:style-name="P1073">2</text:p>
            </table:table-cell>
            <table:table-cell table:style-name="Tabella103.E1" office:value-type="string">
              <text:p text:style-name="P823">2</text:p>
            </table:table-cell>
            <table:table-cell table:style-name="Tabella103.H13" office:value-type="float" office:value="2">
              <text:p text:style-name="P1013">2</text:p>
            </table:table-cell>
            <table:table-cell table:style-name="Tabella103.E1" office:value-type="string">
              <text:p text:style-name="P1014"/>
              <text:p text:style-name="P1014">2</text:p>
            </table:table-cell>
            <table:table-cell table:style-name="Tabella103.K1" office:value-type="string">
              <text:p text:style-name="P639">-</text:p>
            </table:table-cell>
          </table:table-row>
          <table:table-row table:style-name="Tabella103.17">
            <table:table-cell table:style-name="Tabella103.A2" office:value-type="string">
              <text:p text:style-name="P730">4518</text:p>
            </table:table-cell>
            <table:table-cell table:style-name="Tabella103.A2" office:value-type="string">
              <text:p text:style-name="P732">Sostegno a genitorialità</text:p>
            </table:table-cell>
            <table:table-cell table:style-name="Tabella103.A2" office:value-type="string">
              <text:p text:style-name="P730">451809</text:p>
            </table:table-cell>
            <table:table-cell table:style-name="Tabella103.D74" office:value-type="string">
              <text:p text:style-name="P732">Nr. Ore di apertura sportello di consulenza 0-6</text:p>
            </table:table-cell>
            <table:table-cell table:style-name="Tabella103.E74" office:value-type="string">
              <text:p text:style-name="P1272">48</text:p>
            </table:table-cell>
            <table:table-cell table:style-name="Tabella103.E74" office:value-type="string">
              <text:p text:style-name="P1100">64</text:p>
            </table:table-cell>
            <table:table-cell table:style-name="Tabella103.A2" office:value-type="string">
              <text:p text:style-name="P1073">54</text:p>
            </table:table-cell>
            <table:table-cell table:style-name="Tabella103.A2" office:value-type="string">
              <text:p text:style-name="P824">47</text:p>
            </table:table-cell>
            <table:table-cell table:style-name="Tabella103.A2" office:value-type="string">
              <text:p text:style-name="P1015">-</text:p>
            </table:table-cell>
            <table:table-cell table:style-name="Tabella103.A2" office:value-type="string">
              <text:p text:style-name="P1015">-</text:p>
            </table:table-cell>
            <table:table-cell table:style-name="Tabella103.K99" office:value-type="string">
              <text:p text:style-name="P639">-</text:p>
            </table:table-cell>
          </table:table-row>
          <table:table-row table:style-name="Tabella103.83">
            <table:table-cell table:style-name="Tabella103.A2" office:value-type="string">
              <text:p text:style-name="P730">4518</text:p>
            </table:table-cell>
            <table:table-cell table:style-name="Tabella103.A2" office:value-type="string">
              <text:p text:style-name="P732">Sostegno a genitorialità</text:p>
            </table:table-cell>
            <table:table-cell table:style-name="Tabella103.A2" office:value-type="string">
              <text:p text:style-name="P730">451810</text:p>
            </table:table-cell>
            <table:table-cell table:style-name="Tabella103.D74" office:value-type="string">
              <text:p text:style-name="P732">Nr. Appuntamenti sportello di consulenza 0-6</text:p>
            </table:table-cell>
            <table:table-cell table:style-name="Tabella103.E74" office:value-type="string">
              <text:p text:style-name="P1272">49</text:p>
            </table:table-cell>
            <table:table-cell table:style-name="Tabella103.E74" office:value-type="string">
              <text:p text:style-name="P1100">64</text:p>
            </table:table-cell>
            <table:table-cell table:style-name="Tabella103.A2" office:value-type="string">
              <text:p text:style-name="P1073">54</text:p>
            </table:table-cell>
            <table:table-cell table:style-name="Tabella103.A2" office:value-type="string">
              <text:p text:style-name="P824">44</text:p>
            </table:table-cell>
            <table:table-cell table:style-name="Tabella103.A2" office:value-type="string">
              <text:p text:style-name="P1015">-</text:p>
            </table:table-cell>
            <table:table-cell table:style-name="Tabella103.A2" office:value-type="string">
              <text:p text:style-name="P1015">-</text:p>
            </table:table-cell>
            <table:table-cell table:style-name="Tabella103.K99" office:value-type="string">
              <text:p text:style-name="P639">-</text:p>
            </table:table-cell>
          </table:table-row>
          <table:table-row table:style-name="Tabella103.17">
            <table:table-cell table:style-name="Tabella103.A2" office:value-type="string">
              <text:p text:style-name="P730">4518</text:p>
            </table:table-cell>
            <table:table-cell table:style-name="Tabella103.A2" office:value-type="string">
              <text:p text:style-name="P732">Sostegno a genitorialità</text:p>
            </table:table-cell>
            <table:table-cell table:style-name="Tabella103.A2" office:value-type="string">
              <text:p text:style-name="P730">451811</text:p>
            </table:table-cell>
            <table:table-cell table:style-name="Tabella103.D74" office:value-type="string">
              <text:p text:style-name="P732">Nr. Utenti sportello di consulenza 0-6 <text:span text:style-name="T191">da 2018 Nr. Utenti iniziative sostegno genitorialità 0-6 anni</text:span></text:p>
            </table:table-cell>
            <table:table-cell table:style-name="Tabella103.E74" office:value-type="string">
              <text:p text:style-name="P1272">34</text:p>
            </table:table-cell>
            <table:table-cell table:style-name="Tabella103.E74" office:value-type="string">
              <text:p text:style-name="P1100">57</text:p>
            </table:table-cell>
            <table:table-cell table:style-name="Tabella103.A2" office:value-type="string">
              <text:p text:style-name="P1073">49</text:p>
            </table:table-cell>
            <table:table-cell table:style-name="Tabella103.A2" office:value-type="string">
              <text:p text:style-name="P824">47</text:p>
            </table:table-cell>
            <table:table-cell table:style-name="Tabella103.A2" office:value-type="string">
              <text:p text:style-name="P1016">228</text:p>
            </table:table-cell>
            <table:table-cell table:style-name="Tabella103.A2" office:value-type="string">
              <text:p text:style-name="P825"/>
              <text:p text:style-name="P825">27<text:span text:style-name="T196">3</text:span></text:p>
            </table:table-cell>
            <table:table-cell table:style-name="Tabella103.K99" office:value-type="string">
              <text:p text:style-name="P639">-</text:p>
            </table:table-cell>
          </table:table-row>
          <table:table-row table:style-name="Tabella103.85">
            <table:table-cell table:style-name="Tabella103.A2" office:value-type="string">
              <text:p text:style-name="P1252">4513</text:p>
            </table:table-cell>
            <table:table-cell table:style-name="Tabella103.A2" office:value-type="string">
              <text:p text:style-name="P1252">refezione collettiva</text:p>
            </table:table-cell>
            <table:table-cell table:style-name="Tabella103.A2" office:value-type="string">
              <text:p text:style-name="P1252">451300</text:p>
            </table:table-cell>
            <table:table-cell table:style-name="Tabella103.E74" office:value-type="string">
              <text:p text:style-name="P1252">n. pasti annui prodotti</text:p>
            </table:table-cell>
            <table:table-cell table:style-name="Tabella103.E74" office:value-type="string">
              <text:p text:style-name="P1272">212906</text:p>
            </table:table-cell>
            <table:table-cell table:style-name="Tabella103.E74" office:value-type="string">
              <text:p text:style-name="P1100">208.380</text:p>
            </table:table-cell>
            <table:table-cell table:style-name="Tabella103.A2" office:value-type="string">
              <text:p text:style-name="P1073">207493</text:p>
            </table:table-cell>
            <table:table-cell table:style-name="Tabella103.H85" office:value-type="float" office:value="213448">
              <text:p text:style-name="P826">213.448</text:p>
            </table:table-cell>
            <table:table-cell table:style-name="Tabella103.H7" office:value-type="float" office:value="215092">
              <text:p text:style-name="P1017">215092</text:p>
            </table:table-cell>
            <table:table-cell table:style-name="Tabella103.H7" office:value-type="float" office:value="218379">
              <text:p text:style-name="P1122">218379</text:p>
            </table:table-cell>
            <table:table-cell table:style-name="Tabella103.K99" office:value-type="string">
              <text:p text:style-name="P1125">125544</text:p>
            </table:table-cell>
          </table:table-row>
          <table:table-row table:style-name="Tabella103.17">
            <table:table-cell table:style-name="Tabella103.A2" office:value-type="string">
              <text:p text:style-name="P1252">4513</text:p>
            </table:table-cell>
            <table:table-cell table:style-name="Tabella103.A2" office:value-type="string">
              <text:p text:style-name="P1252">refezione collettiva</text:p>
            </table:table-cell>
            <table:table-cell table:style-name="Tabella103.A2" office:value-type="string">
              <text:p text:style-name="P1252">451301</text:p>
            </table:table-cell>
            <table:table-cell table:style-name="Tabella103.E74" office:value-type="string">
              <text:p text:style-name="P1252">costo pasto unitario</text:p>
            </table:table-cell>
            <table:table-cell table:style-name="Tabella103.E74" office:value-type="string">
              <text:p text:style-name="P1272">5,16</text:p>
            </table:table-cell>
            <table:table-cell table:style-name="Tabella103.E74" office:value-type="string">
              <text:p text:style-name="P1100">5,01</text:p>
            </table:table-cell>
            <table:table-cell table:style-name="Tabella103.A2" office:value-type="string">
              <text:p text:style-name="P1074">4,64</text:p>
            </table:table-cell>
            <table:table-cell table:style-name="Tabella103.A2" office:value-type="string">
              <text:p text:style-name="P827">4,61</text:p>
            </table:table-cell>
            <table:table-cell table:style-name="Tabella103.H7" office:value-type="float" office:value="4.7">
              <text:p text:style-name="P1228">4,7</text:p>
            </table:table-cell>
            <table:table-cell table:style-name="Tabella103.A2" office:value-type="string">
              <text:p text:style-name="P1231">4,76</text:p>
            </table:table-cell>
            <table:table-cell table:style-name="Tabella103.K99" office:value-type="string">
              <text:p text:style-name="P1126">4,73 per nidi e SAD – 7,91 per altre scuole <text:s/>(Covid)</text:p>
            </table:table-cell>
          </table:table-row>
          <table:table-row table:style-name="Tabella103.17">
            <table:table-cell table:style-name="Tabella103.A2" office:value-type="string">
              <text:p text:style-name="P1252">4513</text:p>
            </table:table-cell>
            <table:table-cell table:style-name="Tabella103.A2" office:value-type="string">
              <text:p text:style-name="P1252">refezione collettiva</text:p>
            </table:table-cell>
            <table:table-cell table:style-name="Tabella103.A2" office:value-type="string">
              <text:p text:style-name="P1252">451302</text:p>
            </table:table-cell>
            <table:table-cell table:style-name="Tabella103.E74" office:value-type="string">
              <text:p text:style-name="P1252">provento pasto unitario</text:p>
            </table:table-cell>
            <table:table-cell table:style-name="Tabella103.E74" office:value-type="string">
              <text:p text:style-name="P1272">5,2</text:p>
            </table:table-cell>
            <table:table-cell table:style-name="Tabella103.E74" office:value-type="string">
              <text:p text:style-name="P1100">5,05</text:p>
            </table:table-cell>
            <table:table-cell table:style-name="Tabella103.A2" office:value-type="string">
              <text:p text:style-name="P1115">5,03</text:p>
            </table:table-cell>
            <table:table-cell table:style-name="Tabella103.A2" office:value-type="string">
              <text:p text:style-name="P827">5,04</text:p>
            </table:table-cell>
            <table:table-cell table:style-name="Tabella103.H7" office:value-type="float" office:value="5.06">
              <text:p text:style-name="P1228">5,06</text:p>
            </table:table-cell>
            <table:table-cell table:style-name="Tabella103.A2" office:value-type="string">
              <text:p text:style-name="P1231">4,76</text:p>
            </table:table-cell>
            <table:table-cell table:style-name="Tabella103.K99" office:value-type="string">
              <text:p text:style-name="P1126">5,18</text:p>
            </table:table-cell>
          </table:table-row>
          <table:table-row table:style-name="Tabella103.17">
            <table:table-cell table:style-name="Tabella103.E1" office:value-type="string">
              <text:p text:style-name="P1252">4513</text:p>
            </table:table-cell>
            <table:table-cell table:style-name="Tabella103.E1" office:value-type="string">
              <text:p text:style-name="P1252">refezione collettiva</text:p>
            </table:table-cell>
            <table:table-cell table:style-name="Tabella103.E1" office:value-type="string">
              <text:p text:style-name="P1252">451303</text:p>
            </table:table-cell>
            <table:table-cell table:style-name="Tabella103.E77" office:value-type="string">
              <text:p text:style-name="P1252">n. iniziative educazione alimentare</text:p>
            </table:table-cell>
            <table:table-cell table:style-name="Tabella103.E77" office:value-type="string">
              <text:p text:style-name="P1272">2</text:p>
            </table:table-cell>
            <table:table-cell table:style-name="Tabella103.E77" office:value-type="string">
              <text:p text:style-name="P1100">2</text:p>
            </table:table-cell>
            <table:table-cell table:style-name="Tabella103.E1" office:value-type="string">
              <text:p text:style-name="P1074">3</text:p>
            </table:table-cell>
            <table:table-cell table:style-name="Tabella103.E1" office:value-type="string">
              <text:p text:style-name="P828">2</text:p>
            </table:table-cell>
            <table:table-cell table:style-name="Tabella103.H13" office:value-type="float" office:value="1">
              <text:p text:style-name="P1018">1</text:p>
            </table:table-cell>
            <table:table-cell table:style-name="Tabella103.E1" office:value-type="string">
              <text:p text:style-name="P829">1</text:p>
            </table:table-cell>
            <table:table-cell table:style-name="Tabella103.K1" office:value-type="string">
              <text:p text:style-name="P657">0</text:p>
            </table:table-cell>
          </table:table-row>
          <table:table-row table:style-name="Tabella103.17">
            <table:table-cell table:style-name="Tabella103.E1" office:value-type="string">
              <text:p text:style-name="P1252">4514</text:p>
            </table:table-cell>
            <table:table-cell table:style-name="Tabella103.E1" office:value-type="string">
              <text:p text:style-name="P1252">trasporto scolastico</text:p>
            </table:table-cell>
            <table:table-cell table:style-name="Tabella103.E1" office:value-type="string">
              <text:p text:style-name="P1252">451400</text:p>
            </table:table-cell>
            <table:table-cell table:style-name="Tabella103.E77" office:value-type="string">
              <text:p text:style-name="P1252">n. utenti trasporto scolastico</text:p>
            </table:table-cell>
            <table:table-cell table:style-name="Tabella103.E77" office:value-type="string">
              <text:p text:style-name="P1272">168</text:p>
            </table:table-cell>
            <table:table-cell table:style-name="Tabella103.E77" office:value-type="string">
              <text:p text:style-name="P1100">183</text:p>
            </table:table-cell>
            <table:table-cell table:style-name="Tabella103.E1" office:value-type="string">
              <text:p text:style-name="P1075">183</text:p>
            </table:table-cell>
            <table:table-cell table:style-name="Tabella103.E1" office:value-type="string">
              <text:p text:style-name="P830">143</text:p>
            </table:table-cell>
            <table:table-cell table:style-name="Tabella103.H13" office:value-type="float" office:value="138">
              <text:p text:style-name="P1019">13<text:span text:style-name="T137">8</text:span></text:p>
            </table:table-cell>
            <table:table-cell table:style-name="Tabella103.E1" office:value-type="string">
              <text:p text:style-name="P829">132</text:p>
            </table:table-cell>
            <table:table-cell table:style-name="Tabella103.K1" office:value-type="string">
              <text:p text:style-name="P658">1<text:span text:style-name="T197">18</text:span></text:p>
            </table:table-cell>
          </table:table-row>
          <text:soft-page-break/>
          <table:table-row table:style-name="Tabella103.17">
            <table:table-cell table:style-name="Tabella103.E1" office:value-type="string">
              <text:p text:style-name="P1252">4514</text:p>
            </table:table-cell>
            <table:table-cell table:style-name="Tabella103.E1" office:value-type="string">
              <text:p text:style-name="P1252">trasporto scolastico</text:p>
            </table:table-cell>
            <table:table-cell table:style-name="Tabella103.E1" office:value-type="string">
              <text:p text:style-name="P1252">451401</text:p>
            </table:table-cell>
            <table:table-cell table:style-name="Tabella103.E77" office:value-type="string">
              <text:p text:style-name="P1252">n. tragitti trasporto scolastico</text:p>
            </table:table-cell>
            <table:table-cell table:style-name="Tabella103.E77" office:value-type="string">
              <text:p text:style-name="P1272">8</text:p>
            </table:table-cell>
            <table:table-cell table:style-name="Tabella103.E77" office:value-type="string">
              <text:p text:style-name="P1100">---</text:p>
            </table:table-cell>
            <table:table-cell table:style-name="Tabella103.E1" office:value-type="string">
              <text:p text:style-name="P1076">---</text:p>
            </table:table-cell>
            <table:table-cell table:style-name="Tabella103.E1" office:value-type="string">
              <text:p text:style-name="P830">---</text:p>
            </table:table-cell>
            <table:table-cell table:style-name="Tabella103.E1" office:value-type="string">
              <text:p text:style-name="P1020">---</text:p>
            </table:table-cell>
            <table:table-cell table:style-name="Tabella103.E1" office:value-type="string">
              <text:p text:style-name="P829">---</text:p>
            </table:table-cell>
            <table:table-cell table:style-name="Tabella103.K1" office:value-type="string">
              <text:p text:style-name="P658">4</text:p>
            </table:table-cell>
          </table:table-row>
          <table:table-row table:style-name="Tabella103.17">
            <table:table-cell table:style-name="Tabella103.E1" office:value-type="string">
              <text:p text:style-name="P1252">4514</text:p>
            </table:table-cell>
            <table:table-cell table:style-name="Tabella103.E1" office:value-type="string">
              <text:p text:style-name="P1273">trasporto scolastico</text:p>
            </table:table-cell>
            <table:table-cell table:style-name="Tabella103.E1" office:value-type="string">
              <text:p text:style-name="P1273">451402</text:p>
            </table:table-cell>
            <table:table-cell table:style-name="Tabella103.E77" office:value-type="string">
              <text:p text:style-name="P1273">n. tragitti piedibus</text:p>
            </table:table-cell>
            <table:table-cell table:style-name="Tabella103.E77" office:value-type="string">
              <text:p text:style-name="P1272">2</text:p>
            </table:table-cell>
            <table:table-cell table:style-name="Tabella103.E77" office:value-type="string">
              <text:p text:style-name="P1100">2</text:p>
            </table:table-cell>
            <table:table-cell table:style-name="Tabella103.E1" office:value-type="string">
              <text:p text:style-name="P1075">4</text:p>
            </table:table-cell>
            <table:table-cell table:style-name="Tabella103.E1" office:value-type="string">
              <text:p text:style-name="P830">4</text:p>
            </table:table-cell>
            <table:table-cell table:style-name="Tabella103.H13" office:value-type="float" office:value="4">
              <text:p text:style-name="P1020">4</text:p>
            </table:table-cell>
            <table:table-cell table:style-name="Tabella103.E1" office:value-type="string">
              <text:p text:style-name="P829">4</text:p>
            </table:table-cell>
            <table:table-cell table:style-name="Tabella103.K1" office:value-type="string">
              <text:p text:style-name="P659"/>
            </table:table-cell>
          </table:table-row>
          <table:table-row table:style-name="Tabella103.17">
            <table:table-cell table:style-name="Tabella103.E1" office:value-type="string">
              <text:p text:style-name="P1273">4510</text:p>
            </table:table-cell>
            <table:table-cell table:style-name="Tabella103.E1" office:value-type="string">
              <text:p text:style-name="P1273">servizi extrascolastici</text:p>
            </table:table-cell>
            <table:table-cell table:style-name="Tabella103.E1" office:value-type="string">
              <text:p text:style-name="P1273">451000</text:p>
            </table:table-cell>
            <table:table-cell table:style-name="Tabella103.E77" office:value-type="string">
              <text:p text:style-name="P1273">n. utenti servizi extrascolastici</text:p>
            </table:table-cell>
            <table:table-cell table:style-name="Tabella103.E77" office:value-type="string">
              <text:p text:style-name="P1272">458</text:p>
            </table:table-cell>
            <table:table-cell table:style-name="Tabella103.E77" office:value-type="string">
              <text:p text:style-name="P1100">432</text:p>
            </table:table-cell>
            <table:table-cell table:style-name="Tabella103.E1" office:value-type="string">
              <text:p text:style-name="P1075">432</text:p>
            </table:table-cell>
            <table:table-cell table:style-name="Tabella103.E1" office:value-type="string">
              <text:p text:style-name="P831">4<text:span text:style-name="T138">63</text:span></text:p>
            </table:table-cell>
            <table:table-cell table:style-name="Tabella103.H13" office:value-type="float" office:value="612">
              <text:p text:style-name="P1021">612</text:p>
            </table:table-cell>
            <table:table-cell table:style-name="Tabella103.E1" office:value-type="string">
              <text:p text:style-name="P832">478</text:p>
            </table:table-cell>
            <table:table-cell table:style-name="Tabella103.K1" office:value-type="string">
              <text:p text:style-name="P659">340</text:p>
            </table:table-cell>
          </table:table-row>
          <table:table-row table:style-name="Tabella103.17">
            <table:table-cell table:style-name="Tabella103.E1" office:value-type="string">
              <text:p text:style-name="P1273">4510</text:p>
            </table:table-cell>
            <table:table-cell table:style-name="Tabella103.E1" office:value-type="string">
              <text:p text:style-name="P1273">servizi extrascolastici</text:p>
            </table:table-cell>
            <table:table-cell table:style-name="Tabella103.E1" office:value-type="string">
              <text:p text:style-name="P1273">451001</text:p>
            </table:table-cell>
            <table:table-cell table:style-name="Tabella103.E77" office:value-type="string">
              <text:p text:style-name="P1273">% iscritti su popolazione scolastica</text:p>
            </table:table-cell>
            <table:table-cell table:style-name="Tabella103.E77" office:value-type="string">
              <text:p text:style-name="P1272">39,00</text:p>
            </table:table-cell>
            <table:table-cell table:style-name="Tabella103.E77" office:value-type="string">
              <text:p text:style-name="P1100">33,51</text:p>
            </table:table-cell>
            <table:table-cell table:style-name="Tabella103.E1" office:value-type="string">
              <text:p text:style-name="P1075">33,51</text:p>
            </table:table-cell>
            <table:table-cell table:style-name="Tabella103.E1" office:value-type="string">
              <text:p text:style-name="P833">30,<text:span text:style-name="T139">95</text:span></text:p>
            </table:table-cell>
            <table:table-cell table:style-name="Tabella103.H13" office:value-type="float" office:value="39.71">
              <text:p text:style-name="P1021">39,71</text:p>
            </table:table-cell>
            <table:table-cell table:style-name="Tabella103.E1" office:value-type="string">
              <text:p text:style-name="P834">31,08</text:p>
            </table:table-cell>
            <table:table-cell table:style-name="Tabella103.K1" office:value-type="string">
              <text:p text:style-name="P654">22,41</text:p>
            </table:table-cell>
          </table:table-row>
          <table:table-row table:style-name="Tabella103.17">
            <table:table-cell table:style-name="Tabella103.E1" office:value-type="string">
              <text:p text:style-name="P1252">4515</text:p>
            </table:table-cell>
            <table:table-cell table:style-name="Tabella103.E1" office:value-type="string">
              <text:p text:style-name="P1252">centri estivi</text:p>
            </table:table-cell>
            <table:table-cell table:style-name="Tabella103.E1" office:value-type="string">
              <text:p text:style-name="P1252">451500</text:p>
            </table:table-cell>
            <table:table-cell table:style-name="Tabella103.E77" office:value-type="string">
              <text:p text:style-name="P1252">n. iniziative estive patrocinate o sostenute dal Comune</text:p>
            </table:table-cell>
            <table:table-cell table:style-name="Tabella103.E77" office:value-type="string">
              <text:p text:style-name="P1272">4</text:p>
            </table:table-cell>
            <table:table-cell table:style-name="Tabella103.E77" office:value-type="string">
              <text:p text:style-name="P1100">4</text:p>
            </table:table-cell>
            <table:table-cell table:style-name="Tabella103.E1" office:value-type="string">
              <text:p text:style-name="P1075">4</text:p>
            </table:table-cell>
            <table:table-cell table:style-name="Tabella103.E1" office:value-type="string">
              <text:p text:style-name="P835">5</text:p>
            </table:table-cell>
            <table:table-cell table:style-name="Tabella103.H13" office:value-type="float" office:value="8">
              <text:p text:style-name="P1022">8</text:p>
            </table:table-cell>
            <table:table-cell table:style-name="Tabella103.E1" office:value-type="string">
              <text:p text:style-name="P836"/>
              <text:p text:style-name="P836">7</text:p>
            </table:table-cell>
            <table:table-cell table:style-name="Tabella103.K1" office:value-type="string">
              <text:p text:style-name="P660">1<text:span text:style-name="T198">0</text:span></text:p>
            </table:table-cell>
          </table:table-row>
          <table:table-row table:style-name="Tabella103.17">
            <table:table-cell table:style-name="Tabella103.E1" office:value-type="string">
              <text:p text:style-name="P1252">4515</text:p>
            </table:table-cell>
            <table:table-cell table:style-name="Tabella103.E1" office:value-type="string">
              <text:p text:style-name="P1252">centri estivi</text:p>
            </table:table-cell>
            <table:table-cell table:style-name="Tabella103.E1" office:value-type="string">
              <text:p text:style-name="P1252">451501</text:p>
            </table:table-cell>
            <table:table-cell table:style-name="Tabella103.E77" office:value-type="string">
              <text:p text:style-name="P1252">n. utenti iscritti Centro estivo Arcobaleno</text:p>
            </table:table-cell>
            <table:table-cell table:style-name="Tabella103.E77" office:value-type="string">
              <text:p text:style-name="P1272">105</text:p>
            </table:table-cell>
            <table:table-cell table:style-name="Tabella103.E77" office:value-type="string">
              <text:p text:style-name="P1100">92</text:p>
            </table:table-cell>
            <table:table-cell table:style-name="Tabella103.E1" office:value-type="string">
              <text:p text:style-name="P1075">74</text:p>
            </table:table-cell>
            <table:table-cell table:style-name="Tabella103.E1" office:value-type="string">
              <text:p text:style-name="P837">63</text:p>
            </table:table-cell>
            <table:table-cell table:style-name="Tabella103.H13" office:value-type="float" office:value="64">
              <text:p text:style-name="P1022">64</text:p>
            </table:table-cell>
            <table:table-cell table:style-name="Tabella103.E1" office:value-type="string">
              <text:p text:style-name="P838">87</text:p>
            </table:table-cell>
            <table:table-cell table:style-name="Tabella103.K1" office:value-type="string">
              <text:p text:style-name="P661">79</text:p>
            </table:table-cell>
          </table:table-row>
          <table:table-row table:style-name="Tabella103.96">
            <table:table-cell table:style-name="Tabella103.A2" office:value-type="string">
              <text:p text:style-name="P754">4501</text:p>
            </table:table-cell>
            <table:table-cell table:style-name="Tabella103.A2" office:value-type="string">
              <text:p text:style-name="P754">servizi scolastici</text:p>
            </table:table-cell>
            <table:table-cell table:style-name="Tabella103.A2" office:value-type="string">
              <text:p text:style-name="P746">450101 <text:span text:style-name="T199">nuovo </text:span></text:p>
            </table:table-cell>
            <table:table-cell table:style-name="Tabella103.E74" office:value-type="string">
              <text:p text:style-name="P747">n. iscrizioni annuali ai servizi scolastici</text:p>
            </table:table-cell>
            <table:table-cell table:style-name="Tabella103.E74" office:value-type="string">
              <text:p text:style-name="P1279"/>
            </table:table-cell>
            <table:table-cell table:style-name="Tabella103.E74" office:value-type="string">
              <text:p text:style-name="P1118">387</text:p>
            </table:table-cell>
            <table:table-cell table:style-name="Tabella103.A2" office:value-type="string">
              <text:p text:style-name="P1075">343</text:p>
            </table:table-cell>
            <table:table-cell table:style-name="Tabella103.A2" office:value-type="string">
              <text:p text:style-name="P1077">332</text:p>
            </table:table-cell>
            <table:table-cell table:style-name="Tabella103.H7" office:value-type="float" office:value="357">
              <text:p text:style-name="P1022">357</text:p>
            </table:table-cell>
            <table:table-cell table:style-name="Tabella103.A2" office:value-type="string">
              <text:p text:style-name="P1023"/>
              <text:p text:style-name="P1023">490</text:p>
            </table:table-cell>
            <table:table-cell table:style-name="Tabella103.K99" office:value-type="string">
              <text:p text:style-name="P1151"><text:span text:style-name="T4">3</text:span><text:span text:style-name="T61">25</text:span></text:p>
            </table:table-cell>
          </table:table-row>
          <table:table-row table:style-name="Tabella103.17">
            <table:table-cell table:style-name="Tabella103.A2" office:value-type="string">
              <text:p text:style-name="P754">4501</text:p>
            </table:table-cell>
            <table:table-cell table:style-name="Tabella103.A2" office:value-type="string">
              <text:p text:style-name="P754">servizi scolastici</text:p>
            </table:table-cell>
            <table:table-cell table:style-name="Tabella103.A2" office:value-type="string">
              <text:p text:style-name="P746">450102 <text:span text:style-name="T199">nuovo</text:span></text:p>
            </table:table-cell>
            <table:table-cell table:style-name="Tabella103.E74" office:value-type="string">
              <text:p text:style-name="P747">n. bollettini emessi</text:p>
            </table:table-cell>
            <table:table-cell table:style-name="Tabella103.E74" office:value-type="string">
              <text:p text:style-name="P1279"/>
            </table:table-cell>
            <table:table-cell table:style-name="Tabella103.E74" office:value-type="string">
              <text:p text:style-name="P1089">9505</text:p>
            </table:table-cell>
            <table:table-cell table:style-name="Tabella103.A2" office:value-type="string">
              <text:p text:style-name="P1075">10937</text:p>
            </table:table-cell>
            <table:table-cell table:style-name="Tabella103.A2" office:value-type="string">
              <text:p text:style-name="P1130">10.621</text:p>
            </table:table-cell>
            <table:table-cell table:style-name="Tabella103.H7" office:value-type="float" office:value="10538">
              <text:p text:style-name="P1022">10538</text:p>
            </table:table-cell>
            <table:table-cell table:style-name="Tabella103.A2" office:value-type="string">
              <text:p text:style-name="P1024"/>
              <text:p text:style-name="P1024">11141</text:p>
            </table:table-cell>
            <table:table-cell table:style-name="Tabella103.K99" office:value-type="string">
              <text:p text:style-name="P662">5995</text:p>
            </table:table-cell>
          </table:table-row>
          <table:table-row table:style-name="Tabella103.17">
            <table:table-cell table:style-name="Tabella103.A2" office:value-type="string">
              <text:p text:style-name="P754">4501</text:p>
            </table:table-cell>
            <table:table-cell table:style-name="Tabella103.A2" office:value-type="string">
              <text:p text:style-name="P754">servizi scolastici</text:p>
            </table:table-cell>
            <table:table-cell table:style-name="Tabella103.A2" office:value-type="string">
              <text:p text:style-name="P746">450103 <text:span text:style-name="T199">nuovo</text:span></text:p>
            </table:table-cell>
            <table:table-cell table:style-name="Tabella103.E74" office:value-type="string">
              <text:p text:style-name="P747">n. solleciti morosità inviati</text:p>
            </table:table-cell>
            <table:table-cell table:style-name="Tabella103.E74" office:value-type="string">
              <text:p text:style-name="P1279"/>
            </table:table-cell>
            <table:table-cell table:style-name="Tabella103.E74" office:value-type="string">
              <text:p text:style-name="P1089">169</text:p>
            </table:table-cell>
            <table:table-cell table:style-name="Tabella103.A2" office:value-type="string">
              <text:p text:style-name="P1078">59</text:p>
            </table:table-cell>
            <table:table-cell table:style-name="Tabella103.A2" office:value-type="string">
              <text:p text:style-name="P1077">222</text:p>
            </table:table-cell>
            <table:table-cell table:style-name="Tabella103.A2" office:value-type="string">
              <text:p text:style-name="P1025">---</text:p>
            </table:table-cell>
            <table:table-cell table:style-name="Tabella103.A2" office:value-type="string">
              <text:p text:style-name="P1026"/>
              <text:p text:style-name="P1026">125</text:p>
            </table:table-cell>
            <table:table-cell table:style-name="Tabella103.K99" office:value-type="string">
              <text:p text:style-name="P663">141</text:p>
            </table:table-cell>
          </table:table-row>
          <table:table-row table:style-name="Tabella103.17">
            <table:table-cell table:style-name="Tabella103.A2" office:value-type="string">
              <text:p text:style-name="P1252">4501</text:p>
            </table:table-cell>
            <table:table-cell table:style-name="Tabella103.A2" office:value-type="string">
              <text:p text:style-name="P1252">servizi scolastici</text:p>
            </table:table-cell>
            <table:table-cell table:style-name="Tabella103.A2" office:value-type="string">
              <text:p text:style-name="P1252">450100</text:p>
            </table:table-cell>
            <table:table-cell table:style-name="Tabella103.E74" office:value-type="string">
              <text:p text:style-name="P1273">% utenti domiciliazione bancaria rette scolastiche</text:p>
            </table:table-cell>
            <table:table-cell table:style-name="Tabella103.E74" office:value-type="string">
              <text:p text:style-name="P1272">54,16</text:p>
            </table:table-cell>
            <table:table-cell table:style-name="Tabella103.E74" office:value-type="string">
              <text:p text:style-name="P1118">59,03</text:p>
            </table:table-cell>
            <table:table-cell table:style-name="Tabella103.A2" office:value-type="string">
              <text:p text:style-name="P1072">60,41</text:p>
            </table:table-cell>
            <table:table-cell table:style-name="Tabella103.A2" office:value-type="string">
              <text:p text:style-name="P839">60,11</text:p>
            </table:table-cell>
            <table:table-cell table:style-name="Tabella103.H7" office:value-type="float" office:value="61.24">
              <text:p text:style-name="P1079">61,24</text:p>
            </table:table-cell>
            <table:table-cell table:style-name="Tabella103.A2" office:value-type="string">
              <text:p text:style-name="P1026"/>
              <text:p text:style-name="P1026">61,95</text:p>
            </table:table-cell>
            <table:table-cell table:style-name="Tabella103.K99" office:value-type="string">
              <text:p text:style-name="P663">63,94</text:p>
            </table:table-cell>
          </table:table-row>
        </table:table>
        <text:p text:style-name="P1218"/>
        <text:p text:style-name="P573"><text:span text:style-name="T85">MISSIONE 05</text:span><text:span text:style-name="T87"> –</text:span><text:span text:style-name="T75"> </text:span><text:span text:style-name="T90">PROGRAMMA 05.01</text:span></text:p>
        <text:p text:style-name="P421">Il programma rappresenta l’attività di gestione dei servizi culturali.</text:p>
        <text:p text:style-name="P545">L’unità organizzativa correlata al programma è:</text:p>
        <text:p text:style-name="P553">U.O. SERVIZI CULTURALI E POLITICHE GIOVANILI</text:p>
        <text:p text:style-name="P533">Responsabile politico:<text:tab/><text:tab/><text:tab/><text:tab/>ASSESSORE <text:span text:style-name="T107">LAURIANA SAPIENZA </text:span></text:p>
        <text:p text:style-name="P533">Responsabile dell’Area Servizi Persona:<text:tab/>MARINA GOTTI fino ad agosto 2021 poi incarico ex art. 110 tuel</text:p>
        <text:p text:style-name="P536">Responsabile U.O.:<text:tab/><text:tab/><text:tab/><text:tab/>RITA RIMONDINI</text:p>
        <text:p text:style-name="P531"/>
        <text:p text:style-name="P323">Principali procedimenti e sub-procedimenti:</text:p>
        <text:p text:style-name="P1248">Ideazione, programmazione e gestione attività culturali comunali; Concessione patrocini per attività culturali; Assegnazione contributi ad Associazioni per attività culturali; Gestione in concessione o convenzione Centri culturali e altri spazi culturali; Assegnazione locali presso Centri culturali ed altri spazi comunali; Bollettazione tariffe locali; Forniture ed appalti per materiali, attrezzature e servizi; Iscrizione servizio prestito biblioteca; Gestione archivio storico comunale e autorizzazioni alla consultazione; Acquisto documenti per servizio bibliotecario (libri, riviste, materiale multimediale); Catalogazione documenti acquistati; Convenzione con Provincia e Distretto culturale per gestione in forma associata dei servizi bibliotecari e archivistici; Segreteria Comitato tecnico-scientifico MUV; Redazione proposte di regolamenti dei servizi culturali</text:p>
        <text:h text:style-name="P24" text:outline-level="3"/>
      </text:section>
      <text:section text:style-name="Sect1" text:name="Sezione38">
        <text:p text:style-name="P417"/>
        <text:p text:style-name="P18"><text:span text:style-name="T83">MISSIONE 05</text:span><text:span text:style-name="T82"> –</text:span><text:span text:style-name="T74"> </text:span><text:span text:style-name="T89">PROGRAMMA 05.02</text:span></text:p>
        <text:p text:style-name="P421">Il programma rappresenta l’attività di tutela e valorizzazione dei beni e attività culturali.</text:p>
        <text:p text:style-name="P545">L’unità organizzativa correlata al programma è:</text:p>
        <text:p text:style-name="P553">U.O. SERVIZI CULTURALI E POLITICHE GIOVANILI</text:p>
        <text:p text:style-name="P533">Responsabile politico:<text:tab/><text:tab/><text:tab/><text:tab/>ASSESSORE <text:span text:style-name="T107">LAURIANA SAPIENZA </text:span></text:p>
        <text:p text:style-name="P533">Responsabile dell’Area Servizi Persona:<text:tab/>MARINA GOTTI fino ad agosto 2021 poi incarico ex art. 110 tuel</text:p>
        <text:p text:style-name="P538">Responsabile U.O.:<text:tab/><text:tab/><text:tab/><text:tab/>RITA RIMONDINI</text:p>
        <text:p text:style-name="P540"/>
        <text:p text:style-name="P412"><text:soft-page-break/><text:span text:style-name="T83">MISSIONE 06</text:span><text:span text:style-name="T82"> –</text:span><text:span text:style-name="T74"> </text:span><text:span text:style-name="T89">PROGRAMMA 06.02</text:span></text:p>
        <text:p text:style-name="P292">Il programma rappresenta l’attività di gestione delle politiche giovanili.</text:p>
        <text:p text:style-name="P545">L’unità organizzativa correlata al programma è:</text:p>
        <text:p text:style-name="P541"><text:span text:style-name="T93">U.O. SERVIZI CULTURALI E POLITICHE GIOVANILI</text:span><text:span text:style-name="T70"> </text:span><text:span text:style-name="T1">(ved. Programma 05.01)</text:span></text:p>
        <text:p text:style-name="P533">Responsabile politico:<text:tab/><text:tab/><text:tab/><text:tab/><text:tab/><text:tab/>ASSESSORE <text:span text:style-name="T107">PIER FRANCESCO PRATA</text:span></text:p>
        <text:p text:style-name="P533">Responsabile dell’Area Servizi Persona:<text:tab/><text:tab/><text:tab/>MARINA GOTTI fino ad agosto 2021 poi incarico ex art. 110 tuel</text:p>
        <text:p text:style-name="P533">Responsabile U.O.:<text:tab/><text:tab/><text:tab/><text:tab/><text:tab/><text:tab/>RITA RIMONDINI</text:p>
        <text:p text:style-name="P323">Principali procedimenti e sub-procedimenti:</text:p>
        <text:p text:style-name="P1243">Assegnazione locali presso Centri culturali ed altri spazi comunali; Bollettazione tariffe locali; Forniture ed appalti per materiali, attrezzature e servizi; Tutoraggio Servizio Civile Volontario, Gestione tirocini universitari (Convenzione con Università di Bologna), stages formativi studenti medie superiori</text:p>
        <text:p text:style-name="P427"/>
        <text:p text:style-name="P426"/>
        <text:p text:style-name="P20"><text:span text:style-name="T83">MISSIONE 0</text:span><text:span text:style-name="T84">7</text:span><text:span text:style-name="T82"> –</text:span><text:span text:style-name="T74"> </text:span><text:span text:style-name="T89">PROGRAMMA 0</text:span><text:span text:style-name="T97">7</text:span><text:span text:style-name="T89">.0</text:span><text:span text:style-name="T97">1</text:span></text:p>
        <text:p text:style-name="P293">Il programma rappresenta l’attività di gestione <text:span text:style-name="T105">turismo.</text:span></text:p>
        <text:p text:style-name="P547">L’unità organizzativa correlata al programma è:</text:p>
        <text:p text:style-name="P542"><text:span text:style-name="T93">U.O. SERVIZI CULTURALI E POLITICHE GIOVANILI/ </text:span><text:span text:style-name="T94">SPORT</text:span></text:p>
        <text:p text:style-name="P533">Responsabile politico:<text:tab/><text:tab/><text:tab/><text:tab/><text:tab/><text:tab/>ASSESSORE <text:span text:style-name="T105">LAURIANA SAPIENZA</text:span></text:p>
        <text:p text:style-name="P533">Responsabile dell’Area Servizi Persona:<text:tab/><text:tab/><text:tab/>MARINA GOTTI fino ad agosto 2021 poi incarico ex art. 110 tuel</text:p>
        <text:p text:style-name="P533">Responsabile U.O.:<text:tab/><text:tab/><text:tab/><text:tab/><text:tab/><text:tab/>RITA RIMONDINI</text:p>
        <text:p text:style-name="P428">Principali procedimenti e sub-procedimenti:</text:p>
        <text:p text:style-name="P21"/>
      </text:section>
      <text:section text:style-name="Sect1" text:name="Sezione39">
        <text:p text:style-name="P410"/>
      </text:section>
      <text:section text:style-name="Sect1" text:name="Sezione48">
        <text:p text:style-name="P424"/>
        <text:p text:style-name="P574"/>
        <text:p text:style-name="P1219"/>
        <table:table table:name="Tabella93" table:style-name="Tabella93">
          <table:table-column table:style-name="Tabella93.A"/>
          <table:table-column table:style-name="Tabella93.B"/>
          <table:table-column table:style-name="Tabella93.C"/>
          <table:table-column table:style-name="Tabella93.D"/>
          <table:table-column table:style-name="Tabella93.E" table:number-columns-repeated="7"/>
          <table:table-header-rows>
            <table:table-row table:style-name="Tabella93.1">
              <table:table-cell table:style-name="Tabella93.A1" office:value-type="string">
                <text:p text:style-name="P772">Cod. CdC <text:s/>CoA</text:p>
              </table:table-cell>
              <table:table-cell table:style-name="Tabella93.A1" office:value-type="string">
                <text:p text:style-name="P772">Descrizione CdC</text:p>
              </table:table-cell>
              <table:table-cell table:style-name="Tabella93.A1" office:value-type="string">
                <text:p text:style-name="P782">Codice indicatore</text:p>
              </table:table-cell>
              <table:table-cell table:style-name="Tabella93.A1" office:value-type="string">
                <text:p text:style-name="P783">Descrizione indicatore</text:p>
              </table:table-cell>
              <table:table-cell table:style-name="Tabella93.A1" office:value-type="string">
                <text:p text:style-name="P772">Valore consuntivo 2014</text:p>
              </table:table-cell>
              <table:table-cell table:style-name="Tabella93.A1" office:value-type="string">
                <text:p text:style-name="P782">Valore consuntivo 201<text:span text:style-name="T200">5</text:span></text:p>
              </table:table-cell>
              <table:table-cell table:style-name="Tabella93.A1" office:value-type="string">
                <text:p text:style-name="P1095">Valore consuntivo 201<text:span text:style-name="T201">6</text:span></text:p>
              </table:table-cell>
              <table:table-cell table:style-name="Tabella93.A1" office:value-type="string">
                <text:p text:style-name="P1095">Valore consuntivo 201<text:span text:style-name="T202">7</text:span></text:p>
              </table:table-cell>
              <table:table-cell table:style-name="Tabella93.A1" office:value-type="string">
                <text:p text:style-name="P1095">Valore consuntivo 201<text:span text:style-name="T203">8</text:span></text:p>
              </table:table-cell>
              <table:table-cell table:style-name="Tabella93.A1" office:value-type="string">
                <text:p text:style-name="P1095">Valore consuntivo 201<text:span text:style-name="T204">9</text:span></text:p>
              </table:table-cell>
              <table:table-cell table:style-name="Tabella93.K1" office:value-type="string">
                <text:p text:style-name="P1095">Valore consuntivo 20<text:span text:style-name="T186">20</text:span></text:p>
              </table:table-cell>
            </table:table-row>
          </table:table-header-rows>
          <table:table-row table:style-name="Tabella93.2">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00</text:p>
            </table:table-cell>
            <table:table-cell table:style-name="Tabella93.A1" office:value-type="string">
              <text:p text:style-name="P1163">Nr complessivo documenti in dotazione</text:p>
            </table:table-cell>
            <table:table-cell table:style-name="Tabella93.A1" office:value-type="string">
              <text:p text:style-name="P1283">29085</text:p>
            </table:table-cell>
            <table:table-cell table:style-name="Tabella93.A1" office:value-type="string">
              <text:p text:style-name="P627">30451</text:p>
            </table:table-cell>
            <table:table-cell table:style-name="Tabella93.A1" office:value-type="string">
              <text:p text:style-name="P1131">30195</text:p>
            </table:table-cell>
            <table:table-cell table:style-name="Tabella93.A1" office:value-type="string">
              <text:p text:style-name="P840"/>
              <text:p text:style-name="P840">31385</text:p>
            </table:table-cell>
            <table:table-cell table:style-name="Tabella93.I2" office:value-type="float" office:value="32507">
              <text:p text:style-name="P841">32507</text:p>
            </table:table-cell>
            <table:table-cell table:style-name="Tabella93.I2" office:value-type="float" office:value="33565">
              <text:p text:style-name="P842">33565</text:p>
            </table:table-cell>
            <table:table-cell table:style-name="Tabella93.K2" office:value-type="float" office:value="32999">
              <text:p text:style-name="P665">32999</text:p>
            </table:table-cell>
          </table:table-row>
          <table:table-row table:style-name="Tabella93.3">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01</text:p>
            </table:table-cell>
            <table:table-cell table:style-name="Tabella93.A1" office:value-type="string">
              <text:p text:style-name="P1163">Nr documenti data pubblicazione ultimi dieci anni</text:p>
            </table:table-cell>
            <table:table-cell table:style-name="Tabella93.A1" office:value-type="string">
              <text:p text:style-name="P1284">8411</text:p>
            </table:table-cell>
            <table:table-cell table:style-name="Tabella93.A1" office:value-type="string">
              <text:p text:style-name="P627">8362</text:p>
            </table:table-cell>
            <table:table-cell table:style-name="Tabella93.A1" office:value-type="string">
              <text:p text:style-name="P1131">8548</text:p>
            </table:table-cell>
            <table:table-cell table:style-name="Tabella93.A1" office:value-type="string">
              <text:p text:style-name="P840">8434</text:p>
            </table:table-cell>
            <table:table-cell table:style-name="Tabella93.I2" office:value-type="float" office:value="8161">
              <text:p text:style-name="P1037">8161</text:p>
            </table:table-cell>
            <table:table-cell table:style-name="Tabella93.I2" office:value-type="float" office:value="7985">
              <text:p text:style-name="P1038">7985</text:p>
            </table:table-cell>
            <table:table-cell table:style-name="Tabella93.K2" office:value-type="float" office:value="9341">
              <text:p text:style-name="P665">9341</text:p>
            </table:table-cell>
          </table:table-row>
          <table:table-row table:style-name="Tabella93.4">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03</text:p>
            </table:table-cell>
            <table:table-cell table:style-name="Tabella93.A1" office:value-type="string">
              <text:p text:style-name="P1163">Nr periodici in abbonamento</text:p>
            </table:table-cell>
            <table:table-cell table:style-name="Tabella93.A1" office:value-type="string">
              <text:p text:style-name="P1284">18</text:p>
            </table:table-cell>
            <table:table-cell table:style-name="Tabella93.A1" office:value-type="string">
              <text:p text:style-name="P627">23</text:p>
            </table:table-cell>
            <table:table-cell table:style-name="Tabella93.A1" office:value-type="string">
              <text:p text:style-name="P1131">22</text:p>
            </table:table-cell>
            <table:table-cell table:style-name="Tabella93.A1" office:value-type="string">
              <text:p text:style-name="P1027">23</text:p>
            </table:table-cell>
            <table:table-cell table:style-name="Tabella93.A1" office:value-type="string">
              <text:p text:style-name="P841">9</text:p>
            </table:table-cell>
            <table:table-cell table:style-name="Tabella93.A1" office:value-type="string">
              <text:p text:style-name="P842">18</text:p>
            </table:table-cell>
            <table:table-cell table:style-name="Tabella93.K2" office:value-type="float" office:value="0">
              <text:p text:style-name="P665">0</text:p>
            </table:table-cell>
          </table:table-row>
          <table:table-row table:style-name="Tabella93.5">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04</text:p>
            </table:table-cell>
            <table:table-cell table:style-name="Tabella93.A1" office:value-type="string">
              <text:p text:style-name="P1163">Nr utenti attivi nell'anno</text:p>
            </table:table-cell>
            <table:table-cell table:style-name="Tabella93.A1" office:value-type="string">
              <text:p text:style-name="P1285">2553</text:p>
            </table:table-cell>
            <table:table-cell table:style-name="Tabella93.A1" office:value-type="string">
              <text:p text:style-name="P627">2655</text:p>
            </table:table-cell>
            <table:table-cell table:style-name="Tabella93.A1" office:value-type="string">
              <text:p text:style-name="P1131">2678</text:p>
            </table:table-cell>
            <table:table-cell table:style-name="Tabella93.A1" office:value-type="string">
              <text:p text:style-name="P843">2673</text:p>
            </table:table-cell>
            <table:table-cell table:style-name="Tabella93.A1" office:value-type="string">
              <text:p text:style-name="P841">2730</text:p>
            </table:table-cell>
            <table:table-cell table:style-name="Tabella93.A1" office:value-type="string">
              <text:p text:style-name="P842">2832</text:p>
            </table:table-cell>
            <table:table-cell table:style-name="Tabella93.K2" office:value-type="float" office:value="2120">
              <text:p text:style-name="P665">2120</text:p>
            </table:table-cell>
          </table:table-row>
          <table:table-row table:style-name="Tabella93.6">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05</text:p>
            </table:table-cell>
            <table:table-cell table:style-name="Tabella93.A1" office:value-type="string">
              <text:p text:style-name="P1163">Nr nuove iscrizioni nell'anno</text:p>
            </table:table-cell>
            <table:table-cell table:style-name="Tabella93.A1" office:value-type="string">
              <text:p text:style-name="P1286">457</text:p>
            </table:table-cell>
            <table:table-cell table:style-name="Tabella93.A1" office:value-type="string">
              <text:p text:style-name="P627">478</text:p>
            </table:table-cell>
            <table:table-cell table:style-name="Tabella93.A1" office:value-type="string">
              <text:p text:style-name="P1131">445</text:p>
            </table:table-cell>
            <table:table-cell table:style-name="Tabella93.A1" office:value-type="string">
              <text:p text:style-name="P843">432</text:p>
            </table:table-cell>
            <table:table-cell table:style-name="Tabella93.A1" office:value-type="string">
              <text:p text:style-name="P1223">446</text:p>
            </table:table-cell>
            <table:table-cell table:style-name="Tabella93.A1" office:value-type="string">
              <text:p text:style-name="P1224">477</text:p>
            </table:table-cell>
            <table:table-cell table:style-name="Tabella93.K2" office:value-type="float" office:value="229">
              <text:p text:style-name="P665">229</text:p>
            </table:table-cell>
          </table:table-row>
          <table:table-row table:style-name="Tabella93.7">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06</text:p>
            </table:table-cell>
            <table:table-cell table:style-name="Tabella93.A1" office:value-type="string">
              <text:p text:style-name="P1163">Nr prestiti locali</text:p>
            </table:table-cell>
            <table:table-cell table:style-name="Tabella93.A1" office:value-type="string">
              <text:p text:style-name="P1283">28359</text:p>
            </table:table-cell>
            <table:table-cell table:style-name="Tabella93.A1" office:value-type="string">
              <text:p text:style-name="P627">29065</text:p>
            </table:table-cell>
            <table:table-cell table:style-name="Tabella93.A1" office:value-type="string">
              <text:p text:style-name="P1131">30334</text:p>
            </table:table-cell>
            <table:table-cell table:style-name="Tabella93.A1" office:value-type="string">
              <text:p text:style-name="P843">28621</text:p>
            </table:table-cell>
            <table:table-cell table:style-name="Tabella93.A1" office:value-type="string">
              <text:p text:style-name="P841">28799</text:p>
            </table:table-cell>
            <table:table-cell table:style-name="Tabella93.A1" office:value-type="string">
              <text:p text:style-name="P842">26949</text:p>
            </table:table-cell>
            <table:table-cell table:style-name="Tabella93.K2" office:value-type="float" office:value="17490">
              <text:p text:style-name="P665">17490</text:p>
            </table:table-cell>
          </table:table-row>
          <table:table-row table:style-name="Tabella93.8">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07</text:p>
            </table:table-cell>
            <table:table-cell table:style-name="Tabella93.A1" office:value-type="string">
              <text:p text:style-name="P1163">Nr prestiti interbibliotecari</text:p>
            </table:table-cell>
            <table:table-cell table:style-name="Tabella93.A1" office:value-type="string">
              <text:p text:style-name="P1284">3281</text:p>
            </table:table-cell>
            <table:table-cell table:style-name="Tabella93.A1" office:value-type="string">
              <text:p text:style-name="P627">3177</text:p>
            </table:table-cell>
            <table:table-cell table:style-name="Tabella93.A1" office:value-type="string">
              <text:p text:style-name="P1131">3320</text:p>
            </table:table-cell>
            <table:table-cell table:style-name="Tabella93.A1" office:value-type="string">
              <text:p text:style-name="P844">3588</text:p>
            </table:table-cell>
            <table:table-cell table:style-name="Tabella93.I2" office:value-type="float" office:value="3897">
              <text:p text:style-name="P841">3897</text:p>
            </table:table-cell>
            <table:table-cell table:style-name="Tabella93.I2" office:value-type="float" office:value="3965">
              <text:p text:style-name="P842">3965</text:p>
            </table:table-cell>
            <table:table-cell table:style-name="Tabella93.K2" office:value-type="float" office:value="2671">
              <text:p text:style-name="P665">2671</text:p>
            </table:table-cell>
          </table:table-row>
          <table:table-row table:style-name="Tabella93.9">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08</text:p>
            </table:table-cell>
            <table:table-cell table:style-name="Tabella93.A1" office:value-type="string">
              <text:p text:style-name="P1156">Nr nuovi documenti acquisiti</text:p>
            </table:table-cell>
            <table:table-cell table:style-name="Tabella93.A1" office:value-type="string">
              <text:p text:style-name="P1263">1033</text:p>
            </table:table-cell>
            <table:table-cell table:style-name="Tabella93.A1" office:value-type="string">
              <text:p text:style-name="P627">1163</text:p>
            </table:table-cell>
            <table:table-cell table:style-name="Tabella93.A1" office:value-type="string">
              <text:p text:style-name="P1131">1247</text:p>
            </table:table-cell>
            <table:table-cell table:style-name="Tabella93.I2" office:value-type="float" office:value="1191">
              <text:p text:style-name="P844">1191</text:p>
            </table:table-cell>
            <table:table-cell table:style-name="Tabella93.I2" office:value-type="float" office:value="1122">
              <text:p text:style-name="P841">1122</text:p>
            </table:table-cell>
            <table:table-cell table:style-name="Tabella93.I2" office:value-type="float" office:value="1058">
              <text:p text:style-name="P842">1058</text:p>
            </table:table-cell>
            <table:table-cell table:style-name="Tabella93.K2" office:value-type="float" office:value="1593">
              <text:p text:style-name="P665">1593</text:p>
            </table:table-cell>
          </table:table-row>
          <table:table-row table:style-name="Tabella93.10">
            <table:table-cell table:style-name="Tabella93.A1" office:value-type="string">
              <text:p text:style-name="P1168">5101</text:p>
            </table:table-cell>
            <table:table-cell table:style-name="Tabella93.A1" office:value-type="string">
              <text:p text:style-name="P1168">Biblioteca</text:p>
            </table:table-cell>
            <table:table-cell table:style-name="Tabella93.A1" office:value-type="string">
              <text:p text:style-name="P1162">510109</text:p>
            </table:table-cell>
            <table:table-cell table:style-name="Tabella93.A1" office:value-type="string">
              <text:p text:style-name="P1163">Nr documenti catalogati</text:p>
            </table:table-cell>
            <table:table-cell table:style-name="Tabella93.A1" office:value-type="string">
              <text:p text:style-name="P1284">1033</text:p>
            </table:table-cell>
            <table:table-cell table:style-name="Tabella93.A1" office:value-type="string">
              <text:p text:style-name="P627">1163</text:p>
            </table:table-cell>
            <table:table-cell table:style-name="Tabella93.A1" office:value-type="string">
              <text:p text:style-name="P1133">1247</text:p>
            </table:table-cell>
            <table:table-cell table:style-name="Tabella93.A1" office:value-type="string">
              <text:p text:style-name="P844">1191</text:p>
            </table:table-cell>
            <table:table-cell table:style-name="Tabella93.A1" office:value-type="string">
              <text:p text:style-name="P841">1122</text:p>
            </table:table-cell>
            <table:table-cell table:style-name="Tabella93.A1" office:value-type="string">
              <text:p text:style-name="P842">1058</text:p>
            </table:table-cell>
            <table:table-cell table:style-name="Tabella93.K2" office:value-type="float" office:value="1356">
              <text:p text:style-name="P665">1356</text:p>
            </table:table-cell>
          </table:table-row>
          <table:table-row table:style-name="Tabella93.11">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10</text:p>
            </table:table-cell>
            <table:table-cell table:style-name="Tabella93.A1" office:value-type="string">
              <text:p text:style-name="P1163">Nr ore di apertura settimanali</text:p>
            </table:table-cell>
            <table:table-cell table:style-name="Tabella93.A1" office:value-type="string">
              <text:p text:style-name="P1287">45</text:p>
            </table:table-cell>
            <table:table-cell table:style-name="Tabella93.A1" office:value-type="string">
              <text:p text:style-name="P627">45</text:p>
            </table:table-cell>
            <table:table-cell table:style-name="Tabella93.A1" office:value-type="string">
              <text:p text:style-name="P1131">45</text:p>
            </table:table-cell>
            <table:table-cell table:style-name="Tabella93.I2" office:value-type="float" office:value="45">
              <text:p text:style-name="P844">45</text:p>
            </table:table-cell>
            <table:table-cell table:style-name="Tabella93.I2" office:value-type="float" office:value="45">
              <text:p text:style-name="P841">45</text:p>
            </table:table-cell>
            <table:table-cell table:style-name="Tabella93.I2" office:value-type="float" office:value="45">
              <text:p text:style-name="P842">45</text:p>
            </table:table-cell>
            <table:table-cell table:style-name="Tabella93.K2" office:value-type="float" office:value="28">
              <text:p text:style-name="P666">28</text:p>
            </table:table-cell>
          </table:table-row>
          <table:table-row table:style-name="Tabella93.12">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13</text:p>
            </table:table-cell>
            <table:table-cell table:style-name="Tabella93.A1" office:value-type="string">
              <text:p text:style-name="P1163">Nr postazioni internet attive</text:p>
            </table:table-cell>
            <table:table-cell table:style-name="Tabella93.A1" office:value-type="string">
              <text:p text:style-name="P1288">2</text:p>
            </table:table-cell>
            <table:table-cell table:style-name="Tabella93.A1" office:value-type="string">
              <text:p text:style-name="P627">2</text:p>
            </table:table-cell>
            <table:table-cell table:style-name="Tabella93.A1" office:value-type="string">
              <text:p text:style-name="P1131">2</text:p>
            </table:table-cell>
            <table:table-cell table:style-name="Tabella93.A1" office:value-type="string">
              <text:p text:style-name="P844">2</text:p>
            </table:table-cell>
            <table:table-cell table:style-name="Tabella93.A1" office:value-type="string">
              <text:p text:style-name="P841">2</text:p>
            </table:table-cell>
            <table:table-cell table:style-name="Tabella93.A1" office:value-type="string">
              <text:p text:style-name="P842">2</text:p>
            </table:table-cell>
            <table:table-cell table:style-name="Tabella93.K2" office:value-type="float" office:value="2">
              <text:p text:style-name="P667">2</text:p>
            </table:table-cell>
          </table:table-row>
          <table:table-row table:style-name="Tabella93.13">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16</text:p>
            </table:table-cell>
            <table:table-cell table:style-name="Tabella93.A1" office:value-type="string">
              <text:p text:style-name="P1163">Nr incontri promozione lettura con le classi </text:p>
            </table:table-cell>
            <table:table-cell table:style-name="Tabella93.A1" office:value-type="string">
              <text:p text:style-name="P1264">38</text:p>
            </table:table-cell>
            <table:table-cell table:style-name="Tabella93.A1" office:value-type="string">
              <text:p text:style-name="P627">35</text:p>
            </table:table-cell>
            <table:table-cell table:style-name="Tabella93.A1" office:value-type="string">
              <text:p text:style-name="P1131">37</text:p>
            </table:table-cell>
            <table:table-cell table:style-name="Tabella93.I2" office:value-type="float" office:value="38">
              <text:p text:style-name="P844">38</text:p>
            </table:table-cell>
            <table:table-cell table:style-name="Tabella93.I2" office:value-type="float" office:value="52">
              <text:p text:style-name="P845">52</text:p>
            </table:table-cell>
            <table:table-cell table:style-name="Tabella93.I2" office:value-type="float" office:value="49">
              <text:p text:style-name="P842">49</text:p>
            </table:table-cell>
            <table:table-cell table:style-name="Tabella93.K2" office:value-type="float" office:value="17">
              <text:p text:style-name="P667">17</text:p>
            </table:table-cell>
          </table:table-row>
          <table:table-row table:style-name="Tabella93.14">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18</text:p>
            </table:table-cell>
            <table:table-cell table:style-name="Tabella93.A1" office:value-type="string">
              <text:p text:style-name="P1163">Nr classi coinvolte att. promozione lettura</text:p>
            </table:table-cell>
            <table:table-cell table:style-name="Tabella93.A1" office:value-type="string">
              <text:p text:style-name="P1284">31</text:p>
            </table:table-cell>
            <table:table-cell table:style-name="Tabella93.A1" office:value-type="string">
              <text:p text:style-name="P627">30</text:p>
            </table:table-cell>
            <table:table-cell table:style-name="Tabella93.A1" office:value-type="string">
              <text:p text:style-name="P1131">37</text:p>
            </table:table-cell>
            <table:table-cell table:style-name="Tabella93.I2" office:value-type="float" office:value="41">
              <text:p text:style-name="P844">41</text:p>
            </table:table-cell>
            <table:table-cell table:style-name="Tabella93.I2" office:value-type="float" office:value="46">
              <text:p text:style-name="P845">46</text:p>
            </table:table-cell>
            <table:table-cell table:style-name="Tabella93.I2" office:value-type="float" office:value="43">
              <text:p text:style-name="P842">43</text:p>
            </table:table-cell>
            <table:table-cell table:style-name="Tabella93.K2" office:value-type="float" office:value="17">
              <text:p text:style-name="P667">17</text:p>
            </table:table-cell>
          </table:table-row>
          <table:table-row table:style-name="Tabella93.15">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22</text:p>
            </table:table-cell>
            <table:table-cell table:style-name="Tabella93.A1" office:value-type="string">
              <text:p text:style-name="P1163">Nr incontri promozione lettura rivolti a utenza libera</text:p>
            </table:table-cell>
            <table:table-cell table:style-name="Tabella93.A1" office:value-type="string">
              <text:p text:style-name="P1284">46</text:p>
            </table:table-cell>
            <table:table-cell table:style-name="Tabella93.A1" office:value-type="string">
              <text:p text:style-name="P627">45</text:p>
            </table:table-cell>
            <table:table-cell table:style-name="Tabella93.A1" office:value-type="string">
              <text:p text:style-name="P1131">44</text:p>
            </table:table-cell>
            <table:table-cell table:style-name="Tabella93.A1" office:value-type="string">
              <text:p text:style-name="P844">48</text:p>
            </table:table-cell>
            <table:table-cell table:style-name="Tabella93.I2" office:value-type="float" office:value="44">
              <text:p text:style-name="P845">44</text:p>
            </table:table-cell>
            <table:table-cell table:style-name="Tabella93.I2" office:value-type="float" office:value="102">
              <text:p text:style-name="P846">102</text:p>
            </table:table-cell>
            <table:table-cell table:style-name="Tabella93.K2" office:value-type="float" office:value="29">
              <text:p text:style-name="P667">29</text:p>
            </table:table-cell>
          </table:table-row>
          <table:table-row table:style-name="Tabella93.16">
            <table:table-cell table:style-name="Tabella93.A1" office:value-type="string">
              <text:p text:style-name="P750">5101</text:p>
            </table:table-cell>
            <table:table-cell table:style-name="Tabella93.A1" office:value-type="string">
              <text:p text:style-name="P750">Biblioteca</text:p>
            </table:table-cell>
            <table:table-cell table:style-name="Tabella93.A1" office:value-type="string">
              <text:p text:style-name="P1172">510132</text:p>
              <text:p text:style-name="P1173">nuovo</text:p>
            </table:table-cell>
            <table:table-cell table:style-name="Tabella93.A1" office:value-type="string">
              <text:p text:style-name="P1174">Nr incontri promozione lettura rivolti a utenza libera bambini</text:p>
            </table:table-cell>
            <table:table-cell table:style-name="Tabella93.A1" office:value-type="string">
              <text:p text:style-name="P1284"/>
            </table:table-cell>
            <table:table-cell table:style-name="Tabella93.A1" office:value-type="string">
              <text:p text:style-name="P627"/>
            </table:table-cell>
            <table:table-cell table:style-name="Tabella93.A1" office:value-type="string">
              <text:p text:style-name="P1131"/>
            </table:table-cell>
            <table:table-cell table:style-name="Tabella93.A1" office:value-type="string">
              <text:p text:style-name="P1133"/>
            </table:table-cell>
            <table:table-cell table:style-name="Tabella93.I2" office:value-type="float" office:value="13">
              <text:p text:style-name="P845">13</text:p>
            </table:table-cell>
            <table:table-cell table:style-name="Tabella93.A1" office:value-type="string">
              <text:p text:style-name="P1028">35 </text:p>
            </table:table-cell>
            <table:table-cell table:style-name="Tabella93.K2" office:value-type="float" office:value="12">
              <text:p text:style-name="P667">12</text:p>
            </table:table-cell>
          </table:table-row>
          <table:table-row table:style-name="Tabella93.16">
            <table:table-cell table:style-name="Tabella93.A19" office:value-type="string">
              <text:p text:style-name="P750">5101</text:p>
            </table:table-cell>
            <table:table-cell table:style-name="Tabella93.B19" office:value-type="string">
              <text:p text:style-name="P750">Biblioteca</text:p>
            </table:table-cell>
            <table:table-cell table:style-name="Tabella93.C19" office:value-type="string">
              <text:p text:style-name="P1175">510135</text:p>
              <text:p text:style-name="P1176">nuovo</text:p>
            </table:table-cell>
            <table:table-cell table:style-name="Tabella93.D19" office:value-type="string">
              <text:p text:style-name="P1177">Nr incontri attività didattico-laboratoriali a Casa Bondi per ragazzi</text:p>
            </table:table-cell>
            <table:table-cell table:style-name="Tabella93.E19" office:value-type="string">
              <text:p text:style-name="P1284"/>
            </table:table-cell>
            <table:table-cell table:style-name="Tabella93.F19" office:value-type="string">
              <text:p text:style-name="P627"/>
            </table:table-cell>
            <table:table-cell table:style-name="Tabella93.G19" office:value-type="string">
              <text:p text:style-name="P1131"/>
            </table:table-cell>
            <table:table-cell table:style-name="Tabella93.H19" office:value-type="string">
              <text:p text:style-name="P1133"/>
            </table:table-cell>
            <table:table-cell table:style-name="Tabella93.I17">
              <text:p text:style-name="P845"/>
            </table:table-cell>
            <table:table-cell table:style-name="Tabella93.J17" office:value-type="string">
              <text:p text:style-name="P847">32</text:p>
            </table:table-cell>
            <table:table-cell table:style-name="Tabella93.K17" office:value-type="float" office:value="90">
              <text:p text:style-name="P668">90</text:p>
            </table:table-cell>
          </table:table-row>
          <table:table-row table:style-name="Tabella93.16">
            <table:table-cell table:style-name="Tabella93.A18" office:value-type="string">
              <text:p text:style-name="P750">5101</text:p>
            </table:table-cell>
            <table:table-cell table:style-name="Tabella93.B18" office:value-type="string">
              <text:p text:style-name="P750">Biblioteca</text:p>
            </table:table-cell>
            <table:table-cell table:style-name="Tabella93.C18" office:value-type="string">
              <text:p text:style-name="P1178">510133</text:p>
              <text:p text:style-name="P1173">nuovo</text:p>
            </table:table-cell>
            <table:table-cell table:style-name="Tabella93.D18" office:value-type="string">
              <text:p text:style-name="P1174">Nr incontri promozione lettura per adulti (c<text:span text:style-name="T140">o</text:span>mpresi gruppi di lettura)</text:p>
            </table:table-cell>
            <table:table-cell table:style-name="Tabella93.E18" office:value-type="string">
              <text:p text:style-name="P1284"/>
            </table:table-cell>
            <table:table-cell table:style-name="Tabella93.F18" office:value-type="string">
              <text:p text:style-name="P627"/>
            </table:table-cell>
            <table:table-cell table:style-name="Tabella93.G18" office:value-type="string">
              <text:p text:style-name="P1131"/>
            </table:table-cell>
            <table:table-cell table:style-name="Tabella93.H18" office:value-type="string">
              <text:p text:style-name="P1133"/>
            </table:table-cell>
            <table:table-cell table:style-name="Tabella93.I17" office:value-type="float" office:value="31">
              <text:p text:style-name="P845">31</text:p>
            </table:table-cell>
            <table:table-cell table:style-name="Tabella93.J18" office:value-type="string">
              <text:p text:style-name="P1127">35</text:p>
            </table:table-cell>
            <table:table-cell table:style-name="Tabella93.K17" office:value-type="float" office:value="17">
              <text:p text:style-name="P667">17</text:p>
            </table:table-cell>
          </table:table-row>
          <text:soft-page-break/>
          <table:table-row table:style-name="Tabella93.16">
            <table:table-cell table:style-name="Tabella93.A19" office:value-type="string">
              <text:p text:style-name="P1158">5101</text:p>
            </table:table-cell>
            <table:table-cell table:style-name="Tabella93.B19" office:value-type="string">
              <text:p text:style-name="P1158">Biblioteca</text:p>
            </table:table-cell>
            <table:table-cell table:style-name="Tabella93.C19" office:value-type="string">
              <text:p text:style-name="P1162">510123</text:p>
            </table:table-cell>
            <table:table-cell table:style-name="Tabella93.D19" office:value-type="string">
              <text:p text:style-name="P1164"><text:span text:style-name="Car._20_predefinito_20_paragrafo"><text:span text:style-name="T146">Nr. bibliografie tematiche prodotte + bollettini nuove accessioni + Consigli di lettura </text:span></text:span><text:span text:style-name="Car._20_predefinito_20_paragrafo"><text:span text:style-name="T147">Io l'ho letto e tu</text:span></text:span></text:p>
            </table:table-cell>
            <table:table-cell table:style-name="Tabella93.E19" office:value-type="string">
              <text:p text:style-name="P1284">12</text:p>
            </table:table-cell>
            <table:table-cell table:style-name="Tabella93.F19" office:value-type="string">
              <text:p text:style-name="P627">32</text:p>
            </table:table-cell>
            <table:table-cell table:style-name="Tabella93.G19" office:value-type="string">
              <text:p text:style-name="P1131">31</text:p>
            </table:table-cell>
            <table:table-cell table:style-name="Tabella93.H19" office:value-type="string">
              <text:p text:style-name="P1133">26</text:p>
            </table:table-cell>
            <table:table-cell table:style-name="Tabella93.I17" office:value-type="float" office:value="33">
              <text:p text:style-name="P848">33</text:p>
            </table:table-cell>
            <table:table-cell table:style-name="Tabella93.I17" office:value-type="float" office:value="18">
              <text:p text:style-name="P842">18</text:p>
            </table:table-cell>
            <table:table-cell table:style-name="Tabella93.K17" office:value-type="float" office:value="46">
              <text:p text:style-name="P667">46</text:p>
            </table:table-cell>
          </table:table-row>
          <table:table-row table:style-name="Tabella93.20">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24</text:p>
            </table:table-cell>
            <table:table-cell table:style-name="Tabella93.A1" office:value-type="string">
              <text:p text:style-name="P1163">% Nr documenti/Nr residenti</text:p>
            </table:table-cell>
            <table:table-cell table:style-name="Tabella93.A1" office:value-type="string">
              <text:p text:style-name="P1288">1,96</text:p>
            </table:table-cell>
            <table:table-cell table:style-name="Tabella93.A1" office:value-type="string">
              <text:p text:style-name="P627">2,40</text:p>
            </table:table-cell>
            <table:table-cell table:style-name="Tabella93.A1" office:value-type="string">
              <text:p text:style-name="P1131">1,98</text:p>
            </table:table-cell>
            <table:table-cell table:style-name="Tabella93.I2" office:value-type="float" office:value="2.067">
              <text:p text:style-name="P849">2,07</text:p>
            </table:table-cell>
            <table:table-cell table:style-name="Tabella93.I2" office:value-type="float" office:value="2.08">
              <text:p text:style-name="P850">2,08</text:p>
            </table:table-cell>
            <table:table-cell table:style-name="Tabella93.I2" office:value-type="float" office:value="2.15">
              <text:p text:style-name="P842">2,15</text:p>
            </table:table-cell>
            <table:table-cell table:style-name="Tabella93.K2" office:value-type="float" office:value="2.1">
              <text:p text:style-name="P667">2,1</text:p>
            </table:table-cell>
          </table:table-row>
          <table:table-row table:style-name="Tabella93.21">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25</text:p>
            </table:table-cell>
            <table:table-cell table:style-name="Tabella93.A1" office:value-type="string">
              <text:p text:style-name="P1161">% Nr utenti attivi nell'anno/Nr residenti</text:p>
            </table:table-cell>
            <table:table-cell table:style-name="Tabella93.A1" office:value-type="string">
              <text:p text:style-name="P1289">0,17</text:p>
            </table:table-cell>
            <table:table-cell table:style-name="Tabella93.A1" office:value-type="string">
              <text:p text:style-name="P627">0,17</text:p>
            </table:table-cell>
            <table:table-cell table:style-name="Tabella93.A1" office:value-type="string">
              <text:p text:style-name="P1131">0,17</text:p>
            </table:table-cell>
            <table:table-cell table:style-name="Tabella93.A1" office:value-type="string">
              <text:p text:style-name="P849">0,176</text:p>
            </table:table-cell>
            <table:table-cell table:style-name="Tabella93.I2" office:value-type="float" office:value="0.17">
              <text:p text:style-name="P850">0,17</text:p>
            </table:table-cell>
            <table:table-cell table:style-name="Tabella93.I2" office:value-type="float" office:value="0.18">
              <text:p text:style-name="P842">0,18</text:p>
            </table:table-cell>
            <table:table-cell table:style-name="Tabella93.K2" office:value-type="float" office:value="0.13">
              <text:p text:style-name="P667">0,13</text:p>
            </table:table-cell>
          </table:table-row>
          <table:table-row table:style-name="Tabella93.22">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26</text:p>
            </table:table-cell>
            <table:table-cell table:style-name="Tabella93.A1" office:value-type="string">
              <text:p text:style-name="P1161">% Nr prestiti/Nr documenti</text:p>
            </table:table-cell>
            <table:table-cell table:style-name="Tabella93.A1" office:value-type="string">
              <text:p text:style-name="P1264">1</text:p>
            </table:table-cell>
            <table:table-cell table:style-name="Tabella93.A1" office:value-type="string">
              <text:p text:style-name="P627">0,98</text:p>
            </table:table-cell>
            <table:table-cell table:style-name="Tabella93.A1" office:value-type="string">
              <text:p text:style-name="P1131">2,05</text:p>
            </table:table-cell>
            <table:table-cell table:style-name="Tabella93.A1" office:value-type="string">
              <text:p text:style-name="P849">0,912</text:p>
            </table:table-cell>
            <table:table-cell table:style-name="Tabella93.I2" office:value-type="float" office:value="0.91">
              <text:p text:style-name="P841">0,91</text:p>
            </table:table-cell>
            <table:table-cell table:style-name="Tabella93.I2" office:value-type="float" office:value="0.83">
              <text:p text:style-name="P842">0,83</text:p>
            </table:table-cell>
            <table:table-cell table:style-name="Tabella93.K2" office:value-type="float" office:value="0.54">
              <text:p text:style-name="P667">0,54</text:p>
            </table:table-cell>
          </table:table-row>
          <table:table-row table:style-name="Tabella93.23">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269">510131</text:p>
            </table:table-cell>
            <table:table-cell table:style-name="Tabella93.D58" office:value-type="string">
              <text:p text:style-name="P1270">% <text:span text:style-name="T205">Nr</text:span>. prestiti/residenti</text:p>
            </table:table-cell>
            <table:table-cell table:style-name="Tabella93.A1" office:value-type="string">
              <text:p text:style-name="P1284">2,08</text:p>
            </table:table-cell>
            <table:table-cell table:style-name="Tabella93.A1" office:value-type="string">
              <text:p text:style-name="P627">2,16</text:p>
            </table:table-cell>
            <table:table-cell table:style-name="Tabella93.A1" office:value-type="string">
              <text:p text:style-name="P1131">2,21</text:p>
            </table:table-cell>
            <table:table-cell table:style-name="Tabella93.A1" office:value-type="string">
              <text:p text:style-name="P849">0,175</text:p>
            </table:table-cell>
            <table:table-cell table:style-name="Tabella93.I2" office:value-type="float" office:value="1.9">
              <text:p text:style-name="P850">1,9</text:p>
            </table:table-cell>
            <table:table-cell table:style-name="Tabella93.I2" office:value-type="float" office:value="1.92">
              <text:p text:style-name="P842">1,92</text:p>
            </table:table-cell>
            <table:table-cell table:style-name="Tabella93.K2" office:value-type="float" office:value="1.24">
              <text:p text:style-name="P667">1,24</text:p>
            </table:table-cell>
          </table:table-row>
          <table:table-row table:style-name="Tabella93.23">
            <table:table-cell table:style-name="Tabella93.A1" office:value-type="string">
              <text:p text:style-name="P1158">5101</text:p>
            </table:table-cell>
            <table:table-cell table:style-name="Tabella93.A1" office:value-type="string">
              <text:p text:style-name="P1158">Biblioteca</text:p>
            </table:table-cell>
            <table:table-cell table:style-name="Tabella93.A1" office:value-type="string">
              <text:p text:style-name="P1162">510127</text:p>
            </table:table-cell>
            <table:table-cell table:style-name="Tabella93.A1" office:value-type="string">
              <text:p text:style-name="P1163">Nr riunioni ass.intercomunale biblioteca</text:p>
            </table:table-cell>
            <table:table-cell table:style-name="Tabella93.A1" office:value-type="string">
              <text:p text:style-name="P1284">5</text:p>
            </table:table-cell>
            <table:table-cell table:style-name="Tabella93.A1" office:value-type="string">
              <text:p text:style-name="P627">2</text:p>
            </table:table-cell>
            <table:table-cell table:style-name="Tabella93.A1" office:value-type="string">
              <text:p text:style-name="P1131">4</text:p>
            </table:table-cell>
            <table:table-cell table:style-name="Tabella93.I2" office:value-type="float" office:value="24">
              <text:p text:style-name="P849">24</text:p>
            </table:table-cell>
            <table:table-cell table:style-name="Tabella93.I2" office:value-type="float" office:value="10">
              <text:p text:style-name="P1029">10</text:p>
            </table:table-cell>
            <table:table-cell table:style-name="Tabella93.I2" office:value-type="float" office:value="13">
              <text:p text:style-name="P1028">13</text:p>
            </table:table-cell>
            <table:table-cell table:style-name="Tabella93.K2" office:value-type="float" office:value="6">
              <text:p text:style-name="P667">6</text:p>
            </table:table-cell>
          </table:table-row>
          <table:table-row table:style-name="Tabella93.25">
            <table:table-cell table:style-name="Tabella93.A1" office:value-type="string">
              <text:p text:style-name="P750">5101</text:p>
            </table:table-cell>
            <table:table-cell table:style-name="Tabella93.A1" office:value-type="string">
              <text:p text:style-name="P750">Biblioteca</text:p>
            </table:table-cell>
            <table:table-cell table:style-name="Tabella93.A1" office:value-type="string">
              <text:p text:style-name="P1190">510134</text:p>
              <text:p text:style-name="P1191">nuovo</text:p>
            </table:table-cell>
            <table:table-cell table:style-name="Tabella93.A1" office:value-type="string">
              <text:p text:style-name="P1174">Nr. incontri Tavoli tecnici distrettuali, metropolitani e regionali</text:p>
            </table:table-cell>
            <table:table-cell table:style-name="Tabella93.A1" office:value-type="string">
              <text:p text:style-name="P1290"/>
            </table:table-cell>
            <table:table-cell table:style-name="Tabella93.A1" office:value-type="string">
              <text:p text:style-name="P669"/>
            </table:table-cell>
            <table:table-cell table:style-name="Tabella93.A1" office:value-type="string">
              <text:p text:style-name="P1131"/>
            </table:table-cell>
            <table:table-cell table:style-name="Tabella93.A1" office:value-type="string">
              <text:p text:style-name="P1133"/>
            </table:table-cell>
            <table:table-cell table:style-name="Tabella93.I2" office:value-type="float" office:value="12">
              <text:p text:style-name="P773">12</text:p>
            </table:table-cell>
            <table:table-cell table:style-name="Tabella93.I2" office:value-type="float" office:value="8">
              <text:p text:style-name="P774">8</text:p>
            </table:table-cell>
            <table:table-cell table:style-name="Tabella93.K2" office:value-type="float" office:value="16">
              <text:p text:style-name="P667">16</text:p>
            </table:table-cell>
          </table:table-row>
          <table:table-row table:style-name="Tabella93.25">
            <table:table-cell table:style-name="Tabella93.A26" office:value-type="string">
              <text:p text:style-name="P627">5201</text:p>
            </table:table-cell>
            <table:table-cell table:style-name="Tabella93.B26" office:value-type="string">
              <text:p text:style-name="P1158">Manif.cult.</text:p>
            </table:table-cell>
            <table:table-cell table:style-name="Tabella93.C26" office:value-type="string">
              <text:p text:style-name="P1162">510129</text:p>
            </table:table-cell>
            <table:table-cell table:style-name="Tabella93.D26" office:value-type="string">
              <text:p text:style-name="P1163">Nr presenze e consultazioni archivio storico</text:p>
            </table:table-cell>
            <table:table-cell table:style-name="Tabella93.E26" office:value-type="string">
              <text:p text:style-name="P1290">5</text:p>
            </table:table-cell>
            <table:table-cell table:style-name="Tabella93.F26" office:value-type="string">
              <text:p text:style-name="P669">5</text:p>
            </table:table-cell>
            <table:table-cell table:style-name="Tabella93.G26" office:value-type="string">
              <text:p text:style-name="P1131">6</text:p>
            </table:table-cell>
            <table:table-cell table:style-name="Tabella93.H26" office:value-type="string">
              <text:p text:style-name="P1133">3</text:p>
            </table:table-cell>
            <table:table-cell table:style-name="Tabella93.I17" office:value-type="float" office:value="3">
              <text:p text:style-name="P841">3</text:p>
            </table:table-cell>
            <table:table-cell table:style-name="Tabella93.I17" office:value-type="float" office:value="7">
              <text:p text:style-name="P842">7</text:p>
            </table:table-cell>
            <table:table-cell table:style-name="Tabella93.K17" office:value-type="float" office:value="3">
              <text:p text:style-name="P667">3</text:p>
            </table:table-cell>
          </table:table-row>
          <table:table-row table:style-name="Tabella93.27">
            <table:table-cell table:style-name="Tabella93.A1" office:value-type="string">
              <text:p text:style-name="P627">5201</text:p>
            </table:table-cell>
            <table:table-cell table:style-name="Tabella93.A1" office:value-type="string">
              <text:p text:style-name="P1158">Manif.cult.</text:p>
            </table:table-cell>
            <table:table-cell table:style-name="Tabella93.A1" office:value-type="string">
              <text:p text:style-name="P1162">520100</text:p>
            </table:table-cell>
            <table:table-cell table:style-name="Tabella93.A1" office:value-type="string">
              <text:p text:style-name="P1163">Nr manifestazioni culturali</text:p>
            </table:table-cell>
            <table:table-cell table:style-name="Tabella93.A1" office:value-type="string">
              <text:p text:style-name="P1291">19</text:p>
            </table:table-cell>
            <table:table-cell table:style-name="Tabella93.A1" office:value-type="string">
              <text:p text:style-name="P627">29</text:p>
            </table:table-cell>
            <table:table-cell table:style-name="Tabella93.A1" office:value-type="string">
              <text:p text:style-name="P1131">22</text:p>
            </table:table-cell>
            <table:table-cell table:style-name="Tabella93.I2" office:value-type="float" office:value="25">
              <text:p text:style-name="P851">25</text:p>
            </table:table-cell>
            <table:table-cell table:style-name="Tabella93.I2" office:value-type="float" office:value="24">
              <text:p text:style-name="P852">2<text:span text:style-name="T148">4</text:span></text:p>
            </table:table-cell>
            <table:table-cell table:style-name="Tabella93.I2" office:value-type="float" office:value="25">
              <text:p text:style-name="P853">25</text:p>
            </table:table-cell>
            <table:table-cell table:style-name="Tabella93.K2" office:value-type="float" office:value="12">
              <text:p text:style-name="P670">1<text:span text:style-name="T206">2</text:span></text:p>
            </table:table-cell>
          </table:table-row>
          <table:table-row table:style-name="Tabella93.28">
            <table:table-cell table:style-name="Tabella93.A1" office:value-type="string">
              <text:p text:style-name="P1158">5201</text:p>
            </table:table-cell>
            <table:table-cell table:style-name="Tabella93.A1" office:value-type="string">
              <text:p text:style-name="P1158">Manif.cult.</text:p>
            </table:table-cell>
            <table:table-cell table:style-name="Tabella93.A1" office:value-type="string">
              <text:p text:style-name="P1162">520101</text:p>
            </table:table-cell>
            <table:table-cell table:style-name="Tabella93.A1" office:value-type="string">
              <text:p text:style-name="P1163">Nr complessivo giornate manifestazioni culturali</text:p>
            </table:table-cell>
            <table:table-cell table:style-name="Tabella93.A1" office:value-type="string">
              <text:p text:style-name="P1283">201</text:p>
            </table:table-cell>
            <table:table-cell table:style-name="Tabella93.A1" office:value-type="string">
              <text:p text:style-name="P627">128</text:p>
            </table:table-cell>
            <table:table-cell table:style-name="Tabella93.A1" office:value-type="string">
              <text:p text:style-name="P1131">50</text:p>
            </table:table-cell>
            <table:table-cell table:style-name="Tabella93.I2" office:value-type="float" office:value="208">
              <text:p text:style-name="P851">208</text:p>
            </table:table-cell>
            <table:table-cell table:style-name="Tabella93.I2" office:value-type="float" office:value="224">
              <text:p text:style-name="P852">2<text:span text:style-name="T148">24</text:span></text:p>
            </table:table-cell>
            <table:table-cell table:style-name="Tabella93.I2" office:value-type="float" office:value="186">
              <text:p text:style-name="P853">186</text:p>
            </table:table-cell>
            <table:table-cell table:style-name="Tabella93.K2" office:value-type="float" office:value="119">
              <text:p text:style-name="P670">119</text:p>
            </table:table-cell>
          </table:table-row>
          <table:table-row table:style-name="Tabella93.29">
            <table:table-cell table:style-name="Tabella93.A1" office:value-type="string">
              <text:p text:style-name="P756">NEW</text:p>
              <text:p text:style-name="P750">520<text:span text:style-name="T149">1</text:span></text:p>
            </table:table-cell>
            <table:table-cell table:style-name="Tabella93.B35" office:value-type="string">
              <text:p text:style-name="P757">Manif. Cult.</text:p>
            </table:table-cell>
            <table:table-cell table:style-name="Tabella93.C35" office:value-type="string">
              <text:p text:style-name="P1179">52010<text:span text:style-name="T150">4</text:span></text:p>
            </table:table-cell>
            <table:table-cell table:style-name="Tabella93.D35" office:value-type="string">
              <text:p text:style-name="P1195"><text:span text:style-name="Car._20_predefinito_20_paragrafo"><text:span text:style-name="T143">Nr. spettatori </text:span></text:span><text:span text:style-name="Car._20_predefinito_20_paragrafo"><text:span text:style-name="T144">manifestazioni </text:span></text:span><text:span text:style-name="Car._20_predefinito_20_paragrafo"><text:span text:style-name="T143"><text:s/>culturali</text:span></text:span></text:p>
            </table:table-cell>
            <table:table-cell table:style-name="Tabella93.A1" office:value-type="string">
              <text:p text:style-name="P1182"/>
            </table:table-cell>
            <table:table-cell table:style-name="Tabella93.A1" office:value-type="string">
              <text:p text:style-name="P1280"/>
            </table:table-cell>
            <table:table-cell table:style-name="Tabella93.A1" office:value-type="string">
              <text:p text:style-name="P627"/>
            </table:table-cell>
            <table:table-cell table:style-name="Tabella93.I2" office:value-type="float" office:value="18773">
              <text:p text:style-name="P851">18773</text:p>
            </table:table-cell>
            <table:table-cell table:style-name="Tabella93.I2" office:value-type="float" office:value="19329">
              <text:p text:style-name="P852">19329</text:p>
            </table:table-cell>
            <table:table-cell table:style-name="Tabella93.I2" office:value-type="float" office:value="15255">
              <text:p text:style-name="P853">15255</text:p>
            </table:table-cell>
            <table:table-cell table:style-name="Tabella93.K1" office:value-type="string">
              <text:p text:style-name="P670">1238<text:span text:style-name="T207">1</text:span>*</text:p>
            </table:table-cell>
          </table:table-row>
          <table:table-row table:style-name="Tabella93.30">
            <table:table-cell table:style-name="Tabella93.A59" office:value-type="string">
              <text:p text:style-name="P1168">5202</text:p>
            </table:table-cell>
            <table:table-cell table:style-name="Tabella93.B30" office:value-type="string">
              <text:p text:style-name="P1168">Att.Cult./ Rass.cinem.</text:p>
            </table:table-cell>
            <table:table-cell table:style-name="Tabella93.C30" office:value-type="string">
              <text:p text:style-name="P1271">520103</text:p>
            </table:table-cell>
            <table:table-cell table:style-name="Tabella93.D30" office:value-type="string">
              <text:p text:style-name="P1265">n. Patrocini concessi dal Servizio</text:p>
            </table:table-cell>
            <table:table-cell table:style-name="Tabella93.G59" office:value-type="string">
              <text:p text:style-name="P1284">64</text:p>
            </table:table-cell>
            <table:table-cell table:style-name="Tabella93.G59" office:value-type="string">
              <text:p text:style-name="P627">64</text:p>
            </table:table-cell>
            <table:table-cell table:style-name="Tabella93.G59" office:value-type="string">
              <text:p text:style-name="P1131">77</text:p>
            </table:table-cell>
            <table:table-cell table:style-name="Tabella93.I17" office:value-type="float" office:value="67">
              <text:p text:style-name="P851">67</text:p>
            </table:table-cell>
            <table:table-cell table:style-name="Tabella93.I17" office:value-type="float" office:value="58">
              <text:p text:style-name="P852">58</text:p>
            </table:table-cell>
            <table:table-cell table:style-name="Tabella93.I17" office:value-type="float" office:value="57">
              <text:p text:style-name="P854">57</text:p>
            </table:table-cell>
            <table:table-cell table:style-name="Tabella93.K17" office:value-type="float" office:value="20">
              <text:p text:style-name="P670">20</text:p>
            </table:table-cell>
          </table:table-row>
          <table:table-row table:style-name="Tabella93.31">
            <table:table-cell table:style-name="Tabella93.A1" office:value-type="string">
              <text:p text:style-name="P1158">5202</text:p>
            </table:table-cell>
            <table:table-cell table:style-name="Tabella93.B35" office:value-type="string">
              <text:p text:style-name="P1158">Att.Cult./ Rass.cinem.</text:p>
            </table:table-cell>
            <table:table-cell table:style-name="Tabella93.C35" office:value-type="string">
              <text:p text:style-name="P1162">520201</text:p>
            </table:table-cell>
            <table:table-cell table:style-name="Tabella93.D35" office:value-type="string">
              <text:p text:style-name="P618">Nr spettatori rassegne/<text:span text:style-name="T208">proiezioni</text:span> cinematografiche</text:p>
            </table:table-cell>
            <table:table-cell table:style-name="Tabella93.A1" office:value-type="string">
              <text:p text:style-name="P1291">900</text:p>
            </table:table-cell>
            <table:table-cell table:style-name="Tabella93.A1" office:value-type="string">
              <text:p text:style-name="P855">16509</text:p>
            </table:table-cell>
            <table:table-cell table:style-name="Tabella93.A1" office:value-type="string">
              <text:p text:style-name="P1131">18643</text:p>
            </table:table-cell>
            <table:table-cell table:style-name="Tabella93.A1" office:value-type="string">
              <text:p text:style-name="P1134">12952</text:p>
            </table:table-cell>
            <table:table-cell table:style-name="Tabella93.I2" office:value-type="float" office:value="14794">
              <text:p text:style-name="P852">14794</text:p>
            </table:table-cell>
            <table:table-cell table:style-name="Tabella93.I2" office:value-type="float" office:value="11443">
              <text:p text:style-name="P853">11443</text:p>
            </table:table-cell>
            <table:table-cell table:style-name="Tabella93.K2" office:value-type="float" office:value="8258">
              <text:p text:style-name="P670">8258</text:p>
            </table:table-cell>
          </table:table-row>
          <table:table-row table:style-name="Tabella93.7">
            <table:table-cell table:style-name="Tabella93.A1" office:value-type="string">
              <text:p text:style-name="P1158">5202</text:p>
            </table:table-cell>
            <table:table-cell table:style-name="Tabella93.B35" office:value-type="string">
              <text:p text:style-name="P1158">Att.Cult./ Rass.cinem.</text:p>
            </table:table-cell>
            <table:table-cell table:style-name="Tabella93.C35" office:value-type="string">
              <text:p text:style-name="P1162">520202</text:p>
            </table:table-cell>
            <table:table-cell table:style-name="Tabella93.D35" office:value-type="string">
              <text:p text:style-name="P740">Nr. Spettacoli teatrali</text:p>
            </table:table-cell>
            <table:table-cell table:style-name="Tabella93.A1" office:value-type="string">
              <text:p text:style-name="P1286">6</text:p>
            </table:table-cell>
            <table:table-cell table:style-name="Tabella93.A1" office:value-type="string">
              <text:p text:style-name="P627">3</text:p>
            </table:table-cell>
            <table:table-cell table:style-name="Tabella93.A1" office:value-type="string">
              <text:p text:style-name="P1131">3</text:p>
            </table:table-cell>
            <table:table-cell table:style-name="Tabella93.I2" office:value-type="float" office:value="4">
              <text:p text:style-name="P851">4</text:p>
            </table:table-cell>
            <table:table-cell table:style-name="Tabella93.I2" office:value-type="float" office:value="0">
              <text:p text:style-name="P852">0</text:p>
            </table:table-cell>
            <table:table-cell table:style-name="Tabella93.I2" office:value-type="float" office:value="0">
              <text:p text:style-name="P853">0</text:p>
            </table:table-cell>
            <table:table-cell table:style-name="Tabella93.K2" office:value-type="float" office:value="0">
              <text:p text:style-name="P670">0</text:p>
            </table:table-cell>
          </table:table-row>
          <table:table-row table:style-name="Tabella93.21">
            <table:table-cell table:style-name="Tabella93.A1" office:value-type="string">
              <text:p text:style-name="P1158">5202</text:p>
            </table:table-cell>
            <table:table-cell table:style-name="Tabella93.B35" office:value-type="string">
              <text:p text:style-name="P1158">Att.Cult./ Rass.cinem.</text:p>
            </table:table-cell>
            <table:table-cell table:style-name="Tabella93.C35" office:value-type="string">
              <text:p text:style-name="P1162">520203</text:p>
            </table:table-cell>
            <table:table-cell table:style-name="Tabella93.D35" office:value-type="string">
              <text:p text:style-name="P740">Nr spettatori spettacoli teatrali</text:p>
            </table:table-cell>
            <table:table-cell table:style-name="Tabella93.A1" office:value-type="string">
              <text:p text:style-name="P1286">300</text:p>
            </table:table-cell>
            <table:table-cell table:style-name="Tabella93.A1" office:value-type="string">
              <text:p text:style-name="P627">255</text:p>
            </table:table-cell>
            <table:table-cell table:style-name="Tabella93.A1" office:value-type="string">
              <text:p text:style-name="P1131">240</text:p>
            </table:table-cell>
            <table:table-cell table:style-name="Tabella93.I2" office:value-type="float" office:value="289">
              <text:p text:style-name="P851">289</text:p>
            </table:table-cell>
            <table:table-cell table:style-name="Tabella93.I2" office:value-type="float" office:value="0">
              <text:p text:style-name="P852">0</text:p>
            </table:table-cell>
            <table:table-cell table:style-name="Tabella93.I2" office:value-type="float" office:value="0">
              <text:p text:style-name="P853">0</text:p>
            </table:table-cell>
            <table:table-cell table:style-name="Tabella93.K2" office:value-type="float" office:value="0">
              <text:p text:style-name="P670">0</text:p>
            </table:table-cell>
          </table:table-row>
          <text:soft-page-break/>
          <table:table-row table:style-name="Tabella93.7">
            <table:table-cell table:style-name="Tabella93.A1" office:value-type="string">
              <text:p text:style-name="P1158">5202</text:p>
            </table:table-cell>
            <table:table-cell table:style-name="Tabella93.B35" office:value-type="string">
              <text:p text:style-name="P1158">Att.Cult./ Rass.cinem.</text:p>
            </table:table-cell>
            <table:table-cell table:style-name="Tabella93.C35" office:value-type="string">
              <text:p text:style-name="P1162">520204</text:p>
            </table:table-cell>
            <table:table-cell table:style-name="Tabella93.D35" office:value-type="string">
              <text:p text:style-name="P618">Nr. mostre</text:p>
            </table:table-cell>
            <table:table-cell table:style-name="Tabella93.A1" office:value-type="string">
              <text:p text:style-name="P1284">10</text:p>
            </table:table-cell>
            <table:table-cell table:style-name="Tabella93.A1" office:value-type="string">
              <text:p text:style-name="P627">6</text:p>
            </table:table-cell>
            <table:table-cell table:style-name="Tabella93.A1" office:value-type="string">
              <text:p text:style-name="P1131">3</text:p>
            </table:table-cell>
            <table:table-cell table:style-name="Tabella93.I2" office:value-type="float" office:value="3">
              <text:p text:style-name="P851">3</text:p>
            </table:table-cell>
            <table:table-cell table:style-name="Tabella93.I2" office:value-type="float" office:value="4">
              <text:p text:style-name="P857">4</text:p>
            </table:table-cell>
            <table:table-cell table:style-name="Tabella93.I2" office:value-type="float" office:value="5">
              <text:p text:style-name="P853">5</text:p>
            </table:table-cell>
            <table:table-cell table:style-name="Tabella93.K2" office:value-type="float" office:value="1">
              <text:p text:style-name="P671">1</text:p>
            </table:table-cell>
          </table:table-row>
          <table:table-row table:style-name="Tabella93.7">
            <table:table-cell table:style-name="Tabella93.A1" office:value-type="string">
              <text:p text:style-name="P1158">5202</text:p>
            </table:table-cell>
            <table:table-cell table:style-name="Tabella93.B35" office:value-type="string">
              <text:p text:style-name="P1158">Att.Cult./ Rass.cinem.</text:p>
            </table:table-cell>
            <table:table-cell table:style-name="Tabella93.C35" office:value-type="string">
              <text:p text:style-name="P1162">520205</text:p>
            </table:table-cell>
            <table:table-cell table:style-name="Tabella93.D35" office:value-type="string">
              <text:p text:style-name="P618">Nr. Visitatori mostre</text:p>
            </table:table-cell>
            <table:table-cell table:style-name="Tabella93.A1" office:value-type="string">
              <text:p text:style-name="P1264">1077</text:p>
            </table:table-cell>
            <table:table-cell table:style-name="Tabella93.A1" office:value-type="string">
              <text:p text:style-name="P627">200</text:p>
            </table:table-cell>
            <table:table-cell table:style-name="Tabella93.A1" office:value-type="string">
              <text:p text:style-name="P1131">809</text:p>
            </table:table-cell>
            <table:table-cell table:style-name="Tabella93.I2" office:value-type="float" office:value="2093">
              <text:p text:style-name="P851">2093</text:p>
            </table:table-cell>
            <table:table-cell table:style-name="Tabella93.I2" office:value-type="float" office:value="452">
              <text:p text:style-name="P852"><text:span text:style-name="T148">4</text:span>52</text:p>
            </table:table-cell>
            <table:table-cell table:style-name="Tabella93.I2" office:value-type="float" office:value="380">
              <text:p text:style-name="P853">380</text:p>
            </table:table-cell>
            <table:table-cell table:style-name="Tabella93.K2" office:value-type="float" office:value="10">
              <text:p text:style-name="P670">1<text:span text:style-name="T206">0</text:span></text:p>
            </table:table-cell>
          </table:table-row>
          <table:table-row table:style-name="Tabella93.36">
            <table:table-cell table:style-name="Tabella93.A1" office:value-type="string">
              <text:p text:style-name="P758">5214<text:note text:id="ftn11" text:note-class="footnote"><text:note-citation>1</text:note-citation><text:note-body><text:p text:style-name="P602">Nota del Cdg: si chiede l’aggiunta di questi indicatori, utili per l’analisi del servizio</text:p></text:note-body></text:note></text:p>
            </table:table-cell>
            <table:table-cell table:style-name="Tabella93.A1" office:value-type="string">
              <text:p text:style-name="P759">Cinema Teatro Italia</text:p>
            </table:table-cell>
            <table:table-cell table:style-name="Tabella93.A1" office:value-type="string">
              <text:p text:style-name="P1180">521401</text:p>
            </table:table-cell>
            <table:table-cell table:style-name="Tabella93.A1" office:value-type="string">
              <text:p text:style-name="P1183">Nr spettatori del cinema</text:p>
            </table:table-cell>
            <table:table-cell table:style-name="Tabella93.A1" office:value-type="string">
              <text:p text:style-name="P1181">13827</text:p>
            </table:table-cell>
            <table:table-cell table:style-name="Tabella93.A1" office:value-type="string">
              <text:p text:style-name="P760">31168</text:p>
            </table:table-cell>
            <table:table-cell table:style-name="Tabella93.A1" office:value-type="string">
              <text:p text:style-name="P760">31890</text:p>
            </table:table-cell>
            <table:table-cell table:style-name="Tabella93.A1" office:value-type="string">
              <text:p text:style-name="P1030">32120</text:p>
            </table:table-cell>
            <table:table-cell table:style-name="Tabella93.I2" office:value-type="float" office:value="36113">
              <text:p text:style-name="P775">36113</text:p>
            </table:table-cell>
            <table:table-cell table:style-name="Tabella93.I2" office:value-type="float" office:value="32984">
              <text:p text:style-name="P776">32984</text:p>
            </table:table-cell>
            <table:table-cell table:style-name="Tabella93.K2" office:value-type="float" office:value="15397">
              <text:p text:style-name="P670">15397</text:p>
            </table:table-cell>
          </table:table-row>
          <table:table-row table:style-name="Tabella93.36">
            <table:table-cell table:style-name="Tabella93.A40" office:value-type="string">
              <text:p text:style-name="P758">5214</text:p>
            </table:table-cell>
            <table:table-cell table:style-name="Tabella93.B40" office:value-type="string">
              <text:p text:style-name="P759">Cinema Teatro Italia</text:p>
            </table:table-cell>
            <table:table-cell table:style-name="Tabella93.C40" office:value-type="string">
              <text:p text:style-name="P1180">521402</text:p>
            </table:table-cell>
            <table:table-cell table:style-name="Tabella93.D40" office:value-type="string">
              <text:p text:style-name="P1183">Nr spettatori teatro</text:p>
            </table:table-cell>
            <table:table-cell table:style-name="Tabella93.E40" office:value-type="string">
              <text:p text:style-name="P1181">300</text:p>
            </table:table-cell>
            <table:table-cell table:style-name="Tabella93.F40" office:value-type="string">
              <text:p text:style-name="P760">220</text:p>
            </table:table-cell>
            <table:table-cell table:style-name="Tabella93.G40" office:value-type="string">
              <text:p text:style-name="P760">240</text:p>
            </table:table-cell>
            <table:table-cell table:style-name="Tabella93.H40" office:value-type="string">
              <text:p text:style-name="P1030">289</text:p>
            </table:table-cell>
            <table:table-cell table:style-name="Tabella93.I17" office:value-type="float" office:value="0">
              <text:p text:style-name="P775">0</text:p>
            </table:table-cell>
            <table:table-cell table:style-name="Tabella93.I17" office:value-type="float" office:value="0">
              <text:p text:style-name="P776">0</text:p>
            </table:table-cell>
            <table:table-cell table:style-name="Tabella93.K17" office:value-type="float" office:value="0">
              <text:p text:style-name="P670">0</text:p>
            </table:table-cell>
          </table:table-row>
          <table:table-row table:style-name="Tabella93.36">
            <table:table-cell table:style-name="Tabella93.A38" office:value-type="string">
              <text:p text:style-name="P758">5214</text:p>
            </table:table-cell>
            <table:table-cell table:style-name="Tabella93.B38" office:value-type="string">
              <text:p text:style-name="P759">Cinema Teatro Italia</text:p>
            </table:table-cell>
            <table:table-cell table:style-name="Tabella93.C38" office:value-type="string">
              <text:p text:style-name="P1180">521403</text:p>
            </table:table-cell>
            <table:table-cell table:style-name="Tabella93.D38" office:value-type="string">
              <text:p text:style-name="P1183">Nr spettatori altri eventi</text:p>
            </table:table-cell>
            <table:table-cell table:style-name="Tabella93.E38" office:value-type="string">
              <text:p text:style-name="P1181">1340</text:p>
            </table:table-cell>
            <table:table-cell table:style-name="Tabella93.F38" office:value-type="string">
              <text:p text:style-name="P760">1660</text:p>
            </table:table-cell>
            <table:table-cell table:style-name="Tabella93.G38" office:value-type="string">
              <text:p text:style-name="P760">2431</text:p>
            </table:table-cell>
            <table:table-cell table:style-name="Tabella93.H38" office:value-type="string">
              <text:p text:style-name="P1030">2692</text:p>
            </table:table-cell>
            <table:table-cell table:style-name="Tabella93.I17" office:value-type="float" office:value="2390">
              <text:p text:style-name="P775">2390</text:p>
            </table:table-cell>
            <table:table-cell table:style-name="Tabella93.I17" office:value-type="float" office:value="5886">
              <text:p text:style-name="P776">5886</text:p>
            </table:table-cell>
            <table:table-cell table:style-name="Tabella93.K17" office:value-type="float" office:value="1056">
              <text:p text:style-name="P670">1056</text:p>
            </table:table-cell>
          </table:table-row>
          <table:table-row table:style-name="Tabella93.36">
            <table:table-cell table:style-name="Tabella93.A39" office:value-type="string">
              <text:p text:style-name="P758">5214</text:p>
            </table:table-cell>
            <table:table-cell table:style-name="Tabella93.B39" office:value-type="string">
              <text:p text:style-name="P759">Cinema Teatro Italia</text:p>
            </table:table-cell>
            <table:table-cell table:style-name="Tabella93.C39" office:value-type="string">
              <text:p text:style-name="P1180">521404</text:p>
            </table:table-cell>
            <table:table-cell table:style-name="Tabella93.D39" office:value-type="string">
              <text:p text:style-name="P1183">Nr di giornate di utilizzo della sala all’anno</text:p>
            </table:table-cell>
            <table:table-cell table:style-name="Tabella93.E39" office:value-type="string">
              <text:p text:style-name="P1292"/>
            </table:table-cell>
            <table:table-cell table:style-name="Tabella93.F39" office:value-type="string">
              <text:p text:style-name="P627"/>
            </table:table-cell>
            <table:table-cell table:style-name="Tabella93.G39" office:value-type="string">
              <text:p text:style-name="P1131"/>
            </table:table-cell>
            <table:table-cell table:style-name="Tabella93.H39" office:value-type="string">
              <text:p text:style-name="P1131"/>
            </table:table-cell>
            <table:table-cell table:style-name="Tabella93.I39" office:value-type="string">
              <text:p text:style-name="P775"/>
            </table:table-cell>
            <table:table-cell table:style-name="Tabella93.I17" office:value-type="float" office:value="246">
              <text:p text:style-name="P776">246</text:p>
            </table:table-cell>
            <table:table-cell table:style-name="Tabella93.K17" office:value-type="float" office:value="99">
              <text:p text:style-name="P670">99</text:p>
            </table:table-cell>
          </table:table-row>
          <table:table-row table:style-name="Tabella93.36">
            <table:table-cell table:style-name="Tabella93.A40" office:value-type="string">
              <text:p text:style-name="P1158">5202</text:p>
            </table:table-cell>
            <table:table-cell table:style-name="Tabella93.B40" office:value-type="string">
              <text:p text:style-name="P1158">Att.Cult./ Rass.cinem.</text:p>
            </table:table-cell>
            <table:table-cell table:style-name="Tabella93.C40" office:value-type="string">
              <text:p text:style-name="P1162">520206</text:p>
            </table:table-cell>
            <table:table-cell table:style-name="Tabella93.D40" office:value-type="string">
              <text:p text:style-name="P618">altri eventi culturali (concerti, convegni, conferenze…)</text:p>
            </table:table-cell>
            <table:table-cell table:style-name="Tabella93.E40" office:value-type="string">
              <text:p text:style-name="P1292">27</text:p>
            </table:table-cell>
            <table:table-cell table:style-name="Tabella93.F40" office:value-type="string">
              <text:p text:style-name="P627">20</text:p>
            </table:table-cell>
            <table:table-cell table:style-name="Tabella93.G40" office:value-type="string">
              <text:p text:style-name="P1131">16</text:p>
            </table:table-cell>
            <table:table-cell table:style-name="Tabella93.H40" office:value-type="string">
              <text:p text:style-name="P1131">---</text:p>
            </table:table-cell>
            <table:table-cell table:style-name="Tabella93.I40" office:value-type="string">
              <text:p text:style-name="P775">---</text:p>
            </table:table-cell>
            <table:table-cell table:style-name="Tabella93.J40" office:value-type="string">
              <text:p text:style-name="P1039"/>
            </table:table-cell>
            <table:table-cell table:style-name="Tabella93.K17">
              <text:p text:style-name="P640"/>
            </table:table-cell>
          </table:table-row>
          <table:table-row table:style-name="Tabella93.41">
            <table:table-cell table:style-name="Tabella93.A1" office:value-type="string">
              <text:p text:style-name="P1158">5205</text:p>
            </table:table-cell>
            <table:table-cell table:style-name="Tabella93.A1" office:value-type="string">
              <text:p text:style-name="P1161">Polit.Giov.</text:p>
            </table:table-cell>
            <table:table-cell table:style-name="Tabella93.A1" office:value-type="string">
              <text:p text:style-name="P1162">520207</text:p>
            </table:table-cell>
            <table:table-cell table:style-name="Tabella93.A1" office:value-type="string">
              <text:p text:style-name="P618">Nr. Complessivo spettatori altri eventi culturali</text:p>
            </table:table-cell>
            <table:table-cell table:style-name="Tabella93.A1" office:value-type="string">
              <text:p text:style-name="P1284">2527</text:p>
            </table:table-cell>
            <table:table-cell table:style-name="Tabella93.A1" office:value-type="string">
              <text:p text:style-name="P627">2500</text:p>
            </table:table-cell>
            <table:table-cell table:style-name="Tabella93.A1" office:value-type="string">
              <text:p text:style-name="P1080">2431</text:p>
            </table:table-cell>
            <table:table-cell table:style-name="Tabella93.A1" office:value-type="string">
              <text:p text:style-name="P1080">---</text:p>
            </table:table-cell>
            <table:table-cell table:style-name="Tabella93.A1" office:value-type="string">
              <text:p text:style-name="P775">---</text:p>
            </table:table-cell>
            <table:table-cell table:style-name="Tabella93.A1" office:value-type="string">
              <text:p text:style-name="P610">--</text:p>
            </table:table-cell>
            <table:table-cell table:style-name="Tabella93.K2">
              <text:p text:style-name="P640"/>
            </table:table-cell>
          </table:table-row>
          <table:table-row table:style-name="Tabella93.7">
            <table:table-cell table:style-name="Tabella93.A1" office:value-type="string">
              <text:p text:style-name="P627">5205</text:p>
            </table:table-cell>
            <table:table-cell table:style-name="Tabella93.A1" office:value-type="string">
              <text:p text:style-name="P618">Polit.Giov.</text:p>
            </table:table-cell>
            <table:table-cell table:style-name="Tabella93.A1" office:value-type="string">
              <text:p text:style-name="P627">520500</text:p>
            </table:table-cell>
            <table:table-cell table:style-name="Tabella93.A1" office:value-type="string">
              <text:p text:style-name="P608">Nr. Centri giovanili </text:p>
            </table:table-cell>
            <table:table-cell table:style-name="Tabella93.A1" office:value-type="string">
              <text:p text:style-name="P1291">1</text:p>
            </table:table-cell>
            <table:table-cell table:style-name="Tabella93.A1" office:value-type="string">
              <text:p text:style-name="P627">1</text:p>
            </table:table-cell>
            <table:table-cell table:style-name="Tabella93.A1" office:value-type="string">
              <text:p text:style-name="P1080">1</text:p>
            </table:table-cell>
            <table:table-cell table:style-name="Tabella93.A1" office:value-type="string">
              <text:p text:style-name="P1081">1</text:p>
            </table:table-cell>
            <table:table-cell table:style-name="Tabella93.I2" office:value-type="float" office:value="1">
              <text:p text:style-name="P1129">1</text:p>
            </table:table-cell>
            <table:table-cell table:style-name="Tabella93.A1" office:value-type="string">
              <text:p text:style-name="P611">1</text:p>
            </table:table-cell>
            <table:table-cell table:style-name="Tabella93.K2">
              <text:p text:style-name="P640"/>
            </table:table-cell>
          </table:table-row>
          <table:table-row table:style-name="Tabella93.21">
            <table:table-cell table:style-name="Tabella93.A1" office:value-type="string">
              <text:p text:style-name="P627">5205</text:p>
            </table:table-cell>
            <table:table-cell table:style-name="Tabella93.A1" office:value-type="string">
              <text:p text:style-name="P618">Polit.Giov.</text:p>
            </table:table-cell>
            <table:table-cell table:style-name="Tabella93.A1" office:value-type="string">
              <text:p text:style-name="P1264">520506</text:p>
            </table:table-cell>
            <table:table-cell table:style-name="Tabella93.D58" office:value-type="string">
              <text:p text:style-name="P1265"><text:span text:style-name="T200">Nr</text:span>. giornate annuali di apertura del centro<text:span text:style-name="T200">giovanile Suelo</text:span></text:p>
            </table:table-cell>
            <table:table-cell table:style-name="Tabella93.A1" office:value-type="string">
              <text:p text:style-name="P1287">168</text:p>
            </table:table-cell>
            <table:table-cell table:style-name="Tabella93.A1" office:value-type="string">
              <text:p text:style-name="P627">164</text:p>
            </table:table-cell>
            <table:table-cell table:style-name="Tabella93.A1" office:value-type="string">
              <text:p text:style-name="P1131">125</text:p>
            </table:table-cell>
            <table:table-cell table:style-name="Tabella93.H44" table:number-rows-spanned="2" table:number-columns-spanned="4" office:value-type="string">
              <text:p text:style-name="P672"><text:span text:style-name="T67">Il centro </text:span><text:span text:style-name="T68">giovanile non ha più <text:s/>apertura continua ma viene usato per noleggi o attività istituzionali. </text:span><text:span text:style-name="T69">Dal 2019 è stato affidato in concessione.</text:span></text:p>
            </table:table-cell>
            <table:covered-table-cell/>
            <table:covered-table-cell/>
            <table:covered-table-cell/>
          </table:table-row>
          <table:table-row table:style-name="Tabella93.44">
            <table:table-cell table:style-name="Tabella93.A1" office:value-type="string">
              <text:p text:style-name="P627">5205</text:p>
            </table:table-cell>
            <table:table-cell table:style-name="Tabella93.A1" office:value-type="string">
              <text:p text:style-name="P618">Polit.Giov.</text:p>
            </table:table-cell>
            <table:table-cell table:style-name="Tabella93.A1" office:value-type="string">
              <text:p text:style-name="P627">520501</text:p>
            </table:table-cell>
            <table:table-cell table:style-name="Tabella93.A1" office:value-type="string">
              <text:p text:style-name="P618">Nr. Ore di apertura settimanali</text:p>
            </table:table-cell>
            <table:table-cell table:style-name="Tabella93.A1" office:value-type="string">
              <text:p text:style-name="P1284">17,45</text:p>
            </table:table-cell>
            <table:table-cell table:style-name="Tabella93.A1" office:value-type="string">
              <text:p text:style-name="P673">21</text:p>
            </table:table-cell>
            <table:table-cell table:style-name="Tabella93.A1" office:value-type="string">
              <text:p text:style-name="P1131">20</text:p>
            </table:table-cell>
            <table:covered-table-cell/>
            <table:covered-table-cell/>
            <table:covered-table-cell/>
            <table:covered-table-cell/>
          </table:table-row>
          <table:table-row table:style-name="Tabella93.21">
            <table:table-cell table:style-name="Tabella93.A1" office:value-type="string">
              <text:p text:style-name="P856">5205</text:p>
            </table:table-cell>
            <table:table-cell table:style-name="Tabella93.A1" office:value-type="string">
              <text:p text:style-name="P856">Polit.Giov.</text:p>
            </table:table-cell>
            <table:table-cell table:style-name="Tabella93.A1" office:value-type="string">
              <text:p text:style-name="P856">520505</text:p>
            </table:table-cell>
            <table:table-cell table:style-name="Tabella93.D58" office:value-type="string">
              <text:p text:style-name="P856">Nr. iniziative Culturali laboratoriali <text:s/>pomeridiane</text:p>
            </table:table-cell>
            <table:table-cell table:style-name="Tabella93.A1" office:value-type="string">
              <text:p text:style-name="P855">146</text:p>
            </table:table-cell>
            <table:table-cell table:style-name="Tabella93.A1" office:value-type="string">
              <text:p text:style-name="P855">88</text:p>
            </table:table-cell>
            <table:table-cell table:style-name="Tabella93.A1" office:value-type="string">
              <text:p text:style-name="P1131">77</text:p>
            </table:table-cell>
            <table:table-cell table:style-name="Tabella93.A1" office:value-type="string">
              <text:p text:style-name="P1199"/>
            </table:table-cell>
            <table:table-cell table:style-name="Tabella93.A1" office:value-type="string">
              <text:p text:style-name="P1199"/>
            </table:table-cell>
            <table:table-cell table:style-name="Tabella93.A1" office:value-type="string">
              <text:p text:style-name="P1199"/>
            </table:table-cell>
            <table:table-cell table:style-name="Tabella93.K2" table:number-rows-spanned="2">
              <text:p text:style-name="P640"/>
            </table:table-cell>
          </table:table-row>
          <table:table-row table:style-name="Tabella93.46">
            <table:table-cell table:style-name="Tabella93.A1" office:value-type="string">
              <text:p text:style-name="P627">5205</text:p>
            </table:table-cell>
            <table:table-cell table:style-name="Tabella93.A1" office:value-type="string">
              <text:p text:style-name="P618">Polit.Giov.</text:p>
            </table:table-cell>
            <table:table-cell table:style-name="Tabella93.A1" office:value-type="string">
              <text:p text:style-name="P615">520502</text:p>
            </table:table-cell>
            <table:table-cell table:style-name="Tabella93.A1" office:value-type="string">
              <text:p text:style-name="P740">Nr. Eventi culturali serali</text:p>
            </table:table-cell>
            <table:table-cell table:style-name="Tabella93.A1" office:value-type="string">
              <text:p text:style-name="P1290">48</text:p>
            </table:table-cell>
            <table:table-cell table:style-name="Tabella93.A1" office:value-type="string">
              <text:p text:style-name="P627">41</text:p>
            </table:table-cell>
            <table:table-cell table:style-name="Tabella93.A1" office:value-type="string">
              <text:p text:style-name="P1082">34</text:p>
            </table:table-cell>
            <table:table-cell table:style-name="Tabella93.A1" office:value-type="string">
              <text:p text:style-name="P1199"/>
            </table:table-cell>
            <table:table-cell table:style-name="Tabella93.A1" office:value-type="string">
              <text:p text:style-name="P1199"/>
            </table:table-cell>
            <table:table-cell table:style-name="Tabella93.A1" office:value-type="string">
              <text:p text:style-name="P1199"/>
            </table:table-cell>
            <table:covered-table-cell/>
          </table:table-row>
          <table:table-row table:style-name="Tabella93.46">
            <table:table-cell table:style-name="Tabella93.A47" office:value-type="string">
              <text:p text:style-name="P627">5205</text:p>
            </table:table-cell>
            <table:table-cell table:style-name="Tabella93.B47" office:value-type="string">
              <text:p text:style-name="P618">Polit.Giov.</text:p>
            </table:table-cell>
            <table:table-cell table:style-name="Tabella93.C47" office:value-type="string">
              <text:p text:style-name="P1184">520511</text:p>
            </table:table-cell>
            <table:table-cell table:style-name="Tabella93.D47" office:value-type="string">
              <text:p text:style-name="P1185">Nr. aperture straordinarie annuali <text:s/>per iniziative ospitate: attività di associazioni, noleggi a terzi</text:p>
            </table:table-cell>
            <table:table-cell table:style-name="Tabella93.E47" office:value-type="string">
              <text:p text:style-name="P1290"/>
            </table:table-cell>
            <table:table-cell table:style-name="Tabella93.F47" office:value-type="string">
              <text:p text:style-name="P627">21</text:p>
            </table:table-cell>
            <table:table-cell table:style-name="Tabella93.G47" office:value-type="string">
              <text:p text:style-name="P674">3<text:span text:style-name="T152">6</text:span></text:p>
            </table:table-cell>
            <table:table-cell table:style-name="Tabella93.H47" office:value-type="string">
              <text:p text:style-name="P675">40</text:p>
            </table:table-cell>
            <table:table-cell table:style-name="Tabella93.I17" office:value-type="float" office:value="49">
              <text:p text:style-name="P775">49</text:p>
            </table:table-cell>
            <table:table-cell table:style-name="Tabella93.J47" office:value-type="string">
              <text:p text:style-name="P1196">3</text:p>
            </table:table-cell>
            <table:table-cell table:style-name="Tabella93.K47">
              <text:p text:style-name="P667"/>
            </table:table-cell>
          </table:table-row>
          <text:soft-page-break/>
          <table:table-row table:style-name="Tabella93.48">
            <table:table-cell table:style-name="Tabella93.A1" office:value-type="string">
              <text:p text:style-name="P627">5205</text:p>
            </table:table-cell>
            <table:table-cell table:style-name="Tabella93.A1" office:value-type="string">
              <text:p text:style-name="P618">Polit.Giov.</text:p>
            </table:table-cell>
            <table:table-cell table:style-name="Tabella93.A1" office:value-type="string">
              <text:p text:style-name="P1268">520512</text:p>
            </table:table-cell>
            <table:table-cell table:style-name="Tabella93.D58" office:value-type="string">
              <text:p text:style-name="P1265"><text:span text:style-name="T200">P</text:span>resenze complessive del centro</text:p>
            </table:table-cell>
            <table:table-cell table:style-name="Tabella93.A1" office:value-type="string">
              <text:p text:style-name="P1281">4700</text:p>
            </table:table-cell>
            <table:table-cell table:style-name="Tabella93.A1" office:value-type="string">
              <text:p text:style-name="P627">4800</text:p>
            </table:table-cell>
            <table:table-cell table:style-name="Tabella93.A1" office:value-type="string">
              <text:p text:style-name="P1131">3765</text:p>
            </table:table-cell>
            <table:table-cell table:style-name="Tabella93.A1" office:value-type="string">
              <text:p text:style-name="P1199"/>
            </table:table-cell>
            <table:table-cell table:style-name="Tabella93.A1" office:value-type="string">
              <text:p text:style-name="P1199"/>
            </table:table-cell>
            <table:table-cell table:style-name="Tabella93.J48" office:value-type="string">
              <text:p text:style-name="P1199"/>
            </table:table-cell>
            <table:table-cell table:style-name="Tabella93.K48">
              <text:p text:style-name="P676"/>
            </table:table-cell>
          </table:table-row>
          <table:table-row table:style-name="Tabella93.49">
            <table:table-cell table:style-name="Tabella93.A1" office:value-type="string">
              <text:p text:style-name="P627">5205</text:p>
            </table:table-cell>
            <table:table-cell table:style-name="Tabella93.A1" office:value-type="string">
              <text:p text:style-name="P618">Polit.Giov.</text:p>
            </table:table-cell>
            <table:table-cell table:style-name="Tabella93.A1" office:value-type="string">
              <text:p text:style-name="P615">520503</text:p>
            </table:table-cell>
            <table:table-cell table:style-name="Tabella93.A1" office:value-type="string">
              <text:p text:style-name="P618">Media giornaliera frequentanti centro giovanile- pomeridiana</text:p>
            </table:table-cell>
            <table:table-cell table:style-name="Tabella93.A1" office:value-type="string">
              <text:p text:style-name="P1281">8</text:p>
            </table:table-cell>
            <table:table-cell table:style-name="Tabella93.A1" office:value-type="string">
              <text:p text:style-name="P627">8</text:p>
            </table:table-cell>
            <table:table-cell table:style-name="Tabella93.A1" office:value-type="string">
              <text:p text:style-name="P1131">5</text:p>
            </table:table-cell>
            <table:table-cell table:style-name="Tabella93.A1" office:value-type="string">
              <text:p text:style-name="P1199"/>
            </table:table-cell>
            <table:table-cell table:style-name="Tabella93.A1" office:value-type="string">
              <text:p text:style-name="P1199"/>
            </table:table-cell>
            <table:table-cell table:style-name="Tabella93.A1" office:value-type="string">
              <text:p text:style-name="P1152"/>
            </table:table-cell>
            <table:table-cell table:style-name="Tabella93.K1" table:number-rows-spanned="2" office:value-type="string">
              <text:p text:style-name="P676"/>
            </table:table-cell>
          </table:table-row>
          <table:table-row table:style-name="Tabella93.50">
            <table:table-cell table:style-name="Tabella93.A1" office:value-type="string">
              <text:p text:style-name="P677">5299</text:p>
            </table:table-cell>
            <table:table-cell table:style-name="Tabella93.A1" office:value-type="string">
              <text:p text:style-name="P678">Costi com.cultura</text:p>
            </table:table-cell>
            <table:table-cell table:style-name="Tabella93.A1" office:value-type="string">
              <text:p text:style-name="P615">520504</text:p>
            </table:table-cell>
            <table:table-cell table:style-name="Tabella93.A1" office:value-type="string">
              <text:p text:style-name="P740">Media giornaliera frequentanti centro giovanile -serale</text:p>
            </table:table-cell>
            <table:table-cell table:style-name="Tabella93.A1" office:value-type="string">
              <text:p text:style-name="P1280">50</text:p>
            </table:table-cell>
            <table:table-cell table:style-name="Tabella93.A1" office:value-type="string">
              <text:p text:style-name="P627">55</text:p>
            </table:table-cell>
            <table:table-cell table:style-name="Tabella93.A1" office:value-type="string">
              <text:p text:style-name="P1131">84,5</text:p>
            </table:table-cell>
            <table:table-cell table:style-name="Tabella93.A1" office:value-type="string">
              <text:p text:style-name="P1199"/>
            </table:table-cell>
            <table:table-cell table:style-name="Tabella93.A1" office:value-type="string">
              <text:p text:style-name="P1199"/>
            </table:table-cell>
            <table:table-cell table:style-name="Tabella93.A1" office:value-type="string">
              <text:p text:style-name="P1199"/>
            </table:table-cell>
            <table:covered-table-cell/>
          </table:table-row>
          <table:table-row table:style-name="Tabella93.51">
            <table:table-cell table:style-name="Tabella93.A1" office:value-type="string">
              <text:p text:style-name="P761">5205</text:p>
            </table:table-cell>
            <table:table-cell table:style-name="Tabella93.A1" office:value-type="string">
              <text:p text:style-name="P787">Polit.Giov.</text:p>
            </table:table-cell>
            <table:table-cell table:style-name="Tabella93.A1" office:value-type="string">
              <text:p text:style-name="P1186">520509</text:p>
              <text:p text:style-name="P1187">nuovo</text:p>
            </table:table-cell>
            <table:table-cell table:style-name="Tabella93.A1" office:value-type="string">
              <text:p text:style-name="P1188"><text:span text:style-name="T151">Nr. </text:span>tessere Younger card rilasciate</text:p>
            </table:table-cell>
            <table:table-cell table:style-name="Tabella93.A1" office:value-type="string">
              <text:p text:style-name="P679"/>
            </table:table-cell>
            <table:table-cell table:style-name="Tabella93.A1" office:value-type="string">
              <text:p text:style-name="P680">24</text:p>
            </table:table-cell>
            <table:table-cell table:style-name="Tabella93.A1" office:value-type="string">
              <text:p text:style-name="P680">28</text:p>
            </table:table-cell>
            <table:table-cell table:style-name="Tabella93.I2" office:value-type="float" office:value="22">
              <text:p text:style-name="P1197">22</text:p>
            </table:table-cell>
            <table:table-cell table:style-name="Tabella93.I2" office:value-type="float" office:value="12">
              <text:p text:style-name="P1198">12</text:p>
            </table:table-cell>
            <table:table-cell table:style-name="Tabella93.A1" office:value-type="string">
              <text:p text:style-name="P1196">10</text:p>
            </table:table-cell>
            <table:table-cell table:style-name="Tabella93.K2" office:value-type="float" office:value="7">
              <text:p text:style-name="P667">7</text:p>
            </table:table-cell>
          </table:table-row>
          <table:table-row table:style-name="Tabella93.7">
            <table:table-cell table:style-name="Tabella93.A52" office:value-type="string">
              <text:p text:style-name="P677">5299</text:p>
            </table:table-cell>
            <table:table-cell table:style-name="Tabella93.B52" office:value-type="string">
              <text:p text:style-name="P678">Costi com.cultura</text:p>
            </table:table-cell>
            <table:table-cell table:style-name="Tabella93.C52" office:value-type="string">
              <text:p text:style-name="P615">529906</text:p>
            </table:table-cell>
            <table:table-cell table:style-name="Tabella93.D52" office:value-type="string">
              <text:p text:style-name="P606">Nr centri culturali</text:p>
            </table:table-cell>
            <table:table-cell table:style-name="Tabella93.E52" office:value-type="string">
              <text:p text:style-name="P1280">1</text:p>
            </table:table-cell>
            <table:table-cell table:style-name="Tabella93.F52" office:value-type="string">
              <text:p text:style-name="P751">1</text:p>
            </table:table-cell>
            <table:table-cell table:style-name="Tabella93.G52" office:value-type="string">
              <text:p text:style-name="P1131">1</text:p>
            </table:table-cell>
            <table:table-cell table:style-name="Tabella93.H52" office:value-type="string">
              <text:p text:style-name="P1136">1</text:p>
            </table:table-cell>
            <table:table-cell table:style-name="Tabella93.I17" office:value-type="float" office:value="1">
              <text:p text:style-name="P777">1</text:p>
            </table:table-cell>
            <table:table-cell table:style-name="Tabella93.J52" office:value-type="string">
              <text:p text:style-name="P1196">1</text:p>
            </table:table-cell>
            <table:table-cell table:style-name="Tabella93.K17" office:value-type="float" office:value="1">
              <text:p text:style-name="P676">1</text:p>
            </table:table-cell>
          </table:table-row>
          <table:table-row table:style-name="Tabella93.53">
            <table:table-cell table:style-name="Tabella93.A1" office:value-type="string">
              <text:p text:style-name="P677">5212</text:p>
            </table:table-cell>
            <table:table-cell table:style-name="Tabella93.A1" office:value-type="string">
              <text:p text:style-name="P618">La Scuola</text:p>
            </table:table-cell>
            <table:table-cell table:style-name="Tabella93.A1" office:value-type="string">
              <text:p text:style-name="P615">529907</text:p>
            </table:table-cell>
            <table:table-cell table:style-name="Tabella93.A1" office:value-type="string">
              <text:p text:style-name="P740">Media giornaliera frequentanti centr<text:span text:style-name="T209">o</text:span> cultural<text:span text:style-name="T209">e La Scuola</text:span></text:p>
            </table:table-cell>
            <table:table-cell table:style-name="Tabella93.A1" office:value-type="string">
              <text:p text:style-name="P1282">50</text:p>
            </table:table-cell>
            <table:table-cell table:style-name="Tabella93.A1" office:value-type="string">
              <text:p text:style-name="P751">50</text:p>
            </table:table-cell>
            <table:table-cell table:style-name="Tabella93.A1" office:value-type="string">
              <text:p text:style-name="P1131">46</text:p>
            </table:table-cell>
            <table:table-cell table:style-name="Tabella93.I2" office:value-type="float" office:value="45">
              <text:p text:style-name="P858">45</text:p>
            </table:table-cell>
            <table:table-cell table:style-name="Tabella93.I2" office:value-type="float" office:value="43">
              <text:p text:style-name="P777">43</text:p>
            </table:table-cell>
            <table:table-cell table:style-name="Tabella93.I2" office:value-type="float" office:value="43">
              <text:p text:style-name="P778">43</text:p>
            </table:table-cell>
            <table:table-cell table:style-name="Tabella93.K1" office:value-type="string">
              <text:p text:style-name="P676">1<text:span text:style-name="T207">6**</text:span></text:p>
            </table:table-cell>
          </table:table-row>
          <table:table-row table:style-name="Tabella93.54">
            <table:table-cell table:style-name="Tabella93.A1" office:value-type="string">
              <text:p text:style-name="P677">5299</text:p>
            </table:table-cell>
            <table:table-cell table:style-name="Tabella93.A1" office:value-type="string">
              <text:p text:style-name="P678">Costi com. cultura</text:p>
            </table:table-cell>
            <table:table-cell table:style-name="Tabella93.A1" office:value-type="string">
              <text:p text:style-name="P615">521200</text:p>
            </table:table-cell>
            <table:table-cell table:style-name="Tabella93.A1" office:value-type="string">
              <text:p text:style-name="P740">Nr ore annue noleggio sale Centro culturale</text:p>
            </table:table-cell>
            <table:table-cell table:style-name="Tabella93.A1" office:value-type="string">
              <text:p text:style-name="P1280">3075</text:p>
            </table:table-cell>
            <table:table-cell table:style-name="Tabella93.A1" office:value-type="string">
              <text:p text:style-name="P751">2969</text:p>
            </table:table-cell>
            <table:table-cell table:style-name="Tabella93.A1" office:value-type="string">
              <text:p text:style-name="P1131">2725</text:p>
            </table:table-cell>
            <table:table-cell table:style-name="Tabella93.I2" office:value-type="float" office:value="2425">
              <text:p text:style-name="P858">2425</text:p>
            </table:table-cell>
            <table:table-cell table:style-name="Tabella93.I2" office:value-type="float" office:value="2201">
              <text:p text:style-name="P777">2201</text:p>
            </table:table-cell>
            <table:table-cell table:style-name="Tabella93.I2" office:value-type="float" office:value="2158">
              <text:p text:style-name="P778">2158</text:p>
            </table:table-cell>
            <table:table-cell table:style-name="Tabella93.K1" office:value-type="string">
              <text:p text:style-name="P676">1067</text:p>
            </table:table-cell>
          </table:table-row>
          <table:table-row table:style-name="Tabella93.54">
            <table:table-cell table:style-name="Tabella93.A55" office:value-type="string">
              <text:p text:style-name="P1090">5212</text:p>
            </table:table-cell>
            <table:table-cell table:style-name="Tabella93.B55" office:value-type="string">
              <text:p text:style-name="P1091">La Scuola</text:p>
            </table:table-cell>
            <table:table-cell table:style-name="Tabella93.C55" office:value-type="string">
              <text:p text:style-name="P1092">521204</text:p>
              <text:p text:style-name="P1093">nuovo</text:p>
            </table:table-cell>
            <table:table-cell table:style-name="Tabella93.D55" office:value-type="string">
              <text:p text:style-name="P1094">Nr. ore utilizzo annue indipendentemente dal noleggio</text:p>
            </table:table-cell>
            <table:table-cell table:style-name="Tabella93.E55" office:value-type="string">
              <text:p text:style-name="P1280"/>
            </table:table-cell>
            <table:table-cell table:style-name="Tabella93.F55" office:value-type="string">
              <text:p text:style-name="P751"/>
            </table:table-cell>
            <table:table-cell table:style-name="Tabella93.G55" office:value-type="string">
              <text:p text:style-name="P1135">4444</text:p>
            </table:table-cell>
            <table:table-cell table:style-name="Tabella93.I17" office:value-type="float" office:value="4125">
              <text:p text:style-name="P859">4125</text:p>
            </table:table-cell>
            <table:table-cell table:style-name="Tabella93.I17" office:value-type="float" office:value="3914">
              <text:p text:style-name="P777">3914</text:p>
            </table:table-cell>
            <table:table-cell table:style-name="Tabella93.I17" office:value-type="float" office:value="3878">
              <text:p text:style-name="P1031">3878</text:p>
            </table:table-cell>
            <table:table-cell table:style-name="Tabella93.K17" office:value-type="float" office:value="1262">
              <text:p text:style-name="P676">1262</text:p>
            </table:table-cell>
          </table:table-row>
          <table:table-row table:style-name="Tabella93.56">
            <table:table-cell table:style-name="Tabella93.A1" office:value-type="string">
              <text:p text:style-name="P677">5212</text:p>
            </table:table-cell>
            <table:table-cell table:style-name="Tabella93.A1" office:value-type="string">
              <text:p text:style-name="P618">La Scuola</text:p>
            </table:table-cell>
            <table:table-cell table:style-name="Tabella93.A1" office:value-type="string">
              <text:p text:style-name="P615">529900</text:p>
            </table:table-cell>
            <table:table-cell table:style-name="Tabella93.A1" office:value-type="string">
              <text:p text:style-name="P740">Nr ore annue noleggio altre sale</text:p>
            </table:table-cell>
            <table:table-cell table:style-name="Tabella93.A1" office:value-type="string">
              <text:p text:style-name="P1189">419</text:p>
            </table:table-cell>
            <table:table-cell table:style-name="Tabella93.A1" office:value-type="string">
              <text:p text:style-name="P751">375</text:p>
            </table:table-cell>
            <table:table-cell table:style-name="Tabella93.A1" office:value-type="string">
              <text:p text:style-name="P1131">220</text:p>
            </table:table-cell>
            <table:table-cell table:style-name="Tabella93.I2" office:value-type="float" office:value="424">
              <text:p text:style-name="P851">424</text:p>
            </table:table-cell>
            <table:table-cell table:style-name="Tabella93.I2" office:value-type="float" office:value="454">
              <text:p text:style-name="P852">454</text:p>
            </table:table-cell>
            <table:table-cell table:style-name="Tabella93.I2" office:value-type="float" office:value="174">
              <text:p text:style-name="P853">174</text:p>
            </table:table-cell>
            <table:table-cell table:style-name="Tabella93.K2" office:value-type="float" office:value="56.5">
              <text:p text:style-name="P676">56,5</text:p>
            </table:table-cell>
          </table:table-row>
          <table:table-row table:style-name="Tabella93.57">
            <table:table-cell table:style-name="Tabella93.A1" office:value-type="string">
              <text:p text:style-name="P677">5212</text:p>
            </table:table-cell>
            <table:table-cell table:style-name="Tabella93.A1" office:value-type="string">
              <text:p text:style-name="P618">La Scuola</text:p>
            </table:table-cell>
            <table:table-cell table:style-name="Tabella93.A1" office:value-type="string">
              <text:p text:style-name="P615">521201</text:p>
            </table:table-cell>
            <table:table-cell table:style-name="Tabella93.A1" office:value-type="string">
              <text:p text:style-name="P618">Nr corsi attivati c/o Centro culturale</text:p>
            </table:table-cell>
            <table:table-cell table:style-name="Tabella93.A1" office:value-type="string">
              <text:p text:style-name="P1189">30</text:p>
            </table:table-cell>
            <table:table-cell table:style-name="Tabella93.A1" office:value-type="string">
              <text:p text:style-name="P752">30</text:p>
            </table:table-cell>
            <table:table-cell table:style-name="Tabella93.A1" office:value-type="string">
              <text:p text:style-name="P1131">27</text:p>
            </table:table-cell>
            <table:table-cell table:style-name="Tabella93.I2" office:value-type="float" office:value="25">
              <text:p text:style-name="P858">25</text:p>
            </table:table-cell>
            <table:table-cell table:style-name="Tabella93.I2" office:value-type="float" office:value="23">
              <text:p text:style-name="P852">23</text:p>
            </table:table-cell>
            <table:table-cell table:style-name="Tabella93.I2" office:value-type="float" office:value="26">
              <text:p text:style-name="P860">26</text:p>
            </table:table-cell>
            <table:table-cell table:style-name="Tabella93.K2" office:value-type="float" office:value="31">
              <text:p text:style-name="P676">31</text:p>
            </table:table-cell>
          </table:table-row>
          <table:table-row table:style-name="Tabella93.7">
            <table:table-cell table:style-name="Tabella93.A1" office:value-type="string">
              <text:p text:style-name="P677">5299</text:p>
            </table:table-cell>
            <table:table-cell table:style-name="Tabella93.A1" office:value-type="string">
              <text:p text:style-name="P678">Costi com. cultura</text:p>
            </table:table-cell>
            <table:table-cell table:style-name="Tabella93.A1" office:value-type="string">
              <text:p text:style-name="P1266">521202</text:p>
            </table:table-cell>
            <table:table-cell table:style-name="Tabella93.D58" office:value-type="string">
              <text:p text:style-name="P1267"><text:span text:style-name="T200">N</text:span>r. associazioni coinvolte nei progetti/laboratori</text:p>
            </table:table-cell>
            <table:table-cell table:style-name="Tabella93.A1" office:value-type="string">
              <text:p text:style-name="P1189">12</text:p>
            </table:table-cell>
            <table:table-cell table:style-name="Tabella93.A1" office:value-type="string">
              <text:p text:style-name="P752">12</text:p>
            </table:table-cell>
            <table:table-cell table:style-name="Tabella93.A1" office:value-type="string">
              <text:p text:style-name="P1131">11</text:p>
            </table:table-cell>
            <table:table-cell table:style-name="Tabella93.I2" office:value-type="float" office:value="13">
              <text:p text:style-name="P858">13</text:p>
            </table:table-cell>
            <table:table-cell table:style-name="Tabella93.I2" office:value-type="float" office:value="11">
              <text:p text:style-name="P852">11</text:p>
            </table:table-cell>
            <table:table-cell table:style-name="Tabella93.I2" office:value-type="float" office:value="11">
              <text:p text:style-name="P860">11</text:p>
            </table:table-cell>
            <table:table-cell table:style-name="Tabella93.K2" office:value-type="float" office:value="12">
              <text:p text:style-name="P676">12</text:p>
            </table:table-cell>
          </table:table-row>
          <table:table-row table:style-name="Tabella93.7">
            <table:table-cell table:style-name="Tabella93.A59" office:value-type="string">
              <text:p text:style-name="P677">5213</text:p>
            </table:table-cell>
            <table:table-cell table:style-name="Tabella93.B59" office:value-type="string">
              <text:p text:style-name="P618">MUV</text:p>
            </table:table-cell>
            <table:table-cell table:style-name="Tabella93.C59" office:value-type="string">
              <text:p text:style-name="P615">529901</text:p>
            </table:table-cell>
            <table:table-cell table:style-name="Tabella93.D59" office:value-type="string">
              <text:p text:style-name="P608">Nr. Musei</text:p>
            </table:table-cell>
            <table:table-cell table:style-name="Tabella93.G59" office:value-type="string">
              <text:p text:style-name="P1189">1</text:p>
            </table:table-cell>
            <table:table-cell table:style-name="Tabella93.G59" office:value-type="string">
              <text:p text:style-name="P753">1</text:p>
            </table:table-cell>
            <table:table-cell table:style-name="Tabella93.G59" office:value-type="string">
              <text:p text:style-name="P1131">1</text:p>
            </table:table-cell>
            <table:table-cell table:style-name="Tabella93.I17" office:value-type="float" office:value="1">
              <text:p text:style-name="P851">1</text:p>
            </table:table-cell>
            <table:table-cell table:style-name="Tabella93.I17" office:value-type="float" office:value="1">
              <text:p text:style-name="P861">1</text:p>
            </table:table-cell>
            <table:table-cell table:style-name="Tabella93.I17" office:value-type="float" office:value="1">
              <text:p text:style-name="P854">1</text:p>
            </table:table-cell>
            <table:table-cell table:style-name="Tabella93.K17" office:value-type="float" office:value="1">
              <text:p text:style-name="P681">1</text:p>
            </table:table-cell>
          </table:table-row>
          <table:table-row table:style-name="Tabella93.12">
            <table:table-cell table:style-name="Tabella93.A1" office:value-type="string">
              <text:p text:style-name="P677">5213</text:p>
            </table:table-cell>
            <table:table-cell table:style-name="Tabella93.A1" office:value-type="string">
              <text:p text:style-name="P618">MUV</text:p>
            </table:table-cell>
            <table:table-cell table:style-name="Tabella93.A1" office:value-type="string">
              <text:p text:style-name="P615">521300</text:p>
            </table:table-cell>
            <table:table-cell table:style-name="Tabella93.A1" office:value-type="string">
              <text:p text:style-name="P618">Nr. Ore di apertura totali</text:p>
            </table:table-cell>
            <table:table-cell table:style-name="Tabella93.A1" office:value-type="string">
              <text:p text:style-name="P1264">910,5</text:p>
            </table:table-cell>
            <table:table-cell table:style-name="Tabella93.A1" office:value-type="string">
              <text:p text:style-name="P750">929</text:p>
            </table:table-cell>
            <table:table-cell table:style-name="Tabella93.A1" office:value-type="string">
              <text:p text:style-name="P1131">921</text:p>
            </table:table-cell>
            <table:table-cell table:style-name="Tabella93.I2" office:value-type="float" office:value="944">
              <text:p text:style-name="P851">944</text:p>
            </table:table-cell>
            <table:table-cell table:style-name="Tabella93.I2" office:value-type="float" office:value="899">
              <text:p text:style-name="P861">899</text:p>
            </table:table-cell>
            <table:table-cell table:style-name="Tabella93.I2" office:value-type="float" office:value="960">
              <text:p text:style-name="P854">960</text:p>
            </table:table-cell>
            <table:table-cell table:style-name="Tabella93.K2" office:value-type="float" office:value="597">
              <text:p text:style-name="P681">597</text:p>
            </table:table-cell>
          </table:table-row>
          <table:table-row table:style-name="Tabella93.7">
            <table:table-cell table:style-name="Tabella93.A1" office:value-type="string">
              <text:p text:style-name="P677">5213</text:p>
            </table:table-cell>
            <table:table-cell table:style-name="Tabella93.A1" office:value-type="string">
              <text:p text:style-name="P618">MUV</text:p>
            </table:table-cell>
            <table:table-cell table:style-name="Tabella93.A1" office:value-type="string">
              <text:p text:style-name="P615">521301</text:p>
            </table:table-cell>
            <table:table-cell table:style-name="Tabella93.A1" office:value-type="string">
              <text:p text:style-name="P740">Nr. Visitatori totali</text:p>
            </table:table-cell>
            <table:table-cell table:style-name="Tabella93.A1" office:value-type="string">
              <text:p text:style-name="P1284">2142</text:p>
            </table:table-cell>
            <table:table-cell table:style-name="Tabella93.A1" office:value-type="string">
              <text:p text:style-name="P750">3148</text:p>
            </table:table-cell>
            <table:table-cell table:style-name="Tabella93.A1" office:value-type="string">
              <text:p text:style-name="P1131">3450</text:p>
            </table:table-cell>
            <table:table-cell table:style-name="Tabella93.I2" office:value-type="float" office:value="3871">
              <text:p text:style-name="P851">3871</text:p>
            </table:table-cell>
            <table:table-cell table:style-name="Tabella93.I2" office:value-type="float" office:value="4119">
              <text:p text:style-name="P861">4119</text:p>
            </table:table-cell>
            <table:table-cell table:style-name="Tabella93.I2" office:value-type="float" office:value="4589">
              <text:p text:style-name="P854">4589</text:p>
            </table:table-cell>
            <table:table-cell table:style-name="Tabella93.K2" office:value-type="float" office:value="2179">
              <text:p text:style-name="P681">2179</text:p>
            </table:table-cell>
          </table:table-row>
          <table:table-row table:style-name="Tabella93.62">
            <table:table-cell table:style-name="Tabella93.A1" office:value-type="string">
              <text:p text:style-name="P677">5213</text:p>
            </table:table-cell>
            <table:table-cell table:style-name="Tabella93.A1" office:value-type="string">
              <text:p text:style-name="P618">MUV</text:p>
            </table:table-cell>
            <table:table-cell table:style-name="Tabella93.A1" office:value-type="string">
              <text:p text:style-name="P615">521302</text:p>
            </table:table-cell>
            <table:table-cell table:style-name="Tabella93.A1" office:value-type="string">
              <text:p text:style-name="P740">Nr. Laboratori con le scuole</text:p>
            </table:table-cell>
            <table:table-cell table:style-name="Tabella93.A1" office:value-type="string">
              <text:p text:style-name="P1290">35</text:p>
            </table:table-cell>
            <table:table-cell table:style-name="Tabella93.A1" office:value-type="string">
              <text:p text:style-name="P750">41</text:p>
            </table:table-cell>
            <table:table-cell table:style-name="Tabella93.A1" office:value-type="string">
              <text:p text:style-name="P1131">62</text:p>
            </table:table-cell>
            <table:table-cell table:style-name="Tabella93.I2" office:value-type="float" office:value="62">
              <text:p text:style-name="P851">62</text:p>
            </table:table-cell>
            <table:table-cell table:style-name="Tabella93.I2" office:value-type="float" office:value="75">
              <text:p text:style-name="P777">75</text:p>
            </table:table-cell>
            <table:table-cell table:style-name="Tabella93.I2" office:value-type="float" office:value="83">
              <text:p text:style-name="P779">83</text:p>
            </table:table-cell>
            <table:table-cell table:style-name="Tabella93.K2" office:value-type="float" office:value="63">
              <text:p text:style-name="P681">63</text:p>
            </table:table-cell>
          </table:table-row>
          <table:table-row table:style-name="Tabella93.7">
            <table:table-cell table:style-name="Tabella93.A1" office:value-type="string">
              <text:p text:style-name="P677">5213</text:p>
            </table:table-cell>
            <table:table-cell table:style-name="Tabella93.A1" office:value-type="string">
              <text:p text:style-name="P618">MUV</text:p>
            </table:table-cell>
            <table:table-cell table:style-name="Tabella93.A1" office:value-type="string">
              <text:p text:style-name="P615">521303</text:p>
            </table:table-cell>
            <table:table-cell table:style-name="Tabella93.A1" office:value-type="string">
              <text:p text:style-name="P740">Nr. Eventi/iniziative <text:span text:style-name="T200">(domenicali e serali)</text:span></text:p>
            </table:table-cell>
            <table:table-cell table:style-name="Tabella93.A1" office:value-type="string">
              <text:p text:style-name="P1284">13</text:p>
            </table:table-cell>
            <table:table-cell table:style-name="Tabella93.A1" office:value-type="string">
              <text:p text:style-name="P750">19</text:p>
            </table:table-cell>
            <table:table-cell table:style-name="Tabella93.A1" office:value-type="string">
              <text:p text:style-name="P1131">30</text:p>
            </table:table-cell>
            <table:table-cell table:style-name="Tabella93.I2" office:value-type="float" office:value="37">
              <text:p text:style-name="P851">37</text:p>
            </table:table-cell>
            <table:table-cell table:style-name="Tabella93.I2" office:value-type="float" office:value="46">
              <text:p text:style-name="P777">46</text:p>
            </table:table-cell>
            <table:table-cell table:style-name="Tabella93.I2" office:value-type="float" office:value="56">
              <text:p text:style-name="P779">56</text:p>
            </table:table-cell>
            <table:table-cell table:style-name="Tabella93.K2" office:value-type="float" office:value="30">
              <text:p text:style-name="P681">30</text:p>
            </table:table-cell>
          </table:table-row>
        </table:table>
        <text:p text:style-name="P1232"><text:span text:style-name="T85">MISSIONE 12</text:span><text:span text:style-name="T87"> –</text:span><text:span text:style-name="T75"> </text:span><text:span text:style-name="T90">PROGRAMMA 12.02</text:span></text:p>
        <text:p text:style-name="P460">Il programma rappresenta le attività di gestione degli interventi per i disabili.</text:p>
        <text:p text:style-name="P546">L’unità organizzativa correlata al programma è:</text:p>
        <text:p text:style-name="P554">U.O. SERVIZI SOCIALI</text:p>
        <text:p text:style-name="P534">Responsabile politico:<text:tab/><text:tab/><text:tab/><text:tab/><text:tab/><text:tab/><text:tab/><text:span text:style-name="T35">ASSESSORE </text:span><text:span text:style-name="T36">LAURIANA SAPIENZA</text:span></text:p>
        <text:p text:style-name="P532">Responsabile dell’Area Servizi alla Persona: <text:tab/><text:tab/><text:tab/><text:tab/>MARINA GOTTI fino ad agosto 2021 poi incarico ex art. 110 tuel</text:p>
        <text:p text:style-name="P532">Responsabile U.O.:<text:tab/><text:tab/><text:tab/><text:tab/><text:tab/><text:tab/><text:tab/>MONICA TARTARINI</text:p>
        <text:p text:style-name="P321">Principali procedimenti e sub-procedimenti: </text:p>
        <text:p text:style-name="P437">Gestione trasporto disabili; Concessione contributi a portatori di Handicap e/o loro Associazioni; Concessione contributi a grandi invalidi del lavoro; Contributi regionali per portatori di handicap ai sensi della L.R. 29/97</text:p>
        <text:p text:style-name="P556"/>
        <text:p text:style-name="P409"/>
        <text:p text:style-name="P413"><text:span text:style-name="T83">MISSIONE 12</text:span><text:span text:style-name="T82"> –</text:span><text:span text:style-name="T74"> </text:span><text:span text:style-name="T89">PROGRAMMA 12.03</text:span></text:p>
        <text:p text:style-name="P460">Il programma rappresenta le attività di gestione degli interventi per gli anziani.</text:p>
        <text:p text:style-name="P546">L’unità organizzativa correlata al programma è:</text:p>
        <text:p text:style-name="P554">U.O. SERVIZI SOCIALI</text:p>
        <text:p text:style-name="P539"><text:span text:style-name="T6">Responsabile politico:<text:tab/><text:tab/><text:tab/><text:tab/><text:tab/><text:tab/><text:tab/></text:span><text:span text:style-name="T53">ASSESSORE </text:span><text:span text:style-name="T58">LAURIANA SAPIENZA</text:span></text:p>
        <text:p text:style-name="P532">Responsabile dell’Area Servizi alla Persona: <text:tab/><text:tab/><text:tab/><text:tab/>MARINA GOTTI fino ad agosto 2021 poi incarico ex art. 110 tuel</text:p>
        <text:p text:style-name="P532">Responsabile U.O.:<text:tab/><text:tab/><text:tab/><text:tab/><text:tab/><text:tab/><text:tab/>MONICA TARTARINI</text:p>
        <text:p text:style-name="P321">Principali procedimenti e sub-procedimenti: </text:p>
        <text:p text:style-name="P286"><text:span text:style-name="T1">Concessione contributi ad integrazione della retta di ricovero in strutture protette; </text:span><text:span text:style-name="T2">Assegnazione orti; Autorizzazione al funzionamento per strutture socio-assistenziali; Erogazione trasferimento all’ASP per conferimento servizio assistenza domiciliare; Convenzioni con Enti ed Associazioni relative a servizi socio-assistenziali; Istruttoria per inserimento anziani in graduatoria CP e per concessione Assegni Cura</text:span></text:p>
        <text:p text:style-name="P415"/>
        <text:p text:style-name="P1233"><text:span text:style-name="T85">MISSIONE 12</text:span><text:span text:style-name="T87"> –</text:span><text:span text:style-name="T75"> </text:span><text:span text:style-name="T90">PROGRAMMA 12.0</text:span><text:span text:style-name="T91">4</text:span></text:p>
        <text:p text:style-name="P1203">Il programma rappresenta la gestione delle attività di intervento <text:span text:style-name="T219">per i soggeti a rischio di esclusione sociale</text:span></text:p>
        <text:p text:style-name="P1236">L’unità organizzativa correlata al programma è:</text:p>
        <text:p text:style-name="P1202">U.O. SERVIZI SOCIALI</text:p>
        <text:p text:style-name="P1205">Responsabi<text:span text:style-name="T41">le politico:<text:tab/><text:tab/><text:tab/><text:tab/><text:tab/><text:tab/><text:tab/>ASSESSORE </text:span><text:span text:style-name="T64">ELISABETTA SCALAMBRA</text:span></text:p>
        <text:p text:style-name="P1206">Responsabile dell’Area <text:span text:style-name="T220">Affari generali</text:span>: <text:tab/><text:tab/><text:span text:style-name="T220">ELISA LUI</text:span></text:p>
        <text:p text:style-name="P1207">Responsabile dell’Area Servizi alla persona:<text:tab/><text:tab/>MARINA GOTTI</text:p>
        <text:p text:style-name="P1153"><text:span text:style-name="T57">Responsabile U.O.:<text:tab/><text:tab/><text:tab/> <text:s/><text:tab/> <text:s text:c="10"/></text:span><text:span text:style-name="T60">MONICA TARTARINI</text:span></text:p>
        <text:p text:style-name="P1153"><text:span text:style-name="T60"/></text:p>
        <text:p text:style-name="P1153"><text:span text:style-name="T85">MISSIONE 12</text:span><text:span text:style-name="T87"> –</text:span><text:span text:style-name="T75"> </text:span><text:span text:style-name="T90">PROGRAMMA 12.05</text:span></text:p>
        <text:p text:style-name="P460">Il programma rappresenta la gestione delle attività di intervento per le famiglie.</text:p>
        <text:p text:style-name="P546">L’unità organizzativa correlata al programma è:</text:p>
        <text:p text:style-name="P568"><text:span text:style-name="T95">U.O. SERVIZI SOCIALI</text:span><text:span text:style-name="T71"> </text:span></text:p>
        <text:p text:style-name="P588">Responsabile politico:<text:tab/><text:tab/><text:tab/><text:tab/><text:tab/><text:tab/><text:tab/>ASSESSORE <text:span text:style-name="T114">LAURIANA SAPIENZA</text:span></text:p>
        <text:p text:style-name="P588">Responsabile dell’Area Servizi alla Persona: <text:tab/><text:tab/><text:tab/><text:tab/>MARINA GOTTI fino ad agosto 2021 poi incarico ex art. 110 tuel</text:p>
        <text:p text:style-name="P588">Responsabile U.O.:<text:tab/><text:tab/><text:tab/><text:tab/><text:tab/><text:tab/><text:tab/>MONICA TARTARINI</text:p>
        <text:p text:style-name="P588">Principali procedimenti e sub-procedimenti: </text:p>
        <text:p text:style-name="P735">Concessione di contributi economici/forniture a nuclei indigenti; Concessione tesserino esenzione ticket per indigenti; Assegno di maternità e per nucleo familiare numeroso; Riduzioni ed esonero rette scolastiche; Assegnazioni posti letto presso il Centro di Accoglienza per Extracomunitari; Bollettazioni servizi sociali e relativa gestione insoluti; Erogazione quota associativa per le funzioni socio-assistenziali delegate all’ASL; Erogazione fondi sociali ad Ufficio di piano distrettuale; Redazione proposte di regolamenti per i servizi sociali comunali; Gestione tirocini universitari (Convenzione con l’Università di Bologna Facoltà <text:s/>di scienze politiche (corso di laurea in <text:s/>Servizio Sociale) - Tutoraggio Servizio civile volontario; Istruttoria per inserimento anziani nel SAD e definizione PAI</text:p>
        <text:p text:style-name="P551"/>
        <text:p text:style-name="P289"/>
      </text:section>
      <text:section text:style-name="Sect1" text:name="Sezione49">
        <text:p text:style-name="P413"><text:span text:style-name="T83">MISSIONE 12</text:span><text:span text:style-name="T82"> –</text:span><text:span text:style-name="T74"> </text:span><text:span text:style-name="T89">PROGRAMMA 12.06</text:span></text:p>
        <text:p text:style-name="P460"><text:soft-page-break/>Il programma rappresenta la gestione delle attività di intervento per il diritto alla casa.</text:p>
        <text:p text:style-name="P546">Le unità organizzative correlate al programma sono:</text:p>
        <text:p text:style-name="P543"><text:span text:style-name="T93">A) U.O. SERVIZI SOCIALI</text:span><text:span text:style-name="T70"> </text:span></text:p>
        <text:p text:style-name="P548">Principali procedimenti e sub-procedimenti: </text:p>
        <text:p text:style-name="P739">Approvazione graduatoria per assegnazioni alloggi E.R.P.; Approvazione graduatoria per mobilità comunale alloggi E.R.P.; Assegnazione alloggi ERP, gestione fondo per l’integrazione canone di locazione; Gestione risorse abitative alternative all’E.R.P. (Servizio P.E.A. e Graduatoria A.M.A. e canone concordato)</text:p>
        <text:p text:style-name="P438"/>
        <text:p text:style-name="P605"/>
        <text:p text:style-name="P605"/>
        <text:p text:style-name="P605"/>
        <text:p text:style-name="P605"/>
        <text:p text:style-name="P319"><text:span text:style-name="T115"><text:s text:c="2"/></text:span><text:span text:style-name="T86">MISSIONE 12</text:span><text:span text:style-name="T88"> –</text:span><text:span text:style-name="T76"> </text:span><text:span text:style-name="T92">PROGRAMMA 12.07</text:span></text:p>
        <text:p text:style-name="P416">Il programma rappresenta le attività per la programmazione e il governo della rete dei servizi socio-sanitari e sociali.</text:p>
        <text:p text:style-name="P550">L’unità organizzativa correlata al programma è:</text:p>
        <text:p text:style-name="P407"><text:span text:style-name="T96">U.O. SERVIZI SOCIALI</text:span><text:span text:style-name="T41"> </text:span><text:span text:style-name="T44">(ved.prog. 12.05)</text:span></text:p>
        <text:p text:style-name="P465"/>
        <text:p text:style-name="P790"/>
        <text:p text:style-name="P790"/>
        <text:p text:style-name="P413"><text:span text:style-name="T83">MISSIONE 12 </text:span><text:span text:style-name="T82">–</text:span><text:span text:style-name="T74"> </text:span><text:span text:style-name="T89">PROGRAMMA 12.08</text:span></text:p>
        <text:p text:style-name="P460">Il programma rappresenta le attività di gestione degli interventi a favore dell’associazionismo e della cooperazione.</text:p>
        <text:p text:style-name="P546">L’unità organizzativa correlata al programma è:</text:p>
        <text:p text:style-name="P554">U.O. SERVIZI SOCIALI</text:p>
        <text:p text:style-name="P588">Responsabile politico:<text:tab/><text:tab/><text:tab/><text:tab/><text:tab/><text:tab/><text:span text:style-name="T117">ASSESSORE ELISABETTA SCALAMBRA in collaborazione con Assessori interessati</text:span></text:p>
        <text:p text:style-name="P588">Responsabile dell’Area Servizi alla Persona: <text:tab/><text:tab/><text:tab/>MARINA GOTTI fino ad agosto 2021 poi incarico ex art. 110 tuel</text:p>
        <text:p text:style-name="P589">Responsabile dell’Area Affari generali:<text:tab/><text:tab/><text:tab/>ELISA LUI</text:p>
        <text:p text:style-name="P590">Responsabile U.O. <text:span text:style-name="T117">Servizi Sociali</text:span>:<text:tab/><text:tab/><text:tab/><text:tab/>MONICA TARTARINI</text:p>
        <text:p text:style-name="P591">Responsabile della U.O. Segreteria generale:<text:tab/><text:tab/><text:tab/></text:p>
        <text:p text:style-name="P321"><text:soft-page-break/>Principali procedimenti e sub-procedimenti: </text:p>
        <text:p text:style-name="P437">Iscrizione e tenuta Albo comunale delle Associazioni di promozione sociale; Concessione contributi e patrocini ad Associazioni varie in ambito sociale; Forniture e gare d’appalto per materiali, attrezzature e servizi; Autorizzazioni alle Associazioni per utilizzo mezzi comunali</text:p>
        <text:p text:style-name="P418"/>
        <text:p text:style-name="P19"><text:span text:style-name="T83">MISSIONE 13</text:span><text:span text:style-name="T82"> –</text:span><text:span text:style-name="T74"> </text:span><text:span text:style-name="T89">PROGRAMMA 13.07</text:span></text:p>
        <text:p text:style-name="P460">Il programma rappresenta l’attività di gestione di interventi in materia sanitaria.</text:p>
        <text:p text:style-name="P546">Le unità organizzative correlate al programma sono:</text:p>
        <text:p text:style-name="P554">U.O. SERVIZI SOCIALI</text:p>
        <text:p text:style-name="P321">Principali procedimenti e sub-procedimenti: </text:p>
        <text:p text:style-name="P1241"><draw:frame draw:style-name="fr3" draw:name="Cornice4" text:anchor-type="paragraph" svg:x="12.677cm" svg:y="17.754cm" svg:width="0.928cm" svg:height="0.637cm" draw:z-index="0"><draw:text-box><text:p text:style-name="Frame_20_contents"/></draw:text-box></draw:frame>Revisione biennale pianta organica delle farmacie presenti sul territorio; Trattamenti sanitari obbligatori (TSO</text:p>
        <text:p text:style-name="P1220"/>
        <table:table table:name="Tabella98" table:style-name="Tabella98">
          <table:table-column table:style-name="Tabella98.A"/>
          <table:table-column table:style-name="Tabella98.B"/>
          <table:table-column table:style-name="Tabella98.C"/>
          <table:table-column table:style-name="Tabella98.D"/>
          <table:table-column table:style-name="Tabella98.E" table:number-columns-repeated="7"/>
          <table:table-header-rows>
            <table:table-row table:style-name="Tabella98.1">
              <table:table-cell table:style-name="Tabella98.A1" office:value-type="string">
                <text:p text:style-name="P786">cdc</text:p>
              </table:table-cell>
              <table:table-cell table:style-name="Tabella98.A1" office:value-type="string">
                <text:p text:style-name="P784">Descrizione <text:span text:style-name="T210">cdc</text:span></text:p>
              </table:table-cell>
              <table:table-cell table:style-name="Tabella98.A1" office:value-type="string">
                <text:p text:style-name="P784">Codice indicato-re</text:p>
              </table:table-cell>
              <table:table-cell table:style-name="Tabella98.D1" office:value-type="string">
                <text:p text:style-name="P785">Descrizione indicatore</text:p>
              </table:table-cell>
              <table:table-cell table:style-name="Tabella98.A1" office:value-type="string">
                <text:p text:style-name="P772">valore consuntivo 2014</text:p>
              </table:table-cell>
              <table:table-cell table:style-name="Tabella98.A1" office:value-type="string">
                <text:p text:style-name="P772">valore consuntivo 201<text:span text:style-name="T211">5</text:span></text:p>
              </table:table-cell>
              <table:table-cell table:style-name="Tabella98.A1" office:value-type="string">
                <text:p text:style-name="P1096">valore consuntivo 201<text:span text:style-name="T201">6</text:span></text:p>
              </table:table-cell>
              <table:table-cell table:style-name="Tabella98.A1" office:value-type="string">
                <text:p text:style-name="P1096">valore consuntivo 201<text:span text:style-name="T212">7</text:span></text:p>
              </table:table-cell>
              <table:table-cell table:style-name="Tabella98.A1" office:value-type="string">
                <text:p text:style-name="P1096">valore consuntivo 201<text:span text:style-name="T203">8</text:span></text:p>
              </table:table-cell>
              <table:table-cell table:style-name="Tabella98.A1" office:value-type="string">
                <text:p text:style-name="P1096">valore consuntivo 201<text:span text:style-name="T185">9</text:span></text:p>
              </table:table-cell>
              <table:table-cell table:style-name="Tabella98.K1" office:value-type="string">
                <text:p text:style-name="P1096">valore consuntivo 20<text:span text:style-name="T186">20</text:span></text:p>
              </table:table-cell>
            </table:table-row>
          </table:table-header-rows>
          <table:table-row table:style-name="Tabella98.2">
            <table:table-cell table:style-name="Tabella98.A69" office:value-type="string">
              <text:p text:style-name="P731">10401</text:p>
            </table:table-cell>
            <table:table-cell table:style-name="Tabella98.B69" office:value-type="string">
              <text:p text:style-name="P733">Assistenza domiciliare</text:p>
            </table:table-cell>
            <table:table-cell table:style-name="Tabella98.C69" office:value-type="string">
              <text:p text:style-name="P731">1040101</text:p>
            </table:table-cell>
            <table:table-cell table:style-name="Tabella98.D61" office:value-type="string">
              <text:p text:style-name="P734">Nr utenti medi mensili direttamente assistiti</text:p>
            </table:table-cell>
            <table:table-cell table:style-name="Tabella98.E2" office:value-type="string">
              <text:p text:style-name="P1274">25</text:p>
            </table:table-cell>
            <table:table-cell table:style-name="Tabella98.F2" office:value-type="string">
              <text:p text:style-name="P627">28</text:p>
            </table:table-cell>
            <table:table-cell table:style-name="Tabella98.G2" office:value-type="string">
              <text:p text:style-name="P1131">27</text:p>
            </table:table-cell>
            <table:table-cell table:style-name="Tabella98.H2" office:value-type="string">
              <text:p text:style-name="P862">28</text:p>
            </table:table-cell>
            <table:table-cell table:style-name="Tabella98.I2" office:value-type="string">
              <text:p text:style-name="P682">31</text:p>
            </table:table-cell>
            <table:table-cell table:style-name="Tabella98.J2" office:value-type="string">
              <text:p text:style-name="P683">35</text:p>
            </table:table-cell>
            <table:table-cell table:style-name="Tabella98.K2" office:value-type="float" office:value="40">
              <text:p text:style-name="P684">40</text:p>
            </table:table-cell>
          </table:table-row>
          <table:table-row table:style-name="Tabella98.3">
            <table:table-cell table:style-name="Tabella98.A69" office:value-type="string">
              <text:p text:style-name="P731">10401</text:p>
            </table:table-cell>
            <table:table-cell table:style-name="Tabella98.B69" office:value-type="string">
              <text:p text:style-name="P733">Assistenza domiciliare</text:p>
            </table:table-cell>
            <table:table-cell table:style-name="Tabella98.C69" office:value-type="string">
              <text:p text:style-name="P731">1040102</text:p>
            </table:table-cell>
            <table:table-cell table:style-name="Tabella98.D61" office:value-type="string">
              <text:p text:style-name="P734">Nr utenti/anno (nr complessivo utenti assistiti in SAD durante l'anno)</text:p>
            </table:table-cell>
            <table:table-cell table:style-name="Tabella98.E3" office:value-type="string">
              <text:p text:style-name="P1275">42</text:p>
            </table:table-cell>
            <table:table-cell table:style-name="Tabella98.F3" office:value-type="string">
              <text:p text:style-name="P627">49 (non considerato le DP)</text:p>
            </table:table-cell>
            <table:table-cell table:style-name="Tabella98.G3" office:value-type="string">
              <text:p text:style-name="P1131">46 <text:span text:style-name="T213">(ad esclusione delle Dimissioni Protette, rilevate con indicatore specifico)</text:span></text:p>
            </table:table-cell>
            <table:table-cell table:style-name="Tabella98.H3" office:value-type="string">
              <text:p text:style-name="P863"><text:span text:style-name="T156">37</text:span> (non considerato le DP)</text:p>
            </table:table-cell>
            <table:table-cell table:style-name="Tabella98.I3" office:value-type="string">
              <text:p text:style-name="P864">55</text:p>
            </table:table-cell>
            <table:table-cell table:style-name="Tabella98.J3" office:value-type="string">
              <text:p text:style-name="P865">45</text:p>
            </table:table-cell>
            <table:table-cell table:style-name="Tabella98.K3" office:value-type="float" office:value="69">
              <text:p text:style-name="P685">69</text:p>
            </table:table-cell>
          </table:table-row>
          <table:table-row table:style-name="Tabella98.4">
            <table:table-cell table:style-name="Tabella98.A69" office:value-type="string">
              <text:p text:style-name="P731">10401</text:p>
            </table:table-cell>
            <table:table-cell table:style-name="Tabella98.B69" office:value-type="string">
              <text:p text:style-name="P733">Assistenza domiciliare</text:p>
            </table:table-cell>
            <table:table-cell table:style-name="Tabella98.C69" office:value-type="string">
              <text:p text:style-name="P731">1040103</text:p>
            </table:table-cell>
            <table:table-cell table:style-name="Tabella98.D61" office:value-type="string">
              <text:p text:style-name="P734">Nr utenti SAD non autosufficienti (certificati dall'UVG)</text:p>
            </table:table-cell>
            <table:table-cell table:style-name="Tabella98.E4" office:value-type="string">
              <text:p text:style-name="P1275">42</text:p>
            </table:table-cell>
            <table:table-cell table:style-name="Tabella98.F4" office:value-type="string">
              <text:p text:style-name="P627">49</text:p>
            </table:table-cell>
            <table:table-cell table:style-name="Tabella98.G4" office:value-type="string">
              <text:p text:style-name="P1131">46</text:p>
            </table:table-cell>
            <table:table-cell table:style-name="Tabella98.H4" office:value-type="string">
              <text:p text:style-name="P866">33</text:p>
            </table:table-cell>
            <table:table-cell table:style-name="Tabella98.I4" office:value-type="string">
              <text:p text:style-name="P867">39</text:p>
            </table:table-cell>
            <table:table-cell table:style-name="Tabella98.J4" office:value-type="string">
              <text:p text:style-name="P865">45</text:p>
            </table:table-cell>
            <table:table-cell table:style-name="Tabella98.K4" office:value-type="float" office:value="45">
              <text:p text:style-name="P685">45</text:p>
            </table:table-cell>
          </table:table-row>
          <table:table-row table:style-name="Tabella98.2">
            <table:table-cell table:style-name="Tabella98.A69" office:value-type="string">
              <text:p text:style-name="P731">10401</text:p>
            </table:table-cell>
            <table:table-cell table:style-name="Tabella98.B69" office:value-type="string">
              <text:p text:style-name="P733">Assistenza domiciliare</text:p>
            </table:table-cell>
            <table:table-cell table:style-name="Tabella98.C69" office:value-type="string">
              <text:p text:style-name="P731">1040104</text:p>
            </table:table-cell>
            <table:table-cell table:style-name="Tabella98.D61" office:value-type="string">
              <text:p text:style-name="P734">% utenti non autosufficienti/totale utenti</text:p>
            </table:table-cell>
            <table:table-cell table:style-name="Tabella98.E5" office:value-type="string">
              <text:p text:style-name="P1276">100%</text:p>
            </table:table-cell>
            <table:table-cell table:style-name="Tabella98.F5" office:value-type="string">
              <text:p text:style-name="P627">100 %</text:p>
            </table:table-cell>
            <table:table-cell table:style-name="Tabella98.G5" office:value-type="string">
              <text:p text:style-name="P1131">100%</text:p>
            </table:table-cell>
            <table:table-cell table:style-name="Tabella98.H5" office:value-type="string">
              <text:p text:style-name="P866">89%</text:p>
            </table:table-cell>
            <table:table-cell table:style-name="Tabella98.I5" office:value-type="string">
              <text:p text:style-name="P1192">71 %</text:p>
            </table:table-cell>
            <table:table-cell table:style-name="Tabella98.J5" office:value-type="string">
              <text:p text:style-name="P1193">100%</text:p>
            </table:table-cell>
            <table:table-cell table:style-name="Tabella98.K6" office:value-type="string">
              <text:p text:style-name="P685">100%</text:p>
            </table:table-cell>
          </table:table-row>
          <table:table-row table:style-name="Tabella98.2">
            <table:table-cell table:style-name="Tabella98.A69" office:value-type="string">
              <text:p text:style-name="P731">10401</text:p>
            </table:table-cell>
            <table:table-cell table:style-name="Tabella98.B69" office:value-type="string">
              <text:p text:style-name="P733">Assistenza domiciliare</text:p>
            </table:table-cell>
            <table:table-cell table:style-name="Tabella98.C69" office:value-type="string">
              <text:p text:style-name="P731">1040109</text:p>
            </table:table-cell>
            <table:table-cell table:style-name="Tabella98.D61" office:value-type="string">
              <text:p text:style-name="P734">Nr posti SAD convenzionati AUSL</text:p>
            </table:table-cell>
            <table:table-cell table:style-name="Tabella98.E6" office:value-type="string">
              <text:p text:style-name="P1276">27</text:p>
            </table:table-cell>
            <table:table-cell table:style-name="Tabella98.F6" office:value-type="string">
              <text:p text:style-name="P628">28</text:p>
            </table:table-cell>
            <table:table-cell table:style-name="Tabella98.G6" office:value-type="string">
              <text:p text:style-name="P1132">---</text:p>
            </table:table-cell>
            <table:table-cell table:style-name="Tabella98.H6" office:value-type="string">
              <text:p text:style-name="P866">---</text:p>
            </table:table-cell>
            <table:table-cell table:style-name="Tabella98.I6" office:value-type="string">
              <text:p text:style-name="P1225">---</text:p>
            </table:table-cell>
            <table:table-cell table:style-name="Tabella98.J6" office:value-type="string">
              <text:p text:style-name="P1225">---</text:p>
            </table:table-cell>
            <table:table-cell table:style-name="Tabella98.K6" office:value-type="string">
              <text:p text:style-name="P686"/>
            </table:table-cell>
          </table:table-row>
          <table:table-row table:style-name="Tabella98.2">
            <table:table-cell table:style-name="Tabella98.A69" office:value-type="string">
              <text:p text:style-name="P731">10401</text:p>
            </table:table-cell>
            <table:table-cell table:style-name="Tabella98.B69" office:value-type="string">
              <text:p text:style-name="P733">Assistenza domiciliare</text:p>
            </table:table-cell>
            <table:table-cell table:style-name="Tabella98.C69" office:value-type="string">
              <text:p text:style-name="P731">1040100</text:p>
            </table:table-cell>
            <table:table-cell table:style-name="Tabella98.D61" office:value-type="string">
              <text:p text:style-name="P734">Nr dimissioni protette attivate al domicilio</text:p>
            </table:table-cell>
            <table:table-cell table:style-name="Tabella98.E7" office:value-type="string">
              <text:p text:style-name="P1276">15</text:p>
            </table:table-cell>
            <table:table-cell table:style-name="Tabella98.F7" office:value-type="string">
              <text:p text:style-name="P627">21</text:p>
            </table:table-cell>
            <table:table-cell table:style-name="Tabella98.G7" office:value-type="string">
              <text:p text:style-name="P1131">21</text:p>
            </table:table-cell>
            <table:table-cell table:style-name="Tabella98.H7" office:value-type="string">
              <text:p text:style-name="P866">11</text:p>
            </table:table-cell>
            <table:table-cell table:style-name="Tabella98.I7" office:value-type="string">
              <text:p text:style-name="P1225">20</text:p>
            </table:table-cell>
            <table:table-cell table:style-name="Tabella98.J7" office:value-type="string">
              <text:p text:style-name="P1226"/>
              <text:p text:style-name="P1226">25</text:p>
            </table:table-cell>
            <table:table-cell table:style-name="Tabella98.K7" office:value-type="string">
              <text:p text:style-name="P686">22</text:p>
            </table:table-cell>
          </table:table-row>
          <table:table-row table:style-name="Tabella98.2">
            <table:table-cell table:style-name="Tabella98.A69" office:value-type="string">
              <text:p text:style-name="P731">10401</text:p>
            </table:table-cell>
            <table:table-cell table:style-name="Tabella98.B69" office:value-type="string">
              <text:p text:style-name="P733">Assistenza domiciliare</text:p>
            </table:table-cell>
            <table:table-cell table:style-name="Tabella98.C69" office:value-type="string">
              <text:p text:style-name="P731">1040105</text:p>
            </table:table-cell>
            <table:table-cell table:style-name="Tabella98.D61" office:value-type="string">
              <text:p text:style-name="P734">Nr nuovi utenti SAD anno <text:soft-page-break/>corrente</text:p>
            </table:table-cell>
            <table:table-cell table:style-name="Tabella98.E8" office:value-type="string">
              <text:p text:style-name="P1276">17</text:p>
            </table:table-cell>
            <table:table-cell table:style-name="Tabella98.F8" office:value-type="string">
              <text:p text:style-name="P627">21</text:p>
            </table:table-cell>
            <table:table-cell table:style-name="Tabella98.G8" office:value-type="string">
              <text:p text:style-name="P1131">19</text:p>
            </table:table-cell>
            <table:table-cell table:style-name="Tabella98.H8" office:value-type="float" office:value="14">
              <text:p text:style-name="P866">14</text:p>
            </table:table-cell>
            <table:table-cell table:style-name="Tabella98.I8" office:value-type="string">
              <text:p text:style-name="P868">28</text:p>
            </table:table-cell>
            <table:table-cell table:style-name="Tabella98.J8" office:value-type="string">
              <text:p text:style-name="P868"/>
              <text:p text:style-name="P869"><text:soft-page-break/>14</text:p>
            </table:table-cell>
            <table:table-cell table:style-name="Tabella98.K8" office:value-type="string">
              <text:p text:style-name="P686">25</text:p>
            </table:table-cell>
          </table:table-row>
          <table:table-row table:style-name="Tabella98.2">
            <table:table-cell table:style-name="Tabella98.A69" office:value-type="string">
              <text:p text:style-name="P731">10401</text:p>
            </table:table-cell>
            <table:table-cell table:style-name="Tabella98.B69" office:value-type="string">
              <text:p text:style-name="P733">Assistenza domiciliare</text:p>
            </table:table-cell>
            <table:table-cell table:style-name="Tabella98.C69" office:value-type="string">
              <text:p text:style-name="P731">1040106</text:p>
            </table:table-cell>
            <table:table-cell table:style-name="Tabella98.D61" office:value-type="string">
              <text:p text:style-name="P734">Nr utenti servizio telesoccorso</text:p>
            </table:table-cell>
            <table:table-cell table:style-name="Tabella98.E9" office:value-type="string">
              <text:p text:style-name="P788">7</text:p>
            </table:table-cell>
            <table:table-cell table:style-name="Tabella98.F9" office:value-type="string">
              <text:p text:style-name="P627">7</text:p>
            </table:table-cell>
            <table:table-cell table:style-name="Tabella98.G9" office:value-type="string">
              <text:p text:style-name="P1131">4</text:p>
            </table:table-cell>
            <table:table-cell table:style-name="Tabella98.H9" office:value-type="float" office:value="2">
              <text:p text:style-name="P870">2</text:p>
            </table:table-cell>
            <table:table-cell table:style-name="Tabella98.I9" office:value-type="float" office:value="2">
              <text:p text:style-name="P871">2</text:p>
            </table:table-cell>
            <table:table-cell table:style-name="Tabella98.J9" office:value-type="float" office:value="1">
              <text:p text:style-name="P872">1</text:p>
            </table:table-cell>
            <table:table-cell table:style-name="Tabella98.K9" office:value-type="float" office:value="1">
              <text:p text:style-name="P687">1</text:p>
            </table:table-cell>
          </table:table-row>
          <table:table-row table:style-name="Tabella98.2">
            <table:table-cell table:style-name="Tabella98.A69" office:value-type="string">
              <text:p text:style-name="P736">10401</text:p>
            </table:table-cell>
            <table:table-cell table:style-name="Tabella98.B69" office:value-type="string">
              <text:p text:style-name="P736">Assistenza domicil.</text:p>
            </table:table-cell>
            <table:table-cell table:style-name="Tabella98.C69" office:value-type="string">
              <text:p text:style-name="P731">1040108</text:p>
            </table:table-cell>
            <table:table-cell table:style-name="Tabella98.D61" office:value-type="string">
              <text:p text:style-name="P734">Nr utenti servizio pasti a domicilio</text:p>
            </table:table-cell>
            <table:table-cell table:style-name="Tabella98.E10" office:value-type="string">
              <text:p text:style-name="P788">22</text:p>
            </table:table-cell>
            <table:table-cell table:style-name="Tabella98.F10" office:value-type="string">
              <text:p text:style-name="P627">20</text:p>
            </table:table-cell>
            <table:table-cell table:style-name="Tabella98.G10" office:value-type="string">
              <text:p text:style-name="P1131">25</text:p>
            </table:table-cell>
            <table:table-cell table:style-name="Tabella98.H10" office:value-type="string">
              <text:p text:style-name="P870">22</text:p>
            </table:table-cell>
            <table:table-cell table:style-name="Tabella98.I10" office:value-type="float" office:value="22">
              <text:p text:style-name="P871">22</text:p>
            </table:table-cell>
            <table:table-cell table:style-name="Tabella98.J10" office:value-type="float" office:value="22">
              <text:p text:style-name="P872">22</text:p>
            </table:table-cell>
            <table:table-cell table:style-name="Tabella98.K10" office:value-type="float" office:value="24">
              <text:p text:style-name="P688">24</text:p>
            </table:table-cell>
          </table:table-row>
          <table:table-row table:style-name="Tabella98.2">
            <table:table-cell table:style-name="Tabella98.A69" office:value-type="string">
              <text:p text:style-name="P731">10401</text:p>
            </table:table-cell>
            <table:table-cell table:style-name="Tabella98.B69" office:value-type="string">
              <text:p text:style-name="P733">Assistenza domiciliare</text:p>
            </table:table-cell>
            <table:table-cell table:style-name="Tabella98.C69" office:value-type="string">
              <text:p text:style-name="P731">1040107</text:p>
            </table:table-cell>
            <table:table-cell table:style-name="Tabella98.D61" office:value-type="string">
              <text:p text:style-name="P734">Nr pasti annui distribuiti</text:p>
            </table:table-cell>
            <table:table-cell table:style-name="Tabella98.E11" office:value-type="string">
              <text:p text:style-name="P788">3709</text:p>
            </table:table-cell>
            <table:table-cell table:style-name="Tabella98.F11" office:value-type="string">
              <text:p text:style-name="P627">2834</text:p>
            </table:table-cell>
            <table:table-cell table:style-name="Tabella98.G11" office:value-type="string">
              <text:p text:style-name="P1131">3100</text:p>
            </table:table-cell>
            <table:table-cell table:style-name="Tabella98.H11" office:value-type="float" office:value="2979">
              <text:p text:style-name="P870">2979</text:p>
            </table:table-cell>
            <table:table-cell table:style-name="Tabella98.I11" office:value-type="string">
              <text:p text:style-name="P873">2877</text:p>
            </table:table-cell>
            <table:table-cell table:style-name="Tabella98.J11" office:value-type="string">
              <text:p text:style-name="P874"/>
              <text:p text:style-name="P874">32<text:span text:style-name="T171">7</text:span>9</text:p>
            </table:table-cell>
            <table:table-cell table:style-name="Tabella98.K11" office:value-type="float" office:value="3714">
              <text:p text:style-name="P688">3714</text:p>
            </table:table-cell>
          </table:table-row>
          <table:table-row table:style-name="Tabella98.3">
            <table:table-cell table:style-name="Tabella98.A69" office:value-type="string">
              <text:p text:style-name="P731">10404</text:p>
            </table:table-cell>
            <table:table-cell table:style-name="Tabella98.B69" office:value-type="string">
              <text:p text:style-name="P733">Assistenza socio-economica</text:p>
            </table:table-cell>
            <table:table-cell table:style-name="Tabella98.C69" office:value-type="string">
              <text:p text:style-name="P731">1040400</text:p>
            </table:table-cell>
            <table:table-cell table:style-name="Tabella98.D61" office:value-type="string">
              <text:p text:style-name="P734">Nr complessivo adulti destinatari di interventi socio-assistenziali</text:p>
            </table:table-cell>
            <table:table-cell table:style-name="Tabella98.E12" office:value-type="string">
              <text:p text:style-name="P788">9</text:p>
            </table:table-cell>
            <table:table-cell table:style-name="Tabella98.F12" office:value-type="string">
              <text:p text:style-name="P628">14</text:p>
            </table:table-cell>
            <table:table-cell table:style-name="Tabella98.G12" office:value-type="string">
              <text:p text:style-name="P1131">25</text:p>
            </table:table-cell>
            <table:table-cell table:style-name="Tabella98.H12" office:value-type="string">
              <text:p text:style-name="P875">19</text:p>
            </table:table-cell>
            <table:table-cell table:style-name="Tabella98.I12" office:value-type="float" office:value="5">
              <text:p text:style-name="P876">5</text:p>
            </table:table-cell>
            <table:table-cell table:style-name="Tabella98.J12" office:value-type="string">
              <text:p text:style-name="P869"/>
              <text:p text:style-name="P869">30</text:p>
            </table:table-cell>
            <table:table-cell table:style-name="Tabella98.K12" office:value-type="string">
              <text:p text:style-name="P689">31</text:p>
            </table:table-cell>
          </table:table-row>
          <table:table-row table:style-name="Tabella98.2">
            <table:table-cell table:style-name="Tabella98.A69" office:value-type="string">
              <text:p text:style-name="P731">10404</text:p>
            </table:table-cell>
            <table:table-cell table:style-name="Tabella98.B69" office:value-type="string">
              <text:p text:style-name="P733">Ass. socio-economica</text:p>
            </table:table-cell>
            <table:table-cell table:style-name="Tabella98.C69" office:value-type="string">
              <text:p text:style-name="P731">1040401</text:p>
            </table:table-cell>
            <table:table-cell table:style-name="Tabella98.D61" office:value-type="string">
              <text:p text:style-name="P734">Nr contributi economici concessi</text:p>
            </table:table-cell>
            <table:table-cell table:style-name="Tabella98.E13" office:value-type="string">
              <text:p text:style-name="P788">111</text:p>
            </table:table-cell>
            <table:table-cell table:style-name="Tabella98.F13" office:value-type="string">
              <text:p text:style-name="P627">65</text:p>
            </table:table-cell>
            <table:table-cell table:style-name="Tabella98.G13" office:value-type="string">
              <text:p text:style-name="P1131">57</text:p>
            </table:table-cell>
            <table:table-cell table:style-name="Tabella98.H13" office:value-type="float" office:value="49">
              <text:p text:style-name="P870">49</text:p>
            </table:table-cell>
            <table:table-cell table:style-name="Tabella98.I13" office:value-type="string">
              <text:p text:style-name="P877">47</text:p>
            </table:table-cell>
            <table:table-cell table:style-name="Tabella98.J13" office:value-type="string">
              <text:p text:style-name="P878">48</text:p>
            </table:table-cell>
            <table:table-cell table:style-name="Tabella98.K13" office:value-type="float" office:value="33">
              <text:p text:style-name="P688">33</text:p>
            </table:table-cell>
          </table:table-row>
          <table:table-row table:style-name="Tabella98.2">
            <table:table-cell table:style-name="Tabella98.A69" office:value-type="string">
              <text:p text:style-name="P737">10404</text:p>
            </table:table-cell>
            <table:table-cell table:style-name="Tabella98.B69" office:value-type="string">
              <text:p text:style-name="P733">Assistenza socio-economica</text:p>
            </table:table-cell>
            <table:table-cell table:style-name="Tabella98.C69" office:value-type="string">
              <text:p text:style-name="P731">1040403</text:p>
            </table:table-cell>
            <table:table-cell table:style-name="Tabella98.D61" office:value-type="string">
              <text:p text:style-name="P734">Nr tirocini formativi attivati </text:p>
            </table:table-cell>
            <table:table-cell table:style-name="Tabella98.E14" office:value-type="string">
              <text:p text:style-name="P788">5</text:p>
            </table:table-cell>
            <table:table-cell table:style-name="Tabella98.F14" office:value-type="string">
              <text:p text:style-name="P627">7</text:p>
            </table:table-cell>
            <table:table-cell table:style-name="Tabella98.G14" office:value-type="string">
              <text:p text:style-name="P1131">0</text:p>
            </table:table-cell>
            <table:table-cell table:style-name="Tabella98.H14" office:value-type="float" office:value="0">
              <text:p text:style-name="P879">0</text:p>
            </table:table-cell>
            <table:table-cell table:style-name="Tabella98.I14" office:value-type="float" office:value="4">
              <text:p text:style-name="P880">4</text:p>
            </table:table-cell>
            <table:table-cell table:style-name="Tabella98.J14" office:value-type="string">
              <text:p text:style-name="P881"/>
              <text:p text:style-name="P881">4</text:p>
            </table:table-cell>
            <table:table-cell table:style-name="Tabella98.K14" office:value-type="float" office:value="4">
              <text:p text:style-name="P690">4</text:p>
            </table:table-cell>
          </table:table-row>
          <table:table-row table:style-name="Tabella98.2">
            <table:table-cell table:style-name="Tabella98.A69" office:value-type="string">
              <text:p text:style-name="P731">10404</text:p>
            </table:table-cell>
            <table:table-cell table:style-name="Tabella98.B69" office:value-type="string">
              <text:p text:style-name="P733">Assistenza socio-economica</text:p>
            </table:table-cell>
            <table:table-cell table:style-name="Tabella98.C69" office:value-type="string">
              <text:p text:style-name="P731">1040406</text:p>
            </table:table-cell>
            <table:table-cell table:style-name="Tabella98.D61" office:value-type="string">
              <text:p text:style-name="P734">Nr tesserini esenzione ticket</text:p>
            </table:table-cell>
            <table:table-cell table:style-name="Tabella98.E15" office:value-type="string">
              <text:p text:style-name="P788">18</text:p>
            </table:table-cell>
            <table:table-cell table:style-name="Tabella98.F15" office:value-type="string">
              <text:p text:style-name="P627">16</text:p>
            </table:table-cell>
            <table:table-cell table:style-name="Tabella98.G15" office:value-type="string">
              <text:p text:style-name="P1131">15</text:p>
            </table:table-cell>
            <table:table-cell table:style-name="Tabella98.H15" office:value-type="float" office:value="12">
              <text:p text:style-name="P870">12</text:p>
            </table:table-cell>
            <table:table-cell table:style-name="Tabella98.I15" office:value-type="float" office:value="18">
              <text:p text:style-name="P882">18</text:p>
            </table:table-cell>
            <table:table-cell table:style-name="Tabella98.J15" office:value-type="string">
              <text:p text:style-name="P883"/>
              <text:p text:style-name="P883">16</text:p>
            </table:table-cell>
            <table:table-cell table:style-name="Tabella98.K15" office:value-type="string">
              <text:p text:style-name="P691">Da giugno 2019 non è più presente questo tipo di esenzione</text:p>
            </table:table-cell>
          </table:table-row>
          <table:table-row table:style-name="Tabella98.2">
            <table:table-cell table:style-name="Tabella98.A69" office:value-type="string">
              <text:p text:style-name="P731">10404</text:p>
            </table:table-cell>
            <table:table-cell table:style-name="Tabella98.B69" office:value-type="string">
              <text:p text:style-name="P733">Assistenza socio-economica</text:p>
            </table:table-cell>
            <table:table-cell table:style-name="Tabella98.C69" office:value-type="string">
              <text:p text:style-name="P731">1040407</text:p>
            </table:table-cell>
            <table:table-cell table:style-name="Tabella98.D61" office:value-type="string">
              <text:p text:style-name="P734">Nr buoni latte/pannolini</text:p>
            </table:table-cell>
            <table:table-cell table:style-name="Tabella98.E16" office:value-type="string">
              <text:p text:style-name="P1262">1149</text:p>
            </table:table-cell>
            <table:table-cell table:style-name="Tabella98.F16" office:value-type="string">
              <text:p text:style-name="P627">1153</text:p>
            </table:table-cell>
            <table:table-cell table:style-name="Tabella98.G16" office:value-type="string">
              <text:p text:style-name="P1131">1130</text:p>
            </table:table-cell>
            <table:table-cell table:style-name="Tabella98.H16" office:value-type="float" office:value="1327">
              <text:p text:style-name="P870">1327</text:p>
            </table:table-cell>
            <table:table-cell table:style-name="Tabella98.I16" office:value-type="float" office:value="1596">
              <text:p text:style-name="P884">1596</text:p>
            </table:table-cell>
            <table:table-cell table:style-name="Tabella98.J16" office:value-type="string">
              <text:p text:style-name="P885"/>
              <text:p text:style-name="P885">1613</text:p>
            </table:table-cell>
            <table:table-cell table:style-name="Tabella98.K16" office:value-type="float" office:value="847">
              <text:p text:style-name="P692">847</text:p>
            </table:table-cell>
          </table:table-row>
          <table:table-row table:style-name="Tabella98.2">
            <table:table-cell table:style-name="Tabella98.A69" office:value-type="string">
              <text:p text:style-name="P731">10404</text:p>
            </table:table-cell>
            <table:table-cell table:style-name="Tabella98.B69" office:value-type="string">
              <text:p text:style-name="P733">Assistenza socio-economica</text:p>
            </table:table-cell>
            <table:table-cell table:style-name="Tabella98.C69" office:value-type="string">
              <text:p text:style-name="P731">1040402</text:p>
            </table:table-cell>
            <table:table-cell table:style-name="Tabella98.D61" office:value-type="string">
              <text:p text:style-name="P734">Nr riduzioni rette scolastiche concesse</text:p>
            </table:table-cell>
            <table:table-cell table:style-name="Tabella98.E17" office:value-type="string">
              <text:p text:style-name="P1276">134</text:p>
            </table:table-cell>
            <table:table-cell table:style-name="Tabella98.F17" office:value-type="string">
              <text:p text:style-name="P627">147</text:p>
            </table:table-cell>
            <table:table-cell table:style-name="Tabella98.G17" office:value-type="string">
              <text:p text:style-name="P1131">155</text:p>
            </table:table-cell>
            <table:table-cell table:style-name="Tabella98.H17" office:value-type="float" office:value="120">
              <text:p text:style-name="P886">120</text:p>
            </table:table-cell>
            <table:table-cell table:style-name="Tabella98.I17" office:value-type="float" office:value="102">
              <text:p text:style-name="P887">102</text:p>
            </table:table-cell>
            <table:table-cell table:style-name="Tabella98.J17" office:value-type="string">
              <text:p text:style-name="P888"/>
              <text:p text:style-name="P888">87</text:p>
              <text:p text:style-name="P888"/>
            </table:table-cell>
            <table:table-cell table:style-name="Tabella98.K17" office:value-type="float" office:value="98">
              <text:p text:style-name="P693">98</text:p>
            </table:table-cell>
          </table:table-row>
          <table:table-row table:style-name="Tabella98.2">
            <table:table-cell table:style-name="Tabella98.A69" office:value-type="string">
              <text:p text:style-name="P731">10404</text:p>
            </table:table-cell>
            <table:table-cell table:style-name="Tabella98.B69" office:value-type="string">
              <text:p text:style-name="P733">Assistenza socio-economica</text:p>
            </table:table-cell>
            <table:table-cell table:style-name="Tabella98.C69" office:value-type="string">
              <text:p text:style-name="P731">1040408</text:p>
            </table:table-cell>
            <table:table-cell table:style-name="Tabella98.D61" office:value-type="string">
              <text:p text:style-name="P734">Nr assegni maternità e assegni a nuclei numerosi</text:p>
            </table:table-cell>
            <table:table-cell table:style-name="Tabella98.E18" office:value-type="string">
              <text:p text:style-name="P1275">35</text:p>
            </table:table-cell>
            <table:table-cell table:style-name="Tabella98.F18" office:value-type="string">
              <text:p text:style-name="P627">30</text:p>
            </table:table-cell>
            <table:table-cell table:style-name="Tabella98.G18" office:value-type="string">
              <text:p text:style-name="P1131">38</text:p>
            </table:table-cell>
            <table:table-cell table:style-name="Tabella98.H18" office:value-type="float" office:value="43">
              <text:p text:style-name="P889">43</text:p>
            </table:table-cell>
            <table:table-cell table:style-name="Tabella98.I18" office:value-type="float" office:value="44">
              <text:p text:style-name="P882">44</text:p>
            </table:table-cell>
            <table:table-cell table:style-name="Tabella98.J18" office:value-type="float" office:value="47">
              <text:p text:style-name="P890">47</text:p>
            </table:table-cell>
            <table:table-cell table:style-name="Tabella98.K18" office:value-type="float" office:value="46">
              <text:p text:style-name="P693">46</text:p>
            </table:table-cell>
          </table:table-row>
          <table:table-row table:style-name="Tabella98.2">
            <table:table-cell table:style-name="Tabella98.A69" office:value-type="string">
              <text:p text:style-name="P731">10404</text:p>
            </table:table-cell>
            <table:table-cell table:style-name="Tabella98.B69" office:value-type="string">
              <text:p text:style-name="P733">Assistenza socio-economica</text:p>
            </table:table-cell>
            <table:table-cell table:style-name="Tabella98.C69" office:value-type="string">
              <text:p text:style-name="P731">1040409</text:p>
            </table:table-cell>
            <table:table-cell table:style-name="Tabella98.D61" office:value-type="string">
              <text:p text:style-name="P734">Nr adozioni a distanza</text:p>
            </table:table-cell>
            <table:table-cell table:style-name="Tabella98.E19" office:value-type="string">
              <text:p text:style-name="P1276">3</text:p>
            </table:table-cell>
            <table:table-cell table:style-name="Tabella98.F19" office:value-type="string">
              <text:p text:style-name="P627">3</text:p>
            </table:table-cell>
            <table:table-cell table:style-name="Tabella98.G19" office:value-type="string">
              <text:p text:style-name="P1131">3</text:p>
            </table:table-cell>
            <table:table-cell table:style-name="Tabella98.H19" office:value-type="float" office:value="3">
              <text:p text:style-name="P886">3</text:p>
            </table:table-cell>
            <table:table-cell table:style-name="Tabella98.I19" office:value-type="float" office:value="3">
              <text:p text:style-name="P882">3</text:p>
            </table:table-cell>
            <table:table-cell table:style-name="Tabella98.J19" office:value-type="float" office:value="3">
              <text:p text:style-name="P891">3</text:p>
            </table:table-cell>
            <table:table-cell table:style-name="Tabella98.K19" office:value-type="float" office:value="3">
              <text:p text:style-name="P693">3</text:p>
            </table:table-cell>
          </table:table-row>
          <table:table-row table:style-name="Tabella98.3">
            <table:table-cell table:style-name="Tabella98.A69" office:value-type="string">
              <text:p text:style-name="P731">10404</text:p>
            </table:table-cell>
            <table:table-cell table:style-name="Tabella98.B69" office:value-type="string">
              <text:p text:style-name="P733">Assistenza socio-economica</text:p>
            </table:table-cell>
            <table:table-cell table:style-name="Tabella98.C69" office:value-type="string">
              <text:p text:style-name="P731">1040411</text:p>
            </table:table-cell>
            <table:table-cell table:style-name="Tabella98.D61" office:value-type="string">
              <text:p text:style-name="P734">Nr utenti assistiti economicamente in case di riposo</text:p>
            </table:table-cell>
            <table:table-cell table:style-name="Tabella98.E20" office:value-type="string">
              <text:p text:style-name="P1275">4</text:p>
            </table:table-cell>
            <table:table-cell table:style-name="Tabella98.F20" office:value-type="string">
              <text:p text:style-name="P627">3</text:p>
            </table:table-cell>
            <table:table-cell table:style-name="Tabella98.G20" office:value-type="string">
              <text:p text:style-name="P1131">2</text:p>
            </table:table-cell>
            <table:table-cell table:style-name="Tabella98.H20" office:value-type="float" office:value="4">
              <text:p text:style-name="P886">4</text:p>
            </table:table-cell>
            <table:table-cell table:style-name="Tabella98.I20" office:value-type="float" office:value="10">
              <text:p text:style-name="P882">10</text:p>
            </table:table-cell>
            <table:table-cell table:style-name="Tabella98.J20" office:value-type="float" office:value="10">
              <text:p text:style-name="P892">10</text:p>
            </table:table-cell>
            <table:table-cell table:style-name="Tabella98.K20" office:value-type="float" office:value="10">
              <text:p text:style-name="P693">10</text:p>
            </table:table-cell>
          </table:table-row>
          <table:table-row table:style-name="Tabella98.2">
            <table:table-cell table:style-name="Tabella98.A69" office:value-type="string">
              <text:p text:style-name="P731">10404</text:p>
            </table:table-cell>
            <table:table-cell table:style-name="Tabella98.B69" office:value-type="string">
              <text:p text:style-name="P733">Assistenza socio-<text:soft-page-break/>economica</text:p>
            </table:table-cell>
            <table:table-cell table:style-name="Tabella98.C69" office:value-type="string">
              <text:p text:style-name="P731">1040414</text:p>
            </table:table-cell>
            <table:table-cell table:style-name="Tabella98.D61" office:value-type="string">
              <text:p text:style-name="P734">Spesa sostenuta per utenti case di <text:soft-page-break/>riposo</text:p>
            </table:table-cell>
            <table:table-cell table:style-name="Tabella98.E21" office:value-type="string">
              <text:p text:style-name="P1276">29546</text:p>
            </table:table-cell>
            <table:table-cell table:style-name="Tabella98.F21" office:value-type="string">
              <text:p text:style-name="P1158">24848,23</text:p>
            </table:table-cell>
            <table:table-cell table:style-name="Tabella98.G21" office:value-type="string">
              <text:p text:style-name="P1132">---</text:p>
            </table:table-cell>
            <table:table-cell table:style-name="Tabella98.H21" office:value-type="string">
              <text:p text:style-name="P886">---</text:p>
            </table:table-cell>
            <table:table-cell table:style-name="Tabella98.I21" office:value-type="string">
              <text:p text:style-name="P893">---</text:p>
            </table:table-cell>
            <table:table-cell table:style-name="Tabella98.J21" office:value-type="string">
              <text:p text:style-name="P893"/>
            </table:table-cell>
            <table:table-cell table:style-name="Tabella98.K21">
              <text:p text:style-name="P693"/>
            </table:table-cell>
          </table:table-row>
          <table:table-row table:style-name="Tabella98.2">
            <table:table-cell table:style-name="Tabella98.A69" office:value-type="string">
              <text:p text:style-name="P731">10406</text:p>
            </table:table-cell>
            <table:table-cell table:style-name="Tabella98.B69" office:value-type="string">
              <text:p text:style-name="P733">Interventi disabili adulti</text:p>
            </table:table-cell>
            <table:table-cell table:style-name="Tabella98.C69" office:value-type="string">
              <text:p text:style-name="P731">1040601</text:p>
            </table:table-cell>
            <table:table-cell table:style-name="Tabella98.D61" office:value-type="string">
              <text:p text:style-name="P734">Importo contributi erogati a disabili</text:p>
            </table:table-cell>
            <table:table-cell table:style-name="Tabella98.E22" office:value-type="string">
              <text:p text:style-name="P1274">798</text:p>
            </table:table-cell>
            <table:table-cell table:style-name="Tabella98.F22" office:value-type="string">
              <text:p text:style-name="P1158">1500</text:p>
            </table:table-cell>
            <table:table-cell table:style-name="Tabella98.G22" office:value-type="string">
              <text:p text:style-name="P1132">---</text:p>
            </table:table-cell>
            <table:table-cell table:style-name="Tabella98.H22" office:value-type="string">
              <text:p text:style-name="P894">---</text:p>
            </table:table-cell>
            <table:table-cell table:style-name="Tabella98.I22" office:value-type="string">
              <text:p text:style-name="P895">---</text:p>
            </table:table-cell>
            <table:table-cell table:style-name="Tabella98.J22" office:value-type="string">
              <text:p text:style-name="P895"/>
            </table:table-cell>
            <table:table-cell table:style-name="Tabella98.K21">
              <text:p text:style-name="P694"/>
            </table:table-cell>
          </table:table-row>
          <table:table-row table:style-name="Tabella98.2">
            <table:table-cell table:style-name="Tabella98.A69" office:value-type="string">
              <text:p text:style-name="P731">10406</text:p>
            </table:table-cell>
            <table:table-cell table:style-name="Tabella98.B69" office:value-type="string">
              <text:p text:style-name="P733">Interventi disabili adulti</text:p>
            </table:table-cell>
            <table:table-cell table:style-name="Tabella98.C69" office:value-type="string">
              <text:p text:style-name="P731">1040600</text:p>
            </table:table-cell>
            <table:table-cell table:style-name="Tabella98.D61" office:value-type="string">
              <text:p text:style-name="P734">Nr utenti soggiorno estivi disabili</text:p>
            </table:table-cell>
            <table:table-cell table:style-name="Tabella98.E23" office:value-type="string">
              <text:p text:style-name="P1276">4</text:p>
            </table:table-cell>
            <table:table-cell table:style-name="Tabella98.F23" office:value-type="string">
              <text:p text:style-name="P627">5</text:p>
            </table:table-cell>
            <table:table-cell table:style-name="Tabella98.G23" office:value-type="string">
              <text:p text:style-name="P1131">3</text:p>
            </table:table-cell>
            <table:table-cell table:style-name="Tabella98.H23" office:value-type="float" office:value="2">
              <text:p text:style-name="P886">2</text:p>
            </table:table-cell>
            <table:table-cell table:style-name="Tabella98.I23" office:value-type="float" office:value="1">
              <text:p text:style-name="P893">1</text:p>
            </table:table-cell>
            <table:table-cell table:style-name="Tabella98.J23" office:value-type="float" office:value="1">
              <text:p text:style-name="P872">1</text:p>
            </table:table-cell>
            <table:table-cell table:style-name="Tabella98.K23" office:value-type="float" office:value="1">
              <text:p text:style-name="P693">1</text:p>
            </table:table-cell>
          </table:table-row>
          <table:table-row table:style-name="Tabella98.3">
            <table:table-cell table:style-name="Tabella98.A69" office:value-type="string">
              <text:p text:style-name="P731">10406</text:p>
            </table:table-cell>
            <table:table-cell table:style-name="Tabella98.B69" office:value-type="string">
              <text:p text:style-name="P733">Interventi disabili adulti</text:p>
            </table:table-cell>
            <table:table-cell table:style-name="Tabella98.C69" office:value-type="string">
              <text:p text:style-name="P731">1040602</text:p>
            </table:table-cell>
            <table:table-cell table:style-name="Tabella98.D61" office:value-type="string">
              <text:p text:style-name="P734"><text:span text:style-name="T39">Nr trasporti disabili c/o centro diurno/laboratori protetti/ </text:span><text:span text:style-name="T214">(dal 2016, sono compresi anche i trasporti per caffè “Sotto La Quercia” )</text:span></text:p>
            </table:table-cell>
            <table:table-cell table:style-name="Tabella98.E24" office:value-type="string">
              <text:p text:style-name="P1275">2304</text:p>
            </table:table-cell>
            <table:table-cell table:style-name="Tabella98.F24" office:value-type="string">
              <text:p text:style-name="P695">2272</text:p>
            </table:table-cell>
            <table:table-cell table:style-name="Tabella98.G24" office:value-type="string">
              <text:p text:style-name="P1137">1674</text:p>
            </table:table-cell>
            <table:table-cell table:style-name="Tabella98.H24" office:value-type="float" office:value="1704">
              <text:p text:style-name="P894">1704</text:p>
            </table:table-cell>
            <table:table-cell table:style-name="Tabella98.I24" office:value-type="float" office:value="2200">
              <text:p text:style-name="P895">2200</text:p>
            </table:table-cell>
            <table:table-cell table:style-name="Tabella98.J24" office:value-type="float" office:value="2058">
              <text:p text:style-name="P896">2058</text:p>
            </table:table-cell>
            <table:table-cell table:style-name="Tabella98.K24" office:value-type="float" office:value="811">
              <text:p text:style-name="P694">811</text:p>
            </table:table-cell>
          </table:table-row>
          <table:table-row table:style-name="Tabella98.2">
            <table:table-cell table:style-name="Tabella98.A69" office:value-type="string">
              <text:p text:style-name="P897">4512</text:p>
            </table:table-cell>
            <table:table-cell table:style-name="Tabella98.B69" office:value-type="string">
              <text:p text:style-name="P856">Interventi <text:span text:style-name="T216">alunni disabili</text:span></text:p>
            </table:table-cell>
            <table:table-cell table:style-name="Tabella98.C69" office:value-type="string">
              <text:p text:style-name="P897">451215</text:p>
            </table:table-cell>
            <table:table-cell table:style-name="Tabella98.D61" office:value-type="string">
              <text:p text:style-name="P856">Nr. trasporti studenti disabili</text:p>
            </table:table-cell>
            <table:table-cell table:style-name="Tabella98.E25" office:value-type="string">
              <text:p text:style-name="P788"/>
            </table:table-cell>
            <table:table-cell table:style-name="Tabella98.F25" office:value-type="string">
              <text:p text:style-name="P627"/>
            </table:table-cell>
            <table:table-cell table:style-name="Tabella98.G25" office:value-type="string">
              <text:p text:style-name="P1131">770</text:p>
            </table:table-cell>
            <table:table-cell table:style-name="Tabella98.H25" office:value-type="float" office:value="686">
              <text:p text:style-name="P886">686</text:p>
            </table:table-cell>
            <table:table-cell table:style-name="Tabella98.I25" office:value-type="float" office:value="200">
              <text:p text:style-name="P864">2<text:span text:style-name="T160">00</text:span></text:p>
            </table:table-cell>
            <table:table-cell table:style-name="Tabella98.J25" office:value-type="string">
              <text:p text:style-name="P1040">Dal 2019 Indicato<text:span text:style-name="T172">re</text:span> passato all’U.O. Servizi Educativi</text:p>
            </table:table-cell>
            <table:table-cell table:style-name="Tabella98.K25" office:value-type="string">
              <text:p text:style-name="P640">/</text:p>
            </table:table-cell>
          </table:table-row>
          <table:table-row table:style-name="Tabella98.2">
            <table:table-cell table:style-name="Tabella98.A26" office:value-type="string">
              <text:p text:style-name="P731">10407</text:p>
            </table:table-cell>
            <table:table-cell table:style-name="Tabella98.B26" office:value-type="string">
              <text:p text:style-name="P733">Centro accoglienza stranieri</text:p>
            </table:table-cell>
            <table:table-cell table:style-name="Tabella98.C26" office:value-type="string">
              <text:p text:style-name="P731">1040700</text:p>
            </table:table-cell>
            <table:table-cell table:style-name="Tabella98.D26" office:value-type="string">
              <text:p text:style-name="P734">Nr posti-letto disponibili</text:p>
            </table:table-cell>
            <table:table-cell table:style-name="Tabella98.E26" office:value-type="string">
              <text:p text:style-name="P788">7</text:p>
            </table:table-cell>
            <table:table-cell table:style-name="Tabella98.F26" office:value-type="string">
              <text:p text:style-name="P627">14</text:p>
            </table:table-cell>
            <table:table-cell table:style-name="Tabella98.G26" office:value-type="string">
              <text:p text:style-name="P1138">14</text:p>
            </table:table-cell>
            <table:table-cell table:style-name="Tabella98.H26" office:value-type="float" office:value="2">
              <text:p text:style-name="P886">2</text:p>
            </table:table-cell>
            <table:table-cell table:style-name="Tabella98.I26" office:value-type="float" office:value="0">
              <text:p text:style-name="P898">0</text:p>
            </table:table-cell>
            <table:table-cell table:style-name="Tabella98.J26" office:value-type="string">
              <text:p text:style-name="P1041">Dal<text:span text:style-name="T173">l’inizio del </text:span>2018 non è più presente il Centro di Accoglienza</text:p>
            </table:table-cell>
            <table:table-cell table:style-name="Tabella98.K26" office:value-type="string">
              <text:p text:style-name="P789"/>
            </table:table-cell>
          </table:table-row>
          <table:table-row table:style-name="Tabella98.2">
            <table:table-cell table:style-name="Tabella98.A69" office:value-type="string">
              <text:p text:style-name="P731">10407</text:p>
            </table:table-cell>
            <table:table-cell table:style-name="Tabella98.B69" office:value-type="string">
              <text:p text:style-name="P733">Centro accoglienza stranieri</text:p>
            </table:table-cell>
            <table:table-cell table:style-name="Tabella98.C69" office:value-type="string">
              <text:p text:style-name="P731">1040705</text:p>
            </table:table-cell>
            <table:table-cell table:style-name="Tabella98.D61" office:value-type="string">
              <text:p text:style-name="P734">Nr profughi accolti</text:p>
            </table:table-cell>
            <table:table-cell table:style-name="Tabella98.E27" office:value-type="string">
              <text:p text:style-name="P788">10</text:p>
            </table:table-cell>
            <table:table-cell table:style-name="Tabella98.F27" office:value-type="string">
              <text:p text:style-name="P627">10</text:p>
            </table:table-cell>
            <table:table-cell table:style-name="Tabella98.G27" office:value-type="string">
              <text:p text:style-name="P1139">10</text:p>
            </table:table-cell>
            <table:table-cell table:style-name="Tabella98.H27" office:value-type="float" office:value="43">
              <text:p text:style-name="P886">43</text:p>
            </table:table-cell>
            <table:table-cell table:style-name="Tabella98.I27" office:value-type="float" office:value="44">
              <text:p text:style-name="P899">44</text:p>
            </table:table-cell>
            <table:table-cell table:style-name="Tabella98.J27" office:value-type="string">
              <text:p text:style-name="P900"/>
              <text:p text:style-name="P900">44</text:p>
            </table:table-cell>
            <table:table-cell table:style-name="Tabella98.K27" office:value-type="float" office:value="44">
              <text:p text:style-name="P696">44</text:p>
            </table:table-cell>
          </table:table-row>
          <table:table-row table:style-name="Tabella98.2">
            <table:table-cell table:style-name="Tabella98.A69" office:value-type="string">
              <text:p text:style-name="P731">10411</text:p>
            </table:table-cell>
            <table:table-cell table:style-name="Tabella98.B69" office:value-type="string">
              <text:p text:style-name="P733">Servizi sociali delegati a ASL</text:p>
            </table:table-cell>
            <table:table-cell table:style-name="Tabella98.C69" office:value-type="string">
              <text:p text:style-name="P731">1041100</text:p>
            </table:table-cell>
            <table:table-cell table:style-name="Tabella98.D61" office:value-type="string">
              <text:p text:style-name="P734">Importo trasferito a AUSL per funzioni delegate</text:p>
            </table:table-cell>
            <table:table-cell table:style-name="Tabella98.E28" office:value-type="string">
              <text:p text:style-name="P1275">291940</text:p>
            </table:table-cell>
            <table:table-cell table:style-name="Tabella98.F28" office:value-type="string">
              <text:p text:style-name="P1158">292360</text:p>
            </table:table-cell>
            <table:table-cell table:style-name="Tabella98.G28" office:value-type="string">
              <text:p text:style-name="P1132">---</text:p>
            </table:table-cell>
            <table:table-cell table:style-name="Tabella98.H28" office:value-type="string">
              <text:p text:style-name="P901">---</text:p>
              <text:p text:style-name="P901"/>
            </table:table-cell>
            <table:table-cell table:style-name="Tabella98.I28" office:value-type="string">
              <text:p text:style-name="P902">---</text:p>
            </table:table-cell>
            <table:table-cell table:style-name="Tabella98.J28" office:value-type="string">
              <text:p text:style-name="P902">---</text:p>
            </table:table-cell>
            <table:table-cell table:style-name="Tabella98.K28">
              <text:p text:style-name="P696"/>
            </table:table-cell>
          </table:table-row>
          <table:table-row table:style-name="Tabella98.29">
            <table:table-cell table:style-name="Tabella98.A69" office:value-type="string">
              <text:p text:style-name="P731">10414</text:p>
            </table:table-cell>
            <table:table-cell table:style-name="Tabella98.B69" office:value-type="string">
              <text:p text:style-name="P733">Prev./Integr.soc./Ass.</text:p>
              <text:p text:style-name="P733">volont.</text:p>
            </table:table-cell>
            <table:table-cell table:style-name="Tabella98.C69" office:value-type="string">
              <text:p text:style-name="P731">1041400</text:p>
            </table:table-cell>
            <table:table-cell table:style-name="Tabella98.D61" office:value-type="string">
              <text:p text:style-name="P734">Nr. Org. <text:s/>volontariato in rapporto di collaborazione a.c.</text:p>
            </table:table-cell>
            <table:table-cell table:style-name="Tabella98.E29" office:value-type="string">
              <text:p text:style-name="P1293">1</text:p>
            </table:table-cell>
            <table:table-cell table:style-name="Tabella98.F29" office:value-type="string">
              <text:p text:style-name="P1158">1</text:p>
            </table:table-cell>
            <table:table-cell table:style-name="Tabella98.G29" office:value-type="string">
              <text:p text:style-name="P1132">---</text:p>
            </table:table-cell>
            <table:table-cell table:style-name="Tabella98.H29" office:value-type="string">
              <text:p text:style-name="P1132">---</text:p>
            </table:table-cell>
            <table:table-cell table:style-name="Tabella98.I29" office:value-type="string">
              <text:p text:style-name="P1032">---</text:p>
            </table:table-cell>
            <table:table-cell table:style-name="Tabella98.J29" office:value-type="string">
              <text:p text:style-name="P1032">---</text:p>
            </table:table-cell>
            <table:table-cell table:style-name="Tabella98.K29">
              <text:p text:style-name="P697"/>
            </table:table-cell>
          </table:table-row>
          <table:table-row table:style-name="Tabella98.30">
            <table:table-cell table:style-name="Tabella98.A69" office:value-type="string">
              <text:p text:style-name="P729">10414</text:p>
            </table:table-cell>
            <table:table-cell table:style-name="Tabella98.B69" office:value-type="string">
              <text:p text:style-name="P729">Prev./Integr.soc./Ass.</text:p>
              <text:p text:style-name="P734">volont.</text:p>
            </table:table-cell>
            <table:table-cell table:style-name="Tabella98.C69" office:value-type="string">
              <text:p text:style-name="P729">1041404</text:p>
            </table:table-cell>
            <table:table-cell table:style-name="Tabella98.D69" office:value-type="string">
              <text:p text:style-name="P734">Nr patrocini concessi nell'anno</text:p>
            </table:table-cell>
            <table:table-cell table:style-name="Tabella98.E30" office:value-type="string">
              <text:p text:style-name="P1119">Non sono più in carico all'U.O. n.2</text:p>
            </table:table-cell>
            <table:table-cell table:style-name="Tabella98.F30" office:value-type="string">
              <text:p text:style-name="P1119"/>
            </table:table-cell>
            <table:table-cell table:style-name="Tabella98.G30" office:value-type="string">
              <text:p text:style-name="P1119">---</text:p>
            </table:table-cell>
            <table:table-cell table:style-name="Tabella98.J30" office:value-type="string">
              <text:p text:style-name="P1119">---</text:p>
            </table:table-cell>
            <table:table-cell table:style-name="Tabella98.J30" office:value-type="string">
              <text:p text:style-name="P903">---</text:p>
            </table:table-cell>
            <table:table-cell table:style-name="Tabella98.J30" office:value-type="string">
              <text:p text:style-name="P903">---</text:p>
            </table:table-cell>
            <table:table-cell table:style-name="Tabella98.K30">
              <text:p text:style-name="P698"/>
            </table:table-cell>
          </table:table-row>
          <table:table-row table:style-name="Tabella98.2">
            <table:table-cell table:style-name="Tabella98.A69" office:value-type="string">
              <text:p text:style-name="P731">10414</text:p>
            </table:table-cell>
            <table:table-cell table:style-name="Tabella98.B69" office:value-type="string">
              <text:p text:style-name="P733">Prev./Integr.soc./Ass.</text:p>
              <text:p text:style-name="P733"><text:soft-page-break/>volont.</text:p>
            </table:table-cell>
            <table:table-cell table:style-name="Tabella98.C69" office:value-type="string">
              <text:p text:style-name="P731">1041401</text:p>
            </table:table-cell>
            <table:table-cell table:style-name="Tabella98.D61" office:value-type="string">
              <text:p text:style-name="P734">Nr centri sociali convenzionati</text:p>
            </table:table-cell>
            <table:table-cell table:style-name="Tabella98.E31" office:value-type="string">
              <text:p text:style-name="P788">2</text:p>
            </table:table-cell>
            <table:table-cell table:style-name="Tabella98.F31" office:value-type="string">
              <text:p text:style-name="P627">2</text:p>
            </table:table-cell>
            <table:table-cell table:style-name="Tabella98.G31" office:value-type="string">
              <text:p text:style-name="P1139">2</text:p>
            </table:table-cell>
            <table:table-cell table:style-name="Tabella98.H31" office:value-type="string">
              <text:p text:style-name="P1140">2</text:p>
            </table:table-cell>
            <table:table-cell table:style-name="Tabella98.I31" office:value-type="float" office:value="2">
              <text:p text:style-name="P902">2</text:p>
            </table:table-cell>
            <table:table-cell table:style-name="Tabella98.J31" office:value-type="float" office:value="2">
              <text:p text:style-name="P904">2</text:p>
            </table:table-cell>
            <table:table-cell table:style-name="Tabella98.K31" office:value-type="float" office:value="2">
              <text:p text:style-name="P696">2</text:p>
            </table:table-cell>
          </table:table-row>
          <table:table-row table:style-name="Tabella98.2">
            <table:table-cell table:style-name="Tabella98.A69" office:value-type="string">
              <text:p text:style-name="P731">10414</text:p>
            </table:table-cell>
            <table:table-cell table:style-name="Tabella98.B69" office:value-type="string">
              <text:p text:style-name="P733">Prev./Integr.soc./Ass.</text:p>
              <text:p text:style-name="P733">volont.</text:p>
            </table:table-cell>
            <table:table-cell table:style-name="Tabella98.C69" office:value-type="string">
              <text:p text:style-name="P731">1041402</text:p>
            </table:table-cell>
            <table:table-cell table:style-name="Tabella98.D61" office:value-type="string">
              <text:p text:style-name="P734">Nr utenti tessere ATC</text:p>
            </table:table-cell>
            <table:table-cell table:style-name="Tabella98.E32" office:value-type="string">
              <text:p text:style-name="P788">27</text:p>
            </table:table-cell>
            <table:table-cell table:style-name="Tabella98.F32" office:value-type="string">
              <text:p text:style-name="P627">25</text:p>
            </table:table-cell>
            <table:table-cell table:style-name="Tabella98.G32" office:value-type="string">
              <text:p text:style-name="P1083">9</text:p>
            </table:table-cell>
            <table:table-cell table:style-name="Tabella98.H32" office:value-type="float" office:value="8">
              <text:p text:style-name="P886">8</text:p>
            </table:table-cell>
            <table:table-cell table:style-name="Tabella98.I32" office:value-type="float" office:value="37">
              <text:p text:style-name="P1032">37</text:p>
            </table:table-cell>
            <table:table-cell table:style-name="Tabella98.J32" office:value-type="float" office:value="45">
              <text:p text:style-name="P1033">45</text:p>
            </table:table-cell>
            <table:table-cell table:style-name="Tabella98.K32" office:value-type="float" office:value="40">
              <text:p text:style-name="P697">40</text:p>
            </table:table-cell>
          </table:table-row>
          <table:table-row table:style-name="Tabella98.2">
            <table:table-cell table:style-name="Tabella98.A69" office:value-type="string">
              <text:p text:style-name="P731">10414</text:p>
            </table:table-cell>
            <table:table-cell table:style-name="Tabella98.B69" office:value-type="string">
              <text:p text:style-name="P733">Prev./Integr.soc./Ass.</text:p>
              <text:p text:style-name="P733">volont.</text:p>
            </table:table-cell>
            <table:table-cell table:style-name="Tabella98.C69" office:value-type="string">
              <text:p text:style-name="P731">1041403</text:p>
            </table:table-cell>
            <table:table-cell table:style-name="Tabella98.D61" office:value-type="string">
              <text:p text:style-name="P734">Nr aree orti assegnate a anziani</text:p>
            </table:table-cell>
            <table:table-cell table:style-name="Tabella98.E33" office:value-type="string">
              <text:p text:style-name="P788">132</text:p>
            </table:table-cell>
            <table:table-cell table:style-name="Tabella98.F33" office:value-type="string">
              <text:p text:style-name="P627">137</text:p>
            </table:table-cell>
            <table:table-cell table:style-name="Tabella98.G33" office:value-type="string">
              <text:p text:style-name="P1083">134</text:p>
            </table:table-cell>
            <table:table-cell table:style-name="Tabella98.H33" office:value-type="float" office:value="115">
              <text:p text:style-name="P905">115</text:p>
            </table:table-cell>
            <table:table-cell table:style-name="Tabella98.I33" office:value-type="float" office:value="115">
              <text:p text:style-name="P903">115</text:p>
            </table:table-cell>
            <table:table-cell table:style-name="Tabella98.J33" office:value-type="float" office:value="89">
              <text:p text:style-name="P906">89</text:p>
            </table:table-cell>
            <table:table-cell table:style-name="Tabella98.K33" office:value-type="float" office:value="91">
              <text:p text:style-name="P698">91</text:p>
            </table:table-cell>
          </table:table-row>
          <table:table-row table:style-name="Tabella98.2">
            <table:table-cell table:style-name="Tabella98.A69" office:value-type="string">
              <text:p text:style-name="P731">10416</text:p>
            </table:table-cell>
            <table:table-cell table:style-name="Tabella98.B69" office:value-type="string">
              <text:p text:style-name="P733">Alloggi ERP</text:p>
            </table:table-cell>
            <table:table-cell table:style-name="Tabella98.C69" office:value-type="string">
              <text:p text:style-name="P731">1041600</text:p>
            </table:table-cell>
            <table:table-cell table:style-name="Tabella98.D61" office:value-type="string">
              <text:p text:style-name="P734">Nr alloggi ERP comunali concessi in locazione</text:p>
            </table:table-cell>
            <table:table-cell table:style-name="Tabella98.E34" office:value-type="string">
              <text:p text:style-name="P788">126</text:p>
            </table:table-cell>
            <table:table-cell table:style-name="Tabella98.F34" office:value-type="string">
              <text:p text:style-name="P627">129</text:p>
            </table:table-cell>
            <table:table-cell table:style-name="Tabella98.G34" office:value-type="string">
              <text:p text:style-name="P1083">129</text:p>
            </table:table-cell>
            <table:table-cell table:style-name="Tabella98.H34" office:value-type="float" office:value="129">
              <text:p text:style-name="P886">129</text:p>
            </table:table-cell>
            <table:table-cell table:style-name="Tabella98.I34" office:value-type="float" office:value="129">
              <text:p text:style-name="P907">129</text:p>
            </table:table-cell>
            <table:table-cell table:style-name="Tabella98.J34" office:value-type="float" office:value="131">
              <text:p text:style-name="P908">131</text:p>
            </table:table-cell>
            <table:table-cell table:style-name="Tabella98.K34" office:value-type="float" office:value="131">
              <text:p text:style-name="P698">131</text:p>
            </table:table-cell>
          </table:table-row>
          <table:table-row table:style-name="Tabella98.2">
            <table:table-cell table:style-name="Tabella98.A69" office:value-type="string">
              <text:p text:style-name="P731">10416</text:p>
            </table:table-cell>
            <table:table-cell table:style-name="Tabella98.B69" office:value-type="string">
              <text:p text:style-name="P733">Alloggi ERP</text:p>
            </table:table-cell>
            <table:table-cell table:style-name="Tabella98.C69" office:value-type="string">
              <text:p text:style-name="P731">1041601</text:p>
            </table:table-cell>
            <table:table-cell table:style-name="Tabella98.D61" office:value-type="string">
              <text:p text:style-name="P734">Nr alloggi ERP assegnati nell'anno</text:p>
            </table:table-cell>
            <table:table-cell table:style-name="Tabella98.E35" office:value-type="string">
              <text:p text:style-name="P788">8</text:p>
            </table:table-cell>
            <table:table-cell table:style-name="Tabella98.F35" office:value-type="string">
              <text:p text:style-name="P627">6</text:p>
            </table:table-cell>
            <table:table-cell table:style-name="Tabella98.G35" office:value-type="string">
              <text:p text:style-name="P1083">12</text:p>
            </table:table-cell>
            <table:table-cell table:style-name="Tabella98.H35" office:value-type="float" office:value="11">
              <text:p text:style-name="P886">11</text:p>
            </table:table-cell>
            <table:table-cell table:style-name="Tabella98.I35" office:value-type="float" office:value="7">
              <text:p text:style-name="P909">7</text:p>
            </table:table-cell>
            <table:table-cell table:style-name="Tabella98.J35" office:value-type="float" office:value="5">
              <text:p text:style-name="P910">5</text:p>
            </table:table-cell>
            <table:table-cell table:style-name="Tabella98.K35" office:value-type="float" office:value="7">
              <text:p text:style-name="P699">7</text:p>
            </table:table-cell>
          </table:table-row>
          <table:table-row table:style-name="Tabella98.2">
            <table:table-cell table:style-name="Tabella98.A69" office:value-type="string">
              <text:p text:style-name="P731">10416</text:p>
            </table:table-cell>
            <table:table-cell table:style-name="Tabella98.B69" office:value-type="string">
              <text:p text:style-name="P733">Alloggi ERP</text:p>
            </table:table-cell>
            <table:table-cell table:style-name="Tabella98.C69" office:value-type="string">
              <text:p text:style-name="P731">1041602</text:p>
            </table:table-cell>
            <table:table-cell table:style-name="Tabella98.D61" office:value-type="string">
              <text:p text:style-name="P734">Nr domande bando ERP ricevute</text:p>
            </table:table-cell>
            <table:table-cell table:style-name="Tabella98.E36" office:value-type="string">
              <text:p text:style-name="P788">107</text:p>
            </table:table-cell>
            <table:table-cell table:style-name="Tabella98.F36" office:value-type="string">
              <text:p text:style-name="P627">0</text:p>
            </table:table-cell>
            <table:table-cell table:style-name="Tabella98.G36" office:value-type="string">
              <text:p text:style-name="P1083">0</text:p>
            </table:table-cell>
            <table:table-cell table:style-name="Tabella98.H36" office:value-type="float" office:value="55">
              <text:p text:style-name="P911">55</text:p>
            </table:table-cell>
            <table:table-cell table:style-name="Tabella98.I36" office:value-type="float" office:value="61">
              <text:p text:style-name="P912">61</text:p>
            </table:table-cell>
            <table:table-cell table:style-name="Tabella98.J36" office:value-type="float" office:value="61">
              <text:p text:style-name="P913">61</text:p>
            </table:table-cell>
            <table:table-cell table:style-name="Tabella98.K36" office:value-type="float" office:value="73">
              <text:p text:style-name="P699">73</text:p>
            </table:table-cell>
          </table:table-row>
          <table:table-row table:style-name="Tabella98.2">
            <table:table-cell table:style-name="Tabella98.A69" office:value-type="string">
              <text:p text:style-name="P731">10418</text:p>
            </table:table-cell>
            <table:table-cell table:style-name="Tabella98.B69" office:value-type="string">
              <text:p text:style-name="P733">Politiche per la casa</text:p>
            </table:table-cell>
            <table:table-cell table:style-name="Tabella98.C69" office:value-type="string">
              <text:p text:style-name="P731">1041800</text:p>
            </table:table-cell>
            <table:table-cell table:style-name="Tabella98.D61" office:value-type="string">
              <text:p text:style-name="P734">Nr alloggi destinati a pronta emergenza abitativa</text:p>
            </table:table-cell>
            <table:table-cell table:style-name="Tabella98.E37" office:value-type="string">
              <text:p text:style-name="P788">4</text:p>
            </table:table-cell>
            <table:table-cell table:style-name="Tabella98.F37" office:value-type="string">
              <text:p text:style-name="P627">4</text:p>
            </table:table-cell>
            <table:table-cell table:style-name="Tabella98.G37" office:value-type="string">
              <text:p text:style-name="P1083">4</text:p>
            </table:table-cell>
            <table:table-cell table:style-name="Tabella98.H37" office:value-type="float" office:value="2">
              <text:p text:style-name="P911">2</text:p>
            </table:table-cell>
            <table:table-cell table:style-name="Tabella98.I37" office:value-type="float" office:value="3">
              <text:p text:style-name="P914">3</text:p>
            </table:table-cell>
            <table:table-cell table:style-name="Tabella98.J37" office:value-type="float" office:value="3">
              <text:p text:style-name="P915">3</text:p>
            </table:table-cell>
            <table:table-cell table:style-name="Tabella98.K37" office:value-type="float" office:value="3">
              <text:p text:style-name="P700">3</text:p>
            </table:table-cell>
          </table:table-row>
          <table:table-row table:style-name="Tabella98.2">
            <table:table-cell table:style-name="Tabella98.A69" office:value-type="string">
              <text:p text:style-name="P731">10418</text:p>
            </table:table-cell>
            <table:table-cell table:style-name="Tabella98.B69" office:value-type="string">
              <text:p text:style-name="P733">Politiche per la casa</text:p>
            </table:table-cell>
            <table:table-cell table:style-name="Tabella98.C69" office:value-type="string">
              <text:p text:style-name="P731">1041801</text:p>
            </table:table-cell>
            <table:table-cell table:style-name="Tabella98.D61" office:value-type="string">
              <text:p text:style-name="P734">Nr domande altri bandi edilizia convenzionata</text:p>
            </table:table-cell>
            <table:table-cell table:style-name="Tabella98.E38" office:value-type="string">
              <text:p text:style-name="P788">51</text:p>
            </table:table-cell>
            <table:table-cell table:style-name="Tabella98.F38" office:value-type="string">
              <text:p text:style-name="P627">25</text:p>
            </table:table-cell>
            <table:table-cell table:style-name="Tabella98.G38" office:value-type="string">
              <text:p text:style-name="P1083">25</text:p>
            </table:table-cell>
            <table:table-cell table:style-name="Tabella98.H38" office:value-type="float" office:value="26">
              <text:p text:style-name="P911">26</text:p>
            </table:table-cell>
            <table:table-cell table:style-name="Tabella98.I38" office:value-type="float" office:value="22">
              <text:p text:style-name="P916">22</text:p>
            </table:table-cell>
            <table:table-cell table:style-name="Tabella98.J38" office:value-type="float" office:value="24">
              <text:p text:style-name="P872">24</text:p>
            </table:table-cell>
            <table:table-cell table:style-name="Tabella98.K38" office:value-type="float" office:value="36">
              <text:p text:style-name="P701">36</text:p>
            </table:table-cell>
          </table:table-row>
          <table:table-row table:style-name="Tabella98.3">
            <table:table-cell table:style-name="Tabella98.A69" office:value-type="string">
              <text:p text:style-name="P731">10418</text:p>
            </table:table-cell>
            <table:table-cell table:style-name="Tabella98.B69" office:value-type="string">
              <text:p text:style-name="P733">Politiche per la casa</text:p>
            </table:table-cell>
            <table:table-cell table:style-name="Tabella98.C69" office:value-type="string">
              <text:p text:style-name="P731">1041802</text:p>
            </table:table-cell>
            <table:table-cell table:style-name="Tabella98.D61" office:value-type="string">
              <text:p text:style-name="P734">Nr richieste contributo regionale a sostegno affitto concesse</text:p>
            </table:table-cell>
            <table:table-cell table:style-name="Tabella98.E39" office:value-type="string">
              <text:p text:style-name="P788">110</text:p>
            </table:table-cell>
            <table:table-cell table:style-name="Tabella98.F39" office:value-type="string">
              <text:p text:style-name="P627">72</text:p>
            </table:table-cell>
            <table:table-cell table:style-name="Tabella98.G39" office:value-type="string">
              <text:p text:style-name="P1145">Non esiste più a livello comunale: i fondi sono gestiti a livello distrettuale</text:p>
            </table:table-cell>
            <table:table-cell table:style-name="Tabella98.H39" office:value-type="string">
              <text:p text:style-name="P1145"/>
            </table:table-cell>
            <table:table-cell table:style-name="Tabella98.I39" office:value-type="string">
              <text:p text:style-name="P1194">Non esiste più a livello comunale, l'ultimo anno in cui è stato finanziato dalla Regione è il 2015, ma i fondi sono stati gestiti a livello distrettuale</text:p>
            </table:table-cell>
            <table:table-cell table:style-name="Tabella98.J39" office:value-type="string">
              <text:p text:style-name="P1194"/>
            </table:table-cell>
            <table:table-cell table:style-name="Tabella98.K39" office:value-type="float" office:value="107">
              <text:p text:style-name="P702">107</text:p>
            </table:table-cell>
          </table:table-row>
          <table:table-row table:style-name="Tabella98.40">
            <table:table-cell table:style-name="Tabella98.A69" office:value-type="string">
              <text:p text:style-name="P731">10418</text:p>
            </table:table-cell>
            <table:table-cell table:style-name="Tabella98.B69" office:value-type="string">
              <text:p text:style-name="P733">Politiche per la casa</text:p>
            </table:table-cell>
            <table:table-cell table:style-name="Tabella98.C69" office:value-type="string">
              <text:p text:style-name="P731">1041803</text:p>
            </table:table-cell>
            <table:table-cell table:style-name="Tabella98.D61" office:value-type="string">
              <text:p text:style-name="P734">Nr alloggi assegnati altri bandi edilizia convenzionata</text:p>
            </table:table-cell>
            <table:table-cell table:style-name="Tabella98.E40" office:value-type="string">
              <text:p text:style-name="P788">0</text:p>
            </table:table-cell>
            <table:table-cell table:style-name="Tabella98.F40" office:value-type="string">
              <text:p text:style-name="P627">34</text:p>
            </table:table-cell>
            <table:table-cell table:style-name="Tabella98.G40" office:value-type="string">
              <text:p text:style-name="P1139">3</text:p>
            </table:table-cell>
            <table:table-cell table:style-name="Tabella98.H40" office:value-type="string">
              <text:p text:style-name="P1137">0</text:p>
            </table:table-cell>
            <table:table-cell table:style-name="Tabella98.I40" office:value-type="string">
              <text:p text:style-name="P772">1</text:p>
            </table:table-cell>
            <table:table-cell table:style-name="Tabella98.J40" office:value-type="string">
              <text:p text:style-name="P780">7</text:p>
            </table:table-cell>
            <table:table-cell table:style-name="Tabella98.K40" office:value-type="float" office:value="2">
              <text:p text:style-name="P703">2</text:p>
            </table:table-cell>
          </table:table-row>
          <table:table-row table:style-name="Tabella98.41">
            <table:table-cell table:style-name="Tabella98.A69" office:value-type="string">
              <text:p text:style-name="P1200">10418</text:p>
            </table:table-cell>
            <table:table-cell table:style-name="Tabella98.B69" office:value-type="string">
              <text:p text:style-name="P704">Politiche per la casa</text:p>
            </table:table-cell>
            <table:table-cell table:style-name="Tabella98.C41" office:value-type="string">
              <text:p text:style-name="P705">1041804</text:p>
              <text:p text:style-name="P705"><text:s/></text:p>
            </table:table-cell>
            <table:table-cell table:style-name="Tabella98.D61" office:value-type="string">
              <text:p text:style-name="P706">Nr. pratiche morosità incolpevole (Protocollo Sfratti)<text:span text:style-name="T217">(OB.OP. 12.05.06.02 Fondo per la morosità </text:span><text:soft-page-break/><text:span text:style-name="T217">incolpevole</text:span><text:span text:style-name="T218">)</text:span></text:p>
            </table:table-cell>
            <table:table-cell table:style-name="Tabella98.E41" office:value-type="string">
              <text:p text:style-name="P1201"/>
            </table:table-cell>
            <table:table-cell table:style-name="Tabella98.F41" office:value-type="string">
              <text:p text:style-name="P627"/>
            </table:table-cell>
            <table:table-cell table:style-name="Tabella98.G41" office:value-type="string">
              <text:p text:style-name="P1139">1</text:p>
            </table:table-cell>
            <table:table-cell table:style-name="Tabella98.H41" office:value-type="string">
              <text:p text:style-name="P1137">1</text:p>
            </table:table-cell>
            <table:table-cell table:style-name="Tabella98.I41" office:value-type="string">
              <text:p text:style-name="P772">0</text:p>
            </table:table-cell>
            <table:table-cell table:style-name="Tabella98.J41" office:value-type="string">
              <text:p text:style-name="P781"/>
              <text:p text:style-name="P781"/>
              <text:p text:style-name="P781">1</text:p>
            </table:table-cell>
            <table:table-cell table:style-name="Tabella98.K41" office:value-type="float" office:value="0">
              <text:p text:style-name="P707">0</text:p>
            </table:table-cell>
          </table:table-row>
          <table:table-row table:style-name="Tabella98.2">
            <table:table-cell table:style-name="Tabella98.A42" office:value-type="string">
              <text:p text:style-name="P731">10419</text:p>
            </table:table-cell>
            <table:table-cell table:style-name="Tabella98.B42" office:value-type="string">
              <text:p text:style-name="P733">Ufficio Serv. <text:s/>Sociali/ Sportello Sociale</text:p>
            </table:table-cell>
            <table:table-cell table:style-name="Tabella98.C42" office:value-type="string">
              <text:p text:style-name="P731">1041902</text:p>
            </table:table-cell>
            <table:table-cell table:style-name="Tabella98.D42" office:value-type="string">
              <text:p text:style-name="P734">Nr nuovi utenti presi in carico anno corrente</text:p>
            </table:table-cell>
            <table:table-cell table:style-name="Tabella98.E42" office:value-type="string">
              <text:p text:style-name="P788">70</text:p>
            </table:table-cell>
            <table:table-cell table:style-name="Tabella98.F42" office:value-type="string">
              <text:p text:style-name="P627">68</text:p>
            </table:table-cell>
            <table:table-cell table:style-name="Tabella98.G42" office:value-type="string">
              <text:p text:style-name="P1084">67</text:p>
            </table:table-cell>
            <table:table-cell table:style-name="Tabella98.H42" office:value-type="float" office:value="50">
              <text:p text:style-name="P917">50</text:p>
            </table:table-cell>
            <table:table-cell table:style-name="Tabella98.I42" office:value-type="float" office:value="35">
              <text:p text:style-name="P918">35</text:p>
            </table:table-cell>
            <table:table-cell table:style-name="Tabella98.J42" office:value-type="float" office:value="71">
              <text:p text:style-name="P919">71</text:p>
            </table:table-cell>
            <table:table-cell table:style-name="Tabella98.K42" office:value-type="float" office:value="63">
              <text:p text:style-name="P708">63</text:p>
            </table:table-cell>
          </table:table-row>
          <table:table-row table:style-name="Tabella98.2">
            <table:table-cell table:style-name="Tabella98.A43" office:value-type="string">
              <text:p text:style-name="P1234">10419</text:p>
            </table:table-cell>
            <table:table-cell table:style-name="Tabella98.B43" office:value-type="string">
              <text:p text:style-name="P738">Ufficio Serv. <text:s/>Sociali/ Sportello Sociale</text:p>
            </table:table-cell>
            <table:table-cell table:style-name="Tabella98.C43" office:value-type="string">
              <text:p text:style-name="P762">1041921</text:p>
            </table:table-cell>
            <table:table-cell table:style-name="Tabella98.D61" office:value-type="string">
              <text:p text:style-name="P709">Nr utenti anziani in carico (cartelle in essere) <text:s/><text:span text:style-name="T175">NUOVO</text:span></text:p>
            </table:table-cell>
            <table:table-cell table:style-name="Tabella98.E43" office:value-type="string">
              <text:p text:style-name="P1275"/>
            </table:table-cell>
            <table:table-cell table:style-name="Tabella98.F43" office:value-type="string">
              <text:p text:style-name="P628"/>
            </table:table-cell>
            <table:table-cell table:style-name="Tabella98.G43" office:value-type="string">
              <text:p text:style-name="P1085"/>
            </table:table-cell>
            <table:table-cell table:style-name="Tabella98.H43" office:value-type="string">
              <text:p text:style-name="P1141"/>
            </table:table-cell>
            <table:table-cell table:style-name="Tabella98.I43">
              <text:p text:style-name="P920"/>
            </table:table-cell>
            <table:table-cell table:style-name="Tabella98.J43" office:value-type="float" office:value="173">
              <text:p text:style-name="P921">173</text:p>
            </table:table-cell>
            <table:table-cell table:style-name="Tabella98.K43" office:value-type="float" office:value="198">
              <text:p text:style-name="P710">198</text:p>
            </table:table-cell>
          </table:table-row>
          <table:table-row table:style-name="Tabella98.2">
            <table:table-cell table:style-name="Tabella98.A44" office:value-type="string">
              <text:p text:style-name="P1234">10419</text:p>
            </table:table-cell>
            <table:table-cell table:style-name="Tabella98.B44" office:value-type="string">
              <text:p text:style-name="P738">Ufficio Serv. <text:s/>Sociali/ Sportello Sociale</text:p>
            </table:table-cell>
            <table:table-cell table:style-name="Tabella98.C44" office:value-type="string">
              <text:p text:style-name="P762">1041922</text:p>
            </table:table-cell>
            <table:table-cell table:style-name="Tabella98.D45" office:value-type="string">
              <text:p text:style-name="P709">Nr utenti famiglie e adulti (cartelle in essere) <text:s/><text:span text:style-name="T175">NUOVO</text:span></text:p>
            </table:table-cell>
            <table:table-cell table:style-name="Tabella98.E45" office:value-type="string">
              <text:p text:style-name="P1275"/>
            </table:table-cell>
            <table:table-cell table:style-name="Tabella98.F45" office:value-type="string">
              <text:p text:style-name="P628"/>
            </table:table-cell>
            <table:table-cell table:style-name="Tabella98.G45" office:value-type="string">
              <text:p text:style-name="P1085"/>
            </table:table-cell>
            <table:table-cell table:style-name="Tabella98.H45" office:value-type="string">
              <text:p text:style-name="P1141"/>
            </table:table-cell>
            <table:table-cell table:style-name="Tabella98.I44">
              <text:p text:style-name="P920"/>
            </table:table-cell>
            <table:table-cell table:style-name="Tabella98.J44" office:value-type="float" office:value="42">
              <text:p text:style-name="P921">42</text:p>
            </table:table-cell>
            <table:table-cell table:style-name="Tabella98.K44" office:value-type="float" office:value="51">
              <text:p text:style-name="P711">51</text:p>
            </table:table-cell>
          </table:table-row>
          <table:table-row table:style-name="Tabella98.2">
            <table:table-cell table:style-name="Tabella98.A45" office:value-type="string">
              <text:p text:style-name="P1254">10404</text:p>
            </table:table-cell>
            <table:table-cell table:style-name="Tabella98.B45" office:value-type="string">
              <text:p text:style-name="P1253">Assistenza socio-economica</text:p>
            </table:table-cell>
            <table:table-cell table:style-name="Tabella98.C45" office:value-type="string">
              <text:p text:style-name="P1254">1040415</text:p>
            </table:table-cell>
            <table:table-cell table:style-name="Tabella98.D45" office:value-type="string">
              <text:p text:style-name="P1255">Nr richieste accesso rete assistenza anziani distrettuale</text:p>
            </table:table-cell>
            <table:table-cell table:style-name="Tabella98.E45" office:value-type="string">
              <text:p text:style-name="P1275">77</text:p>
            </table:table-cell>
            <table:table-cell table:style-name="Tabella98.F45" office:value-type="string">
              <text:p text:style-name="P628">98</text:p>
            </table:table-cell>
            <table:table-cell table:style-name="Tabella98.G45" office:value-type="string">
              <text:p text:style-name="P1085">112</text:p>
            </table:table-cell>
            <table:table-cell table:style-name="Tabella98.H45" office:value-type="string">
              <text:p text:style-name="P1141">101</text:p>
            </table:table-cell>
            <table:table-cell table:style-name="Tabella98.I45" office:value-type="float" office:value="128">
              <text:p text:style-name="P920">128</text:p>
            </table:table-cell>
            <table:table-cell table:style-name="Tabella98.J45" office:value-type="float" office:value="125">
              <text:p text:style-name="P919">125</text:p>
            </table:table-cell>
            <table:table-cell table:style-name="Tabella98.K45" office:value-type="float" office:value="131">
              <text:p text:style-name="P712">131</text:p>
            </table:table-cell>
          </table:table-row>
          <table:table-row table:style-name="Tabella98.2">
            <table:table-cell table:style-name="Tabella98.A69" office:value-type="string">
              <text:p text:style-name="P1256">10404</text:p>
            </table:table-cell>
            <table:table-cell table:style-name="Tabella98.B69" office:value-type="string">
              <text:p text:style-name="P1257">Assistenza socio-economica</text:p>
            </table:table-cell>
            <table:table-cell table:style-name="Tabella98.C69" office:value-type="string">
              <text:p text:style-name="P1256">1040416</text:p>
            </table:table-cell>
            <table:table-cell table:style-name="Tabella98.D61" office:value-type="string">
              <text:p text:style-name="P1258">Nr assegni di cura a anziani</text:p>
            </table:table-cell>
            <table:table-cell table:style-name="Tabella98.E46" office:value-type="string">
              <text:p text:style-name="P1276">31</text:p>
            </table:table-cell>
            <table:table-cell table:style-name="Tabella98.F46" office:value-type="string">
              <text:p text:style-name="P627">32</text:p>
            </table:table-cell>
            <table:table-cell table:style-name="Tabella98.G46" office:value-type="string">
              <text:p text:style-name="P1084">37</text:p>
            </table:table-cell>
            <table:table-cell table:style-name="Tabella98.H46" office:value-type="float" office:value="35">
              <text:p text:style-name="P1142">35</text:p>
            </table:table-cell>
            <table:table-cell table:style-name="Tabella98.I46" office:value-type="float" office:value="42">
              <text:p text:style-name="P920">42</text:p>
            </table:table-cell>
            <table:table-cell table:style-name="Tabella98.J46" office:value-type="float" office:value="35">
              <text:p text:style-name="P919">35</text:p>
            </table:table-cell>
            <table:table-cell table:style-name="Tabella98.K46" office:value-type="float" office:value="40">
              <text:p text:style-name="P713">40</text:p>
            </table:table-cell>
          </table:table-row>
          <table:table-row table:style-name="Tabella98.2">
            <table:table-cell table:style-name="Tabella98.A69" office:value-type="string">
              <text:p text:style-name="P1254">10404</text:p>
            </table:table-cell>
            <table:table-cell table:style-name="Tabella98.B69" office:value-type="string">
              <text:p text:style-name="P1253">Assistenza socio-economica</text:p>
            </table:table-cell>
            <table:table-cell table:style-name="Tabella98.C69" office:value-type="string">
              <text:p text:style-name="P1254">1040417</text:p>
            </table:table-cell>
            <table:table-cell table:style-name="Tabella98.D61" office:value-type="string">
              <text:p text:style-name="P1255">Nr utenti in lista attesa assegni di cura a anziani</text:p>
            </table:table-cell>
            <table:table-cell table:style-name="Tabella98.E47" office:value-type="string">
              <text:p text:style-name="P1275">0</text:p>
            </table:table-cell>
            <table:table-cell table:style-name="Tabella98.F47" office:value-type="string">
              <text:p text:style-name="P1158">0</text:p>
            </table:table-cell>
            <table:table-cell table:style-name="Tabella98.G47" office:value-type="string">
              <text:p text:style-name="P1146">---</text:p>
            </table:table-cell>
            <table:table-cell table:style-name="Tabella98.H47" office:value-type="string">
              <text:p text:style-name="P1141">---</text:p>
            </table:table-cell>
            <table:table-cell table:style-name="Tabella98.I47" office:value-type="string">
              <text:p text:style-name="P922">---</text:p>
            </table:table-cell>
            <table:table-cell table:style-name="Tabella98.J47" office:value-type="string">
              <text:p text:style-name="P919">---</text:p>
            </table:table-cell>
            <table:table-cell table:style-name="Tabella98.K47">
              <text:p text:style-name="P713"/>
            </table:table-cell>
          </table:table-row>
          <table:table-row table:style-name="Tabella98.2">
            <table:table-cell table:style-name="Tabella98.A69" office:value-type="string">
              <text:p text:style-name="P1256">10404</text:p>
            </table:table-cell>
            <table:table-cell table:style-name="Tabella98.B69" office:value-type="string">
              <text:p text:style-name="P1257">Assistenza socio-economica</text:p>
            </table:table-cell>
            <table:table-cell table:style-name="Tabella98.C69" office:value-type="string">
              <text:p text:style-name="P1256">1040418</text:p>
            </table:table-cell>
            <table:table-cell table:style-name="Tabella98.D61" office:value-type="string">
              <text:p text:style-name="P1258">Nr utenti inseriti in graduatoria casa protetta</text:p>
            </table:table-cell>
            <table:table-cell table:style-name="Tabella98.E48" office:value-type="string">
              <text:p text:style-name="P1276">35</text:p>
            </table:table-cell>
            <table:table-cell table:style-name="Tabella98.F48" office:value-type="string">
              <text:p text:style-name="P1159">36</text:p>
            </table:table-cell>
            <table:table-cell table:style-name="Tabella98.G48" office:value-type="string">
              <text:p text:style-name="P1146">30</text:p>
            </table:table-cell>
            <table:table-cell table:style-name="Tabella98.H48" office:value-type="string">
              <text:p text:style-name="P1141">29</text:p>
            </table:table-cell>
            <table:table-cell table:style-name="Tabella98.I48" office:value-type="float" office:value="19">
              <text:p text:style-name="P922">19</text:p>
            </table:table-cell>
            <table:table-cell table:style-name="Tabella98.J48" office:value-type="float" office:value="54">
              <text:p text:style-name="P919">54</text:p>
            </table:table-cell>
            <table:table-cell table:style-name="Tabella98.K48" office:value-type="string">
              <text:p text:style-name="P713">54</text:p>
            </table:table-cell>
          </table:table-row>
          <table:table-row table:style-name="Tabella98.2">
            <table:table-cell table:style-name="Tabella98.A69" office:value-type="string">
              <text:p text:style-name="P1259">10404</text:p>
            </table:table-cell>
            <table:table-cell table:style-name="Tabella98.B69" office:value-type="string">
              <text:p text:style-name="P1260">Assistenza socio-economica</text:p>
            </table:table-cell>
            <table:table-cell table:style-name="Tabella98.C69" office:value-type="string">
              <text:p text:style-name="P1277">1040419</text:p>
            </table:table-cell>
            <table:table-cell table:style-name="Tabella98.D61" office:value-type="string">
              <text:p text:style-name="P1278">Nr accessi casa protetta</text:p>
            </table:table-cell>
            <table:table-cell table:style-name="Tabella98.E49" office:value-type="string">
              <text:p text:style-name="P1274">12</text:p>
            </table:table-cell>
            <table:table-cell table:style-name="Tabella98.F49" office:value-type="string">
              <text:p text:style-name="P628">13</text:p>
            </table:table-cell>
            <table:table-cell table:style-name="Tabella98.G49" office:value-type="string">
              <text:p text:style-name="P1085">9</text:p>
            </table:table-cell>
            <table:table-cell table:style-name="Tabella98.H49" office:value-type="string">
              <text:p text:style-name="P1141">16</text:p>
            </table:table-cell>
            <table:table-cell table:style-name="Tabella98.I49" office:value-type="float" office:value="18">
              <text:p text:style-name="P922">18</text:p>
            </table:table-cell>
            <table:table-cell table:style-name="Tabella98.J49" office:value-type="float" office:value="20">
              <text:p text:style-name="P919">20</text:p>
            </table:table-cell>
            <table:table-cell table:style-name="Tabella98.K49">
              <text:p text:style-name="P714"/>
            </table:table-cell>
          </table:table-row>
          <table:table-row table:style-name="Tabella98.2">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05</text:p>
            </table:table-cell>
            <table:table-cell table:style-name="Tabella98.D61" office:value-type="string">
              <text:p text:style-name="P734">Nr collettivi SAD</text:p>
            </table:table-cell>
            <table:table-cell table:style-name="Tabella98.E50" office:value-type="string">
              <text:p text:style-name="P788">15</text:p>
            </table:table-cell>
            <table:table-cell table:style-name="Tabella98.F50" office:value-type="string">
              <text:p text:style-name="P628">9</text:p>
            </table:table-cell>
            <table:table-cell table:style-name="Tabella98.G50" office:value-type="string">
              <text:p text:style-name="P1085">9</text:p>
            </table:table-cell>
            <table:table-cell table:style-name="Tabella98.H50" office:value-type="float" office:value="5">
              <text:p text:style-name="P917">5</text:p>
            </table:table-cell>
            <table:table-cell table:style-name="Tabella98.I50" office:value-type="float" office:value="7">
              <text:p text:style-name="P922">7</text:p>
            </table:table-cell>
            <table:table-cell table:style-name="Tabella98.J50" office:value-type="float" office:value="2">
              <text:p text:style-name="P919">2</text:p>
            </table:table-cell>
            <table:table-cell table:style-name="Tabella98.K50" office:value-type="float" office:value="3">
              <text:p text:style-name="P714">3</text:p>
            </table:table-cell>
          </table:table-row>
          <table:table-row table:style-name="Tabella98.2">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06</text:p>
            </table:table-cell>
            <table:table-cell table:style-name="Tabella98.D61" office:value-type="string">
              <text:p text:style-name="P734">Nr commissioni UVG distrettuale</text:p>
            </table:table-cell>
            <table:table-cell table:style-name="Tabella98.E51" office:value-type="string">
              <text:p text:style-name="P788">11</text:p>
            </table:table-cell>
            <table:table-cell table:style-name="Tabella98.F51" office:value-type="string">
              <text:p text:style-name="P628">19</text:p>
            </table:table-cell>
            <table:table-cell table:style-name="Tabella98.G51" office:value-type="string">
              <text:p text:style-name="P1085">20</text:p>
            </table:table-cell>
            <table:table-cell table:style-name="Tabella98.H51" office:value-type="float" office:value="8">
              <text:p text:style-name="P917">8</text:p>
            </table:table-cell>
            <table:table-cell table:style-name="Tabella98.I51" office:value-type="float" office:value="13">
              <text:p text:style-name="P923">13</text:p>
            </table:table-cell>
            <table:table-cell table:style-name="Tabella98.J51" office:value-type="float" office:value="20">
              <text:p text:style-name="P919">20</text:p>
            </table:table-cell>
            <table:table-cell table:style-name="Tabella98.K51" office:value-type="float" office:value="9">
              <text:p text:style-name="P714">9</text:p>
            </table:table-cell>
          </table:table-row>
          <table:table-row table:style-name="Tabella98.2">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07</text:p>
            </table:table-cell>
            <table:table-cell table:style-name="Tabella98.D61" office:value-type="string">
              <text:p text:style-name="P734">Nr incontri SAA distrettuale</text:p>
            </table:table-cell>
            <table:table-cell table:style-name="Tabella98.E52" office:value-type="string">
              <text:p text:style-name="P788">14</text:p>
            </table:table-cell>
            <table:table-cell table:style-name="Tabella98.F52" office:value-type="string">
              <text:p text:style-name="P628">9</text:p>
            </table:table-cell>
            <table:table-cell table:style-name="Tabella98.G52" office:value-type="string">
              <text:p text:style-name="P1085">10</text:p>
            </table:table-cell>
            <table:table-cell table:style-name="Tabella98.H52" office:value-type="float" office:value="14">
              <text:p text:style-name="P917">14</text:p>
            </table:table-cell>
            <table:table-cell table:style-name="Tabella98.I52" office:value-type="float" office:value="10">
              <text:p text:style-name="P923">10</text:p>
            </table:table-cell>
            <table:table-cell table:style-name="Tabella98.J52" office:value-type="float" office:value="14">
              <text:p text:style-name="P919">14</text:p>
            </table:table-cell>
            <table:table-cell table:style-name="Tabella98.K52" office:value-type="float" office:value="11">
              <text:p text:style-name="P715">11</text:p>
            </table:table-cell>
          </table:table-row>
          <table:table-row table:style-name="Tabella98.2">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08</text:p>
            </table:table-cell>
            <table:table-cell table:style-name="Tabella98.D61" office:value-type="string">
              <text:p text:style-name="P734">Nr incontri gruppi op. distrettuali area minori</text:p>
            </table:table-cell>
            <table:table-cell table:style-name="Tabella98.E53" office:value-type="string">
              <text:p text:style-name="P788">8</text:p>
            </table:table-cell>
            <table:table-cell table:style-name="Tabella98.F53" office:value-type="string">
              <text:p text:style-name="P628">10</text:p>
            </table:table-cell>
            <table:table-cell table:style-name="Tabella98.G53" office:value-type="string">
              <text:p text:style-name="P1085">11</text:p>
            </table:table-cell>
            <table:table-cell table:style-name="Tabella98.H53" office:value-type="float" office:value="11">
              <text:p text:style-name="P917">11</text:p>
            </table:table-cell>
            <table:table-cell table:style-name="Tabella98.I53" office:value-type="float" office:value="7">
              <text:p text:style-name="P923">7</text:p>
            </table:table-cell>
            <table:table-cell table:style-name="Tabella98.J53" office:value-type="float" office:value="8">
              <text:p text:style-name="P919">8</text:p>
            </table:table-cell>
            <table:table-cell table:style-name="Tabella98.K53" office:value-type="float" office:value="8">
              <text:p text:style-name="P715">8</text:p>
            </table:table-cell>
          </table:table-row>
          <table:table-row table:style-name="Tabella98.3">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09</text:p>
            </table:table-cell>
            <table:table-cell table:style-name="Tabella98.D61" office:value-type="string">
              <text:p text:style-name="P734">Nr incontri gruppi op. distrettuali area handicap adulto</text:p>
            </table:table-cell>
            <table:table-cell table:style-name="Tabella98.E54" office:value-type="string">
              <text:p text:style-name="P788">0</text:p>
            </table:table-cell>
            <table:table-cell table:style-name="Tabella98.F54" office:value-type="string">
              <text:p text:style-name="P628">1</text:p>
            </table:table-cell>
            <table:table-cell table:style-name="Tabella98.G54" office:value-type="string">
              <text:p text:style-name="P1085">1</text:p>
            </table:table-cell>
            <table:table-cell table:style-name="Tabella98.H54" office:value-type="float" office:value="0">
              <text:p text:style-name="P917">0</text:p>
            </table:table-cell>
            <table:table-cell table:style-name="Tabella98.I54" office:value-type="float" office:value="1">
              <text:p text:style-name="P923">1</text:p>
            </table:table-cell>
            <table:table-cell table:style-name="Tabella98.J54" office:value-type="float" office:value="0">
              <text:p text:style-name="P919">0</text:p>
            </table:table-cell>
            <table:table-cell table:style-name="Tabella98.K54" office:value-type="float" office:value="0">
              <text:p text:style-name="P716">0</text:p>
            </table:table-cell>
          </table:table-row>
          <text:soft-page-break/>
          <table:table-row table:style-name="Tabella98.3">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10</text:p>
            </table:table-cell>
            <table:table-cell table:style-name="Tabella98.D61" office:value-type="string">
              <text:p text:style-name="P734">Nr incontri gruppi coord..distrettuale piano di zona</text:p>
            </table:table-cell>
            <table:table-cell table:style-name="Tabella98.E55" office:value-type="string">
              <text:p text:style-name="P788">13</text:p>
            </table:table-cell>
            <table:table-cell table:style-name="Tabella98.F55" office:value-type="string">
              <text:p text:style-name="P628">36</text:p>
            </table:table-cell>
            <table:table-cell table:style-name="Tabella98.G55" office:value-type="string">
              <text:p text:style-name="P1052">---</text:p>
            </table:table-cell>
            <table:table-cell table:style-name="Tabella98.H55" office:value-type="float" office:value="49">
              <text:p text:style-name="P924">49</text:p>
            </table:table-cell>
            <table:table-cell table:style-name="Tabella98.I55" office:value-type="string">
              <text:p text:style-name="P1034">62</text:p>
            </table:table-cell>
            <table:table-cell table:style-name="Tabella98.J55" office:value-type="string">
              <text:p text:style-name="P1035">60</text:p>
            </table:table-cell>
            <table:table-cell table:style-name="Tabella98.K55" office:value-type="string">
              <text:p text:style-name="P763">23<text:span text:style-name="T215"> (Gotti)</text:span></text:p>
            </table:table-cell>
          </table:table-row>
          <table:table-row table:style-name="Tabella98.3">
            <table:table-cell table:style-name="Tabella98.A56" office:value-type="string">
              <text:p text:style-name="P764">10419</text:p>
            </table:table-cell>
            <table:table-cell table:style-name="Tabella98.B56" office:value-type="string">
              <text:p text:style-name="P765">Ufficio Servizi Sociali/Sportello Sociale</text:p>
            </table:table-cell>
            <table:table-cell table:style-name="Tabella98.C56" office:value-type="string">
              <text:p text:style-name="P766">1041923</text:p>
            </table:table-cell>
            <table:table-cell table:style-name="Tabella98.D56" office:value-type="string">
              <text:p text:style-name="P767">Nr. incontri L.<text:span text:style-name="T176">R.</text:span>14/<text:span text:style-name="T176">2015 (inclusione sociale e inserimento lavorativo persone fragili e vulnerabili) </text:span><text:s/><text:span text:style-name="T176">NUOVO</text:span></text:p>
            </table:table-cell>
            <table:table-cell table:style-name="Tabella98.E56" office:value-type="string">
              <text:p text:style-name="P788"/>
            </table:table-cell>
            <table:table-cell table:style-name="Tabella98.F56" office:value-type="string">
              <text:p text:style-name="P628"/>
            </table:table-cell>
            <table:table-cell table:style-name="Tabella98.G56" office:value-type="string">
              <text:p text:style-name="P1052"/>
            </table:table-cell>
            <table:table-cell table:style-name="Tabella98.H56">
              <text:p text:style-name="P924"/>
            </table:table-cell>
            <table:table-cell table:style-name="Tabella98.I56" office:value-type="string">
              <text:p text:style-name="P1034"/>
            </table:table-cell>
            <table:table-cell table:style-name="Tabella98.J56" office:value-type="string">
              <text:p text:style-name="P1036">13</text:p>
            </table:table-cell>
            <table:table-cell table:style-name="Tabella98.K56" office:value-type="float" office:value="6">
              <text:p text:style-name="P717">6</text:p>
            </table:table-cell>
          </table:table-row>
          <table:table-row table:style-name="Tabella98.3">
            <table:table-cell table:style-name="Tabella98.A57" office:value-type="string">
              <text:p text:style-name="P764">10419</text:p>
            </table:table-cell>
            <table:table-cell table:style-name="Tabella98.B57" office:value-type="string">
              <text:p text:style-name="P771">Ufficio Serv. Sociali/ Sportello Sociale</text:p>
            </table:table-cell>
            <table:table-cell table:style-name="Tabella98.C57" office:value-type="string">
              <text:p text:style-name="P766">1041924</text:p>
            </table:table-cell>
            <table:table-cell table:style-name="Tabella98.D57" office:value-type="string">
              <text:p text:style-name="P767">Nr. incontri <text:span text:style-name="T177">P</text:span>iani povertà <text:s/><text:span text:style-name="T176">NUOVO</text:span></text:p>
            </table:table-cell>
            <table:table-cell table:style-name="Tabella98.E57" office:value-type="string">
              <text:p text:style-name="P788"/>
            </table:table-cell>
            <table:table-cell table:style-name="Tabella98.F57" office:value-type="string">
              <text:p text:style-name="P628"/>
            </table:table-cell>
            <table:table-cell table:style-name="Tabella98.G57" office:value-type="string">
              <text:p text:style-name="P1052"/>
            </table:table-cell>
            <table:table-cell table:style-name="Tabella98.H57">
              <text:p text:style-name="P924"/>
            </table:table-cell>
            <table:table-cell table:style-name="Tabella98.I57" office:value-type="string">
              <text:p text:style-name="P1034"/>
            </table:table-cell>
            <table:table-cell table:style-name="Tabella98.J57" office:value-type="string">
              <text:p text:style-name="P1036">6</text:p>
            </table:table-cell>
            <table:table-cell table:style-name="Tabella98.K57" office:value-type="float" office:value="8">
              <text:p text:style-name="P718">8</text:p>
            </table:table-cell>
          </table:table-row>
          <table:table-row table:style-name="Tabella98.2">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13</text:p>
            </table:table-cell>
            <table:table-cell table:style-name="Tabella98.D61" office:value-type="string">
              <text:p text:style-name="P734">Nr certificazioni ISEE rilasciate</text:p>
            </table:table-cell>
            <table:table-cell table:style-name="Tabella98.E58" office:value-type="string">
              <text:p text:style-name="P788">155</text:p>
            </table:table-cell>
            <table:table-cell table:style-name="Tabella98.F58" office:value-type="string">
              <text:p text:style-name="P627">108</text:p>
            </table:table-cell>
            <table:table-cell table:style-name="Tabella98.G58" office:value-type="string">
              <text:p text:style-name="P1084">90</text:p>
            </table:table-cell>
            <table:table-cell table:style-name="Tabella98.H58" office:value-type="float" office:value="60">
              <text:p text:style-name="P925">60</text:p>
            </table:table-cell>
            <table:table-cell table:style-name="Tabella98.I58" office:value-type="float" office:value="16">
              <text:p text:style-name="P926">16</text:p>
            </table:table-cell>
            <table:table-cell table:style-name="Tabella98.J58" office:value-type="float" office:value="5">
              <text:p text:style-name="P927">5</text:p>
            </table:table-cell>
            <table:table-cell table:style-name="Tabella98.K58" office:value-type="float" office:value="5">
              <text:p text:style-name="P719">5</text:p>
            </table:table-cell>
          </table:table-row>
          <table:table-row table:style-name="Tabella98.3">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14</text:p>
            </table:table-cell>
            <table:table-cell table:style-name="Tabella98.D61" office:value-type="string">
              <text:p text:style-name="P734">Nr istruttorie per iscrizione albo comunale associazioni</text:p>
            </table:table-cell>
            <table:table-cell table:style-name="Tabella98.E59" office:value-type="string">
              <text:p text:style-name="P788">4</text:p>
            </table:table-cell>
            <table:table-cell table:style-name="Tabella98.F59" office:value-type="string">
              <text:p text:style-name="P627">1</text:p>
            </table:table-cell>
            <table:table-cell table:style-name="Tabella98.G59" office:value-type="string">
              <text:p text:style-name="P1084">3</text:p>
            </table:table-cell>
            <table:table-cell table:style-name="Tabella98.H59" office:value-type="float" office:value="2">
              <text:p text:style-name="P928">2</text:p>
            </table:table-cell>
            <table:table-cell table:style-name="Tabella98.I59" office:value-type="float" office:value="4">
              <text:p text:style-name="P929">4</text:p>
            </table:table-cell>
            <table:table-cell table:style-name="Tabella98.J59" office:value-type="float" office:value="4">
              <text:p text:style-name="P930">4</text:p>
            </table:table-cell>
            <table:table-cell table:style-name="Tabella98.K59" office:value-type="float" office:value="4">
              <text:p text:style-name="P720">4</text:p>
            </table:table-cell>
          </table:table-row>
          <table:table-row table:style-name="Tabella98.60">
            <table:table-cell table:style-name="Tabella98.A69" office:value-type="string">
              <text:p text:style-name="P1251">10419</text:p>
            </table:table-cell>
            <table:table-cell table:style-name="Tabella98.B69" office:value-type="string">
              <text:p text:style-name="P1235">Ufficio Serv. Sociali/ Sportello Sociale</text:p>
            </table:table-cell>
            <table:table-cell table:style-name="Tabella98.C69" office:value-type="string">
              <text:p text:style-name="P1261">1041918</text:p>
            </table:table-cell>
            <table:table-cell table:style-name="Tabella98.D61" office:value-type="string">
              <text:p text:style-name="P706">Nr istruttorie per iscrizione registro volontari singoli </text:p>
            </table:table-cell>
            <table:table-cell table:style-name="Tabella98.E60" office:value-type="string">
              <text:p text:style-name="P788">18</text:p>
            </table:table-cell>
            <table:table-cell table:style-name="Tabella98.F60" office:value-type="string">
              <text:p text:style-name="P627">10</text:p>
            </table:table-cell>
            <table:table-cell table:style-name="Tabella98.G60" office:value-type="string">
              <text:p text:style-name="P1084">7</text:p>
            </table:table-cell>
            <table:table-cell table:style-name="Tabella98.H60" office:value-type="float" office:value="20">
              <text:p text:style-name="P931">20</text:p>
            </table:table-cell>
            <table:table-cell table:style-name="Tabella98.I60" office:value-type="float" office:value="22">
              <text:p text:style-name="P929">22</text:p>
            </table:table-cell>
            <table:table-cell table:style-name="Tabella98.J60" office:value-type="float" office:value="9">
              <text:p text:style-name="P932">9</text:p>
            </table:table-cell>
            <table:table-cell table:style-name="Tabella98.K60" office:value-type="float" office:value="10">
              <text:p text:style-name="P720">10</text:p>
            </table:table-cell>
          </table:table-row>
          <table:table-row table:style-name="Tabella98.60">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00 </text:p>
            </table:table-cell>
            <table:table-cell table:style-name="Tabella98.D61" office:value-type="string">
              <text:p text:style-name="P706">Nr <text:s/>contatti complessivi <text:s/>allo sportello sociale <text:s/></text:p>
            </table:table-cell>
            <table:table-cell table:style-name="Tabella98.E61" office:value-type="string">
              <text:p text:style-name="P788">1920</text:p>
            </table:table-cell>
            <table:table-cell table:style-name="Tabella98.F61" office:value-type="string">
              <text:p text:style-name="P627">1574</text:p>
            </table:table-cell>
            <table:table-cell table:style-name="Tabella98.G61" office:value-type="string">
              <text:p text:style-name="P1084">1401</text:p>
            </table:table-cell>
            <table:table-cell table:style-name="Tabella98.H61" office:value-type="float" office:value="1707">
              <text:p text:style-name="P925">1707</text:p>
            </table:table-cell>
            <table:table-cell table:style-name="Tabella98.I61" office:value-type="float" office:value="643">
              <text:p text:style-name="P1123">643</text:p>
            </table:table-cell>
            <table:table-cell table:style-name="Tabella98.J61" office:value-type="float" office:value="1388">
              <text:p text:style-name="P1124">1388</text:p>
            </table:table-cell>
            <table:table-cell table:style-name="Tabella98.K61" office:value-type="float" office:value="1819">
              <text:p text:style-name="P1128">1819</text:p>
            </table:table-cell>
          </table:table-row>
          <table:table-row table:style-name="Tabella98.3">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01</text:p>
            </table:table-cell>
            <table:table-cell table:style-name="Tabella98.D69" office:value-type="string">
              <text:p text:style-name="P706">Nr <text:s text:c="2"/>bisogni espressi sportello sociale area anziani</text:p>
            </table:table-cell>
            <table:table-cell table:style-name="Tabella98.E62" office:value-type="string">
              <text:p text:style-name="P788">301</text:p>
            </table:table-cell>
            <table:table-cell table:style-name="Tabella98.F62" office:value-type="string">
              <text:p text:style-name="P627">240</text:p>
            </table:table-cell>
            <table:table-cell table:style-name="Tabella98.G62" office:value-type="string">
              <text:p text:style-name="P1084">198</text:p>
            </table:table-cell>
            <table:table-cell table:style-name="Tabella98.H62" office:value-type="float" office:value="248">
              <text:p text:style-name="P925">248</text:p>
            </table:table-cell>
            <table:table-cell table:style-name="Tabella98.I62" office:value-type="float" office:value="108">
              <text:p text:style-name="P1143">108</text:p>
            </table:table-cell>
            <table:table-cell table:style-name="Tabella98.J62" office:value-type="float" office:value="334">
              <text:p text:style-name="P1144">334</text:p>
            </table:table-cell>
            <table:table-cell table:style-name="Tabella98.K62" office:value-type="float" office:value="221">
              <text:p text:style-name="P721">221</text:p>
            </table:table-cell>
          </table:table-row>
          <table:table-row table:style-name="Tabella98.63">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03</text:p>
            </table:table-cell>
            <table:table-cell table:style-name="Tabella98.D69" office:value-type="string">
              <text:p text:style-name="P706">Nr <text:s text:c="2"/>bisogni espressi sportello sociale per area disabili</text:p>
            </table:table-cell>
            <table:table-cell table:style-name="Tabella98.E63" office:value-type="string">
              <text:p text:style-name="P788">30</text:p>
            </table:table-cell>
            <table:table-cell table:style-name="Tabella98.F63" office:value-type="string">
              <text:p text:style-name="P627">17</text:p>
            </table:table-cell>
            <table:table-cell table:style-name="Tabella98.G63" office:value-type="string">
              <text:p text:style-name="P1084">36</text:p>
            </table:table-cell>
            <table:table-cell table:style-name="Tabella98.H63" office:value-type="float" office:value="27">
              <text:p text:style-name="P925">27</text:p>
            </table:table-cell>
            <table:table-cell table:style-name="Tabella98.I63" office:value-type="float" office:value="20">
              <text:p text:style-name="P1143">20</text:p>
            </table:table-cell>
            <table:table-cell table:style-name="Tabella98.J63" office:value-type="float" office:value="79">
              <text:p text:style-name="P1144">79</text:p>
            </table:table-cell>
            <table:table-cell table:style-name="Tabella98.K63" office:value-type="float" office:value="50">
              <text:p text:style-name="P722">50</text:p>
            </table:table-cell>
          </table:table-row>
          <table:table-row table:style-name="Tabella98.3">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04</text:p>
            </table:table-cell>
            <table:table-cell table:style-name="Tabella98.D69" office:value-type="string">
              <text:p text:style-name="P706">Nr <text:s/>bisogni espressi sportello sociale per area disagio adulti</text:p>
            </table:table-cell>
            <table:table-cell table:style-name="Tabella98.E64" office:value-type="string">
              <text:p text:style-name="P788">96</text:p>
            </table:table-cell>
            <table:table-cell table:style-name="Tabella98.F64" office:value-type="string">
              <text:p text:style-name="P627">108</text:p>
            </table:table-cell>
            <table:table-cell table:style-name="Tabella98.G64" office:value-type="string">
              <text:p text:style-name="P1084">93</text:p>
            </table:table-cell>
            <table:table-cell table:style-name="Tabella98.H64" office:value-type="float" office:value="174">
              <text:p text:style-name="P925">174</text:p>
            </table:table-cell>
            <table:table-cell table:style-name="Tabella98.I64" office:value-type="float" office:value="56">
              <text:p text:style-name="P1143">56</text:p>
            </table:table-cell>
            <table:table-cell table:style-name="Tabella98.J64" office:value-type="float" office:value="140">
              <text:p text:style-name="P1144">140</text:p>
            </table:table-cell>
            <table:table-cell table:style-name="Tabella98.K64" office:value-type="float" office:value="271">
              <text:p text:style-name="P723">271</text:p>
            </table:table-cell>
          </table:table-row>
          <table:table-row table:style-name="Tabella98.3">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11</text:p>
            </table:table-cell>
            <table:table-cell table:style-name="Tabella98.D69" office:value-type="string">
              <text:p text:style-name="P706">Nr <text:s/>bisogni espressi sportello sociale per <text:s/>area famiglia e minori</text:p>
            </table:table-cell>
            <table:table-cell table:style-name="Tabella98.E65" office:value-type="string">
              <text:p text:style-name="P788">1489</text:p>
            </table:table-cell>
            <table:table-cell table:style-name="Tabella98.F65" office:value-type="string">
              <text:p text:style-name="P627">1206</text:p>
            </table:table-cell>
            <table:table-cell table:style-name="Tabella98.G65" office:value-type="string">
              <text:p text:style-name="P1084">1057</text:p>
            </table:table-cell>
            <table:table-cell table:style-name="Tabella98.H65" office:value-type="float" office:value="1248">
              <text:p text:style-name="P925">1248</text:p>
            </table:table-cell>
            <table:table-cell table:style-name="Tabella98.I65" office:value-type="float" office:value="459">
              <text:p text:style-name="P1229">459</text:p>
            </table:table-cell>
            <table:table-cell table:style-name="Tabella98.J65" office:value-type="float" office:value="1152">
              <text:p text:style-name="P1230">1152</text:p>
            </table:table-cell>
            <table:table-cell table:style-name="Tabella98.K65" office:value-type="float" office:value="924">
              <text:p text:style-name="P723">924</text:p>
            </table:table-cell>
          </table:table-row>
          <table:table-row table:style-name="Tabella98.66">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20</text:p>
            </table:table-cell>
            <table:table-cell table:style-name="Tabella98.D69" office:value-type="string">
              <text:p text:style-name="P706">Nr bisogni espressi sportello sociale per area immigrati</text:p>
            </table:table-cell>
            <table:table-cell table:style-name="Tabella98.E66" office:value-type="string">
              <text:p text:style-name="P788">4</text:p>
            </table:table-cell>
            <table:table-cell table:style-name="Tabella98.F66" office:value-type="string">
              <text:p text:style-name="P627">3</text:p>
            </table:table-cell>
            <table:table-cell table:style-name="Tabella98.G66" office:value-type="string">
              <text:p text:style-name="P1084">17</text:p>
            </table:table-cell>
            <table:table-cell table:style-name="Tabella98.H66" office:value-type="float" office:value="10">
              <text:p text:style-name="P925">10</text:p>
            </table:table-cell>
            <table:table-cell table:style-name="Tabella98.I66" office:value-type="float" office:value="0">
              <text:p text:style-name="P1229">0</text:p>
            </table:table-cell>
            <table:table-cell table:style-name="Tabella98.J66" office:value-type="string">
              <text:p text:style-name="P1230"/>
              <text:p text:style-name="P1230">1</text:p>
            </table:table-cell>
            <table:table-cell table:style-name="Tabella98.K66" office:value-type="float" office:value="5">
              <text:p text:style-name="P723">5</text:p>
            </table:table-cell>
          </table:table-row>
          <table:table-row table:style-name="Tabella98.67">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12</text:p>
            </table:table-cell>
            <table:table-cell table:style-name="Tabella98.D69" office:value-type="string">
              <text:p text:style-name="P706">Nr accessi allo sportello punto migranti </text:p>
            </table:table-cell>
            <table:table-cell table:style-name="Tabella98.E67" office:value-type="string">
              <text:p text:style-name="P788">676</text:p>
            </table:table-cell>
            <table:table-cell table:style-name="Tabella98.F67" office:value-type="string">
              <text:p text:style-name="P628">747</text:p>
            </table:table-cell>
            <table:table-cell table:style-name="Tabella98.G67" office:value-type="string">
              <text:p text:style-name="P1085">625</text:p>
            </table:table-cell>
            <table:table-cell table:style-name="Tabella98.H67" office:value-type="float" office:value="649">
              <text:p text:style-name="P925">649</text:p>
            </table:table-cell>
            <table:table-cell table:style-name="Tabella98.I67" office:value-type="float" office:value="847">
              <text:p text:style-name="P933">847</text:p>
            </table:table-cell>
            <table:table-cell table:style-name="Tabella98.J67" office:value-type="float" office:value="890">
              <text:p text:style-name="P934">890</text:p>
            </table:table-cell>
            <table:table-cell table:style-name="Tabella98.K67" office:value-type="float" office:value="508">
              <text:p text:style-name="P724">508</text:p>
            </table:table-cell>
          </table:table-row>
          <text:soft-page-break/>
          <table:table-row table:style-name="Tabella98.68">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15</text:p>
            </table:table-cell>
            <table:table-cell table:style-name="Tabella98.D69" office:value-type="string">
              <text:p text:style-name="P706">Nr pratiche sgate (bonus gas e bonus energia elettrica) e ato 5 (agevolazione tariffa servizio idrico)</text:p>
            </table:table-cell>
            <table:table-cell table:style-name="Tabella98.E68" office:value-type="string">
              <text:p text:style-name="P788">231</text:p>
            </table:table-cell>
            <table:table-cell table:style-name="Tabella98.F68" office:value-type="string">
              <text:p text:style-name="P627">176</text:p>
            </table:table-cell>
            <table:table-cell table:style-name="Tabella98.G68" office:value-type="string">
              <text:p text:style-name="P1084">142</text:p>
            </table:table-cell>
            <table:table-cell table:style-name="Tabella98.H68" office:value-type="float" office:value="320">
              <text:p text:style-name="P925">320</text:p>
            </table:table-cell>
            <table:table-cell table:style-name="Tabella98.I68" office:value-type="float" office:value="173">
              <text:p text:style-name="P935">173</text:p>
            </table:table-cell>
            <table:table-cell table:style-name="Tabella98.J68" office:value-type="string">
              <text:p text:style-name="P934"/>
              <text:p text:style-name="P934">149</text:p>
            </table:table-cell>
            <table:table-cell table:style-name="Tabella98.K68" office:value-type="float" office:value="261">
              <text:p text:style-name="P725">261</text:p>
            </table:table-cell>
          </table:table-row>
          <table:table-row table:style-name="Tabella98.69">
            <table:table-cell table:style-name="Tabella98.A69" office:value-type="string">
              <text:p text:style-name="P731">10419</text:p>
            </table:table-cell>
            <table:table-cell table:style-name="Tabella98.B69" office:value-type="string">
              <text:p text:style-name="P733">Ufficio Serv. Sociali/ Sportello Sociale</text:p>
            </table:table-cell>
            <table:table-cell table:style-name="Tabella98.C69" office:value-type="string">
              <text:p text:style-name="P731">1041916</text:p>
            </table:table-cell>
            <table:table-cell table:style-name="Tabella98.D69" office:value-type="string">
              <text:p text:style-name="P706">Nr colloqui effettuati dall'assistente sociale nell'anno</text:p>
            </table:table-cell>
            <table:table-cell table:style-name="Tabella98.E69" office:value-type="string">
              <text:p text:style-name="P788">308</text:p>
            </table:table-cell>
            <table:table-cell table:style-name="Tabella98.F69" office:value-type="string">
              <text:p text:style-name="P628">335</text:p>
            </table:table-cell>
            <table:table-cell table:style-name="Tabella98.G69" office:value-type="string">
              <text:p text:style-name="P1085">371</text:p>
            </table:table-cell>
            <table:table-cell table:style-name="Tabella98.H69" office:value-type="float" office:value="270">
              <text:p text:style-name="P936">270</text:p>
            </table:table-cell>
            <table:table-cell table:style-name="Tabella98.I69" office:value-type="float" office:value="334">
              <text:p text:style-name="P937">334</text:p>
            </table:table-cell>
            <table:table-cell table:style-name="Tabella98.J69" office:value-type="float" office:value="366">
              <text:p text:style-name="P938">366</text:p>
            </table:table-cell>
            <table:table-cell table:style-name="Tabella98.K69" office:value-type="float" office:value="234">
              <text:p text:style-name="P726">234</text:p>
            </table:table-cell>
          </table:table-row>
          <table:table-row table:style-name="Tabella98.70">
            <table:table-cell table:style-name="Tabella98.A70" office:value-type="string">
              <text:p text:style-name="P731">10419</text:p>
            </table:table-cell>
            <table:table-cell table:style-name="Tabella98.B70" office:value-type="string">
              <text:p text:style-name="P733">Ufficio Serv. Sociali/ Sportello Sociale</text:p>
            </table:table-cell>
            <table:table-cell table:style-name="Tabella98.C70" office:value-type="string">
              <text:p text:style-name="P731">1041917</text:p>
            </table:table-cell>
            <table:table-cell table:style-name="Tabella98.D70" office:value-type="string">
              <text:p text:style-name="P734">Nr viste domiciliari effettuate dall'assistente sociale <text:s/>nell'anno</text:p>
            </table:table-cell>
            <table:table-cell table:style-name="Tabella98.E70" office:value-type="string">
              <text:p text:style-name="P788">68</text:p>
            </table:table-cell>
            <table:table-cell table:style-name="Tabella98.F70" office:value-type="string">
              <text:p text:style-name="P628">69</text:p>
            </table:table-cell>
            <table:table-cell table:style-name="Tabella98.G70" office:value-type="string">
              <text:p text:style-name="P1085">95</text:p>
            </table:table-cell>
            <table:table-cell table:style-name="Tabella98.H70" office:value-type="string">
              <text:p text:style-name="P1086">37</text:p>
            </table:table-cell>
            <table:table-cell table:style-name="Tabella98.I70" office:value-type="float" office:value="62">
              <text:p text:style-name="P937">62</text:p>
            </table:table-cell>
            <table:table-cell table:style-name="Tabella98.J70" office:value-type="float" office:value="56">
              <text:p text:style-name="P938">56</text:p>
            </table:table-cell>
            <table:table-cell table:style-name="Tabella98.K70" office:value-type="float" office:value="26">
              <text:p text:style-name="P726">26</text:p>
            </table:table-cell>
          </table:table-row>
          <table:table-row table:style-name="Tabella98.70">
            <table:table-cell table:style-name="Tabella98.A71" office:value-type="string">
              <text:p text:style-name="P768">10419</text:p>
            </table:table-cell>
            <table:table-cell table:style-name="Tabella98.B71" office:value-type="string">
              <text:p text:style-name="P765">Ufficio Servizi Sociali/Sportello Sociale</text:p>
            </table:table-cell>
            <table:table-cell table:style-name="Tabella98.C71" office:value-type="string">
              <text:p text:style-name="P769"><text:span text:style-name="T177">1041925 </text:span>NUOVO </text:p>
            </table:table-cell>
            <table:table-cell table:style-name="Tabella98.D71" office:value-type="string">
              <text:p text:style-name="P770">Nr. pratiche Amministratore di Sostegno</text:p>
            </table:table-cell>
            <table:table-cell table:style-name="Tabella98.E71" office:value-type="string">
              <text:p text:style-name="P788"/>
            </table:table-cell>
            <table:table-cell table:style-name="Tabella98.F71" office:value-type="string">
              <text:p text:style-name="P628"/>
            </table:table-cell>
            <table:table-cell table:style-name="Tabella98.G71" office:value-type="string">
              <text:p text:style-name="P1085"/>
            </table:table-cell>
            <table:table-cell table:style-name="Tabella98.H71" office:value-type="string">
              <text:p text:style-name="P1086"/>
            </table:table-cell>
            <table:table-cell table:style-name="Tabella98.I71">
              <text:p text:style-name="P937"/>
            </table:table-cell>
            <table:table-cell table:style-name="Tabella98.J71" office:value-type="float" office:value="5">
              <text:p text:style-name="P878">5</text:p>
            </table:table-cell>
            <table:table-cell table:style-name="Tabella98.K71" office:value-type="float" office:value="0">
              <text:p text:style-name="P727">0</text:p>
            </table:table-cell>
          </table:table-row>
        </table:table>
        <text:p text:style-name="P1199"/>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charset="x-symbol"/>
    <style:font-face style:name="Wingdings" svg:font-family="Wingdings" style:font-pitch="variable" style:font-charset="x-symbol"/>
    <style:font-face style:name="Calibri" svg:font-family="Calibri, Bold"/>
    <style:font-face style:name="StarSymbol" svg:font-family="StarSymbol, 'Arial Unicode MS'"/>
    <style:font-face style:name="Times New Roman3" svg:font-family="'Times New Roman'"/>
    <style:font-face style:name="Courier New1" svg:font-family="'Courier New'" style:font-family-generic="modern"/>
    <style:font-face style:name="Courier" svg:font-family="Courier, 'Courier New'" style:font-family-generic="modern"/>
    <style:font-face style:name="Times New Roman2" svg:font-family="'Times New Roman'" style:font-family-generic="roman"/>
    <style:font-face style:name="OpenSymbol" svg:font-family="OpenSymbol, 'Arial Unicode MS'" style:font-pitch="variable"/>
    <style:font-face style:name="Arial1" svg:font-family="Arial" style:font-family-generic="roman" style:font-pitch="variable"/>
    <style:font-face style:name="Batang" svg:font-family="Batang, 바탕"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adornments="Grassetto"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2" svg:font-family="Arial" style:font-family-generic="system" style:font-pitch="variable"/>
    <style:font-face style:name="Courier New2" svg:font-family="'Courier New'" style:font-family-generic="system" style:font-pitch="variable"/>
    <style:font-face style:name="SimSun" svg:font-family="SimSun" style:font-family-generic="system" style:font-pitch="variable"/>
  </office:font-face-decls>
  <office:styles>
    <draw:gradient draw:name="Axial_20_light_20_red_2f_white" draw:display-name="Axial light red/white" draw:style="axial" draw:start-color="#ff0000" draw:end-color="#ffffff" draw:start-intensity="100%" draw:end-intensity="100%" draw:angle="0" draw:border="50%"/>
    <draw:gradient draw:name="Deep_20_Orange" draw:display-name="Deep Orange" draw:style="linear" draw:start-color="#ff950e" draw:end-color="#c5000b" draw:start-intensity="100%" draw:end-intensity="100%" draw:angle="450" draw:border="0%"/>
    <draw:gradient draw:name="Ellipsoid_20_blue_20_grey_2f_light_20_blue" draw:display-name="Ellipsoid blue grey/light blue" draw:style="ellipsoid" draw:cx="50%" draw:cy="50%" draw:start-color="#e6e6ff" draw:end-color="#0000ff" draw:start-intensity="100%" draw:end-intensity="100%" draw:angle="0" draw:border="0%"/>
    <draw:gradient draw:name="Gradient_20_1" draw:display-name="Gradient 1" draw:style="linear" draw:start-color="#000000" draw:end-color="#ffffff" draw:start-intensity="100%" draw:end-intensity="100%" draw:angle="0" draw:border="0%"/>
    <draw:gradient draw:name="Gradient_20_10" draw:display-name="Gradient 10" draw:style="axial" draw:start-color="#ffff00" draw:end-color="#a8a800" draw:start-intensity="100%" draw:end-intensity="100%" draw:angle="0" draw:border="0%"/>
    <draw:gradient draw:name="Gradient_20_11" draw:display-name="Gradient 11" draw:style="linear" draw:start-color="#aecf00" draw:end-color="#ffff00" draw:start-intensity="100%" draw:end-intensity="100%" draw:angle="0" draw:border="0%"/>
    <draw:gradient draw:name="Gradient_20_12" draw:display-name="Gradient 12" draw:style="linear" draw:start-color="#579d1c" draw:end-color="#ffff00" draw:start-intensity="100%" draw:end-intensity="100%" draw:angle="0" draw:border="0%"/>
    <draw:gradient draw:name="Gradient_20_7" draw:display-name="Gradient 7" draw:style="linear" draw:start-color="#ffcc99" draw:end-color="#ffff00" draw:start-intensity="100%" draw:end-intensity="100%" draw:angle="0" draw:border="0%"/>
    <draw:gradient draw:name="Gradient_20_8" draw:display-name="Gradient 8" draw:style="linear" draw:start-color="#ff9900" draw:end-color="#ffff00" draw:start-intensity="100%" draw:end-intensity="100%" draw:angle="0" draw:border="0%"/>
    <draw:gradient draw:name="Gradient_20_9" draw:display-name="Gradient 9" draw:style="linear" draw:start-color="#ff6600" draw:end-color="#ffff00" draw:start-intensity="100%" draw:end-intensity="100%" draw:angle="0" draw:border="0%"/>
    <draw:gradient draw:name="Radial_20_red_2f_yellow" draw:display-name="Radial red/yellow" draw:style="radial" draw:cx="50%" draw:cy="50%" draw:start-color="#ff3333" draw:end-color="#e6ff00" draw:start-intensity="100%" draw:end-intensity="100%" draw:border="0%"/>
    <draw:gradient draw:name="Rectangular_20_red_2f_white" draw:display-name="Rectangular red/white" draw:style="rectangular" draw:cx="50%" draw:cy="50%" draw:start-color="#ff0000" draw:end-color="#ffffff" draw:start-intensity="100%" draw:end-intensity="100%" draw:angle="450" draw:border="5%"/>
    <draw:gradient draw:name="Tango_20_Yellow" draw:display-name="Tango Yellow" draw:style="linear" draw:start-color="#fce94f" draw:end-color="#c4a000" draw:start-intensity="100%" draw:end-intensity="100%" draw:angle="300" draw:border="0%"/>
    <draw:opacity draw:name="Transparency_20_1" draw:display-name="Transparency 1" draw:style="rectangular" draw:cx="50%" draw:cy="50%" draw:start="100%" draw:end="0%" draw:angle="0" draw:border="0%"/>
    <draw:opacity draw:name="Transparency_20_2" draw:display-name="Transparency 2" draw:style="ellipsoid" draw:cx="50%" draw:cy="50%" draw:start="100%" draw:end="0%" draw:angle="0" draw:border="0%"/>
    <draw:opacity draw:name="Transparency_20_3" draw:display-name="Transparency 3" draw:style="radial" draw:cx="50%" draw:cy="50%" draw:start="100%" draw:end="0%" draw:border="0%"/>
    <draw:opacity draw:name="Transparency_20_4" draw:display-name="Transparency 4" draw:style="square" draw:cx="50%" draw:cy="50%" draw:start="100%" draw:end="0%" draw:angle="0" draw:border="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style:font-name="Liberation Serif" fo:font-size="12pt" fo:language="it" fo:country="IT" style:letter-kerning="true" style:font-name-asian="SimSun" style:font-size-asian="10.5pt" style:language-asian="zh" style:country-asian="CN" style:font-name-complex="Arial2"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it" fo:country="IT" style:letter-kerning="true"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Subtitle" style:class="text">
      <style:paragraph-properties fo:text-align="center" style:justify-single-word="false" style:text-autospace="none"/>
      <style:text-properties fo:color="#000000" style:font-name="Arial" fo:font-family="Arial" style:font-family-generic="swiss" style:font-pitch="variable" fo:font-size="22pt" fo:font-style="italic" fo:font-weight="bold" style:font-size-asian="22pt" style:font-style-asian="italic" style:font-weight-asian="bold" style:font-name-complex="Arial" style:font-family-complex="Arial" style:font-family-generic-complex="swiss" style:font-pitch-complex="variable" style:font-size-complex="22pt" style:font-style-complex="italic" style:font-weight-complex="bold"/>
    </style:style>
    <style:style style:name="Text_20_body" style:display-name="Text body" style:family="paragraph" style:parent-style-name="Standard" style:class="text">
      <style:paragraph-properties fo:text-align="center" style:justify-single-word="false" style:text-autospace="none"/>
      <style:text-properties style:font-name="Arial" fo:font-family="Arial" style:font-family-generic="swiss" style:font-pitch="variable" style:font-name-complex="Arial" style:font-family-complex="Arial" style:font-family-generic-complex="swiss" style:font-pitch-complex="variable"/>
    </style:style>
    <style:style style:name="List" style:family="paragraph" style:parent-style-name="Text_20_body" style:class="list">
      <style:paragraph-properties fo:line-height="150%" fo:text-align="start" style:justify-single-word="false" fo:hyphenation-ladder-count="no-limit" style:text-autospace="ideograph-alpha"/>
      <style:text-properties fo:font-size="10pt" style:font-size-asian="10pt" style:font-name-complex="Times New Roman" style:font-family-complex="'Times New Roman'" style:font-family-generic-complex="roman" style:font-pitch-complex="variable" style:font-size-complex="10pt" fo:hyphenate="false" fo:hyphenation-remain-char-count="2" fo:hyphenation-push-char-count="2"/>
    </style:style>
    <style:style style:name="Caption" style:family="paragraph" style:parent-style-name="Standard" style:next-style-name="Standard" style:class="extra">
      <style:paragraph-properties fo:text-align="justify" style:justify-single-word="false"/>
      <style:text-properties fo:font-size="14pt" fo:font-style="italic" fo:font-weight="bold" fo:background-color="#c0c0c0" style:font-size-asian="14pt" style:font-style-asian="italic" style:font-weight-asian="bold" style:font-style-complex="italic" style:font-weight-complex="bold"/>
    </style:style>
    <style:style style:name="Index" style:family="paragraph" style:parent-style-name="Standard" style:class="index">
      <style:paragraph-properties fo:hyphenation-ladder-count="no-limit" text:number-lines="false" text:line-number="0"/>
      <style:text-properties fo:hyphenate="false" fo:hyphenation-remain-char-count="2" fo:hyphenation-push-char-count="2"/>
    </style:style>
    <style:style style:name="Heading_20_1" style:display-name="Heading 1" style:family="paragraph" style:parent-style-name="Standard" style:next-style-name="Standard" style:default-outline-level="1" style:list-style-name="" style:class="text">
      <style:paragraph-properties fo:text-align="end" style:justify-single-word="false" fo:keep-with-next="always" style:text-autospace="none"/>
      <style:text-properties style:font-name="Calibri" fo:font-family="Calibri, Bold" fo:font-size="14pt" fo:font-weight="bold" style:font-size-asian="14pt" style:font-weight-asian="bold" style:font-name-complex="Calibri" style:font-family-complex="Calibri, Bold" style:font-size-complex="14pt" style:font-weight-complex="bold"/>
    </style:style>
    <style:style style:name="Heading_20_2" style:display-name="Heading 2" style:family="paragraph" style:parent-style-name="Standard" style:next-style-name="Standard" style:default-outline-level="2" style:list-style-name="" style:class="text">
      <style:paragraph-properties fo:text-align="center" style:justify-single-word="false" style:shadow="none" fo:keep-with-next="always" style:text-autospace="none"/>
      <style:text-properties fo:color="#333333" style:font-name="Times New Roman1" fo:font-family="'Times New Roman'" style:font-style-name="Grassetto" style:font-family-generic="roman" style:font-pitch="variable" fo:font-size="20pt" fo:font-weight="bold" style:font-size-asian="24pt" style:font-weight-asian="bold" style:font-name-complex="Arial" style:font-family-complex="Arial" style:font-family-generic-complex="swiss" style:font-pitch-complex="variable" style:font-size-complex="24pt" style:font-weight-complex="bold"/>
    </style:style>
    <style:style style:name="Heading_20_3" style:display-name="Heading 3" style:family="paragraph" style:parent-style-name="Standard" style:next-style-name="Standard" style:default-outline-level="3" style:list-style-name="" style:class="text">
      <style:paragraph-properties fo:padding-left="0.141cm" fo:padding-right="0.141cm" fo:padding-top="0.035cm" fo:padding-bottom="0.035cm" fo:border="0.51pt solid #000000" fo:keep-with-next="always" style:text-autospace="none"/>
      <style:text-properties style:font-name="Times New Roman1" fo:font-family="'Times New Roman'" style:font-style-name="Grassetto" style:font-family-generic="roman" style:font-pitch="variable" fo:font-size="14pt" fo:font-weight="bold" style:font-size-asian="11pt" style:font-name-complex="Arial" style:font-family-complex="Arial" style:font-family-generic-complex="swiss" style:font-pitch-complex="variable" style:font-size-complex="11pt"/>
    </style:style>
    <style:style style:name="Heading_20_4" style:display-name="Heading 4" style:family="paragraph" style:parent-style-name="Standard" style:next-style-name="Standard" style:default-outline-level="4" style:list-style-name="" style:class="text">
      <style:paragraph-properties fo:text-align="end" style:justify-single-word="false" fo:keep-with-next="always" style:text-autospace="none"/>
      <style:text-properties fo:color="#ff0000" style:font-name="Calibri" fo:font-family="Calibri, Bold" fo:font-size="14pt" fo:font-weight="bold" style:font-size-asian="14pt" style:font-weight-asian="bold" style:font-name-complex="Calibri" style:font-family-complex="Calibri, Bold" style:font-size-complex="14pt" style:font-weight-complex="bold"/>
    </style:style>
    <style:style style:name="Heading_20_5" style:display-name="Heading 5" style:family="paragraph" style:parent-style-name="Standard" style:next-style-name="Standard" style:default-outline-level="5" style:list-style-name="" style:class="text" style:master-page-name="">
      <style:paragraph-properties fo:text-align="center" style:justify-single-word="false" style:page-number="auto" fo:padding="0cm" fo:border="none" style:shadow="none" fo:keep-with-next="always" style:text-autospace="none">
        <style:tab-stops/>
      </style:paragraph-properties>
      <style:text-properties fo:color="#ff00ff" style:font-name="Times New Roman1" fo:font-family="'Times New Roman'" style:font-style-name="Grassetto" style:font-family-generic="roman" style:font-pitch="variable" fo:font-size="16pt" fo:font-weight="bold" style:font-size-asian="14pt" style:font-weight-asian="bold" style:font-name-complex="Calibri" style:font-family-complex="Calibri, Bold" style:font-size-complex="14pt" style:font-weight-complex="bold"/>
    </style:style>
    <style:style style:name="Heading_20_6" style:display-name="Heading 6" style:family="paragraph" style:parent-style-name="Standard" style:next-style-name="Standard" style:default-outline-level="6" style:list-style-name="" style:class="text">
      <style:paragraph-properties fo:keep-with-next="always"/>
      <style:text-properties fo:font-size="14pt" fo:font-weight="bold" style:font-size-asian="14pt" style:font-weight-asian="bold" style:font-size-complex="18pt" style:font-weight-complex="bold"/>
    </style:style>
    <style:style style:name="Heading_20_7" style:display-name="Heading 7" style:family="paragraph" style:parent-style-name="Standard" style:next-style-name="Standard" style:default-outline-level="7" style:list-style-name="" style:class="text">
      <style:paragraph-properties fo:text-align="center" style:justify-single-word="false" fo:keep-with-next="always" style:text-autospace="none"/>
      <style:text-properties fo:color="#333333" fo:font-weight="bold" style:font-weight-asian="bold" style:font-size-complex="11pt" style:font-weight-complex="bold"/>
    </style:style>
    <style:style style:name="Heading_20_8" style:display-name="Heading 8" style:family="paragraph" style:parent-style-name="Standard" style:next-style-name="Standard" style:default-outline-level="8" style:class="text">
      <style:paragraph-properties fo:keep-with-next="always"/>
      <style:text-properties fo:font-weight="bold" style:font-weight-asian="bold" style:font-size-complex="22pt" style:font-weight-complex="bold"/>
    </style:style>
    <style:style style:name="Heading_20_9" style:display-name="Heading 9" style:family="paragraph" style:parent-style-name="Standard" style:next-style-name="Standard" style:default-outline-level="9" style:list-style-name="WW8Num12" style:class="text">
      <style:paragraph-properties fo:keep-with-next="always"/>
      <style:text-properties fo:font-weight="bold" style:font-weight-asian="bold" style:font-size-complex="11.5pt" style:font-weight-complex="bold"/>
    </style:style>
    <style:style style:name="Header_20_and_20_Footer" style:display-name="Header and Footer" style:family="paragraph" style:parent-style-name="Standard" style:class="extra"/>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Subtitle" style:family="paragraph" style:parent-style-name="Header"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Corpo_20_del_20_testo_20_2" style:display-name="Corpo del testo 2" style:family="paragraph" style:parent-style-name="Standard">
      <style:paragraph-properties fo:text-align="justify" style:justify-single-word="false" style:text-autospace="none"/>
      <style:text-properties style:font-name="Calibri1" fo:font-family="Calibri" style:font-family-generic="swiss" style:font-pitch="variable" fo:font-size="10pt" style:font-size-asian="10pt" style:font-name-complex="Calibri1" style:font-family-complex="Calibri" style:font-family-generic-complex="swiss" style:font-pitch-complex="variable" style:font-size-complex="10pt"/>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3" style:display-name="Corpo del testo 3" style:family="paragraph" style:parent-style-name="Standard">
      <style:paragraph-properties fo:text-align="justify" style:justify-single-word="false" style:text-autospace="none"/>
      <style:text-properties style:font-name="Calibri" fo:font-family="Calibri, Bold" fo:font-size="11pt" fo:font-weight="bold" style:font-size-asian="11pt" style:font-weight-asian="bold" style:font-name-complex="Calibri" style:font-family-complex="Calibri, Bold" style:font-size-complex="11pt" style:font-weight-complex="bold"/>
    </style:style>
    <style:style style:name="Default" style:family="paragraph">
      <style:paragraph-properties fo:text-align="start" style:justify-single-word="false" fo:orphans="2" fo:widows="2" fo:hyphenation-ladder-count="no-limit" style:text-autospace="none" style:punctuation-wrap="hanging" style:line-break="strict" style:writing-mode="lr-tb"/>
      <style:text-properties fo:color="#000000" style:font-name="Times New Roman" fo:font-family="'Times New Roman'" style:font-family-generic="roman" style:font-pitch="variable" fo:font-size="12pt" fo:language="it" fo:country="IT" style:letter-kerning="true"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Text_20_body_20_indent" style:display-name="Text body indent" style:family="paragraph" style:parent-style-name="Standard" style:class="text">
      <style:paragraph-properties fo:margin-left="0.512cm" fo:margin-right="0cm" fo:text-indent="-0.512cm" style:auto-text-indent="false"/>
      <style:text-properties fo:font-size="11.5pt" fo:font-weight="bold" style:font-size-asian="11.5pt" style:font-weight-asian="bold" style:font-size-complex="11.5pt" style:font-weight-complex="bold"/>
    </style:style>
    <style:style style:name="Mappa_20_documento" style:display-name="Mappa documento" style:family="paragraph" style:parent-style-name="Standard">
      <style:text-properties style:font-name="Tahoma" fo:font-family="Tahoma" style:font-family-generic="swiss" style:font-pitch="variable" style:font-name-complex="Tahoma" style:font-family-complex="Tahoma" style:font-family-generic-complex="swiss" style:font-pitch-complex="variable"/>
    </style:style>
    <style:style style:name="Livello_20_4" style:display-name="Livello 4" style:family="paragraph" style:parent-style-name="Text_20_body">
      <style:paragraph-properties fo:text-align="start" style:justify-single-word="false" style:text-autospace="ideograph-alpha"/>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Rientro_20_corpo_20_del_20_testo_20_3" style:display-name="Rientro corpo del testo 3" style:family="paragraph" style:parent-style-name="Standard">
      <style:paragraph-properties fo:margin-left="0.499cm" fo:margin-right="0cm" fo:margin-top="0cm" fo:margin-bottom="0.212cm" loext:contextual-spacing="false" fo:text-indent="0cm" style:auto-text-indent="false"/>
      <style:text-properties fo:font-size="8pt" style:font-size-asian="8pt" style:font-size-complex="8pt"/>
    </style:style>
    <style:style style:name="Comma" style:family="paragraph">
      <style:paragraph-properties fo:margin-left="0cm" fo:margin-right="0cm" fo:margin-top="0.423cm" fo:margin-bottom="0cm" loext:contextual-spacing="false" fo:text-align="justify" style:justify-single-word="false" fo:orphans="2" fo:widows="2" fo:hyphenation-ladder-count="no-limit" fo:text-indent="2cm" style:auto-text-indent="false" style:text-autospace="none" style:punctuation-wrap="hanging" style:line-break="strict" style:writing-mode="lr-tb"/>
      <style:text-properties style:use-window-font-color="true" style:font-name="Times New Roman" fo:font-family="'Times New Roman'" style:font-family-generic="roman" style:font-pitch="variable" fo:font-size="12pt" fo:language="it" fo:country="IT" style:letter-kerning="true"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Body_20_Text_20_Indent" style:display-name="Body Text Indent" style:family="paragraph" style:parent-style-name="Standard">
      <style:paragraph-properties fo:margin-left="0.499cm" fo:margin-right="0cm" fo:margin-top="0cm" fo:margin-bottom="0.212cm" loext:contextual-spacing="false" fo:text-indent="0cm" style:auto-text-indent="false"/>
    </style:style>
    <style:style style:name="Livello_20_2" style:display-name="Livello 2" style:family="paragraph" style:parent-style-name="Text_20_body" style:list-style-name="WW8Num8">
      <style:paragraph-properties style:text-autospace="ideograph-alpha"/>
      <style:text-properties style:font-name="Times New Roman" fo:font-family="'Times New Roman'" style:font-family-generic="roman" style:font-pitch="variable" fo:font-size="14pt" fo:font-weight="bold" style:font-size-asian="14pt" style:font-weight-asian="bold" style:font-name-complex="Times New Roman" style:font-family-complex="'Times New Roman'" style:font-family-generic-complex="roman" style:font-pitch-complex="variable" style:font-weight-complex="bold"/>
    </style:style>
    <style:style style:name="Rientro_20_corpo_20_del_20_testo_20_2" style:display-name="Rientro corpo del testo 2" style:family="paragraph" style:parent-style-name="Standard">
      <style:paragraph-properties fo:margin-left="-0.191cm" fo:margin-right="0cm" fo:text-align="justify" style:justify-single-word="false" fo:hyphenation-ladder-count="no-limit" fo:text-indent="0cm" style:auto-text-indent="false"/>
      <style:text-properties fo:hyphenate="false" fo:hyphenation-remain-char-count="2" fo:hyphenation-push-char-count="2"/>
    </style:style>
    <style:style style:name="Livello_20_1" style:display-name="Livello 1" style:family="paragraph" style:parent-style-name="Heading">
      <style:paragraph-properties fo:line-height="150%" fo:hyphenation-ladder-count="no-limit" style:text-autospace="ideograph-alpha"/>
      <style:text-properties fo:color="#000000" style:font-name="Times New Roman" fo:font-family="'Times New Roman'" style:font-family-generic="roman" style:font-pitch="variable" fo:font-size="18pt" fo:font-style="normal" style:font-size-asian="18pt" style:font-style-asian="normal" style:font-name-complex="Times New Roman" style:font-family-complex="'Times New Roman'" style:font-family-generic-complex="roman" style:font-pitch-complex="variable" style:font-size-complex="12pt" style:font-style-complex="normal" fo:hyphenate="false" fo:hyphenation-remain-char-count="2" fo:hyphenation-push-char-count="2"/>
    </style:style>
    <style:style style:name="Livello_20_3" style:display-name="Livello 3" style:family="paragraph" style:parent-style-name="Livello_20_2" style:list-style-name="">
      <style:paragraph-properties fo:margin-left="0cm" fo:margin-right="0cm" fo:hyphenation-ladder-count="no-limit" fo:text-indent="0cm" style:auto-text-indent="false"/>
      <style:text-properties fo:font-size="13pt" style:font-size-asian="13pt" fo:hyphenate="false" fo:hyphenation-remain-char-count="2" fo:hyphenation-push-char-count="2"/>
    </style:style>
    <style:style style:name="Livello_20_5" style:display-name="Livello 5" style:family="paragraph">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0pt" fo:language="it" fo:country="IT" style:letter-kerning="true" style:font-name-asian="Arial" style:font-family-asian="Arial" style:font-family-generic-asian="swiss"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Livello_20_1.1" style:display-name="Livello 1.1" style:family="paragraph" style:parent-style-name="Livello_20_1">
      <style:text-properties fo:letter-spacing="0.035cm"/>
    </style:style>
    <style:style style:name="western" style:family="paragraph" style:parent-style-name="Standard">
      <style:paragraph-properties fo:margin-top="0.494cm" fo:margin-bottom="0cm" loext:contextual-spacing="false" fo:text-align="justify" style:justify-single-word="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2" fo:hyphenation-push-char-count="2"/>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paragraph-properties fo:hyphenation-ladder-count="no-limit" style:text-autospace="ideograph-alpha"/>
      <style:text-properties style:font-name="Times New Roman" fo:font-family="'Times New Roman'" style:font-family-generic="roman" style:font-pitch="variable" fo:font-size="18pt" fo:font-weight="bold" style:font-size-asian="18pt" style:font-weight-asian="bold" style:font-name-complex="Times New Roman" style:font-family-complex="'Times New Roman'" style:font-family-generic-complex="roman" style:font-pitch-complex="variable" style:font-weight-complex="bold" fo:hyphenate="false" fo:hyphenation-remain-char-count="2" fo:hyphenation-push-char-count="2"/>
    </style:style>
    <style:style style:name="livello-4-western" style:family="paragraph" style:parent-style-name="Standard">
      <style:paragraph-properties fo:margin-top="0.494cm" fo:margin-bottom="0cm" loext:contextual-spacing="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_5b_Normale_5d_" style:display-name="[Normale]" style:family="paragraph" style:parent-style-name="Standard">
      <style:paragraph-properties fo:orphans="0" fo:widows="0" style:text-autospace="none">
        <style:tab-stops>
          <style:tab-stop style:position="2cm"/>
          <style:tab-stop style:position="4.001cm"/>
          <style:tab-stop style:position="6.001cm"/>
          <style:tab-stop style:position="8.001cm"/>
          <style:tab-stop style:position="10.001cm"/>
          <style:tab-stop style:position="12.002cm"/>
          <style:tab-stop style:position="14.002cm"/>
          <style:tab-stop style:position="16.002cm"/>
          <style:tab-stop style:position="18.002cm"/>
          <style:tab-stop style:position="20.003cm"/>
          <style:tab-stop style:position="22.003cm"/>
          <style:tab-stop style:position="24.003cm"/>
          <style:tab-stop style:position="26.003cm"/>
          <style:tab-stop style:position="28.004cm"/>
        </style:tab-stops>
      </style:paragraph-properties>
      <style:text-properties fo:font-size="10pt" style:font-size-asian="10pt"/>
    </style:style>
    <style:style style:name="Footnote" style:family="paragraph" style:parent-style-name="Standard" style:class="extra">
      <style:text-properties fo:font-size="10pt" style:font-size-asian="10pt" style:font-size-complex="10pt"/>
    </style:style>
    <style:style style:name="Normale_20__28_Web_29_" style:display-name="Normale (Web)" style:family="paragraph" style:parent-style-name="Standard">
      <style:paragraph-properties fo:margin-top="0.494cm" fo:margin-bottom="0.21cm" loext:contextual-spacing="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Contents_20_1" style:display-name="Contents 1" style:family="paragraph" style:parent-style-name="Standard" style:next-style-name="Standard" style:class="index">
      <style:paragraph-properties fo:margin-top="0.141cm" fo:margin-bottom="0.141cm" loext:contextual-spacing="false">
        <style:tab-stops>
          <style:tab-stop style:position="16.983cm" style:type="right" style:leader-style="dotted" style:leader-text="."/>
        </style:tab-stops>
      </style:paragraph-properties>
      <style:text-properties fo:color="#800080" fo:font-size="18pt" fo:language="it" fo:country="IT" fo:font-weight="bold" style:font-size-asian="18pt" style:language-asian="it" style:country-asian="IT" style:font-weight-asian="bold" style:font-weight-complex="bold"/>
    </style:style>
    <style:style style:name="Contents_20_2" style:display-name="Contents 2" style:family="paragraph" style:parent-style-name="Standard" style:next-style-name="Standard" style:class="index">
      <style:paragraph-properties fo:margin-left="0.953cm" fo:margin-right="0cm" fo:text-indent="-0.635cm" style:auto-text-indent="false">
        <style:tab-stops>
          <style:tab-stop style:position="16.983cm" style:type="right" style:leader-style="dotted" style:leader-text="."/>
        </style:tab-stops>
      </style:paragraph-properties>
      <style:text-properties fo:font-size="14pt" fo:language="it" fo:country="IT" fo:font-weight="bold" style:font-size-asian="11pt" style:language-asian="it" style:country-asian="IT"/>
    </style:style>
    <style:style style:name="Contents_20_3" style:display-name="Contents 3" style:family="paragraph" style:parent-style-name="Standard" style:next-style-name="Standard" style:class="index">
      <style:paragraph-properties fo:margin-left="0.953cm" fo:margin-right="0cm" fo:text-indent="0cm" style:auto-text-indent="false">
        <style:tab-stops>
          <style:tab-stop style:position="16.983cm" style:type="right" style:leader-style="dotted" style:leader-text="."/>
        </style:tab-stops>
      </style:paragraph-properties>
      <style:text-properties fo:font-size="11pt" fo:language="it" fo:country="IT" fo:font-weight="bold" style:font-size-asian="11pt" style:language-asian="it" style:country-asian="IT"/>
    </style:style>
    <style:style style:name="Contents_20_4" style:display-name="Contents 4" style:family="paragraph" style:parent-style-name="Standard" style:next-style-name="Standard" style:class="index">
      <style:paragraph-properties fo:margin-left="1.27cm" fo:margin-right="0cm" fo:text-indent="0cm" style:auto-text-indent="false"/>
    </style:style>
    <style:style style:name="Contents_20_5" style:display-name="Contents 5" style:family="paragraph" style:parent-style-name="Standard" style:next-style-name="Standard" style:class="index">
      <style:paragraph-properties fo:margin-left="1.693cm" fo:margin-right="0cm" fo:text-indent="0cm" style:auto-text-indent="false"/>
    </style:style>
    <style:style style:name="Contents_20_6" style:display-name="Contents 6" style:family="paragraph" style:parent-style-name="Standard" style:next-style-name="Standard" style:class="index">
      <style:paragraph-properties fo:margin-left="2.117cm" fo:margin-right="0cm" fo:text-indent="0cm" style:auto-text-indent="false"/>
    </style:style>
    <style:style style:name="Contents_20_7" style:display-name="Contents 7" style:family="paragraph" style:parent-style-name="Standard" style:next-style-name="Standard" style:class="index">
      <style:paragraph-properties fo:margin-left="2.54cm" fo:margin-right="0cm" fo:text-indent="0cm" style:auto-text-indent="false"/>
    </style:style>
    <style:style style:name="Contents_20_8" style:display-name="Contents 8" style:family="paragraph" style:parent-style-name="Standard" style:next-style-name="Standard" style:class="index">
      <style:paragraph-properties fo:margin-left="2.963cm" fo:margin-right="0cm" fo:text-indent="0cm" style:auto-text-indent="false"/>
    </style:style>
    <style:style style:name="Contents_20_9" style:display-name="Contents 9" style:family="paragraph" style:parent-style-name="Standard" style:next-style-name="Standard" style:class="index">
      <style:paragraph-properties fo:margin-left="3.387cm" fo:margin-right="0cm" fo:text-indent="0cm" style:auto-text-indent="false"/>
    </style:style>
    <style:style style:name="Corpo_20_del_20_testo_20_31" style:display-name="Corpo del testo 31" style:family="paragraph" style:parent-style-name="Standard">
      <style:paragraph-properties style:line-height-at-least="0.529cm" fo:text-align="justify" style:justify-single-word="false" fo:hyphenation-ladder-count="no-limit"/>
      <style:text-properties style:font-size-complex="10pt" fo:hyphenate="false" fo:hyphenation-remain-char-count="2" fo:hyphenation-push-char-count="2"/>
    </style:style>
    <style:style style:name="Standard_20__28_user_29_" style:display-name="Standard (user)"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style:font-name="Times New Roman" fo:font-family="'Times New Roman'" style:font-family-generic="roman" style:font-pitch="variable" fo:font-size="12pt" fo:language="it" fo:country="IT" style:letter-kerning="true"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Corpo_20_del_20_testo_20_21" style:display-name="Corpo del testo 21" style:family="paragraph" style:parent-style-name="Standard">
      <style:paragraph-properties fo:hyphenation-ladder-count="no-limit"/>
      <style:text-properties style:font-name="Arial" fo:font-family="Arial" style:font-family-generic="swiss" style:font-pitch="variable" fo:font-size="10pt" fo:font-weight="bold" style:font-size-asian="10pt" style:font-weight-asian="bold" style:font-name-complex="Arial" style:font-family-complex="Arial" style:font-family-generic-complex="swiss" style:font-pitch-complex="variable" style:font-size-complex="10pt" style:font-weight-complex="bold" fo:hyphenate="false" fo:hyphenation-remain-char-count="2" fo:hyphenation-push-char-count="2"/>
    </style:style>
    <style:style style:name="elenco-western" style:family="paragraph" style:parent-style-name="Standard">
      <style:paragraph-properties fo:margin-top="0.494cm" fo:margin-bottom="0cm" loext:contextual-spacing="false" fo:text-align="justify" style:justify-single-word="false"/>
      <style:text-properties style:font-name="Arial Narrow" fo:font-family="'Arial Narrow'" style:font-family-generic="swiss" style:font-pitch="variable" fo:font-size="11pt" style:font-name-asian="Arial Unicode MS" style:font-family-asian="'Arial Unicode MS'" style:font-family-generic-asian="swiss" style:font-pitch-asian="variable" style:font-size-asian="11pt" style:font-name-complex="Arial Unicode MS" style:font-family-complex="'Arial Unicode MS'" style:font-family-generic-complex="swiss" style:font-pitch-complex="variable" style:font-size-complex="11pt"/>
    </style:style>
    <style:style style:name="xl22" style:family="paragraph" style:parent-style-name="Standard">
      <style:paragraph-properties fo:margin-top="0.494cm" fo:margin-bottom="0.494cm" loext:contextual-spacing="false"/>
      <style:text-properties style:font-name="Arial" fo:font-family="Arial" style:font-family-generic="swiss" style:font-pitch="variable" style:font-name-asian="Arial Unicode MS" style:font-family-asian="'Arial Unicode MS'" style:font-family-generic-asian="swiss" style:font-pitch-asian="variable" style:font-name-complex="Arial" style:font-family-complex="Arial" style:font-family-generic-complex="swiss" style:font-pitch-complex="variable"/>
    </style:style>
    <style:style style:name="xl24" style:family="paragraph" style:parent-style-name="Standard">
      <style:paragraph-properties fo:margin-top="0.494cm" fo:margin-bottom="0.494cm" loext:contextual-spacing="false" fo:padding="0cm" fo:border-left="none" fo:border-right="0.51pt solid #000000"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25" style:family="paragraph" style:parent-style-name="Standard">
      <style:paragraph-properties fo:margin-top="0.494cm" fo:margin-bottom="0.494cm" loext:contextual-spacing="false"/>
      <style:text-properties style:font-name="Tahoma" fo:font-family="Tahoma" style:font-family-generic="swiss" style:font-pitch="variable" style:font-name-asian="Arial Unicode MS" style:font-family-asian="'Arial Unicode MS'" style:font-family-generic-asian="swiss" style:font-pitch-asian="variable" style:font-name-complex="Tahoma" style:font-family-complex="Tahoma" style:font-family-generic-complex="swiss" style:font-pitch-complex="variable"/>
    </style:style>
    <style:style style:name="xl26" style:family="paragraph" style:parent-style-name="Standard">
      <style:paragraph-properties fo:margin-top="0.494cm" fo:margin-bottom="0.494cm" loext:contextual-spacing="false" fo:padding="0cm" fo:border="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27" style:family="paragraph" style:parent-style-name="Standard">
      <style:paragraph-properties fo:margin-top="0.494cm" fo:margin-bottom="0.494cm" loext:contextual-spacing="false" fo:padding="0cm" fo:border-left="0.51pt solid #000000" fo:border-right="0.51pt solid #000000" fo:border-top="0.51pt solid #000000" fo:border-bottom="none"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28"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style:font-name-asian="Arial Unicode MS" style:font-family-asian="'Arial Unicode MS'" style:font-family-generic-asian="swiss" style:font-pitch-asian="variable" style:font-size-asian="10pt" style:font-name-complex="Tahoma" style:font-family-complex="Tahoma" style:font-family-generic-complex="swiss" style:font-pitch-complex="variable" style:font-size-complex="10pt"/>
    </style:style>
    <style:style style:name="xl29"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style:font-name-asian="Arial Unicode MS" style:font-family-asian="'Arial Unicode MS'" style:font-family-generic-asian="swiss" style:font-pitch-asian="variable" style:font-name-complex="Tahoma" style:font-family-complex="Tahoma" style:font-family-generic-complex="swiss" style:font-pitch-complex="variable"/>
    </style:style>
    <style:style style:name="xl30" style:family="paragraph" style:parent-style-name="Standard">
      <style:paragraph-properties fo:margin-top="0.494cm" fo:margin-bottom="0.494cm" loext:contextual-spacing="false" fo:padding="0cm" fo:border="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1" style:family="paragraph" style:parent-style-name="Standard">
      <style:paragraph-properties fo:margin-top="0.494cm" fo:margin-bottom="0.494cm" loext:contextual-spacing="false" fo:padding="0cm" fo:border-left="0.51pt solid #000000" fo:border-right="0.51pt solid #000000" fo:border-top="none" fo:border-bottom="none"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2" style:family="paragraph" style:parent-style-name="Standard">
      <style:paragraph-properties fo:margin-top="0.494cm" fo:margin-bottom="0.494cm" loext:contextual-spacing="false"/>
      <style:text-properties style:font-name="Tahoma" fo:font-family="Tahoma" style:font-family-generic="swiss" style:font-pitch="variable" fo:font-weight="bold" style:font-name-asian="Arial Unicode MS" style:font-family-asian="'Arial Unicode MS'" style:font-family-generic-asian="swiss" style:font-pitch-asian="variable" style:font-weight-asian="bold" style:font-name-complex="Tahoma" style:font-family-complex="Tahoma" style:font-family-generic-complex="swiss" style:font-pitch-complex="variable" style:font-weight-complex="bold"/>
    </style:style>
    <style:style style:name="xl33"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4"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weight="bold" style:font-name-asian="Arial Unicode MS" style:font-family-asian="'Arial Unicode MS'" style:font-family-generic-asian="swiss" style:font-pitch-asian="variable" style:font-weight-asian="bold" style:font-name-complex="Tahoma" style:font-family-complex="Tahoma" style:font-family-generic-complex="swiss" style:font-pitch-complex="variable" style:font-weight-complex="bold"/>
    </style:style>
    <style:style style:name="xl35" style:family="paragraph" style:parent-style-name="Standard">
      <style:paragraph-properties fo:margin-top="0.494cm" fo:margin-bottom="0.494cm" loext:contextual-spacing="false" fo:text-align="end" style:justify-single-word="false" fo:padding="0cm" fo:border-left="none" fo:border-right="0.51pt solid #000000" fo:border-top="0.51pt solid #000000" fo:border-bottom="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6"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7"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style:font-name-asian="Arial Unicode MS" style:font-family-asian="'Arial Unicode MS'" style:font-family-generic-asian="swiss" style:font-pitch-asian="variable" style:font-size-asian="10pt" style:font-name-complex="Tahoma" style:font-family-complex="Tahoma" style:font-family-generic-complex="swiss" style:font-pitch-complex="variable" style:font-size-complex="10pt"/>
    </style:style>
    <style:style style:name="xl38" style:family="paragraph" style:parent-style-name="Standard">
      <style:paragraph-properties fo:margin-top="0.494cm" fo:margin-bottom="0.494cm" loext:contextual-spacing="false" fo:text-align="center" style:justify-single-word="false" fo:padding="0cm" fo:border="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9" style:family="paragraph" style:parent-style-name="Standard">
      <style:paragraph-properties fo:margin-top="0.494cm" fo:margin-bottom="0.494cm" loext:contextual-spacing="false" fo:text-align="center" style:justify-single-word="false" fo:padding="0cm" fo:border-left="none" fo:border-right="none"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40" style:family="paragraph" style:parent-style-name="Standard">
      <style:paragraph-properties fo:margin-top="0.494cm" fo:margin-bottom="0.494cm" loext:contextual-spacing="false" fo:text-align="center" style:justify-single-word="false" fo:padding="0cm" fo:border-left="none" fo:border-right="0.51pt solid #000000"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41" style:family="paragraph" style:parent-style-name="Standard">
      <style:paragraph-properties fo:margin-top="0.494cm" fo:margin-bottom="0.494cm" loext:contextual-spacing="false" fo:text-align="center" style:justify-single-word="false" fo:padding="0cm" fo:border-left="0.51pt solid #000000" fo:border-right="none"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text-justify" style:family="paragraph" style:parent-style-name="Standard">
      <style:paragraph-properties fo:margin-top="0.212cm" fo:margin-bottom="0.212cm" loext:contextual-spacing="false" style:line-height-at-least="0.529cm"/>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western1" style:family="paragraph" style:parent-style-name="Standard">
      <style:paragraph-properties fo:margin-top="0.494cm" fo:margin-bottom="0cm" loext:contextual-spacing="false" fo:text-align="justify" style:justify-single-word="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western21" style:family="paragraph" style:parent-style-name="Standard">
      <style:paragraph-properties fo:margin-top="0.494cm" fo:margin-bottom="0cm" loext:contextual-spacing="false" fo:text-align="justify" style:justify-single-word="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Livello_20_41" style:display-name="Livello 41" style:family="paragraph" style:parent-style-name="Text_20_body">
      <style:paragraph-properties fo:text-align="start" style:justify-single-word="false" style:text-autospace="ideograph-alpha"/>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Table_20_Paragraph" style:display-name="Table Paragraph" style:family="paragraph" style:parent-style-name="Standard">
      <style:paragraph-properties fo:orphans="0" fo:widows="0"/>
      <style:text-properties style:font-name="Calibri1" fo:font-family="Calibri" style:font-family-generic="swiss" style:font-pitch="variable" fo:font-size="11pt" fo:language="en" fo:country="US" style:font-name-asian="Calibri1" style:font-family-asian="Calibri" style:font-family-generic-asian="swiss" style:font-pitch-asian="variable" style:font-size-asian="11pt" style:font-name-complex="Calibri1" style:font-family-complex="Calibri" style:font-family-generic-complex="swiss" style:font-pitch-complex="variable" style:font-size-complex="11pt"/>
    </style:style>
    <style:style style:name="centrato" style:family="paragraph" style:parent-style-name="Standard">
      <style:paragraph-properties fo:margin-top="0.494cm" fo:margin-bottom="0.494cm" loext:contextual-spacing="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Index_20_Heading" style:display-name="Index Heading" style:family="paragraph" style:parent-style-name="Heading" style:class="index"/>
    <style:style style:name="Contents_20_Heading" style:display-name="Contents Heading" style:family="paragraph" style:parent-style-name="Heading" style:class="index">
      <style:paragraph-properties style:shadow="none" style:writing-mode="lr-tb"/>
      <style:text-properties fo:color="#ff00ff"/>
    </style:style>
    <style:style style:name="Title" style:family="paragraph" style:parent-style-name="Heading" style:class="chapter"/>
    <style:style style:name="Quotations" style:family="paragraph" style:parent-style-name="Standard" style:class="html"/>
    <style:style style:name="Definition_20_Term" style:display-name="Definition Term" style:family="paragraph" style:parent-style-name="Standard" style:default-outline-level=""/>
    <style:style style:name="Definition_20_List" style:display-name="Definition List" style:family="paragraph" style:parent-style-name="Standard" style:default-outline-level="">
      <style:paragraph-properties fo:margin-left="0.635cm" fo:margin-right="0cm" fo:text-indent="0cm" style:auto-text-indent="false"/>
    </style:style>
    <style:style style:name="H1" style:family="paragraph" style:parent-style-name="Standard" style:default-outline-level="2" style:list-style-name="">
      <style:paragraph-properties fo:margin-top="0.176cm" fo:margin-bottom="0.176cm" loext:contextual-spacing="false" fo:keep-with-next="always"/>
      <style:text-properties fo:font-size="24pt" fo:font-weight="bold" style:letter-kerning="true" style:font-size-asian="24pt" style:font-weight-asian="bold"/>
    </style:style>
    <style:style style:name="H2" style:family="paragraph" style:parent-style-name="Standard" style:default-outline-level="3" style:list-style-name="">
      <style:paragraph-properties fo:margin-top="0.176cm" fo:margin-bottom="0.176cm" loext:contextual-spacing="false" fo:keep-with-next="always"/>
      <style:text-properties fo:font-size="18pt" fo:font-weight="bold" style:font-size-asian="18pt" style:font-weight-asian="bold"/>
    </style:style>
    <style:style style:name="H3" style:family="paragraph" style:parent-style-name="Standard" style:default-outline-level="4" style:list-style-name="">
      <style:paragraph-properties fo:margin-top="0.176cm" fo:margin-bottom="0.176cm" loext:contextual-spacing="false" fo:keep-with-next="always"/>
      <style:text-properties fo:font-size="14pt" fo:font-weight="bold" style:font-size-asian="14pt" style:font-weight-asian="bold"/>
    </style:style>
    <style:style style:name="H4" style:family="paragraph" style:parent-style-name="Standard" style:default-outline-level="5" style:list-style-name="">
      <style:paragraph-properties fo:margin-top="0.176cm" fo:margin-bottom="0.176cm" loext:contextual-spacing="false" fo:keep-with-next="always"/>
      <style:text-properties fo:font-size="12pt" fo:font-weight="bold" style:font-size-asian="12pt" style:font-weight-asian="bold"/>
    </style:style>
    <style:style style:name="H5" style:family="paragraph" style:parent-style-name="Standard" style:default-outline-level="6" style:list-style-name="">
      <style:paragraph-properties fo:margin-top="0.176cm" fo:margin-bottom="0.176cm" loext:contextual-spacing="false" fo:keep-with-next="always"/>
      <style:text-properties fo:font-size="10pt" fo:font-weight="bold" style:font-size-asian="10pt" style:font-weight-asian="bold"/>
    </style:style>
    <style:style style:name="H6" style:family="paragraph" style:parent-style-name="Standard" style:default-outline-level="7" style:list-style-name="">
      <style:paragraph-properties fo:margin-top="0.176cm" fo:margin-bottom="0.176cm" loext:contextual-spacing="false" fo:keep-with-next="always"/>
      <style:text-properties fo:font-size="8pt" fo:font-weight="bold" style:font-size-asian="8pt" style:font-weight-asian="bold"/>
    </style:style>
    <style:style style:name="Address" style:family="paragraph" style:parent-style-name="Standard" style:default-outline-level="">
      <style:text-properties fo:font-style="italic" style:font-style-asian="italic"/>
    </style:style>
    <style:style style:name="Blockquote" style:family="paragraph" style:parent-style-name="Standard" style:default-outline-level="">
      <style:paragraph-properties fo:margin-left="0.635cm" fo:margin-right="0.635cm" fo:margin-top="0.176cm" fo:margin-bottom="0.176cm" loext:contextual-spacing="false" fo:text-indent="0cm" style:auto-text-indent="false"/>
    </style:style>
    <style:style style:name="Preformatted" style:family="paragraph" style:parent-style-name="Standard" style:default-outline-level="">
      <style:paragraph-properties fo:margin-top="0cm" fo:margin-bottom="0cm" loext:contextual-spacing="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roman" style:font-pitch="variable" fo:font-size="10pt" style:font-size-asian="10pt"/>
    </style:style>
    <style:style style:name="z-Bottom_20_of_20_Form" style:display-name="z-Bottom of Form" style:family="paragraph" style:default-outline-level="">
      <style:paragraph-properties fo:text-align="center" style:justify-single-word="false" fo:orphans="2" fo:widows="2" style:border-line-width-top="0.009cm 0.009cm 0.009cm" fo:padding="0cm" fo:border-left="none" fo:border-right="none" fo:border-top="0.74pt double #000001" fo:border-bottom="none" style:writing-mode="lr-tb"/>
      <style:text-properties style:font-name="Arial1" fo:font-family="Arial" style:font-family-generic="roman" style:font-pitch="variable" fo:font-size="8pt" style:font-name-asian="Arial2" style:font-family-asian="Arial" style:font-family-generic-asian="system" style:font-pitch-asian="variable" style:font-size-asian="8pt" style:font-name-complex="Courier New2" style:font-family-complex="'Courier New'" style:font-family-generic-complex="system" style:font-pitch-complex="variable" style:font-size-complex="12pt" text:display="none"/>
    </style:style>
    <style:style style:name="z-Top_20_of_20_Form" style:display-name="z-Top of Form" style:family="paragraph" style:default-outline-level="">
      <style:paragraph-properties fo:text-align="center" style:justify-single-word="false" fo:orphans="2" fo:widows="2" style:border-line-width-bottom="0.009cm 0.009cm 0.009cm" fo:padding="0cm" fo:border-left="none" fo:border-right="none" fo:border-top="none" fo:border-bottom="0.74pt double #000001" style:writing-mode="lr-tb"/>
      <style:text-properties style:font-name="Arial1" fo:font-family="Arial" style:font-family-generic="roman" style:font-pitch="variable" fo:font-size="8pt" style:font-name-asian="Arial2" style:font-family-asian="Arial" style:font-family-generic-asian="system" style:font-pitch-asian="variable" style:font-size-asian="8pt" style:font-name-complex="Courier New2" style:font-family-complex="'Courier New'" style:font-family-generic-complex="system" style:font-pitch-complex="variable" style:font-size-complex="12pt" text:display="none"/>
    </style:style>
    <style:style style:name="Illustration" style:family="paragraph" style:parent-style-name="Caption" style:class="extra"/>
    <style:style style:name="normal" style:family="paragraph" style:default-outline-level="">
      <style:paragraph-properties fo:text-align="start" style:justify-single-word="false" fo:orphans="2" fo:widows="2" style:writing-mode="lr-tb"/>
    </style:style>
    <style:style style:name="xl44" style:family="paragraph" style:parent-style-name="Standard">
      <style:paragraph-properties fo:margin-top="0.494cm" fo:margin-bottom="0.494cm" loext:contextual-spacing="false"/>
      <style:text-properties style:font-name="Arial Unicode MS" fo:font-family="'Arial Unicode MS'" style:font-family-generic="swiss" style:font-pitch="variable" fo:font-size="11pt" style:font-name-asian="Arial Unicode MS" style:font-family-asian="'Arial Unicode MS'" style:font-family-generic-asian="swiss" style:font-pitch-asian="variable" style:font-size-asian="11pt" style:font-name-complex="Arial Unicode MS" style:font-family-complex="'Arial Unicode MS'" style:font-family-generic-complex="swiss" style:font-pitch-complex="variable" style:font-size-complex="11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family-generic="roman" style:font-pitch="variable" fo:font-size="10pt" style:font-size-asian="10pt" style:font-name-complex="Times New Roman" style:font-family-complex="'Times New Roman'" style:font-family-generic-complex="roman" style:font-pitch-complex="variable" style:font-size-complex="11pt"/>
    </style:style>
    <style:style style:name="WW8Num2z1" style:family="text">
      <style:text-properties style:font-name="OpenSymbol" fo:font-family="OpenSymbol, 'Arial Unicode MS'" style:font-pitch="variable" style:font-name-complex="Times New Roman" style:font-family-complex="'Times New Roman'" style:font-family-generic-complex="roman" style:font-pitch-complex="variable"/>
    </style:style>
    <style:style style:name="WW8Num3z0" style:family="text">
      <style:text-properties style:font-name="Verdana" fo:font-family="Verdana" style:font-family-generic="swiss" style:font-pitch="variable" fo:font-size="10pt" style:font-size-asian="10pt" style:font-name-complex="Verdana" style:font-family-complex="Verdana" style:font-family-generic-complex="swiss" style:font-pitch-complex="variable" style:font-size-complex="11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 New Roman" fo:font-family="'Times New Roman'" style:font-family-generic="roman" style:font-pitch="variable" fo:font-size="10pt" style:font-size-asian="10pt" style:font-name-complex="Wingdings" style:font-family-complex="Wingdings" style:font-pitch-complex="variable" style:font-charset-complex="x-symbol" style:font-size-complex="10pt"/>
    </style:style>
    <style:style style:name="WW8Num6z0" style:family="text">
      <style:text-properties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2pt"/>
    </style:style>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name-complex="Wingdings" style:font-family-complex="Wingdings" style:font-pitch-complex="variable" style:font-charset-complex="x-symbol"/>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4z0" style:family="text">
      <style:text-properties fo:color="#ff0000" style:font-name="Wingdings" fo:font-family="Wingdings" style:font-pitch="variable" style:font-charset="x-symbol" fo:font-size="10pt" style:font-name-asian="Times New Roman" style:font-family-asian="'Times New Roman'" style:font-family-generic-asian="roman" style:font-pitch-asian="variable" style:font-size-asian="10pt" style:language-asian="it" style:country-asian="IT" style:font-name-complex="Symbol" style:font-family-complex="Symbol" style:font-family-generic-complex="roman" style:font-pitch-complex="variable" style:font-size-complex="10pt"/>
    </style:style>
    <style:style style:name="WW8Num15z0" style:family="text"/>
    <style:style style:name="WW8Num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7z0" style:family="text"/>
    <style:style style:name="WW8Num18z0" style:family="text">
      <style:text-properties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0pt"/>
    </style:style>
    <style:style style:name="WW8Num19z0" style:family="text">
      <style:text-properties fo:color="#000000"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language-asian="it" style:country-asian="IT" style:font-name-complex="Times New Roman" style:font-family-complex="'Times New Roman'" style:font-family-generic-complex="roman" style:font-pitch-complex="variable" style:font-size-complex="11pt"/>
    </style:style>
    <style:style style:name="WW8Num20z0" style:family="text"/>
    <style:style style:name="WW8Num20z1" style:family="text">
      <style:text-properties fo:font-size="11pt" fo:font-weight="bold" style:font-size-asian="11pt" style:font-weight-asian="bold" style:font-weight-complex="bold"/>
    </style:style>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8Num7z1" style:family="text">
      <style:text-properties style:font-name="Courier New1" fo:font-family="'Courier New'" style:font-family-generic="modern" style:font-name-complex="Courier New1" style:font-family-complex="'Courier New'" style:font-family-generic-complex="modern"/>
    </style:style>
    <style:style style:name="WW8Num7z2" style:family="text">
      <style:text-properties style:font-name="StarSymbol" fo:font-family="StarSymbol, 'Arial Unicode MS'" fo:font-size="9pt" style:font-size-asian="9pt" style:font-name-complex="Times New Roman" style:font-family-complex="'Times New Roman'" style:font-family-generic-complex="roman" style:font-pitch-complex="variable"/>
    </style:style>
    <style:style style:name="WW8Num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6z1" style:family="text">
      <style:text-properties style:font-name="Courier New1" fo:font-family="'Courier New'" style:font-family-generic="modern" style:font-name-complex="Courier New1"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7z1" style:family="text">
      <style:text-properties style:font-name="Courier New1" fo:font-family="'Courier New'" style:font-family-generic="modern" style:font-name-complex="Courier New1"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8z1" style:family="text">
      <style:text-properties style:font-name="Courier New1" fo:font-family="'Courier New'" style:font-family-generic="modern" style:font-name-complex="Courier New1" style:font-family-complex="'Courier New'" style:font-family-generic-complex="modern"/>
    </style:style>
    <style:style style:name="WW8Num1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2z1" style:family="text">
      <style:text-properties style:font-name="Courier New1" fo:font-family="'Courier New'" style:font-family-generic="modern" style:font-name-complex="Courier New1"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1" style:family="text">
      <style:text-properties style:font-name="Courier New1" fo:font-family="'Courier New'" style:font-family-generic="modern" style:font-name-complex="Courier New1" style:font-family-complex="'Courier New'" style:font-family-generic-complex="modern"/>
    </style:style>
    <style:style style:name="WW8Num2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z1" style:family="text">
      <style:text-properties style:font-name="Courier New1" fo:font-family="'Courier New'" style:font-family-generic="modern" style:font-name-complex="Courier New1" style:font-family-complex="'Courier New'" style:font-family-generic-complex="modern"/>
    </style:style>
    <style:style style:name="WW8Num2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1" style:family="text">
      <style:text-properties style:font-name="Courier New1" fo:font-family="'Courier New'" style:font-family-generic="modern" style:font-name-complex="Courier New1"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0" style:family="text">
      <style:text-properties fo:color="#000000" style:font-name="Symbol" fo:font-family="Symbol" style:font-family-generic="roman" style:font-pitch="variable" style:font-name-complex="Symbol" style:font-family-complex="Symbol" style:font-family-generic-complex="roman" style:font-pitch-complex="variable"/>
    </style:style>
    <style:style style:name="WW8Num31z1" style:family="text">
      <style:text-properties style:font-name="Courier New1" fo:font-family="'Courier New'" style:font-family-generic="modern" style:font-name-complex="Courier New1" style:font-family-complex="'Courier New'" style:font-family-generic-complex="modern"/>
    </style:style>
    <style:style style:name="WW8Num3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3z1" style:family="text">
      <style:text-properties style:font-name="Courier New1" fo:font-family="'Courier New'" style:font-family-generic="modern" style:font-name-complex="Courier New1" style:font-family-complex="'Courier New'" style:font-family-generic-complex="modern"/>
    </style:style>
    <style:style style:name="WW8Num3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4z1" style:family="text">
      <style:text-properties style:font-name="Courier New1" fo:font-family="'Courier New'" style:font-family-generic="modern" style:font-name-complex="Courier New1" style:font-family-complex="'Courier New'" style:font-family-generic-complex="modern"/>
    </style:style>
    <style:style style:name="WW8Num3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6z1" style:family="text">
      <style:text-properties style:font-name="Courier New1" fo:font-family="'Courier New'" style:font-family-generic="modern" style:font-name-complex="Courier New1" style:font-family-complex="'Courier New'" style:font-family-generic-complex="modern"/>
    </style:style>
    <style:style style:name="WW8Num3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7z1" style:family="text">
      <style:text-properties style:font-name="Courier New1" fo:font-family="'Courier New'" style:font-family-generic="modern" style:font-name-complex="Courier New1" style:font-family-complex="'Courier New'" style:font-family-generic-complex="modern"/>
    </style:style>
    <style:style style:name="WW8Num3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1" style:family="text">
      <style:text-properties fo:font-size="14pt" style:font-size-asian="14pt"/>
    </style:style>
    <style:style style:name="WW8Num4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1" style:family="text">
      <style:text-properties style:font-name="Courier New1" fo:font-family="'Courier New'" style:font-family-generic="modern" style:font-name-complex="Courier New1" style:font-family-complex="'Courier New'" style:font-family-generic-complex="modern"/>
    </style:style>
    <style:style style:name="WW8Num4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4z0" style:family="text">
      <style:text-properties style:font-name="Symbol" fo:font-family="Symbol" style:font-family-generic="roman" style:font-pitch="variable" style:font-name-complex="Times New Roman" style:font-family-complex="'Times New Roman'" style:font-family-generic-complex="roman" style:font-pitch-complex="variable"/>
    </style:style>
    <style:style style:name="WW8Num44z1" style:family="text">
      <style:text-properties style:font-name="Courier New1" fo:font-family="'Courier New'" style:font-family-generic="modern" style:font-name-complex="Courier New1" style:font-family-complex="'Courier New'" style:font-family-generic-complex="modern"/>
    </style:style>
    <style:style style:name="WW8Num44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45z0" style:family="text">
      <style:text-properties style:font-name="Courier" fo:font-family="Courier, 'Courier New'" style:font-family-generic="modern"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5z1" style:family="text">
      <style:text-properties style:font-name="Courier New1" fo:font-family="'Courier New'" style:font-family-generic="modern" style:font-name-complex="Courier New1" style:font-family-complex="'Courier New'" style:font-family-generic-complex="modern"/>
    </style:style>
    <style:style style:name="WW8Num4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8z1" style:family="text">
      <style:text-properties style:font-name="Courier New1" fo:font-family="'Courier New'" style:font-family-generic="modern" style:font-name-complex="Courier New1" style:font-family-complex="'Courier New'" style:font-family-generic-complex="modern"/>
    </style:style>
    <style:style style:name="WW8Num4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1" style:family="text">
      <style:text-properties style:font-name="Times New Roman" fo:font-family="'Times New Roman'" style:font-family-generic="roman" style:font-pitch="variable" fo:font-style="normal" fo:font-weight="bold" style:font-style-asian="normal" style:font-weight-asian="bold" style:font-name-complex="Times New Roman" style:font-family-complex="'Times New Roman'" style:font-family-generic-complex="roman" style:font-pitch-complex="variable"/>
    </style:style>
    <style:style style:name="WW8Num5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1z1" style:family="text">
      <style:text-properties style:font-name="Courier New1" fo:font-family="'Courier New'" style:font-family-generic="modern" style:font-name-complex="Courier New1" style:font-family-complex="'Courier New'" style:font-family-generic-complex="modern"/>
    </style:style>
    <style:style style:name="WW8Num5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5z0" style:family="text">
      <style:text-properties style:font-name="Symbol" fo:font-family="Symbol" style:font-family-generic="roman" style:font-pitch="variable" fo:font-size="10pt" style:font-size-asian="10pt" style:font-name-complex="Symbol" style:font-family-complex="Symbol" style:font-family-generic-complex="roman" style:font-pitch-complex="variable"/>
    </style:style>
    <style:style style:name="WW8Num55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55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5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6z1" style:family="text">
      <style:text-properties style:font-name="Courier New1" fo:font-family="'Courier New'" style:font-family-generic="modern" style:font-name-complex="Courier New1" style:font-family-complex="'Courier New'" style:font-family-generic-complex="modern"/>
    </style:style>
    <style:style style:name="WW8Num5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7z1" style:family="text">
      <style:text-properties style:font-name="Courier New1" fo:font-family="'Courier New'" style:font-family-generic="modern" style:font-name-complex="Courier New1" style:font-family-complex="'Courier New'" style:font-family-generic-complex="modern"/>
    </style:style>
    <style:style style:name="WW8Num5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9z0"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8Num59z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0z0" style:family="text">
      <style:text-properties style:font-name="Symbol" fo:font-family="Symbol" style:font-family-generic="roman" style:font-pitch="variable" fo:font-size="10pt" style:font-size-asian="10pt" style:font-name-complex="Symbol" style:font-family-complex="Symbol" style:font-family-generic-complex="roman" style:font-pitch-complex="variable"/>
    </style:style>
    <style:style style:name="WW8Num60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60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6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2z1" style:family="text">
      <style:text-properties style:font-name="Courier New1" fo:font-family="'Courier New'" style:font-family-generic="modern" style:font-name-complex="Courier New1" style:font-family-complex="'Courier New'" style:font-family-generic-complex="modern"/>
    </style:style>
    <style:style style:name="WW8Num6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5z0" style:family="text">
      <style:text-properties fo:color="#000000" style:font-name="Symbol" fo:font-family="Symbol" style:font-family-generic="roman" style:font-pitch="variable" style:font-name-complex="Symbol" style:font-family-complex="Symbol" style:font-family-generic-complex="roman" style:font-pitch-complex="variable"/>
    </style:style>
    <style:style style:name="WW8Num65z1" style:family="text">
      <style:text-properties style:font-name="Courier New1" fo:font-family="'Courier New'" style:font-family-generic="modern" style:font-name-complex="Courier New1" style:font-family-complex="'Courier New'" style:font-family-generic-complex="modern"/>
    </style:style>
    <style:style style:name="WW8Num6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6z0" style:family="text">
      <style:text-properties style:font-name="Symbol" fo:font-family="Symbol" style:font-family-generic="roman" style:font-pitch="variable" style:font-name-complex="Times New Roman" style:font-family-complex="'Times New Roman'" style:font-family-generic-complex="roman" style:font-pitch-complex="variable"/>
    </style:style>
    <style:style style:name="WW8Num66z1" style:family="text">
      <style:text-properties style:font-name="Courier New1" fo:font-family="'Courier New'" style:font-family-generic="modern" style:font-name-complex="Courier New1" style:font-family-complex="'Courier New'" style:font-family-generic-complex="modern"/>
    </style:style>
    <style:style style:name="WW8Num66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67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7z1" style:family="text">
      <style:text-properties style:font-name="Courier New1" fo:font-family="'Courier New'" style:font-family-generic="modern" style:font-name-complex="Courier New1" style:font-family-complex="'Courier New'" style:font-family-generic-complex="modern"/>
    </style:style>
    <style:style style:name="WW8Num6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9z1" style:family="text">
      <style:text-properties style:font-name="Courier New1" fo:font-family="'Courier New'" style:font-family-generic="modern" style:font-name-complex="Courier New1" style:font-family-complex="'Courier New'" style:font-family-generic-complex="modern"/>
    </style:style>
    <style:style style:name="WW8Num6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0z1" style:family="text">
      <style:text-properties style:font-name="Courier New1" fo:font-family="'Courier New'" style:font-family-generic="modern" style:font-name-complex="Courier New1" style:font-family-complex="'Courier New'" style:font-family-generic-complex="modern"/>
    </style:style>
    <style:style style:name="WW8Num7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2z1" style:family="text">
      <style:text-properties style:font-name="Courier New1" fo:font-family="'Courier New'" style:font-family-generic="modern" style:font-name-complex="Courier New1" style:font-family-complex="'Courier New'" style:font-family-generic-complex="modern"/>
    </style:style>
    <style:style style:name="WW8Num7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3z0" style:family="text">
      <style:text-properties fo:font-weight="bold" style:font-weight-asian="bold"/>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WW8Num5z1" style:family="text">
      <style:text-properties style:font-name="Courier New1" fo:font-family="'Courier New'" style:font-family-generic="modern" style:font-name-complex="Courier New1"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1z1" style:family="text">
      <style:text-properties style:font-name="Courier New1" fo:font-family="'Courier New'" style:font-family-generic="modern" style:font-name-complex="Courier New1"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4" style:family="text">
      <style:text-properties style:font-name="Courier New1" fo:font-family="'Courier New'" style:font-family-generic="modern" style:font-name-complex="Courier New1" style:font-family-complex="'Courier New'" style:font-family-generic-complex="modern"/>
    </style:style>
    <style:style style:name="WW8Num14z1" style:family="text">
      <style:text-properties style:font-name="Courier New1" fo:font-family="'Courier New'" style:font-family-generic="modern" fo:font-size="10pt" style:font-size-asian="10pt" style:font-name-complex="Courier New1" style:font-family-complex="'Courier New'" style:font-family-generic-complex="modern" style:font-size-complex="10pt"/>
    </style:style>
    <style:style style:name="WW8Num1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font-size-complex="10pt"/>
    </style:style>
    <style:style style:name="WW8Num15z1" style:family="text">
      <style:text-properties style:font-name="Courier New1" fo:font-family="'Courier New'" style:font-family-generic="modern" style:font-name-complex="Courier New1"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1" style:family="text">
      <style:text-properties style:font-name="Courier New1" fo:font-family="'Courier New'" style:font-family-generic="modern" style:font-name-complex="Courier New1"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1" style:family="text">
      <style:text-properties style:font-name="Courier New1" fo:font-family="'Courier New'" style:font-family-generic="modern" style:font-name-complex="Courier New1" style:font-family-complex="'Courier New'" style:font-family-generic-complex="modern"/>
    </style:style>
    <style:style style:name="WW8Num2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6z1" style:family="text">
      <style:text-properties style:font-name="Courier New1" fo:font-family="'Courier New'" style:font-family-generic="modern" style:font-name-complex="Courier New1"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7z1" style:family="text">
      <style:text-properties style:font-name="Courier New1" fo:font-family="'Courier New'" style:font-family-generic="modern" style:font-name-complex="Courier New1"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8z1" style:family="text">
      <style:text-properties style:font-name="Courier New1" fo:font-family="'Courier New'" style:font-family-generic="modern" style:font-name-complex="Courier New1" style:font-family-complex="'Courier New'" style:font-family-generic-complex="modern"/>
    </style:style>
    <style:style style:name="WW8Num2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8z1" style:family="text">
      <style:text-properties style:font-name="Courier New1" fo:font-family="'Courier New'" style:font-family-generic="modern" style:font-name-complex="Courier New1" style:font-family-complex="'Courier New'" style:font-family-generic-complex="modern"/>
    </style:style>
    <style:style style:name="WW8Num3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0" style:family="text">
      <style:text-properties fo:color="#000000"/>
    </style:style>
    <style:style style:name="WW8Num42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2z1" style:family="text">
      <style:text-properties style:font-name="Courier New1" fo:font-family="'Courier New'" style:font-family-generic="modern" style:font-name-complex="Courier New1" style:font-family-complex="'Courier New'" style:font-family-generic-complex="modern"/>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3z1" style:family="text">
      <style:text-properties style:font-name="Courier New1" fo:font-family="'Courier New'" style:font-family-generic="modern" style:font-name-complex="Courier New1" style:font-family-complex="'Courier New'" style:font-family-generic-complex="modern"/>
    </style:style>
    <style:style style:name="WW8Num4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Titolo_20_1_20_Carattere" style:display-name="Titolo 1 Carattere" style:family="text">
      <style:text-properties style:font-name="Times New Roman" fo:font-family="'Times New Roman'" style:font-family-generic="roman" style:font-pitch="variable" fo:font-size="7pt" fo:font-weight="bold" style:font-name-asian="Times New Roman" style:font-family-asian="'Times New Roman'" style:font-family-generic-asian="roman" style:font-pitch-asian="variable" style:font-size-asian="7pt" style:font-weight-asian="bold" style:font-name-complex="Times New Roman" style:font-family-complex="'Times New Roman'" style:font-family-generic-complex="roman" style:font-pitch-complex="variable" style:font-size-complex="12pt" style:font-weight-complex="bold"/>
    </style:style>
    <style:style style:name="Titolo_20_4_20_Carattere" style:display-name="Titolo 4 Carattere" style:family="text">
      <style:text-properties style:font-name="Arial" fo:font-family="Arial" style:font-family-generic="swiss" style:font-pitch="variable" fo:font-size="10pt" fo:font-weight="bold" style:font-name-asian="Times New Roman" style:font-family-asian="'Times New Roman'" style:font-family-generic-asian="roman" style:font-pitch-asian="variable" style:font-size-asian="10pt" style:font-weight-asian="bold" style:font-name-complex="Arial" style:font-family-complex="Arial" style:font-family-generic-complex="swiss" style:font-pitch-complex="variable" style:font-size-complex="10pt" style:font-weight-complex="bold"/>
    </style:style>
    <style:style style:name="Corpo_20_del_20_testo_20_Carattere" style:display-name="Corpo del testo Carattere" style:family="text">
      <style:text-properties style:font-name="Times New Roman" fo:font-family="'Times New Roman'" style:font-family-generic="roman" style:font-pitch="variable" fo:font-size="18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2pt" style:font-weight-complex="bold"/>
    </style:style>
    <style:style style:name="Titolo_20_Carattere" style:display-name="Titolo Carattere" style:family="text">
      <style:text-properties style:font-name="Times New Roman" fo:font-family="'Times New Roman'" style:font-family-generic="roman" style:font-pitch="variable" fo:font-size="18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2pt" style:font-weight-complex="bold"/>
    </style:style>
    <style:style style:name="Piè_20_di_20_pagina_20_Carattere" style:display-name="Piè di pagina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Intestazione_20_Carattere" style:display-name="Intestazione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Rientro_20_corpo_20_del_20_testo_20_3_20_Carattere" style:display-name="Rientro corpo del testo 3 Carattere" style:family="text">
      <style:text-properties style:font-name="Times New Roman" fo:font-family="'Times New Roman'" style:font-family-generic="roman" style:font-pitch="variable" fo:font-size="8pt" style:font-name-asian="Times New Roman" style:font-family-asian="'Times New Roman'" style:font-family-generic-asian="roman" style:font-pitch-asian="variable" style:font-size-asian="8pt" style:font-name-complex="Times New Roman" style:font-family-complex="'Times New Roman'" style:font-family-generic-complex="roman" style:font-pitch-complex="variable" style:font-size-complex="8pt"/>
    </style:style>
    <style:style style:name="Internet_20_link" style:display-name="Internet link" style:family="text">
      <style:text-properties fo:color="#0000ff" style:text-underline-style="solid" style:text-underline-width="auto" style:text-underline-color="font-color"/>
    </style:style>
    <style:style style:name="Footnote_20_Symbol" style:display-name="Footnote Symbol" style:family="text">
      <style:text-properties style:text-position="super 58%"/>
    </style:style>
    <style:style style:name="Strong_20_Emphasis" style:display-name="Strong Emphasis" style:family="text" style:parent-style-name="Carattere_20_predefinito_20_paragrafo">
      <style:text-properties fo:font-weight="bold" style:font-weight-asian="bold" style:font-weight-complex="bold"/>
    </style:style>
    <style:style style:name="Visited_20_Internet_20_Link" style:display-name="Visited Internet Link" style:family="text" style:parent-style-name="Carattere_20_predefinito_20_paragrafo">
      <style:text-properties fo:color="#800080" style:text-underline-style="solid" style:text-underline-width="auto" style:text-underline-color="font-color"/>
    </style:style>
    <style:style style:name="highlightedsearchterm" style:family="text" style:parent-style-name="Carattere_20_predefinito_20_paragrafo"/>
    <style:style style:name="Strong_20_Emphasis_20__28_user_29_" style:display-name="Strong Emphasis (user)" style:family="text">
      <style:text-properties fo:font-weight="bold" style:font-weight-asian="bold" style:font-weight-complex="bold"/>
    </style:style>
    <style:style style:name="titolopdl" style:family="text" style:parent-style-name="Carattere_20_predefinito_20_paragrafo"/>
    <style:style style:name="rphighlightallclass_20_rphighlightsubjectclass" style:display-name="rphighlightallclass rphighlightsubjectclass" style:family="text" style:parent-style-name="Carattere_20_predefinito_20_paragrafo"/>
    <style:style style:name="_5f_o365c_5f_4_20_o365buttonlabel" style:display-name="_o365c_4 o365buttonlabel" style:family="text" style:parent-style-name="Carattere_20_predefinito_20_paragrafo"/>
    <style:style style:name="bidi_20_allowtextselection" style:display-name="bidi allowtextselection" style:family="text" style:parent-style-name="Carattere_20_predefinito_20_paragrafo"/>
    <style:style style:name="_5f_rp_5f_71_20__5f_rp_5f_51" style:display-name="_rp_71 _rp_51" style:family="text" style:parent-style-name="Carattere_20_predefinito_20_paragrafo"/>
    <style:style style:name="highlight" style:family="text" style:parent-style-name="Carattere_20_predefinito_20_paragrafo"/>
    <style:style style:name="apple-converted-space" style:family="text" style:parent-style-name="Carattere_20_predefinito_20_paragrafo"/>
    <style:style style:name="_5f_rp_5f_e1_20__5f_rp_5f_d1" style:display-name="_rp_e1 _rp_d1" style:family="text" style:parent-style-name="Carattere_20_predefinito_20_paragrafo"/>
    <style:style style:name="_5f_pe_5f_a_20__5f_pe_5f_i_20__5f_pe_5f_21_20_bidi_20__5f_pe_5f_b_20_allowtextselection" style:display-name="_pe_a _pe_i _pe_21 bidi _pe_b allowtextselection" style:family="text" style:parent-style-name="Carattere_20_predefinito_20_paragrafo"/>
    <style:style style:name="st1" style:family="text" style:parent-style-name="Carattere_20_predefinito_20_paragrafo"/>
    <style:style style:name="Emphasis" style:family="text" style:parent-style-name="Carattere_20_predefinito_20_paragrafo">
      <style:text-properties fo:font-style="italic" style:font-style-asian="italic" style:font-style-complex="italic"/>
    </style:style>
    <style:style style:name="Index_20_Link" style:display-name="Index Link" style:family="text"/>
    <style:style style:name="Numbering_20_Symbols" style:display-name="Numbering Symbols" style:family="text"/>
    <style:style style:name="Citation" style:family="text">
      <style:text-properties fo:font-style="italic" style:font-style-asian="italic" style:font-style-complex="italic"/>
    </style:style>
    <style:style style:name="Bullet_20_Symbols" style:display-name="Bullet Symbols" style:family="text">
      <style:text-properties style:font-name="OpenSymbol1" fo:font-family="OpenSymbol" style:font-charset="x-symbol" style:font-name-asian="OpenSymbol1" style:font-family-asian="OpenSymbol" style:font-charset-asian="x-symbol" style:font-name-complex="OpenSymbol1" style:font-family-complex="OpenSymbol" style:font-charset-complex="x-symbol"/>
    </style:style>
    <style:style style:name="Footnote_20_anchor" style:display-name="Footnote anchor" style:family="text">
      <style:text-properties style:text-position="super 58%"/>
    </style:style>
    <style:style style:name="CITE" style:family="text">
      <style:text-properties fo:font-style="italic" style:font-style-asian="italic"/>
    </style:style>
    <style:style style:name="CODE" style:family="text">
      <style:text-properties style:font-name="Courier New" fo:font-family="'Courier New'" style:font-family-generic="roman" style:font-pitch="variable" fo:font-size="10pt" style:font-size-asian="10pt"/>
    </style:style>
    <style:style style:name="FollowedHyperlink" style:family="text">
      <style:text-properties fo:color="#800080" style:text-underline-style="solid" style:text-underline-width="auto" style:text-underline-color="font-color"/>
    </style:style>
    <style:style style:name="Keyboard" style:family="text">
      <style:text-properties style:font-name="Courier New" fo:font-family="'Courier New'" style:font-family-generic="roman" style:font-pitch="variable" fo:font-size="10pt" fo:font-weight="bold" style:font-size-asian="10pt" style:font-weight-asian="bold"/>
    </style:style>
    <style:style style:name="Sample" style:family="text">
      <style:text-properties style:font-name="Courier New" fo:font-family="'Courier New'" style:font-family-generic="roman" style:font-pitch="variable"/>
    </style:style>
    <style:style style:name="Strong" style:family="text">
      <style:text-properties fo:font-weight="bold" style:font-weight-asian="bold"/>
    </style:style>
    <style:style style:name="Typewriter" style:family="text">
      <style:text-properties style:font-name="Courier New" fo:font-family="'Courier New'" style:font-family-generic="roman" style:font-pitch="variable" fo:font-size="10pt" style:font-size-asian="10pt"/>
    </style:style>
    <style:style style:name="HTML_20_Markup" style:display-name="HTML Markup" style:family="text">
      <style:text-properties fo:color="#ff0000" text:display="none"/>
    </style:style>
    <style:style style:name="Comment" style:family="text">
      <style:text-properties text:display="none"/>
    </style:style>
    <style:style style:name="Car._20_predefinito_20_paragrafo" style:display-name="Car. predefinito paragrafo"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text:style-name="WW8Num1z7" style:num-suffix=".2" style:num-format="1">
        <style:list-level-properties text:list-level-position-and-space-mode="label-alignment">
          <style:list-level-label-alignment text:label-followed-by="listtab" text:list-tab-stop-position="1.27cm" fo:text-indent="-0.635cm" fo:margin-left="0.635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suffix=".2" style:num-format="1">
        <style:list-level-properties text:list-level-position-and-space-mode="label-alignment">
          <style:list-level-label-alignment text:label-followed-by="listtab" text:list-tab-stop-position="1.27cm" fo:text-indent="-0.635cm" fo:margin-left="0.635cm"/>
        </style:list-level-properties>
      </text:list-level-style-number>
      <text:list-level-style-number text:level="2" text:style-name="WW8Num1z1" style:num-suffix="." style:num-format="1" text:display-levels="2">
        <style:list-level-properties text:list-level-position-and-space-mode="label-alignment">
          <style:list-level-label-alignment text:label-followed-by="listtab" text:list-tab-stop-position="1.397cm" fo:text-indent="-0.762cm" fo:margin-left="1.397cm"/>
        </style:list-level-properties>
      </text:list-level-style-number>
      <text:list-level-style-number text:level="3" text:style-name="WW8Num1z2" style:num-suffix="." style:num-format="1" text:display-levels="3">
        <style:list-level-properties text:list-level-position-and-space-mode="label-alignment">
          <style:list-level-label-alignment text:label-followed-by="listtab" text:list-tab-stop-position="2.159cm" fo:text-indent="-0.889cm" fo:margin-left="2.159cm"/>
        </style:list-level-properties>
      </text:list-level-style-number>
      <text:list-level-style-number text:level="4" text:style-name="WW8Num1z3" style:num-suffix="." style:num-format="1" text:display-levels="4">
        <style:list-level-properties text:list-level-position-and-space-mode="label-alignment">
          <style:list-level-label-alignment text:label-followed-by="listtab" text:list-tab-stop-position="3.175cm" fo:text-indent="-1.143cm" fo:margin-left="3.048cm"/>
        </style:list-level-properties>
      </text:list-level-style-number>
      <text:list-level-style-number text:level="5" text:style-name="WW8Num1z4"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1z5" style:num-suffix="." style:num-format="1" text:display-levels="6">
        <style:list-level-properties text:list-level-position-and-space-mode="label-alignment">
          <style:list-level-label-alignment text:label-followed-by="listtab" text:list-tab-stop-position="5.08cm" fo:text-indent="-1.651cm" fo:margin-left="4.826cm"/>
        </style:list-level-properties>
      </text:list-level-style-number>
      <text:list-level-style-number text:level="7" text:style-name="WW8Num1z6" style:num-suffix="." style:num-format="1" text:display-levels="7">
        <style:list-level-properties text:list-level-position-and-space-mode="label-alignment">
          <style:list-level-label-alignment text:label-followed-by="listtab" text:list-tab-stop-position="6.35cm" fo:text-indent="-1.905cm" fo:margin-left="5.715cm"/>
        </style:list-level-properties>
      </text:list-level-style-number>
      <text:list-level-style-number text:level="8" text:style-name="WW8Num1z7" style:num-suffix=".2" style:num-format="1">
        <style:list-level-properties text:list-level-position-and-space-mode="label-alignment">
          <style:list-level-label-alignment text:label-followed-by="listtab" text:list-tab-stop-position="1.27cm" fo:text-indent="-0.635cm" fo:margin-left="0.635cm"/>
        </style:list-level-properties>
      </text:list-level-style-number>
      <text:list-level-style-number text:level="9" text:style-name="WW8Num1z8" style:num-suffix="." style:num-format="1" text:display-levels="9">
        <style:list-level-properties text:list-level-position-and-space-mode="label-alignment">
          <style:list-level-label-alignment text:label-followed-by="listtab" text:list-tab-stop-position="8.25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text:bullet-char="">
        <style:list-level-properties text:list-level-position-and-space-mode="label-alignment">
          <style:list-level-label-alignment text:label-followed-by="listtab" text:list-tab-stop-position="1.406cm" fo:text-indent="-0.635cm" fo:margin-left="1.406cm"/>
        </style:list-level-properties>
        <style:text-properties style:font-name="Symbol"/>
      </text:list-level-style-bullet>
      <text:list-level-style-bullet text:level="2" text:style-name="WW8Num2z1" text:bullet-char="◦">
        <style:list-level-properties text:list-level-position-and-space-mode="label-alignment">
          <style:list-level-label-alignment text:label-followed-by="listtab" text:list-tab-stop-position="2.041cm" fo:text-indent="-0.635cm" fo:margin-left="2.041cm"/>
        </style:list-level-properties>
        <style:text-properties style:font-name="OpenSymbol"/>
      </text:list-level-style-bullet>
      <text:list-level-style-bullet text:level="3" text:style-name="WW8Num2z1" text:bullet-char="▪">
        <style:list-level-properties text:list-level-position-and-space-mode="label-alignment">
          <style:list-level-label-alignment text:label-followed-by="listtab" text:list-tab-stop-position="2.676cm" fo:text-indent="-0.635cm" fo:margin-left="2.676cm"/>
        </style:list-level-properties>
        <style:text-properties style:font-name="OpenSymbol"/>
      </text:list-level-style-bullet>
      <text:list-level-style-bullet text:level="4" text:style-name="WW8Num2z0" text:bullet-char="">
        <style:list-level-properties text:list-level-position-and-space-mode="label-alignment">
          <style:list-level-label-alignment text:label-followed-by="listtab" text:list-tab-stop-position="3.311cm" fo:text-indent="-0.635cm" fo:margin-left="3.311cm"/>
        </style:list-level-properties>
        <style:text-properties style:font-name="Symbol"/>
      </text:list-level-style-bullet>
      <text:list-level-style-bullet text:level="5" text:style-name="WW8Num2z1" text:bullet-char="◦">
        <style:list-level-properties text:list-level-position-and-space-mode="label-alignment">
          <style:list-level-label-alignment text:label-followed-by="listtab" text:list-tab-stop-position="3.946cm" fo:text-indent="-0.635cm" fo:margin-left="3.946cm"/>
        </style:list-level-properties>
        <style:text-properties style:font-name="OpenSymbol"/>
      </text:list-level-style-bullet>
      <text:list-level-style-bullet text:level="6" text:style-name="WW8Num2z1" text:bullet-char="▪">
        <style:list-level-properties text:list-level-position-and-space-mode="label-alignment">
          <style:list-level-label-alignment text:label-followed-by="listtab" text:list-tab-stop-position="4.581cm" fo:text-indent="-0.635cm" fo:margin-left="4.581cm"/>
        </style:list-level-properties>
        <style:text-properties style:font-name="OpenSymbol"/>
      </text:list-level-style-bullet>
      <text:list-level-style-bullet text:level="7" text:style-name="WW8Num2z0" text:bullet-char="">
        <style:list-level-properties text:list-level-position-and-space-mode="label-alignment">
          <style:list-level-label-alignment text:label-followed-by="listtab" text:list-tab-stop-position="5.216cm" fo:text-indent="-0.635cm" fo:margin-left="5.216cm"/>
        </style:list-level-properties>
        <style:text-properties style:font-name="Symbol"/>
      </text:list-level-style-bullet>
      <text:list-level-style-bullet text:level="8" text:style-name="WW8Num2z1" text:bullet-char="◦">
        <style:list-level-properties text:list-level-position-and-space-mode="label-alignment">
          <style:list-level-label-alignment text:label-followed-by="listtab" text:list-tab-stop-position="5.851cm" fo:text-indent="-0.635cm" fo:margin-left="5.851cm"/>
        </style:list-level-properties>
        <style:text-properties style:font-name="OpenSymbol"/>
      </text:list-level-style-bullet>
      <text:list-level-style-bullet text:level="9" text:style-name="WW8Num2z1" text:bullet-char="▪">
        <style:list-level-properties text:list-level-position-and-space-mode="label-alignment">
          <style:list-level-label-alignment text:label-followed-by="listtab" text:list-tab-stop-position="6.486cm" fo:text-indent="-0.635cm" fo:margin-left="6.486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format="1">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2" text:style-name="WW8Num3z1" style:num-format="1" text:display-levels="2">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3" text:style-name="WW8Num3z2"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3z3"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3z4"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3z5"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3z6"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3z7"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3z8"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text:style-name="WW8Num4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4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4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4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4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text:bullet-char="">
        <style:list-level-properties text:list-level-position-and-space-mode="label-alignment">
          <style:list-level-label-alignment text:label-followed-by="listtab" text:list-tab-stop-position="0.847cm" fo:text-indent="-0.635cm" fo:margin-left="0.84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style:num-format="1">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2" text:style-name="WW8Num8z1" style:num-format="1" text:display-levels="2">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3" text:style-name="WW8Num8z2"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8z3"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8z4"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8z5"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8z6"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8z7"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8z8"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text:bullet-char="">
        <style:list-level-properties text:list-level-position-and-space-mode="label-alignment">
          <style:list-level-label-alignment text:label-followed-by="listtab" fo:margin-left="0.501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prefix="M " style:num-suffix=".2" style:num-format="1">
        <style:list-level-properties text:list-level-position-and-space-mode="label-alignment">
          <style:list-level-label-alignment text:label-followed-by="listtab" text:list-tab-stop-position="1.27cm" fo:text-indent="-0.635cm" fo:margin-left="0.635cm"/>
        </style:list-level-properties>
      </text:list-level-style-number>
      <text:list-level-style-number text:level="2" text:style-name="WW8Num12z1" style:num-suffix="." style:num-format="1" text:display-levels="2">
        <style:list-level-properties text:list-level-position-and-space-mode="label-alignment">
          <style:list-level-label-alignment text:label-followed-by="listtab" text:list-tab-stop-position="1.905cm" fo:text-indent="-0.762cm" fo:margin-left="1.397cm"/>
        </style:list-level-properties>
      </text:list-level-style-number>
      <text:list-level-style-number text:level="3" text:style-name="WW8Num12z2" style:num-suffix="." style:num-format="1" text:display-levels="3">
        <style:list-level-properties text:list-level-position-and-space-mode="label-alignment">
          <style:list-level-label-alignment text:label-followed-by="listtab" text:list-tab-stop-position="2.159cm" fo:text-indent="-0.889cm" fo:margin-left="2.159cm"/>
        </style:list-level-properties>
      </text:list-level-style-number>
      <text:list-level-style-number text:level="4" text:style-name="WW8Num12z3" style:num-suffix="." style:num-format="1" text:display-levels="4">
        <style:list-level-properties text:list-level-position-and-space-mode="label-alignment">
          <style:list-level-label-alignment text:label-followed-by="listtab" text:list-tab-stop-position="3.175cm" fo:text-indent="-1.143cm" fo:margin-left="3.048cm"/>
        </style:list-level-properties>
      </text:list-level-style-number>
      <text:list-level-style-number text:level="5" text:style-name="WW8Num12z4"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12z5" style:num-suffix="." style:num-format="1" text:display-levels="6">
        <style:list-level-properties text:list-level-position-and-space-mode="label-alignment">
          <style:list-level-label-alignment text:label-followed-by="listtab" text:list-tab-stop-position="5.08cm" fo:text-indent="-1.651cm" fo:margin-left="4.826cm"/>
        </style:list-level-properties>
      </text:list-level-style-number>
      <text:list-level-style-number text:level="7" text:style-name="WW8Num12z6" style:num-suffix="." style:num-format="1" text:display-levels="7">
        <style:list-level-properties text:list-level-position-and-space-mode="label-alignment">
          <style:list-level-label-alignment text:label-followed-by="listtab" text:list-tab-stop-position="6.35cm" fo:text-indent="-1.905cm" fo:margin-left="5.715cm"/>
        </style:list-level-properties>
      </text:list-level-style-number>
      <text:list-level-style-number text:level="8" text:style-name="WW8Num12z7" style:num-suffix="." style:num-format="1" text:display-levels="8">
        <style:list-level-properties text:list-level-position-and-space-mode="label-alignment">
          <style:list-level-label-alignment text:label-followed-by="listtab" text:list-tab-stop-position="6.985cm" fo:text-indent="-2.159cm" fo:margin-left="6.604cm"/>
        </style:list-level-properties>
      </text:list-level-style-number>
      <text:list-level-style-number text:level="9" text:style-name="WW8Num12z8" style:num-suffix="." style:num-format="1" text:display-levels="9">
        <style:list-level-properties text:list-level-position-and-space-mode="label-alignment">
          <style:list-level-label-alignment text:label-followed-by="listtab" text:list-tab-stop-position="8.25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a" style:num-letter-sync="true">
        <style:list-level-properties text:list-level-position-and-space-mode="label-alignment">
          <style:list-level-label-alignment text:label-followed-by="listtab" text:list-tab-stop-position="1.349cm" fo:text-indent="-0.714cm" fo:margin-left="1.349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text:bullet-char="-">
        <style:list-level-properties text:list-level-position-and-space-mode="label-alignment">
          <style:list-level-label-alignment text:label-followed-by="listtab" text:list-tab-stop-position="0.665cm" fo:text-indent="-0.635cm" fo:margin-left="0.665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8Num20z0" style:num-format="1">
        <style:list-level-properties text:list-level-position-and-space-mode="label-alignment">
          <style:list-level-label-alignment text:label-followed-by="listtab" text:list-tab-stop-position="0.9cm" fo:text-indent="-0.9cm" fo:margin-left="0.9cm"/>
        </style:list-level-properties>
      </text:list-level-style-number>
      <text:list-level-style-number text:level="2" text:style-name="WW8Num20z1" style:num-format="1" text:display-levels="2">
        <style:list-level-properties text:list-level-position-and-space-mode="label-alignment">
          <style:list-level-label-alignment text:label-followed-by="listtab" text:list-tab-stop-position="0.917cm" fo:text-indent="-0.9cm" fo:margin-left="0.917cm"/>
        </style:list-level-properties>
      </text:list-level-style-number>
      <text:list-level-style-number text:level="3" text:style-name="WW8Num20z2" style:num-format="1" text:display-levels="3">
        <style:list-level-properties text:list-level-position-and-space-mode="label-alignment">
          <style:list-level-label-alignment text:label-followed-by="listtab" text:list-tab-stop-position="1.305cm" fo:text-indent="-1.27cm" fo:margin-left="1.305cm"/>
        </style:list-level-properties>
      </text:list-level-style-number>
      <text:list-level-style-number text:level="4" text:style-name="WW8Num20z3" style:num-format="1" text:display-levels="4">
        <style:list-level-properties text:list-level-position-and-space-mode="label-alignment">
          <style:list-level-label-alignment text:label-followed-by="listtab" text:list-tab-stop-position="1.323cm" fo:text-indent="-1.27cm" fo:margin-left="1.323cm"/>
        </style:list-level-properties>
      </text:list-level-style-number>
      <text:list-level-style-number text:level="5" text:style-name="WW8Num20z4" style:num-format="1" text:display-levels="5">
        <style:list-level-properties text:list-level-position-and-space-mode="label-alignment">
          <style:list-level-label-alignment text:label-followed-by="listtab" text:list-tab-stop-position="1.976cm" fo:text-indent="-1.905cm" fo:margin-left="1.976cm"/>
        </style:list-level-properties>
      </text:list-level-style-number>
      <text:list-level-style-number text:level="6" text:style-name="WW8Num20z5" style:num-format="1" text:display-levels="6">
        <style:list-level-properties text:list-level-position-and-space-mode="label-alignment">
          <style:list-level-label-alignment text:label-followed-by="listtab" text:list-tab-stop-position="1.993cm" fo:text-indent="-1.905cm" fo:margin-left="1.993cm"/>
        </style:list-level-properties>
      </text:list-level-style-number>
      <text:list-level-style-number text:level="7" text:style-name="WW8Num20z6" style:num-format="1" text:display-levels="7">
        <style:list-level-properties text:list-level-position-and-space-mode="label-alignment">
          <style:list-level-label-alignment text:label-followed-by="listtab" text:list-tab-stop-position="2.646cm" fo:text-indent="-2.54cm" fo:margin-left="2.646cm"/>
        </style:list-level-properties>
      </text:list-level-style-number>
      <text:list-level-style-number text:level="8" text:style-name="WW8Num20z7" style:num-format="1" text:display-levels="8">
        <style:list-level-properties text:list-level-position-and-space-mode="label-alignment">
          <style:list-level-label-alignment text:label-followed-by="listtab" text:list-tab-stop-position="2.663cm" fo:text-indent="-2.54cm" fo:margin-left="2.663cm"/>
        </style:list-level-properties>
      </text:list-level-style-number>
      <text:list-level-style-number text:level="9" text:style-name="WW8Num20z8" style:num-format="1" text:display-levels="9">
        <style:list-level-properties text:list-level-position-and-space-mode="label-alignment">
          <style:list-level-label-alignment text:label-followed-by="listtab" text:list-tab-stop-position="2.681cm" fo:text-indent="-2.54cm" fo:margin-left="2.6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一, 二, 三, ...">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P2" style:family="paragraph">
      <loext:graphic-properties draw:fill="gradient" draw:fill-color="#ffff00" draw:fill-gradient-name="Deep_20_Orange" draw:opacity="50%"/>
      <style:paragraph-properties style:writing-mode="lr-tb"/>
    </style:style>
    <style:style style:name="MP3" style:family="paragraph" style:parent-style-name="Header">
      <style:paragraph-properties fo:padding-left="0cm" fo:padding-right="0cm" fo:padding-top="0cm" fo:padding-bottom="0.035cm" fo:border-left="none" fo:border-right="none" fo:border-top="none" fo:border-bottom="0.51pt solid #000000">
        <style:tab-stops>
          <style:tab-stop style:position="8.5cm" style:type="center"/>
          <style:tab-stop style:position="9.393cm"/>
          <style:tab-stop style:position="17cm" style:type="right"/>
        </style:tab-stops>
      </style:paragraph-properties>
      <style:text-properties fo:color="#ff3300"/>
    </style:style>
    <style:style style:name="MP4" style:family="paragraph">
      <loext:graphic-properties draw:fill="gradient" draw:fill-color="#ffff00" draw:fill-gradient-name="Deep_20_Orange"/>
      <style:paragraph-properties style:writing-mode="lr-tb"/>
    </style:style>
    <style:style style:name="MP5" style:family="paragraph" style:parent-style-name="Header">
      <style:paragraph-properties fo:padding-left="0cm" fo:padding-right="0cm" fo:padding-top="0cm" fo:padding-bottom="0.035cm" fo:border-left="none" fo:border-right="none" fo:border-top="none" fo:border-bottom="0.51pt solid #000000"/>
      <style:text-properties fo:color="#666600" officeooo:paragraph-rsid="0116a674"/>
    </style:style>
    <style:style style:name="MP6" style:family="paragraph" style:parent-style-name="Footer">
      <style:paragraph-properties fo:margin-left="0cm" fo:margin-right="0.635cm" fo:text-indent="0cm" style:auto-text-indent="false"/>
    </style:style>
    <style:style style:name="MP7" style:family="paragraph" style:parent-style-name="Header">
      <style:paragraph-properties fo:padding-left="0cm" fo:padding-right="0cm" fo:padding-top="0cm" fo:padding-bottom="0.035cm" fo:border-left="none" fo:border-right="none" fo:border-top="none" fo:border-bottom="0.51pt solid #000000"/>
      <style:text-properties fo:color="#ff3300"/>
    </style:style>
    <style:style style:name="MP8" style:family="paragraph" style:parent-style-name="Header" style:master-page-name="">
      <style:paragraph-properties style:page-number="auto" fo:padding="0cm" fo:border="none" style:shadow="none"/>
      <style:text-properties fo:color="#ff3300" fo:background-color="transparent"/>
    </style:style>
    <style:style style:name="MP9" style:family="paragraph" style:parent-style-name="Header">
      <style:paragraph-properties fo:padding="0cm" fo:border="none" style:shadow="none"/>
      <style:text-properties fo:font-size="9pt" style:font-size-asian="7.84999990463257pt" style:font-size-complex="9pt"/>
    </style:style>
    <style:style style:name="MP10" style:family="paragraph" style:parent-style-name="Footer">
      <style:paragraph-properties fo:margin-left="0cm" fo:margin-right="0.635cm" fo:text-indent="0cm" style:auto-text-indent="false" fo:padding="0cm" fo:border="none" style:shadow="#ffcc00 0.18cm 0.18cm" style:writing-mode="lr-tb"/>
    </style:style>
    <style:style style:name="MP11" style:family="paragraph">
      <loext:graphic-properties draw:fill="gradient" draw:fill-color="#ffcc00" draw:fill-gradient-name="Tango_20_Yellow"/>
      <style:paragraph-properties style:writing-mode="lr-tb"/>
    </style:style>
    <style:style style:name="MP12" style:family="paragraph">
      <loext:graphic-properties draw:fill="gradient" draw:fill-color="#a8a800" draw:fill-gradient-name="Deep_20_Orange"/>
      <style:paragraph-properties style:writing-mode="lr-tb"/>
    </style:style>
    <style:style style:name="MP13" style:family="paragraph" style:parent-style-name="Header">
      <style:paragraph-properties fo:padding-left="0cm" fo:padding-right="0cm" fo:padding-top="0cm" fo:padding-bottom="0.035cm" fo:border-left="none" fo:border-right="none" fo:border-top="none" fo:border-bottom="0.51pt solid #000000" style:shadow="none"/>
    </style:style>
    <style:style style:name="MP14" style:family="paragraph">
      <loext:graphic-properties draw:fill="solid" draw:fill-color="#cc99cc"/>
      <style:paragraph-properties style:writing-mode="lr-tb"/>
    </style:style>
    <style:style style:name="MP15" style:family="paragraph" style:parent-style-name="Header">
      <style:paragraph-properties style:shadow="#ffccff -0.18cm 0.18cm" style:writing-mode="lr-tb"/>
      <style:text-properties fo:color="#ff3300" fo:background-color="transparent"/>
    </style:style>
    <style:style style:name="MP16" style:family="paragraph" style:parent-style-name="Footer">
      <style:paragraph-properties fo:margin-left="0cm" fo:margin-right="0.635cm" fo:text-indent="0cm" style:auto-text-indent="false" style:shadow="#ffccff -0.18cm 0.18cm" style:writing-mode="lr-tb"/>
    </style:style>
    <style:style style:name="MP17" style:family="paragraph" style:parent-style-name="Header">
      <style:text-properties fo:color="#666600" fo:font-style="italic" fo:font-weight="bold" style:font-style-asian="italic" style:font-weight-asian="bold" style:font-style-complex="italic" style:font-weight-complex="bold"/>
    </style:style>
    <style:style style:name="MP18" style:family="paragraph" style:parent-style-name="Header">
      <style:paragraph-properties fo:padding-left="0cm" fo:padding-right="0cm" fo:padding-top="0cm" fo:padding-bottom="0.035cm" fo:border-left="none" fo:border-right="none" fo:border-top="none" fo:border-bottom="0.51pt solid #000000"/>
    </style:style>
    <style:style style:name="MP19" style:family="paragraph" style:parent-style-name="Footer">
      <style:paragraph-properties fo:text-align="center" style:justify-single-word="false"/>
      <style:text-properties officeooo:paragraph-rsid="042db1d0"/>
    </style:style>
    <style:style style:name="MT1" style:family="text">
      <style:text-properties fo:font-size="11pt" style:font-size-asian="11pt"/>
    </style:style>
    <style:style style:name="MT2" style:family="text">
      <style:text-properties fo:font-size="11pt" fo:font-weight="normal" style:font-size-asian="11pt" style:font-weight-asian="normal" style:font-weight-complex="normal"/>
    </style:style>
    <style:style style:name="MT3" style:family="text">
      <style:text-properties fo:font-style="italic" fo:font-weight="bold" style:font-style-asian="italic" style:font-weight-asian="bold" style:font-style-complex="italic" style:font-weight-complex="bold"/>
    </style:style>
    <style:style style:name="MT4" style:family="text">
      <style:text-properties fo:font-style="italic" fo:font-weight="bold" officeooo:rsid="022ba999" style:font-style-asian="italic" style:font-weight-asian="bold" style:font-style-complex="italic" style:font-weight-complex="bold"/>
    </style:style>
    <style:style style:name="MT5" style:family="text">
      <style:text-properties fo:color="#ff3300" fo:font-style="italic" fo:font-weight="bold" style:font-style-asian="italic" style:font-weight-asian="bold" style:font-style-complex="italic" style:font-weight-complex="bold"/>
    </style:style>
    <style:style style:name="MT6" style:family="text">
      <style:text-properties fo:color="#ff3300" fo:font-style="italic" fo:font-weight="bold" officeooo:rsid="022ba999" style:font-style-asian="italic" style:font-weight-asian="bold" style:font-style-complex="italic" style:font-weight-complex="bold"/>
    </style:style>
    <style:style style:name="MT7" style:family="text">
      <style:text-properties fo:color="#ff3300" fo:font-style="italic" fo:font-weight="bold" officeooo:rsid="002cfa75" style:font-style-asian="italic" style:font-weight-asian="bold" style:font-style-complex="italic" style:font-weight-complex="bold"/>
    </style:style>
    <style:style style:name="MT8" style:family="text">
      <style:text-properties fo:font-size="10pt" fo:font-style="italic" style:font-size-asian="10pt" style:font-style-asian="italic" style:font-style-complex="italic"/>
    </style:style>
    <style:style style:name="MT9" style:family="text"/>
    <style:style style:name="MT10" style:family="text">
      <style:text-properties fo:font-style="italic" fo:font-weight="bold" officeooo:rsid="022e736a" style:font-style-asian="italic" style:font-weight-asian="bold" style:font-style-complex="italic" style:font-weight-complex="bold"/>
    </style:style>
    <style:style style:name="MT11" style:family="text">
      <style:text-properties fo:font-style="italic" fo:font-weight="bold" officeooo:rsid="002e8e0e" style:font-style-asian="italic" style:font-weight-asian="bold" style:font-style-complex="italic" style:font-weight-complex="bold"/>
    </style:style>
    <style:style style:name="MT12" style:family="text">
      <style:text-properties fo:font-style="italic" fo:font-weight="bold" officeooo:rsid="0220b31c" style:font-style-asian="italic" style:font-weight-asian="bold" style:font-style-complex="italic" style:font-weight-complex="bold"/>
    </style:style>
    <style:style style:name="MT13" style:family="text">
      <style:text-properties fo:font-size="10pt" fo:font-style="italic" style:font-size-asian="10pt" style:font-style-asian="italic" style:font-size-complex="10pt" style:font-style-complex="italic"/>
    </style:style>
    <style:style style:name="MT14" style:family="text">
      <style:text-properties fo:font-size="10pt" style:font-size-asian="10pt" style:font-size-complex="10pt"/>
    </style:style>
    <style:style style:name="MT15" style:family="text">
      <style:text-properties fo:font-size="9pt" style:font-size-asian="9pt" style:font-size-complex="9pt"/>
    </style:style>
    <style:style style:name="MT16" style:family="text">
      <style:text-properties fo:background-color="transparent" loext:char-shading-value="0"/>
    </style:style>
    <style:style style:name="MT17" style:family="text">
      <style:text-properties fo:font-style="italic" fo:font-weight="bold" officeooo:rsid="0226ec5e" style:font-style-asian="italic" style:font-weight-asian="bold" style:font-style-complex="italic" style:font-weight-complex="bold"/>
    </style:style>
    <style:style style:name="MT18" style:family="text">
      <style:text-properties fo:color="#ff3300" fo:font-style="italic" fo:font-weight="bold" officeooo:rsid="0226ec5e" style:font-style-asian="italic" style:font-weight-asian="bold" style:font-style-complex="italic" style:font-weight-complex="bold"/>
    </style:style>
    <style:style style:name="MT19" style:family="text">
      <style:text-properties fo:color="#ff3300"/>
    </style:style>
    <style:style style:name="MT20" style:family="text">
      <style:text-properties fo:font-size="10pt" fo:font-style="italic" fo:font-weight="normal" style:font-size-asian="10pt" style:font-style-asian="italic" style:font-weight-asian="normal" style:font-style-complex="italic" style:font-weight-complex="normal"/>
    </style:style>
    <style:style style:name="MT21" style:family="text">
      <style:text-properties fo:font-weight="normal" style:font-weight-asian="normal" style:font-weight-complex="normal"/>
    </style:style>
    <style:style style:name="MT22" style:family="text">
      <style:text-properties fo:font-size="10pt" fo:font-style="italic" fo:font-weight="normal" style:font-size-asian="10pt" style:font-style-asian="italic" style:font-weight-asian="normal" style:font-size-complex="10pt" style:font-style-complex="italic" style:font-weight-complex="normal"/>
    </style:style>
    <style:style style:name="MT23" style:family="text">
      <style:text-properties fo:color="#ff3300" officeooo:rsid="023da59e"/>
    </style:style>
    <style:style style:name="MT24" style:family="text">
      <style:text-properties fo:color="#ff3300" style:font-name="Times New Roman" fo:font-size="12pt" fo:language="it" fo:country="IT" fo:font-style="italic" fo:font-weight="bold" officeooo:rsid="0126a8bf" style:letter-kerning="true" style:font-name-asian="Times New Roman" style:font-size-asian="12pt" style:language-asian="zh" style:country-asian="CN" style:font-style-asian="italic" style:font-weight-asian="bold" style:font-name-complex="Times New Roman" style:font-size-complex="12pt" style:language-complex="ar" style:country-complex="SA" style:font-style-complex="italic" style:font-weight-complex="bold"/>
    </style:style>
    <style:style style:name="MT25" style:family="text">
      <style:text-properties fo:color="#ff3300" fo:font-style="italic" fo:font-weight="bold" officeooo:rsid="023da59e" style:font-style-asian="italic" style:font-weight-asian="bold" style:font-style-complex="italic" style:font-weight-complex="bold"/>
    </style:style>
    <style:style style:name="MT26" style:family="text">
      <style:text-properties style:use-window-font-color="true" fo:font-size="10pt" fo:font-style="italic" style:font-size-asian="10pt" style:font-style-asian="italic" style:font-style-complex="italic"/>
    </style:style>
    <style:style style:name="MT27" style:family="text">
      <style:text-properties style:use-window-font-color="true"/>
    </style:style>
    <style:style style:name="MT28" style:family="text">
      <style:text-properties style:use-window-font-color="true" fo:background-color="transparent" loext:char-shading-value="0"/>
    </style:style>
    <style:style style:name="Mfr1" style:family="graphic" style:parent-style-name="Frame">
      <style:graphic-properties style:wrap="dynamic" style:number-wrapped-paragraphs="no-limit" style:vertical-pos="from-top" style:vertical-rel="paragraph" style:horizontal-pos="from-left" style:horizontal-rel="page" fo:padding="0.002cm" fo:border="none"/>
    </style:style>
    <style:style style:name="Mfr2" style:family="graphic" style:parent-style-name="Frame">
      <style:graphic-properties style:wrap="dynamic" style:number-wrapped-paragraphs="no-limit" style:vertical-pos="from-top" style:vertical-rel="paragraph" style:horizontal-pos="from-left" style:horizontal-rel="paragraph" fo:padding="0.002cm" fo:border="none"/>
    </style:style>
    <style:style style:name="Mgr1"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2" style:family="graphic">
      <style:graphic-properties draw:stroke="solid" svg:stroke-width="0.026cm" svg:stroke-color="#000000" draw:stroke-linejoin="miter" draw:fill="gradient" draw:fill-color="#ffff00" draw:fill-gradient-name="Deep_20_Orange" draw:textarea-horizontal-align="left" draw:textarea-vertical-align="middle" draw:auto-grow-height="false" fo:min-height="0.178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3"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046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4" style:family="graphic">
      <style:graphic-properties draw:stroke="solid" svg:stroke-width="0.026cm" svg:stroke-color="#000000" draw:stroke-linejoin="miter" draw:fill="gradient" draw:fill-color="#ffcc00" draw:fill-gradient-name="Tango_20_Yellow" draw:textarea-horizontal-align="left" draw:textarea-vertical-align="middle" draw:auto-grow-height="false" fo:min-height="0.612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5" style:family="graphic">
      <style:graphic-properties draw:stroke="solid" svg:stroke-width="0.026cm" svg:stroke-color="#000000" draw:stroke-linejoin="miter" draw:fill="gradient" draw:fill-color="#a8a800" draw:fill-gradient-name="Deep_20_Orange"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6" style:family="graphic">
      <style:graphic-properties draw:stroke="solid" svg:stroke-width="0.026cm" svg:stroke-color="#000000" draw:stroke-linejoin="miter" draw:fill="solid" draw:fill-color="#cc99cc" draw:textarea-horizontal-align="left" draw:textarea-vertical-align="middle" draw:auto-grow-height="false" fo:min-height="0.196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7" style:family="graphic">
      <style:graphic-properties draw:stroke="solid" svg:stroke-width="0.026cm" svg:stroke-color="#000000" draw:stroke-linejoin="miter" draw:fill="solid" draw:fill-color="#cc99cc"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8" style:family="graphic">
      <style:graphic-properties draw:stroke="solid" svg:stroke-width="0.026cm" svg:stroke-color="#000000" draw:stroke-linejoin="miter" draw:fill="solid" draw:fill-color="#cc99cc" draw:textarea-horizontal-align="left" draw:textarea-vertical-align="middle" draw:auto-grow-height="false" fo:min-height="0.249cm" fo:min-width="0.046cm" fo:padding-top="0.229cm" fo:padding-bottom="0.229cm" fo:padding-left="0.441cm" fo:padding-right="0.441cm" fo:wrap-option="no-wrap" draw:shadow-color="#808080" style:run-through="background" style:vertical-pos="from-top" style:vertical-rel="paragraph" style:horizontal-pos="from-left" style:horizontal-rel="paragraph" draw:wrap-influence-on-position="once-concurrent" style:flow-with-text="false"/>
    </style:style>
    <style:style style:name="Mgr9"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52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501cm" fo:margin-bottom="1.251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487cm" fo:margin-left="0cm" fo:margin-right="0cm" fo:margin-bottom="0.388cm" style:dynamic-spacing="true"/>
      </style:header-style>
      <style:footer-style>
        <style:header-footer-properties fo:min-height="0.75cm" fo:margin-left="0cm" fo:margin-right="0cm" fo:margin-top="0.651cm" style:dynamic-spacing="true"/>
      </style:footer-style>
    </style:page-layout>
    <style:page-layout style:name="Mpm2">
      <style:page-layout-properties fo:page-width="21.001cm" fo:page-height="29.7cm" style:num-format="1" style:print-orientation="portrait" fo:margin-top="1.251cm" fo:margin-bottom="1.251cm" fo:margin-left="1.931cm" fo:margin-right="1.977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1.251cm" fo:margin-left="0cm" fo:margin-right="0cm" fo:margin-bottom="1.152cm" style:dynamic-spacing="true"/>
      </style:header-style>
      <style:footer-style>
        <style:header-footer-properties fo:min-height="0.998cm" fo:margin-left="0cm" fo:margin-right="0cm" fo:margin-top="0.499cm" style:dynamic-spacing="false"/>
      </style:footer-style>
    </style:page-layout>
    <style:page-layout style:name="Mpm3">
      <style:page-layout-properties fo:page-width="21.001cm" fo:page-height="29.7cm" style:num-format="1" style:print-orientation="portrait" fo:margin-top="1.251cm" fo:margin-bottom="1.251cm" fo:margin-left="2cm" fo:margin-right="2.53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columns fo:column-count="1" fo:column-gap="0cm"/>
        <style:footnote-sep style:width="0.018cm" style:distance-before-sep="0.101cm" style:distance-after-sep="0.101cm" style:line-style="none" style:adjustment="left" style:rel-width="25%" style:color="#000000"/>
      </style:page-layout-properties>
      <style:header-style>
        <style:header-footer-properties fo:min-height="1.251cm" fo:margin-left="0cm" fo:margin-right="0cm" fo:margin-bottom="1.152cm" style:dynamic-spacing="true"/>
      </style:header-style>
      <style:footer-style>
        <style:header-footer-properties fo:min-height="0.75cm" fo:margin-left="0cm" fo:margin-right="0cm" fo:margin-top="0.651cm" style:dynamic-spacing="true"/>
      </style:footer-style>
    </style:page-layout>
    <style:page-layout style:name="Mpm4">
      <style:page-layout-properties fo:page-width="29.7cm" fo:page-height="21.001cm" style:num-format="1" style:print-orientation="landscape" fo:margin-top="1.251cm" fo:margin-bottom="1.251cm" fo:margin-left="2cm" fo:margin-right="2.501cm"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75cm" fo:margin-left="0cm" fo:margin-right="0cm" fo:margin-bottom="0.651cm" style:dynamic-spacing="true"/>
      </style:header-style>
      <style:footer-style>
        <style:header-footer-properties fo:min-height="1.02cm" fo:margin-left="0cm" fo:margin-right="0cm" fo:margin-top="0.921cm" style:dynamic-spacing="true"/>
      </style:footer-style>
    </style:page-layout>
    <style:page-layout style:name="Mpm5">
      <style:page-layout-properties fo:page-width="21.001cm" fo:page-height="29.7cm" style:num-format="1" style:print-orientation="portrait" fo:margin-top="1.251cm" fo:margin-bottom="1.251cm" fo:margin-left="2cm" fo:margin-right="2.268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1.251cm" fo:margin-left="0cm" fo:margin-right="0cm" fo:margin-bottom="1.152cm" style:dynamic-spacing="true"/>
      </style:header-style>
      <style:footer-style>
        <style:header-footer-properties fo:min-height="0.75cm" fo:margin-left="0cm" fo:margin-right="0cm" fo:margin-top="0.651cm" style:dynamic-spacing="true"/>
      </style:footer-style>
    </style:page-layout>
    <style:page-layout style:name="Mpm6">
      <style:page-layout-properties fo:page-width="29.7cm" fo:page-height="21.001cm" style:num-format="1" style:print-orientation="landscape" fo:margin-top="1.27cm" fo:margin-bottom="0.9cm" fo:margin-left="1.7cm" fo:margin-right="1.7cm"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43cm" fo:margin-left="0cm" fo:margin-right="0cm" fo:margin-bottom="0.332cm" style:dynamic-spacing="true"/>
      </style:header-style>
      <style:footer-style>
        <style:header-footer-properties fo:min-height="0.801cm" fo:margin-left="0cm" fo:margin-right="0cm" fo:margin-top="0.702cm" style:dynamic-spacing="true"/>
      </style:footer-style>
    </style:page-layout>
    <style:page-layout style:name="Mpm7">
      <style:page-layout-properties fo:page-width="29.7cm" fo:page-height="21.001cm" style:num-format="1" style:print-orientation="landscape" fo:margin-top="1.27cm" fo:margin-bottom="1.27cm" fo:margin-left="2cm" fo:margin-right="2.501cm"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73cm" fo:margin-left="0cm" fo:margin-right="0cm" fo:margin-bottom="0.631cm" style:dynamic-spacing="true"/>
      </style:header-style>
      <style:footer-style>
        <style:header-footer-properties fo:min-height="1cm" fo:margin-left="0cm" fo:margin-right="0cm" fo:margin-top="0.901cm" style:dynamic-spacing="tru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none" style:adjustment="left" style:rel-width="25%" style:color="#000000"/>
      </style:page-layout-properties>
      <style:header-style/>
      <style:footer-style>
        <style:header-footer-properties fo:min-height="0cm" fo:margin-left="0cm" fo:margin-right="0cm" fo:margin-top="0.499cm"/>
      </style:footer-style>
    </style:page-layout>
    <style:page-layout style:name="Mpm10">
      <style:page-layout-properties fo:page-width="29.7cm" fo:page-height="21.001cm" style:num-format="1" style:print-orientation="landscape" fo:margin-top="2cm" fo:margin-bottom="2cm" fo:margin-left="2cm" fo:margin-right="2cm" style:shadow="none"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image-width="0cm" draw:fill-image-height="0cm" style:footnote-max-height="0cm">
        <style:columns fo:column-count="1" fo:column-gap="0cm"/>
        <style:footnote-sep style:width="0.018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6cm" fo:margin-left="0cm" fo:margin-right="0cm" fo:margin-top="0.499cm" fo:background-color="transparent" style:dynamic-spacing="false" draw:fill="none" draw:fill-color="#729fcf"/>
      </style:footer-style>
    </style:page-layout>
  </office:automatic-styles>
  <office:master-styles>
    <style:master-page style:name="Standard" style:page-layout-name="Mpm1">
      <style:header>
        <text:p text:style-name="Header"/>
      </style:header>
      <style:footer>
        <text:p text:style-name="MP1"><draw:custom-shape text:anchor-type="char" draw:z-index="40" draw:style-name="Mgr1" draw:text-style-name="MP2" svg:width="1.271cm" svg:height="0.953cm" svg:x="7.938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1"> <text:s/></text:span></text:span><text:span text:style-name="Page_20_Number"><text:span text:style-name="MT2"><text:page-number text:select-page="current">1</text:page-number></text:span></text:span></text:p>
      </style:footer>
    </style:master-page>
    <style:master-page style:name="Converti_20_1" style:display-name="Converti 1" style:page-layout-name="Mpm2">
      <style:header>
        <text:p text:style-name="MP3"><text:span text:style-name="MT3">Comune di Castenaso<text:tab/> <text:s text:c="86"/>D.U.P. <text:s/>201</text:span><text:span text:style-name="MT4">8</text:span><text:span text:style-name="MT3">-2019</text:span><text:tab/></text:p>
      </style:header>
      <style:footer>
        <text:p text:style-name="MP1"><draw:custom-shape text:anchor-type="char" draw:z-index="39" draw:style-name="Mgr2" draw:text-style-name="MP4" svg:width="1.271cm" svg:height="0.953cm" svg:x="7.938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page-number text:select-page="current">0</text:page-number></text:p>
      </style:footer>
    </style:master-page>
    <style:master-page style:name="Converti_20_6" style:display-name="Converti 6" style:page-layout-name="Mpm3">
      <style:header>
        <text:p text:style-name="MP5"><text:span text:style-name="MT5">Comune di Castenaso<text:tab/> <text:s text:c="78"/>D.U.P. <text:s/>201</text:span><text:span text:style-name="MT6">8</text:span><text:span text:style-name="MT7">-</text:span><text:span text:style-name="MT5">2019</text:span></text:p>
      </style:header>
      <style:footer>
        <text:p text:style-name="MP6"><draw:frame draw:style-name="Mfr1" draw:name="Cornice7" text:anchor-type="char" svg:x="18.692cm" svg:y="0.002cm" svg:width="0.041cm" svg:height="0.474cm" draw:z-index="0"><draw:text-box><text:p text:style-name="Footer"/></draw:text-box></draw:frame><draw:custom-shape text:anchor-type="char" draw:z-index="7" draw:style-name="Mgr1" draw:text-style-name="MP2" svg:width="1.271cm" svg:height="0.953cm" svg:x="7.62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41"/></text:span><text:span text:style-name="Page_20_Number"><text:page-number text:select-page="current">0</text:page-number></text:span></text:p>
      </style:footer>
    </style:master-page>
    <style:master-page style:name="Converti_20_7" style:display-name="Converti 7" style:page-layout-name="Mpm4">
      <style:header>
        <text:p text:style-name="MP7"><text:span text:style-name="MT3">Comune di Castenaso<text:tab/> <text:s text:c="164"/>D.U.P. <text:s/>201</text:span><text:span text:style-name="MT10">8</text:span><text:span text:style-name="MT3">-201</text:span><text:span text:style-name="MT11">9</text:span></text:p>
      </style:header>
      <style:footer>
        <text:p text:style-name="MP6"><draw:frame draw:style-name="Mfr1" draw:name="Cornice8" text:anchor-type="char" svg:x="27.159cm" svg:y="0.002cm" svg:width="0.041cm" svg:height="0.474cm" draw:z-index="0"><draw:text-box><text:p text:style-name="Footer"/></draw:text-box></draw:frame><draw:custom-shape text:anchor-type="char" draw:z-index="3" draw:style-name="Mgr1" draw:text-style-name="MP2" svg:width="1.271cm" svg:height="0.953cm" svg:x="11.748cm" svg:y="-0.436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79"/></text:span><text:span text:style-name="Page_20_Number"><text:page-number text:select-page="current">0</text:page-number></text:span></text:p>
      </style:footer>
    </style:master-page>
    <style:master-page style:name="Converti_20_8" style:display-name="Converti 8" style:page-layout-name="Mpm5">
      <style:header>
        <text:p text:style-name="MP7"><text:span text:style-name="MT3">Comune di Castenaso <text:s text:c="87"/>D.U.P. <text:s/>201</text:span><text:span text:style-name="MT10">8</text:span><text:span text:style-name="MT3">-2019</text:span><text:tab/></text:p>
      </style:header>
      <style:footer>
        <text:p text:style-name="MP6"><draw:frame draw:style-name="Mfr1" draw:name="Cornice9" text:anchor-type="char" svg:x="18.692cm" svg:y="0.002cm" svg:width="0.041cm" svg:height="0.474cm" draw:z-index="0"><draw:text-box><text:p text:style-name="Footer"/></draw:text-box></draw:frame><draw:custom-shape text:anchor-type="char" draw:z-index="4" draw:style-name="Mgr3" draw:text-style-name="MP2" svg:width="1.588cm" svg:height="0.953cm" svg:x="7.303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39"/></text:span><text:span text:style-name="Page_20_Number"><text:page-number text:select-page="current">0</text:page-number></text:span></text:p>
      </style:footer>
    </style:master-page>
    <style:master-page style:name="Converti_20_9" style:display-name="Converti 9" style:page-layout-name="Mpm6">
      <style:header>
        <text:p text:style-name="MP8"><text:span text:style-name="MT3">Comune di Castenaso <text:s text:c="166"/>D.U.P. <text:s/>201</text:span><text:span text:style-name="MT12">8</text:span><text:span text:style-name="MT3">-2019</text:span><text:tab/></text:p>
        <text:p text:style-name="MP9"><draw:frame draw:style-name="Mfr2" draw:name="Cornice10" text:anchor-type="char" svg:x="26.252cm" svg:y="17.29cm" svg:width="0.041cm" svg:height="0.864cm" draw:z-index="0"><draw:text-box><text:p text:style-name="Footer"/></draw:text-box></draw:frame></text:p>
      </style:header>
      <style:footer>
        <text:p text:style-name="MP10"><draw:custom-shape text:anchor-type="char" draw:z-index="5" draw:style-name="Mgr4" draw:text-style-name="MP11" svg:width="1.588cm" svg:height="0.953cm" svg:x="12.065cm" svg:y="-0.471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13">Sezione Strategica</text:span></text:span><text:span text:style-name="Page_20_Number"><text:span text:style-name="MT14"> – SeS </text:span></text:span><text:span text:style-name="Page_20_Number"><text:span text:style-name="MT13">- indirizzi e obiettivi </text:span></text:span><text:span text:style-name="Page_20_Number"><text:span text:style-name="MT15"><text:s text:c="9"/></text:span></text:span><text:span text:style-name="Page_20_Number"><text:s text:c="50"/></text:span><text:span text:style-name="Page_20_Number"><text:span text:style-name="MT16"><text:page-number text:select-page="current">0</text:page-number></text:span></text:span></text:p>
      </style:footer>
    </style:master-page>
    <style:master-page style:name="Converti_20_15" style:display-name="Converti 15" style:page-layout-name="Mpm5">
      <style:header>
        <text:p text:style-name="MP7"><text:span text:style-name="MT3">Comune di Castenaso<text:tab/> <text:s text:c="85"/>D.U.P. <text:s/>201</text:span><text:span text:style-name="MT17">8-</text:span><text:span text:style-name="MT3">2019</text:span><text:tab/><text:tab/></text:p>
      </style:header>
      <style:footer>
        <text:p text:style-name="MP6"><draw:frame draw:style-name="Mfr1" draw:name="Cornice16" text:anchor-type="char" svg:x="18.692cm" svg:y="0.002cm" svg:width="0.041cm" svg:height="0.474cm" draw:z-index="0"><draw:text-box><text:p text:style-name="Footer"/></draw:text-box></draw:frame><draw:custom-shape text:anchor-type="char" draw:z-index="1" draw:style-name="Mgr5" draw:text-style-name="MP12" svg:width="1.588cm" svg:height="0.953cm" svg:x="7.62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41"/></text:span><text:span text:style-name="Page_20_Number"><text:page-number text:select-page="current">0</text:page-number></text:span></text:p>
      </style:footer>
    </style:master-page>
    <style:master-page style:name="Converti_20_16" style:display-name="Converti 16" style:page-layout-name="Mpm5">
      <style:header>
        <text:p text:style-name="MP13"><draw:custom-shape text:anchor-type="char" draw:z-index="41" draw:style-name="Mgr6" draw:text-style-name="MP14" svg:width="1.384cm" svg:height="0.98cm" svg:x="7.938cm" svg:y="26.337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MT5">Comune di Castenaso<text:tab/> <text:s text:c="85"/>D.U.P. <text:s/>201</text:span><text:span text:style-name="MT18">8</text:span><text:span text:style-name="MT5">-2019</text:span><text:span text:style-name="MT19"><text:tab/></text:span><text:tab/></text:p>
      </style:header>
      <style:footer>
        <text:p text:style-name="MP6"><draw:frame draw:style-name="Mfr1" draw:name="Cornice17" text:anchor-type="char" svg:x="18.692cm" svg:y="0.002cm" svg:width="0.041cm" svg:height="0.474cm" draw:z-index="0"><draw:text-box><text:p text:style-name="Footer"/></draw:text-box></draw:frame><text:span text:style-name="Page_20_Number"><text:span text:style-name="MT8">Sezione Operativa</text:span></text:span><text:span text:style-name="Page_20_Number"> - SeO <text:s text:c="42"/></text:span><text:span text:style-name="Page_20_Number"><text:page-number text:select-page="current">0</text:page-number></text:span></text:p>
      </style:footer>
    </style:master-page>
    <style:master-page style:name="Converti_20_17" style:display-name="Converti 17" style:page-layout-name="Mpm4">
      <style:header>
        <text:p text:style-name="MP15"><text:span text:style-name="MT3">Comune di Castenaso<text:tab/><text:tab/><text:tab/><text:tab/><text:tab/>D.U.P. <text:s/>201</text:span><text:span text:style-name="MT17">8</text:span><text:span text:style-name="MT3">-2019</text:span></text:p>
      </style:header>
      <style:footer>
        <text:p text:style-name="MP16"><draw:frame draw:style-name="Mfr1" draw:name="Cornice18" text:anchor-type="char" svg:x="27.159cm" svg:y="0.002cm" svg:width="0.041cm" svg:height="0.474cm" draw:z-index="0"><draw:text-box><text:p text:style-name="Footer"/></draw:text-box></draw:frame><draw:custom-shape text:anchor-type="char" draw:z-index="2" draw:style-name="Mgr7" draw:text-style-name="MP14" svg:width="1.588cm" svg:height="0.953cm" svg:x="11.748cm" svg:y="-0.436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20">Sezione Operativa</text:span></text:span><text:span text:style-name="Page_20_Number"><text:span text:style-name="MT21"> – SeO</text:span></text:span><text:span text:style-name="Page_20_Number"><text:span text:style-name="MT22"> - obiettivi</text:span></text:span><text:span text:style-name="Page_20_Number"><text:span text:style-name="MT21"> <text:s text:c="5"/></text:span></text:span><text:span text:style-name="Page_20_Number"><text:s text:c="59"/></text:span><text:span text:style-name="Page_20_Number"><text:page-number text:select-page="current">0</text:page-number></text:span></text:p>
      </style:footer>
    </style:master-page>
    <style:master-page style:name="Converti_20_18" style:display-name="Converti 18" style:page-layout-name="Mpm7">
      <style:header>
        <text:p text:style-name="MP17"><text:span text:style-name="MT19">Comune di Castenaso<text:tab/><text:tab/><text:tab/><text:tab/><text:tab/> <text:s text:c="6"/><text:tab/>D.U.P. <text:s/>201</text:span><text:span text:style-name="MT23">8</text:span><text:span text:style-name="MT19">-2019</text:span></text:p>
      </style:header>
      <style:footer>
        <text:p text:style-name="MP6"><draw:custom-shape text:anchor-type="paragraph" draw:z-index="8" draw:style-name="Mgr8" draw:text-style-name="MP14" svg:width="1.588cm" svg:height="1.059cm" svg:x="11.638cm" svg:y="-0.464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Operativa</text:span></text:span><text:span text:style-name="Page_20_Number"> - SeO <text:s text:c="79"/></text:span><text:span text:style-name="Page_20_Number"><text:page-number text:select-page="current">0</text:page-number></text:span></text:p>
      </style:footer>
    </style:master-page>
    <style:master-page style:name="Converti_20_21" style:display-name="Converti 21" style:page-layout-name="Mpm5">
      <style:header>
        <text:p text:style-name="MP18"><draw:custom-shape text:anchor-type="char" draw:z-index="6" draw:style-name="Mgr7" draw:text-style-name="MP14" svg:width="1.588cm" svg:height="0.953cm" svg:x="7.303cm" svg:y="26.333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MT24">Comune</text:span><text:span text:style-name="MT5"> di Castenaso<text:tab/> <text:s text:c="85"/>D.U.P. <text:s/>201</text:span><text:span text:style-name="MT25">8</text:span><text:span text:style-name="MT5">-20</text:span><text:span text:style-name="MT25">19</text:span><text:tab/></text:p>
      </style:header>
      <style:footer>
        <text:p text:style-name="MP6"><draw:frame draw:style-name="Mfr1" draw:name="Cornice21" text:anchor-type="char" svg:x="18.692cm" svg:y="0.002cm" svg:width="0.041cm" svg:height="0.474cm" draw:z-index="0"><draw:text-box><text:p text:style-name="Footer"/></draw:text-box></draw:frame><text:span text:style-name="Page_20_Number"><text:span text:style-name="MT26">Sezione Operativa</text:span></text:span><text:span text:style-name="Page_20_Number"><text:span text:style-name="MT27"> - SeO <text:s text:c="9"/></text:span></text:span><text:span text:style-name="Page_20_Number"><text:s text:c="28"/></text:span><text:span text:style-name="Page_20_Number"><text:span text:style-name="MT16"><text:s/></text:span></text:span><text:span text:style-name="Page_20_Number"><text:span text:style-name="MT28"><text:page-number text:select-page="current">0</text:page-number></text:span></text:span></text:p>
      </style:footer>
    </style:master-page>
    <style:master-page style:name="HTML" style:page-layout-name="Mpm8"/>
    <style:master-page style:name="Footnote" style:page-layout-name="Mpm9">
      <style:footer>
        <text:p text:style-name="Footer"/>
      </style:footer>
    </style:master-page>
    <style:master-page style:name="Landscape" style:page-layout-name="Mpm10">
      <style:header>
        <text:p text:style-name="Header"/>
      </style:header>
      <style:footer>
        <text:p text:style-name="MP19"><draw:custom-shape text:anchor-type="char" draw:z-index="38" draw:style-name="Mgr9" draw:text-style-name="MP2" svg:width="2.401cm" svg:height="0.953cm" svg:x="11.813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1"> <text:s/></text:span></text:span><text:span text:style-name="Page_20_Number"><text:span text:style-name="MT2"><text:page-number text:select-page="current">26</text:page-number></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Documento Unico di Programmazione</dc:title>
    <meta:initial-creator>graziolic</meta:initial-creator>
    <meta:creation-date>2016-01-08T13:11:00</meta:creation-date>
    <dc:date>2021-09-23T12:32:55.028000000</dc:date>
    <meta:print-date>2017-07-18T10:18:06.956000000</meta:print-date>
    <meta:editing-cycles>1065</meta:editing-cycles>
    <meta:editing-duration>P6DT17H43M10S</meta:editing-duration>
    <meta:generator>LibreOffice/5.2.1.2$Windows_X86_64 LibreOffice_project/31dd62db80d4e60af04904455ec9c9219178d620</meta:generator>
    <meta:document-statistic meta:table-count="5" meta:image-count="0" meta:object-count="1" meta:page-count="31" meta:paragraph-count="2743" meta:word-count="6838" meta:character-count="43822" meta:non-whitespace-character-count="38030"/>
  </office:meta>
</office:document-meta>
</file>