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ingdings" svg:font-family="Wingdings" style:font-pitch="variable" style:font-charset="x-symbol"/>
    <style:font-face style:name="Calibri" svg:font-family="Calibri, Bold"/>
    <style:font-face style:name="StarSymbol" svg:font-family="StarSymbol, 'Arial Unicode MS'"/>
    <style:font-face style:name="Courier New1" svg:font-family="'Courier New'" style:font-family-generic="modern"/>
    <style:font-face style:name="Courier" svg:font-family="Courier, 'Courier New'" style:font-family-generic="modern"/>
    <style:font-face style:name="Times New Roman2" svg:font-family="'Times New Roman'" style:font-family-generic="roman"/>
    <style:font-face style:name="Arial3" svg:font-family="Arial" style:font-family-generic="swiss"/>
    <style:font-face style:name="OpenSymbol" svg:font-family="OpenSymbol, 'Arial Unicode MS'" style:font-pitch="variable"/>
    <style:font-face style:name="Arial1" svg:font-family="Arial" style:font-family-generic="roman" style:font-pitch="variable"/>
    <style:font-face style:name="Batang" svg:font-family="Batang, 바탕"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2"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automatic-styles>
    <style:style style:name="Tabella113" style:family="table">
      <style:table-properties style:width="25.294cm" fo:margin-left="-0.035cm" table:align="left" style:writing-mode="lr-tb"/>
    </style:style>
    <style:style style:name="Tabella113.A" style:family="table-column">
      <style:table-column-properties style:column-width="1.508cm"/>
    </style:style>
    <style:style style:name="Tabella113.B" style:family="table-column">
      <style:table-column-properties style:column-width="2.858cm"/>
    </style:style>
    <style:style style:name="Tabella113.C" style:family="table-column">
      <style:table-column-properties style:column-width="1.746cm"/>
    </style:style>
    <style:style style:name="Tabella113.D" style:family="table-column">
      <style:table-column-properties style:column-width="3.387cm"/>
    </style:style>
    <style:style style:name="Tabella113.E" style:family="table-column">
      <style:table-column-properties style:column-width="2.459cm"/>
    </style:style>
    <style:style style:name="Tabella113.F" style:family="table-column">
      <style:table-column-properties style:column-width="2.223cm"/>
    </style:style>
    <style:style style:name="Tabella113.G" style:family="table-column">
      <style:table-column-properties style:column-width="1.905cm"/>
    </style:style>
    <style:style style:name="Tabella113.I" style:family="table-column">
      <style:table-column-properties style:column-width="2.54cm"/>
    </style:style>
    <style:style style:name="Tabella113.K" style:family="table-column">
      <style:table-column-properties style:column-width="1.907cm"/>
    </style:style>
    <style:style style:name="Tabella113.1" style:family="table-row">
      <style:table-row-properties style:min-row-height="1.288cm" fo:keep-together="auto"/>
    </style:style>
    <style:style style:name="Tabella113.A1"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113.I1" style:family="table-cell">
      <style:table-cell-properties style:vertical-align="middle" fo:padding="0cm" fo:border-left="0.5pt solid #000000" fo:border-right="none" fo:border-top="0.5pt solid #000000" fo:border-bottom="0.5pt solid #000000" style:writing-mode="lr-tb"/>
    </style:style>
    <style:style style:name="Tabella113.K1" style:family="table-cell">
      <style:table-cell-properties style:vertical-align="middle" fo:padding="0cm" fo:border="0.5pt solid #000000" style:writing-mode="lr-tb"/>
    </style:style>
    <style:style style:name="Tabella113.2" style:family="table-row">
      <style:table-row-properties style:min-row-height="0.406cm" fo:keep-together="auto"/>
    </style:style>
    <style:style style:name="Tabella113.A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113.I2" style:family="table-cell">
      <style:table-cell-properties style:vertical-align="bottom" fo:padding="0cm" fo:border-left="0.5pt solid #000000" fo:border-right="none" fo:border-top="0.5pt solid #000000" fo:border-bottom="0.5pt solid #000000" style:writing-mode="lr-tb"/>
    </style:style>
    <style:style style:name="Tabella113.K2" style:family="table-cell">
      <style:table-cell-properties style:vertical-align="bottom" fo:padding="0cm" fo:border="0.5pt solid #000000" style:writing-mode="lr-tb"/>
    </style:style>
    <style:style style:name="Tabella113.3" style:family="table-row">
      <style:table-row-properties style:min-row-height="0.256cm" fo:keep-together="auto"/>
    </style:style>
    <style:style style:name="Tabella113.K3" style:family="table-cell" style:data-style-name="N0">
      <style:table-cell-properties style:vertical-align="bottom" fo:padding="0cm" fo:border="0.5pt solid #000000" style:writing-mode="lr-tb"/>
    </style:style>
    <style:style style:name="Tabella113.A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B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C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D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E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F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G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H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I6" style:family="table-cell">
      <style:table-cell-properties style:vertical-align="bottom" fo:padding="0cm" fo:border-left="0.5pt solid #000000" fo:border-right="none" fo:border-top="none" fo:border-bottom="0.5pt solid #000000" style:writing-mode="lr-tb"/>
    </style:style>
    <style:style style:name="Tabella113.J6" style:family="table-cell">
      <style:table-cell-properties style:vertical-align="bottom" fo:padding="0cm" fo:border-left="0.5pt solid #000000" fo:border-right="none" fo:border-top="none" fo:border-bottom="0.5pt solid #000000" style:writing-mode="lr-tb"/>
    </style:style>
    <style:style style:name="Tabella113.K6" style:family="table-cell" style:data-style-name="N0">
      <style:table-cell-properties style:vertical-align="bottom" fo:padding="0cm" fo:border-left="0.5pt solid #000000" fo:border-right="0.5pt solid #000000" fo:border-top="none" fo:border-bottom="0.5pt solid #000000" style:writing-mode="lr-tb"/>
    </style:style>
    <style:style style:name="Tabella113.A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B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C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D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E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F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G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H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13.I7" style:family="table-cell">
      <style:table-cell-properties style:vertical-align="bottom" fo:padding="0cm" fo:border-left="0.5pt solid #000000" fo:border-right="none" fo:border-top="none" fo:border-bottom="0.5pt solid #000000" style:writing-mode="lr-tb"/>
    </style:style>
    <style:style style:name="Tabella113.J7" style:family="table-cell">
      <style:table-cell-properties style:vertical-align="bottom" fo:padding="0cm" fo:border-left="0.5pt solid #000000" fo:border-right="none" fo:border-top="none" fo:border-bottom="0.5pt solid #000000" style:writing-mode="lr-tb"/>
    </style:style>
    <style:style style:name="Tabella113.K7" style:family="table-cell">
      <style:table-cell-properties style:vertical-align="bottom" fo:padding="0cm" fo:border-left="0.5pt solid #000000" fo:border-right="0.5pt solid #000000" fo:border-top="none" fo:border-bottom="0.5pt solid #000000" style:writing-mode="lr-tb"/>
    </style:style>
    <style:style style:name="Tabella76" style:family="table">
      <style:table-properties style:width="25.61cm" fo:margin-left="-0.035cm" fo:margin-right="0.125cm" fo:break-before="page" table:align="margins" style:writing-mode="lr-tb"/>
    </style:style>
    <style:style style:name="Tabella76.A" style:family="table-column">
      <style:table-column-properties style:column-width="1.203cm" style:rel-column-width="3077*"/>
    </style:style>
    <style:style style:name="Tabella76.B" style:family="table-column">
      <style:table-column-properties style:column-width="2.796cm" style:rel-column-width="7154*"/>
    </style:style>
    <style:style style:name="Tabella76.C" style:family="table-column">
      <style:table-column-properties style:column-width="1.723cm" style:rel-column-width="4410*"/>
    </style:style>
    <style:style style:name="Tabella76.D" style:family="table-column">
      <style:table-column-properties style:column-width="5.189cm" style:rel-column-width="13278*"/>
    </style:style>
    <style:style style:name="Tabella76.E" style:family="table-column">
      <style:table-column-properties style:column-width="2.099cm" style:rel-column-width="5371*"/>
    </style:style>
    <style:style style:name="Tabella76.F" style:family="table-column">
      <style:table-column-properties style:column-width="2.099cm" style:rel-column-width="5372*"/>
    </style:style>
    <style:style style:name="Tabella76.I" style:family="table-column">
      <style:table-column-properties style:column-width="2.101cm" style:rel-column-width="5377*"/>
    </style:style>
    <style:style style:name="Tabella76.K" style:family="table-column">
      <style:table-column-properties style:column-width="2.101cm" style:rel-column-width="5376*"/>
    </style:style>
    <style:style style:name="Tabella76.1" style:family="table-row">
      <style:table-row-properties style:min-row-height="0.496cm" fo:keep-together="auto"/>
    </style:style>
    <style:style style:name="Tabella76.A1"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76.I1" style:family="table-cell">
      <style:table-cell-properties style:vertical-align="middle" fo:padding="0.097cm" fo:border-left="0.5pt solid #000000" fo:border-right="none" fo:border-top="0.5pt solid #000000" fo:border-bottom="0.5pt solid #000000" style:writing-mode="lr-tb"/>
    </style:style>
    <style:style style:name="Tabella76.K1" style:family="table-cell">
      <style:table-cell-properties style:vertical-align="middle" fo:padding="0.097cm" fo:border="0.5pt solid #000000" style:writing-mode="lr-tb"/>
    </style:style>
    <style:style style:name="Tabella76.A2" style:family="table-cell" style:data-style-name="N0">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B2"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2"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H2"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2" style:family="table-cell">
      <style:table-cell-properties style:vertical-align="middle" fo:padding="0.097cm" fo:border-left="0.5pt solid #000000" fo:border-right="none" fo:border-top="none" fo:border-bottom="0.5pt solid #000000" style:writing-mode="lr-tb"/>
    </style:style>
    <style:style style:name="Tabella76.J2" style:family="table-cell">
      <style:table-cell-properties style:vertical-align="middle" fo:padding="0.097cm" fo:border-left="0.5pt solid #000000" fo:border-right="none" fo:border-top="none" fo:border-bottom="0.5pt solid #000000" style:writing-mode="lr-tb"/>
    </style:style>
    <style:style style:name="Tabella76.K2" style:family="table-cell" style:data-style-name="N0">
      <style:table-cell-properties style:vertical-align="middle" fo:padding="0.097cm" fo:border-left="0.5pt solid #000000" fo:border-right="0.5pt solid #000000" fo:border-top="none" fo:border-bottom="0.5pt solid #000000" style:writing-mode="lr-tb"/>
    </style:style>
    <style:style style:name="Tabella76.B3"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3"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3" style:family="table-cell">
      <style:table-cell-properties style:vertical-align="middle" fo:padding="0.097cm" fo:border-left="0.5pt solid #000000" fo:border-right="none" fo:border-top="none" fo:border-bottom="0.5pt solid #000000" style:writing-mode="lr-tb"/>
    </style:style>
    <style:style style:name="Tabella76.J3" style:family="table-cell">
      <style:table-cell-properties style:vertical-align="middle" fo:padding="0.097cm" fo:border-left="0.5pt solid #000000" fo:border-right="none" fo:border-top="none" fo:border-bottom="0.5pt solid #000000" style:writing-mode="lr-tb"/>
    </style:style>
    <style:style style:name="Tabella76.K3" style:family="table-cell">
      <style:table-cell-properties style:vertical-align="middle" fo:padding="0.097cm" fo:border-left="0.5pt solid #000000" fo:border-right="0.5pt solid #000000" fo:border-top="none" fo:border-bottom="0.5pt solid #000000" style:writing-mode="lr-tb"/>
    </style:style>
    <style:style style:name="Tabella76.B4"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4"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E4"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F4"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4" style:family="table-cell">
      <style:table-cell-properties style:vertical-align="middle" fo:padding="0.097cm" fo:border-left="0.5pt solid #000000" fo:border-right="none" fo:border-top="none" fo:border-bottom="0.5pt solid #000000" style:writing-mode="lr-tb"/>
    </style:style>
    <style:style style:name="Tabella76.J4" style:family="table-cell">
      <style:table-cell-properties style:vertical-align="middle" fo:padding="0.097cm" fo:border-left="0.5pt solid #000000" fo:border-right="none" fo:border-top="none" fo:border-bottom="0.5pt solid #000000" style:writing-mode="lr-tb"/>
    </style:style>
    <style:style style:name="Tabella76.B5"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5"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5" style:family="table-cell">
      <style:table-cell-properties style:vertical-align="middle" fo:padding="0.097cm" fo:border-left="0.5pt solid #000000" fo:border-right="none" fo:border-top="none" fo:border-bottom="0.5pt solid #000000" style:writing-mode="lr-tb"/>
    </style:style>
    <style:style style:name="Tabella76.J5" style:family="table-cell">
      <style:table-cell-properties style:vertical-align="middle" fo:padding="0.097cm" fo:border-left="0.5pt solid #000000" fo:border-right="none" fo:border-top="none" fo:border-bottom="0.5pt solid #000000" style:writing-mode="lr-tb"/>
    </style:style>
    <style:style style:name="Tabella76.B6"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6"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H6"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6" style:family="table-cell">
      <style:table-cell-properties style:vertical-align="middle" fo:padding="0.097cm" fo:border-left="0.5pt solid #000000" fo:border-right="none" fo:border-top="none" fo:border-bottom="0.5pt solid #000000" style:writing-mode="lr-tb"/>
    </style:style>
    <style:style style:name="Tabella76.J6" style:family="table-cell">
      <style:table-cell-properties style:vertical-align="middle" fo:padding="0.097cm" fo:border-left="0.5pt solid #000000" fo:border-right="none" fo:border-top="none" fo:border-bottom="0.5pt solid #000000" style:writing-mode="lr-tb"/>
    </style:style>
    <style:style style:name="Tabella76.B7"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7"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7" style:family="table-cell">
      <style:table-cell-properties style:vertical-align="middle" fo:padding="0.097cm" fo:border-left="0.5pt solid #000000" fo:border-right="none" fo:border-top="none" fo:border-bottom="0.5pt solid #000000" style:writing-mode="lr-tb"/>
    </style:style>
    <style:style style:name="Tabella76.J7" style:family="table-cell">
      <style:table-cell-properties style:vertical-align="middle" fo:padding="0.097cm" fo:border-left="0.5pt solid #000000" fo:border-right="none" fo:border-top="none" fo:border-bottom="0.5pt solid #000000" style:writing-mode="lr-tb"/>
    </style:style>
    <style:style style:name="Tabella76.B8"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8"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8" style:family="table-cell">
      <style:table-cell-properties style:vertical-align="middle" fo:padding="0.097cm" fo:border-left="0.5pt solid #000000" fo:border-right="none" fo:border-top="none" fo:border-bottom="0.5pt solid #000000" style:writing-mode="lr-tb"/>
    </style:style>
    <style:style style:name="Tabella76.J8" style:family="table-cell">
      <style:table-cell-properties style:vertical-align="middle" fo:padding="0.097cm" fo:border-left="0.5pt solid #000000" fo:border-right="none" fo:border-top="none" fo:border-bottom="0.5pt solid #000000" style:writing-mode="lr-tb"/>
    </style:style>
    <style:style style:name="Tabella76.B9"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9"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9" style:family="table-cell">
      <style:table-cell-properties style:vertical-align="middle" fo:padding="0.097cm" fo:border-left="0.5pt solid #000000" fo:border-right="none" fo:border-top="none" fo:border-bottom="0.5pt solid #000000" style:writing-mode="lr-tb"/>
    </style:style>
    <style:style style:name="Tabella76.J9" style:family="table-cell">
      <style:table-cell-properties style:vertical-align="middle" fo:padding="0.097cm" fo:border-left="0.5pt solid #000000" fo:border-right="none" fo:border-top="none" fo:border-bottom="0.5pt solid #000000" style:writing-mode="lr-tb"/>
    </style:style>
    <style:style style:name="Tabella76.B10"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C10"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10"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10" style:family="table-cell">
      <style:table-cell-properties style:vertical-align="middle" fo:padding="0.097cm" fo:border-left="0.5pt solid #000000" fo:border-right="none" fo:border-top="none" fo:border-bottom="0.5pt solid #000000" style:writing-mode="lr-tb"/>
    </style:style>
    <style:style style:name="Tabella76.J10" style:family="table-cell">
      <style:table-cell-properties style:vertical-align="middle" fo:padding="0.097cm" fo:border-left="0.5pt solid #000000" fo:border-right="none" fo:border-top="none" fo:border-bottom="0.5pt solid #000000" style:writing-mode="lr-tb"/>
    </style:style>
    <style:style style:name="Tabella76.B11"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C11"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D11"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76.I11" style:family="table-cell">
      <style:table-cell-properties style:vertical-align="middle" fo:padding="0.097cm" fo:border-left="0.5pt solid #000000" fo:border-right="none" fo:border-top="none" fo:border-bottom="0.5pt solid #000000" style:writing-mode="lr-tb"/>
    </style:style>
    <style:style style:name="Tabella76.J11" style:family="table-cell">
      <style:table-cell-properties style:vertical-align="middle" fo:padding="0.097cm" fo:border-left="0.5pt solid #000000" fo:border-right="none" fo:border-top="none" fo:border-bottom="0.5pt solid #000000" style:writing-mode="lr-tb"/>
    </style:style>
    <style:style style:name="Tabella123" style:family="table">
      <style:table-properties style:width="25.187cm" fo:margin-left="-0.035cm" table:align="left" style:writing-mode="lr-tb"/>
    </style:style>
    <style:style style:name="Tabella123.A" style:family="table-column">
      <style:table-column-properties style:column-width="1.693cm"/>
    </style:style>
    <style:style style:name="Tabella123.B" style:family="table-column">
      <style:table-column-properties style:column-width="1.976cm"/>
    </style:style>
    <style:style style:name="Tabella123.D" style:family="table-column">
      <style:table-column-properties style:column-width="6.094cm"/>
    </style:style>
    <style:style style:name="Tabella123.E" style:family="table-column">
      <style:table-column-properties style:column-width="1.961cm"/>
    </style:style>
    <style:style style:name="Tabella123.1" style:family="table-row">
      <style:table-row-properties style:min-row-height="1.349cm" fo:keep-together="auto"/>
    </style:style>
    <style:style style:name="Tabella123.A1"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123.E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123.I1" style:family="table-cell">
      <style:table-cell-properties style:vertical-align="bottom" fo:padding="0cm" fo:border-left="0.5pt solid #000000" fo:border-right="none" fo:border-top="0.5pt solid #000000" fo:border-bottom="0.5pt solid #000000" style:writing-mode="lr-tb"/>
    </style:style>
    <style:style style:name="Tabella123.K1" style:family="table-cell">
      <style:table-cell-properties style:vertical-align="bottom" fo:padding="0cm" fo:border="0.5pt solid #000000" style:writing-mode="lr-tb"/>
    </style:style>
    <style:style style:name="Tabella123.2" style:family="table-row">
      <style:table-row-properties style:min-row-height="0.45cm" fo:keep-together="auto"/>
    </style:style>
    <style:style style:name="Tabella123.A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23.J2" style:family="table-cell" style:data-style-name="N0">
      <style:table-cell-properties style:vertical-align="bottom" fo:padding="0cm" fo:border-left="0.5pt solid #000000" fo:border-right="none" fo:border-top="0.5pt solid #000000" fo:border-bottom="0.5pt solid #000000" style:writing-mode="lr-tb"/>
    </style:style>
    <style:style style:name="Tabella123.K2" style:family="table-cell" style:data-style-name="N0">
      <style:table-cell-properties style:vertical-align="bottom" fo:padding="0cm" fo:border="0.5pt solid #000000" style:writing-mode="lr-tb"/>
    </style:style>
    <style:style style:name="Tabella123.A9"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23.I9" style:family="table-cell">
      <style:table-cell-properties style:vertical-align="bottom" fo:padding="0cm" fo:border-left="0.5pt solid #000000" fo:border-right="none" fo:border-top="none" fo:border-bottom="0.5pt solid #000000" style:writing-mode="lr-tb"/>
    </style:style>
    <style:style style:name="Tabella123.J9" style:family="table-cell" style:data-style-name="N0">
      <style:table-cell-properties style:vertical-align="bottom" fo:padding="0cm" fo:border-left="0.5pt solid #000000" fo:border-right="none" fo:border-top="none" fo:border-bottom="0.5pt solid #000000" style:writing-mode="lr-tb"/>
    </style:style>
    <style:style style:name="Tabella123.K9" style:family="table-cell" style:data-style-name="N0">
      <style:table-cell-properties style:vertical-align="bottom" fo:padding="0cm" fo:border-left="0.5pt solid #000000" fo:border-right="0.5pt solid #000000" fo:border-top="none" fo:border-bottom="0.5pt solid #000000" style:writing-mode="lr-tb"/>
    </style:style>
    <style:style style:name="Tabella123.I10" style:family="table-cell">
      <style:table-cell-properties style:vertical-align="bottom" fo:padding="0cm" fo:border-left="0.5pt solid #000000" fo:border-right="none" fo:border-top="none" fo:border-bottom="0.5pt solid #000000" style:writing-mode="lr-tb"/>
    </style:style>
    <style:style style:name="Tabella128" style:family="table">
      <style:table-properties style:width="25.183cm" fo:margin-left="-0.035cm" table:align="left" style:writing-mode="lr-tb"/>
    </style:style>
    <style:style style:name="Tabella128.A" style:family="table-column">
      <style:table-column-properties style:column-width="1.72cm"/>
    </style:style>
    <style:style style:name="Tabella128.B" style:family="table-column">
      <style:table-column-properties style:column-width="4.628cm"/>
    </style:style>
    <style:style style:name="Tabella128.C" style:family="table-column">
      <style:table-column-properties style:column-width="2.039cm"/>
    </style:style>
    <style:style style:name="Tabella128.D" style:family="table-column">
      <style:table-column-properties style:column-width="3.041cm"/>
    </style:style>
    <style:style style:name="Tabella128.E" style:family="table-column">
      <style:table-column-properties style:column-width="1.965cm"/>
    </style:style>
    <style:style style:name="Tabella128.1" style:family="table-row">
      <style:table-row-properties style:min-row-height="0.945cm" fo:keep-together="auto"/>
    </style:style>
    <style:style style:name="Tabella128.A1"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128.E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128.J1" style:family="table-cell">
      <style:table-cell-properties style:vertical-align="bottom" fo:padding="0cm" fo:border-left="0.5pt solid #000000" fo:border-right="none" fo:border-top="0.5pt solid #000000" fo:border-bottom="0.5pt solid #000000" style:writing-mode="lr-tb"/>
    </style:style>
    <style:style style:name="Tabella128.K1" style:family="table-cell">
      <style:table-cell-properties style:vertical-align="bottom" fo:padding="0cm" fo:border="0.5pt solid #000000" style:writing-mode="lr-tb"/>
    </style:style>
    <style:style style:name="Tabella128.2" style:family="table-row">
      <style:table-row-properties style:min-row-height="0.9cm" fo:keep-together="auto"/>
    </style:style>
    <style:style style:name="Tabella128.A2"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128.D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28.F2"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28.4" style:family="table-row">
      <style:table-row-properties style:min-row-height="0.947cm" fo:keep-together="auto"/>
    </style:style>
    <style:style style:name="Tabella128.A5" style:family="table-cell" style:data-style-name="N0">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128.J5" style:family="table-cell" style:data-style-name="N0">
      <style:table-cell-properties style:vertical-align="bottom" fo:padding="0cm" fo:border-left="0.5pt solid #000000" fo:border-right="none" fo:border-top="none" fo:border-bottom="0.5pt solid #000000" style:writing-mode="lr-tb"/>
    </style:style>
    <style:style style:name="Tabella128.K5" style:family="table-cell" style:data-style-name="N0">
      <style:table-cell-properties style:vertical-align="bottom" fo:padding="0cm" fo:border-left="0.5pt solid #000000" fo:border-right="0.5pt solid #000000" fo:border-top="none" fo:border-bottom="0.5pt solid #000000" style:writing-mode="lr-tb"/>
    </style:style>
    <style:style style:name="Tabella128.J12" style:family="table-cell">
      <style:table-cell-properties style:vertical-align="bottom" fo:padding="0cm" fo:border-left="0.5pt solid #000000" fo:border-right="none" fo:border-top="none" fo:border-bottom="0.5pt solid #000000" style:writing-mode="lr-tb"/>
    </style:style>
    <style:style style:name="Tabella128.K12" style:family="table-cell">
      <style:table-cell-properties style:vertical-align="bottom" fo:padding="0cm" fo:border-left="0.5pt solid #000000" fo:border-right="0.5pt solid #000000" fo:border-top="none" fo:border-bottom="0.5pt solid #000000" style:writing-mode="lr-tb"/>
    </style:style>
    <style:style style:name="Tabella108" style:family="table">
      <style:table-properties style:width="25.109cm" fo:margin-left="0.125cm" table:align="left" style:writing-mode="lr-tb"/>
    </style:style>
    <style:style style:name="Tabella108.A" style:family="table-column">
      <style:table-column-properties style:column-width="1.182cm"/>
    </style:style>
    <style:style style:name="Tabella108.B" style:family="table-column">
      <style:table-column-properties style:column-width="3.189cm"/>
    </style:style>
    <style:style style:name="Tabella108.C" style:family="table-column">
      <style:table-column-properties style:column-width="1.423cm"/>
    </style:style>
    <style:style style:name="Tabella108.D" style:family="table-column">
      <style:table-column-properties style:column-width="5.794cm"/>
    </style:style>
    <style:style style:name="Tabella108.E" style:family="table-column">
      <style:table-column-properties style:column-width="1.931cm"/>
    </style:style>
    <style:style style:name="Tabella108.1" style:family="table-row">
      <style:table-row-properties style:min-row-height="1.349cm" fo:keep-together="auto"/>
    </style:style>
    <style:style style:name="Tabella108.A1" style:family="table-cell">
      <style:table-cell-properties style:vertical-align="middle" fo:padding="0cm" fo:border-left="0.5pt solid #000000" fo:border-right="none" fo:border-top="0.5pt solid #000000" fo:border-bottom="0.5pt solid #000000" style:writing-mode="lr-tb"/>
    </style:style>
    <style:style style:name="Tabella108.B1" style:family="table-cell">
      <style:table-cell-properties style:vertical-align="middle" fo:padding="0.097cm" fo:border-left="0.5pt solid #000000" fo:border-right="none" fo:border-top="0.5pt solid #000000" fo:border-bottom="0.5pt solid #000000" style:writing-mode="lr-tb"/>
    </style:style>
    <style:style style:name="Tabella108.E1" style:family="table-cell">
      <style:table-cell-properties style:vertical-align="bottom" fo:padding="0.097cm" fo:border-left="0.5pt solid #000000" fo:border-right="none" fo:border-top="0.5pt solid #000000" fo:border-bottom="0.5pt solid #000000" style:writing-mode="lr-tb"/>
    </style:style>
    <style:style style:name="Tabella108.K1" style:family="table-cell">
      <style:table-cell-properties style:vertical-align="bottom" fo:padding="0.097cm" fo:border="0.5pt solid #000000" style:writing-mode="lr-tb"/>
    </style:style>
    <style:style style:name="Tabella108.2" style:family="table-row">
      <style:table-row-properties style:min-row-height="1.799cm" fo:keep-together="auto"/>
    </style:style>
    <style:style style:name="Tabella108.A2" style:family="table-cell">
      <style:table-cell-properties style:vertical-align="middle" fo:padding="0cm" fo:border-left="0.5pt solid #000000" fo:border-right="none" fo:border-top="none" fo:border-bottom="0.5pt solid #000000" style:writing-mode="lr-tb"/>
    </style:style>
    <style:style style:name="Tabella108.D2" style:family="table-cell">
      <style:table-cell-properties style:vertical-align="bottom" fo:padding="0cm" fo:border-left="0.5pt solid #000000" fo:border-right="none" fo:border-top="none" fo:border-bottom="0.5pt solid #000000" style:writing-mode="lr-tb"/>
    </style:style>
    <style:style style:name="Tabella108.I2" style:family="table-cell">
      <style:table-cell-properties style:vertical-align="bottom" fo:padding="0cm" fo:border-left="0.5pt solid #000000" fo:border-right="none" fo:border-top="0.5pt solid #000000" fo:border-bottom="0.5pt solid #000000" style:writing-mode="lr-tb"/>
    </style:style>
    <style:style style:name="Tabella108.K2" style:family="table-cell">
      <style:table-cell-properties style:vertical-align="bottom" fo:padding="0cm" fo:border="0.5pt solid #000000" style:writing-mode="lr-tb"/>
    </style:style>
    <style:style style:name="Tabella108.3" style:family="table-row">
      <style:table-row-properties style:min-row-height="0.45cm" fo:keep-together="auto"/>
    </style:style>
    <style:style style:name="Tabella108.K3" style:family="table-cell">
      <style:table-cell-properties style:vertical-align="bottom" fo:padding="0cm" fo:border-left="0.5pt solid #000000" fo:border-right="0.5pt solid #000000" fo:border-top="none" fo:border-bottom="0.5pt solid #000000" style:writing-mode="lr-tb"/>
    </style:style>
    <style:style style:name="Tabella108.I20" style:family="table-cell" style:data-style-name="N0">
      <style:table-cell-properties style:vertical-align="bottom" fo:padding="0cm" fo:border-left="0.5pt solid #000000" fo:border-right="none" fo:border-top="none" fo:border-bottom="0.5pt solid #000000" style:writing-mode="lr-tb"/>
    </style:style>
    <style:style style:name="Tabella108.A28" style:family="table-cell" style:data-style-name="N0">
      <style:table-cell-properties style:vertical-align="middle" fo:padding="0cm" fo:border-left="0.5pt solid #000000" fo:border-right="none" fo:border-top="none" fo:border-bottom="0.5pt solid #000000" style:writing-mode="lr-tb"/>
    </style:style>
    <style:style style:name="Tabella108.H35" style:family="table-cell" style:data-style-name="N11">
      <style:table-cell-properties style:vertical-align="bottom" fo:padding="0cm" fo:border-left="0.5pt solid #000000" fo:border-right="none" fo:border-top="0.5pt solid #000000" fo:border-bottom="0.5pt solid #000000" style:writing-mode="lr-tb"/>
    </style:style>
    <style:style style:name="Tabella108.K35" style:family="table-cell" style:data-style-name="N11">
      <style:table-cell-properties style:vertical-align="bottom" fo:padding="0cm" fo:border="0.5pt solid #000000" style:writing-mode="lr-tb"/>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style:text-properties officeooo:paragraph-rsid="043021ac"/>
    </style:style>
    <style:style style:name="P3" style:family="paragraph" style:parent-style-name="Standard">
      <style:paragraph-properties fo:text-align="center" style:justify-single-word="false" style:vertical-align="auto" style:snap-to-layout-grid="false" style:writing-mode="lr-tb">
        <style:tab-stops/>
      </style:paragraph-properties>
      <style:text-properties style:font-name="Times New Roman" fo:font-size="11pt" officeooo:rsid="007f5b7d" officeooo:paragraph-rsid="044d3ac7" fo:background-color="transparent" style:font-size-asian="11pt" style:font-size-complex="11pt"/>
    </style:style>
    <style:style style:name="P4" style:family="paragraph" style:parent-style-name="Header">
      <style:paragraph-properties fo:padding-left="0cm" fo:padding-right="0cm" fo:padding-top="0cm" fo:padding-bottom="0.035cm" fo:border-left="none" fo:border-right="none" fo:border-top="none" fo:border-bottom="0.51pt solid #000000"/>
    </style:style>
    <style:style style:name="P5" style:family="paragraph" style:parent-style-name="Header">
      <style:paragraph-properties fo:padding-left="0cm" fo:padding-right="0cm" fo:padding-top="0cm" fo:padding-bottom="0.035cm" fo:border-left="none" fo:border-right="none" fo:border-top="none" fo:border-bottom="0.51pt solid #000000"/>
      <style:text-properties fo:color="#ff3300"/>
    </style:style>
    <style:style style:name="P6" style:family="paragraph" style:parent-style-name="Header">
      <style:paragraph-properties fo:padding-left="0cm" fo:padding-right="0cm" fo:padding-top="0cm" fo:padding-bottom="0.035cm" fo:border-left="none" fo:border-right="none" fo:border-top="none" fo:border-bottom="0.51pt solid #000000">
        <style:tab-stops>
          <style:tab-stop style:position="8.5cm" style:type="center"/>
          <style:tab-stop style:position="9.393cm"/>
          <style:tab-stop style:position="17cm" style:type="right"/>
        </style:tab-stops>
      </style:paragraph-properties>
      <style:text-properties fo:color="#ff3300"/>
    </style:style>
    <style:style style:name="P7" style:family="paragraph" style:parent-style-name="Header">
      <style:paragraph-properties fo:padding-left="0cm" fo:padding-right="0cm" fo:padding-top="0cm" fo:padding-bottom="0.035cm" fo:border-left="none" fo:border-right="none" fo:border-top="none" fo:border-bottom="0.51pt solid #000000"/>
      <style:text-properties fo:color="#666600" officeooo:paragraph-rsid="0116a674"/>
    </style:style>
    <style:style style:name="P8" style:family="paragraph" style:parent-style-name="Header">
      <style:paragraph-properties fo:padding-left="0cm" fo:padding-right="0cm" fo:padding-top="0cm" fo:padding-bottom="0.035cm" fo:border-left="none" fo:border-right="none" fo:border-top="none" fo:border-bottom="0.51pt solid #000000" style:shadow="none"/>
    </style:style>
    <style:style style:name="P9" style:family="paragraph" style:parent-style-name="Footer">
      <style:paragraph-properties fo:margin-left="0cm" fo:margin-right="0.635cm" fo:text-indent="0cm" style:auto-text-indent="false"/>
    </style:style>
    <style:style style:name="P10" style:family="paragraph" style:parent-style-name="Footer">
      <style:paragraph-properties fo:margin-left="0cm" fo:margin-right="0.635cm" fo:text-indent="0cm" style:auto-text-indent="false" fo:padding="0cm" fo:border="none" style:shadow="#ffcc00 0.18cm 0.18cm" style:writing-mode="lr-tb"/>
    </style:style>
    <style:style style:name="P11" style:family="paragraph" style:parent-style-name="Footer">
      <style:paragraph-properties fo:margin-left="0cm" fo:margin-right="0.635cm" fo:text-indent="0cm" style:auto-text-indent="false" style:shadow="#ffccff -0.18cm 0.18cm" style:writing-mode="lr-tb"/>
    </style:style>
    <style:style style:name="P12" style:family="paragraph" style:parent-style-name="Header" style:master-page-name="">
      <style:paragraph-properties style:page-number="auto" fo:padding="0cm" fo:border="none" style:shadow="none"/>
      <style:text-properties fo:color="#ff3300" fo:background-color="transparent"/>
    </style:style>
    <style:style style:name="P13" style:family="paragraph" style:parent-style-name="Standard" style:master-page-name="">
      <style:paragraph-properties fo:text-align="center" style:justify-single-word="false" style:page-number="auto" fo:break-before="auto" fo:break-after="auto"/>
      <style:text-properties fo:color="#008080" fo:font-size="16pt" fo:font-weight="bold" officeooo:paragraph-rsid="04352a3e" style:font-size-asian="16pt" style:font-weight-asian="bold" style:font-weight-complex="bold"/>
    </style:style>
    <style:style style:name="P14" style:family="paragraph" style:parent-style-name="Heading_20_5" style:master-page-name="">
      <style:paragraph-properties style:page-number="auto" fo:break-before="auto" fo:break-after="auto"/>
      <style:text-properties officeooo:paragraph-rsid="042d1c29"/>
    </style:style>
    <style:style style:name="P15" style:family="paragraph" style:parent-style-name="Heading" style:master-page-name="">
      <loext:graphic-properties draw:fill="solid" draw:fill-color="#cccc99" draw:opacity="100%" draw:fill-image-width="0cm" draw:fill-image-height="0cm"/>
      <style:paragraph-properties style:page-number="auto" fo:background-color="#cccc99" fo:padding="0.049cm" fo:border="0.06pt solid #000000" style:shadow="#808080 0.18cm -0.18cm" style:writing-mode="lr-tb"/>
      <style:text-properties fo:font-size="24pt" fo:font-style="italic" fo:text-shadow="1pt 1pt" fo:font-weight="bold" officeooo:rsid="0420e814" officeooo:paragraph-rsid="044b6702" style:font-size-asian="24pt" style:font-style-asian="italic" style:font-weight-asian="bold" style:font-size-complex="22pt" style:font-style-complex="italic" style:font-weight-complex="bold"/>
    </style:style>
    <style:style style:name="P16" style:family="paragraph" style:parent-style-name="Header">
      <style:paragraph-properties fo:padding="0cm" fo:border="none" style:shadow="none"/>
      <style:text-properties fo:font-size="9pt" style:font-size-asian="7.84999990463257pt" style:font-size-complex="9pt"/>
    </style:style>
    <style:style style:name="P17" style:family="paragraph" style:parent-style-name="Header">
      <style:paragraph-properties style:shadow="#ffccff -0.18cm 0.18cm" style:writing-mode="lr-tb"/>
      <style:text-properties fo:color="#ff3300" fo:background-color="transparent"/>
    </style:style>
    <style:style style:name="P18" style:family="paragraph" style:parent-style-name="Header">
      <style:text-properties fo:color="#666600" fo:font-style="italic" fo:font-weight="bold" style:font-style-asian="italic" style:font-weight-asian="bold" style:font-style-complex="italic" style:font-weight-complex="bold"/>
    </style:style>
    <style:style style:name="P19" style:family="paragraph" style:parent-style-name="Standard">
      <style:paragraph-properties fo:text-align="center" style:justify-single-word="false"/>
    </style:style>
    <style:style style:name="P20" style:family="paragraph" style:parent-style-name="Standard">
      <style:paragraph-properties fo:text-align="center" style:justify-single-word="false"/>
      <style:text-properties officeooo:paragraph-rsid="04352a3e"/>
    </style:style>
    <style:style style:name="P21" style:family="paragraph" style:parent-style-name="Standard">
      <style:paragraph-properties fo:text-align="center" style:justify-single-word="false"/>
      <style:text-properties officeooo:paragraph-rsid="0445244e"/>
    </style:style>
    <style:style style:name="P22" style:family="paragraph" style:parent-style-name="Standard">
      <style:paragraph-properties fo:text-align="center" style:justify-single-word="false" style:text-autospace="none"/>
      <style:text-properties fo:font-size="14pt" fo:font-style="italic" fo:font-weight="bold" style:font-size-asian="14pt" style:font-style-asian="italic" style:font-weight-asian="bold" style:font-size-complex="22pt" style:font-style-complex="italic" style:font-weight-complex="bold"/>
    </style:style>
    <style:style style:name="P23" style:family="paragraph" style:parent-style-name="Standard">
      <style:paragraph-properties fo:text-align="justify" style:justify-single-word="false" style:text-autospace="none"/>
      <style:text-properties fo:font-size="14pt" fo:font-style="italic" fo:font-weight="normal" officeooo:paragraph-rsid="0441bcec" style:font-size-asian="14pt" style:font-style-asian="italic" style:font-weight-asian="normal" style:font-size-complex="14pt" style:font-style-complex="italic" style:font-weight-complex="normal"/>
    </style:style>
    <style:style style:name="P24" style:family="paragraph" style:parent-style-name="Standard">
      <style:paragraph-properties fo:text-align="center" style:justify-single-word="false" style:text-autospace="none"/>
      <style:text-properties fo:font-size="14pt" style:font-size-asian="14pt" style:font-size-complex="22pt"/>
    </style:style>
    <style:style style:name="P25" style:family="paragraph" style:parent-style-name="Standard">
      <style:text-properties fo:font-size="11pt" officeooo:paragraph-rsid="03c4ca8f" style:font-size-asian="11pt"/>
    </style:style>
    <style:style style:name="P26" style:family="paragraph" style:parent-style-name="Standard">
      <style:paragraph-properties fo:text-align="center" style:justify-single-word="false"/>
      <style:text-properties fo:font-size="11pt" style:font-size-asian="11pt"/>
    </style:style>
    <style:style style:name="P27" style:family="paragraph" style:parent-style-name="Standard">
      <style:paragraph-properties fo:text-align="center" style:justify-single-word="false" style:snap-to-layout-grid="false"/>
      <style:text-properties fo:font-size="11pt" officeooo:paragraph-rsid="044b6702" style:font-size-asian="11pt" style:font-size-complex="11pt"/>
    </style:style>
    <style:style style:name="P28" style:family="paragraph" style:parent-style-name="Standard">
      <style:paragraph-properties fo:text-align="center" style:justify-single-word="false" style:snap-to-layout-grid="false"/>
      <style:text-properties fo:font-size="11pt" officeooo:paragraph-rsid="044d3ac7" style:font-size-asian="11pt" style:font-size-complex="11pt"/>
    </style:style>
    <style:style style:name="P29" style:family="paragraph" style:parent-style-name="Standard">
      <style:paragraph-properties fo:text-align="center" style:justify-single-word="false" style:text-autospace="none" style:snap-to-layout-grid="false"/>
      <style:text-properties fo:font-size="11pt" officeooo:paragraph-rsid="044d3ac7" style:font-size-asian="11pt" style:font-size-complex="11pt"/>
    </style:style>
    <style:style style:name="P30" style:family="paragraph" style:parent-style-name="Standard">
      <style:paragraph-properties fo:text-align="center" style:justify-single-word="false" style:text-autospace="none"/>
      <style:text-properties fo:font-size="11pt" officeooo:paragraph-rsid="044d3ac7" style:font-size-asian="11pt" style:font-size-complex="11pt"/>
    </style:style>
    <style:style style:name="P31" style:family="paragraph" style:parent-style-name="Standard">
      <style:paragraph-properties fo:text-align="start" style:justify-single-word="false" style:snap-to-layout-grid="false"/>
      <style:text-properties fo:font-size="11pt" officeooo:paragraph-rsid="044b6702" style:font-size-asian="11pt" style:font-size-complex="11pt"/>
    </style:style>
    <style:style style:name="P32" style:family="paragraph" style:parent-style-name="Standard">
      <style:paragraph-properties fo:text-align="start" style:justify-single-word="false" style:snap-to-layout-grid="false"/>
      <style:text-properties fo:font-size="11pt" officeooo:paragraph-rsid="044d3ac7" style:font-size-asian="11pt" style:font-size-complex="11pt"/>
    </style:style>
    <style:style style:name="P33" style:family="paragraph" style:parent-style-name="Standard">
      <style:paragraph-properties fo:text-align="start" style:justify-single-word="false" style:text-autospace="none"/>
      <style:text-properties fo:font-size="11pt" officeooo:paragraph-rsid="044d3ac7" style:font-size-asian="11pt" style:font-size-complex="11pt"/>
    </style:style>
    <style:style style:name="P34" style:family="paragraph" style:parent-style-name="Standard">
      <style:paragraph-properties fo:text-align="center" style:justify-single-word="false" style:snap-to-layout-grid="false"/>
      <style:text-properties fo:font-size="11pt" officeooo:rsid="0030a065" officeooo:paragraph-rsid="044d3ac7" style:font-size-asian="11pt" style:font-size-complex="11pt"/>
    </style:style>
    <style:style style:name="P35" style:family="paragraph" style:parent-style-name="Standard">
      <style:paragraph-properties style:snap-to-layout-grid="false"/>
      <style:text-properties fo:font-size="11pt" officeooo:paragraph-rsid="044d3ac7" style:font-size-asian="11pt" style:font-size-complex="11pt"/>
    </style:style>
    <style:style style:name="P36" style:family="paragraph" style:parent-style-name="Standard">
      <style:paragraph-properties fo:text-align="center" style:justify-single-word="false" style:snap-to-layout-grid="false"/>
      <style:text-properties fo:font-size="11pt" officeooo:rsid="0031f28a" officeooo:paragraph-rsid="044d3ac7" style:font-size-asian="11pt" style:font-size-complex="11pt"/>
    </style:style>
    <style:style style:name="P37" style:family="paragraph" style:parent-style-name="Standard">
      <style:paragraph-properties fo:text-align="center" style:justify-single-word="false" style:snap-to-layout-grid="false"/>
      <style:text-properties fo:font-size="11pt" officeooo:rsid="00327f35" officeooo:paragraph-rsid="044d3ac7" style:font-size-asian="11pt" style:font-size-complex="11pt"/>
    </style:style>
    <style:style style:name="P38" style:family="paragraph" style:parent-style-name="Standard">
      <style:paragraph-properties fo:text-align="center" style:justify-single-word="false" style:snap-to-layout-grid="false"/>
      <style:text-properties fo:font-size="11pt" officeooo:rsid="00346e4b" officeooo:paragraph-rsid="044d3ac7" style:font-size-asian="11pt" style:font-size-complex="11pt"/>
    </style:style>
    <style:style style:name="P39" style:family="paragraph" style:parent-style-name="Standard">
      <style:paragraph-properties fo:text-align="end" style:justify-single-word="false" style:snap-to-layout-grid="false"/>
      <style:text-properties fo:font-size="11pt" officeooo:paragraph-rsid="044d3ac7" style:font-size-asian="11pt" style:font-size-complex="11pt"/>
    </style:style>
    <style:style style:name="P40" style:family="paragraph" style:parent-style-name="Standard">
      <style:paragraph-properties fo:text-align="end" style:justify-single-word="false" style:text-autospace="none"/>
      <style:text-properties fo:font-size="11pt" officeooo:paragraph-rsid="044d3ac7" style:font-size-asian="11pt" style:font-size-complex="11pt"/>
    </style:style>
    <style:style style:name="P41" style:family="paragraph" style:parent-style-name="Standard">
      <style:paragraph-properties fo:text-align="center" style:justify-single-word="false" style:text-autospace="none"/>
      <style:text-properties fo:font-size="11pt" officeooo:rsid="006dc901" officeooo:paragraph-rsid="044d3ac7" style:font-size-asian="11pt" style:font-size-complex="11pt"/>
    </style:style>
    <style:style style:name="P42" style:family="paragraph" style:parent-style-name="Standard">
      <style:paragraph-properties fo:text-align="center" style:justify-single-word="false" style:text-autospace="none"/>
      <style:text-properties fo:font-size="11pt" officeooo:rsid="00885645" officeooo:paragraph-rsid="044d3ac7" style:font-size-asian="11pt" style:font-size-complex="11pt"/>
    </style:style>
    <style:style style:name="P43" style:family="paragraph" style:parent-style-name="Standard">
      <style:paragraph-properties fo:text-align="end" style:justify-single-word="false" style:snap-to-layout-grid="false"/>
      <style:text-properties fo:font-size="11pt" officeooo:rsid="00878be0" officeooo:paragraph-rsid="044d3ac7" style:font-size-asian="11pt" style:font-size-complex="11pt"/>
    </style:style>
    <style:style style:name="P44" style:family="paragraph" style:parent-style-name="Standard">
      <style:paragraph-properties fo:text-align="start" style:justify-single-word="false" style:text-autospace="none"/>
      <style:text-properties fo:font-size="11pt" officeooo:rsid="00719ed7" officeooo:paragraph-rsid="044d3ac7" style:font-size-asian="11pt" style:font-size-complex="11pt"/>
    </style:style>
    <style:style style:name="P45" style:family="paragraph" style:parent-style-name="Standard">
      <style:paragraph-properties fo:text-align="start" style:justify-single-word="false" style:text-autospace="none"/>
      <style:text-properties fo:font-size="11pt" officeooo:rsid="0072e6a0" officeooo:paragraph-rsid="044d3ac7" style:font-size-asian="11pt" style:font-size-complex="11pt"/>
    </style:style>
    <style:style style:name="P46" style:family="paragraph" style:parent-style-name="Standard">
      <style:text-properties fo:font-size="11pt" fo:font-weight="bold" officeooo:paragraph-rsid="04319cde" style:font-size-asian="11pt" style:font-weight-asian="bold" style:font-weight-complex="bold"/>
    </style:style>
    <style:style style:name="P47" style:family="paragraph" style:parent-style-name="Standard">
      <style:text-properties fo:font-size="11pt" fo:font-weight="bold" officeooo:paragraph-rsid="044b6702" style:font-size-asian="11pt" style:font-weight-asian="bold" style:font-weight-complex="bold"/>
    </style:style>
    <style:style style:name="P48" style:family="paragraph" style:parent-style-name="Standard">
      <style:text-properties fo:font-size="11pt" fo:font-weight="bold" officeooo:paragraph-rsid="044d3ac7" style:font-size-asian="11pt" style:font-weight-asian="bold" style:font-weight-complex="bold"/>
    </style:style>
    <style:style style:name="P49" style:family="paragraph" style:parent-style-name="Standard">
      <style:paragraph-properties fo:text-align="justify" style:justify-single-word="false" style:text-autospace="none"/>
      <style:text-properties fo:font-size="11pt" fo:font-weight="bold" officeooo:paragraph-rsid="0428ab2e" style:font-name-asian="Batang" style:font-size-asian="11pt" style:font-weight-asian="bold" style:font-size-complex="10pt" style:font-weight-complex="bold"/>
    </style:style>
    <style:style style:name="P50" style:family="paragraph" style:parent-style-name="Standard">
      <style:paragraph-properties fo:text-align="justify" style:justify-single-word="false" style:text-autospace="none"/>
      <style:text-properties fo:font-size="11pt" fo:font-weight="bold" officeooo:paragraph-rsid="044b6702" fo:background-color="transparent" style:font-name-asian="Batang" style:font-size-asian="11pt" style:font-weight-asian="bold" style:font-weight-complex="bold"/>
    </style:style>
    <style:style style:name="P51" style:family="paragraph" style:parent-style-name="Standard">
      <style:paragraph-properties fo:text-align="justify" style:justify-single-word="false"/>
      <style:text-properties fo:font-size="11pt" style:font-name-asian="Batang" style:font-size-asian="11pt" style:font-size-complex="10pt"/>
    </style:style>
    <style:style style:name="P52" style:family="paragraph" style:parent-style-name="Standard">
      <style:paragraph-properties fo:text-align="justify" style:justify-single-word="false"/>
      <style:text-properties fo:font-size="11pt" officeooo:paragraph-rsid="04352a3e" style:font-name-asian="Batang" style:font-size-asian="11pt" style:font-size-complex="10pt"/>
    </style:style>
    <style:style style:name="P53" style:family="paragraph" style:parent-style-name="Standard">
      <style:paragraph-properties fo:text-align="justify" style:justify-single-word="false"/>
      <style:text-properties fo:font-size="11pt" officeooo:paragraph-rsid="044d3ac7" style:font-name-asian="Batang" style:font-size-asian="11pt" style:font-size-complex="10pt"/>
    </style:style>
    <style:style style:name="P54" style:family="paragraph" style:parent-style-name="Standard">
      <style:paragraph-properties fo:text-align="justify" style:justify-single-word="false" style:text-autospace="none"/>
      <style:text-properties fo:font-size="11pt" officeooo:paragraph-rsid="044d3ac7" style:font-name-asian="Batang" style:font-size-asian="11pt" style:font-size-complex="10pt"/>
    </style:style>
    <style:style style:name="P55" style:family="paragraph" style:parent-style-name="Standard">
      <style:paragraph-properties fo:text-align="justify" style:justify-single-word="false" style:text-autospace="none"/>
      <style:text-properties fo:font-size="11pt" fo:font-weight="normal" officeooo:rsid="0428ab2e" officeooo:paragraph-rsid="0428ab2e" style:font-name-asian="Batang" style:font-size-asian="11pt" style:font-weight-asian="normal" style:font-size-complex="10pt" style:font-weight-complex="normal"/>
    </style:style>
    <style:style style:name="P56" style:family="paragraph" style:parent-style-name="Standard">
      <style:paragraph-properties fo:text-align="justify" style:justify-single-word="false"/>
      <style:text-properties fo:font-size="11pt" fo:font-weight="normal" officeooo:paragraph-rsid="044d3ac7" style:font-name-asian="Batang" style:font-size-asian="11pt" style:font-weight-asian="normal" style:font-size-complex="11pt" style:font-weight-complex="normal"/>
    </style:style>
    <style:style style:name="P57" style:family="paragraph" style:parent-style-name="Standard">
      <style:paragraph-properties fo:text-align="center" style:justify-single-word="false" style:snap-to-layout-grid="false"/>
      <style:text-properties fo:font-size="11pt" fo:font-weight="normal" officeooo:rsid="006c3d45" officeooo:paragraph-rsid="044b6702" style:font-size-asian="11pt" style:font-weight-asian="normal" style:font-size-complex="11pt" style:font-weight-complex="normal"/>
    </style:style>
    <style:style style:name="P58" style:family="paragraph" style:parent-style-name="Standard">
      <style:paragraph-properties fo:text-align="center" style:justify-single-word="false" style:snap-to-layout-grid="false"/>
      <style:text-properties fo:font-size="11pt" fo:font-weight="normal" officeooo:rsid="00942031" officeooo:paragraph-rsid="044b6702" style:font-size-asian="11pt" style:font-weight-asian="normal" style:font-size-complex="11pt" style:font-weight-complex="normal"/>
    </style:style>
    <style:style style:name="P59" style:family="paragraph" style:parent-style-name="Standard">
      <style:paragraph-properties fo:text-align="center" style:justify-single-word="false" style:snap-to-layout-grid="false"/>
      <style:text-properties fo:font-size="11pt" fo:font-weight="normal" officeooo:rsid="006cf37d" officeooo:paragraph-rsid="044b6702" style:font-size-asian="11pt" style:font-weight-asian="normal" style:font-size-complex="11pt" style:font-weight-complex="normal"/>
    </style:style>
    <style:style style:name="P60" style:family="paragraph" style:parent-style-name="Standard">
      <style:paragraph-properties fo:text-align="center" style:justify-single-word="false" style:snap-to-layout-grid="false"/>
      <style:text-properties fo:font-size="11pt" fo:font-weight="normal" officeooo:rsid="0071664d" officeooo:paragraph-rsid="044b6702" style:font-size-asian="11pt" style:font-weight-asian="normal" style:font-size-complex="11pt" style:font-weight-complex="normal"/>
    </style:style>
    <style:style style:name="P61" style:family="paragraph" style:parent-style-name="Standard">
      <style:paragraph-properties fo:text-align="center" style:justify-single-word="false" style:snap-to-layout-grid="false"/>
      <style:text-properties fo:font-size="11pt" fo:font-weight="normal" officeooo:rsid="006e79de" officeooo:paragraph-rsid="044b6702" style:font-size-asian="11pt" style:font-weight-asian="normal" style:font-size-complex="11pt" style:font-weight-complex="normal"/>
    </style:style>
    <style:style style:name="P62" style:family="paragraph" style:parent-style-name="Standard">
      <style:paragraph-properties fo:text-align="center" style:justify-single-word="false" style:snap-to-layout-grid="false"/>
      <style:text-properties fo:font-size="11pt" fo:font-weight="normal" officeooo:rsid="00753d54" officeooo:paragraph-rsid="044b6702" style:font-size-asian="11pt" style:font-weight-asian="normal" style:font-size-complex="11pt" style:font-weight-complex="normal"/>
    </style:style>
    <style:style style:name="P63" style:family="paragraph" style:parent-style-name="Standard">
      <style:paragraph-properties fo:text-align="center" style:justify-single-word="false" style:snap-to-layout-grid="false"/>
      <style:text-properties fo:font-size="11pt" fo:font-weight="normal" officeooo:rsid="00725969" officeooo:paragraph-rsid="044b6702" style:font-size-asian="11pt" style:font-weight-asian="normal" style:font-size-complex="11pt" style:font-weight-complex="normal"/>
    </style:style>
    <style:style style:name="P64" style:family="paragraph" style:parent-style-name="Standard">
      <style:paragraph-properties fo:text-align="center" style:justify-single-word="false" style:snap-to-layout-grid="false"/>
      <style:text-properties fo:font-size="11pt" fo:font-weight="normal" officeooo:rsid="00723fce" officeooo:paragraph-rsid="044b6702" style:font-size-asian="11pt" style:font-weight-asian="normal" style:font-size-complex="11pt" style:font-weight-complex="normal"/>
    </style:style>
    <style:style style:name="P65" style:family="paragraph" style:parent-style-name="Standard">
      <style:paragraph-properties fo:text-align="center" style:justify-single-word="false" style:snap-to-layout-grid="false"/>
      <style:text-properties fo:font-size="11pt" fo:font-weight="normal" officeooo:rsid="007d61fb" officeooo:paragraph-rsid="044d3ac7" style:font-size-asian="11pt" style:font-weight-asian="normal" style:font-size-complex="11pt" style:font-weight-complex="normal"/>
    </style:style>
    <style:style style:name="P66" style:family="paragraph" style:parent-style-name="Standard">
      <style:paragraph-properties fo:text-align="center" style:justify-single-word="false" style:snap-to-layout-grid="false"/>
      <style:text-properties fo:font-size="11pt" officeooo:paragraph-rsid="044d3ac7" fo:background-color="transparent" style:font-size-asian="11pt" style:font-size-complex="11pt"/>
    </style:style>
    <style:style style:name="P67" style:family="paragraph" style:parent-style-name="Standard">
      <style:paragraph-properties fo:text-align="start" style:justify-single-word="false" style:snap-to-layout-grid="false"/>
      <style:text-properties fo:font-size="11pt" officeooo:paragraph-rsid="044d3ac7" fo:background-color="transparent" style:font-size-asian="11pt" style:font-size-complex="11pt"/>
    </style:style>
    <style:style style:name="P68" style:family="paragraph" style:parent-style-name="Standard">
      <style:paragraph-properties style:snap-to-layout-grid="false"/>
      <style:text-properties fo:font-size="11pt" officeooo:paragraph-rsid="044d3ac7" fo:background-color="transparent" style:font-size-asian="11pt" style:font-size-complex="11pt"/>
    </style:style>
    <style:style style:name="P69" style:family="paragraph" style:parent-style-name="Standard">
      <style:paragraph-properties fo:text-align="start" style:justify-single-word="false" style:text-autospace="none"/>
      <style:text-properties fo:font-size="11pt" officeooo:rsid="00878be0" officeooo:paragraph-rsid="044d3ac7" fo:background-color="#99cc66" style:font-size-asian="11pt" style:font-size-complex="11pt"/>
    </style:style>
    <style:style style:name="P70" style:family="paragraph" style:parent-style-name="Standard">
      <style:paragraph-properties fo:text-align="center" style:justify-single-word="false"/>
      <style:text-properties fo:color="#800080" fo:font-size="16pt" fo:font-weight="bold" officeooo:paragraph-rsid="04319cde" style:font-size-asian="16pt" style:font-weight-asian="bold" style:font-weight-complex="bold"/>
    </style:style>
    <style:style style:name="P71" style:family="paragraph" style:parent-style-name="Standard">
      <style:paragraph-properties fo:text-align="center" style:justify-single-word="false"/>
      <style:text-properties fo:color="#801900" fo:font-size="16pt" fo:font-weight="bold" style:font-size-asian="16pt" style:font-weight-asian="bold" style:font-weight-complex="bold"/>
    </style:style>
    <style:style style:name="P72" style:family="paragraph" style:parent-style-name="Standard">
      <style:text-properties fo:color="#660066"/>
    </style:style>
    <style:style style:name="P73" style:family="paragraph" style:parent-style-name="Standard">
      <style:paragraph-properties fo:text-align="center" style:justify-single-word="false"/>
      <style:text-properties fo:color="#660066" fo:font-size="16pt" fo:font-weight="bold" officeooo:paragraph-rsid="04319cde" style:font-size-asian="16pt" style:font-weight-asian="bold" style:font-weight-complex="bold"/>
    </style:style>
    <style:style style:name="P74" style:family="paragraph" style:parent-style-name="Standard">
      <style:paragraph-properties fo:text-align="center" style:justify-single-word="false"/>
      <style:text-properties fo:color="#660066" fo:font-size="11pt" officeooo:paragraph-rsid="0445244e" style:font-name-asian="Batang" style:font-size-asian="11pt" style:font-size-complex="10pt"/>
    </style:style>
    <style:style style:name="P75" style:family="paragraph" style:parent-style-name="Standard">
      <style:paragraph-properties fo:text-align="center" style:justify-single-word="false" style:text-autospace="none"/>
      <style:text-properties fo:color="#660066" style:font-name="Times New Roman" fo:font-size="11pt" fo:font-weight="normal" officeooo:paragraph-rsid="044d3ac7" fo:background-color="transparent" style:font-name-asian="Batang" style:font-size-asian="11pt" style:font-weight-asian="normal" style:font-name-complex="Times New Roman" style:font-size-complex="11pt" style:font-weight-complex="normal"/>
    </style:style>
    <style:style style:name="P76" style:family="paragraph" style:parent-style-name="Standard">
      <style:paragraph-properties fo:text-align="center" style:justify-single-word="false" style:text-autospace="none"/>
      <style:text-properties fo:color="#ff420e" style:font-name="Times New Roman" fo:font-size="14pt" fo:language="it" fo:country="IT" fo:font-weight="bold" officeooo:paragraph-rsid="0428ab2e" style:letter-kerning="true" fo:background-color="transparent"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77" style:family="paragraph" style:parent-style-name="Standard">
      <style:paragraph-properties fo:text-align="center" style:justify-single-word="false" style:text-autospace="none"/>
      <style:text-properties fo:color="#ff420e" style:font-name="Times New Roman" fo:font-size="14pt" fo:language="it" fo:country="IT" fo:font-weight="bold" officeooo:paragraph-rsid="04471466" style:letter-kerning="true" fo:background-color="transparent"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78" style:family="paragraph" style:parent-style-name="Standard">
      <style:text-properties style:use-window-font-color="true" fo:font-size="11pt" fo:font-weight="normal" style:font-size-asian="11pt" style:font-weight-asian="normal" style:font-weight-complex="normal"/>
    </style:style>
    <style:style style:name="P79" style:family="paragraph" style:parent-style-name="Standard">
      <style:paragraph-properties fo:text-align="center" style:justify-single-word="false" style:text-autospace="none" style:snap-to-layout-grid="false"/>
      <style:text-properties style:use-window-font-color="true" fo:font-size="11pt" fo:font-weight="normal" officeooo:rsid="0070534a" officeooo:paragraph-rsid="044d3ac7" fo:background-color="transparent" style:font-size-asian="11pt" style:font-weight-asian="normal" style:font-size-complex="11pt" style:font-weight-complex="normal"/>
    </style:style>
    <style:style style:name="P80" style:family="paragraph" style:parent-style-name="Standard">
      <style:paragraph-properties fo:text-align="center" style:justify-single-word="false" style:text-autospace="none"/>
      <style:text-properties style:use-window-font-color="true" fo:font-size="11pt" fo:font-weight="normal" officeooo:rsid="0070534a" officeooo:paragraph-rsid="044d3ac7" fo:background-color="transparent" style:font-size-asian="11pt" style:font-weight-asian="normal" style:font-size-complex="11pt" style:font-weight-complex="normal"/>
    </style:style>
    <style:style style:name="P81" style:family="paragraph" style:parent-style-name="Standard">
      <style:paragraph-properties fo:text-align="center" style:justify-single-word="false" style:text-autospace="none" style:snap-to-layout-grid="false"/>
      <style:text-properties style:use-window-font-color="true" fo:font-size="11pt" fo:font-weight="normal" officeooo:rsid="007163ae" officeooo:paragraph-rsid="044d3ac7" fo:background-color="transparent" style:font-size-asian="11pt" style:font-weight-asian="normal" style:font-size-complex="11pt" style:font-weight-complex="normal"/>
    </style:style>
    <style:style style:name="P82" style:family="paragraph" style:parent-style-name="Standard">
      <style:paragraph-properties fo:text-align="center" style:justify-single-word="false" style:text-autospace="none"/>
      <style:text-properties style:use-window-font-color="true" fo:font-size="11pt" fo:font-weight="normal" officeooo:rsid="007163ae" officeooo:paragraph-rsid="044d3ac7" fo:background-color="transparent" style:font-size-asian="11pt" style:font-weight-asian="normal" style:font-size-complex="11pt" style:font-weight-complex="normal"/>
    </style:style>
    <style:style style:name="P83" style:family="paragraph" style:parent-style-name="Standard">
      <style:paragraph-properties fo:text-align="center" style:justify-single-word="false">
        <style:tab-stops>
          <style:tab-stop style:position="10.478cm"/>
        </style:tab-stops>
      </style:paragraph-properties>
      <style:text-properties style:use-window-font-color="true" fo:font-size="11pt" officeooo:paragraph-rsid="04352a3e" style:font-size-asian="11pt"/>
    </style:style>
    <style:style style:name="P84" style:family="paragraph" style:parent-style-name="Standard">
      <style:paragraph-properties fo:text-align="center" style:justify-single-word="false" style:text-autospace="none"/>
      <style:text-properties style:use-window-font-color="true" fo:font-size="11pt" officeooo:paragraph-rsid="044d3ac7" fo:background-color="transparent" style:font-size-asian="11pt" style:font-size-complex="11pt"/>
    </style:style>
    <style:style style:name="P85" style:family="paragraph" style:parent-style-name="Standard">
      <style:paragraph-properties fo:text-align="center" style:justify-single-word="false" style:text-autospace="none"/>
      <style:text-properties style:use-window-font-color="true" fo:font-size="11pt" officeooo:rsid="0070534a" officeooo:paragraph-rsid="044d3ac7" fo:background-color="transparent" style:font-size-asian="11pt" style:font-size-complex="11pt"/>
    </style:style>
    <style:style style:name="P86" style:family="paragraph" style:parent-style-name="Standard">
      <style:paragraph-properties fo:text-align="center" style:justify-single-word="false" style:text-autospace="none"/>
      <style:text-properties style:use-window-font-color="true" fo:font-size="11pt" officeooo:rsid="0070534a" officeooo:paragraph-rsid="044d3ac7" fo:background-color="#ffff00" style:font-size-asian="11pt" style:font-size-complex="11pt"/>
    </style:style>
    <style:style style:name="P87" style:family="paragraph" style:parent-style-name="Standard">
      <style:paragraph-properties fo:text-align="center" style:justify-single-word="false" style:text-autospace="none"/>
      <style:text-properties style:use-window-font-color="true" fo:font-size="11pt" officeooo:paragraph-rsid="044d3ac7" fo:background-color="#ffff00" style:font-size-asian="11pt" style:font-size-complex="11pt"/>
    </style:style>
    <style:style style:name="P88"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01449f5" officeooo:paragraph-rsid="044d3ac7" style:font-name-asian="Times New Roman" style:font-size-asian="11pt" style:font-name-complex="Times New Roman" style:font-size-complex="11pt" style:language-complex="ar" style:country-complex="SA"/>
    </style:style>
    <style:style style:name="P89" style:family="paragraph" style:parent-style-name="Standard">
      <style:paragraph-properties fo:text-align="center" style:justify-single-word="false" style:snap-to-layout-grid="false"/>
      <style:text-properties style:use-window-font-color="true" style:font-name="Times New Roman" fo:font-size="11pt" fo:language="it" fo:country="IT" officeooo:paragraph-rsid="044d3ac7" fo:background-color="transparent" style:font-name-asian="Times New Roman" style:font-size-asian="11pt" style:font-name-complex="Times New Roman" style:font-size-complex="11pt" style:language-complex="ar" style:country-complex="SA"/>
    </style:style>
    <style:style style:name="P90"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01449f5" officeooo:paragraph-rsid="044d3ac7" fo:background-color="transparent" style:font-name-asian="Times New Roman" style:font-size-asian="11pt" style:font-name-complex="Times New Roman" style:font-size-complex="11pt" style:language-complex="ar" style:country-complex="SA"/>
    </style:style>
    <style:style style:name="P91" style:family="paragraph" style:parent-style-name="Standard">
      <style:paragraph-properties fo:text-align="end" style:justify-single-word="false" style:snap-to-layout-grid="false"/>
      <style:text-properties style:use-window-font-color="true" style:font-name="Times New Roman" fo:font-size="11pt" fo:language="it" fo:country="IT" officeooo:rsid="001449f5" officeooo:paragraph-rsid="044d3ac7" fo:background-color="transparent" style:font-name-asian="Times New Roman" style:font-size-asian="11pt" style:font-name-complex="Times New Roman" style:font-size-complex="11pt" style:language-complex="ar" style:country-complex="SA"/>
    </style:style>
    <style:style style:name="P92" style:family="paragraph" style:parent-style-name="Standard">
      <style:paragraph-properties fo:text-align="center" style:justify-single-word="false" style:snap-to-layout-grid="false"/>
      <style:text-properties style:use-window-font-color="true" style:font-name="Times New Roman" fo:font-size="11pt" officeooo:rsid="002c6ef6" officeooo:paragraph-rsid="044d3ac7" fo:background-color="transparent" style:font-size-asian="11pt" style:font-size-complex="11pt"/>
    </style:style>
    <style:style style:name="P93" style:family="paragraph" style:parent-style-name="Standard">
      <style:paragraph-properties fo:text-align="justify" style:justify-single-word="false"/>
      <style:text-properties style:use-window-font-color="true" fo:font-weight="normal" officeooo:paragraph-rsid="0445244e" style:font-weight-asian="normal" style:font-weight-complex="normal"/>
    </style:style>
    <style:style style:name="P94" style:family="paragraph" style:parent-style-name="Standard">
      <style:paragraph-properties fo:text-align="justify" style:justify-single-word="false"/>
      <style:text-properties style:use-window-font-color="true" officeooo:paragraph-rsid="044e841b"/>
    </style:style>
    <style:style style:name="P95" style:family="paragraph" style:parent-style-name="Standard">
      <style:text-properties officeooo:paragraph-rsid="04319cde"/>
    </style:style>
    <style:style style:name="P96" style:family="paragraph" style:parent-style-name="Standard">
      <style:text-properties officeooo:paragraph-rsid="04352a3e"/>
    </style:style>
    <style:style style:name="P97" style:family="paragraph" style:parent-style-name="Standard">
      <style:text-properties officeooo:paragraph-rsid="0428ab2e"/>
    </style:style>
    <style:style style:name="P98" style:family="paragraph" style:parent-style-name="Standard">
      <style:paragraph-properties fo:text-align="center" style:justify-single-word="false" style:text-autospace="none"/>
      <style:text-properties fo:color="#ff0000" fo:font-size="4pt" style:font-size-asian="4pt"/>
    </style:style>
    <style:style style:name="P99" style:family="paragraph" style:parent-style-name="Standard">
      <style:text-properties officeooo:paragraph-rsid="042d1c29"/>
    </style:style>
    <style:style style:name="P100" style:family="paragraph" style:parent-style-name="Standard">
      <style:paragraph-properties fo:text-align="center" style:justify-single-word="false"/>
      <style:text-properties fo:color="#008080" fo:font-size="16pt" fo:font-weight="bold" officeooo:paragraph-rsid="04352a3e" style:font-size-asian="16pt" style:font-weight-asian="bold" style:font-weight-complex="bold"/>
    </style:style>
    <style:style style:name="P101" style:family="paragraph" style:parent-style-name="Standard">
      <style:text-properties officeooo:paragraph-rsid="04425afc"/>
    </style:style>
    <style:style style:name="P102" style:family="paragraph" style:parent-style-name="Standard">
      <style:paragraph-properties fo:text-align="center" style:justify-single-word="false"/>
      <style:text-properties fo:color="#666633" style:font-name="Times New Roman" fo:font-size="16pt" fo:language="it" fo:country="IT" fo:font-weight="bold" officeooo:paragraph-rsid="04352a3e"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103" style:family="paragraph" style:parent-style-name="Standard">
      <style:paragraph-properties fo:text-align="justify" style:justify-single-word="false" style:text-autospace="none"/>
      <style:text-properties officeooo:paragraph-rsid="0441bcec"/>
    </style:style>
    <style:style style:name="P104" style:family="paragraph" style:parent-style-name="Standard">
      <style:text-properties officeooo:paragraph-rsid="0445244e"/>
    </style:style>
    <style:style style:name="P105" style:family="paragraph" style:parent-style-name="Standard">
      <style:paragraph-properties fo:text-align="justify" style:justify-single-word="false" style:text-autospace="none"/>
      <style:text-properties style:font-name="Times New Roman" fo:font-size="11pt" fo:font-weight="normal" officeooo:paragraph-rsid="044b6702" fo:background-color="transparent" style:font-name-asian="Batang" style:font-size-asian="11pt" style:font-weight-asian="normal" style:font-name-complex="Times New Roman" style:font-size-complex="11pt" style:font-weight-complex="normal"/>
    </style:style>
    <style:style style:name="P106" style:family="paragraph" style:parent-style-name="Standard">
      <style:paragraph-properties fo:text-align="center" style:justify-single-word="false" style:snap-to-layout-grid="false"/>
      <style:text-properties style:font-name="Times New Roman" fo:font-size="11pt" fo:font-weight="normal" officeooo:rsid="000e1d3a" officeooo:paragraph-rsid="044d3ac7" fo:background-color="transparent" style:font-size-asian="11pt" style:font-weight-asian="normal" style:font-size-complex="11pt" style:font-weight-complex="normal"/>
    </style:style>
    <style:style style:name="P107" style:family="paragraph" style:parent-style-name="Standard">
      <style:paragraph-properties fo:text-align="center" style:justify-single-word="false" style:snap-to-layout-grid="false"/>
      <style:text-properties style:font-name="Times New Roman" fo:font-size="11pt" fo:font-weight="normal" officeooo:rsid="00878be0" officeooo:paragraph-rsid="044d3ac7" fo:background-color="transparent" style:font-size-asian="11pt" style:font-weight-asian="normal" style:font-size-complex="11pt" style:font-weight-complex="normal"/>
    </style:style>
    <style:style style:name="P108" style:family="paragraph" style:parent-style-name="Standard">
      <style:paragraph-properties fo:text-align="center" style:justify-single-word="false" style:snap-to-layout-grid="false"/>
      <style:text-properties style:font-name="Times New Roman" fo:font-size="11pt" fo:font-weight="normal" officeooo:paragraph-rsid="044d3ac7" style:font-size-asian="11pt" style:font-weight-asian="normal" style:font-size-complex="11pt" style:font-weight-complex="normal"/>
    </style:style>
    <style:style style:name="P109" style:family="paragraph" style:parent-style-name="Standard">
      <style:paragraph-properties fo:text-align="center" style:justify-single-word="false" style:snap-to-layout-grid="false"/>
      <style:text-properties style:font-name="Times New Roman" fo:font-size="11pt" fo:font-weight="normal" officeooo:rsid="003a4b0f" officeooo:paragraph-rsid="044d3ac7" style:font-size-asian="11pt" style:font-weight-asian="normal" style:font-size-complex="11pt" style:font-weight-complex="normal"/>
    </style:style>
    <style:style style:name="P110" style:family="paragraph" style:parent-style-name="Standard">
      <style:paragraph-properties fo:text-align="center" style:justify-single-word="false" style:snap-to-layout-grid="false"/>
      <style:text-properties style:font-name="Times New Roman" fo:font-size="11pt" fo:font-weight="normal" officeooo:rsid="0039dfee" officeooo:paragraph-rsid="044d3ac7" style:font-size-asian="11pt" style:font-weight-asian="normal" style:font-size-complex="11pt" style:font-weight-complex="normal"/>
    </style:style>
    <style:style style:name="P111" style:family="paragraph" style:parent-style-name="Standard">
      <style:paragraph-properties fo:text-align="center" style:justify-single-word="false" style:snap-to-layout-grid="false"/>
      <style:text-properties style:font-name="Times New Roman" fo:font-size="11pt" fo:font-weight="normal" officeooo:rsid="003ebc52" officeooo:paragraph-rsid="044d3ac7" style:font-size-asian="11pt" style:font-weight-asian="normal" style:font-size-complex="11pt" style:font-weight-complex="normal"/>
    </style:style>
    <style:style style:name="P112" style:family="paragraph" style:parent-style-name="Standard">
      <style:paragraph-properties fo:text-align="center" style:justify-single-word="false" style:snap-to-layout-grid="false"/>
      <style:text-properties style:font-name="Times New Roman" fo:font-size="11pt" fo:font-weight="normal" officeooo:rsid="0029a32c" officeooo:paragraph-rsid="044d3ac7" style:font-size-asian="11pt" style:font-weight-asian="normal" style:font-size-complex="11pt" style:font-weight-complex="normal"/>
    </style:style>
    <style:style style:name="P113" style:family="paragraph" style:parent-style-name="Standard">
      <style:paragraph-properties fo:text-align="center" style:justify-single-word="false" style:snap-to-layout-grid="false"/>
      <style:text-properties style:font-name="Times New Roman" fo:font-size="11pt" fo:font-weight="normal" officeooo:rsid="004d2fdb" officeooo:paragraph-rsid="044d3ac7" style:font-size-asian="11pt" style:font-weight-asian="normal" style:font-size-complex="11pt" style:font-weight-complex="normal"/>
    </style:style>
    <style:style style:name="P114" style:family="paragraph" style:parent-style-name="Standard">
      <style:paragraph-properties fo:text-align="center" style:justify-single-word="false" style:snap-to-layout-grid="false"/>
      <style:text-properties style:font-name="Times New Roman" fo:font-size="11pt" fo:font-weight="normal" officeooo:rsid="003ce22d" officeooo:paragraph-rsid="044d3ac7" style:font-size-asian="11pt" style:font-weight-asian="normal" style:font-size-complex="11pt" style:font-weight-complex="normal"/>
    </style:style>
    <style:style style:name="P115" style:family="paragraph" style:parent-style-name="Standard">
      <style:paragraph-properties fo:text-align="center" style:justify-single-word="false" style:snap-to-layout-grid="false"/>
      <style:text-properties style:font-name="Times New Roman" fo:font-size="11pt" fo:font-weight="normal" officeooo:rsid="007d61fb" officeooo:paragraph-rsid="044d3ac7" style:font-size-asian="11pt" style:font-weight-asian="normal" style:font-size-complex="11pt" style:font-weight-complex="normal"/>
    </style:style>
    <style:style style:name="P116" style:family="paragraph" style:parent-style-name="Standard">
      <style:paragraph-properties fo:text-align="center" style:justify-single-word="false" style:snap-to-layout-grid="false"/>
      <style:text-properties style:font-name="Times New Roman" fo:font-size="11pt" officeooo:rsid="005a9890" officeooo:paragraph-rsid="044b6702" style:font-size-asian="11pt" style:font-size-complex="11pt"/>
    </style:style>
    <style:style style:name="P117" style:family="paragraph" style:parent-style-name="Standard">
      <style:paragraph-properties fo:text-align="center" style:justify-single-word="false" style:snap-to-layout-grid="false"/>
      <style:text-properties style:font-name="Times New Roman" fo:font-size="11pt" officeooo:rsid="007f19c6" officeooo:paragraph-rsid="044b6702" style:font-size-asian="11pt" style:font-size-complex="11pt"/>
    </style:style>
    <style:style style:name="P118" style:family="paragraph" style:parent-style-name="Standard">
      <style:paragraph-properties fo:text-align="center" style:justify-single-word="false" style:snap-to-layout-grid="false"/>
      <style:text-properties style:font-name="Times New Roman" fo:font-size="11pt" officeooo:rsid="004d2fdb" officeooo:paragraph-rsid="044b6702" style:font-size-asian="11pt" style:font-size-complex="11pt"/>
    </style:style>
    <style:style style:name="P119" style:family="paragraph" style:parent-style-name="Standard">
      <style:paragraph-properties fo:text-align="center" style:justify-single-word="false" style:snap-to-layout-grid="false"/>
      <style:text-properties style:font-name="Times New Roman" fo:font-size="11pt" officeooo:rsid="0014e0d0" officeooo:paragraph-rsid="044d3ac7" style:font-size-asian="11pt" style:font-size-complex="11pt"/>
    </style:style>
    <style:style style:name="P120" style:family="paragraph" style:parent-style-name="Standard">
      <style:paragraph-properties fo:text-align="center" style:justify-single-word="false" style:snap-to-layout-grid="false"/>
      <style:text-properties style:font-name="Times New Roman" fo:font-size="11pt" officeooo:rsid="00162fa7" officeooo:paragraph-rsid="044d3ac7" style:font-size-asian="11pt" style:font-size-complex="11pt"/>
    </style:style>
    <style:style style:name="P121" style:family="paragraph" style:parent-style-name="Standard">
      <style:paragraph-properties fo:text-align="center" style:justify-single-word="false" style:snap-to-layout-grid="false"/>
      <style:text-properties style:font-name="Times New Roman" fo:font-size="11pt" officeooo:rsid="00197fbc" officeooo:paragraph-rsid="044d3ac7" style:font-size-asian="11pt" style:font-size-complex="11pt"/>
    </style:style>
    <style:style style:name="P122" style:family="paragraph" style:parent-style-name="Standard">
      <style:paragraph-properties fo:text-align="center" style:justify-single-word="false" style:snap-to-layout-grid="false"/>
      <style:text-properties style:font-name="Times New Roman" fo:font-size="11pt" officeooo:paragraph-rsid="044d3ac7" style:font-size-asian="11pt" style:font-size-complex="11pt"/>
    </style:style>
    <style:style style:name="P123" style:family="paragraph" style:parent-style-name="Standard">
      <style:paragraph-properties fo:text-align="start" style:justify-single-word="false" style:snap-to-layout-grid="false"/>
      <style:text-properties style:font-name="Times New Roman" fo:font-size="11pt" officeooo:paragraph-rsid="044d3ac7" style:font-size-asian="11pt" style:font-size-complex="11pt"/>
    </style:style>
    <style:style style:name="P124" style:family="paragraph" style:parent-style-name="Standard">
      <style:paragraph-properties fo:text-align="center" style:justify-single-word="false" style:snap-to-layout-grid="false"/>
      <style:text-properties style:font-name="Times New Roman" fo:font-size="11pt" officeooo:rsid="003c926e" officeooo:paragraph-rsid="044d3ac7" style:font-size-asian="11pt" style:font-size-complex="11pt"/>
    </style:style>
    <style:style style:name="P125" style:family="paragraph" style:parent-style-name="Standard">
      <style:paragraph-properties fo:text-align="center" style:justify-single-word="false" style:snap-to-layout-grid="false"/>
      <style:text-properties style:font-name="Times New Roman" fo:font-size="11pt" officeooo:rsid="0086e268" officeooo:paragraph-rsid="044d3ac7" style:font-size-asian="11pt" style:font-size-complex="11pt"/>
    </style:style>
    <style:style style:name="P126" style:family="paragraph" style:parent-style-name="Standard">
      <style:paragraph-properties fo:text-align="center" style:justify-single-word="false" style:snap-to-layout-grid="false"/>
      <style:text-properties style:font-name="Times New Roman" fo:font-size="11pt" officeooo:rsid="003a4b0f" officeooo:paragraph-rsid="044d3ac7" style:font-size-asian="11pt" style:font-size-complex="11pt"/>
    </style:style>
    <style:style style:name="P127" style:family="paragraph" style:parent-style-name="Standard">
      <style:paragraph-properties fo:text-align="start" style:justify-single-word="false" style:snap-to-layout-grid="false"/>
      <style:text-properties style:font-name="Times New Roman" fo:font-size="11pt" officeooo:rsid="002409ae" officeooo:paragraph-rsid="044d3ac7" style:font-size-asian="11pt" style:font-size-complex="11pt"/>
    </style:style>
    <style:style style:name="P128" style:family="paragraph" style:parent-style-name="Standard">
      <style:paragraph-properties fo:text-align="justify" style:justify-single-word="false" style:snap-to-layout-grid="false"/>
      <style:text-properties style:font-name="Times New Roman" fo:font-size="11pt" officeooo:rsid="002409ae" officeooo:paragraph-rsid="044d3ac7" style:font-size-asian="11pt" style:font-size-complex="11pt"/>
    </style:style>
    <style:style style:name="P129" style:family="paragraph" style:parent-style-name="Standard">
      <style:paragraph-properties fo:text-align="center" style:justify-single-word="false" style:snap-to-layout-grid="false"/>
      <style:text-properties style:font-name="Times New Roman" fo:font-size="11pt" officeooo:rsid="0028c407" officeooo:paragraph-rsid="044d3ac7" style:font-size-asian="11pt" style:font-size-complex="11pt"/>
    </style:style>
    <style:style style:name="P130" style:family="paragraph" style:parent-style-name="Standard">
      <style:paragraph-properties fo:text-align="center" style:justify-single-word="false" style:snap-to-layout-grid="false"/>
      <style:text-properties style:font-name="Times New Roman" fo:font-size="11pt" officeooo:rsid="00872e9e" officeooo:paragraph-rsid="044d3ac7" style:font-size-asian="11pt" style:font-size-complex="11pt"/>
    </style:style>
    <style:style style:name="P131" style:family="paragraph" style:parent-style-name="Standard">
      <style:paragraph-properties fo:text-align="center" style:justify-single-word="false" style:snap-to-layout-grid="false"/>
      <style:text-properties style:font-name="Times New Roman" fo:font-size="11pt" officeooo:rsid="0029a32c" officeooo:paragraph-rsid="044d3ac7" style:font-size-asian="11pt" style:font-size-complex="11pt"/>
    </style:style>
    <style:style style:name="P132" style:family="paragraph" style:parent-style-name="Standard">
      <style:paragraph-properties fo:text-align="center" style:justify-single-word="false" style:snap-to-layout-grid="false"/>
      <style:text-properties style:font-name="Times New Roman" fo:font-size="11pt" officeooo:rsid="0089ea10" officeooo:paragraph-rsid="044d3ac7" style:font-size-asian="11pt" style:font-size-complex="11pt"/>
    </style:style>
    <style:style style:name="P133" style:family="paragraph" style:parent-style-name="Standard">
      <style:paragraph-properties fo:text-align="start" style:justify-single-word="false" style:snap-to-layout-grid="false"/>
      <style:text-properties style:font-name="Times New Roman" fo:font-size="11pt" officeooo:rsid="0029866a" officeooo:paragraph-rsid="044d3ac7" style:font-size-asian="11pt" style:font-size-complex="11pt"/>
    </style:style>
    <style:style style:name="P134" style:family="paragraph" style:parent-style-name="Standard">
      <style:paragraph-properties fo:text-align="center" style:justify-single-word="false" style:snap-to-layout-grid="false"/>
      <style:text-properties style:font-name="Times New Roman" fo:font-size="11pt" officeooo:rsid="0088c12f" officeooo:paragraph-rsid="044d3ac7" style:font-size-asian="11pt" style:font-size-complex="11pt"/>
    </style:style>
    <style:style style:name="P135" style:family="paragraph" style:parent-style-name="Standard">
      <style:paragraph-properties fo:text-align="center" style:justify-single-word="false" style:snap-to-layout-grid="false"/>
      <style:text-properties style:font-name="Times New Roman" fo:font-size="11pt" officeooo:rsid="0032cebb" officeooo:paragraph-rsid="044d3ac7" style:font-size-asian="11pt" style:font-size-complex="11pt"/>
    </style:style>
    <style:style style:name="P136" style:family="paragraph" style:parent-style-name="Standard">
      <style:paragraph-properties fo:text-align="center" style:justify-single-word="false" style:snap-to-layout-grid="false"/>
      <style:text-properties style:font-name="Times New Roman" fo:font-size="11pt" officeooo:rsid="003ddcad" officeooo:paragraph-rsid="044d3ac7" style:font-size-asian="11pt" style:font-size-complex="11pt"/>
    </style:style>
    <style:style style:name="P137" style:family="paragraph" style:parent-style-name="Standard">
      <style:paragraph-properties fo:text-align="center" style:justify-single-word="false" style:snap-to-layout-grid="false"/>
      <style:text-properties style:font-name="Times New Roman" fo:font-size="11pt" officeooo:rsid="0037787c" officeooo:paragraph-rsid="044d3ac7" style:font-size-asian="11pt" style:font-size-complex="11pt"/>
    </style:style>
    <style:style style:name="P138" style:family="paragraph" style:parent-style-name="Standard">
      <style:paragraph-properties fo:text-align="center" style:justify-single-word="false" style:snap-to-layout-grid="false"/>
      <style:text-properties style:font-name="Times New Roman" fo:font-size="11pt" officeooo:rsid="008ae198" officeooo:paragraph-rsid="044d3ac7" style:font-size-asian="11pt" style:font-size-complex="11pt"/>
    </style:style>
    <style:style style:name="P139" style:family="paragraph" style:parent-style-name="Standard">
      <style:paragraph-properties fo:text-align="center" style:justify-single-word="false" style:snap-to-layout-grid="false"/>
      <style:text-properties style:font-name="Times New Roman" fo:font-size="11pt" officeooo:rsid="002b8b80" officeooo:paragraph-rsid="044d3ac7" style:font-size-asian="11pt" style:font-size-complex="11pt"/>
    </style:style>
    <style:style style:name="P140" style:family="paragraph" style:parent-style-name="Standard">
      <style:paragraph-properties fo:text-align="center" style:justify-single-word="false" style:snap-to-layout-grid="false"/>
      <style:text-properties style:font-name="Times New Roman" fo:font-size="11pt" officeooo:paragraph-rsid="044b6702" fo:background-color="transparent" style:font-size-asian="11pt" style:font-size-complex="11pt"/>
    </style:style>
    <style:style style:name="P141" style:family="paragraph" style:parent-style-name="Standard">
      <style:paragraph-properties fo:text-align="center" style:justify-single-word="false" style:snap-to-layout-grid="false"/>
      <style:text-properties style:font-name="Times New Roman" fo:font-size="11pt" officeooo:paragraph-rsid="044d3ac7" fo:background-color="transparent" style:font-size-asian="11pt" style:font-size-complex="11pt"/>
    </style:style>
    <style:style style:name="P142" style:family="paragraph" style:parent-style-name="Standard">
      <style:paragraph-properties fo:text-align="center" style:justify-single-word="false" style:snap-to-layout-grid="false"/>
      <style:text-properties style:font-name="Times New Roman" fo:font-size="11pt" officeooo:rsid="00158946" officeooo:paragraph-rsid="044b6702" fo:background-color="transparent" style:font-size-asian="11pt" style:font-size-complex="11pt"/>
    </style:style>
    <style:style style:name="P143" style:family="paragraph" style:parent-style-name="Standard">
      <style:paragraph-properties fo:text-align="justify" style:justify-single-word="false" style:snap-to-layout-grid="false"/>
      <style:text-properties style:font-name="Times New Roman" fo:font-size="11pt" officeooo:paragraph-rsid="044b6702" fo:background-color="transparent" style:font-size-asian="11pt" style:font-size-complex="11pt"/>
    </style:style>
    <style:style style:name="P144" style:family="paragraph" style:parent-style-name="Standard">
      <style:paragraph-properties fo:text-align="center" style:justify-single-word="false" style:snap-to-layout-grid="false"/>
      <style:text-properties style:font-name="Times New Roman" fo:font-size="11pt" officeooo:rsid="0034b84e" officeooo:paragraph-rsid="044b6702" fo:background-color="transparent" style:font-size-asian="11pt" style:font-size-complex="11pt"/>
    </style:style>
    <style:style style:name="P145" style:family="paragraph" style:parent-style-name="Standard">
      <style:paragraph-properties fo:text-align="center" style:justify-single-word="false" style:snap-to-layout-grid="false"/>
      <style:text-properties style:font-name="Times New Roman" fo:font-size="11pt" officeooo:rsid="0034b84e" officeooo:paragraph-rsid="044d3ac7" fo:background-color="transparent" style:font-size-asian="11pt" style:font-size-complex="11pt"/>
    </style:style>
    <style:style style:name="P146" style:family="paragraph" style:parent-style-name="Standard">
      <style:paragraph-properties fo:text-align="center" style:justify-single-word="false" style:snap-to-layout-grid="false"/>
      <style:text-properties style:font-name="Times New Roman" fo:font-size="11pt" officeooo:rsid="003c8fb3" officeooo:paragraph-rsid="044b6702" fo:background-color="transparent" style:font-size-asian="11pt" style:font-size-complex="11pt"/>
    </style:style>
    <style:style style:name="P147" style:family="paragraph" style:parent-style-name="Standard">
      <style:paragraph-properties fo:text-align="center" style:justify-single-word="false" style:snap-to-layout-grid="false"/>
      <style:text-properties style:font-name="Times New Roman" fo:font-size="11pt" officeooo:rsid="004154ee" officeooo:paragraph-rsid="044b6702" fo:background-color="transparent" style:font-size-asian="11pt" style:font-size-complex="11pt"/>
    </style:style>
    <style:style style:name="P148" style:family="paragraph" style:parent-style-name="Standard">
      <style:paragraph-properties fo:text-align="center" style:justify-single-word="false" style:snap-to-layout-grid="false"/>
      <style:text-properties style:font-name="Times New Roman" fo:font-size="11pt" officeooo:rsid="003ffb0a" officeooo:paragraph-rsid="044b6702" fo:background-color="transparent" style:font-size-asian="11pt" style:font-size-complex="11pt"/>
    </style:style>
    <style:style style:name="P149" style:family="paragraph" style:parent-style-name="Standard">
      <style:paragraph-properties fo:text-align="center" style:justify-single-word="false" style:snap-to-layout-grid="false"/>
      <style:text-properties style:font-name="Times New Roman" fo:font-size="11pt" officeooo:rsid="0043e028" officeooo:paragraph-rsid="044b6702" fo:background-color="transparent" style:font-size-asian="11pt" style:font-size-complex="11pt"/>
    </style:style>
    <style:style style:name="P150" style:family="paragraph" style:parent-style-name="Standard">
      <style:paragraph-properties fo:text-align="center" style:justify-single-word="false" style:snap-to-layout-grid="false"/>
      <style:text-properties style:font-name="Times New Roman" fo:font-size="11pt" officeooo:rsid="00345337" officeooo:paragraph-rsid="044b6702" fo:background-color="transparent" style:font-size-asian="11pt" style:font-size-complex="11pt"/>
    </style:style>
    <style:style style:name="P151" style:family="paragraph" style:parent-style-name="Standard">
      <style:paragraph-properties fo:text-align="center" style:justify-single-word="false" style:snap-to-layout-grid="false"/>
      <style:text-properties style:font-name="Times New Roman" fo:font-size="11pt" officeooo:rsid="007f5b7d" officeooo:paragraph-rsid="044d3ac7" fo:background-color="transparent" style:font-size-asian="11pt" style:font-size-complex="11pt"/>
    </style:style>
    <style:style style:name="P152" style:family="paragraph" style:parent-style-name="Standard">
      <style:paragraph-properties fo:text-align="center" style:justify-single-word="false" style:snap-to-layout-grid="false"/>
      <style:text-properties style:font-name="Times New Roman" fo:font-size="11pt" officeooo:rsid="00800513" officeooo:paragraph-rsid="044d3ac7" fo:background-color="transparent" style:font-size-asian="11pt" style:font-size-complex="11pt"/>
    </style:style>
    <style:style style:name="P153" style:family="paragraph" style:parent-style-name="Standard">
      <style:paragraph-properties fo:text-align="center" style:justify-single-word="false" style:snap-to-layout-grid="false"/>
      <style:text-properties style:font-name="Times New Roman" fo:font-size="11pt" officeooo:rsid="00813306" officeooo:paragraph-rsid="044d3ac7" fo:background-color="transparent" style:font-size-asian="11pt" style:font-size-complex="11pt"/>
    </style:style>
    <style:style style:name="P154" style:family="paragraph" style:parent-style-name="Standard">
      <style:paragraph-properties fo:text-align="end" style:justify-single-word="false" style:snap-to-layout-grid="false"/>
      <style:text-properties style:font-name="Times New Roman" fo:font-size="11pt" officeooo:rsid="009e291f" officeooo:paragraph-rsid="044d3ac7" fo:background-color="transparent" style:font-size-asian="11pt" style:font-size-complex="11pt"/>
    </style:style>
    <style:style style:name="P155" style:family="paragraph" style:parent-style-name="Standard">
      <style:paragraph-properties fo:text-align="end" style:justify-single-word="false" style:snap-to-layout-grid="false"/>
      <style:text-properties style:font-name="Times New Roman" fo:font-size="11pt" officeooo:rsid="008e7c6e" officeooo:paragraph-rsid="044d3ac7" fo:background-color="transparent" style:font-size-asian="11pt" style:font-size-complex="11pt"/>
    </style:style>
    <style:style style:name="P156" style:family="paragraph" style:parent-style-name="Standard">
      <style:paragraph-properties fo:text-align="end" style:justify-single-word="false" style:snap-to-layout-grid="false"/>
      <style:text-properties style:font-name="Times New Roman" fo:font-size="11pt" officeooo:rsid="009d425a" officeooo:paragraph-rsid="044d3ac7" fo:background-color="transparent" style:font-size-asian="11pt" style:font-size-complex="11pt"/>
    </style:style>
    <style:style style:name="P157" style:family="paragraph" style:parent-style-name="Standard">
      <style:paragraph-properties fo:text-align="center" style:justify-single-word="false" style:snap-to-layout-grid="false"/>
      <style:text-properties style:font-name="Times New Roman" fo:font-size="11pt" officeooo:rsid="002c6ef6" officeooo:paragraph-rsid="044d3ac7" fo:background-color="transparent" style:font-size-asian="11pt" style:font-size-complex="11pt"/>
    </style:style>
    <style:style style:name="P158" style:family="paragraph" style:parent-style-name="Standard">
      <style:paragraph-properties fo:text-align="center" style:justify-single-word="false" style:snap-to-layout-grid="false"/>
      <style:text-properties style:font-name="Times New Roman" fo:font-size="11pt" officeooo:rsid="0029a32c" officeooo:paragraph-rsid="044d3ac7" fo:background-color="transparent" style:font-size-asian="11pt" style:font-size-complex="11pt"/>
    </style:style>
    <style:style style:name="P159" style:family="paragraph" style:parent-style-name="Standard">
      <style:paragraph-properties fo:text-align="center" style:justify-single-word="false" style:snap-to-layout-grid="false"/>
      <style:text-properties style:font-name="Times New Roman" fo:font-size="11pt" officeooo:rsid="00394640" officeooo:paragraph-rsid="044d3ac7" fo:background-color="transparent" style:font-size-asian="11pt" style:font-size-complex="11pt"/>
    </style:style>
    <style:style style:name="P160" style:family="paragraph" style:parent-style-name="Standard">
      <style:paragraph-properties fo:text-align="center" style:justify-single-word="false" style:snap-to-layout-grid="false"/>
      <style:text-properties style:font-name="Times New Roman" fo:font-size="11pt" officeooo:rsid="002d4f0f" officeooo:paragraph-rsid="044d3ac7" fo:background-color="transparent" style:font-size-asian="11pt" style:font-size-complex="11pt"/>
    </style:style>
    <style:style style:name="P161" style:family="paragraph" style:parent-style-name="Standard">
      <style:paragraph-properties fo:text-align="center" style:justify-single-word="false" style:snap-to-layout-grid="false"/>
      <style:text-properties style:font-name="Times New Roman" fo:font-size="11pt" officeooo:rsid="002d75bd" officeooo:paragraph-rsid="044d3ac7" fo:background-color="transparent" style:font-size-asian="11pt" style:font-size-complex="11pt"/>
    </style:style>
    <style:style style:name="P162" style:family="paragraph" style:parent-style-name="Standard">
      <style:paragraph-properties fo:text-align="center" style:justify-single-word="false" style:snap-to-layout-grid="false"/>
      <style:text-properties style:font-name="Times New Roman" fo:font-size="11pt" officeooo:rsid="003e0595" officeooo:paragraph-rsid="044d3ac7" fo:background-color="transparent" style:font-size-asian="11pt" style:font-size-complex="11pt"/>
    </style:style>
    <style:style style:name="P163" style:family="paragraph" style:parent-style-name="Standard">
      <style:paragraph-properties fo:text-align="center" style:justify-single-word="false" style:snap-to-layout-grid="false"/>
      <style:text-properties style:font-name="Times New Roman" fo:font-size="11pt" officeooo:rsid="002b8b80" officeooo:paragraph-rsid="044d3ac7" fo:background-color="transparent" style:font-size-asian="11pt" style:font-size-complex="11pt"/>
    </style:style>
    <style:style style:name="P164" style:family="paragraph" style:parent-style-name="Standard">
      <style:paragraph-properties fo:text-align="end" style:justify-single-word="false" style:snap-to-layout-grid="false"/>
      <style:text-properties style:font-name="Times New Roman" fo:font-size="11pt" officeooo:rsid="00878be0" officeooo:paragraph-rsid="044d3ac7" fo:background-color="#ccff00" style:font-size-asian="11pt" style:font-size-complex="11pt"/>
    </style:style>
    <style:style style:name="P165" style:family="paragraph" style:parent-style-name="Standard">
      <style:paragraph-properties fo:text-align="end" style:justify-single-word="false" style:snap-to-layout-grid="false"/>
      <style:text-properties style:font-name="Times New Roman" fo:font-size="11pt" officeooo:paragraph-rsid="044d3ac7" fo:background-color="#ccff00" style:font-size-asian="11pt" style:font-size-complex="11pt"/>
    </style:style>
    <style:style style:name="P166" style:family="paragraph" style:parent-style-name="Standard">
      <style:paragraph-properties fo:text-align="justify" style:justify-single-word="false" fo:orphans="0" fo:widows="0"/>
      <style:text-properties style:font-name="Times New Roman" fo:font-size="11pt" officeooo:paragraph-rsid="044d3ac7" style:font-name-asian="Batang" style:font-size-asian="11pt" style:font-size-complex="10pt"/>
    </style:style>
    <style:style style:name="P167" style:family="paragraph" style:parent-style-name="Standard">
      <style:paragraph-properties fo:text-align="center" style:justify-single-word="false" style:snap-to-layout-grid="false"/>
      <style:text-properties style:text-outline="false" style:text-line-through-style="none" style:text-line-through-type="none" style:font-name="Times New Roman" fo:font-size="11pt" fo:font-style="normal" fo:text-shadow="none" style:text-underline-style="none" fo:font-weight="normal" officeooo:paragraph-rsid="044d3ac7" style:font-name-asian="Arial3" style:font-size-asian="11pt" style:font-style-asian="normal" style:font-weight-asian="normal" style:font-name-complex="Arial3" style:font-size-complex="11pt" style:font-style-complex="normal" style:font-weight-complex="normal" style:text-emphasize="none" style:text-overline-style="none" style:text-overline-color="font-color"/>
    </style:style>
    <style:style style:name="P168" style:family="paragraph" style:parent-style-name="Standard">
      <style:text-properties officeooo:paragraph-rsid="044d3ac7"/>
    </style:style>
    <style:style style:name="P169" style:family="paragraph" style:parent-style-name="Standard">
      <style:text-properties officeooo:paragraph-rsid="0437e485"/>
    </style:style>
    <style:style style:name="P170" style:family="paragraph" style:parent-style-name="Standard">
      <style:paragraph-properties fo:text-align="center" style:justify-single-word="false" fo:break-before="page"/>
      <style:text-properties fo:color="#008080" fo:font-size="16pt" fo:font-weight="bold" officeooo:paragraph-rsid="04425afc" style:font-size-asian="16pt" style:font-weight-asian="bold" style:font-weight-complex="bold"/>
    </style:style>
    <style:style style:name="P171" style:family="paragraph" style:parent-style-name="Standard">
      <style:paragraph-properties fo:text-align="center" style:justify-single-word="false" fo:break-before="page"/>
      <style:text-properties fo:color="#008080" fo:font-size="16pt" fo:font-weight="bold" officeooo:paragraph-rsid="0445244e" style:font-size-asian="16pt" style:font-weight-asian="bold" style:font-weight-complex="bold"/>
    </style:style>
    <style:style style:name="P172" style:family="paragraph" style:parent-style-name="Standard">
      <style:paragraph-properties fo:margin-top="0.212cm" fo:margin-bottom="0.212cm" loext:contextual-spacing="false"/>
      <style:text-properties fo:font-size="11pt" fo:font-weight="bold" officeooo:paragraph-rsid="0445244e" style:font-size-asian="11pt" style:font-weight-asian="bold" style:font-weight-complex="bold"/>
    </style:style>
    <style:style style:name="P173" style:family="paragraph" style:parent-style-name="Standard">
      <style:paragraph-properties fo:margin-top="0.212cm" fo:margin-bottom="0.212cm" loext:contextual-spacing="false"/>
      <style:text-properties fo:font-size="11pt" fo:font-weight="bold" officeooo:paragraph-rsid="044d3ac7" style:font-size-asian="11pt" style:font-weight-asian="bold" style:font-weight-complex="bold"/>
    </style:style>
    <style:style style:name="P174" style:family="paragraph" style:parent-style-name="Standard">
      <style:paragraph-properties fo:margin-top="0.212cm" fo:margin-bottom="0.212cm" loext:contextual-spacing="false"/>
      <style:text-properties fo:font-size="11pt" fo:font-weight="bold" officeooo:paragraph-rsid="0445244e" fo:background-color="transparent" style:font-size-asian="11pt" style:font-weight-asian="bold" style:font-weight-complex="bold"/>
    </style:style>
    <style:style style:name="P175" style:family="paragraph" style:parent-style-name="Standard">
      <style:paragraph-properties fo:margin-top="0.212cm" fo:margin-bottom="0.212cm" loext:contextual-spacing="false" fo:text-align="center" style:justify-single-word="false">
        <style:tab-stops>
          <style:tab-stop style:position="8.573cm"/>
        </style:tab-stops>
      </style:paragraph-properties>
      <style:text-properties officeooo:paragraph-rsid="04319cde"/>
    </style:style>
    <style:style style:name="P176" style:family="paragraph" style:parent-style-name="Standard">
      <style:paragraph-properties fo:margin-top="0.212cm" fo:margin-bottom="0.212cm" loext:contextual-spacing="false" fo:text-align="start" style:justify-single-word="false"/>
      <style:text-properties style:use-window-font-color="true" style:font-name="Times New Roman" fo:font-size="11pt" fo:language="it" fo:country="IT" fo:font-weight="bold" officeooo:rsid="0adf4b1b" officeooo:paragraph-rsid="044d3ac7" style:letter-kerning="true" fo:background-color="transparent" style:font-name-asian="Times New Roman" style:font-size-asian="11pt" style:language-asian="zh" style:country-asian="CN" style:font-weight-asian="bold" style:font-name-complex="Times New Roman" style:font-size-complex="14pt" style:language-complex="ar" style:country-complex="SA" style:font-weight-complex="bold"/>
    </style:style>
    <style:style style:name="P177" style:family="paragraph" style:parent-style-name="Standard">
      <style:paragraph-properties fo:margin-top="0.212cm" fo:margin-bottom="0.212cm" loext:contextual-spacing="false" fo:text-align="start" style:justify-single-word="false"/>
      <style:text-properties style:use-window-font-color="true" style:font-name="Times New Roman" fo:font-size="11pt" fo:language="it" fo:country="IT" fo:font-weight="bold" officeooo:rsid="0ae40be7" officeooo:paragraph-rsid="044d3ac7" style:letter-kerning="true" fo:background-color="#ffffff" style:font-name-asian="Times New Roman" style:font-size-asian="11pt" style:language-asian="zh" style:country-asian="CN" style:font-weight-asian="bold" style:font-name-complex="Times New Roman" style:font-size-complex="14pt" style:language-complex="ar" style:country-complex="SA" style:font-weight-complex="bold"/>
    </style:style>
    <style:style style:name="P178" style:family="paragraph" style:parent-style-name="Standard">
      <style:paragraph-properties fo:margin-top="0.212cm" fo:margin-bottom="0.212cm" loext:contextual-spacing="false" fo:text-align="center" style:justify-single-word="false"/>
      <style:text-properties style:use-window-font-color="true" fo:font-size="11pt" officeooo:paragraph-rsid="04352a3e" style:font-name-asian="Batang" style:font-size-asian="11pt" style:font-size-complex="10pt"/>
    </style:style>
    <style:style style:name="P179" style:family="paragraph" style:parent-style-name="Standard">
      <style:paragraph-properties fo:margin-top="0.212cm" fo:margin-bottom="0.212cm" loext:contextual-spacing="false" fo:text-align="center" style:justify-single-word="false" style:text-autospace="none">
        <style:tab-stops>
          <style:tab-stop style:position="8.573cm"/>
        </style:tab-stops>
      </style:paragraph-properties>
      <style:text-properties style:font-name="Times New Roman" fo:font-size="11pt" fo:font-weight="normal" officeooo:paragraph-rsid="044b6702" fo:background-color="transparent" style:font-name-asian="Batang" style:font-size-asian="11pt" style:font-weight-asian="normal" style:font-name-complex="Times New Roman" style:font-size-complex="11pt" style:font-weight-complex="normal"/>
    </style:style>
    <style:style style:name="P180" style:family="paragraph" style:parent-style-name="Standard">
      <style:paragraph-properties fo:margin-top="0.212cm" fo:margin-bottom="0.212cm" loext:contextual-spacing="false" fo:text-align="center" style:justify-single-word="false">
        <style:tab-stops>
          <style:tab-stop style:position="8.573cm"/>
        </style:tab-stops>
      </style:paragraph-properties>
      <style:text-properties fo:color="#661900" style:font-name="Times New Roman" fo:font-size="14pt" fo:language="it" fo:country="IT" fo:font-weight="bold" officeooo:paragraph-rsid="0445244e"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181" style:family="paragraph" style:parent-style-name="Standard">
      <style:paragraph-properties fo:margin-top="0.212cm" fo:margin-bottom="0.212cm" loext:contextual-spacing="false" fo:text-align="center" style:justify-single-word="false" fo:break-before="page"/>
      <style:text-properties officeooo:paragraph-rsid="04352a3e"/>
    </style:style>
    <style:style style:name="P182" style:family="paragraph" style:parent-style-name="Standard">
      <style:paragraph-properties fo:margin-top="0.212cm" fo:margin-bottom="0cm" loext:contextual-spacing="false" fo:text-align="center" style:justify-single-word="false"/>
      <style:text-properties officeooo:paragraph-rsid="0445244e"/>
    </style:style>
    <style:style style:name="P183" style:family="paragraph" style:parent-style-name="Standard">
      <style:paragraph-properties fo:margin-top="0.212cm" fo:margin-bottom="0cm" loext:contextual-spacing="false" fo:text-align="center" style:justify-single-word="false"/>
      <style:text-properties officeooo:paragraph-rsid="044b6702"/>
    </style:style>
    <style:style style:name="P184" style:family="paragraph" style:parent-style-name="Standard">
      <style:paragraph-properties fo:margin-top="0.212cm" fo:margin-bottom="0cm" loext:contextual-spacing="false" fo:text-align="center" style:justify-single-word="false"/>
      <style:text-properties officeooo:paragraph-rsid="044d3ac7"/>
    </style:style>
    <style:style style:name="P185" style:family="paragraph" style:parent-style-name="Standard">
      <style:paragraph-properties fo:margin-top="0.212cm" fo:margin-bottom="0cm" loext:contextual-spacing="false"/>
      <style:text-properties fo:font-size="11pt" fo:font-weight="bold" officeooo:paragraph-rsid="04352a3e" style:font-size-asian="11pt" style:font-weight-asian="bold" style:font-weight-complex="bold"/>
    </style:style>
    <style:style style:name="P186" style:family="paragraph" style:parent-style-name="Standard">
      <style:paragraph-properties fo:margin-top="0.212cm" fo:margin-bottom="0cm" loext:contextual-spacing="false"/>
      <style:text-properties fo:font-size="11pt" fo:font-weight="bold" officeooo:paragraph-rsid="0437e485" style:font-size-asian="11pt" style:font-weight-asian="bold" style:font-weight-complex="bold"/>
    </style:style>
    <style:style style:name="P187" style:family="paragraph" style:parent-style-name="Standard">
      <style:paragraph-properties fo:margin-top="0.212cm" fo:margin-bottom="0cm" loext:contextual-spacing="false"/>
      <style:text-properties fo:font-size="11pt" fo:font-weight="bold" officeooo:paragraph-rsid="04425afc" style:font-size-asian="11pt" style:font-weight-asian="bold" style:font-weight-complex="bold"/>
    </style:style>
    <style:style style:name="P188" style:family="paragraph" style:parent-style-name="Standard">
      <style:paragraph-properties fo:margin-top="0.212cm" fo:margin-bottom="0cm" loext:contextual-spacing="false"/>
      <style:text-properties fo:font-size="11pt" fo:font-weight="bold" officeooo:paragraph-rsid="0445244e" style:font-size-asian="11pt" style:font-weight-asian="bold" style:font-weight-complex="bold"/>
    </style:style>
    <style:style style:name="P189" style:family="paragraph" style:parent-style-name="Standard">
      <style:paragraph-properties fo:margin-top="0.212cm" fo:margin-bottom="0cm" loext:contextual-spacing="false"/>
      <style:text-properties fo:font-size="11pt" fo:font-weight="bold" officeooo:paragraph-rsid="044d3ac7" style:font-size-asian="11pt" style:font-weight-asian="bold" style:font-weight-complex="bold"/>
    </style:style>
    <style:style style:name="P190" style:family="paragraph" style:parent-style-name="Standard">
      <style:paragraph-properties fo:margin-top="0.212cm" fo:margin-bottom="0cm" loext:contextual-spacing="false"/>
      <style:text-properties fo:font-size="11pt" fo:font-weight="bold" officeooo:paragraph-rsid="0428ab2e" fo:background-color="transparent" style:font-size-asian="11pt" style:font-weight-asian="bold" style:font-weight-complex="bold"/>
    </style:style>
    <style:style style:name="P191" style:family="paragraph" style:parent-style-name="Standard">
      <style:paragraph-properties fo:margin-top="0.212cm" fo:margin-bottom="0cm" loext:contextual-spacing="false"/>
      <style:text-properties fo:font-size="12pt" fo:font-weight="normal" officeooo:paragraph-rsid="044d3ac7" style:font-size-asian="12pt" style:font-weight-asian="normal" style:font-size-complex="12pt" style:font-weight-complex="normal"/>
    </style:style>
    <style:style style:name="P192" style:family="paragraph" style:parent-style-name="Standard">
      <style:paragraph-properties fo:margin-top="0.212cm" fo:margin-bottom="0cm" loext:contextual-spacing="false" fo:text-align="center" style:justify-single-word="false"/>
      <style:text-properties fo:color="#ff420e" style:font-name="Times New Roman" fo:font-size="14pt" fo:language="it" fo:country="IT" fo:font-weight="bold" officeooo:paragraph-rsid="0448d8f6" style:letter-kerning="true" fo:background-color="transparent"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193" style:family="paragraph" style:parent-style-name="Standard">
      <style:paragraph-properties fo:margin-top="0.212cm" fo:margin-bottom="0cm" loext:contextual-spacing="false" fo:text-align="center" style:justify-single-word="false"/>
      <style:text-properties officeooo:paragraph-rsid="044d3ac7" fo:background-color="transparent"/>
    </style:style>
    <style:style style:name="P194"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45244e"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195"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rsid="0ae15112" officeooo:paragraph-rsid="0445244e"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196"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48d8f6" style:letter-kerning="true" fo:background-color="transparent"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197" style:family="paragraph" style:parent-style-name="Standard">
      <style:paragraph-properties fo:margin-top="0.212cm" fo:margin-bottom="0cm" loext:contextual-spacing="false"/>
      <style:text-properties officeooo:paragraph-rsid="044d3ac7"/>
    </style:style>
    <style:style style:name="P198" style:family="paragraph" style:parent-style-name="Standard">
      <style:paragraph-properties fo:margin-top="0.212cm" fo:margin-bottom="0cm" loext:contextual-spacing="false" fo:text-align="center" style:justify-single-word="false" fo:break-before="page"/>
      <style:text-properties fo:color="#ff420e" fo:font-size="14pt" fo:font-weight="bold" officeooo:paragraph-rsid="044d3ac7" style:font-size-asian="14pt" style:font-weight-asian="bold" style:font-weight-complex="bold"/>
    </style:style>
    <style:style style:name="P199" style:family="paragraph" style:parent-style-name="Heading">
      <style:text-properties fo:color="#000000" style:font-name="Times New Roman" fo:font-size="26pt" style:font-size-asian="26pt" style:font-name-complex="Times New Roman"/>
    </style:style>
    <style:style style:name="P200" style:family="paragraph" style:parent-style-name="Heading">
      <style:text-properties fo:color="#000000" style:font-name="Times New Roman" fo:font-size="36pt" style:font-size-asian="36pt" style:font-name-complex="Times New Roman"/>
    </style:style>
    <style:style style:name="P201" style:family="paragraph" style:parent-style-name="Heading">
      <style:text-properties fo:color="#000000" style:font-name="Times New Roman" fo:font-size="16pt" style:font-size-asian="16pt" style:font-name-complex="Times New Roman"/>
    </style:style>
    <style:style style:name="P202" style:family="paragraph" style:parent-style-name="Heading">
      <style:text-properties fo:color="#000000" style:font-name="Times New Roman" fo:font-size="18pt" style:font-size-asian="15.75pt" style:font-name-complex="Times New Roman" style:font-size-complex="18pt"/>
    </style:style>
    <style:style style:name="P203" style:family="paragraph" style:parent-style-name="Heading">
      <style:text-properties fo:color="#000000" style:font-name="Times New Roman" style:font-name-complex="Times New Roman"/>
    </style:style>
    <style:style style:name="P204" style:family="paragraph" style:parent-style-name="elenco-western">
      <style:paragraph-properties fo:margin-top="0cm" fo:margin-bottom="0cm" loext:contextual-spacing="false"/>
      <style:text-properties style:font-name="Times New Roman" fo:font-size="11pt" officeooo:paragraph-rsid="04352a3e" style:font-name-asian="Batang" style:font-size-asian="11pt" style:font-name-complex="Times New Roman" style:font-size-complex="10pt"/>
    </style:style>
    <style:style style:name="P205" style:family="paragraph" style:parent-style-name="elenco-western">
      <style:paragraph-properties fo:margin-top="0cm" fo:margin-bottom="0cm" loext:contextual-spacing="false"/>
      <style:text-properties style:font-name="Times New Roman" officeooo:paragraph-rsid="04352a3e" style:font-name-asian="Batang" style:font-name-complex="Times New Roman" style:font-size-complex="10pt"/>
    </style:style>
    <style:style style:name="P206" style:family="paragraph" style:parent-style-name="elenco-western">
      <style:paragraph-properties fo:margin-top="0cm" fo:margin-bottom="0cm" loext:contextual-spacing="false" fo:text-align="center" style:justify-single-word="false" style:text-autospace="none"/>
      <style:text-properties fo:color="#008080" style:font-name="Times New Roman" fo:font-size="16pt" fo:font-weight="bold" officeooo:paragraph-rsid="044d3ac7" style:font-size-asian="16pt" style:font-weight-asian="bold" style:font-weight-complex="bold"/>
    </style:style>
    <style:style style:name="P207" style:family="paragraph" style:parent-style-name="elenco-western">
      <style:paragraph-properties fo:margin-top="0cm" fo:margin-bottom="0cm" loext:contextual-spacing="false" fo:text-align="center" style:justify-single-word="false" style:text-autospace="none"/>
      <style:text-properties style:use-window-font-color="true" style:font-name="Times New Roman" fo:font-size="11pt" fo:language="it" fo:country="IT" fo:font-weight="bold" officeooo:rsid="0ae40be7" officeooo:paragraph-rsid="044d3ac7" style:letter-kerning="true" fo:background-color="#ffffff" style:font-name-asian="Times New Roman" style:font-size-asian="11pt" style:language-asian="zh" style:country-asian="CN" style:font-weight-asian="bold" style:font-name-complex="Times New Roman" style:font-size-complex="14pt" style:language-complex="ar" style:country-complex="SA" style:font-weight-complex="bold"/>
    </style:style>
    <style:style style:name="P208" style:family="paragraph" style:parent-style-name="elenco-western">
      <style:paragraph-properties fo:margin-top="0cm" fo:margin-bottom="0cm" loext:contextual-spacing="false" fo:text-align="center" style:justify-single-word="false" fo:break-before="page" style:text-autospace="none"/>
      <style:text-properties fo:color="#008080" style:font-name="Times New Roman" fo:font-size="16pt" fo:font-weight="bold" officeooo:paragraph-rsid="044d3ac7" style:font-size-asian="16pt" style:font-weight-asian="bold" style:font-weight-complex="bold"/>
    </style:style>
    <style:style style:name="P209" style:family="paragraph" style:parent-style-name="Heading_20_5">
      <style:text-properties fo:color="#660066"/>
    </style:style>
    <style:style style:name="P210" style:family="paragraph" style:parent-style-name="Standard">
      <style:paragraph-properties fo:text-align="center" style:justify-single-word="false" fo:break-before="auto" fo:break-after="auto"/>
      <style:text-properties fo:font-size="16pt" fo:font-weight="bold" officeooo:paragraph-rsid="044d3ac7" style:font-size-asian="16pt" style:font-weight-asian="bold" style:font-weight-complex="bold"/>
    </style:style>
    <style:style style:name="P211" style:family="paragraph" style:parent-style-name="Standard">
      <style:paragraph-properties fo:text-align="center" style:justify-single-word="false" fo:break-before="auto" fo:break-after="auto"/>
      <style:text-properties fo:color="#008080" fo:font-size="16pt" fo:font-weight="bold" officeooo:paragraph-rsid="04499a81" style:font-size-asian="16pt" style:font-weight-asian="bold" style:font-weight-complex="bold"/>
    </style:style>
    <style:style style:name="P212" style:family="paragraph" style:parent-style-name="Standard">
      <style:paragraph-properties fo:text-align="center" style:justify-single-word="false" fo:break-before="auto" fo:break-after="auto"/>
      <style:text-properties fo:color="#661900" fo:font-size="11pt" fo:font-weight="normal" officeooo:paragraph-rsid="044d3ac7" style:font-name-asian="Batang" style:font-size-asian="11pt" style:font-weight-asian="normal" style:font-size-complex="11pt" style:font-weight-complex="normal"/>
    </style:style>
    <style:style style:name="P213" style:family="paragraph" style:parent-style-name="Text_20_body">
      <style:text-properties style:use-window-font-color="true" fo:font-weight="normal" officeooo:rsid="000b327a" officeooo:paragraph-rsid="044d3ac7" style:font-weight-asian="normal" style:font-weight-complex="normal"/>
    </style:style>
    <style:style style:name="P214" style:family="paragraph" style:parent-style-name="Subtitle">
      <style:text-properties fo:font-size="11pt" officeooo:paragraph-rsid="044b6702" style:font-size-asian="11pt" style:font-size-complex="11pt"/>
    </style:style>
    <style:style style:name="P215" style:family="paragraph" style:parent-style-name="Subtitle">
      <style:text-properties fo:font-size="11pt" officeooo:paragraph-rsid="044d3ac7" style:font-size-asian="11pt" style:font-size-complex="11pt"/>
    </style:style>
    <style:style style:name="P216" style:family="paragraph" style:parent-style-name="Standard">
      <style:paragraph-properties fo:margin-left="0cm" fo:margin-right="0.499cm" fo:text-align="center" style:justify-single-word="false" fo:orphans="2" fo:widows="2" fo:text-indent="0cm" style:auto-text-indent="false" style:snap-to-layout-grid="false" style:writing-mode="lr-tb"/>
      <style:text-properties style:use-window-font-color="true" style:font-name="Times New Roman" fo:font-size="11pt" fo:language="it" fo:country="IT" officeooo:rsid="001449f5" officeooo:paragraph-rsid="044d3ac7" style:font-name-asian="Times New Roman" style:font-size-asian="11pt" style:font-name-complex="Times New Roman" style:font-size-complex="11pt" style:language-complex="ar" style:country-complex="SA"/>
    </style:style>
    <style:style style:name="P217"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56739a" officeooo:paragraph-rsid="044b6702" style:font-size-asian="11pt" style:font-size-complex="11pt"/>
    </style:style>
    <style:style style:name="P218"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7f19c6" officeooo:paragraph-rsid="044b6702" style:font-size-asian="11pt" style:font-size-complex="11pt"/>
    </style:style>
    <style:style style:name="P219" style:family="paragraph" style:parent-style-name="Standard">
      <style:paragraph-properties fo:margin-left="0cm" fo:margin-right="0.499cm" fo:text-align="center" style:justify-single-word="false" fo:text-indent="0cm" style:auto-text-indent="false" style:snap-to-layout-grid="false"/>
      <style:text-properties fo:font-size="11pt" officeooo:rsid="0031f28a" officeooo:paragraph-rsid="044d3ac7" style:font-size-asian="11pt" style:font-size-complex="11pt"/>
    </style:style>
    <style:style style:name="P220" style:family="paragraph" style:parent-style-name="Heading">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style:font-name="Arial" fo:font-size="20pt" fo:font-style="italic" fo:text-shadow="1pt 1pt" fo:font-weight="bold" officeooo:rsid="0420e814" officeooo:paragraph-rsid="044b6702" style:font-size-asian="20pt" style:font-style-asian="italic" style:font-weight-asian="bold" style:font-size-complex="20pt" style:font-style-complex="italic" style:font-weight-complex="bold"/>
    </style:style>
    <style:style style:name="P221" style:family="paragraph" style:parent-style-name="Subtitle">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fo:font-size="15pt" fo:font-style="italic" fo:text-shadow="1pt 1pt" fo:font-weight="bold" officeooo:rsid="0420e814" officeooo:paragraph-rsid="044b6702" style:font-size-asian="13.1000003814697pt" style:font-style-asian="italic" style:font-weight-asian="bold" style:font-size-complex="15pt" style:font-style-complex="italic" style:font-weight-complex="bold"/>
    </style:style>
    <style:style style:name="P222" style:family="paragraph" style:parent-style-name="Subtitle">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fo:font-size="20pt" fo:font-style="italic" fo:text-shadow="1pt 1pt" fo:font-weight="bold" officeooo:rsid="04432a8c" officeooo:paragraph-rsid="04432a8c" style:font-size-asian="20pt" style:font-style-asian="italic" style:font-weight-asian="bold" style:font-size-complex="20pt" style:font-style-complex="italic" style:font-weight-complex="bold"/>
    </style:style>
    <style:style style:name="P223" style:family="paragraph" style:parent-style-name="Text_20_body">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style:font-name="Arial" fo:font-size="20pt" fo:font-style="italic" fo:text-shadow="1pt 1pt" fo:font-weight="bold" officeooo:rsid="044b6702" officeooo:paragraph-rsid="04432a8c" style:font-size-asian="20pt" style:font-style-asian="italic" style:font-weight-asian="bold" style:font-size-complex="20pt" style:font-style-complex="italic" style:font-weight-complex="bold"/>
    </style:style>
    <style:style style:name="P224" style:family="paragraph" style:parent-style-name="Standard">
      <loext:graphic-properties draw:fill="none"/>
      <style:paragraph-properties fo:margin-left="0.101cm" fo:margin-right="0cm" fo:text-align="center" style:justify-single-word="false" fo:orphans="2" fo:widows="2" fo:hyphenation-ladder-count="no-limit" fo:text-indent="0cm" style:auto-text-indent="false" fo:background-color="transparent" style:snap-to-layout-grid="false"/>
      <style:text-properties fo:font-size="11pt" officeooo:paragraph-rsid="044d3ac7" style:font-size-asian="11pt" style:font-size-complex="11pt" fo:hyphenate="false" fo:hyphenation-remain-char-count="2" fo:hyphenation-push-char-count="2"/>
    </style:style>
    <style:style style:name="P225" style:family="paragraph" style:parent-style-name="Text_20_body">
      <style:paragraph-properties fo:text-align="center" style:justify-single-word="false"/>
      <style:text-properties style:use-window-font-color="true" fo:font-weight="normal" officeooo:rsid="000b327a" officeooo:paragraph-rsid="04558a62" style:font-weight-asian="normal" style:font-weight-complex="normal"/>
    </style:style>
    <style:style style:name="P226" style:family="paragraph" style:parent-style-name="Standard" style:master-page-name="Landscape">
      <style:paragraph-properties fo:text-align="center" style:justify-single-word="false" style:page-number="auto" fo:break-before="page"/>
      <style:text-properties fo:color="#660066" fo:font-size="16pt" fo:font-weight="bold" officeooo:paragraph-rsid="04319cde" style:font-size-asian="16pt" style:font-weight-asian="bold" style:font-weight-complex="bold"/>
    </style:style>
    <style:style style:name="P227" style:family="paragraph" style:parent-style-name="Standard">
      <style:paragraph-properties fo:text-align="justify" style:justify-single-word="false" style:text-autospace="none"/>
      <style:text-properties fo:font-size="11pt" officeooo:paragraph-rsid="04558a62" style:font-name-asian="Batang" style:font-size-asian="11pt"/>
    </style:style>
    <style:style style:name="P228" style:family="paragraph" style:parent-style-name="Standard">
      <style:paragraph-properties style:snap-to-layout-grid="false"/>
      <style:text-properties fo:font-size="11pt" officeooo:paragraph-rsid="04558a62" style:font-size-asian="11pt" style:font-size-complex="10pt"/>
    </style:style>
    <style:style style:name="P229" style:family="paragraph" style:parent-style-name="Standard">
      <style:paragraph-properties fo:text-align="center" style:justify-single-word="false" style:snap-to-layout-grid="false"/>
      <style:text-properties fo:font-size="11pt" officeooo:paragraph-rsid="04558a62" style:font-size-asian="11pt" style:font-size-complex="10pt"/>
    </style:style>
    <style:style style:name="P230" style:family="paragraph" style:parent-style-name="Standard">
      <style:paragraph-properties fo:text-align="justify" style:justify-single-word="false" style:snap-to-layout-grid="false"/>
      <style:text-properties fo:font-size="11pt" officeooo:paragraph-rsid="04558a62" style:font-size-asian="11pt" style:font-size-complex="10pt"/>
    </style:style>
    <style:style style:name="P231" style:family="paragraph" style:parent-style-name="Standard">
      <style:paragraph-properties fo:text-align="justify" style:justify-single-word="false" style:snap-to-layout-grid="false"/>
      <style:text-properties fo:font-size="11pt" officeooo:rsid="0626b4e8" officeooo:paragraph-rsid="04558a62" style:font-size-asian="11pt" style:font-size-complex="10pt"/>
    </style:style>
    <style:style style:name="P232" style:family="paragraph" style:parent-style-name="Standard">
      <style:paragraph-properties fo:text-align="center" style:justify-single-word="false" style:snap-to-layout-grid="false"/>
      <style:text-properties fo:font-size="11pt" officeooo:paragraph-rsid="04558a62" style:font-size-asian="11pt" style:font-size-complex="11pt"/>
    </style:style>
    <style:style style:name="P233" style:family="paragraph" style:parent-style-name="Standard">
      <style:paragraph-properties fo:text-align="center" style:justify-single-word="false" style:text-autospace="none"/>
      <style:text-properties fo:font-size="11pt" officeooo:paragraph-rsid="04558a62" style:font-size-asian="11pt" style:font-size-complex="11pt"/>
    </style:style>
    <style:style style:name="P234" style:family="paragraph" style:parent-style-name="Standard">
      <style:paragraph-properties fo:text-align="center" style:justify-single-word="false" style:snap-to-layout-grid="false"/>
      <style:text-properties fo:font-size="11pt" officeooo:rsid="0116800b" officeooo:paragraph-rsid="04558a62" style:font-size-asian="11pt" style:font-size-complex="11pt"/>
    </style:style>
    <style:style style:name="P235" style:family="paragraph" style:parent-style-name="Standard">
      <style:paragraph-properties fo:text-align="center" style:justify-single-word="false" style:snap-to-layout-grid="false"/>
      <style:text-properties fo:font-size="11pt" officeooo:rsid="0117ce89" officeooo:paragraph-rsid="04558a62" style:font-size-asian="11pt" style:font-size-complex="11pt"/>
    </style:style>
    <style:style style:name="P236" style:family="paragraph" style:parent-style-name="Standard">
      <style:paragraph-properties fo:text-align="center" style:justify-single-word="false" style:snap-to-layout-grid="false"/>
      <style:text-properties fo:font-size="11pt" officeooo:rsid="01387f6d" officeooo:paragraph-rsid="04558a62" style:font-size-asian="11pt" style:font-size-complex="11pt"/>
    </style:style>
    <style:style style:name="P237" style:family="paragraph" style:parent-style-name="Standard">
      <style:paragraph-properties fo:text-align="center" style:justify-single-word="false" style:snap-to-layout-grid="false"/>
      <style:text-properties fo:font-size="11pt" officeooo:rsid="01228e64" officeooo:paragraph-rsid="04558a62" style:font-size-asian="11pt" style:font-size-complex="11pt"/>
    </style:style>
    <style:style style:name="P238" style:family="paragraph" style:parent-style-name="Standard">
      <style:paragraph-properties fo:text-align="center" style:justify-single-word="false" style:snap-to-layout-grid="false"/>
      <style:text-properties fo:font-size="11pt" officeooo:rsid="01268be9" officeooo:paragraph-rsid="04558a62" style:font-size-asian="11pt" style:font-size-complex="11pt"/>
    </style:style>
    <style:style style:name="P239" style:family="paragraph" style:parent-style-name="Standard">
      <style:paragraph-properties fo:text-align="center" style:justify-single-word="false" style:snap-to-layout-grid="false"/>
      <style:text-properties fo:font-size="11pt" officeooo:rsid="01273712" officeooo:paragraph-rsid="04558a62" style:font-size-asian="11pt" style:font-size-complex="11pt"/>
    </style:style>
    <style:style style:name="P240" style:family="paragraph" style:parent-style-name="Standard">
      <style:paragraph-properties fo:text-align="center" style:justify-single-word="false" style:snap-to-layout-grid="false"/>
      <style:text-properties fo:font-size="11pt" officeooo:rsid="0124c6ee" officeooo:paragraph-rsid="04558a62" style:font-size-asian="11pt" style:font-size-complex="11pt"/>
    </style:style>
    <style:style style:name="P241" style:family="paragraph" style:parent-style-name="Standard">
      <style:paragraph-properties fo:text-align="center" style:justify-single-word="false" style:snap-to-layout-grid="false"/>
      <style:text-properties fo:font-size="11pt" officeooo:rsid="01261d28" officeooo:paragraph-rsid="04558a62" style:font-size-asian="11pt" style:font-size-complex="11pt"/>
    </style:style>
    <style:style style:name="P242" style:family="paragraph" style:parent-style-name="Standard">
      <style:paragraph-properties fo:text-align="center" style:justify-single-word="false" style:snap-to-layout-grid="false"/>
      <style:text-properties fo:font-size="11pt" officeooo:rsid="012a7fc0" officeooo:paragraph-rsid="04558a62" style:font-size-asian="11pt" style:font-size-complex="11pt"/>
    </style:style>
    <style:style style:name="P243" style:family="paragraph" style:parent-style-name="Standard">
      <style:paragraph-properties style:snap-to-layout-grid="false"/>
      <style:text-properties fo:font-size="11pt" officeooo:paragraph-rsid="04558a62" style:font-size-asian="11pt" style:font-size-complex="11pt"/>
    </style:style>
    <style:style style:name="P244" style:family="paragraph" style:parent-style-name="Standard">
      <style:paragraph-properties fo:text-align="center" style:justify-single-word="false" style:snap-to-layout-grid="false"/>
      <style:text-properties fo:font-size="11pt" officeooo:rsid="0030a065" officeooo:paragraph-rsid="04558a62" style:font-size-asian="11pt" style:font-size-complex="11pt"/>
    </style:style>
    <style:style style:name="P245" style:family="paragraph" style:parent-style-name="Standard">
      <style:paragraph-properties fo:text-align="center" style:justify-single-word="false" style:snap-to-layout-grid="false"/>
      <style:text-properties fo:font-size="11pt" officeooo:rsid="0120dedc" officeooo:paragraph-rsid="04558a62" style:font-size-asian="11pt" style:font-size-complex="11pt"/>
    </style:style>
    <style:style style:name="P246" style:family="paragraph" style:parent-style-name="Standard">
      <style:paragraph-properties fo:text-align="center" style:justify-single-word="false" style:snap-to-layout-grid="false"/>
      <style:text-properties fo:font-size="11pt" officeooo:rsid="0031f28a" officeooo:paragraph-rsid="04558a62" style:font-size-asian="11pt" style:font-size-complex="11pt"/>
    </style:style>
    <style:style style:name="P247" style:family="paragraph" style:parent-style-name="Standard">
      <style:paragraph-properties fo:text-align="center" style:justify-single-word="false" style:snap-to-layout-grid="false"/>
      <style:text-properties fo:font-size="11pt" officeooo:rsid="01214a2e" officeooo:paragraph-rsid="04558a62" style:font-size-asian="11pt" style:font-size-complex="11pt"/>
    </style:style>
    <style:style style:name="P248" style:family="paragraph" style:parent-style-name="Standard">
      <style:paragraph-properties fo:text-align="center" style:justify-single-word="false" style:snap-to-layout-grid="false"/>
      <style:text-properties fo:font-size="11pt" officeooo:rsid="00327f35" officeooo:paragraph-rsid="04558a62" style:font-size-asian="11pt" style:font-size-complex="11pt"/>
    </style:style>
    <style:style style:name="P249" style:family="paragraph" style:parent-style-name="Standard">
      <style:paragraph-properties fo:text-align="start" style:justify-single-word="false" style:snap-to-layout-grid="false"/>
      <style:text-properties fo:font-size="11pt" officeooo:paragraph-rsid="04558a62" style:font-size-asian="11pt" style:font-size-complex="11pt"/>
    </style:style>
    <style:style style:name="P250" style:family="paragraph" style:parent-style-name="Standard">
      <style:paragraph-properties fo:text-align="start" style:justify-single-word="false" style:text-autospace="none"/>
      <style:text-properties fo:font-size="11pt" officeooo:paragraph-rsid="04558a62" style:font-size-asian="11pt" style:font-size-complex="11pt"/>
    </style:style>
    <style:style style:name="P251" style:family="paragraph" style:parent-style-name="Standard">
      <style:paragraph-properties fo:text-align="center" style:justify-single-word="false" style:snap-to-layout-grid="false"/>
      <style:text-properties fo:font-size="11pt" officeooo:rsid="00346e4b" officeooo:paragraph-rsid="04558a62" style:font-size-asian="11pt" style:font-size-complex="11pt"/>
    </style:style>
    <style:style style:name="P252" style:family="paragraph" style:parent-style-name="Standard">
      <style:paragraph-properties fo:text-align="center" style:justify-single-word="false" style:snap-to-layout-grid="false"/>
      <style:text-properties fo:font-size="11pt" officeooo:rsid="0122db89" officeooo:paragraph-rsid="04558a62" style:font-size-asian="11pt" style:font-size-complex="11pt"/>
    </style:style>
    <style:style style:name="P253" style:family="paragraph" style:parent-style-name="Standard">
      <style:paragraph-properties fo:text-align="center" style:justify-single-word="false" style:snap-to-layout-grid="false"/>
      <style:text-properties fo:font-size="11pt" officeooo:rsid="012cacad" officeooo:paragraph-rsid="04558a62" style:font-size-asian="11pt" style:font-size-complex="11pt"/>
    </style:style>
    <style:style style:name="P254" style:family="paragraph" style:parent-style-name="Standard">
      <style:paragraph-properties fo:text-align="center" style:justify-single-word="false" style:snap-to-layout-grid="false"/>
      <style:text-properties fo:font-size="11pt" officeooo:rsid="01196d80" officeooo:paragraph-rsid="04558a62" style:font-size-asian="11pt" style:font-size-complex="11pt"/>
    </style:style>
    <style:style style:name="P255" style:family="paragraph" style:parent-style-name="Standard">
      <style:paragraph-properties fo:text-align="center" style:justify-single-word="false" style:snap-to-layout-grid="false"/>
      <style:text-properties fo:font-size="11pt" officeooo:rsid="011ad732" officeooo:paragraph-rsid="04558a62" style:font-size-asian="11pt" style:font-size-complex="11pt"/>
    </style:style>
    <style:style style:name="P256" style:family="paragraph" style:parent-style-name="Standard">
      <style:paragraph-properties fo:text-align="center" style:justify-single-word="false" style:snap-to-layout-grid="false"/>
      <style:text-properties fo:font-size="11pt" officeooo:rsid="011baf02" officeooo:paragraph-rsid="04558a62" style:font-size-asian="11pt" style:font-size-complex="11pt"/>
    </style:style>
    <style:style style:name="P257" style:family="paragraph" style:parent-style-name="Standard">
      <style:paragraph-properties fo:text-align="center" style:justify-single-word="false" style:snap-to-layout-grid="false"/>
      <style:text-properties fo:font-size="11pt" officeooo:rsid="01190009" officeooo:paragraph-rsid="04558a62" style:font-size-asian="11pt" style:font-size-complex="11pt"/>
    </style:style>
    <style:style style:name="P258" style:family="paragraph" style:parent-style-name="Standard">
      <style:paragraph-properties fo:text-align="center" style:justify-single-word="false" style:snap-to-layout-grid="false"/>
      <style:text-properties fo:font-size="11pt" officeooo:rsid="0118f94c" officeooo:paragraph-rsid="04558a62" style:font-size-asian="11pt" style:font-size-complex="11pt"/>
    </style:style>
    <style:style style:name="P259" style:family="paragraph" style:parent-style-name="Standard">
      <style:paragraph-properties fo:text-align="center" style:justify-single-word="false" style:snap-to-layout-grid="false"/>
      <style:text-properties fo:font-size="11pt" officeooo:rsid="01179b97" officeooo:paragraph-rsid="04558a62" style:font-size-asian="11pt" style:font-size-complex="11pt"/>
    </style:style>
    <style:style style:name="P260" style:family="paragraph" style:parent-style-name="Standard">
      <style:paragraph-properties fo:text-align="center" style:justify-single-word="false" style:text-autospace="none"/>
      <style:text-properties fo:font-size="11pt" officeooo:rsid="006dc901" officeooo:paragraph-rsid="04558a62" style:font-size-asian="11pt" style:font-size-complex="11pt"/>
    </style:style>
    <style:style style:name="P261" style:family="paragraph" style:parent-style-name="Standard">
      <style:paragraph-properties fo:text-align="center" style:justify-single-word="false" style:text-autospace="none"/>
      <style:text-properties fo:font-size="11pt" officeooo:rsid="0800aec5" officeooo:paragraph-rsid="04558a62" style:font-size-asian="11pt" style:font-size-complex="11pt"/>
    </style:style>
    <style:style style:name="P262" style:family="paragraph" style:parent-style-name="Standard">
      <style:paragraph-properties fo:text-align="center" style:justify-single-word="false" style:snap-to-layout-grid="false"/>
      <style:text-properties fo:font-size="11pt" officeooo:rsid="0800aec5" officeooo:paragraph-rsid="04558a62" style:font-size-asian="11pt" style:font-size-complex="11pt"/>
    </style:style>
    <style:style style:name="P263" style:family="paragraph" style:parent-style-name="Standard">
      <style:paragraph-properties fo:text-align="center" style:justify-single-word="false" style:text-autospace="none"/>
      <style:text-properties fo:font-size="11pt" officeooo:rsid="00885645" officeooo:paragraph-rsid="04558a62" style:font-size-asian="11pt" style:font-size-complex="11pt"/>
    </style:style>
    <style:style style:name="P264" style:family="paragraph" style:parent-style-name="Standard">
      <style:paragraph-properties fo:text-align="center" style:justify-single-word="false" style:text-autospace="none"/>
      <style:text-properties fo:font-size="11pt" officeooo:rsid="012e0dd0" officeooo:paragraph-rsid="04558a62" style:font-size-asian="11pt" style:font-size-complex="11pt"/>
    </style:style>
    <style:style style:name="P265" style:family="paragraph" style:parent-style-name="Standard">
      <style:paragraph-properties fo:text-align="center" style:justify-single-word="false" style:text-autospace="none"/>
      <style:text-properties fo:font-size="11pt" officeooo:rsid="0130cdcc" officeooo:paragraph-rsid="04558a62" style:font-size-asian="11pt" style:font-size-complex="11pt"/>
    </style:style>
    <style:style style:name="P266" style:family="paragraph" style:parent-style-name="Standard">
      <style:paragraph-properties fo:text-align="justify" style:justify-single-word="false" style:text-autospace="none"/>
      <style:text-properties fo:font-size="11pt" officeooo:rsid="011b7ac2" officeooo:paragraph-rsid="04558a62" style:font-size-asian="11pt" style:font-size-complex="11pt"/>
    </style:style>
    <style:style style:name="P267" style:family="paragraph" style:parent-style-name="Standard">
      <style:paragraph-properties fo:text-align="center" style:justify-single-word="false" style:text-autospace="none"/>
      <style:text-properties fo:font-size="11pt" officeooo:rsid="011b7ac2" officeooo:paragraph-rsid="04558a62" style:font-size-asian="11pt" style:font-size-complex="11pt"/>
    </style:style>
    <style:style style:name="P268" style:family="paragraph" style:parent-style-name="Standard">
      <style:paragraph-properties fo:text-align="justify" style:justify-single-word="false" style:text-autospace="none"/>
      <style:text-properties fo:font-size="11pt" officeooo:rsid="011c7c0a" officeooo:paragraph-rsid="04558a62" style:font-size-asian="11pt" style:font-size-complex="11pt"/>
    </style:style>
    <style:style style:name="P269" style:family="paragraph" style:parent-style-name="Standard">
      <style:paragraph-properties fo:text-align="justify" style:justify-single-word="false" style:text-autospace="none"/>
      <style:text-properties fo:font-size="11pt" officeooo:rsid="011e6dcf" officeooo:paragraph-rsid="04558a62" style:font-size-asian="11pt" style:font-size-complex="11pt"/>
    </style:style>
    <style:style style:name="P270" style:family="paragraph" style:parent-style-name="Standard">
      <style:paragraph-properties fo:text-align="justify" style:justify-single-word="false" style:text-autospace="none"/>
      <style:text-properties fo:font-size="11pt" officeooo:rsid="011e7e46" officeooo:paragraph-rsid="04558a62" style:font-size-asian="11pt" style:font-size-complex="11pt"/>
    </style:style>
    <style:style style:name="P271" style:family="paragraph" style:parent-style-name="Standard">
      <style:paragraph-properties fo:text-align="justify" style:justify-single-word="false" style:text-autospace="none"/>
      <style:text-properties fo:font-size="11pt" officeooo:rsid="011ea376" officeooo:paragraph-rsid="04558a62" style:font-size-asian="11pt" style:font-size-complex="11pt"/>
    </style:style>
    <style:style style:name="P272" style:family="paragraph" style:parent-style-name="Standard">
      <style:paragraph-properties fo:text-align="justify" style:justify-single-word="false" style:text-autospace="none"/>
      <style:text-properties fo:font-size="11pt" officeooo:rsid="0121d745" officeooo:paragraph-rsid="04558a62" style:font-size-asian="11pt" style:font-size-complex="11pt"/>
    </style:style>
    <style:style style:name="P273" style:family="paragraph" style:parent-style-name="Standard">
      <style:paragraph-properties fo:text-align="center" style:justify-single-word="false" style:snap-to-layout-grid="false"/>
      <style:text-properties fo:font-size="11pt" fo:font-weight="normal" officeooo:rsid="006c3d45" officeooo:paragraph-rsid="04558a62" style:font-size-asian="11pt" style:font-weight-asian="normal" style:font-size-complex="11pt" style:font-weight-complex="normal"/>
    </style:style>
    <style:style style:name="P274" style:family="paragraph" style:parent-style-name="Standard">
      <style:paragraph-properties fo:text-align="center" style:justify-single-word="false" style:snap-to-layout-grid="false"/>
      <style:text-properties fo:font-size="11pt" fo:font-weight="normal" officeooo:rsid="00942031" officeooo:paragraph-rsid="04558a62" style:font-size-asian="11pt" style:font-weight-asian="normal" style:font-size-complex="11pt" style:font-weight-complex="normal"/>
    </style:style>
    <style:style style:name="P275" style:family="paragraph" style:parent-style-name="Standard">
      <style:paragraph-properties fo:text-align="center" style:justify-single-word="false" style:snap-to-layout-grid="false"/>
      <style:text-properties fo:font-size="11pt" fo:font-weight="normal" officeooo:rsid="006cf37d" officeooo:paragraph-rsid="04558a62" style:font-size-asian="11pt" style:font-weight-asian="normal" style:font-size-complex="11pt" style:font-weight-complex="normal"/>
    </style:style>
    <style:style style:name="P276" style:family="paragraph" style:parent-style-name="Standard">
      <style:paragraph-properties fo:text-align="center" style:justify-single-word="false" style:snap-to-layout-grid="false"/>
      <style:text-properties fo:font-size="11pt" fo:font-weight="normal" officeooo:rsid="0071664d" officeooo:paragraph-rsid="04558a62" style:font-size-asian="11pt" style:font-weight-asian="normal" style:font-size-complex="11pt" style:font-weight-complex="normal"/>
    </style:style>
    <style:style style:name="P277" style:family="paragraph" style:parent-style-name="Standard">
      <style:paragraph-properties fo:text-align="center" style:justify-single-word="false" style:snap-to-layout-grid="false"/>
      <style:text-properties fo:font-size="11pt" fo:font-weight="normal" officeooo:rsid="006e79de" officeooo:paragraph-rsid="04558a62" style:font-size-asian="11pt" style:font-weight-asian="normal" style:font-size-complex="11pt" style:font-weight-complex="normal"/>
    </style:style>
    <style:style style:name="P278" style:family="paragraph" style:parent-style-name="Standard">
      <style:paragraph-properties fo:text-align="center" style:justify-single-word="false" style:snap-to-layout-grid="false"/>
      <style:text-properties fo:font-size="11pt" fo:font-weight="normal" officeooo:rsid="00753d54" officeooo:paragraph-rsid="04558a62" style:font-size-asian="11pt" style:font-weight-asian="normal" style:font-size-complex="11pt" style:font-weight-complex="normal"/>
    </style:style>
    <style:style style:name="P279" style:family="paragraph" style:parent-style-name="Standard">
      <style:paragraph-properties fo:text-align="center" style:justify-single-word="false" style:snap-to-layout-grid="false"/>
      <style:text-properties fo:font-size="11pt" fo:font-weight="normal" officeooo:rsid="00725969" officeooo:paragraph-rsid="04558a62" style:font-size-asian="11pt" style:font-weight-asian="normal" style:font-size-complex="11pt" style:font-weight-complex="normal"/>
    </style:style>
    <style:style style:name="P280" style:family="paragraph" style:parent-style-name="Standard">
      <style:paragraph-properties fo:text-align="center" style:justify-single-word="false" style:snap-to-layout-grid="false"/>
      <style:text-properties fo:font-size="11pt" fo:font-weight="normal" officeooo:rsid="00723fce" officeooo:paragraph-rsid="04558a62" style:font-size-asian="11pt" style:font-weight-asian="normal" style:font-size-complex="11pt" style:font-weight-complex="normal"/>
    </style:style>
    <style:style style:name="P281" style:family="paragraph" style:parent-style-name="Standard">
      <style:paragraph-properties fo:text-align="center" style:justify-single-word="false" style:snap-to-layout-grid="false"/>
      <style:text-properties fo:font-size="11pt" fo:font-weight="normal" officeooo:rsid="007d61fb" officeooo:paragraph-rsid="04558a62" style:font-size-asian="11pt" style:font-weight-asian="normal" style:font-size-complex="11pt" style:font-weight-complex="normal"/>
    </style:style>
    <style:style style:name="P282" style:family="paragraph" style:parent-style-name="Standard">
      <style:paragraph-properties fo:text-align="center" style:justify-single-word="false" style:snap-to-layout-grid="false"/>
      <style:text-properties fo:font-size="11pt" officeooo:paragraph-rsid="04558a62" fo:background-color="transparent" style:font-size-asian="11pt" style:font-size-complex="11pt"/>
    </style:style>
    <style:style style:name="P283" style:family="paragraph" style:parent-style-name="Standard">
      <style:paragraph-properties fo:text-align="center" style:justify-single-word="false" style:snap-to-layout-grid="false"/>
      <style:text-properties fo:font-size="11pt" officeooo:rsid="00c05cbf" officeooo:paragraph-rsid="04558a62" fo:background-color="transparent" style:font-size-asian="11pt" style:font-size-complex="11pt"/>
    </style:style>
    <style:style style:name="P284" style:family="paragraph" style:parent-style-name="Standard">
      <style:paragraph-properties fo:text-align="center" style:justify-single-word="false" style:text-autospace="none"/>
      <style:text-properties fo:font-size="11pt" officeooo:rsid="00885645" officeooo:paragraph-rsid="04558a62" fo:background-color="transparent" style:font-size-asian="11pt" style:font-size-complex="11pt"/>
    </style:style>
    <style:style style:name="P285" style:family="paragraph" style:parent-style-name="Standard">
      <style:paragraph-properties fo:text-align="start" style:justify-single-word="false" style:text-autospace="none"/>
      <style:text-properties fo:font-size="11pt" officeooo:paragraph-rsid="04558a62" fo:background-color="transparent" style:font-size-asian="11pt" style:font-size-complex="11pt"/>
    </style:style>
    <style:style style:name="P286" style:family="paragraph" style:parent-style-name="Standard">
      <style:paragraph-properties fo:text-align="center" style:justify-single-word="false" style:snap-to-layout-grid="false"/>
      <style:text-properties fo:font-size="11pt" officeooo:rsid="00c0e988" officeooo:paragraph-rsid="04558a62" fo:background-color="transparent" style:font-size-asian="11pt" style:font-size-complex="11pt"/>
    </style:style>
    <style:style style:name="P287" style:family="paragraph" style:parent-style-name="Standard">
      <style:paragraph-properties fo:text-align="start" style:justify-single-word="false" style:text-autospace="none"/>
      <style:text-properties fo:font-size="11pt" officeooo:rsid="00719ed7" officeooo:paragraph-rsid="04558a62" fo:background-color="transparent" style:font-size-asian="11pt" style:font-size-complex="11pt"/>
    </style:style>
    <style:style style:name="P288" style:family="paragraph" style:parent-style-name="Standard">
      <style:paragraph-properties fo:text-align="start" style:justify-single-word="false" style:text-autospace="none"/>
      <style:text-properties fo:font-size="11pt" officeooo:rsid="0072e6a0" officeooo:paragraph-rsid="04558a62" fo:background-color="transparent" style:font-size-asian="11pt" style:font-size-complex="11pt"/>
    </style:style>
    <style:style style:name="P289" style:family="paragraph" style:parent-style-name="Standard">
      <style:paragraph-properties fo:text-align="center" style:justify-single-word="false" style:snap-to-layout-grid="false"/>
      <style:text-properties fo:font-size="11pt" officeooo:paragraph-rsid="04558a62" style:font-name-asian="Arial Unicode MS" style:font-size-asian="11pt" style:font-size-complex="10pt"/>
    </style:style>
    <style:style style:name="P290" style:family="paragraph" style:parent-style-name="Standard">
      <style:paragraph-properties fo:text-align="center" style:justify-single-word="false" style:snap-to-layout-grid="false"/>
      <style:text-properties fo:font-size="11pt" officeooo:rsid="00e1c3e2" officeooo:paragraph-rsid="04558a62" style:font-name-asian="Arial Unicode MS" style:font-size-asian="11pt" style:font-size-complex="10pt"/>
    </style:style>
    <style:style style:name="P291" style:family="paragraph" style:parent-style-name="Standard">
      <style:paragraph-properties fo:text-align="justify" style:justify-single-word="false" style:text-autospace="none"/>
      <style:text-properties style:font-name="Times New Roman" officeooo:paragraph-rsid="04558a62"/>
    </style:style>
    <style:style style:name="P292" style:family="paragraph" style:parent-style-name="Standard">
      <style:paragraph-properties fo:text-align="justify" style:justify-single-word="false" fo:orphans="0" fo:widows="0"/>
      <style:text-properties style:font-name="Times New Roman" officeooo:paragraph-rsid="04569828"/>
    </style:style>
    <style:style style:name="P293" style:family="paragraph" style:parent-style-name="Standard">
      <style:paragraph-properties fo:text-align="center" style:justify-single-word="false" style:snap-to-layout-grid="false"/>
      <style:text-properties style:font-name="Times New Roman" fo:font-size="11pt" officeooo:rsid="00e7abe2" officeooo:paragraph-rsid="04558a62" style:font-size-asian="11pt" style:font-size-complex="11pt"/>
    </style:style>
    <style:style style:name="P294" style:family="paragraph" style:parent-style-name="Standard">
      <style:paragraph-properties fo:text-align="center" style:justify-single-word="false" style:snap-to-layout-grid="false"/>
      <style:text-properties style:font-name="Times New Roman" fo:font-size="11pt" officeooo:rsid="005a9890" officeooo:paragraph-rsid="04558a62" style:font-size-asian="11pt" style:font-size-complex="11pt"/>
    </style:style>
    <style:style style:name="P295" style:family="paragraph" style:parent-style-name="Standard">
      <style:paragraph-properties fo:text-align="center" style:justify-single-word="false" style:snap-to-layout-grid="false"/>
      <style:text-properties style:font-name="Times New Roman" fo:font-size="11pt" officeooo:rsid="007f19c6" officeooo:paragraph-rsid="04558a62" style:font-size-asian="11pt" style:font-size-complex="11pt"/>
    </style:style>
    <style:style style:name="P296" style:family="paragraph" style:parent-style-name="Standard">
      <style:paragraph-properties fo:text-align="center" style:justify-single-word="false" style:snap-to-layout-grid="false"/>
      <style:text-properties style:font-name="Times New Roman" fo:font-size="11pt" officeooo:rsid="004d2fdb" officeooo:paragraph-rsid="04558a62" style:font-size-asian="11pt" style:font-size-complex="11pt"/>
    </style:style>
    <style:style style:name="P297" style:family="paragraph" style:parent-style-name="Standard">
      <style:paragraph-properties fo:text-align="center" style:justify-single-word="false" style:snap-to-layout-grid="false"/>
      <style:text-properties style:font-name="Times New Roman" fo:font-size="11pt" officeooo:rsid="0014e0d0" officeooo:paragraph-rsid="04558a62" style:font-size-asian="11pt" style:font-size-complex="11pt"/>
    </style:style>
    <style:style style:name="P298" style:family="paragraph" style:parent-style-name="Standard">
      <style:paragraph-properties fo:text-align="center" style:justify-single-word="false" style:snap-to-layout-grid="false"/>
      <style:text-properties style:font-name="Times New Roman" fo:font-size="11pt" officeooo:rsid="00162fa7" officeooo:paragraph-rsid="04558a62" style:font-size-asian="11pt" style:font-size-complex="11pt"/>
    </style:style>
    <style:style style:name="P299" style:family="paragraph" style:parent-style-name="Standard">
      <style:paragraph-properties fo:text-align="center" style:justify-single-word="false" style:snap-to-layout-grid="false"/>
      <style:text-properties style:font-name="Times New Roman" fo:font-size="11pt" officeooo:paragraph-rsid="04558a62" style:font-size-asian="11pt" style:font-size-complex="11pt"/>
    </style:style>
    <style:style style:name="P300" style:family="paragraph" style:parent-style-name="Standard">
      <style:paragraph-properties fo:text-align="center" style:justify-single-word="false" style:snap-to-layout-grid="false"/>
      <style:text-properties style:font-name="Times New Roman" fo:font-size="11pt" officeooo:rsid="003c926e" officeooo:paragraph-rsid="04558a62" style:font-size-asian="11pt" style:font-size-complex="11pt"/>
    </style:style>
    <style:style style:name="P301" style:family="paragraph" style:parent-style-name="Standard">
      <style:paragraph-properties fo:text-align="center" style:justify-single-word="false" style:snap-to-layout-grid="false"/>
      <style:text-properties style:font-name="Times New Roman" fo:font-size="11pt" officeooo:rsid="0086e268" officeooo:paragraph-rsid="04558a62" style:font-size-asian="11pt" style:font-size-complex="11pt"/>
    </style:style>
    <style:style style:name="P302" style:family="paragraph" style:parent-style-name="Standard">
      <style:paragraph-properties fo:text-align="center" style:justify-single-word="false" style:snap-to-layout-grid="false"/>
      <style:text-properties style:font-name="Times New Roman" fo:font-size="11pt" officeooo:rsid="003a4b0f" officeooo:paragraph-rsid="04558a62" style:font-size-asian="11pt" style:font-size-complex="11pt"/>
    </style:style>
    <style:style style:name="P303" style:family="paragraph" style:parent-style-name="Standard">
      <style:paragraph-properties fo:text-align="start" style:justify-single-word="false" style:snap-to-layout-grid="false"/>
      <style:text-properties style:font-name="Times New Roman" fo:font-size="11pt" officeooo:rsid="002409ae" officeooo:paragraph-rsid="04558a62" style:font-size-asian="11pt" style:font-size-complex="11pt"/>
    </style:style>
    <style:style style:name="P304" style:family="paragraph" style:parent-style-name="Standard">
      <style:paragraph-properties fo:text-align="center" style:justify-single-word="false" style:snap-to-layout-grid="false"/>
      <style:text-properties style:font-name="Times New Roman" fo:font-size="11pt" officeooo:rsid="0027d7c6" officeooo:paragraph-rsid="04558a62" style:font-size-asian="11pt" style:font-size-complex="11pt"/>
    </style:style>
    <style:style style:name="P305" style:family="paragraph" style:parent-style-name="Standard">
      <style:paragraph-properties fo:text-align="center" style:justify-single-word="false" style:snap-to-layout-grid="false"/>
      <style:text-properties style:font-name="Times New Roman" fo:font-size="11pt" officeooo:rsid="0028c407" officeooo:paragraph-rsid="04558a62" style:font-size-asian="11pt" style:font-size-complex="11pt"/>
    </style:style>
    <style:style style:name="P306" style:family="paragraph" style:parent-style-name="Standard">
      <style:paragraph-properties fo:text-align="center" style:justify-single-word="false" style:snap-to-layout-grid="false"/>
      <style:text-properties style:font-name="Times New Roman" fo:font-size="11pt" officeooo:rsid="0039dfee" officeooo:paragraph-rsid="04558a62" style:font-size-asian="11pt" style:font-size-complex="11pt"/>
    </style:style>
    <style:style style:name="P307" style:family="paragraph" style:parent-style-name="Standard">
      <style:paragraph-properties fo:text-align="center" style:justify-single-word="false" style:snap-to-layout-grid="false"/>
      <style:text-properties style:font-name="Times New Roman" fo:font-size="11pt" officeooo:rsid="00872e9e" officeooo:paragraph-rsid="04558a62" style:font-size-asian="11pt" style:font-size-complex="11pt"/>
    </style:style>
    <style:style style:name="P308" style:family="paragraph" style:parent-style-name="Standard">
      <style:paragraph-properties fo:text-align="center" style:justify-single-word="false" style:snap-to-layout-grid="false"/>
      <style:text-properties style:font-name="Times New Roman" fo:font-size="11pt" officeooo:rsid="0029a32c" officeooo:paragraph-rsid="04558a62" style:font-size-asian="11pt" style:font-size-complex="11pt"/>
    </style:style>
    <style:style style:name="P309" style:family="paragraph" style:parent-style-name="Standard">
      <style:paragraph-properties fo:text-align="center" style:justify-single-word="false" style:snap-to-layout-grid="false"/>
      <style:text-properties style:font-name="Times New Roman" fo:font-size="11pt" officeooo:rsid="0089ea10" officeooo:paragraph-rsid="04558a62" style:font-size-asian="11pt" style:font-size-complex="11pt"/>
    </style:style>
    <style:style style:name="P310" style:family="paragraph" style:parent-style-name="Standard">
      <style:paragraph-properties fo:text-align="start" style:justify-single-word="false" style:snap-to-layout-grid="false"/>
      <style:text-properties style:font-name="Times New Roman" fo:font-size="11pt" officeooo:rsid="0029866a" officeooo:paragraph-rsid="04558a62" style:font-size-asian="11pt" style:font-size-complex="11pt"/>
    </style:style>
    <style:style style:name="P311" style:family="paragraph" style:parent-style-name="Standard">
      <style:paragraph-properties fo:text-align="center" style:justify-single-word="false" style:snap-to-layout-grid="false"/>
      <style:text-properties style:font-name="Times New Roman" fo:font-size="11pt" officeooo:rsid="0088c12f" officeooo:paragraph-rsid="04558a62" style:font-size-asian="11pt" style:font-size-complex="11pt"/>
    </style:style>
    <style:style style:name="P312" style:family="paragraph" style:parent-style-name="Standard">
      <style:paragraph-properties fo:text-align="center" style:justify-single-word="false" style:snap-to-layout-grid="false"/>
      <style:text-properties style:font-name="Times New Roman" fo:font-size="11pt" officeooo:rsid="0032cebb" officeooo:paragraph-rsid="04558a62" style:font-size-asian="11pt" style:font-size-complex="11pt"/>
    </style:style>
    <style:style style:name="P313" style:family="paragraph" style:parent-style-name="Standard">
      <style:paragraph-properties fo:text-align="center" style:justify-single-word="false" style:snap-to-layout-grid="false"/>
      <style:text-properties style:font-name="Times New Roman" fo:font-size="11pt" officeooo:rsid="003ddcad" officeooo:paragraph-rsid="04558a62" style:font-size-asian="11pt" style:font-size-complex="11pt"/>
    </style:style>
    <style:style style:name="P314" style:family="paragraph" style:parent-style-name="Standard">
      <style:paragraph-properties fo:text-align="center" style:justify-single-word="false" style:snap-to-layout-grid="false"/>
      <style:text-properties style:font-name="Times New Roman" fo:font-size="11pt" officeooo:rsid="0037787c" officeooo:paragraph-rsid="04558a62" style:font-size-asian="11pt" style:font-size-complex="11pt"/>
    </style:style>
    <style:style style:name="P315" style:family="paragraph" style:parent-style-name="Standard">
      <style:paragraph-properties fo:text-align="center" style:justify-single-word="false" style:snap-to-layout-grid="false"/>
      <style:text-properties style:font-name="Times New Roman" fo:font-size="11pt" officeooo:rsid="008ae198" officeooo:paragraph-rsid="04558a62" style:font-size-asian="11pt" style:font-size-complex="11pt"/>
    </style:style>
    <style:style style:name="P316" style:family="paragraph" style:parent-style-name="Standard">
      <style:paragraph-properties fo:text-align="center" style:justify-single-word="false" style:snap-to-layout-grid="false"/>
      <style:text-properties style:font-name="Times New Roman" fo:font-size="11pt" officeooo:rsid="002d75bd" officeooo:paragraph-rsid="04558a62" style:font-size-asian="11pt" style:font-size-complex="11pt"/>
    </style:style>
    <style:style style:name="P317" style:family="paragraph" style:parent-style-name="Standard">
      <style:paragraph-properties fo:text-align="center" style:justify-single-word="false" style:snap-to-layout-grid="false"/>
      <style:text-properties style:font-name="Times New Roman" fo:font-size="11pt" officeooo:rsid="00307d57" officeooo:paragraph-rsid="04558a62" style:font-size-asian="11pt" style:font-size-complex="11pt"/>
    </style:style>
    <style:style style:name="P318" style:family="paragraph" style:parent-style-name="Standard">
      <style:paragraph-properties fo:text-align="center" style:justify-single-word="false" style:snap-to-layout-grid="false"/>
      <style:text-properties style:font-name="Times New Roman" fo:font-size="11pt" officeooo:rsid="002b8b80" officeooo:paragraph-rsid="04558a62" style:font-size-asian="11pt" style:font-size-complex="11pt"/>
    </style:style>
    <style:style style:name="P319" style:family="paragraph" style:parent-style-name="Standard">
      <style:paragraph-properties fo:text-align="center" style:justify-single-word="false" style:snap-to-layout-grid="false"/>
      <style:text-properties style:font-name="Times New Roman" fo:font-size="11pt" officeooo:paragraph-rsid="04558a62" fo:background-color="transparent" style:font-size-asian="11pt" style:font-size-complex="11pt"/>
    </style:style>
    <style:style style:name="P320" style:family="paragraph" style:parent-style-name="Standard">
      <style:paragraph-properties fo:text-align="center" style:justify-single-word="false" style:snap-to-layout-grid="false"/>
      <style:text-properties style:font-name="Times New Roman" fo:font-size="11pt" officeooo:rsid="00158946" officeooo:paragraph-rsid="04558a62" fo:background-color="transparent" style:font-size-asian="11pt" style:font-size-complex="11pt"/>
    </style:style>
    <style:style style:name="P321" style:family="paragraph" style:parent-style-name="Standard">
      <style:paragraph-properties fo:text-align="justify" style:justify-single-word="false" style:snap-to-layout-grid="false"/>
      <style:text-properties style:font-name="Times New Roman" fo:font-size="11pt" officeooo:paragraph-rsid="04558a62" fo:background-color="transparent" style:font-size-asian="11pt" style:font-size-complex="11pt"/>
    </style:style>
    <style:style style:name="P322" style:family="paragraph" style:parent-style-name="Standard">
      <style:paragraph-properties fo:text-align="center" style:justify-single-word="false" style:snap-to-layout-grid="false"/>
      <style:text-properties style:font-name="Times New Roman" fo:font-size="11pt" officeooo:rsid="0040d6ab" officeooo:paragraph-rsid="04558a62" fo:background-color="transparent" style:font-size-asian="11pt" style:font-size-complex="11pt"/>
    </style:style>
    <style:style style:name="P323" style:family="paragraph" style:parent-style-name="Standard">
      <style:paragraph-properties fo:text-align="center" style:justify-single-word="false" style:snap-to-layout-grid="false"/>
      <style:text-properties style:font-name="Times New Roman" fo:font-size="11pt" officeooo:rsid="004154ee" officeooo:paragraph-rsid="04558a62" fo:background-color="transparent" style:font-size-asian="11pt" style:font-size-complex="11pt"/>
    </style:style>
    <style:style style:name="P324" style:family="paragraph" style:parent-style-name="Standard">
      <style:paragraph-properties fo:text-align="center" style:justify-single-word="false" style:snap-to-layout-grid="false"/>
      <style:text-properties style:font-name="Times New Roman" fo:font-size="11pt" officeooo:rsid="0043e028" officeooo:paragraph-rsid="04558a62" fo:background-color="transparent" style:font-size-asian="11pt" style:font-size-complex="11pt"/>
    </style:style>
    <style:style style:name="P325" style:family="paragraph" style:parent-style-name="Standard">
      <style:paragraph-properties fo:text-align="center" style:justify-single-word="false" style:snap-to-layout-grid="false"/>
      <style:text-properties style:font-name="Times New Roman" fo:font-size="11pt" officeooo:rsid="01283877" officeooo:paragraph-rsid="04558a62" fo:background-color="transparent" style:font-size-asian="11pt" style:font-size-complex="11pt"/>
    </style:style>
    <style:style style:name="P326" style:family="paragraph" style:parent-style-name="Standard">
      <style:paragraph-properties fo:text-align="justify" style:justify-single-word="false" style:snap-to-layout-grid="false"/>
      <style:text-properties style:font-name="Times New Roman" fo:font-size="11pt" officeooo:rsid="01283877" officeooo:paragraph-rsid="04558a62" fo:background-color="transparent" style:font-size-asian="11pt" style:font-size-complex="11pt"/>
    </style:style>
    <style:style style:name="P327" style:family="paragraph" style:parent-style-name="Standard">
      <style:paragraph-properties fo:text-align="justify" style:justify-single-word="false" style:snap-to-layout-grid="false"/>
      <style:text-properties style:font-name="Times New Roman" fo:font-size="11pt" officeooo:rsid="012a2137" officeooo:paragraph-rsid="04558a62" fo:background-color="transparent" style:font-size-asian="11pt" style:font-size-complex="11pt"/>
    </style:style>
    <style:style style:name="P328" style:family="paragraph" style:parent-style-name="Standard">
      <style:paragraph-properties fo:text-align="center" style:justify-single-word="false" style:snap-to-layout-grid="false"/>
      <style:text-properties style:font-name="Times New Roman" fo:font-size="11pt" officeooo:rsid="00800513" officeooo:paragraph-rsid="04558a62" fo:background-color="transparent" style:font-size-asian="11pt" style:font-size-complex="11pt"/>
    </style:style>
    <style:style style:name="P329" style:family="paragraph" style:parent-style-name="Standard">
      <style:paragraph-properties fo:text-align="center" style:justify-single-word="false" style:snap-to-layout-grid="false"/>
      <style:text-properties style:font-name="Times New Roman" fo:font-size="11pt" officeooo:rsid="007f5b7d" officeooo:paragraph-rsid="04558a62" fo:background-color="transparent" style:font-size-asian="11pt" style:font-size-complex="11pt"/>
    </style:style>
    <style:style style:name="P330" style:family="paragraph" style:parent-style-name="Standard">
      <style:paragraph-properties fo:text-align="center" style:justify-single-word="false" style:snap-to-layout-grid="false"/>
      <style:text-properties style:font-name="Times New Roman" fo:font-size="11pt" officeooo:rsid="00813306" officeooo:paragraph-rsid="04558a62" fo:background-color="transparent" style:font-size-asian="11pt" style:font-size-complex="11pt"/>
    </style:style>
    <style:style style:name="P331" style:family="paragraph" style:parent-style-name="Standard">
      <style:paragraph-properties fo:text-align="center" style:justify-single-word="false" style:snap-to-layout-grid="false"/>
      <style:text-properties style:font-name="Times New Roman" fo:font-size="11pt" officeooo:rsid="002c6ef6" officeooo:paragraph-rsid="04558a62" fo:background-color="transparent" style:font-size-asian="11pt" style:font-size-complex="11pt"/>
    </style:style>
    <style:style style:name="P332" style:family="paragraph" style:parent-style-name="Standard">
      <style:paragraph-properties fo:text-align="center" style:justify-single-word="false" style:snap-to-layout-grid="false"/>
      <style:text-properties style:font-name="Times New Roman" fo:font-size="11pt" officeooo:rsid="0029a32c" officeooo:paragraph-rsid="04558a62" fo:background-color="transparent" style:font-size-asian="11pt" style:font-size-complex="11pt"/>
    </style:style>
    <style:style style:name="P333" style:family="paragraph" style:parent-style-name="Standard">
      <style:paragraph-properties fo:text-align="center" style:justify-single-word="false" style:snap-to-layout-grid="false"/>
      <style:text-properties style:font-name="Times New Roman" fo:font-size="11pt" officeooo:rsid="00394640" officeooo:paragraph-rsid="04558a62" fo:background-color="transparent" style:font-size-asian="11pt" style:font-size-complex="11pt"/>
    </style:style>
    <style:style style:name="P334" style:family="paragraph" style:parent-style-name="Standard">
      <style:paragraph-properties fo:text-align="center" style:justify-single-word="false" style:snap-to-layout-grid="false"/>
      <style:text-properties style:font-name="Times New Roman" fo:font-size="11pt" officeooo:rsid="002d4f0f" officeooo:paragraph-rsid="04558a62" fo:background-color="transparent" style:font-size-asian="11pt" style:font-size-complex="11pt"/>
    </style:style>
    <style:style style:name="P335" style:family="paragraph" style:parent-style-name="Standard">
      <style:paragraph-properties fo:text-align="center" style:justify-single-word="false" style:snap-to-layout-grid="false"/>
      <style:text-properties style:font-name="Times New Roman" fo:font-size="11pt" officeooo:rsid="0034b84e" officeooo:paragraph-rsid="04558a62" fo:background-color="transparent" style:font-size-asian="11pt" style:font-size-complex="11pt"/>
    </style:style>
    <style:style style:name="P336" style:family="paragraph" style:parent-style-name="Standard">
      <style:paragraph-properties fo:text-align="center" style:justify-single-word="false" style:snap-to-layout-grid="false"/>
      <style:text-properties style:font-name="Times New Roman" fo:font-size="11pt" officeooo:rsid="002d75bd" officeooo:paragraph-rsid="04558a62" fo:background-color="transparent" style:font-size-asian="11pt" style:font-size-complex="11pt"/>
    </style:style>
    <style:style style:name="P337" style:family="paragraph" style:parent-style-name="Standard">
      <style:paragraph-properties fo:text-align="center" style:justify-single-word="false" style:snap-to-layout-grid="false"/>
      <style:text-properties style:font-name="Times New Roman" fo:font-size="11pt" officeooo:rsid="003e0595" officeooo:paragraph-rsid="04558a62" fo:background-color="transparent" style:font-size-asian="11pt" style:font-size-complex="11pt"/>
    </style:style>
    <style:style style:name="P338" style:family="paragraph" style:parent-style-name="Standard">
      <style:paragraph-properties fo:text-align="center" style:justify-single-word="false" style:snap-to-layout-grid="false"/>
      <style:text-properties style:font-name="Times New Roman" fo:font-size="11pt" officeooo:rsid="002b8b80" officeooo:paragraph-rsid="04558a62" fo:background-color="transparent" style:font-size-asian="11pt" style:font-size-complex="11pt"/>
    </style:style>
    <style:style style:name="P339" style:family="paragraph" style:parent-style-name="Standard">
      <style:paragraph-properties fo:text-align="center" style:justify-single-word="false" style:snap-to-layout-grid="false"/>
      <style:text-properties style:font-name="Times New Roman" fo:font-size="11pt" officeooo:rsid="009e291f" officeooo:paragraph-rsid="04558a62" fo:background-color="transparent" style:font-size-asian="11pt" style:font-size-complex="11pt"/>
    </style:style>
    <style:style style:name="P340" style:family="paragraph" style:parent-style-name="Standard">
      <style:paragraph-properties fo:text-align="center" style:justify-single-word="false" style:snap-to-layout-grid="false"/>
      <style:text-properties style:font-name="Times New Roman" fo:font-size="11pt" officeooo:rsid="0c1fe89e" officeooo:paragraph-rsid="04558a62" fo:background-color="transparent" style:font-size-asian="11pt" style:font-size-complex="11pt"/>
    </style:style>
    <style:style style:name="P341" style:family="paragraph" style:parent-style-name="Standard">
      <style:paragraph-properties fo:text-align="center" style:justify-single-word="false" style:snap-to-layout-grid="false"/>
      <style:text-properties style:font-name="Times New Roman" fo:font-size="11pt" officeooo:rsid="008e7c6e" officeooo:paragraph-rsid="04558a62" fo:background-color="transparent" style:font-size-asian="11pt" style:font-size-complex="11pt"/>
    </style:style>
    <style:style style:name="P342" style:family="paragraph" style:parent-style-name="Standard">
      <style:paragraph-properties fo:text-align="center" style:justify-single-word="false" style:snap-to-layout-grid="false"/>
      <style:text-properties style:font-name="Times New Roman" fo:font-size="11pt" officeooo:rsid="009d425a" officeooo:paragraph-rsid="04558a62" fo:background-color="transparent" style:font-size-asian="11pt" style:font-size-complex="11pt"/>
    </style:style>
    <style:style style:name="P343" style:family="paragraph" style:parent-style-name="Standard">
      <style:paragraph-properties fo:text-align="center" style:justify-single-word="false" style:snap-to-layout-grid="false"/>
      <style:text-properties style:font-name="Times New Roman" fo:font-size="11pt" officeooo:rsid="00878be0" officeooo:paragraph-rsid="04558a62" fo:background-color="transparent" style:font-size-asian="11pt" style:font-size-complex="11pt"/>
    </style:style>
    <style:style style:name="P344" style:family="paragraph" style:parent-style-name="Standard">
      <style:paragraph-properties fo:text-align="center" style:justify-single-word="false" style:snap-to-layout-grid="false"/>
      <style:text-properties style:font-name="Times New Roman" fo:font-size="11pt" fo:font-weight="normal" officeooo:rsid="00345337" officeooo:paragraph-rsid="04558a62" fo:background-color="transparent" style:font-size-asian="11pt" style:font-weight-asian="normal" style:font-size-complex="11pt" style:font-weight-complex="normal"/>
    </style:style>
    <style:style style:name="P345" style:family="paragraph" style:parent-style-name="Standard">
      <style:paragraph-properties fo:text-align="justify" style:justify-single-word="false" style:text-autospace="none"/>
      <style:text-properties style:font-name="Times New Roman" fo:font-size="11pt" fo:font-weight="normal" officeooo:paragraph-rsid="04569828" fo:background-color="transparent" style:font-name-asian="Batang" style:font-size-asian="11pt" style:font-weight-asian="normal" style:font-weight-complex="normal"/>
    </style:style>
    <style:style style:name="P346" style:family="paragraph" style:parent-style-name="Standard">
      <style:paragraph-properties fo:text-align="center" style:justify-single-word="false" style:snap-to-layout-grid="false"/>
      <style:text-properties style:font-name="Times New Roman" fo:font-size="11pt" fo:font-weight="normal" officeooo:rsid="003a4b0f" officeooo:paragraph-rsid="04558a62" style:font-size-asian="11pt" style:font-weight-asian="normal" style:font-size-complex="11pt" style:font-weight-complex="normal"/>
    </style:style>
    <style:style style:name="P347" style:family="paragraph" style:parent-style-name="Standard">
      <style:paragraph-properties fo:text-align="center" style:justify-single-word="false" style:snap-to-layout-grid="false"/>
      <style:text-properties style:font-name="Times New Roman" fo:font-size="11pt" fo:font-weight="normal" officeooo:rsid="003ebc52" officeooo:paragraph-rsid="04558a62" style:font-size-asian="11pt" style:font-weight-asian="normal" style:font-size-complex="11pt" style:font-weight-complex="normal"/>
    </style:style>
    <style:style style:name="P348" style:family="paragraph" style:parent-style-name="Standard">
      <style:paragraph-properties fo:text-align="center" style:justify-single-word="false" style:snap-to-layout-grid="false"/>
      <style:text-properties style:font-name="Times New Roman" fo:font-size="11pt" fo:font-weight="normal" officeooo:rsid="003ce22d" officeooo:paragraph-rsid="04558a62" style:font-size-asian="11pt" style:font-weight-asian="normal" style:font-size-complex="11pt" style:font-weight-complex="normal"/>
    </style:style>
    <style:style style:name="P349" style:family="paragraph" style:parent-style-name="Standard">
      <style:paragraph-properties fo:text-align="center" style:justify-single-word="false" style:snap-to-layout-grid="false"/>
      <style:text-properties style:font-name="Times New Roman" fo:font-size="11pt" fo:font-weight="normal" officeooo:rsid="007d61fb" officeooo:paragraph-rsid="04558a62" style:font-size-asian="11pt" style:font-weight-asian="normal" style:font-size-complex="11pt" style:font-weight-complex="normal"/>
    </style:style>
    <style:style style:name="P350" style:family="paragraph" style:parent-style-name="Standard">
      <style:paragraph-properties fo:text-align="justify" style:justify-single-word="false" fo:orphans="0" fo:widows="0" style:text-autospace="none">
        <style:tab-stops>
          <style:tab-stop style:position="6.895cm"/>
        </style:tab-stops>
      </style:paragraph-properties>
      <style:text-properties style:font-name="Times New Roman" fo:font-size="11pt" officeooo:paragraph-rsid="04569828" style:font-name-asian="Batang" style:font-size-asian="11pt" style:font-size-complex="10pt"/>
    </style:style>
    <style:style style:name="P351" style:family="paragraph" style:parent-style-name="Standard">
      <style:paragraph-properties style:snap-to-layout-grid="false"/>
      <style:text-properties style:use-window-font-color="true" fo:font-size="11pt" officeooo:paragraph-rsid="04558a62" style:font-size-asian="11pt" style:font-size-complex="10pt"/>
    </style:style>
    <style:style style:name="P352" style:family="paragraph" style:parent-style-name="Standard">
      <style:paragraph-properties style:snap-to-layout-grid="false"/>
      <style:text-properties style:use-window-font-color="true" fo:font-size="11pt" officeooo:rsid="0628ea14" officeooo:paragraph-rsid="04558a62" style:font-size-asian="11pt" style:font-size-complex="10pt"/>
    </style:style>
    <style:style style:name="P353" style:family="paragraph" style:parent-style-name="Standard">
      <style:paragraph-properties fo:text-align="center" style:justify-single-word="false" style:snap-to-layout-grid="false"/>
      <style:text-properties style:use-window-font-color="true" fo:font-size="11pt" officeooo:paragraph-rsid="04558a62" style:font-size-asian="11pt" style:font-size-complex="10pt"/>
    </style:style>
    <style:style style:name="P354" style:family="paragraph" style:parent-style-name="Standard">
      <style:paragraph-properties fo:text-align="center" style:justify-single-word="false" style:snap-to-layout-grid="false"/>
      <style:text-properties style:use-window-font-color="true" fo:font-size="11pt" officeooo:rsid="02d92fbe" officeooo:paragraph-rsid="04558a62" style:font-size-asian="11pt" style:font-size-complex="10pt"/>
    </style:style>
    <style:style style:name="P355" style:family="paragraph" style:parent-style-name="Standard">
      <style:paragraph-properties fo:text-align="center" style:justify-single-word="false" style:snap-to-layout-grid="false"/>
      <style:text-properties style:use-window-font-color="true" fo:font-size="11pt" officeooo:paragraph-rsid="04558a62" style:font-size-asian="11pt" style:font-size-complex="11pt"/>
    </style:style>
    <style:style style:name="P356" style:family="paragraph" style:parent-style-name="Standard">
      <style:paragraph-properties fo:text-align="center" style:justify-single-word="false" style:snap-to-layout-grid="false"/>
      <style:text-properties style:use-window-font-color="true" fo:font-size="11pt" officeooo:rsid="012fbe3c" officeooo:paragraph-rsid="04558a62" style:font-size-asian="11pt" style:font-size-complex="11pt"/>
    </style:style>
    <style:style style:name="P357" style:family="paragraph" style:parent-style-name="Standard">
      <style:paragraph-properties fo:text-align="start" style:justify-single-word="false" style:snap-to-layout-grid="false"/>
      <style:text-properties style:use-window-font-color="true" fo:font-size="11pt" officeooo:rsid="0120dedc" officeooo:paragraph-rsid="04558a62" style:font-size-asian="11pt" style:font-size-complex="11pt"/>
    </style:style>
    <style:style style:name="P358" style:family="paragraph" style:parent-style-name="Standard">
      <style:paragraph-properties fo:text-align="center" style:justify-single-word="false" style:snap-to-layout-grid="false"/>
      <style:text-properties style:use-window-font-color="true" fo:font-size="11pt" officeooo:paragraph-rsid="04558a62" fo:background-color="transparent" style:font-size-asian="11pt" style:font-size-complex="11pt"/>
    </style:style>
    <style:style style:name="P359" style:family="paragraph" style:parent-style-name="Standard">
      <style:paragraph-properties fo:text-align="center" style:justify-single-word="false" style:text-autospace="none"/>
      <style:text-properties style:use-window-font-color="true" fo:font-size="11pt" officeooo:paragraph-rsid="04558a62" fo:background-color="transparent" style:font-size-asian="11pt" style:font-size-complex="11pt"/>
    </style:style>
    <style:style style:name="P360" style:family="paragraph" style:parent-style-name="Standard">
      <style:paragraph-properties fo:text-align="start" style:justify-single-word="false" style:snap-to-layout-grid="false"/>
      <style:text-properties style:use-window-font-color="true" fo:font-size="11pt" officeooo:paragraph-rsid="04558a62" fo:background-color="transparent" style:font-size-asian="11pt" style:font-size-complex="11pt"/>
    </style:style>
    <style:style style:name="P361" style:family="paragraph" style:parent-style-name="Standard">
      <style:paragraph-properties fo:text-align="center" style:justify-single-word="false" style:text-autospace="none"/>
      <style:text-properties style:use-window-font-color="true" fo:font-size="11pt" officeooo:rsid="0070534a" officeooo:paragraph-rsid="04558a62" fo:background-color="transparent" style:font-size-asian="11pt" style:font-size-complex="11pt"/>
    </style:style>
    <style:style style:name="P362" style:family="paragraph" style:parent-style-name="Standard">
      <style:paragraph-properties fo:text-align="center" style:justify-single-word="false" style:snap-to-layout-grid="false"/>
      <style:text-properties style:use-window-font-color="true" fo:font-size="11pt" officeooo:paragraph-rsid="04558a62" fo:background-color="transparent" style:font-size-asian="11pt" style:font-size-complex="10pt"/>
    </style:style>
    <style:style style:name="P363" style:family="paragraph" style:parent-style-name="Standard">
      <style:paragraph-properties fo:text-align="center" style:justify-single-word="false" style:snap-to-layout-grid="false"/>
      <style:text-properties style:use-window-font-color="true" fo:font-size="11pt" officeooo:rsid="00e1c3e2" officeooo:paragraph-rsid="04558a62" fo:background-color="transparent" style:font-name-asian="Arial Unicode MS" style:font-size-asian="11pt" style:font-size-complex="10pt"/>
    </style:style>
    <style:style style:name="P364" style:family="paragraph" style:parent-style-name="Standard">
      <style:paragraph-properties fo:text-align="center" style:justify-single-word="false" style:snap-to-layout-grid="false"/>
      <style:text-properties style:use-window-font-color="true" fo:font-size="11pt" officeooo:rsid="0800aec5" officeooo:paragraph-rsid="04558a62" fo:background-color="transparent" style:font-name-asian="Arial Unicode MS" style:font-size-asian="11pt" style:font-size-complex="10pt"/>
    </style:style>
    <style:style style:name="P365" style:family="paragraph" style:parent-style-name="Standard">
      <style:paragraph-properties fo:text-align="center" style:justify-single-word="false" style:snap-to-layout-grid="false"/>
      <style:text-properties style:use-window-font-color="true" fo:font-size="11pt" officeooo:rsid="0801ed6a" officeooo:paragraph-rsid="04558a62" fo:background-color="transparent" style:font-name-asian="Arial Unicode MS" style:font-size-asian="11pt" style:font-size-complex="10pt"/>
    </style:style>
    <style:style style:name="P366" style:family="paragraph" style:parent-style-name="Standard">
      <style:paragraph-properties fo:text-align="center" style:justify-single-word="false" style:snap-to-layout-grid="false"/>
      <style:text-properties style:use-window-font-color="true" style:font-name="Times New Roman" fo:font-size="11pt" officeooo:rsid="02d92fbe" officeooo:paragraph-rsid="04558a62" style:font-size-asian="11pt" style:font-size-complex="11pt"/>
    </style:style>
    <style:style style:name="P367" style:family="paragraph" style:parent-style-name="Standard">
      <style:paragraph-properties fo:text-align="center" style:justify-single-word="false" style:snap-to-layout-grid="false"/>
      <style:text-properties style:use-window-font-color="true" style:font-name="Times New Roman" fo:font-size="11pt" officeooo:rsid="02d718c0" officeooo:paragraph-rsid="04558a62" style:font-size-asian="11pt" style:font-size-complex="11pt"/>
    </style:style>
    <style:style style:name="P368" style:family="paragraph" style:parent-style-name="Standard">
      <style:paragraph-properties fo:text-align="center" style:justify-single-word="false" style:snap-to-layout-grid="false"/>
      <style:text-properties style:use-window-font-color="true" style:font-name="Times New Roman" fo:font-size="11pt" officeooo:paragraph-rsid="04558a62" style:font-size-asian="11pt" style:font-size-complex="11pt"/>
    </style:style>
    <style:style style:name="P369" style:family="paragraph" style:parent-style-name="Standard">
      <style:paragraph-properties fo:text-align="center" style:justify-single-word="false" style:snap-to-layout-grid="false"/>
      <style:text-properties style:use-window-font-color="true" style:font-name="Times New Roman" fo:font-size="11pt" officeooo:rsid="0034b84e" officeooo:paragraph-rsid="04558a62" fo:background-color="transparent" style:font-size-asian="11pt" style:font-size-complex="11pt"/>
    </style:style>
    <style:style style:name="P370" style:family="paragraph" style:parent-style-name="Standard">
      <style:paragraph-properties fo:text-align="center" style:justify-single-word="false" style:snap-to-layout-grid="false"/>
      <style:text-properties style:use-window-font-color="true" style:font-name="Times New Roman" fo:font-size="11pt" officeooo:rsid="003c8fb3" officeooo:paragraph-rsid="04558a62" fo:background-color="transparent" style:font-size-asian="11pt" style:font-size-complex="11pt"/>
    </style:style>
    <style:style style:name="P371" style:family="paragraph" style:parent-style-name="Standard">
      <style:paragraph-properties fo:text-align="center" style:justify-single-word="false" style:snap-to-layout-grid="false"/>
      <style:text-properties style:use-window-font-color="true" style:font-name="Times New Roman" fo:font-size="11pt" officeooo:rsid="003ffb0a" officeooo:paragraph-rsid="04558a62" fo:background-color="transparent" style:font-size-asian="11pt" style:font-size-complex="11pt"/>
    </style:style>
    <style:style style:name="P372" style:family="paragraph" style:parent-style-name="Standard">
      <style:paragraph-properties fo:text-align="center" style:justify-single-word="false" style:snap-to-layout-grid="false"/>
      <style:text-properties style:use-window-font-color="true" style:font-name="Times New Roman" fo:font-size="11pt" officeooo:rsid="0043e028" officeooo:paragraph-rsid="04558a62" fo:background-color="transparent" style:font-size-asian="11pt" style:font-size-complex="11pt"/>
    </style:style>
    <style:style style:name="P373" style:family="paragraph" style:parent-style-name="Standard">
      <style:paragraph-properties fo:text-align="center" style:justify-single-word="false" style:snap-to-layout-grid="false"/>
      <style:text-properties style:use-window-font-color="true" style:font-name="Times New Roman" fo:font-size="11pt" officeooo:rsid="00345337" officeooo:paragraph-rsid="04558a62" fo:background-color="transparent" style:font-size-asian="11pt" style:font-size-complex="11pt"/>
    </style:style>
    <style:style style:name="P374" style:family="paragraph" style:parent-style-name="Standard">
      <style:paragraph-properties fo:text-align="center" style:justify-single-word="false" style:snap-to-layout-grid="false"/>
      <style:text-properties style:use-window-font-color="true" style:font-name="Times New Roman" fo:font-size="11pt" officeooo:rsid="002c6ef6" officeooo:paragraph-rsid="04558a62" fo:background-color="transparent" style:font-size-asian="11pt" style:font-size-complex="11pt"/>
    </style:style>
    <style:style style:name="P375" style:family="paragraph" style:parent-style-name="Standard">
      <style:paragraph-properties fo:text-align="center" style:justify-single-word="false" style:snap-to-layout-grid="false"/>
      <style:text-properties style:use-window-font-color="true" style:font-name="Times New Roman" fo:font-size="11pt" fo:language="it" fo:country="IT" fo:font-weight="normal" officeooo:rsid="012bdfd6" officeooo:paragraph-rsid="04558a62"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376" style:family="paragraph" style:parent-style-name="Standard">
      <style:paragraph-properties fo:text-align="justify" style:justify-single-word="false"/>
      <style:text-properties style:use-window-font-color="true" style:font-name="Times New Roman" fo:font-size="11pt" fo:language="it" fo:country="IT" fo:font-weight="normal" officeooo:paragraph-rsid="04569828" style:letter-kerning="true" style:font-name-asian="Batang" style:font-size-asian="11pt" style:language-asian="zh" style:country-asian="CN" style:font-weight-asian="normal" style:font-name-complex="Times New Roman" style:font-size-complex="10pt" style:language-complex="ar" style:country-complex="SA" style:font-weight-complex="normal"/>
    </style:style>
    <style:style style:name="P377"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1248e21" officeooo:paragraph-rsid="04558a62" style:font-name-asian="Times New Roman" style:font-size-asian="11pt" style:font-name-complex="Times New Roman" style:font-size-complex="11pt" style:language-complex="ar" style:country-complex="SA"/>
    </style:style>
    <style:style style:name="P378" style:family="paragraph" style:parent-style-name="Standard">
      <style:paragraph-properties fo:text-align="justify" style:justify-single-word="false" style:text-autospace="none"/>
      <style:text-properties style:use-window-font-color="true" style:font-name="Times New Roman" fo:font-size="11pt" fo:language="it" fo:country="IT" officeooo:rsid="011c7c0a" officeooo:paragraph-rsid="04558a62" style:font-name-asian="Times New Roman" style:font-size-asian="11pt" style:font-name-complex="Times New Roman" style:font-size-complex="11pt" style:language-complex="ar" style:country-complex="SA"/>
    </style:style>
    <style:style style:name="P379"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0cc50a3" officeooo:paragraph-rsid="04558a62" fo:background-color="transparent" style:font-name-asian="Times New Roman" style:font-size-asian="11pt" style:font-name-complex="Times New Roman" style:font-size-complex="11pt" style:language-complex="ar" style:country-complex="SA"/>
    </style:style>
    <style:style style:name="P380"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01449f5" officeooo:paragraph-rsid="04558a62" fo:background-color="transparent" style:font-name-asian="Times New Roman" style:font-size-asian="11pt" style:font-name-complex="Times New Roman" style:font-size-complex="11pt" style:language-complex="ar" style:country-complex="SA"/>
    </style:style>
    <style:style style:name="P381" style:family="paragraph" style:parent-style-name="Standard">
      <style:paragraph-properties fo:text-align="center" style:justify-single-word="false" style:snap-to-layout-grid="false"/>
      <style:text-properties style:use-window-font-color="true" style:text-outline="false" style:text-line-through-style="none" style:text-line-through-type="none" style:font-name="Times New Roman" fo:font-size="11pt" fo:language="it" fo:country="IT" fo:font-style="normal" fo:text-shadow="none" style:text-underline-style="none" fo:font-weight="normal" officeooo:rsid="00c05cbf" officeooo:paragraph-rsid="04558a62" fo:background-color="transparent" style:font-name-asian="Times New Roman" style:font-size-asian="11pt" style:font-style-asian="normal" style:font-weight-asian="normal" style:font-name-complex="Times New Roman" style:font-size-complex="11pt" style:language-complex="ar" style:country-complex="SA" style:font-weight-complex="normal" style:text-emphasize="none"/>
    </style:style>
    <style:style style:name="P382" style:family="paragraph" style:parent-style-name="Standard">
      <style:text-properties officeooo:paragraph-rsid="04558a62"/>
    </style:style>
    <style:style style:name="P383" style:family="paragraph" style:parent-style-name="Standard">
      <style:paragraph-properties fo:text-align="center" style:justify-single-word="false" style:snap-to-layout-grid="false"/>
      <style:text-properties fo:color="#ff0000" fo:font-size="11pt" officeooo:rsid="00ebe4d6" officeooo:paragraph-rsid="04558a62" style:font-size-asian="11pt" style:font-size-complex="11pt"/>
    </style:style>
    <style:style style:name="P384" style:family="paragraph" style:parent-style-name="Standard">
      <style:paragraph-properties fo:text-align="center" style:justify-single-word="false" style:snap-to-layout-grid="false"/>
      <style:text-properties fo:color="#333300" fo:font-size="11pt" officeooo:paragraph-rsid="04558a62" fo:background-color="transparent" style:font-size-asian="11pt" style:font-size-complex="10pt"/>
    </style:style>
    <style:style style:name="P385" style:family="paragraph" style:parent-style-name="Standard">
      <style:paragraph-properties fo:text-align="center" style:justify-single-word="false" style:snap-to-layout-grid="false"/>
      <style:text-properties fo:color="#333300" fo:font-size="11pt" officeooo:rsid="00e1c3e2" officeooo:paragraph-rsid="04558a62" fo:background-color="transparent" style:font-name-asian="Arial Unicode MS" style:font-size-asian="11pt" style:font-size-complex="10pt"/>
    </style:style>
    <style:style style:name="P386" style:family="paragraph" style:parent-style-name="Standard">
      <style:paragraph-properties style:line-height-at-least="0.265cm" fo:text-align="center" style:justify-single-word="false" style:snap-to-layout-grid="false"/>
      <style:text-properties fo:color="#333300" fo:font-size="11pt" officeooo:rsid="00e1c3e2" officeooo:paragraph-rsid="04558a62" fo:background-color="transparent" style:font-name-asian="Arial Unicode MS" style:font-size-asian="11pt" style:font-size-complex="10pt"/>
    </style:style>
    <style:style style:name="P387" style:family="paragraph" style:parent-style-name="Standard">
      <style:paragraph-properties fo:text-align="center" style:justify-single-word="false" style:snap-to-layout-grid="false"/>
      <style:text-properties fo:color="#333300" fo:font-size="11pt" officeooo:rsid="0626b4e8" officeooo:paragraph-rsid="04558a62" fo:background-color="transparent" style:font-name-asian="Arial Unicode MS" style:font-size-asian="11pt" style:font-size-complex="10pt"/>
    </style:style>
    <style:style style:name="P388" style:family="paragraph" style:parent-style-name="Standard">
      <style:paragraph-properties fo:text-align="center" style:justify-single-word="false" style:snap-to-layout-grid="false"/>
      <style:text-properties fo:color="#333300" fo:font-size="11pt" officeooo:rsid="0800aec5" officeooo:paragraph-rsid="04558a62" fo:background-color="transparent" style:font-name-asian="Arial Unicode MS" style:font-size-asian="11pt" style:font-size-complex="10pt"/>
    </style:style>
    <style:style style:name="P389" style:family="paragraph" style:parent-style-name="Standard">
      <style:paragraph-properties fo:text-align="center" style:justify-single-word="false" style:snap-to-layout-grid="false"/>
      <style:text-properties fo:color="#333300" fo:font-size="11pt" officeooo:rsid="0801ed6a" officeooo:paragraph-rsid="04558a62" fo:background-color="transparent" style:font-name-asian="Arial Unicode MS" style:font-size-asian="11pt" style:font-size-complex="10pt"/>
    </style:style>
    <style:style style:name="P390" style:family="paragraph" style:parent-style-name="Standard">
      <style:paragraph-properties fo:text-align="center" style:justify-single-word="false" style:snap-to-layout-grid="false"/>
      <style:text-properties fo:color="#333300" fo:font-size="11pt" officeooo:rsid="0c1fe89e" officeooo:paragraph-rsid="04558a62" fo:background-color="transparent" style:font-name-asian="Arial Unicode MS" style:font-size-asian="11pt" style:font-size-complex="10pt"/>
    </style:style>
    <style:style style:name="P391" style:family="paragraph" style:parent-style-name="Standard">
      <style:paragraph-properties fo:text-align="center" style:justify-single-word="false" style:snap-to-layout-grid="false"/>
      <style:text-properties fo:color="#333300" style:font-name="Times New Roman" fo:font-size="11pt" officeooo:rsid="00e1c3e2" officeooo:paragraph-rsid="04558a62" fo:background-color="transparent" style:font-name-asian="Arial Unicode MS" style:font-size-asian="11pt" style:font-size-complex="10pt"/>
    </style:style>
    <style:style style:name="P392" style:family="paragraph" style:parent-style-name="Standard">
      <style:paragraph-properties fo:text-align="center" style:justify-single-word="false" style:snap-to-layout-grid="false"/>
      <style:text-properties fo:color="#333300" style:font-name="Times New Roman" fo:font-size="11pt" officeooo:rsid="0c1fe89e" officeooo:paragraph-rsid="04558a62" fo:background-color="transparent" style:font-name-asian="Arial Unicode MS" style:font-size-asian="11pt" style:font-size-complex="11pt"/>
    </style:style>
    <style:style style:name="P393" style:family="paragraph" style:parent-style-name="Standard">
      <style:paragraph-properties style:line-height-at-least="0.265cm" fo:text-align="center" style:justify-single-word="false" style:snap-to-layout-grid="false"/>
      <style:text-properties fo:color="#333300" style:font-name="Times New Roman" fo:font-size="11pt" officeooo:rsid="009e291f" officeooo:paragraph-rsid="04558a62" fo:background-color="transparent" style:font-size-asian="11pt" style:font-size-complex="11pt"/>
    </style:style>
    <style:style style:name="P394" style:family="paragraph" style:parent-style-name="Standard">
      <style:paragraph-properties style:line-height-at-least="0.265cm" fo:text-align="center" style:justify-single-word="false" style:snap-to-layout-grid="false"/>
      <style:text-properties fo:color="#333300" style:font-name="Times New Roman" fo:font-size="11pt" officeooo:rsid="00c0e988" officeooo:paragraph-rsid="04558a62" fo:background-color="transparent" style:font-size-asian="11pt" style:font-size-complex="11pt"/>
    </style:style>
    <style:style style:name="P395" style:family="paragraph" style:parent-style-name="Standard">
      <style:paragraph-properties fo:text-align="center" style:justify-single-word="false" style:snap-to-layout-grid="false"/>
      <style:text-properties fo:color="#333300" style:font-name="Times New Roman" fo:font-size="11pt" fo:language="it" fo:country="IT" officeooo:rsid="0c1fe89e" officeooo:paragraph-rsid="04558a62" fo:background-color="transparent" style:font-name-asian="Arial Unicode MS" style:font-size-asian="11pt" style:font-name-complex="Times New Roman" style:font-size-complex="11pt" style:language-complex="ar" style:country-complex="SA"/>
    </style:style>
    <style:style style:name="P396" style:family="paragraph" style:parent-style-name="Standard">
      <style:paragraph-properties fo:text-align="center" style:justify-single-word="false" style:text-autospace="none"/>
      <style:text-properties style:text-line-through-style="none" style:text-line-through-type="none" fo:font-size="11pt" fo:font-weight="normal" officeooo:paragraph-rsid="04558a62" fo:background-color="transparent" style:font-size-asian="11pt" style:font-weight-asian="normal" style:font-size-complex="11pt" style:font-weight-complex="normal"/>
    </style:style>
    <style:style style:name="P397" style:family="paragraph" style:parent-style-name="Standard">
      <style:paragraph-properties fo:text-align="center" style:justify-single-word="false" style:snap-to-layout-grid="false"/>
      <style:text-properties style:text-line-through-style="none" style:text-line-through-type="none" style:font-name="Times New Roman" fo:font-size="11pt" officeooo:paragraph-rsid="04558a62" style:font-size-asian="11pt" style:font-size-complex="11pt"/>
    </style:style>
    <style:style style:name="P398" style:family="paragraph" style:parent-style-name="Standard">
      <style:paragraph-properties fo:text-align="justify" style:justify-single-word="false"/>
      <style:text-properties officeooo:paragraph-rsid="04569828"/>
    </style:style>
    <style:style style:name="P399" style:family="paragraph" style:parent-style-name="Standard">
      <style:text-properties officeooo:paragraph-rsid="04569828"/>
    </style:style>
    <style:style style:name="P400" style:family="paragraph" style:parent-style-name="Standard">
      <style:paragraph-properties fo:text-align="center" style:justify-single-word="false"/>
      <style:text-properties fo:color="#008080" fo:font-size="16pt" fo:font-weight="bold" officeooo:paragraph-rsid="04352a3e" style:font-size-asian="16pt" style:font-weight-asian="bold" style:font-weight-complex="bold"/>
    </style:style>
    <style:style style:name="P401" style:family="paragraph" style:parent-style-name="Standard">
      <style:paragraph-properties fo:margin-top="0.212cm" fo:margin-bottom="0cm" loext:contextual-spacing="false" fo:text-align="center" style:justify-single-word="false" fo:break-before="auto" fo:break-after="auto"/>
      <style:text-properties fo:color="#661900" style:font-name="Times New Roman" fo:font-size="14pt" fo:language="it" fo:country="IT" fo:font-weight="bold" officeooo:paragraph-rsid="044b6702" style:letter-kerning="true" fo:background-color="transparent"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402" style:family="paragraph" style:parent-style-name="Standard">
      <style:paragraph-properties fo:margin-top="0.212cm" fo:margin-bottom="0cm" loext:contextual-spacing="false" fo:text-align="center" style:justify-single-word="false" fo:break-before="auto" fo:break-after="auto"/>
      <style:text-properties fo:color="#661900" style:font-name="Times New Roman" fo:font-size="14pt" fo:language="it" fo:country="IT" fo:font-weight="bold" officeooo:paragraph-rsid="04558a62" style:letter-kerning="true" fo:background-color="transparent"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403" style:family="paragraph" style:parent-style-name="Standard">
      <style:paragraph-properties fo:margin-top="0.212cm" fo:margin-bottom="0cm" loext:contextual-spacing="false" fo:text-align="center" style:justify-single-word="false" fo:break-before="auto" fo:break-after="auto"/>
      <style:text-properties fo:color="#666633" style:font-name="Times New Roman" fo:font-size="16pt" fo:language="it" fo:country="IT" fo:font-weight="bold" officeooo:paragraph-rsid="04558a62"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404" style:family="paragraph" style:parent-style-name="Standard">
      <style:paragraph-properties fo:margin-top="0.212cm" fo:margin-bottom="0cm" loext:contextual-spacing="false" fo:text-align="justify" style:justify-single-word="false" fo:orphans="0" fo:widows="0"/>
      <style:text-properties fo:color="#661900" style:text-line-through-style="none" style:text-line-through-type="none" style:font-name="Times New Roman" fo:font-size="14pt" fo:language="it" fo:country="IT" fo:font-weight="bold" officeooo:rsid="0ae15112" officeooo:paragraph-rsid="04569828" style:letter-kerning="true" fo:background-color="transparent"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405"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56739a" officeooo:paragraph-rsid="04558a62" style:font-size-asian="11pt" style:font-size-complex="11pt"/>
    </style:style>
    <style:style style:name="P406"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7f19c6" officeooo:paragraph-rsid="04558a62" style:font-size-asian="11pt" style:font-size-complex="11pt"/>
    </style:style>
    <style:style style:name="P407" style:family="paragraph" style:parent-style-name="Standard">
      <style:paragraph-properties fo:margin-left="0cm" fo:margin-right="0.499cm" fo:text-align="center" style:justify-single-word="false" fo:text-indent="0cm" style:auto-text-indent="false" style:snap-to-layout-grid="false"/>
      <style:text-properties fo:font-size="11pt" officeooo:rsid="0031f28a" officeooo:paragraph-rsid="04558a62" style:font-size-asian="11pt" style:font-size-complex="11pt"/>
    </style:style>
    <style:style style:name="P408" style:family="paragraph" style:parent-style-name="Standard">
      <style:paragraph-properties fo:break-before="auto" fo:break-after="auto"/>
      <style:text-properties officeooo:paragraph-rsid="04558a62"/>
    </style:style>
    <style:style style:name="P409" style:family="paragraph" style:parent-style-name="Standard">
      <style:paragraph-properties fo:text-align="center" style:justify-single-word="false" style:vertical-align="auto" style:snap-to-layout-grid="false" style:writing-mode="lr-tb">
        <style:tab-stops/>
      </style:paragraph-properties>
      <style:text-properties style:font-name="Times New Roman" fo:font-size="11pt" officeooo:rsid="007f5b7d" officeooo:paragraph-rsid="04558a62" fo:background-color="transparent" style:font-size-asian="11pt" style:font-size-complex="11pt"/>
    </style:style>
    <style:style style:name="P410" style:family="paragraph" style:parent-style-name="Standard" style:master-page-name="">
      <style:paragraph-properties fo:margin-top="0cm" fo:margin-bottom="0cm" loext:contextual-spacing="false" fo:text-align="center" style:justify-single-word="false" style:page-number="auto" fo:break-before="auto" fo:break-after="auto" style:text-autospace="none"/>
      <style:text-properties fo:color="#661900" style:font-name="Times New Roman" fo:font-size="11pt" fo:language="it" fo:country="IT" fo:font-weight="bold" officeooo:rsid="0ae40be7" officeooo:paragraph-rsid="04558a62" style:letter-kerning="true" fo:background-color="#ffffff" style:font-name-asian="Times New Roman" style:font-size-asian="11pt" style:language-asian="zh" style:country-asian="CN" style:font-weight-asian="bold" style:font-name-complex="Times New Roman" style:font-size-complex="14pt" style:language-complex="ar" style:country-complex="SA" style:font-weight-complex="bold"/>
    </style:style>
    <style:style style:name="P411" style:family="paragraph" style:parent-style-name="Standard">
      <style:paragraph-properties fo:margin-top="0.212cm" fo:margin-bottom="0.212cm" loext:contextual-spacing="false" fo:text-align="center" style:justify-single-word="false" style:text-autospace="none">
        <style:tab-stops>
          <style:tab-stop style:position="8.573cm"/>
        </style:tab-stops>
      </style:paragraph-properties>
      <style:text-properties style:font-name="Times New Roman" fo:font-size="11pt" fo:font-weight="normal" officeooo:paragraph-rsid="04569828" fo:background-color="transparent" style:font-name-asian="Batang" style:font-size-asian="11pt" style:font-weight-asian="normal" style:font-weight-complex="normal"/>
    </style:style>
    <style:style style:name="P412" style:family="paragraph" style:parent-style-name="Corpo_20_del_20_testo_20_3">
      <style:paragraph-properties style:snap-to-layout-grid="false"/>
      <style:text-properties officeooo:paragraph-rsid="04558a62"/>
    </style:style>
    <style:style style:name="P413" style:family="paragraph" style:parent-style-name="Corpo_20_del_20_testo_20_3">
      <style:paragraph-properties style:snap-to-layout-grid="false"/>
      <style:text-properties style:use-window-font-color="true" officeooo:paragraph-rsid="04558a62" fo:background-color="transparent"/>
    </style:style>
    <style:style style:name="P414" style:family="paragraph" style:parent-style-name="Corpo_20_del_20_testo_20_3">
      <style:paragraph-properties style:snap-to-layout-grid="false"/>
      <style:text-properties fo:color="#333300" officeooo:paragraph-rsid="04558a62" fo:background-color="transparent"/>
    </style:style>
    <style:style style:name="P415" style:family="paragraph" style:parent-style-name="elenco-western">
      <style:paragraph-properties fo:margin-top="0cm" fo:margin-bottom="0cm" loext:contextual-spacing="false"/>
      <style:text-properties style:font-name="Times New Roman" officeooo:paragraph-rsid="04558a62" style:font-name-asian="Batang" style:font-name-complex="Times New Roman" style:font-size-complex="10pt"/>
    </style:style>
    <style:style style:name="P416" style:family="paragraph" style:parent-style-name="elenco-western">
      <style:paragraph-properties fo:margin-top="0cm" fo:margin-bottom="0cm" loext:contextual-spacing="false"/>
      <style:text-properties style:font-name="Times New Roman" officeooo:paragraph-rsid="04569828" style:font-name-asian="Batang" style:font-name-complex="Times New Roman" style:font-size-complex="10pt"/>
    </style:style>
    <style:style style:name="P417" style:family="paragraph" style:parent-style-name="elenco-western">
      <style:paragraph-properties fo:margin-top="0cm" fo:margin-bottom="0cm" loext:contextual-spacing="false" fo:orphans="0" fo:widows="0"/>
      <style:text-properties style:use-window-font-color="true" style:font-name="Times New Roman" officeooo:paragraph-rsid="04569828" style:font-name-asian="Batang" style:font-name-complex="Times New Roman" style:font-size-complex="10pt"/>
    </style:style>
    <style:style style:name="P418" style:family="paragraph" style:parent-style-name="elenco-western">
      <style:paragraph-properties fo:margin-top="0cm" fo:margin-bottom="0cm" loext:contextual-spacing="false"/>
      <style:text-properties style:use-window-font-color="true" style:font-name="Times New Roman" fo:font-size="11pt" fo:language="it" fo:country="IT" fo:font-weight="normal" officeooo:paragraph-rsid="04569828" style:letter-kerning="true" style:font-name-asian="Batang" style:font-size-asian="11pt" style:language-asian="zh" style:country-asian="CN" style:font-weight-asian="normal" style:font-name-complex="Times New Roman" style:font-size-complex="10pt" style:language-complex="ar" style:country-complex="SA" style:font-weight-complex="normal"/>
    </style:style>
    <style:style style:name="P419" style:family="paragraph" style:parent-style-name="Heading" style:master-page-name="Standard">
      <style:paragraph-properties style:page-number="auto"/>
      <style:text-properties fo:color="#000000" style:font-name="Times New Roman" style:font-name-complex="Times New Roman"/>
    </style:style>
    <style:style style:name="P420" style:family="paragraph" style:parent-style-name="Livello_20_5">
      <style:paragraph-properties style:line-height-at-least="0.106cm" fo:text-align="center" style:justify-single-word="false" style:snap-to-layout-grid="false"/>
      <style:text-properties fo:font-size="11pt" officeooo:paragraph-rsid="04558a62" style:font-size-asian="11pt" style:font-size-complex="11pt"/>
    </style:style>
    <style:style style:name="P421" style:family="paragraph" style:parent-style-name="Livello_20_5">
      <style:paragraph-properties style:line-height-at-least="0.106cm" fo:text-align="justify" style:justify-single-word="false" style:snap-to-layout-grid="false"/>
      <style:text-properties fo:font-size="11pt" officeooo:paragraph-rsid="04558a62" style:font-size-asian="11pt" style:font-size-complex="11pt"/>
    </style:style>
    <style:style style:name="P422" style:family="paragraph" style:parent-style-name="Livello_20_5">
      <style:paragraph-properties style:line-height-at-least="0.265cm" fo:text-align="center" style:justify-single-word="false" style:snap-to-layout-grid="false"/>
      <style:text-properties fo:font-size="11pt" officeooo:paragraph-rsid="04558a62" style:font-size-asian="11pt" style:font-size-complex="11pt"/>
    </style:style>
    <style:style style:name="P423" style:family="paragraph" style:parent-style-name="Livello_20_5">
      <style:paragraph-properties style:line-height-at-least="0.026cm" fo:text-align="center" style:justify-single-word="false" style:snap-to-layout-grid="false"/>
      <style:text-properties fo:font-size="11pt" officeooo:paragraph-rsid="04558a62" style:font-size-asian="11pt" style:font-size-complex="11pt"/>
    </style:style>
    <style:style style:name="P424" style:family="paragraph" style:parent-style-name="Livello_20_5">
      <style:paragraph-properties style:line-height-at-least="0.238cm" fo:text-align="center" style:justify-single-word="false" style:snap-to-layout-grid="false"/>
      <style:text-properties fo:font-size="11pt" officeooo:paragraph-rsid="04558a62" style:font-size-asian="11pt" style:font-size-complex="11pt"/>
    </style:style>
    <style:style style:name="P425" style:family="paragraph" style:parent-style-name="Livello_20_5">
      <style:paragraph-properties style:line-height-at-least="0.238cm" fo:text-align="justify" style:justify-single-word="false" style:snap-to-layout-grid="false"/>
      <style:text-properties fo:font-size="11pt" officeooo:paragraph-rsid="04558a62" style:font-size-asian="11pt" style:font-size-complex="11pt"/>
    </style:style>
    <style:style style:name="P426" style:family="paragraph" style:parent-style-name="Livello_20_5">
      <style:paragraph-properties style:line-height-at-least="0.053cm" fo:text-align="center" style:justify-single-word="false" style:snap-to-layout-grid="false"/>
      <style:text-properties fo:font-size="11pt" officeooo:paragraph-rsid="04558a62" style:font-size-asian="11pt" style:font-size-complex="11pt"/>
    </style:style>
    <style:style style:name="P427" style:family="paragraph" style:parent-style-name="Livello_20_5">
      <style:paragraph-properties style:line-height-at-least="0.079cm" fo:text-align="center" style:justify-single-word="false" style:snap-to-layout-grid="false"/>
      <style:text-properties fo:font-size="11pt" officeooo:paragraph-rsid="04558a62" style:font-size-asian="11pt" style:font-size-complex="11pt"/>
    </style:style>
    <style:style style:name="P428" style:family="paragraph" style:parent-style-name="Livello_20_5">
      <style:paragraph-properties style:line-height-at-least="0.106cm" fo:text-align="center" style:justify-single-word="false" style:snap-to-layout-grid="false"/>
      <style:text-properties fo:font-size="11pt" officeooo:rsid="00e1c3e2" officeooo:paragraph-rsid="04558a62" style:font-size-asian="11pt" style:font-size-complex="11pt"/>
    </style:style>
    <style:style style:name="P429" style:family="paragraph" style:parent-style-name="Livello_20_5">
      <style:paragraph-properties style:line-height-at-least="0.238cm" fo:text-align="center" style:justify-single-word="false" style:snap-to-layout-grid="false"/>
      <style:text-properties fo:font-size="11pt" officeooo:rsid="00e1c3e2" officeooo:paragraph-rsid="04558a62" style:font-size-asian="11pt" style:font-size-complex="11pt"/>
    </style:style>
    <style:style style:name="P430" style:family="paragraph" style:parent-style-name="Livello_20_5">
      <style:paragraph-properties style:line-height-at-least="0.265cm" fo:text-align="center" style:justify-single-word="false" style:snap-to-layout-grid="false"/>
      <style:text-properties fo:font-size="11pt" officeooo:rsid="00e1c3e2" officeooo:paragraph-rsid="04558a62" style:font-size-asian="11pt" style:font-size-complex="11pt"/>
    </style:style>
    <style:style style:name="P431" style:family="paragraph" style:parent-style-name="Livello_20_5">
      <style:paragraph-properties style:line-height-at-least="0.132cm" fo:text-align="center" style:justify-single-word="false" style:snap-to-layout-grid="false"/>
      <style:text-properties fo:font-size="11pt" officeooo:rsid="00e1c3e2" officeooo:paragraph-rsid="04558a62" style:font-size-asian="11pt" style:font-size-complex="11pt"/>
    </style:style>
    <style:style style:name="P432" style:family="paragraph" style:parent-style-name="Livello_20_5">
      <style:paragraph-properties style:line-height-at-least="0.132cm" fo:text-align="center" style:justify-single-word="false" style:snap-to-layout-grid="false"/>
      <style:text-properties fo:font-size="11pt" officeooo:paragraph-rsid="04558a62" style:font-size-asian="11pt" style:font-size-complex="11pt"/>
    </style:style>
    <style:style style:name="P433" style:family="paragraph" style:parent-style-name="Livello_20_5">
      <style:paragraph-properties fo:text-align="justify" style:justify-single-word="false" style:snap-to-layout-grid="false"/>
      <style:text-properties fo:font-size="11pt" officeooo:paragraph-rsid="04558a62" style:font-size-asian="11pt"/>
    </style:style>
    <style:style style:name="P434" style:family="paragraph" style:parent-style-name="Livello_20_5">
      <style:paragraph-properties style:line-height-at-least="0.026cm" fo:text-align="center" style:justify-single-word="false" style:snap-to-layout-grid="false"/>
      <style:text-properties fo:color="#000000" fo:font-size="11pt" officeooo:paragraph-rsid="04558a62" style:font-size-asian="11pt" style:font-size-complex="11pt"/>
    </style:style>
    <style:style style:name="P435" style:family="paragraph" style:parent-style-name="Livello_20_5">
      <style:paragraph-properties style:line-height-at-least="0.026cm" fo:text-align="center" style:justify-single-word="false" style:snap-to-layout-grid="false"/>
      <style:text-properties fo:color="#000000" fo:font-size="11pt" officeooo:rsid="00e7abe2" officeooo:paragraph-rsid="04558a62" style:font-size-asian="11pt" style:font-size-complex="11pt"/>
    </style:style>
    <style:style style:name="P436" style:family="paragraph" style:parent-style-name="Livello_20_5">
      <style:paragraph-properties style:line-height-at-least="0.106cm" fo:text-align="center" style:justify-single-word="false" style:snap-to-layout-grid="false"/>
      <style:text-properties fo:color="#000000" fo:font-size="11pt" officeooo:rsid="00e7abe2" officeooo:paragraph-rsid="04558a62" style:font-size-asian="11pt" style:font-size-complex="11pt"/>
    </style:style>
    <style:style style:name="P437" style:family="paragraph" style:parent-style-name="Livello_20_5">
      <style:paragraph-properties style:line-height-at-least="0.265cm" fo:text-align="center" style:justify-single-word="false" style:snap-to-layout-grid="false"/>
      <style:text-properties fo:color="#000000" fo:font-size="11pt" officeooo:rsid="00e7abe2" officeooo:paragraph-rsid="04558a62" style:font-size-asian="11pt" style:font-size-complex="11pt"/>
    </style:style>
    <style:style style:name="P438" style:family="paragraph" style:parent-style-name="Livello_20_5">
      <style:paragraph-properties style:line-height-at-least="0.079cm" fo:text-align="center" style:justify-single-word="false" style:snap-to-layout-grid="false"/>
      <style:text-properties fo:color="#000000" fo:font-size="11pt" officeooo:rsid="00e7abe2" officeooo:paragraph-rsid="04558a62" style:font-size-asian="11pt" style:font-size-complex="11pt"/>
    </style:style>
    <style:style style:name="P439" style:family="paragraph" style:parent-style-name="Livello_20_5">
      <style:paragraph-properties style:line-height-at-least="0.238cm" fo:text-align="center" style:justify-single-word="false" style:snap-to-layout-grid="false"/>
      <style:text-properties fo:color="#000000" fo:font-size="11pt" officeooo:rsid="00e7abe2" officeooo:paragraph-rsid="04558a62" style:font-size-asian="11pt" style:font-size-complex="11pt"/>
    </style:style>
    <style:style style:name="P440" style:family="paragraph" style:parent-style-name="Livello_20_5">
      <style:paragraph-properties style:line-height-at-least="0.106cm" fo:text-align="center" style:justify-single-word="false" style:snap-to-layout-grid="false"/>
      <style:text-properties fo:color="#000000" fo:font-size="11pt" officeooo:paragraph-rsid="04558a62" style:font-size-asian="11pt" style:font-size-complex="11pt"/>
    </style:style>
    <style:style style:name="P441" style:family="paragraph" style:parent-style-name="Livello_20_5">
      <style:paragraph-properties style:line-height-at-least="0.265cm" fo:text-align="center" style:justify-single-word="false" style:snap-to-layout-grid="false"/>
      <style:text-properties fo:color="#000000" fo:font-size="11pt" officeooo:paragraph-rsid="04558a62" style:font-size-asian="11pt" style:font-size-complex="11pt"/>
    </style:style>
    <style:style style:name="P442" style:family="paragraph" style:parent-style-name="Livello_20_5">
      <style:paragraph-properties style:line-height-at-least="0.079cm" fo:text-align="center" style:justify-single-word="false" style:snap-to-layout-grid="false"/>
      <style:text-properties fo:color="#000000" fo:font-size="11pt" officeooo:paragraph-rsid="04558a62" style:font-size-asian="11pt" style:font-size-complex="11pt"/>
    </style:style>
    <style:style style:name="P443" style:family="paragraph" style:parent-style-name="Livello_20_5">
      <style:paragraph-properties style:line-height-at-least="0.238cm" fo:text-align="center" style:justify-single-word="false" style:snap-to-layout-grid="false"/>
      <style:text-properties fo:color="#000000" fo:font-size="11pt" officeooo:paragraph-rsid="04558a62" style:font-size-asian="11pt" style:font-size-complex="11pt"/>
    </style:style>
    <style:style style:name="P444" style:family="paragraph" style:parent-style-name="Livello_20_5">
      <style:paragraph-properties style:line-height-at-least="0.106cm" fo:text-align="center" style:justify-single-word="false" style:snap-to-layout-grid="false"/>
      <style:text-properties style:use-window-font-color="true" fo:font-size="11pt" officeooo:rsid="02d92fbe" officeooo:paragraph-rsid="04558a62" style:font-size-asian="11pt" style:font-size-complex="11pt"/>
    </style:style>
    <style:style style:name="P445" style:family="paragraph" style:parent-style-name="Livello_20_5">
      <style:paragraph-properties style:line-height-at-least="0.265cm" fo:text-align="center" style:justify-single-word="false" style:snap-to-layout-grid="false"/>
      <style:text-properties style:use-window-font-color="true" fo:font-size="11pt" officeooo:rsid="02d92fbe" officeooo:paragraph-rsid="04558a62" style:font-size-asian="11pt" style:font-size-complex="11pt"/>
    </style:style>
    <style:style style:name="P446" style:family="paragraph" style:parent-style-name="Livello_20_5">
      <style:paragraph-properties style:line-height-at-least="0.079cm" fo:text-align="center" style:justify-single-word="false" style:snap-to-layout-grid="false"/>
      <style:text-properties style:use-window-font-color="true" fo:font-size="11pt" officeooo:rsid="02d92fbe" officeooo:paragraph-rsid="04558a62" style:font-size-asian="11pt" style:font-size-complex="11pt"/>
    </style:style>
    <style:style style:name="P447" style:family="paragraph" style:parent-style-name="Livello_20_5">
      <style:paragraph-properties style:line-height-at-least="0.238cm" fo:text-align="center" style:justify-single-word="false" style:snap-to-layout-grid="false"/>
      <style:text-properties style:use-window-font-color="true" fo:font-size="11pt" officeooo:rsid="02d92fbe" officeooo:paragraph-rsid="04558a62" style:font-size-asian="11pt" style:font-size-complex="11pt"/>
    </style:style>
    <style:style style:name="P448" style:family="paragraph" style:parent-style-name="Livello_20_5">
      <style:paragraph-properties style:line-height-at-least="0.265cm" fo:text-align="center" style:justify-single-word="false" style:snap-to-layout-grid="false"/>
      <style:text-properties style:use-window-font-color="true" fo:font-size="11pt" officeooo:rsid="02d5b0c3" officeooo:paragraph-rsid="04558a62" fo:background-color="transparent" style:font-size-asian="11pt" style:font-size-complex="11pt"/>
    </style:style>
    <style:style style:name="P449" style:family="paragraph" style:parent-style-name="Livello_20_5">
      <style:paragraph-properties style:line-height-at-least="0.238cm" fo:text-align="center" style:justify-single-word="false" style:snap-to-layout-grid="false"/>
      <style:text-properties style:use-window-font-color="true" fo:font-size="11pt" officeooo:rsid="02d5b0c3" officeooo:paragraph-rsid="04558a62" fo:background-color="transparent" style:font-size-asian="11pt" style:font-size-complex="11pt"/>
    </style:style>
    <style:style style:name="P450" style:family="paragraph" style:parent-style-name="Livello_20_5">
      <style:paragraph-properties style:line-height-at-least="0.265cm" fo:text-align="center" style:justify-single-word="false" style:snap-to-layout-grid="false"/>
      <style:text-properties fo:color="#333300" fo:font-size="11pt" officeooo:rsid="0626b4e8" officeooo:paragraph-rsid="04558a62" fo:background-color="transparent" style:font-size-asian="11pt" style:font-size-complex="11pt"/>
    </style:style>
    <style:style style:name="P451" style:family="paragraph" style:parent-style-name="Livello_20_5">
      <style:paragraph-properties style:line-height-at-least="0.238cm" fo:text-align="center" style:justify-single-word="false" style:snap-to-layout-grid="false"/>
      <style:text-properties fo:color="#333300" fo:font-size="11pt" officeooo:rsid="0626b4e8" officeooo:paragraph-rsid="04558a62" fo:background-color="transparent" style:font-size-asian="11pt" style:font-size-complex="11pt"/>
    </style:style>
    <style:style style:name="P452" style:family="paragraph" style:parent-style-name="Livello_20_5">
      <style:paragraph-properties style:line-height-at-least="0.265cm" fo:text-align="center" style:justify-single-word="false" style:snap-to-layout-grid="false"/>
      <style:text-properties fo:color="#333300" fo:font-size="11pt" officeooo:rsid="0800aec5" officeooo:paragraph-rsid="04558a62" fo:background-color="transparent" style:font-size-asian="11pt" style:font-size-complex="11pt"/>
    </style:style>
    <style:style style:name="P453" style:family="paragraph" style:parent-style-name="Livello_20_5">
      <style:paragraph-properties style:line-height-at-least="0.238cm" fo:text-align="center" style:justify-single-word="false" style:snap-to-layout-grid="false"/>
      <style:text-properties fo:color="#333300" fo:font-size="11pt" officeooo:rsid="0800aec5" officeooo:paragraph-rsid="04558a62" fo:background-color="transparent" style:font-size-asian="11pt" style:font-size-complex="11pt"/>
    </style:style>
    <style:style style:name="P454" style:family="paragraph" style:parent-style-name="Livello_20_5">
      <style:paragraph-properties style:line-height-at-least="0.265cm" fo:text-align="center" style:justify-single-word="false" style:snap-to-layout-grid="false"/>
      <style:text-properties fo:color="#333300" fo:font-size="11pt" officeooo:rsid="0801ed6a" officeooo:paragraph-rsid="04558a62" fo:background-color="transparent" style:font-size-asian="11pt" style:font-size-complex="11pt"/>
    </style:style>
    <style:style style:name="P455" style:family="paragraph" style:parent-style-name="Normale_20__28_Web_29_">
      <style:paragraph-properties fo:margin-top="0cm" fo:margin-bottom="0cm" loext:contextual-spacing="false" style:line-height-at-least="0.026cm" fo:text-align="center" style:justify-single-word="false" style:snap-to-layout-grid="false"/>
      <style:text-properties style:font-name="Times New Roman" fo:font-size="11pt" officeooo:paragraph-rsid="04558a62" style:font-size-asian="11pt" style:font-name-complex="Times New Roman" style:font-size-complex="11pt"/>
    </style:style>
    <style:style style:name="P456" style:family="paragraph" style:parent-style-name="Normale_20__28_Web_29_">
      <style:paragraph-properties fo:margin-top="0cm" fo:margin-bottom="0cm" loext:contextual-spacing="false" style:line-height-at-least="0.026cm" fo:text-align="justify" style:justify-single-word="false" style:snap-to-layout-grid="false"/>
      <style:text-properties style:font-name="Times New Roman" fo:font-size="11pt" officeooo:paragraph-rsid="04558a62" style:font-size-asian="11pt" style:font-name-complex="Times New Roman" style:font-size-complex="11pt"/>
    </style:style>
    <style:style style:name="P457" style:family="paragraph" style:parent-style-name="Normale_20__28_Web_29_">
      <style:paragraph-properties fo:margin-top="0cm" fo:margin-bottom="0cm" loext:contextual-spacing="false" style:line-height-at-least="0.238cm" fo:text-align="center" style:justify-single-word="false" style:snap-to-layout-grid="false"/>
      <style:text-properties style:font-name="Times New Roman" fo:font-size="11pt" officeooo:paragraph-rsid="04558a62" style:font-size-asian="11pt" style:font-name-complex="Times New Roman" style:font-size-complex="11pt"/>
    </style:style>
    <style:style style:name="P458" style:family="paragraph" style:parent-style-name="Normale_20__28_Web_29_">
      <style:paragraph-properties fo:margin-top="0cm" fo:margin-bottom="0cm" loext:contextual-spacing="false" style:line-height-at-least="0.238cm" fo:text-align="center" style:justify-single-word="false" style:snap-to-layout-grid="false"/>
      <style:text-properties style:font-name="Times New Roman" fo:font-size="11pt" officeooo:rsid="00e1c3e2" officeooo:paragraph-rsid="04558a62" style:font-size-asian="11pt" style:font-name-complex="Times New Roman" style:font-size-complex="11pt"/>
    </style:style>
    <style:style style:name="P459" style:family="paragraph" style:parent-style-name="Normale_20__28_Web_29_">
      <style:paragraph-properties fo:margin-top="0cm" fo:margin-bottom="0cm" loext:contextual-spacing="false" style:line-height-at-least="0.079cm" fo:text-align="center" style:justify-single-word="false" style:snap-to-layout-grid="false"/>
      <style:text-properties style:font-name="Times New Roman" fo:font-size="11pt" officeooo:rsid="00e1c3e2" officeooo:paragraph-rsid="04558a62" style:font-size-asian="11pt" style:font-name-complex="Times New Roman" style:font-size-complex="11pt"/>
    </style:style>
    <style:style style:name="P460" style:family="paragraph" style:parent-style-name="Normale_20__28_Web_29_">
      <style:paragraph-properties fo:margin-top="0cm" fo:margin-bottom="0cm" loext:contextual-spacing="false" style:line-height-at-least="0.079cm" fo:text-align="center" style:justify-single-word="false" style:snap-to-layout-grid="false"/>
      <style:text-properties style:font-name="Times New Roman" fo:font-size="11pt" officeooo:paragraph-rsid="04558a62" style:font-size-asian="11pt" style:font-name-complex="Times New Roman" style:font-size-complex="11pt"/>
    </style:style>
    <style:style style:name="P461" style:family="paragraph" style:parent-style-name="Normale_20__28_Web_29_">
      <style:paragraph-properties fo:margin-top="0cm" fo:margin-bottom="0cm" loext:contextual-spacing="false" style:line-height-at-least="0.238cm" fo:text-align="center" style:justify-single-word="false" style:snap-to-layout-grid="false"/>
      <style:text-properties style:use-window-font-color="true" style:font-name="Times New Roman" fo:font-size="11pt" officeooo:rsid="02d5b0c3" officeooo:paragraph-rsid="04558a62" fo:background-color="transparent" style:font-size-asian="11pt" style:font-name-complex="Times New Roman" style:font-size-complex="11pt"/>
    </style:style>
    <style:style style:name="P462" style:family="paragraph" style:parent-style-name="Normale_20__28_Web_29_">
      <style:paragraph-properties fo:margin-top="0cm" fo:margin-bottom="0cm" loext:contextual-spacing="false" style:line-height-at-least="0.238cm" fo:text-align="center" style:justify-single-word="false" style:snap-to-layout-grid="false"/>
      <style:text-properties fo:color="#333300" style:font-name="Times New Roman" fo:font-size="11pt" officeooo:rsid="0626b4e8" officeooo:paragraph-rsid="04558a62" fo:background-color="transparent" style:font-size-asian="11pt" style:font-name-complex="Times New Roman" style:font-size-complex="11pt"/>
    </style:style>
    <style:style style:name="P463" style:family="paragraph" style:parent-style-name="Normale_20__28_Web_29_">
      <style:paragraph-properties fo:margin-top="0cm" fo:margin-bottom="0cm" loext:contextual-spacing="false" style:line-height-at-least="0.238cm" fo:text-align="center" style:justify-single-word="false" style:snap-to-layout-grid="false"/>
      <style:text-properties fo:color="#333300" style:font-name="Times New Roman" fo:font-size="11pt" officeooo:rsid="0800aec5" officeooo:paragraph-rsid="04558a62" fo:background-color="transparent" style:font-size-asian="11pt" style:font-name-complex="Times New Roman" style:font-size-complex="11pt"/>
    </style:style>
    <style:style style:name="P464" style:family="paragraph">
      <loext:graphic-properties draw:fill="gradient" draw:fill-color="#a8a800" draw:fill-gradient-name="Deep_20_Orange"/>
      <style:paragraph-properties style:writing-mode="lr-tb"/>
    </style:style>
    <style:style style:name="P465" style:family="paragraph">
      <loext:graphic-properties draw:fill="solid" draw:fill-color="#cc99cc"/>
      <style:paragraph-properties style:writing-mode="lr-tb"/>
    </style:style>
    <style:style style:name="P466" style:family="paragraph">
      <loext:graphic-properties draw:fill="gradient" draw:fill-color="#ffff00" draw:fill-gradient-name="Deep_20_Orange" draw:opacity="50%"/>
      <style:paragraph-properties style:writing-mode="lr-tb"/>
    </style:style>
    <style:style style:name="P467" style:family="paragraph">
      <loext:graphic-properties draw:fill="gradient" draw:fill-color="#ffcc00" draw:fill-gradient-name="Tango_20_Yellow"/>
      <style:paragraph-properties style:writing-mode="lr-tb"/>
    </style:style>
    <style:style style:name="P468" style:family="paragraph">
      <loext:graphic-properties draw:fill="gradient" draw:fill-color="#ffff00" draw:fill-gradient-name="Deep_20_Orange"/>
      <style:paragraph-properties style:writing-mode="lr-tb"/>
    </style:style>
    <style:style style:name="T1" style:family="text">
      <style:text-properties fo:font-size="11pt" style:font-size-asian="11pt"/>
    </style:style>
    <style:style style:name="T2" style:family="text">
      <style:text-properties fo:font-size="11pt" fo:font-weight="normal" style:font-size-asian="11pt" style:font-weight-asian="normal" style:font-weight-complex="normal"/>
    </style:style>
    <style:style style:name="T3" style:family="text">
      <style:text-properties fo:font-size="11pt" style:text-underline-style="solid" style:text-underline-width="auto" style:text-underline-color="font-color" fo:font-weight="bold" style:font-size-asian="11pt" style:font-weight-asian="bold" style:font-weight-complex="bold"/>
    </style:style>
    <style:style style:name="T4" style:family="text">
      <style:text-properties fo:font-size="11pt" fo:font-weight="bold" style:font-size-asian="11pt" style:font-weight-asian="bold" style:font-weight-complex="bold"/>
    </style:style>
    <style:style style:name="T5" style:family="text">
      <style:text-properties fo:font-size="11pt" style:font-name-asian="Batang" style:font-size-asian="11pt"/>
    </style:style>
    <style:style style:name="T6" style:family="text">
      <style:text-properties fo:font-size="11pt" style:font-name-asian="Batang" style:font-size-asian="11pt" style:font-size-complex="10pt"/>
    </style:style>
    <style:style style:name="T7" style:family="text">
      <style:text-properties fo:font-size="11pt" officeooo:rsid="04543a5f" style:font-name-asian="Batang" style:font-size-asian="11pt" style:font-size-complex="10pt"/>
    </style:style>
    <style:style style:name="T8" style:family="text">
      <style:text-properties fo:font-size="11pt" officeooo:rsid="023bafcb" style:font-name-asian="Batang" style:font-size-asian="11pt" style:font-size-complex="10pt"/>
    </style:style>
    <style:style style:name="T9" style:family="text">
      <style:text-properties fo:font-size="11pt" fo:background-color="transparent" loext:char-shading-value="0" style:font-name-asian="Batang" style:font-size-asian="11pt" style:font-size-complex="10pt"/>
    </style:style>
    <style:style style:name="T10" style:family="text">
      <style:text-properties fo:font-style="italic" fo:font-weight="bold" style:font-style-asian="italic" style:font-weight-asian="bold" style:font-style-complex="italic" style:font-weight-complex="bold"/>
    </style:style>
    <style:style style:name="T11" style:family="text">
      <style:text-properties fo:font-style="italic" fo:font-weight="bold" officeooo:rsid="022ba999" style:font-style-asian="italic" style:font-weight-asian="bold" style:font-style-complex="italic" style:font-weight-complex="bold"/>
    </style:style>
    <style:style style:name="T12" style:family="text">
      <style:text-properties fo:font-style="italic" fo:font-weight="bold" officeooo:rsid="022e736a" style:font-style-asian="italic" style:font-weight-asian="bold" style:font-style-complex="italic" style:font-weight-complex="bold"/>
    </style:style>
    <style:style style:name="T13" style:family="text">
      <style:text-properties fo:font-style="italic" fo:font-weight="bold" officeooo:rsid="002e8e0e" style:font-style-asian="italic" style:font-weight-asian="bold" style:font-style-complex="italic" style:font-weight-complex="bold"/>
    </style:style>
    <style:style style:name="T14" style:family="text">
      <style:text-properties fo:font-style="italic" fo:font-weight="bold" officeooo:rsid="0220b31c" style:font-style-asian="italic" style:font-weight-asian="bold" style:font-style-complex="italic" style:font-weight-complex="bold"/>
    </style:style>
    <style:style style:name="T15" style:family="text">
      <style:text-properties fo:font-style="italic" fo:font-weight="bold" officeooo:rsid="0226ec5e" style:font-style-asian="italic" style:font-weight-asian="bold" style:font-style-complex="italic" style:font-weight-complex="bold"/>
    </style:style>
    <style:style style:name="T16" style:family="text">
      <style:text-properties fo:color="#ff3300"/>
    </style:style>
    <style:style style:name="T17" style:family="text">
      <style:text-properties fo:color="#ff3300" fo:font-style="italic" fo:font-weight="bold" style:font-style-asian="italic" style:font-weight-asian="bold" style:font-style-complex="italic" style:font-weight-complex="bold"/>
    </style:style>
    <style:style style:name="T18" style:family="text">
      <style:text-properties fo:color="#ff3300" fo:font-style="italic" fo:font-weight="bold" officeooo:rsid="022ba999" style:font-style-asian="italic" style:font-weight-asian="bold" style:font-style-complex="italic" style:font-weight-complex="bold"/>
    </style:style>
    <style:style style:name="T19" style:family="text">
      <style:text-properties fo:color="#ff3300" fo:font-style="italic" fo:font-weight="bold" officeooo:rsid="002cfa75" style:font-style-asian="italic" style:font-weight-asian="bold" style:font-style-complex="italic" style:font-weight-complex="bold"/>
    </style:style>
    <style:style style:name="T20" style:family="text">
      <style:text-properties fo:color="#ff3300" fo:font-style="italic" fo:font-weight="bold" officeooo:rsid="0226ec5e" style:font-style-asian="italic" style:font-weight-asian="bold" style:font-style-complex="italic" style:font-weight-complex="bold"/>
    </style:style>
    <style:style style:name="T21" style:family="text">
      <style:text-properties fo:color="#ff3300" fo:font-style="italic" fo:font-weight="bold" officeooo:rsid="023da59e" style:font-style-asian="italic" style:font-weight-asian="bold" style:font-style-complex="italic" style:font-weight-complex="bold"/>
    </style:style>
    <style:style style:name="T22" style:family="text">
      <style:text-properties fo:color="#ff3300" officeooo:rsid="023da59e"/>
    </style:style>
    <style:style style:name="T23" style:family="text">
      <style:text-properties fo:color="#ff3300" style:font-name="Times New Roman" fo:font-size="12pt" fo:language="it" fo:country="IT" fo:font-style="italic" fo:font-weight="bold" officeooo:rsid="0126a8bf" style:letter-kerning="true" style:font-name-asian="Times New Roman" style:font-size-asian="12pt" style:language-asian="zh" style:country-asian="CN" style:font-style-asian="italic" style:font-weight-asian="bold" style:font-name-complex="Times New Roman" style:font-size-complex="12pt" style:language-complex="ar" style:country-complex="SA" style:font-style-complex="italic" style:font-weight-complex="bold"/>
    </style:style>
    <style:style style:name="T24" style:family="text">
      <style:text-properties fo:font-size="10pt" fo:font-style="italic" style:font-size-asian="10pt" style:font-style-asian="italic" style:font-style-complex="italic"/>
    </style:style>
    <style:style style:name="T25" style:family="text">
      <style:text-properties fo:font-size="10pt" fo:font-style="italic" style:font-size-asian="10pt" style:font-style-asian="italic" style:font-size-complex="10pt" style:font-style-complex="italic"/>
    </style:style>
    <style:style style:name="T26" style:family="text">
      <style:text-properties fo:font-size="10pt" fo:font-style="italic" fo:font-weight="normal" style:font-size-asian="10pt" style:font-style-asian="italic" style:font-weight-asian="normal" style:font-style-complex="italic" style:font-weight-complex="normal"/>
    </style:style>
    <style:style style:name="T27" style:family="text">
      <style:text-properties fo:font-size="10pt" fo:font-style="italic" fo:font-weight="normal" style:font-size-asian="10pt" style:font-style-asian="italic" style:font-weight-asian="normal" style:font-size-complex="10pt" style:font-style-complex="italic" style:font-weight-complex="normal"/>
    </style:style>
    <style:style style:name="T28" style:family="text">
      <style:text-properties fo:font-size="10pt" style:font-size-asian="10pt" style:font-size-complex="10pt"/>
    </style:style>
    <style:style style:name="T29" style:family="text">
      <style:text-properties fo:font-size="9pt" style:font-size-asian="9pt" style:font-size-complex="9pt"/>
    </style:style>
    <style:style style:name="T30" style:family="text">
      <style:text-properties fo:background-color="transparent" loext:char-shading-value="0"/>
    </style:style>
    <style:style style:name="T31" style:family="text">
      <style:text-properties officeooo:rsid="00514348" fo:background-color="transparent" loext:char-shading-value="0"/>
    </style:style>
    <style:style style:name="T32" style:family="text">
      <style:text-properties officeooo:rsid="0a077640" fo:background-color="transparent" loext:char-shading-value="0"/>
    </style:style>
    <style:style style:name="T33" style:family="text">
      <style:text-properties fo:font-weight="normal" style:font-weight-asian="normal" style:font-weight-complex="normal"/>
    </style:style>
    <style:style style:name="T34" style:family="text">
      <style:text-properties style:use-window-font-color="true"/>
    </style:style>
    <style:style style:name="T35" style:family="text">
      <style:text-properties style:use-window-font-color="true" fo:font-size="10pt" fo:font-style="italic" style:font-size-asian="10pt" style:font-style-asian="italic" style:font-style-complex="italic"/>
    </style:style>
    <style:style style:name="T36" style:family="text">
      <style:text-properties style:use-window-font-color="true" fo:background-color="transparent" loext:char-shading-value="0"/>
    </style:style>
    <style:style style:name="T37" style:family="text">
      <style:text-properties style:use-window-font-color="true" officeooo:rsid="0087bff6" fo:background-color="transparent" loext:char-shading-value="0" style:font-size-complex="11pt"/>
    </style:style>
    <style:style style:name="T38" style:family="text">
      <style:text-properties style:use-window-font-color="true" fo:font-size="11pt" fo:font-weight="normal" style:font-size-asian="11pt" style:font-weight-asian="normal" style:font-weight-complex="normal"/>
    </style:style>
    <style:style style:name="T39" style:family="text">
      <style:text-properties style:use-window-font-color="true" fo:font-size="11pt" fo:font-weight="normal" officeooo:rsid="0b83e0b1" style:font-size-asian="11pt" style:font-weight-asian="normal" style:font-weight-complex="normal"/>
    </style:style>
    <style:style style:name="T40" style:family="text">
      <style:text-properties style:use-window-font-color="true" fo:font-size="14pt" fo:font-weight="bold" style:font-size-asian="14pt" style:font-weight-asian="bold" style:font-weight-complex="bold"/>
    </style:style>
    <style:style style:name="T41" style:family="text">
      <style:text-properties style:use-window-font-color="true" officeooo:rsid="0b7e2760"/>
    </style:style>
    <style:style style:name="T42" style:family="text">
      <style:text-properties style:use-window-font-color="true" style:text-line-through-style="none" style:text-line-through-type="none" style:font-name="Times New Roman" fo:font-size="11pt" style:font-name-asian="Batang" style:font-size-asian="11pt" style:font-size-complex="10pt"/>
    </style:style>
    <style:style style:name="T43" style:family="text">
      <style:text-properties style:use-window-font-color="true" style:text-line-through-style="none" style:text-line-through-type="none" fo:font-size="11pt" style:font-name-asian="Batang" style:font-size-asian="11pt" style:font-size-complex="10pt"/>
    </style:style>
    <style:style style:name="T44" style:family="text">
      <style:text-properties style:use-window-font-color="true" officeooo:rsid="0087bff6"/>
    </style:style>
    <style:style style:name="T45" style:family="text">
      <style:text-properties style:use-window-font-color="true" fo:background-color="#ffff00" loext:char-shading-value="0" style:font-size-complex="11pt"/>
    </style:style>
    <style:style style:name="T46" style:family="text">
      <style:text-properties style:font-name="Times New Roman" fo:font-size="11pt" style:font-name-asian="Batang" style:font-size-asian="11pt"/>
    </style:style>
    <style:style style:name="T47" style:family="text">
      <style:text-properties style:font-name="Times New Roman" fo:font-size="11pt" style:font-name-asian="Batang" style:font-size-asian="11pt" style:font-size-complex="10pt"/>
    </style:style>
    <style:style style:name="T48" style:family="text">
      <style:text-properties style:font-name="Times New Roman" fo:font-size="11pt" officeooo:rsid="023bafcb" style:font-name-asian="Batang" style:font-size-asian="11pt" style:font-size-complex="10pt"/>
    </style:style>
    <style:style style:name="T49" style:family="text">
      <style:text-properties style:font-name="Times New Roman" fo:font-size="11pt" fo:background-color="transparent" loext:char-shading-value="0" style:font-name-asian="Batang" style:font-size-asian="11pt" style:font-size-complex="10pt"/>
    </style:style>
    <style:style style:name="T50" style:family="text">
      <style:text-properties style:text-position="super 58%"/>
    </style:style>
    <style:style style:name="T51" style:family="text">
      <style:text-properties style:text-position="super 58%" fo:font-size="11pt" style:font-name-asian="Batang" style:font-size-asian="11pt" style:font-size-complex="10pt"/>
    </style:style>
    <style:style style:name="T52" style:family="text">
      <style:text-properties fo:color="#ff0000" style:font-name="Times New Roman" fo:font-size="11pt" style:font-name-asian="Batang" style:font-size-asian="11pt" style:language-asian="ar" style:country-asian="SA" style:font-size-complex="10pt"/>
    </style:style>
    <style:style style:name="T53" style:family="text">
      <style:text-properties fo:color="#ff0000" fo:font-size="11pt" style:font-name-asian="Batang" style:font-size-asian="11pt" style:language-asian="ar" style:country-asian="SA" style:font-size-complex="10pt"/>
    </style:style>
    <style:style style:name="T54" style:family="text">
      <style:text-properties fo:color="#0000ff"/>
    </style:style>
    <style:style style:name="T55" style:family="text">
      <style:text-properties fo:color="#0000ff" fo:font-size="14pt" fo:font-weight="bold" style:font-size-asian="14pt" style:font-weight-asian="bold" style:font-weight-complex="bold"/>
    </style:style>
    <style:style style:name="T56" style:family="text">
      <style:text-properties fo:color="#0000ff" style:font-name="Times New Roman" fo:font-size="14pt" fo:language="it" fo:country="IT" fo:font-weight="bold"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57" style:family="text">
      <style:text-properties fo:text-transform="uppercase" style:font-name="Times New Roman" fo:font-size="11pt" style:font-name-asian="Batang" style:font-size-asian="11pt" style:font-weight-complex="bold"/>
    </style:style>
    <style:style style:name="T58" style:family="text">
      <style:text-properties fo:text-transform="uppercase" fo:font-size="11pt" style:font-name-asian="Batang" style:font-size-asian="11pt" style:font-weight-complex="bold"/>
    </style:style>
    <style:style style:name="T59" style:family="text">
      <style:text-properties fo:color="#660066"/>
    </style:style>
    <style:style style:name="T60" style:family="text">
      <style:text-properties fo:color="#660066" fo:font-size="16pt" fo:font-weight="bold" style:font-size-asian="16pt" style:font-weight-asian="bold" style:font-weight-complex="bold"/>
    </style:style>
    <style:style style:name="T61" style:family="text">
      <style:text-properties officeooo:rsid="0249ba8d"/>
    </style:style>
    <style:style style:name="T62" style:family="text">
      <style:text-properties style:font-name="Times New Roman2" officeooo:rsid="0249ba8d" style:font-name-asian="Times New Roman"/>
    </style:style>
    <style:style style:name="T63" style:family="text">
      <style:text-properties officeooo:rsid="0249ba8d" style:font-name-asian="Times New Roman"/>
    </style:style>
    <style:style style:name="T64" style:family="text">
      <style:text-properties officeooo:rsid="042480a3"/>
    </style:style>
    <style:style style:name="T65" style:family="text">
      <style:text-properties fo:color="#666633"/>
    </style:style>
    <style:style style:name="T66" style:family="text">
      <style:text-properties fo:color="#666633" style:font-name="Times New Roman" fo:language="it" fo:country="IT" style:letter-kerning="true" style:font-name-asian="Times New Roman" style:language-asian="zh" style:country-asian="CN" style:font-name-complex="Times New Roman" style:font-size-complex="12pt" style:language-complex="ar" style:country-complex="SA"/>
    </style:style>
    <style:style style:name="T67" style:family="text">
      <style:text-properties fo:color="#666633" style:font-name="Times New Roman" fo:font-size="16pt" fo:language="it" fo:country="IT" fo:font-weight="bold"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T68" style:family="text">
      <style:text-properties fo:color="#666633" style:font-name="Times New Roman" fo:font-size="16pt" fo:language="it" fo:country="IT" style:letter-kerning="true" style:font-name-asian="Times New Roman" style:font-size-asian="16pt" style:language-asian="zh" style:country-asian="CN" style:font-name-complex="Times New Roman" style:font-size-complex="12pt" style:language-complex="ar" style:country-complex="SA"/>
    </style:style>
    <style:style style:name="T69" style:family="text">
      <style:text-properties fo:color="#666633" fo:font-size="16pt" fo:font-weight="bold" style:font-size-asian="16pt" style:font-weight-asian="bold" style:font-weight-complex="bold"/>
    </style:style>
    <style:style style:name="T70" style:family="text">
      <style:text-properties fo:color="#666633" fo:font-size="16pt" style:font-size-asian="16pt"/>
    </style:style>
    <style:style style:name="T71" style:family="text">
      <style:text-properties fo:color="#666633" fo:language="it" fo:country="IT" style:letter-kerning="true" style:font-name-asian="Times New Roman" style:language-asian="zh" style:country-asian="CN" style:font-name-complex="Times New Roman" style:font-size-complex="12pt" style:language-complex="ar" style:country-complex="SA"/>
    </style:style>
    <style:style style:name="T72" style:family="text">
      <style:text-properties fo:color="#666633" fo:language="it" fo:country="IT" officeooo:rsid="0ae40be7" style:letter-kerning="true" style:font-name-asian="Times New Roman" style:language-asian="zh" style:country-asian="CN" style:font-name-complex="Times New Roman" style:font-size-complex="12pt" style:language-complex="ar" style:country-complex="SA"/>
    </style:style>
    <style:style style:name="T73" style:family="text">
      <style:text-properties fo:color="#661900"/>
    </style:style>
    <style:style style:name="T74" style:family="text">
      <style:text-properties fo:color="#661900" style:font-name="Times New Roman" fo:font-size="14pt" fo:language="it" fo:country="IT" fo:font-weight="bold"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75" style:family="text">
      <style:text-properties fo:color="#661900" style:font-name="Times New Roman" fo:font-size="14pt" fo:language="it" fo:country="IT" fo:font-weight="bold" officeooo:rsid="0b7e2760"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76" style:family="text">
      <style:text-properties fo:color="#661900" style:font-name="Times New Roman" fo:font-size="14pt" fo:language="it" fo:country="IT" fo:font-weight="bold" officeooo:rsid="0ae40be7"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77" style:family="text">
      <style:text-properties fo:color="#661900" style:font-name="Times New Roman" fo:font-size="14pt" fo:language="it" fo:country="IT" fo:font-weight="bold" officeooo:rsid="0445244e"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78" style:family="text">
      <style:text-properties fo:color="#661900" style:font-name="Times New Roman" fo:font-size="14pt" fo:language="it" fo:country="IT" fo:font-weight="bold" officeooo:rsid="0ffc16fa"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79" style:family="text">
      <style:text-properties fo:color="#661900" style:font-name="Times New Roman" fo:font-size="11pt" fo:language="it" fo:country="IT" fo:font-weight="bold" style:letter-kerning="true" style:font-name-asian="Times New Roman" style:font-size-asian="11pt" style:language-asian="zh" style:country-asian="CN" style:font-weight-asian="bold" style:font-name-complex="Times New Roman" style:font-size-complex="14pt" style:language-complex="ar" style:country-complex="SA" style:font-weight-complex="bold"/>
    </style:style>
    <style:style style:name="T80" style:family="text">
      <style:text-properties fo:color="#661900" fo:font-size="14pt" fo:font-weight="bold" style:font-size-asian="14pt" style:font-weight-asian="bold" style:font-weight-complex="bold"/>
    </style:style>
    <style:style style:name="T81" style:family="text">
      <style:text-properties fo:color="#661900" fo:font-size="16pt" fo:font-weight="bold" style:font-size-asian="16pt" style:font-weight-asian="bold" style:font-weight-complex="bold"/>
    </style:style>
    <style:style style:name="T82" style:family="text">
      <style:text-properties fo:color="#661900" fo:font-size="16pt" style:font-size-asian="16pt"/>
    </style:style>
    <style:style style:name="T83" style:family="text">
      <style:text-properties fo:color="#661900" officeooo:rsid="0b7e2760"/>
    </style:style>
    <style:style style:name="T84" style:family="text">
      <style:text-properties fo:color="#661900" officeooo:rsid="0ae40be7"/>
    </style:style>
    <style:style style:name="T85" style:family="text">
      <style:text-properties fo:background-color="#ffffff" loext:char-shading-value="0"/>
    </style:style>
    <style:style style:name="T86" style:family="text">
      <style:text-properties officeooo:rsid="0ae40be7" fo:background-color="#ffffff" loext:char-shading-value="0"/>
    </style:style>
    <style:style style:name="T87" style:family="text">
      <style:text-properties officeooo:rsid="0718dee1" fo:background-color="#ffffff" loext:char-shading-value="0"/>
    </style:style>
    <style:style style:name="T88" style:family="text">
      <style:text-properties officeooo:rsid="08588c40"/>
    </style:style>
    <style:style style:name="T89" style:family="text">
      <style:text-properties fo:color="#193300" officeooo:rsid="0426dc21"/>
    </style:style>
    <style:style style:name="T90" style:family="text">
      <style:text-properties fo:color="#193300" officeooo:rsid="04351659"/>
    </style:style>
    <style:style style:name="T91" style:family="text">
      <style:text-properties fo:color="#193300" officeooo:rsid="0428d96f"/>
    </style:style>
    <style:style style:name="T92" style:family="text">
      <style:text-properties fo:color="#193300" fo:font-weight="bold" officeooo:rsid="0426dc21" style:font-weight-asian="bold" style:font-weight-complex="bold"/>
    </style:style>
    <style:style style:name="T93" style:family="text">
      <style:text-properties fo:color="#193300" fo:font-size="14pt" fo:font-style="italic" fo:font-weight="normal" officeooo:rsid="043e81b5" style:font-size-asian="14pt" style:font-style-asian="italic" style:font-weight-asian="normal" style:font-size-complex="14pt" style:font-style-complex="italic" style:font-weight-complex="normal"/>
    </style:style>
    <style:style style:name="T94" style:family="text">
      <style:text-properties fo:color="#193300" fo:font-size="14pt" fo:font-style="italic" fo:font-weight="normal" officeooo:rsid="043b680d" style:font-size-asian="14pt" style:font-style-asian="italic" style:font-weight-asian="normal" style:font-size-complex="14pt" style:font-style-complex="italic" style:font-weight-complex="normal"/>
    </style:style>
    <style:style style:name="T95" style:family="text">
      <style:text-properties fo:color="#193300" style:font-name="Times New Roman" fo:font-size="14pt" fo:language="it" fo:country="IT" fo:font-style="italic" fo:font-weight="normal" officeooo:rsid="044b6702" style:letter-kerning="true" style:font-name-asian="Times New Roman" style:font-size-asian="14pt" style:language-asian="zh" style:country-asian="CN" style:font-style-asian="italic" style:font-weight-asian="normal" style:font-name-complex="Times New Roman" style:font-size-complex="14pt" style:language-complex="ar" style:country-complex="SA" style:font-style-complex="italic" style:font-weight-complex="normal"/>
    </style:style>
    <style:style style:name="T96" style:family="text">
      <style:text-properties officeooo:rsid="0b7e2760"/>
    </style:style>
    <style:style style:name="T97" style:family="text">
      <style:text-properties officeooo:rsid="0ae40be7"/>
    </style:style>
    <style:style style:name="T98" style:family="text">
      <style:text-properties officeooo:rsid="04432a8c"/>
    </style:style>
    <style:style style:name="T99" style:family="text">
      <style:text-properties officeooo:rsid="0718dee1"/>
    </style:style>
    <style:style style:name="T100" style:family="text">
      <style:text-properties fo:color="#ff420e" style:font-name="Times New Roman" fo:font-size="14pt" fo:language="it" fo:country="IT" fo:font-weight="bold" officeooo:rsid="0445244e"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101" style:family="text">
      <style:text-properties officeooo:rsid="0ae15112"/>
    </style:style>
    <style:style style:name="T102" style:family="text">
      <style:text-properties officeooo:rsid="0a0250d8"/>
    </style:style>
    <style:style style:name="T103" style:family="text">
      <style:text-properties officeooo:rsid="0a4afc21"/>
    </style:style>
    <style:style style:name="T104" style:family="text">
      <style:text-properties officeooo:rsid="071f1b37"/>
    </style:style>
    <style:style style:name="T105" style:family="text">
      <style:text-properties officeooo:rsid="0a4b0bae"/>
    </style:style>
    <style:style style:name="T106" style:family="text">
      <style:text-properties officeooo:rsid="00505022"/>
    </style:style>
    <style:style style:name="T107" style:family="text">
      <style:text-properties officeooo:rsid="00175d65"/>
    </style:style>
    <style:style style:name="T108" style:family="text">
      <style:text-properties officeooo:rsid="0033a368"/>
    </style:style>
    <style:style style:name="T109" style:family="text">
      <style:text-properties officeooo:rsid="001fdffe"/>
    </style:style>
    <style:style style:name="T110" style:family="text">
      <style:text-properties officeooo:rsid="006dc901"/>
    </style:style>
    <style:style style:name="T111" style:family="text">
      <style:text-properties officeooo:rsid="0072e6a0"/>
    </style:style>
    <style:style style:name="T112" style:family="text">
      <style:text-properties officeooo:rsid="006b4bd4"/>
    </style:style>
    <style:style style:name="T113" style:family="text">
      <style:text-properties officeooo:rsid="00792235"/>
    </style:style>
    <style:style style:name="T114" style:family="text">
      <style:text-properties officeooo:rsid="000c27dd"/>
    </style:style>
    <style:style style:name="T115" style:family="text">
      <style:text-properties officeooo:rsid="000ebb12"/>
    </style:style>
    <style:style style:name="T116" style:family="text">
      <style:text-properties officeooo:rsid="00366af7"/>
    </style:style>
    <style:style style:name="T117" style:family="text">
      <style:text-properties officeooo:rsid="00354888"/>
    </style:style>
    <style:style style:name="T118" style:family="text">
      <style:text-properties officeooo:rsid="002615d3"/>
    </style:style>
    <style:style style:name="T119" style:family="text">
      <style:text-properties officeooo:rsid="002e674f"/>
    </style:style>
    <style:style style:name="T120" style:family="text">
      <style:text-properties officeooo:rsid="00307d57"/>
    </style:style>
    <style:style style:name="T121" style:family="text">
      <style:text-properties officeooo:rsid="005a9890"/>
    </style:style>
    <style:style style:name="T122" style:family="text">
      <style:text-properties officeooo:rsid="044b6702"/>
    </style:style>
    <style:style style:name="T123" style:family="text">
      <style:text-properties style:font-name="Arial"/>
    </style:style>
    <style:style style:name="T124" style:family="text">
      <style:text-properties style:font-name="Arial" officeooo:rsid="044b6702"/>
    </style:style>
    <style:style style:name="T125" style:family="text">
      <style:text-properties style:font-name="Arial" style:font-name-asian="Times New Roman" style:font-name-complex="Times New Roman"/>
    </style:style>
    <style:style style:name="T126" style:family="text">
      <style:text-properties style:font-name="Arial" officeooo:rsid="04558a62"/>
    </style:style>
    <style:style style:name="T127" style:family="text">
      <style:text-properties style:font-name-complex="Times New Roman" style:font-size-complex="11pt"/>
    </style:style>
    <style:style style:name="T128" style:family="text">
      <style:text-properties officeooo:rsid="007af957"/>
    </style:style>
    <style:style style:name="T129" style:family="text">
      <style:text-properties officeooo:rsid="00896a90"/>
    </style:style>
    <style:style style:name="T130" style:family="text">
      <style:text-properties officeooo:rsid="001177c1"/>
    </style:style>
    <style:style style:name="T131" style:family="text">
      <style:text-properties style:text-line-through-style="none" style:text-line-through-type="none" officeooo:rsid="001177c1"/>
    </style:style>
    <style:style style:name="T132" style:family="text">
      <style:text-properties style:text-line-through-style="none" style:text-line-through-type="none" fo:font-size="11pt" officeooo:rsid="001177c1" style:font-size-asian="11pt"/>
    </style:style>
    <style:style style:name="T133" style:family="text">
      <style:text-properties officeooo:rsid="007eea41"/>
    </style:style>
    <style:style style:name="T134" style:family="text">
      <style:text-properties officeooo:rsid="009fc0c2"/>
    </style:style>
    <style:style style:name="T135" style:family="text">
      <style:text-properties officeooo:rsid="0083763a"/>
    </style:style>
    <style:style style:name="T136" style:family="text">
      <style:text-properties officeooo:rsid="00e26c2c"/>
    </style:style>
    <style:style style:name="T137" style:family="text">
      <style:text-properties officeooo:rsid="01fa0e89"/>
    </style:style>
    <style:style style:name="T138" style:family="text">
      <style:text-properties officeooo:rsid="06dfcc90"/>
    </style:style>
    <style:style style:name="T139" style:family="text">
      <style:text-properties officeooo:rsid="098d18e4"/>
    </style:style>
    <style:style style:name="T140" style:family="text">
      <style:text-properties officeooo:rsid="0bb414e5"/>
    </style:style>
    <style:style style:name="T141" style:family="text">
      <style:text-properties officeooo:rsid="011e4fe2"/>
    </style:style>
    <style:style style:name="T142" style:family="text">
      <style:text-properties officeooo:rsid="02d718c0"/>
    </style:style>
    <style:style style:name="T143" style:family="text">
      <style:text-properties officeooo:rsid="047011b4"/>
    </style:style>
    <style:style style:name="T144" style:family="text">
      <style:text-properties officeooo:rsid="06e0e4a6"/>
    </style:style>
    <style:style style:name="T145" style:family="text">
      <style:text-properties officeooo:rsid="0c20e313"/>
    </style:style>
    <style:style style:name="T146" style:family="text">
      <style:text-properties officeooo:rsid="012bdfd6"/>
    </style:style>
    <style:style style:name="T147" style:family="text">
      <style:text-properties officeooo:rsid="012a7fc0"/>
    </style:style>
    <style:style style:name="T148" style:family="text">
      <style:text-properties officeooo:rsid="00e412aa"/>
    </style:style>
    <style:style style:name="T149" style:family="text">
      <style:text-properties officeooo:rsid="01f9955a"/>
    </style:style>
    <style:style style:name="T150" style:family="text">
      <style:text-properties officeooo:rsid="061d1c1f"/>
    </style:style>
    <style:style style:name="T151" style:family="text">
      <style:text-properties officeooo:rsid="06e2147d"/>
    </style:style>
    <style:style style:name="T152" style:family="text">
      <style:text-properties officeooo:rsid="0bb46e9a"/>
    </style:style>
    <style:style style:name="T153" style:family="text">
      <style:text-properties style:font-size-complex="11pt"/>
    </style:style>
    <style:style style:name="T154" style:family="text">
      <style:text-properties officeooo:rsid="0c22766f"/>
    </style:style>
    <style:style style:name="T155" style:family="text">
      <style:text-properties officeooo:rsid="06e2d7dd"/>
    </style:style>
    <style:style style:name="T156" style:family="text">
      <style:text-properties officeooo:rsid="098eadbe"/>
    </style:style>
    <style:style style:name="T157" style:family="text">
      <style:text-properties officeooo:rsid="0bb4f37c"/>
    </style:style>
    <style:style style:name="T158" style:family="text">
      <style:text-properties officeooo:rsid="00d7bc93"/>
    </style:style>
    <style:style style:name="T159" style:family="text">
      <style:text-properties officeooo:rsid="01fa589f"/>
    </style:style>
    <style:style style:name="T160" style:family="text">
      <style:text-properties officeooo:rsid="0625a04a"/>
    </style:style>
    <style:style style:name="T161" style:family="text">
      <style:text-properties officeooo:rsid="00e1c3e2"/>
    </style:style>
    <style:style style:name="T162" style:family="text">
      <style:text-properties officeooo:rsid="0801ed6a"/>
    </style:style>
    <style:style style:name="T163" style:family="text">
      <style:text-properties officeooo:rsid="00878be0"/>
    </style:style>
    <style:style style:name="T164" style:family="text">
      <style:text-properties officeooo:rsid="0626b4e8"/>
    </style:style>
    <style:style style:name="T165" style:family="text">
      <style:text-properties officeooo:rsid="01207110"/>
    </style:style>
    <style:style style:name="T166" style:family="text">
      <style:text-properties officeooo:rsid="012f9ba1"/>
    </style:style>
    <style:style style:name="T167" style:family="text">
      <style:text-properties officeooo:rsid="01214ac0"/>
    </style:style>
    <style:style style:name="T168" style:family="text"/>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fr2" style:family="graphic" style:parent-style-name="Frame">
      <style:graphic-properties style:wrap="dynamic" style:number-wrapped-paragraphs="no-limit" style:vertical-pos="from-top" style:vertical-rel="paragraph" style:horizontal-pos="from-left" style:horizontal-rel="paragraph" fo:padding="0.002cm" fo:border="none"/>
    </style:style>
    <style:style style:name="fr3" style:family="graphic" style:parent-style-name="Frame">
      <style:graphic-properties style:vertical-pos="from-top" style:vertical-rel="paragraph" style:horizontal-pos="from-left" style:horizontal-rel="paragraph" draw:opacity="0%" fo:padding="0cm" fo:border="none" draw:textarea-vertical-align="middle"/>
    </style:style>
    <style:style style:name="fr4" style:family="graphic" style:parent-style-name="OLE">
      <style:graphic-properties fo:margin-left="0cm" fo:margin-right="0cm" style:vertical-pos="from-top" fo:padding="0.002cm" fo:border="none" draw:ole-draw-aspect="1" draw:visible-area-top="0cm" draw:visible-area-width="4.134cm" draw:visible-area-height="5.482cm"/>
    </style:style>
    <style:style style:name="Sect1" style:family="section">
      <style:section-properties style:writing-mode="lr-tb" style:editable="false">
        <style:columns fo:column-count="1" fo:column-gap="0cm"/>
        <text:notes-configuration text:note-class="footnote"/>
      </style:section-properties>
    </style:style>
    <style:style style:name="gr1" style:family="graphic">
      <style:graphic-properties draw:stroke="solid" svg:stroke-width="0.026cm" svg:stroke-color="#000000" draw:stroke-linejoin="miter" draw:fill="gradient" draw:fill-color="#a8a800" draw:fill-gradient-name="Deep_20_Orange"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stroke-linejoin="miter" draw:fill="solid" draw:fill-color="#cc99cc"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046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026cm" svg:stroke-color="#000000" draw:stroke-linejoin="miter" draw:fill="gradient" draw:fill-color="#ffcc00" draw:fill-gradient-name="Tango_20_Yellow" draw:textarea-horizontal-align="left" draw:textarea-vertical-align="middle" draw:auto-grow-height="false" fo:min-height="0.612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6" style:family="graphic">
      <style:graphic-properties draw:stroke="solid" svg:stroke-width="0.026cm" svg:stroke-color="#000000" draw:stroke-linejoin="miter" draw:fill="solid" draw:fill-color="#cc99cc" draw:textarea-horizontal-align="left" draw:textarea-vertical-align="middle" draw:auto-grow-height="false" fo:min-height="0.249cm" fo:min-width="0.046cm" fo:padding-top="0.229cm" fo:padding-bottom="0.229cm" fo:padding-left="0.441cm" fo:padding-right="0.441cm" fo:wrap-option="no-wrap" draw:shadow-color="#808080" style:run-through="background" style:vertical-pos="from-top" style:vertical-rel="paragraph" style:horizontal-pos="from-left" style:horizontal-rel="paragraph" draw:wrap-influence-on-position="once-concurrent" style:flow-with-text="false"/>
    </style:style>
    <style:style style:name="gr7"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208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8" style:family="graphic">
      <style:graphic-properties draw:stroke="solid" svg:stroke-width="0.026cm" svg:stroke-color="#000000" draw:stroke-linejoin="miter" draw:fill="gradient" draw:fill-color="#ffff00" draw:fill-gradient-name="Deep_20_Orange" draw:textarea-horizontal-align="left" draw:textarea-vertical-align="middle" draw:auto-grow-height="false" fo:min-height="0.178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9" style:family="graphic">
      <style:graphic-properties draw:stroke="solid" svg:stroke-width="0.026cm" svg:stroke-color="#000000" draw:stroke-linejoin="miter" draw:fill="solid" draw:fill-color="#cc99cc" draw:textarea-horizontal-align="left" draw:textarea-vertical-align="middle" draw:auto-grow-height="false" fo:min-height="0.196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number:percentage-style style:name="N11">
      <number:number number:decimal-places="2" loext:min-decimal-places="2" number:min-integer-digits="1"/>
      <number:text>%</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19"/>
      <text:p text:style-name="Heading"><draw:frame draw:style-name="fr4" draw:name="Oggetto1" text:anchor-type="as-char" svg:y="-5.203cm" svg:width="3.739cm" svg:height="4.837cm" draw:z-index="30"><draw:object-ole xlink:href="./Object 1" xlink:type="simple" xlink:show="embed" xlink:actuate="onLoad"/><draw:image xlink:href="./ObjectReplacements/Object 1" xlink:type="simple" xlink:show="embed" xlink:actuate="onLoad"/></draw:frame></text:p>
      <text:p text:style-name="P199"/>
      <text:p text:style-name="P200">COMUNE DI CASTENASO</text:p>
      <text:p text:style-name="P201"><text:span text:style-name="T61">CITT</text:span><text:span text:style-name="T62">À</text:span><text:span text:style-name="T63"> </text:span><text:span text:style-name="T61">METROPOLITANA</text:span> DI BOLOGNA</text:p>
      <text:p text:style-name="P201"/>
      <text:p text:style-name="P202"/>
      <text:p text:style-name="P203"/>
      <text:p text:style-name="P15">AREA <text:span text:style-name="T64">TECNICA</text:span></text:p>
      <text:p text:style-name="P221"/>
      <text:p text:style-name="P220"><text:span text:style-name="T122">a) </text:span>PROCEDIMENTI <text:span text:style-name="T98">DUP 2022/24</text:span></text:p>
      <text:p text:style-name="P222"><text:span text:style-name="T124">b) </text:span><text:span text:style-name="T123">ATTIVIT</text:span><text:span text:style-name="T125">À</text:span><text:span text:style-name="T123"> CONSUNTIVO 20</text:span><text:span text:style-name="T126">20</text:span></text:p>
      <text:p text:style-name="P223"/>
      <text:p text:style-name="P22"/>
      <text:p text:style-name="P24"/>
      <text:p text:style-name="P23"><text:span text:style-name="T89">Il presente documento è articolato in </text:span><text:span text:style-name="T92">missioni di spesa e programmi di spesa</text:span><text:span text:style-name="T89">. Sono le voci in cui è </text:span><text:span text:style-name="T90">impostato</text:span><text:span text:style-name="T89"> il Bilancio finanziario </text:span><text:span text:style-name="T91">delle pubbliche amministrazioni </text:span><text:span text:style-name="T89">e che vengono attribuite ai vari uffici comunali (definiti Unità Organizzative - U.O.). </text:span></text:p>
      <text:p text:style-name="P103"><text:span text:style-name="T93">Le missioni </text:span><text:span text:style-name="T95">rappresentano</text:span><text:span text:style-name="T93"> gli </text:span><text:span text:style-name="T94">obiettivi strategici perseguiti con la spesa pubblica </text:span><text:span text:style-name="T93">(es.: 01. servizi istituzionali, generali e di gestione; 02. giustizia; <text:s/>03. ordine pubblico e sicurezza; 04. istruzione e diritto allo studio, ecc.)</text:span><text:span text:style-name="T94">; </text:span><text:span text:style-name="T93">mentre i programmi rappresentano l’articolazione delle missioni in </text:span><text:span text:style-name="T94">aggregati omogenei di attività </text:span><text:span text:style-name="T93">(es: 04.01 istruzione prescolastica; 04.02 altri ordini di istruzione non universitaria; 04.03 edilizia scolastica, ecc.).</text:span></text:p>
      <text:p text:style-name="P98"/>
      <text:p text:style-name="Standard"/>
      <text:p text:style-name="P19"/>
      <text:p text:style-name="P25"/>
      <text:section text:style-name="Sect1" text:name="Sezione36">
        <text:p text:style-name="P71"/>
        <text:p text:style-name="P226"><text:span text:style-name="T66">MISSIONE 01 </text:span><text:span text:style-name="T65">–</text:span> <text:span text:style-name="T73">PROGRAMMA 01.05</text:span></text:p>
        <text:p text:style-name="P95">Il presente programma rappresenta le attività gestionali dei beni demaniali e patrimoniali.</text:p>
        <text:p text:style-name="P46"/>
        <text:p text:style-name="P46">L’unità organizzativa correlata al programma è:</text:p>
        <text:p text:style-name="P175"><text:span text:style-name="T74">U.O. LAVORI PUBBLICI</text:span><text:span text:style-name="T80"> </text:span><text:span text:style-name="T1">(vedere programma 10.05)</text:span></text:p>
        <text:p text:style-name="P70"/>
        <text:p text:style-name="P73"><text:span text:style-name="T66">MISSIONE 01</text:span><text:span text:style-name="T65"> –</text:span> <text:span text:style-name="T73">PROGRAMMA 01.06</text:span></text:p>
        <text:p text:style-name="P93"><text:span text:style-name="T30">Il presente programma rappresenta le attività gestionali del Servizio Edilizia, nonché le attività trasversali all'Area Tecnica svol</text:span><text:span text:style-name="T31">t</text:span><text:span text:style-name="T30">e dalla U.O. Segreteria Amministrativa </text:span><text:span text:style-name="T32">dell’area tecnica</text:span></text:p>
        <text:p text:style-name="P78"/>
        <text:p text:style-name="P46">Le unità organizzative correlate al programma sono:</text:p>
        <text:p text:style-name="P183"><text:span text:style-name="T77">A) U.O. </text:span><text:span text:style-name="T78">SUE (sportello unico edilizia)</text:span><text:span text:style-name="T100"> </text:span></text:p>
        <text:p text:style-name="P172">Responsabile politico:<text:tab/><text:tab/><text:tab/><text:tab/><text:tab/><text:tab/><text:span text:style-name="T99">ASSESSORE ALBERTO BIANCOLI</text:span></text:p>
        <text:p text:style-name="P172">Responsabile dell’Area Tecnica: <text:tab/><text:tab/><text:tab/><text:tab/>FABRIZIO RUSCELLONI</text:p>
        <text:p text:style-name="P172">Responsabile U.O.:<text:tab/><text:tab/><text:tab/><text:tab/><text:tab/><text:tab/>FABRIZIO RUSCELLONI</text:p>
        <text:p text:style-name="P47">Principali procedimenti e sub-procedimenti:</text:p>
        <text:p text:style-name="P291"><text:span text:style-name="T6">Accesso atti d’archivio e accesso atti ex L. 241/90; Parere preliminare per interventi diretti; Permesso di costruire/Valutazioni Preventive; Proroga termini inizio/fine lavori Permesso di Costruire; Dichiarazione di decadenza del Permesso di Costruire; Voltura atti di Permesso di Costruire /SCIA; Segnalazione Certificata di Inizio Attività; Proroga termine fine lavori SCIA; Autorizzazione amministrativa per interventi minori (Nulla Osta e Autorizzazioni</text:span><text:span text:style-name="T53"> </text:span><text:span text:style-name="T6">Allacciamento Fognatura); Autorizzazioni passi carrai/civici; Conformità edilizia ed agibilità edifici privati; Conformità edilizia ed agibilità edifici pubblici; Rilascio Autorizzazione paesaggistica per interventi diretti con trasmissione alla Soprintendenza; Restituzione oneri; Svincoli fidejussioni cautelative in caso di rateizzazione oneri; </text:span><text:span text:style-name="T43">Certificazioni varie di carattere edilizio</text:span><text:span text:style-name="T6">; Rilascio pareri interni di conformità edilizia; Gestione Commissione Qualità Architettonica e il Paesaggio; Comunicazione uff. anagrafe nuovi civici; Statistiche per Regione - Provincia – ISTAT; Ordinanza di sospensione opere abusive; Accertamento consistenza violazioni edilizie; Provvedimento ingiuntivo sanzionatorio; Comunicazione mensile violazioni edilizie; Autorizzazione impianti produttivi, ampliamento, ristrutturazione, riconversione, opere interne a fabbricati, determinazione aree destinate a impianti produttivi, telefonia mobile, autorizzazione integrata ambiental</text:span><text:span text:style-name="T8">e;</text:span><text:span text:style-name="T9"> </text:span><text:span text:style-name="T6">Dati Anagrafe tributaria; Contributi regionali Legge 13/89 per eliminazione barriere architettoniche; Comunicazioni manutenzione ordinaria; Dichiarazione conformità impianti (Registrazione informatica, archiviazione e trasmissione alle Camere di Commercio); Gestione pratiche sismiche; Attestazione requisiti idoneità alloggi L. R. n. 24/2001; Diffide esercizio attività ai sensi del </text:span><text:span text:style-name="T58">D.P.R. N. 37/98</text:span><text:span text:style-name="T5"> in assenza del certificato prevenzione incendi</text:span></text:p>
        <text:p text:style-name="P227"><text:soft-page-break/><text:span text:style-name="T46"/></text:p>
        <table:table table:name="Tabella113" table:style-name="Tabella113">
          <table:table-column table:style-name="Tabella113.A"/>
          <table:table-column table:style-name="Tabella113.B"/>
          <table:table-column table:style-name="Tabella113.C"/>
          <table:table-column table:style-name="Tabella113.D"/>
          <table:table-column table:style-name="Tabella113.E"/>
          <table:table-column table:style-name="Tabella113.F"/>
          <table:table-column table:style-name="Tabella113.G"/>
          <table:table-column table:style-name="Tabella113.F"/>
          <table:table-column table:style-name="Tabella113.I" table:number-columns-repeated="2"/>
          <table:table-column table:style-name="Tabella113.K"/>
          <table:table-row table:style-name="Tabella113.1">
            <table:table-cell table:style-name="Tabella113.A1" office:value-type="string">
              <text:p text:style-name="P228">Cod. CdC di CoA</text:p>
            </table:table-cell>
            <table:table-cell table:style-name="Tabella113.A1" office:value-type="string">
              <text:p text:style-name="P228">Descrizione CdC</text:p>
            </table:table-cell>
            <table:table-cell table:style-name="Tabella113.A1" office:value-type="string">
              <text:p text:style-name="P228">Cod. Indicatore</text:p>
            </table:table-cell>
            <table:table-cell table:style-name="Tabella113.A1" office:value-type="string">
              <text:p text:style-name="P228">Descrizione indicatore</text:p>
            </table:table-cell>
            <table:table-cell table:style-name="Tabella113.A1" office:value-type="string">
              <text:p text:style-name="P228">Valore consuntivo</text:p>
              <text:p text:style-name="P228">2014</text:p>
            </table:table-cell>
            <table:table-cell table:style-name="Tabella113.A1" office:value-type="string">
              <text:p text:style-name="P228">Valore consuntivo</text:p>
              <text:p text:style-name="P228">201<text:span text:style-name="T136">5</text:span></text:p>
            </table:table-cell>
            <table:table-cell table:style-name="Tabella113.A1" office:value-type="string">
              <text:p text:style-name="P351">Valore consuntivo</text:p>
              <text:p text:style-name="P351">201<text:span text:style-name="T137">6</text:span></text:p>
            </table:table-cell>
            <table:table-cell table:style-name="Tabella113.A1" office:value-type="string">
              <text:p text:style-name="P352">Valore consuntivo 2017</text:p>
            </table:table-cell>
            <table:table-cell table:style-name="Tabella113.I1" office:value-type="string">
              <text:p text:style-name="P352">Valore consuntivo 201<text:span text:style-name="T138">8</text:span></text:p>
            </table:table-cell>
            <table:table-cell table:style-name="Tabella113.I1" office:value-type="string">
              <text:p text:style-name="P352">Valore consuntivo 201<text:span text:style-name="T139">9</text:span></text:p>
            </table:table-cell>
            <table:table-cell table:style-name="Tabella113.K1" office:value-type="string">
              <text:p text:style-name="P352">Valore consuntivo 20<text:span text:style-name="T140">20</text:span></text:p>
            </table:table-cell>
          </table:table-row>
          <table:table-row table:style-name="Tabella113.2">
            <table:table-cell table:style-name="Tabella113.A2" office:value-type="string">
              <text:p text:style-name="P420">1604</text:p>
            </table:table-cell>
            <table:table-cell table:style-name="Tabella113.A2" office:value-type="string">
              <text:p text:style-name="P229">Edilizia privata</text:p>
            </table:table-cell>
            <table:table-cell table:style-name="Tabella113.A2" office:value-type="string">
              <text:p text:style-name="P229">160411</text:p>
            </table:table-cell>
            <table:table-cell table:style-name="Tabella113.A2" office:value-type="string">
              <text:p text:style-name="P230">Nr CDU</text:p>
            </table:table-cell>
            <table:table-cell table:style-name="Tabella113.A2" office:value-type="string">
              <text:p text:style-name="P422">55</text:p>
            </table:table-cell>
            <table:table-cell table:style-name="Tabella113.A2" office:value-type="string">
              <text:p text:style-name="P293">44</text:p>
            </table:table-cell>
            <table:table-cell table:style-name="Tabella113.A2" office:value-type="string">
              <text:p text:style-name="P366">Ved.pianif territoriale</text:p>
            </table:table-cell>
            <table:table-cell table:style-name="Tabella113.A2" office:value-type="string">
              <text:p text:style-name="P232">--</text:p>
            </table:table-cell>
            <table:table-cell table:style-name="Tabella113.I2" office:value-type="string">
              <text:p text:style-name="P232">--</text:p>
            </table:table-cell>
            <table:table-cell table:style-name="Tabella113.I2" office:value-type="string">
              <text:p text:style-name="P232">---</text:p>
            </table:table-cell>
            <table:table-cell table:style-name="Tabella113.K2" office:value-type="string">
              <text:p text:style-name="P234">---</text:p>
            </table:table-cell>
          </table:table-row>
          <table:table-row table:style-name="Tabella113.3">
            <table:table-cell table:style-name="Tabella113.A2" office:value-type="string">
              <text:p text:style-name="P455">1604</text:p>
            </table:table-cell>
            <table:table-cell table:style-name="Tabella113.A2" office:value-type="string">
              <text:p text:style-name="P229">Edilizia privata</text:p>
            </table:table-cell>
            <table:table-cell table:style-name="Tabella113.A2" office:value-type="string">
              <text:p text:style-name="P455">160401</text:p>
            </table:table-cell>
            <table:table-cell table:style-name="Tabella113.A2" office:value-type="string">
              <text:p text:style-name="P456">n. permessi di costruire</text:p>
            </table:table-cell>
            <table:table-cell table:style-name="Tabella113.A2" office:value-type="string">
              <text:p text:style-name="P423">19</text:p>
            </table:table-cell>
            <table:table-cell table:style-name="Tabella113.A2" office:value-type="string">
              <text:p text:style-name="P293">13</text:p>
            </table:table-cell>
            <table:table-cell table:style-name="Tabella113.A2" office:value-type="string">
              <text:p text:style-name="P367">11</text:p>
            </table:table-cell>
            <table:table-cell table:style-name="Tabella113.A2" office:value-type="string">
              <text:p text:style-name="P232">13</text:p>
            </table:table-cell>
            <table:table-cell table:style-name="Tabella113.I2" office:value-type="string">
              <text:p text:style-name="P294">9</text:p>
            </table:table-cell>
            <table:table-cell table:style-name="Tabella113.I2" office:value-type="string">
              <text:p text:style-name="P295">13</text:p>
            </table:table-cell>
            <table:table-cell table:style-name="Tabella113.K3" office:value-type="float" office:value="21">
              <text:p text:style-name="P234">2<text:span text:style-name="T141">1</text:span></text:p>
            </table:table-cell>
          </table:table-row>
          <table:table-row table:style-name="Tabella113.3">
            <table:table-cell table:style-name="Tabella113.A2" office:value-type="string">
              <text:p text:style-name="P420">1604</text:p>
            </table:table-cell>
            <table:table-cell table:style-name="Tabella113.A2" office:value-type="string">
              <text:p text:style-name="P229">Edilizia privata</text:p>
            </table:table-cell>
            <table:table-cell table:style-name="Tabella113.A2" office:value-type="string">
              <text:p text:style-name="P420">160413</text:p>
            </table:table-cell>
            <table:table-cell table:style-name="Tabella113.A2" office:value-type="string">
              <text:p text:style-name="P421">Nr SCIA</text:p>
            </table:table-cell>
            <table:table-cell table:style-name="Tabella113.A2" office:value-type="string">
              <text:p text:style-name="P420">46</text:p>
            </table:table-cell>
            <table:table-cell table:style-name="Tabella113.A2" office:value-type="string">
              <text:p text:style-name="P293">93</text:p>
            </table:table-cell>
            <table:table-cell table:style-name="Tabella113.A2" office:value-type="string">
              <text:p text:style-name="P367">123</text:p>
            </table:table-cell>
            <table:table-cell table:style-name="Tabella113.A2" office:value-type="string">
              <text:p text:style-name="P232">136</text:p>
            </table:table-cell>
            <table:table-cell table:style-name="Tabella113.I2" office:value-type="string">
              <text:p text:style-name="P294">131</text:p>
            </table:table-cell>
            <table:table-cell table:style-name="Tabella113.I2" office:value-type="string">
              <text:p text:style-name="P295">147</text:p>
            </table:table-cell>
            <table:table-cell table:style-name="Tabella113.K3" office:value-type="float" office:value="115">
              <text:p text:style-name="P235">115</text:p>
            </table:table-cell>
          </table:table-row>
          <table:table-row table:style-name="Tabella113.3">
            <table:table-cell table:style-name="Tabella113.A2" office:value-type="string">
              <text:p text:style-name="P422">1604</text:p>
            </table:table-cell>
            <table:table-cell table:style-name="Tabella113.A2" office:value-type="string">
              <text:p text:style-name="P229">Edilizia privata</text:p>
            </table:table-cell>
            <table:table-cell table:style-name="Tabella113.A2" office:value-type="string">
              <text:p text:style-name="P424">160414</text:p>
            </table:table-cell>
            <table:table-cell table:style-name="Tabella113.A2" office:value-type="string">
              <text:p text:style-name="P425">Nr CIL</text:p>
            </table:table-cell>
            <table:table-cell table:style-name="Tabella113.A2" office:value-type="string">
              <text:p text:style-name="P424">195</text:p>
            </table:table-cell>
            <table:table-cell table:style-name="Tabella113.A2" office:value-type="string">
              <text:p text:style-name="P293">192</text:p>
            </table:table-cell>
            <table:table-cell table:style-name="Tabella113.A2" office:value-type="string">
              <text:p text:style-name="P367">154</text:p>
            </table:table-cell>
            <table:table-cell table:style-name="Tabella113.A2" office:value-type="string">
              <text:p text:style-name="P232">186</text:p>
            </table:table-cell>
            <table:table-cell table:style-name="Tabella113.I2" office:value-type="string">
              <text:p text:style-name="P294">171</text:p>
            </table:table-cell>
            <table:table-cell table:style-name="Tabella113.I2" office:value-type="string">
              <text:p text:style-name="P295">165</text:p>
            </table:table-cell>
            <table:table-cell table:style-name="Tabella113.K3" office:value-type="float" office:value="175">
              <text:p text:style-name="P235">175</text:p>
            </table:table-cell>
          </table:table-row>
          <table:table-row table:style-name="Tabella113.3">
            <table:table-cell table:style-name="Tabella113.A7" office:value-type="string">
              <text:p text:style-name="P455">1604</text:p>
            </table:table-cell>
            <table:table-cell table:style-name="Tabella113.B7" office:value-type="string">
              <text:p text:style-name="P229">Edilizia privata</text:p>
            </table:table-cell>
            <table:table-cell table:style-name="Tabella113.C7" office:value-type="string">
              <text:p text:style-name="P229">160406</text:p>
            </table:table-cell>
            <table:table-cell table:style-name="Tabella113.D7" office:value-type="string">
              <text:p text:style-name="P230">Nr Aut. Amministrative</text:p>
            </table:table-cell>
            <table:table-cell table:style-name="Tabella113.E7" office:value-type="string">
              <text:p text:style-name="P426">88</text:p>
            </table:table-cell>
            <table:table-cell table:style-name="Tabella113.H7" office:value-type="string">
              <text:p text:style-name="P293">49</text:p>
            </table:table-cell>
            <table:table-cell table:style-name="Tabella113.G7" office:value-type="string">
              <text:p text:style-name="P367">71</text:p>
            </table:table-cell>
            <table:table-cell table:style-name="Tabella113.H7" office:value-type="string">
              <text:p text:style-name="P232">61</text:p>
            </table:table-cell>
            <table:table-cell table:style-name="Tabella113.J7" office:value-type="string">
              <text:p text:style-name="P294">58</text:p>
            </table:table-cell>
            <table:table-cell table:style-name="Tabella113.J7" office:value-type="string">
              <text:p text:style-name="P295">64</text:p>
            </table:table-cell>
            <table:table-cell table:style-name="Tabella113.K6" office:value-type="float" office:value="62">
              <text:p text:style-name="P234">62</text:p>
            </table:table-cell>
          </table:table-row>
          <table:table-row table:style-name="Tabella113.3">
            <table:table-cell table:style-name="Tabella113.A7" office:value-type="string">
              <text:p text:style-name="P422">1604</text:p>
            </table:table-cell>
            <table:table-cell table:style-name="Tabella113.B7" office:value-type="string">
              <text:p text:style-name="P229">Edilizia privata</text:p>
            </table:table-cell>
            <table:table-cell table:style-name="Tabella113.C7" office:value-type="string">
              <text:p text:style-name="P229">160412</text:p>
            </table:table-cell>
            <table:table-cell table:style-name="Tabella113.D7" office:value-type="string">
              <text:p text:style-name="P230">Nr Idoneità alloggi</text:p>
            </table:table-cell>
            <table:table-cell table:style-name="Tabella113.E7" office:value-type="string">
              <text:p text:style-name="P427">52</text:p>
            </table:table-cell>
            <table:table-cell table:style-name="Tabella113.H7" office:value-type="string">
              <text:p text:style-name="P293">57</text:p>
            </table:table-cell>
            <table:table-cell table:style-name="Tabella113.G7" office:value-type="string">
              <text:p text:style-name="P367">53</text:p>
            </table:table-cell>
            <table:table-cell table:style-name="Tabella113.H7" office:value-type="string">
              <text:p text:style-name="P232">44</text:p>
            </table:table-cell>
            <table:table-cell table:style-name="Tabella113.J7" office:value-type="string">
              <text:p text:style-name="P405"><text:s text:c="4"/><text:span text:style-name="T121">64</text:span></text:p>
            </table:table-cell>
            <table:table-cell table:style-name="Tabella113.J7" office:value-type="string">
              <text:p text:style-name="P406"><text:s text:c="5"/>58</text:p>
            </table:table-cell>
            <table:table-cell table:style-name="Tabella113.K7" office:value-type="string">
              <text:p text:style-name="P234">40</text:p>
            </table:table-cell>
          </table:table-row>
        </table:table>
        <text:p text:style-name="P402"/>
        <text:p text:style-name="P401"/>
        <text:p text:style-name="P196"/>
        <text:p text:style-name="P196"/>
        <text:p text:style-name="P192"><text:span text:style-name="T73">B) U.O. SEGRETERIA AMMINISTRATIVA AREA TECNICA</text:span> </text:p>
        <text:p text:style-name="P174">Responsabile politico:<text:tab/><text:tab/><text:tab/><text:tab/><text:tab/><text:tab/><text:span text:style-name="T87">ASSESSORE ALBERTO BIANCOLI </text:span></text:p>
        <text:p text:style-name="P174">Responsabile dell’Area Tecnica: <text:tab/><text:tab/><text:tab/><text:tab/>FABRIZIO RUSCELLONI</text:p>
        <text:p text:style-name="P174">Responsabile U.O.:<text:tab/><text:tab/><text:tab/><text:tab/><text:tab/><text:tab/>CHIARA BERGAMINI</text:p>
        <text:p text:style-name="P50">Principali procedimenti e sub-procedimenti:</text:p>
        <text:p text:style-name="P345"><text:span text:style-name="T127">Adempimenti sicurezza sul lavoro e sorveglianza sanitaria ai sensi del D.Lgs. 81/2008 (affidamento incarico RSPP, elaborazione e aggiornamento documenti di valutazione dei rischi, affidamento incarico medico competente, programmazione visite sorveglianza sanitaria, piano di sorveglianza sanitaria); Gestione canile intercomunale (approvazione bilancio preventivo e consuntivo, erogazione contributo, rapporti con altri Enti, problematiche varie); Acquisto microchip per anagrafe animali d'affezione (DGR 1302/2013); Gestione oasi felina (approvazione bilancio preventivo e consuntivo, erogazione contributo, rapporti con altri Enti, problematiche varie, espletamento procedura per nuovo affidamento alla scadenza della convenzione); Procedimenti di espropriazione per pubblica utilità (parte </text:span><text:soft-page-break/><text:span text:style-name="T127">amministrativa); Monitoraggio opere pubbliche ai sensi del D.Lgs. 229/2011 (generazione CUP, aggiornamenti trimestrali BDAP); Rendicontazione al SITAR (Sistema Informativo Telematico Appalti Regionali Emilia Romagna) di tutte le fasi degli appalti di lavori pubblici, di forniture di beni e servizi; Verifica DURC per tutte le fasi degli appalti di lavori e forniture di beni e servizi; Adempimenti amministrativi relativi all'Area Tecnica, in particolare parte amministrativa delle procedure di affidamento degli appalti di lavori pubblici, (redazione determine, approvazione SAL, liquidazione fatture, ecc....); Gestione operativa degli appalti di manutenzione ordinaria degli edifici comunali; Gestione amministrativa delle sedute della Seconda Commissione consiliare (Convocazione sedute, redazione verbali sedute commissione, raccolta e archiviazione materiale commissioni); Aggiornamento elenco vie non metanizzate (adempimenti previsti dalla Legge 448/1998 e dal DPR 412/1993); Attività di supporto al Responsabile di Area nella gestione del personale assegnato (Programmazione ferie e permessi, programmazione riunioni e conferenze di area per illustrare gli obiettivi, redazione e archiviazione dei relativi verbali, gestione fascicoli personale, straordinari, indennità, elaborazione dati per Conto Annuale del Personale, redazione determine per borse lavoro, iscrizione corsi specifici e relative determine, stipula convenzioni con Enti esterni per stage formativi e/o borse lavoro, redazione annuale determina di autorizzazione al personale a prestare la propria opera per la Festa dell'Uva); Adempimenti relativi al D.Lgs. 33/2013 - Amministrazione Trasparente (pubblicazioni in casa di vetro); Elaborazione dati per Ragioneria (previsioni di bilancio, bilancio consuntivo, salvaguardia e assestamento di bilancio per tutta l'Area Tecnica, Rendiconto annuale contributi straordinari. Verifiche split payment e reverse charge); Elaborazione dati per U.O. Controllo di Gestione (Elaborazione PEG obiettivi operativi, DUP, rilevazione a consuntivo dei risultati raggiunti. Redazione dello stato di attuazione degli obiettivi in sede di salvaguardia e assestamento); Fornitura dati tecnici per espletamento di gara per l’affidamento del servizio di riproduzione copie eliografiche Ufficio Tecnico nonché gestione contratto di fornitura</text:span></text:p>
        <text:p text:style-name="P411"><text:span text:style-name="T127"/></text:p>
        <text:p text:style-name="P179"/>
        <text:p text:style-name="P210"><text:span text:style-name="T66">MISSIONE 13</text:span><text:span text:style-name="T65"> – </text:span><text:span text:style-name="T73">PROGRAMMA 13.07</text:span></text:p>
        <text:p text:style-name="P191">Il programma rappresenta l’attività di gestione di spese in materia sanitaria.</text:p>
        <text:p text:style-name="P189">L’ulteriore unità organizzativa correlata al programma è:</text:p>
        <text:p text:style-name="P193"><text:span text:style-name="T74">U.O. SEGRETERIA AMMINISTRATIVA</text:span><text:span text:style-name="T55"> </text:span><text:span text:style-name="T1">(vedi prog. 1.06)</text:span></text:p>
        <text:p text:style-name="P48">Principali procedimenti e sub-procedimenti:</text:p>
        <text:p text:style-name="P56">Gestione canile intercomunale (erogazione contributo, rapporti con altri Enti, problematiche varie); Gestione oasi felina (erogazione contributo, rapporti con altri Enti, problematiche varie)</text:p>
        <text:p text:style-name="P75"/>
        <text:p text:style-name="P105"/>
        <text:p text:style-name="P408"/>
        <table:table table:name="Tabella76" table:style-name="Tabella76">
          <table:table-column table:style-name="Tabella76.A"/>
          <table:table-column table:style-name="Tabella76.B"/>
          <table:table-column table:style-name="Tabella76.C"/>
          <table:table-column table:style-name="Tabella76.D"/>
          <table:table-column table:style-name="Tabella76.E"/>
          <table:table-column table:style-name="Tabella76.F"/>
          <table:table-column table:style-name="Tabella76.E"/>
          <table:table-column table:style-name="Tabella76.F"/>
          <table:table-column table:style-name="Tabella76.I" table:number-columns-repeated="2"/>
          <table:table-column table:style-name="Tabella76.K"/>
          <table:table-header-rows>
            <table:table-row table:style-name="Tabella76.1">
              <table:table-cell table:style-name="Tabella76.A1" office:value-type="string">
                <text:p text:style-name="P228">Cod. CdC di CoA</text:p>
              </table:table-cell>
              <table:table-cell table:style-name="Tabella76.A1" office:value-type="string">
                <text:p text:style-name="P228">Descrizione CdC</text:p>
              </table:table-cell>
              <table:table-cell table:style-name="Tabella76.A1" office:value-type="string">
                <text:p text:style-name="P228">Cod. Indicatore</text:p>
              </table:table-cell>
              <table:table-cell table:style-name="Tabella76.A1" office:value-type="string">
                <text:p text:style-name="P228">Descrizione indicatore</text:p>
              </table:table-cell>
              <table:table-cell table:style-name="Tabella76.A1" office:value-type="string">
                <text:p text:style-name="P229">Valore consuntivo 201<text:span text:style-name="T142">4</text:span></text:p>
              </table:table-cell>
              <table:table-cell table:style-name="Tabella76.A1" office:value-type="string">
                <text:p text:style-name="P229">Valore consuntivo 201<text:span text:style-name="T142">5</text:span></text:p>
              </table:table-cell>
              <table:table-cell table:style-name="Tabella76.A1" office:value-type="string">
                <text:p text:style-name="P353">Valore consuntivo 201<text:span text:style-name="T142">6</text:span></text:p>
              </table:table-cell>
              <table:table-cell table:style-name="Tabella76.A1" office:value-type="string">
                <text:p text:style-name="P353">Valore consuntivo 201<text:span text:style-name="T143">7</text:span></text:p>
              </table:table-cell>
              <table:table-cell table:style-name="Tabella76.I1" office:value-type="string">
                <text:p text:style-name="P353">Valore consuntivo 201<text:span text:style-name="T144">8</text:span></text:p>
              </table:table-cell>
              <table:table-cell table:style-name="Tabella76.I1" office:value-type="string">
                <text:p text:style-name="P353">Valore consuntivo 201<text:span text:style-name="T139">9</text:span></text:p>
              </table:table-cell>
              <table:table-cell table:style-name="Tabella76.K1" office:value-type="string">
                <text:p text:style-name="P353">Valore consuntivo 20<text:span text:style-name="T145">20</text:span></text:p>
              </table:table-cell>
            </table:table-row>
          </table:table-header-rows>
          <table:table-row table:style-name="Tabella76.1">
            <table:table-cell table:style-name="Tabella76.A2" office:value-type="float" office:value="1602">
              <text:p text:style-name="P319">1602</text:p>
            </table:table-cell>
            <table:table-cell table:style-name="Tabella76.B2" office:value-type="string">
              <text:p text:style-name="P319">Segreteria Amm. Serv. Tecnici</text:p>
            </table:table-cell>
            <table:table-cell table:style-name="Tabella76.A2" office:value-type="float" office:value="160208">
              <text:p text:style-name="P320">160208</text:p>
            </table:table-cell>
            <table:table-cell table:style-name="Tabella76.D2" office:value-type="string">
              <text:p text:style-name="P321">Numero determinazioni di affidamento forniture di beni/servizi/lavori e affidamento incarichi</text:p>
            </table:table-cell>
            <table:table-cell table:style-name="Tabella76.A2" office:value-type="float" office:value="76">
              <text:p text:style-name="P319">76</text:p>
            </table:table-cell>
            <table:table-cell table:style-name="Tabella76.A2" office:value-type="float" office:value="69">
              <text:p text:style-name="P319">69</text:p>
            </table:table-cell>
            <table:table-cell table:style-name="Tabella76.A2" office:value-type="float" office:value="66">
              <text:p text:style-name="P369">66</text:p>
            </table:table-cell>
            <table:table-cell table:style-name="Tabella76.H2" office:value-type="string">
              <text:p text:style-name="P296">77</text:p>
            </table:table-cell>
            <table:table-cell table:style-name="Tabella76.I2" office:value-type="string">
              <text:p text:style-name="P273">85</text:p>
            </table:table-cell>
            <table:table-cell table:style-name="Tabella76.J2" office:value-type="string">
              <text:p text:style-name="P274">95</text:p>
            </table:table-cell>
            <table:table-cell table:style-name="Tabella76.K2" office:value-type="float" office:value="73">
              <text:p text:style-name="P236">73</text:p>
            </table:table-cell>
          </table:table-row>
          <table:table-row table:style-name="Tabella76.1">
            <table:table-cell table:style-name="Tabella76.A2" office:value-type="float" office:value="1602">
              <text:p text:style-name="P319">1602</text:p>
            </table:table-cell>
            <table:table-cell table:style-name="Tabella76.B3" office:value-type="string">
              <text:p text:style-name="P319">Segreteria Amm. Serv. Tecnici</text:p>
            </table:table-cell>
            <table:table-cell table:style-name="Tabella76.A2" office:value-type="float" office:value="160209">
              <text:p text:style-name="P320">160209</text:p>
            </table:table-cell>
            <table:table-cell table:style-name="Tabella76.D3" office:value-type="string">
              <text:p text:style-name="P321">Numero buoni d'ordine emessi</text:p>
            </table:table-cell>
            <table:table-cell table:style-name="Tabella76.A2" office:value-type="float" office:value="292">
              <text:p text:style-name="P322">292</text:p>
            </table:table-cell>
            <table:table-cell table:style-name="Tabella76.A2" office:value-type="float" office:value="282">
              <text:p text:style-name="P319">282</text:p>
            </table:table-cell>
            <table:table-cell table:style-name="Tabella76.A2" office:value-type="float" office:value="275">
              <text:p text:style-name="P370">275</text:p>
            </table:table-cell>
            <table:table-cell table:style-name="Tabella76.A2" office:value-type="float" office:value="301">
              <text:p text:style-name="P296">301</text:p>
            </table:table-cell>
            <table:table-cell table:style-name="Tabella76.I3" office:value-type="string">
              <text:p text:style-name="P275">150</text:p>
            </table:table-cell>
            <table:table-cell table:style-name="Tabella76.J3" office:value-type="string">
              <text:p text:style-name="P275">--</text:p>
            </table:table-cell>
            <table:table-cell table:style-name="Tabella76.K3" office:value-type="string">
              <text:p text:style-name="P274">--</text:p>
            </table:table-cell>
          </table:table-row>
          <table:table-row table:style-name="Tabella76.1">
            <table:table-cell table:style-name="Tabella76.A2" office:value-type="float" office:value="1602">
              <text:p text:style-name="P319">1602</text:p>
            </table:table-cell>
            <table:table-cell table:style-name="Tabella76.B4" office:value-type="string">
              <text:p text:style-name="P319">Segreteria Amm. Serv. Tecnici</text:p>
            </table:table-cell>
            <table:table-cell table:style-name="Tabella76.A2" office:value-type="float" office:value="160210">
              <text:p text:style-name="P320">160210</text:p>
            </table:table-cell>
            <table:table-cell table:style-name="Tabella76.D4" office:value-type="string">
              <text:p text:style-name="P321">Numero fatture liquidate</text:p>
            </table:table-cell>
            <table:table-cell table:style-name="Tabella76.E4" office:value-type="string">
              <text:p text:style-name="P323">N.D.</text:p>
            </table:table-cell>
            <table:table-cell table:style-name="Tabella76.F4" office:value-type="string">
              <text:p text:style-name="P323">N.D.</text:p>
            </table:table-cell>
            <table:table-cell table:style-name="Tabella76.A2" office:value-type="float" office:value="250">
              <text:p text:style-name="P371">250</text:p>
            </table:table-cell>
            <table:table-cell table:style-name="Tabella76.A2" office:value-type="float" office:value="305">
              <text:p text:style-name="P296">305</text:p>
            </table:table-cell>
            <table:table-cell table:style-name="Tabella76.I4" office:value-type="string">
              <text:p text:style-name="P276">306</text:p>
            </table:table-cell>
            <table:table-cell table:style-name="Tabella76.J4" office:value-type="string">
              <text:p text:style-name="P274">325</text:p>
            </table:table-cell>
            <table:table-cell table:style-name="Tabella76.K2" office:value-type="float" office:value="355">
              <text:p text:style-name="P237">355</text:p>
            </table:table-cell>
          </table:table-row>
          <table:table-row table:style-name="Tabella76.1">
            <table:table-cell table:style-name="Tabella76.A2" office:value-type="float" office:value="1602">
              <text:p text:style-name="P319">1602</text:p>
            </table:table-cell>
            <table:table-cell table:style-name="Tabella76.B5" office:value-type="string">
              <text:p text:style-name="P319">Segreteria Amm. Serv. Tecnici</text:p>
            </table:table-cell>
            <table:table-cell table:style-name="Tabella76.A2" office:value-type="float" office:value="160211">
              <text:p text:style-name="P320">160211</text:p>
            </table:table-cell>
            <table:table-cell table:style-name="Tabella76.D5" office:value-type="string">
              <text:p text:style-name="P321">Numero SAL liquidati</text:p>
            </table:table-cell>
            <table:table-cell table:style-name="Tabella76.A2" office:value-type="float" office:value="7">
              <text:p text:style-name="P319">7</text:p>
            </table:table-cell>
            <table:table-cell table:style-name="Tabella76.A2" office:value-type="float" office:value="7">
              <text:p text:style-name="P319">7</text:p>
            </table:table-cell>
            <table:table-cell table:style-name="Tabella76.A2" office:value-type="float" office:value="1">
              <text:p text:style-name="P369">1</text:p>
            </table:table-cell>
            <table:table-cell table:style-name="Tabella76.A2" office:value-type="float" office:value="2">
              <text:p text:style-name="P296">2</text:p>
            </table:table-cell>
            <table:table-cell table:style-name="Tabella76.I5" office:value-type="string">
              <text:p text:style-name="P277">3</text:p>
            </table:table-cell>
            <table:table-cell table:style-name="Tabella76.J5" office:value-type="string">
              <text:p text:style-name="P274">4</text:p>
            </table:table-cell>
            <table:table-cell table:style-name="Tabella76.K2" office:value-type="float" office:value="4">
              <text:p text:style-name="P238">4</text:p>
            </table:table-cell>
          </table:table-row>
          <table:table-row table:style-name="Tabella76.1">
            <table:table-cell table:style-name="Tabella76.A2" office:value-type="float" office:value="1602">
              <text:p text:style-name="P319">1602</text:p>
            </table:table-cell>
            <table:table-cell table:style-name="Tabella76.B6" office:value-type="string">
              <text:p text:style-name="P319">Segreteria Amm. Serv. Tecnici</text:p>
            </table:table-cell>
            <table:table-cell table:style-name="Tabella76.A2" office:value-type="float" office:value="160212">
              <text:p text:style-name="P320">160212</text:p>
            </table:table-cell>
            <table:table-cell table:style-name="Tabella76.D6" office:value-type="string">
              <text:p text:style-name="P321">Numero schede appalti inserite sul SITAR</text:p>
            </table:table-cell>
            <table:table-cell table:style-name="Tabella76.A2" office:value-type="float" office:value="24">
              <text:p text:style-name="P324">24</text:p>
            </table:table-cell>
            <table:table-cell table:style-name="Tabella76.A2" office:value-type="float" office:value="17">
              <text:p text:style-name="P324">17</text:p>
            </table:table-cell>
            <table:table-cell table:style-name="Tabella76.A2" office:value-type="float" office:value="7">
              <text:p text:style-name="P372">7</text:p>
            </table:table-cell>
            <table:table-cell table:style-name="Tabella76.H6" office:value-type="string">
              <text:p text:style-name="P296">11</text:p>
            </table:table-cell>
            <table:table-cell table:style-name="Tabella76.I6" office:value-type="string">
              <text:p text:style-name="P278">15</text:p>
            </table:table-cell>
            <table:table-cell table:style-name="Tabella76.J6" office:value-type="string">
              <text:p text:style-name="P274">28</text:p>
            </table:table-cell>
            <table:table-cell table:style-name="Tabella76.K2" office:value-type="float" office:value="32">
              <text:p text:style-name="P239">32</text:p>
            </table:table-cell>
          </table:table-row>
          <table:table-row table:style-name="Tabella76.1">
            <table:table-cell table:style-name="Tabella76.A2" office:value-type="float" office:value="1602">
              <text:p text:style-name="P319">1602</text:p>
            </table:table-cell>
            <table:table-cell table:style-name="Tabella76.B7" office:value-type="string">
              <text:p text:style-name="P319">Segreteria Amm. Serv. Tecnici</text:p>
            </table:table-cell>
            <table:table-cell table:style-name="Tabella76.A2" office:value-type="float" office:value="160213">
              <text:p text:style-name="P320">160213</text:p>
            </table:table-cell>
            <table:table-cell table:style-name="Tabella76.D7" office:value-type="string">
              <text:p text:style-name="P321">Numero autorizzazioni a scavi stradali protocollate</text:p>
            </table:table-cell>
            <table:table-cell table:style-name="Tabella76.A2" office:value-type="float" office:value="32">
              <text:p text:style-name="P319">32</text:p>
            </table:table-cell>
            <table:table-cell table:style-name="Tabella76.A2" office:value-type="float" office:value="29">
              <text:p text:style-name="P319">29</text:p>
            </table:table-cell>
            <table:table-cell table:style-name="Tabella76.A2" office:value-type="float" office:value="30">
              <text:p text:style-name="P373">30</text:p>
            </table:table-cell>
            <table:table-cell table:style-name="Tabella76.A2" office:value-type="float" office:value="35">
              <text:p text:style-name="P296">35</text:p>
            </table:table-cell>
            <table:table-cell table:style-name="Tabella76.I7" office:value-type="string">
              <text:p text:style-name="P279">32</text:p>
            </table:table-cell>
            <table:table-cell table:style-name="Tabella76.J7" office:value-type="string">
              <text:p text:style-name="P274">45</text:p>
            </table:table-cell>
            <table:table-cell table:style-name="Tabella76.K2" office:value-type="float" office:value="44">
              <text:p text:style-name="P240">44</text:p>
            </table:table-cell>
          </table:table-row>
          <table:table-row table:style-name="Tabella76.1">
            <table:table-cell table:style-name="Tabella76.A2" office:value-type="float" office:value="1602">
              <text:p text:style-name="P319">1602</text:p>
            </table:table-cell>
            <table:table-cell table:style-name="Tabella76.B8" office:value-type="string">
              <text:p text:style-name="P319">Segreteria Amm. Serv. Tecnici</text:p>
            </table:table-cell>
            <table:table-cell table:style-name="Tabella76.A2" office:value-type="float" office:value="160214">
              <text:p text:style-name="P320">160214</text:p>
            </table:table-cell>
            <table:table-cell table:style-name="Tabella76.D8" office:value-type="string">
              <text:p text:style-name="P321">Numero ordinanze limitazioni traffico</text:p>
            </table:table-cell>
            <table:table-cell table:style-name="Tabella76.A2" office:value-type="float" office:value="27">
              <text:p text:style-name="P319">27</text:p>
            </table:table-cell>
            <table:table-cell table:style-name="Tabella76.A2" office:value-type="float" office:value="17">
              <text:p text:style-name="P319">17</text:p>
            </table:table-cell>
            <table:table-cell table:style-name="Tabella76.A2" office:value-type="float" office:value="9">
              <text:p text:style-name="P373">9</text:p>
            </table:table-cell>
            <table:table-cell table:style-name="Tabella76.A2" office:value-type="float" office:value="18">
              <text:p text:style-name="P296">18</text:p>
            </table:table-cell>
            <table:table-cell table:style-name="Tabella76.I8" office:value-type="string">
              <text:p text:style-name="P279">11</text:p>
            </table:table-cell>
            <table:table-cell table:style-name="Tabella76.J8" office:value-type="string">
              <text:p text:style-name="P274">10</text:p>
            </table:table-cell>
            <table:table-cell table:style-name="Tabella76.K2" office:value-type="float" office:value="14">
              <text:p text:style-name="P240">14</text:p>
            </table:table-cell>
          </table:table-row>
          <table:table-row table:style-name="Tabella76.1">
            <table:table-cell table:style-name="Tabella76.A2" office:value-type="float" office:value="1602">
              <text:p text:style-name="P319">1602</text:p>
            </table:table-cell>
            <table:table-cell table:style-name="Tabella76.B11" office:value-type="string">
              <text:p text:style-name="P319">Segreteria Amm. Serv. Tecnici</text:p>
            </table:table-cell>
            <table:table-cell table:style-name="Tabella76.A2" office:value-type="float" office:value="160215">
              <text:p text:style-name="P320">160215</text:p>
            </table:table-cell>
            <table:table-cell table:style-name="Tabella76.D11" office:value-type="string">
              <text:p text:style-name="P321">Numero attestazioni certificazioni lavori</text:p>
            </table:table-cell>
            <table:table-cell table:style-name="Tabella76.A2" office:value-type="float" office:value="4">
              <text:p text:style-name="P319">4</text:p>
            </table:table-cell>
            <table:table-cell table:style-name="Tabella76.A2" office:value-type="float" office:value="1">
              <text:p text:style-name="P319">1</text:p>
            </table:table-cell>
            <table:table-cell table:style-name="Tabella76.A2" office:value-type="float" office:value="4">
              <text:p text:style-name="P373">4</text:p>
            </table:table-cell>
            <table:table-cell table:style-name="Tabella76.A2" office:value-type="float" office:value="1">
              <text:p text:style-name="P296">1</text:p>
            </table:table-cell>
            <table:table-cell table:style-name="Tabella76.I11" office:value-type="string">
              <text:p text:style-name="P280">6</text:p>
            </table:table-cell>
            <table:table-cell table:style-name="Tabella76.J11" office:value-type="string">
              <text:p text:style-name="P274">2</text:p>
            </table:table-cell>
            <table:table-cell table:style-name="Tabella76.K2" office:value-type="float" office:value="3">
              <text:p text:style-name="P241">3</text:p>
            </table:table-cell>
          </table:table-row>
          <table:table-row table:style-name="Tabella76.1">
            <table:table-cell table:style-name="Tabella76.A2" office:value-type="float" office:value="1602">
              <text:p text:style-name="P325">1602</text:p>
            </table:table-cell>
            <table:table-cell table:style-name="Tabella76.B11" office:value-type="string">
              <text:p text:style-name="P319">Segreteria Amm. Serv. Tecnici</text:p>
            </table:table-cell>
            <table:table-cell table:style-name="Tabella76.C10" office:value-type="string">
              <text:p text:style-name="P320">160216</text:p>
              <text:p text:style-name="P325">NUOVO</text:p>
            </table:table-cell>
            <table:table-cell table:style-name="Tabella76.D11" office:value-type="string">
              <text:p text:style-name="P326">Numero di visite mediche periodiche <text:span text:style-name="T146">organizzate</text:span> e successive idoneità registrate</text:p>
            </table:table-cell>
            <table:table-cell table:style-name="Tabella76.A2">
              <text:p text:style-name="P319"/>
            </table:table-cell>
            <table:table-cell table:style-name="Tabella76.A2">
              <text:p text:style-name="P319"/>
            </table:table-cell>
            <table:table-cell table:style-name="Tabella76.A2">
              <text:p text:style-name="P373"/>
            </table:table-cell>
            <table:table-cell table:style-name="Tabella76.A2">
              <text:p text:style-name="P296"/>
            </table:table-cell>
            <table:table-cell table:style-name="Tabella76.I11" office:value-type="string">
              <text:p text:style-name="P280"/>
            </table:table-cell>
            <table:table-cell table:style-name="Tabella76.J11" office:value-type="string">
              <text:p text:style-name="P375">39</text:p>
            </table:table-cell>
            <table:table-cell table:style-name="Tabella76.K2" office:value-type="float" office:value="35">
              <text:p text:style-name="P242">35</text:p>
            </table:table-cell>
          </table:table-row>
          <table:table-row table:style-name="Tabella76.1">
            <table:table-cell table:style-name="Tabella76.A2" office:value-type="float" office:value="1602">
              <text:p text:style-name="P325">1602</text:p>
            </table:table-cell>
            <table:table-cell table:style-name="Tabella76.B11" office:value-type="string">
              <text:p text:style-name="P319">Segreteria Amm. Serv. Tecnici</text:p>
            </table:table-cell>
            <table:table-cell table:style-name="Tabella76.C11" office:value-type="string">
              <text:p text:style-name="P320">160217</text:p>
              <text:p text:style-name="P325">NUOVO</text:p>
            </table:table-cell>
            <table:table-cell table:style-name="Tabella76.D11" office:value-type="string">
              <text:p text:style-name="P327">Corsi di formazione <text:span text:style-name="T147">obbligatoria D.Lgs. 81/2008 </text:span>organizzati <text:span text:style-name="T147">ed effettuati</text:span></text:p>
            </table:table-cell>
            <table:table-cell table:style-name="Tabella76.A2">
              <text:p text:style-name="P319"/>
            </table:table-cell>
            <table:table-cell table:style-name="Tabella76.A2">
              <text:p text:style-name="P319"/>
            </table:table-cell>
            <table:table-cell table:style-name="Tabella76.A2">
              <text:p text:style-name="P373"/>
            </table:table-cell>
            <table:table-cell table:style-name="Tabella76.A2">
              <text:p text:style-name="P296"/>
            </table:table-cell>
            <table:table-cell table:style-name="Tabella76.I11" office:value-type="string">
              <text:p text:style-name="P280"/>
            </table:table-cell>
            <table:table-cell table:style-name="Tabella76.J11" office:value-type="string">
              <text:p text:style-name="P344">//</text:p>
            </table:table-cell>
            <table:table-cell table:style-name="Tabella76.K2" office:value-type="float" office:value="6">
              <text:p text:style-name="P242">6</text:p>
            </table:table-cell>
          </table:table-row>
        </table:table>
        <text:p text:style-name="P382"/>
      </text:section>
      <text:section text:style-name="Sect1" text:name="Sezione39">
        <text:p text:style-name="P171"><text:span text:style-name="T66">MISSIONE 08</text:span><text:span text:style-name="T65"> – </text:span><text:span text:style-name="T73">PROGRAMMA 08.01</text:span></text:p>
        <text:p text:style-name="P104">Il programma rappresenta l’attività di gestione degli strumenti di pianificazione territoriale.</text:p>
        <text:p text:style-name="P188">L’unità organizzativa correlata al programma è:</text:p>
        <text:p text:style-name="P194">U.O. PIANIFICAZIONE TERRITORIALE/<text:span text:style-name="T88">PATRIMONIO</text:span></text:p>
        <text:p text:style-name="P195">U.O. LAVORI PUBBLICI </text:p>
        <text:p text:style-name="P195">U.O. AMBIENTE </text:p>
        <text:p text:style-name="P172">Responsabile politico:<text:tab/><text:tab/><text:tab/><text:tab/><text:tab/><text:span text:style-name="T32">ASSESSORE ALBERTO BIANCOLI</text:span></text:p>
        <text:p text:style-name="P172">Responsabile dell’Area Tecnica:<text:tab/><text:tab/><text:tab/>FABRIZIO RUSCELLONI</text:p>
        <text:p text:style-name="P172">Responsabile U.O.:<text:tab/><text:tab/><text:tab/><text:tab/><text:tab/>DEBORAH CAVINA</text:p>
        <text:p text:style-name="P48">Principali procedimenti e sub-procedimenti:</text:p>
        <text:p text:style-name="P417">Accesso atti d’archivio e accesso atti ex L. 241/90; Rilascio pareri interni di conformità urbanistica; Altre certificazioni ed attestazioni in materia urbanistica <text:span text:style-name="T130">e di ERS</text:span>; Valutazioni preventive di fattibilità urbanistica sugli strumenti PUA; Strumenti di pianificazione particolareggiata di iniziativa privata comportanti variante urbanistica, o strumenti urbanistici di iniziativa pubblica; Strumenti di pianificazione particolareggiata di iniziativa privata non comportanti variante urbanistica; Varianti Urbanistiche; Accordi di Programma in variante agli strumenti urbanistici art. 40 L.R. 20/2000; Aggiornamenti degli strumenti urbanistici; Accordi negoziali art. 18 L.R. 20/2000; Rilascio permesso di costruire per opere di urbanizzazione; Collaudi opere di urbanizzazione; Rilascio aut. Paesaggistiche D.Lgs 42/04; Aggiudicazione degli incarichi professionali con predisposizione del contratto; <text:span text:style-name="T131">Certificati di destinazione urbanistica; </text:span><text:span text:style-name="T132">Procedimento e firme inerenti l’acquisizione e vendita di beni immobili comunali; Procedimento e firme inerenti il riscatto del diritto di superficie e diritto di proprietà, comprensivo di stime; Predisposizione contratti telefonia mobile e successiva predisposizione atto deliberativo di Giunta Comunale; Gestione tecnica per rinnovo contratti chioschi vari; Predisposizione varie di planimetrie necessarie alle attività tecniche dei diversi uffici comunali; Gestione dell’inventario comunale; Gestione affitti attivi e passivi (immobili,antenne telefonia mobile, bonifica renana); Gestione edilizia residenziale pubblica; Gestione e aggiornamento SIT (Sistema Informativo Territoriale); Espropriazione per pubblica utilità (parte tecnica)</text:span></text:p>
        <text:p text:style-name="P404"><text:span text:style-name="T132"/></text:p>
        <text:p text:style-name="P94"><text:bookmark-start text:name="__RefHeading__69_1708345156"/><text:bookmark-end text:name="__RefHeading__69_1708345156"/></text:p>
        <text:p text:style-name="P408"/>
        <text:p text:style-name="P382"/>
        <table:table table:name="Tabella123" table:style-name="Tabella123">
          <table:table-column table:style-name="Tabella123.A"/>
          <table:table-column table:style-name="Tabella123.B"/>
          <table:table-column table:style-name="Tabella123.A"/>
          <table:table-column table:style-name="Tabella123.D"/>
          <table:table-column table:style-name="Tabella123.E" table:number-columns-repeated="7"/>
          <text:soft-page-break/>
          <table:table-row table:style-name="Tabella123.1">
            <table:table-cell table:style-name="Tabella123.A1" office:value-type="string">
              <text:p text:style-name="P228">Cod. CdC di CoA</text:p>
            </table:table-cell>
            <table:table-cell table:style-name="Tabella123.A1" office:value-type="string">
              <text:p text:style-name="P228">Descrizione CdC</text:p>
            </table:table-cell>
            <table:table-cell table:style-name="Tabella123.A1" office:value-type="string">
              <text:p text:style-name="P228">Cod. Indicatore</text:p>
            </table:table-cell>
            <table:table-cell table:style-name="Tabella123.A1" office:value-type="string">
              <text:p text:style-name="P228">Descrizione indicatore</text:p>
            </table:table-cell>
            <table:table-cell table:style-name="Tabella123.E1" office:value-type="string">
              <text:p text:style-name="P229">Valore consuntivo</text:p>
              <text:p text:style-name="P229">2014</text:p>
            </table:table-cell>
            <table:table-cell table:style-name="Tabella123.E1" office:value-type="string">
              <text:p text:style-name="P229">Valore consuntivo</text:p>
              <text:p text:style-name="P229">201<text:span text:style-name="T148">5</text:span></text:p>
            </table:table-cell>
            <table:table-cell table:style-name="Tabella123.E1" office:value-type="string">
              <text:p text:style-name="P353">Valore consuntivo</text:p>
              <text:p text:style-name="P353">201<text:span text:style-name="T149">6</text:span></text:p>
            </table:table-cell>
            <table:table-cell table:style-name="Tabella123.E1" office:value-type="string">
              <text:p text:style-name="P353">Valore consuntivo 201<text:span text:style-name="T150">7</text:span></text:p>
            </table:table-cell>
            <table:table-cell table:style-name="Tabella123.I1" office:value-type="string">
              <text:p text:style-name="P353">Valore consuntivo 201<text:span text:style-name="T151">8</text:span></text:p>
            </table:table-cell>
            <table:table-cell table:style-name="Tabella123.I1" office:value-type="string">
              <text:p text:style-name="P353">Valore consuntivo 201<text:span text:style-name="T139">9</text:span></text:p>
            </table:table-cell>
            <table:table-cell table:style-name="Tabella123.K1" office:value-type="string">
              <text:p text:style-name="P353">Valore consuntivo 20<text:span text:style-name="T152">20</text:span></text:p>
            </table:table-cell>
          </table:table-row>
          <table:table-row table:style-name="Tabella123.2">
            <table:table-cell table:style-name="Tabella123.A2" office:value-type="string">
              <text:p text:style-name="P232">9102</text:p>
            </table:table-cell>
            <table:table-cell table:style-name="Tabella123.A2" office:value-type="string">
              <text:p text:style-name="P232">Urbanistica</text:p>
            </table:table-cell>
            <table:table-cell table:style-name="Tabella123.A2" office:value-type="string">
              <text:p text:style-name="P232">910202</text:p>
            </table:table-cell>
            <table:table-cell table:style-name="Tabella123.A2" office:value-type="string">
              <text:p text:style-name="P243">Nr piani attuativi di iniziativa privata e relative varianti gestiti</text:p>
            </table:table-cell>
            <table:table-cell table:style-name="Tabella123.A2" office:value-type="string">
              <text:p text:style-name="P434"/>
            </table:table-cell>
            <table:table-cell table:style-name="Tabella123.A2" office:value-type="string">
              <text:p text:style-name="P435"/>
            </table:table-cell>
            <table:table-cell table:style-name="Tabella123.A2" office:value-type="string">
              <text:p text:style-name="P232">0</text:p>
            </table:table-cell>
            <table:table-cell table:style-name="Tabella123.A2" office:value-type="string">
              <text:p text:style-name="P297">2</text:p>
            </table:table-cell>
            <table:table-cell table:style-name="Tabella123.I1" office:value-type="string">
              <text:p text:style-name="P244">2</text:p>
            </table:table-cell>
            <table:table-cell table:style-name="Tabella123.J2" office:value-type="float" office:value="3">
              <text:p text:style-name="P328">3</text:p>
            </table:table-cell>
            <table:table-cell table:style-name="Tabella123.K2" office:value-type="float" office:value="2">
              <text:p text:style-name="P245">2</text:p>
            </table:table-cell>
          </table:table-row>
          <table:table-row table:style-name="Tabella123.2">
            <table:table-cell table:style-name="Tabella123.A2" office:value-type="string">
              <text:p text:style-name="P355">9102</text:p>
            </table:table-cell>
            <table:table-cell table:style-name="Tabella123.A2" office:value-type="string">
              <text:p text:style-name="P355">Urbanistica</text:p>
            </table:table-cell>
            <table:table-cell table:style-name="Tabella123.A2" office:value-type="string">
              <text:p text:style-name="P356">910211</text:p>
              <text:p text:style-name="P356">nuovo</text:p>
            </table:table-cell>
            <table:table-cell table:style-name="Tabella123.A2" office:value-type="string">
              <text:p text:style-name="P357">Nr Accordi operativi gestiti</text:p>
            </table:table-cell>
            <table:table-cell table:style-name="Tabella123.A2" office:value-type="string">
              <text:p text:style-name="P440"/>
            </table:table-cell>
            <table:table-cell table:style-name="Tabella123.A2" office:value-type="string">
              <text:p text:style-name="P436"/>
            </table:table-cell>
            <table:table-cell table:style-name="Tabella123.A2" office:value-type="string">
              <text:p text:style-name="P444"/>
            </table:table-cell>
            <table:table-cell table:style-name="Tabella123.A2" office:value-type="string">
              <text:p text:style-name="P297"/>
            </table:table-cell>
            <table:table-cell table:style-name="Tabella123.I1" office:value-type="string">
              <text:p text:style-name="P244"/>
            </table:table-cell>
            <table:table-cell table:style-name="Tabella123.J2">
              <text:p text:style-name="P328"/>
            </table:table-cell>
            <table:table-cell table:style-name="Tabella123.K2">
              <text:p text:style-name="P383"/>
            </table:table-cell>
          </table:table-row>
          <table:table-row table:style-name="Tabella123.2">
            <table:table-cell table:style-name="Tabella123.A2" office:value-type="string">
              <text:p text:style-name="P229">9102</text:p>
            </table:table-cell>
            <table:table-cell table:style-name="Tabella123.A2" office:value-type="string">
              <text:p text:style-name="P228">Urbanistica</text:p>
            </table:table-cell>
            <table:table-cell table:style-name="Tabella123.A2" office:value-type="string">
              <text:p text:style-name="P228">910203</text:p>
            </table:table-cell>
            <table:table-cell table:style-name="Tabella123.A2" office:value-type="string">
              <text:p text:style-name="P228">N<text:span text:style-name="T153">r permessi di costruire per opere di urbanizzazione rilasciati</text:span><text:span text:style-name="T45">/</text:span><text:span text:style-name="T37">SCIA <text:s/>presentate</text:span></text:p>
            </table:table-cell>
            <table:table-cell table:style-name="Tabella123.A2" office:value-type="string">
              <text:p text:style-name="P441">2</text:p>
            </table:table-cell>
            <table:table-cell table:style-name="Tabella123.A2" office:value-type="string">
              <text:p text:style-name="P437">0</text:p>
            </table:table-cell>
            <table:table-cell table:style-name="Tabella123.A2" office:value-type="string">
              <text:p text:style-name="P445">0</text:p>
            </table:table-cell>
            <table:table-cell table:style-name="Tabella123.A2" office:value-type="string">
              <text:p text:style-name="P298">0</text:p>
            </table:table-cell>
            <table:table-cell table:style-name="Tabella123.I1" office:value-type="string">
              <text:p text:style-name="P246">5</text:p>
            </table:table-cell>
            <table:table-cell table:style-name="Tabella123.J2" office:value-type="float" office:value="2">
              <text:p text:style-name="P328">2</text:p>
            </table:table-cell>
            <table:table-cell table:style-name="Tabella123.K2" office:value-type="float" office:value="2">
              <text:p text:style-name="P245">2</text:p>
            </table:table-cell>
          </table:table-row>
          <table:table-row table:style-name="Tabella123.2">
            <table:table-cell table:style-name="Tabella123.A2" office:value-type="string">
              <text:p text:style-name="P229">9102</text:p>
            </table:table-cell>
            <table:table-cell table:style-name="Tabella123.A2" office:value-type="string">
              <text:p text:style-name="P228">Urbanistica</text:p>
            </table:table-cell>
            <table:table-cell table:style-name="Tabella123.A2" office:value-type="string">
              <text:p text:style-name="P228">910204</text:p>
            </table:table-cell>
            <table:table-cell table:style-name="Tabella123.A2" office:value-type="string">
              <text:p text:style-name="P228">Nr visite ai comparti per verifica esecuzione opere <text:span text:style-name="T154">di</text:span> urb<text:span text:style-name="T154">anizzazione</text:span></text:p>
            </table:table-cell>
            <table:table-cell table:style-name="Tabella123.A2" office:value-type="string">
              <text:p text:style-name="P442">30</text:p>
            </table:table-cell>
            <table:table-cell table:style-name="Tabella123.A2" office:value-type="string">
              <text:p text:style-name="P438">10</text:p>
            </table:table-cell>
            <table:table-cell table:style-name="Tabella123.A2" office:value-type="string">
              <text:p text:style-name="P446">10</text:p>
            </table:table-cell>
            <table:table-cell table:style-name="Tabella123.A2" office:value-type="string">
              <text:p text:style-name="P298">6</text:p>
            </table:table-cell>
            <table:table-cell table:style-name="Tabella123.I1" office:value-type="string">
              <text:p text:style-name="P246">10</text:p>
            </table:table-cell>
            <table:table-cell table:style-name="Tabella123.J2" office:value-type="float" office:value="12">
              <text:p text:style-name="P409">12</text:p>
            </table:table-cell>
            <table:table-cell table:style-name="Tabella123.K2" office:value-type="float" office:value="10">
              <text:p text:style-name="P245">10</text:p>
            </table:table-cell>
          </table:table-row>
          <table:table-row table:style-name="Tabella123.2">
            <table:table-cell table:style-name="Tabella123.A2" office:value-type="string">
              <text:p text:style-name="P229">9102</text:p>
            </table:table-cell>
            <table:table-cell table:style-name="Tabella123.A2" office:value-type="string">
              <text:p text:style-name="P228">Urbanistica</text:p>
            </table:table-cell>
            <table:table-cell table:style-name="Tabella123.A2" office:value-type="string">
              <text:p text:style-name="P228">910205</text:p>
            </table:table-cell>
            <table:table-cell table:style-name="Tabella123.A2" office:value-type="string">
              <text:p text:style-name="P228">Nr nuovi strumenti urbanistici e relative varianti (PSC-POC-RUE) gestiti</text:p>
            </table:table-cell>
            <table:table-cell table:style-name="Tabella123.A2" office:value-type="string">
              <text:p text:style-name="P443">3</text:p>
            </table:table-cell>
            <table:table-cell table:style-name="Tabella123.A2" office:value-type="string">
              <text:p text:style-name="P439">5</text:p>
            </table:table-cell>
            <table:table-cell table:style-name="Tabella123.A2" office:value-type="string">
              <text:p text:style-name="P447">4</text:p>
            </table:table-cell>
            <table:table-cell table:style-name="Tabella123.A2" office:value-type="string">
              <text:p text:style-name="P298">4</text:p>
            </table:table-cell>
            <table:table-cell table:style-name="Tabella123.I1" office:value-type="string">
              <text:p text:style-name="P407"><text:s text:c="4"/>5</text:p>
            </table:table-cell>
            <table:table-cell table:style-name="Tabella123.J2" office:value-type="float" office:value="5">
              <text:p text:style-name="P328">5</text:p>
            </table:table-cell>
            <table:table-cell table:style-name="Tabella123.K2" office:value-type="float" office:value="6">
              <text:p text:style-name="P377">6</text:p>
            </table:table-cell>
          </table:table-row>
          <table:table-row table:style-name="Tabella123.2">
            <table:table-cell table:style-name="Tabella123.A2" office:value-type="string">
              <text:p text:style-name="P229">9102</text:p>
            </table:table-cell>
            <table:table-cell table:style-name="Tabella123.A2" office:value-type="string">
              <text:p text:style-name="P228">Urbanistica</text:p>
            </table:table-cell>
            <table:table-cell table:style-name="Tabella123.A2" office:value-type="string">
              <text:p text:style-name="P228">910206</text:p>
            </table:table-cell>
            <table:table-cell table:style-name="Tabella123.A2" office:value-type="string">
              <text:p text:style-name="P228">Nr accordi di programma gestiti</text:p>
            </table:table-cell>
            <table:table-cell table:style-name="Tabella123.A2" office:value-type="string">
              <text:p text:style-name="P442">1</text:p>
            </table:table-cell>
            <table:table-cell table:style-name="Tabella123.A2" office:value-type="string">
              <text:p text:style-name="P438">2</text:p>
            </table:table-cell>
            <table:table-cell table:style-name="Tabella123.A2" office:value-type="string">
              <text:p text:style-name="P446">1</text:p>
            </table:table-cell>
            <table:table-cell table:style-name="Tabella123.A2" office:value-type="string">
              <text:p text:style-name="P298">0</text:p>
            </table:table-cell>
            <table:table-cell table:style-name="Tabella123.I1" office:value-type="string">
              <text:p text:style-name="P246">0</text:p>
            </table:table-cell>
            <table:table-cell table:style-name="Tabella123.J2" office:value-type="float" office:value="0">
              <text:p text:style-name="P329">0</text:p>
            </table:table-cell>
            <table:table-cell table:style-name="Tabella123.K2" office:value-type="float" office:value="0">
              <text:p text:style-name="P245">0</text:p>
            </table:table-cell>
          </table:table-row>
          <table:table-row table:style-name="Tabella123.2">
            <table:table-cell table:style-name="Tabella123.A2" office:value-type="string">
              <text:p text:style-name="P229">9102</text:p>
            </table:table-cell>
            <table:table-cell table:style-name="Tabella123.A2" office:value-type="string">
              <text:p text:style-name="P228">Urbanistica</text:p>
            </table:table-cell>
            <table:table-cell table:style-name="Tabella123.A2" office:value-type="string">
              <text:p text:style-name="P228">910208</text:p>
            </table:table-cell>
            <table:table-cell table:style-name="Tabella123.A2" office:value-type="string">
              <text:p text:style-name="P228">Nr opere di urbanizzazione gestite</text:p>
            </table:table-cell>
            <table:table-cell table:style-name="Tabella123.A2" office:value-type="string">
              <text:p text:style-name="P442">9</text:p>
            </table:table-cell>
            <table:table-cell table:style-name="Tabella123.A2" office:value-type="string">
              <text:p text:style-name="P438">8</text:p>
            </table:table-cell>
            <table:table-cell table:style-name="Tabella123.A2" office:value-type="string">
              <text:p text:style-name="P446">6</text:p>
            </table:table-cell>
            <table:table-cell table:style-name="Tabella123.A2" office:value-type="string">
              <text:p text:style-name="P298">5</text:p>
            </table:table-cell>
            <table:table-cell table:style-name="Tabella123.I1" office:value-type="string">
              <text:p text:style-name="P246">7</text:p>
            </table:table-cell>
            <table:table-cell table:style-name="Tabella123.J2" office:value-type="float" office:value="7">
              <text:p text:style-name="P328">7</text:p>
            </table:table-cell>
            <table:table-cell table:style-name="Tabella123.K2" office:value-type="float" office:value="10">
              <text:p text:style-name="P247">10</text:p>
            </table:table-cell>
          </table:table-row>
          <table:table-row table:style-name="Tabella123.2">
            <table:table-cell table:style-name="Tabella123.A9" office:value-type="float" office:value="9102">
              <text:p text:style-name="P282">9102</text:p>
            </table:table-cell>
            <table:table-cell table:style-name="Tabella123.A2" office:value-type="string">
              <text:p text:style-name="P282">Urbanistica</text:p>
            </table:table-cell>
            <table:table-cell table:style-name="Tabella123.A2" office:value-type="string">
              <text:p text:style-name="P358">910209 (EX 160411)</text:p>
            </table:table-cell>
            <table:table-cell table:style-name="Tabella123.A2" office:value-type="string">
              <text:p text:style-name="P360">Nr CDU rilasciati a seguito di istanza (nuovo indicatore, prima dell’edilizia privata)</text:p>
            </table:table-cell>
            <table:table-cell table:style-name="Tabella123.A9" office:value-type="float" office:value="55">
              <text:p text:style-name="P232">55</text:p>
            </table:table-cell>
            <table:table-cell table:style-name="Tabella123.A9" office:value-type="float" office:value="44">
              <text:p text:style-name="P232">44</text:p>
            </table:table-cell>
            <table:table-cell table:style-name="Tabella123.A2" office:value-type="string">
              <text:p text:style-name="P368">51</text:p>
            </table:table-cell>
            <table:table-cell table:style-name="Tabella123.A2" office:value-type="string">
              <text:p text:style-name="P298">57</text:p>
            </table:table-cell>
            <table:table-cell table:style-name="Tabella123.I9" office:value-type="string">
              <text:p text:style-name="P248">44</text:p>
            </table:table-cell>
            <table:table-cell table:style-name="Tabella123.J9" office:value-type="float" office:value="60">
              <text:p text:style-name="P329">60</text:p>
            </table:table-cell>
            <table:table-cell table:style-name="Tabella123.K9" office:value-type="float" office:value="46">
              <text:p text:style-name="P247">46</text:p>
            </table:table-cell>
          </table:table-row>
          <table:table-row table:style-name="Tabella123.2">
            <table:table-cell table:style-name="Tabella123.A2" office:value-type="string">
              <text:p text:style-name="P232">9102</text:p>
            </table:table-cell>
            <table:table-cell table:style-name="Tabella123.A2" office:value-type="string">
              <text:p text:style-name="P232">Urbanistica</text:p>
            </table:table-cell>
            <table:table-cell table:style-name="Tabella123.A9" office:value-type="float" office:value="910210">
              <text:p text:style-name="P232">910210</text:p>
            </table:table-cell>
            <table:table-cell table:style-name="Tabella123.A2" office:value-type="string">
              <text:p text:style-name="P249">Nr riscatti diritti di superficie/diritti di proprietà </text:p>
            </table:table-cell>
            <table:table-cell table:style-name="Tabella123.A9">
              <text:p text:style-name="P232"/>
            </table:table-cell>
            <table:table-cell table:style-name="Tabella123.A9">
              <text:p text:style-name="P232"/>
            </table:table-cell>
            <table:table-cell table:style-name="Tabella123.A2" office:value-type="string">
              <text:p text:style-name="P368"/>
            </table:table-cell>
            <table:table-cell table:style-name="Tabella123.A2" office:value-type="string">
              <text:p text:style-name="P298">22</text:p>
            </table:table-cell>
            <table:table-cell table:style-name="Tabella123.I10" office:value-type="string">
              <text:p text:style-name="P251">18</text:p>
            </table:table-cell>
            <table:table-cell table:style-name="Tabella123.J9" office:value-type="float" office:value="9">
              <text:p text:style-name="P330">9</text:p>
            </table:table-cell>
            <table:table-cell table:style-name="Tabella123.K9" office:value-type="float" office:value="8">
              <text:p text:style-name="P252">8</text:p>
            </table:table-cell>
          </table:table-row>
        </table:table>
        <text:p text:style-name="P382"/>
      </text:section>
      <text:section text:style-name="Sect1" text:name="Sezione40">
        <text:p text:style-name="P181"><text:span text:style-name="T67">MISSIONE 09</text:span><text:span text:style-name="T69"> –</text:span><text:span text:style-name="T60"> </text:span><text:span text:style-name="T81">PROGRAMMA 09.02</text:span></text:p>
        <text:p text:style-name="P96">Il programma rappresenta l’attività di gestione dei servizi collegati all’ambiente: tutela, valorizzazione e recupero ambientale.</text:p>
        <text:p text:style-name="P185">Le unità organizzative correlate al programma sono:</text:p>
        <text:p text:style-name="P194">U.O. SERVIZI AMBIENTALI</text:p>
        <text:p text:style-name="P172">Responsabile politico:<text:tab/><text:tab/><text:tab/><text:tab/><text:tab/><text:tab/>ASSESSORE <text:span text:style-name="T102">ELISABETTA SCALAMBRA</text:span></text:p>
        <text:p text:style-name="P172">Responsabile dell’Area Tecnica:<text:tab/><text:tab/><text:tab/><text:tab/>FABRIZIO RUSCELLONI</text:p>
        <text:p text:style-name="P172">Responsabile U.O.:<text:tab/><text:tab/><text:tab/><text:tab/><text:tab/><text:tab/><text:span text:style-name="T32">SERENA SGALLARI <text:s/></text:span></text:p>
        <text:p text:style-name="P48">Principali procedimenti e sub-procedimenti:</text:p>
        <text:p text:style-name="P398"><text:span text:style-name="T6">Autorizzazioni uso verde pubblico; </text:span><text:span text:style-name="T1">Autorizzazioni all’abbattimento alberi privati; Gestione pratiche L. 113/92 “Un albero per ogni bambino”;</text:span><text:span text:style-name="T6"> Gestione verde pubblico e parchi comunali; Attività di disinfestazione e monitoraggio contro la zanzara tigre; Ordinanze relative a chiusura strade per lavori di potature; Attività di disinfestazione di fabbricati e immobili comunali; Attività istruttorie in materia di Valutazione di impatto ambientale e in materia di VIA e VAS E IPPC; Autorizzazione, controllo e vigilanza esercizio dell'attività Estrattiva con specifico riferimento ad AGES e LIVABETON; Attività attinenti alle industrie a rischio di incidenti rilevanti</text:span></text:p>
        <text:p text:style-name="P399"><text:span text:style-name="T4">Principali procedimenti e sub-procedimenti </text:span><text:span text:style-name="T3">in comune con i programmi: 09.03;09.04; 09.08:</text:span></text:p>
        <text:p text:style-name="P376">Predisposizione documentazione tecnica per gare di affidamento di forniture, servizi, lavori in materia ambientale, idraulica, energetica, verde pubblico; Comunicazioni di aggiudicazione e restituzione documentazione di gara; Approvazione, redazione, liquidazione degli stati di avanzamento lavori e dei relativi certificati di pagamento; Redazione del “Conto Finale” con pagamento rata di saldo; Certificato di regolare esecuzione, di collaudo o di ultimazione lavori (in caso di D.L. interna); Rendicontazione al SITAR (Sistema Informativo Telematico Appalti Regionali) di tutti i lavori pubblici e appalti di fornitura di beni e servizi; Richiesta di DURC per tutte le fatture dei lavori e forniture di beni e servizi; Predisposizione della documentazione tecnica per la gestione degli appalti per le forniture di beni e delle attrezzature necessarie per le manutenzioni in economia; Circolari tecniche esplicative nelle materie di competenza; Anagrafe tributaria degli incarichi professionali</text:p>
        <text:p text:style-name="P52"/>
        <text:p text:style-name="P178"/>
        <text:p text:style-name="P51"/>
        <text:p text:style-name="P26"/>
        <text:p text:style-name="P26"/>
      </text:section>
      <text:p text:style-name="P100"><text:span text:style-name="T66"/></text:p>
      <text:p text:style-name="P100"><text:soft-page-break/><text:span text:style-name="T66">MISSIONE 09</text:span><text:span text:style-name="T65"> –</text:span><text:span text:style-name="T59"> </text:span><text:span text:style-name="T73">PROGRAMMA 09.03</text:span></text:p>
      <text:p text:style-name="P96">Il programma rappresenta l’attività di gestione del servizio rifiuti.</text:p>
      <text:p text:style-name="P96"/>
      <text:p text:style-name="P185">Le unità organizzative correlate al programma sono:</text:p>
      <text:p text:style-name="P182"><text:span text:style-name="T74">U.O. SERVIZI AMBIENTALI</text:span><text:span text:style-name="T56"> </text:span><text:span text:style-name="T79">(ved. Prog. 09.02)</text:span></text:p>
      <text:p text:style-name="P48">Principali procedimenti e sub-procedimenti:</text:p>
      <text:p text:style-name="P418">Procedimenti di valutazione e riconoscimento riduzioni TARSU; Gestione Servizio Rifiuti Urbani; Richiesta in comodato gratuito di compostiere domestiche; Predisposizione annuale del MUD (Modello Unico di Dichiarazione Ambientale) per i rifiuti speciali; Predisposizione e compilazione annuale dei dati per l’Osservatorio Provinciale dei Rifiuti</text:p>
      <text:p text:style-name="P205"/>
      <text:p text:style-name="P83"/>
      <text:h text:style-name="P209" text:outline-level="5"/>
      <text:p text:style-name="P72"><text:bookmark-start text:name="__RefHeading__73_1708345156"/><text:bookmark-end text:name="__RefHeading__73_1708345156"/></text:p>
      <text:p text:style-name="P13"><text:span text:style-name="T66">MISSIONE 09</text:span><text:span text:style-name="T65"> –</text:span><text:span text:style-name="T59"> </text:span><text:span text:style-name="T73">PROGRAMMA 09.04</text:span></text:p>
      <text:p text:style-name="P96">Il programma rappresenta l’attività di gestione del servizio idrico integrato.</text:p>
      <text:p text:style-name="P185">L’unità organizzativa correlata al programma è:</text:p>
      <text:p text:style-name="P20"><text:span text:style-name="T74">U.O. SERVIZI AMBIENTALI</text:span><text:span text:style-name="T55"> </text:span><text:span text:style-name="T1">(ved. Prog. 09.02)</text:span></text:p>
      <text:p text:style-name="P48">Principali procedimenti e sub-procedimenti:</text:p>
      <text:p text:style-name="P54">Gestione funzioni tecniche di supporto complementari al Servizio Idrico Integrato; Autorizzazioni allo scarico; Manutenzione ordinaria e straordinaria dei fossi</text:p>
      <text:p text:style-name="P204"/>
      <text:p text:style-name="P170"><text:span text:style-name="T66">MISSIONE 09</text:span><text:span text:style-name="T65"> –</text:span><text:span text:style-name="T59"> </text:span><text:span text:style-name="T73">PROGRAMMA 09.0</text:span><text:span text:style-name="T83">5</text:span></text:p>
      <text:p text:style-name="P101">Il programma rappresenta l’attività di <text:span text:style-name="T96">valorizzazione delle aree naturali e delle aree protette e la forestazione</text:span></text:p>
      <text:p text:style-name="P187">L<text:span text:style-name="T96">e </text:span>unità organizzativ<text:span text:style-name="T96">e</text:span> correlat<text:span text:style-name="T96">e</text:span> al programma <text:span text:style-name="T96">sono</text:span>:</text:p>
      <text:p text:style-name="P21"><text:span text:style-name="T75">A) </text:span><text:span text:style-name="T74">U.O. SERVIZI AMBIENTALI</text:span><text:span text:style-name="T55"> </text:span><text:span text:style-name="T1">(ved. Prog. 09.02)</text:span></text:p>
      <text:p text:style-name="P74"><text:bookmark-start text:name="__RefHeading__75_1708345156"/><text:span text:style-name="T75">B) </text:span><text:span text:style-name="T74">U.O. </text:span><text:span text:style-name="T75">LAVORI PUBBLICI</text:span><text:span text:style-name="T40"> </text:span><text:span text:style-name="T34">(ved. Prog. </text:span><text:span text:style-name="T41">10.02</text:span><text:span text:style-name="T34">)</text:span><text:bookmark-end text:name="__RefHeading__75_1708345156"/></text:p>
      <text:p text:style-name="P102"/>
      <text:p text:style-name="P102"/>
      <text:p text:style-name="P20"><text:span text:style-name="T67">MISSIONE 09</text:span><text:span text:style-name="T69"> –</text:span><text:span text:style-name="T81"> PROGRAMMA 09.08</text:span></text:p>
      <text:p text:style-name="P96">Il programma rappresenta la gestione delle attività connesse alla qualità dell’aria e alla riduzione dell’inquinamento.</text:p>
      <text:p text:style-name="P185">Le unità organizzative correlate al programma sono:</text:p>
      <text:p text:style-name="P20"><text:span text:style-name="T74">A) U.O. SERVIZI AMBIENTALI</text:span><text:span text:style-name="T55"> </text:span><text:span text:style-name="T1">(ved. Prog. 09.02)</text:span></text:p>
      <text:p text:style-name="P48">Principali procedimenti e sub-procedimenti:</text:p>
      <text:p text:style-name="P416">Determinazione e irrogazioni delle sanzioni A. E.; Problematiche connesse inquinamento ambientale; Autorizzazioni attività ad elevato impatto acustico; Attività tecnica di controllo, verifica provvedimenti conseguenti ad illeciti ambientali; Procedimenti di bonifica luoghi contaminati; Rilascio parere sulle emissioni in atmosfera ex D.Lgs. 152/2006; Campagna di controllo impianti termici, trasmissione alla Provincia; Monitoraggio ambientale termovalorizzatore; Erogazione contributi per trasformazioni auto gas metano</text:p>
      <text:p text:style-name="P208"><text:span text:style-name="T71">MISSIONE 16 </text:span><text:span text:style-name="T65">–</text:span><text:span text:style-name="T59"> </text:span><text:span text:style-name="T73">PROGRAMMA 16.01</text:span></text:p>
      <text:p text:style-name="P191">Il programma rappresenta l’attività di sviluppo del settore agricolo e del sistema agroalimentare.</text:p>
      <text:p text:style-name="P197"><text:span text:style-name="T2">.</text:span><text:span text:style-name="T4">L’unità organizzativa correlata al programma è:</text:span></text:p>
      <text:p text:style-name="P184"><text:span text:style-name="T74">U.O. </text:span><text:span text:style-name="T76">SERVIZI AMBIENTALI</text:span></text:p>
      <text:p text:style-name="P173">Responsabile politico:<text:tab/><text:tab/><text:tab/><text:tab/><text:tab/><text:tab/>ASSESSORE <text:span text:style-name="T97">ELISABETTA SCALAMBRA</text:span></text:p>
      <text:p text:style-name="P173">Responsabile dell’Area Tecnica:<text:tab/><text:tab/><text:tab/><text:tab/>FABRIZIO RUSCELLONI</text:p>
      <text:p text:style-name="P176"><draw:frame draw:style-name="fr3" draw:name="Cornice4" text:anchor-type="paragraph" svg:x="12.677cm" svg:y="17.754cm" svg:width="0.928cm" svg:height="0.637cm" draw:z-index="29"><draw:text-box><text:p text:style-name="Frame_20_contents"/></draw:text-box></draw:frame>Responsabile U.O.:<text:tab/><text:tab/><text:tab/><text:tab/><text:tab/><text:tab/><text:span text:style-name="T85">SERENA </text:span><text:span text:style-name="T86">SGALLARI</text:span></text:p>
      <text:p text:style-name="P177">Principali procedimenti e sub-procedimenti:</text:p>
      <text:p text:style-name="P207"/>
      <text:p text:style-name="P207"/>
      <text:p text:style-name="P206"><text:span text:style-name="T71">MISSIONE 1</text:span><text:span text:style-name="T72">7</text:span><text:span text:style-name="T71"> </text:span><text:span text:style-name="T65">–</text:span><text:span text:style-name="T59"> </text:span><text:span text:style-name="T73">PROGRAMMA 1</text:span><text:span text:style-name="T84">7</text:span><text:span text:style-name="T73">.01</text:span></text:p>
      <text:p text:style-name="P191">Il programma rappresenta l’attività di sviluppo del settore <text:span text:style-name="T97">fonti energetiche</text:span>.</text:p>
      <text:p text:style-name="P197"><text:span text:style-name="T2">.</text:span><text:span text:style-name="T4">L’unità organizzativa correlata al programma è:</text:span></text:p>
      <text:p text:style-name="P184"><text:span text:style-name="T74">U.O. </text:span><text:span text:style-name="T76">SERVIZI AMBIENTALI</text:span></text:p>
      <text:p text:style-name="P173">Responsabile politico:<text:tab/><text:tab/><text:tab/><text:tab/><text:tab/><text:tab/>ASSESSORE <text:span text:style-name="T97">ELISABETTA SCALAMBRA</text:span></text:p>
      <text:p text:style-name="P173">Responsabile dell’Area Tecnica:<text:tab/><text:tab/><text:tab/><text:tab/>FABRIZIO RUSCELLONI</text:p>
      <text:p text:style-name="P177">Responsabile U.O.:<text:tab/><text:tab/><text:tab/><text:tab/><text:tab/><text:tab/>SERENA SGALLARI </text:p>
      <text:p text:style-name="P177">Principali procedimenti e sub-procedimenti:</text:p>
      <text:p text:style-name="P177"/>
      <text:p text:style-name="P415"/>
      <table:table table:name="Tabella108" table:style-name="Tabella108">
        <table:table-column table:style-name="Tabella108.A"/>
        <table:table-column table:style-name="Tabella108.B"/>
        <table:table-column table:style-name="Tabella108.C"/>
        <table:table-column table:style-name="Tabella108.D"/>
        <table:table-column table:style-name="Tabella108.E" table:number-columns-repeated="7"/>
        <table:table-header-rows>
          <table:table-row table:style-name="Tabella108.1">
            <table:table-cell table:style-name="Tabella108.A1" office:value-type="string">
              <text:p text:style-name="P228">Cod. CdC di CoA</text:p>
            </table:table-cell>
            <table:table-cell table:style-name="Tabella108.B1" office:value-type="string">
              <text:p text:style-name="P228">Descrizione CdC</text:p>
            </table:table-cell>
            <table:table-cell table:style-name="Tabella108.B1" office:value-type="string">
              <text:p text:style-name="P228">Cod. Indicato</text:p>
              <text:p text:style-name="P228">re</text:p>
            </table:table-cell>
            <table:table-cell table:style-name="Tabella108.B1" office:value-type="string">
              <text:p text:style-name="P230">Descrizione indicatore</text:p>
            </table:table-cell>
            <table:table-cell table:style-name="Tabella108.E1" office:value-type="string">
              <text:p text:style-name="P412">Valore consuntivo</text:p>
              <text:p text:style-name="P229">2014</text:p>
            </table:table-cell>
            <table:table-cell table:style-name="Tabella108.E1" office:value-type="string">
              <text:p text:style-name="P412">Valore consuntivo</text:p>
              <text:p text:style-name="P229">201<text:span text:style-name="T158">5</text:span></text:p>
            </table:table-cell>
            <table:table-cell table:style-name="Tabella108.E1" office:value-type="string">
              <text:p text:style-name="P413">Valore consuntivo</text:p>
              <text:p text:style-name="P362">201<text:span text:style-name="T159">6*</text:span></text:p>
            </table:table-cell>
            <table:table-cell table:style-name="Tabella108.E1" office:value-type="string">
              <text:p text:style-name="P414">Valore consuntivo</text:p>
              <text:p text:style-name="P384">201<text:span text:style-name="T160">7*</text:span></text:p>
            </table:table-cell>
            <table:table-cell table:style-name="Tabella108.E1" office:value-type="string">
              <text:p text:style-name="P414">Valore consuntivo</text:p>
              <text:p text:style-name="P384">201<text:span text:style-name="T138">8*</text:span></text:p>
            </table:table-cell>
            <table:table-cell table:style-name="Tabella108.E1" office:value-type="string">
              <text:p text:style-name="P414">Valore consuntivo</text:p>
              <text:p text:style-name="P384">201<text:span text:style-name="T139">9*</text:span></text:p>
            </table:table-cell>
            <table:table-cell table:style-name="Tabella108.K1" office:value-type="string">
              <text:p text:style-name="P414">Valore consuntivo</text:p>
              <text:p text:style-name="P384">20<text:span text:style-name="T140">20*</text:span></text:p>
            </table:table-cell>
          </table:table-row>
        </table:table-header-rows>
        <table:table-row table:style-name="Tabella108.2">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15</text:p>
          </table:table-cell>
          <table:table-cell table:style-name="Tabella108.D2" office:value-type="string">
            <text:p text:style-name="P433">Procedimenti relativi ai contratti stipulati per svolgere attività/ forniture in appalto: n.ro di DURC + registrazioni SITAR (&gt; 20.000/40.000 euro) + tracciabilità dei pagamenti + certificazione requisiti aziendali</text:p>
          </table:table-cell>
          <table:table-cell table:style-name="Tabella108.D2" office:value-type="string">
            <text:p text:style-name="P289">37</text:p>
          </table:table-cell>
          <table:table-cell table:style-name="Tabella108.D2" office:value-type="string">
            <text:p text:style-name="P290">27</text:p>
          </table:table-cell>
          <table:table-cell table:style-name="Tabella108.D2" office:value-type="string">
            <text:p text:style-name="P363">--</text:p>
          </table:table-cell>
          <table:table-cell table:style-name="Tabella108.D2" office:value-type="string">
            <text:p text:style-name="P385">--</text:p>
          </table:table-cell>
          <table:table-cell table:style-name="Tabella108.I2" office:value-type="string">
            <text:p text:style-name="P385">--</text:p>
          </table:table-cell>
          <table:table-cell table:style-name="Tabella108.I2" office:value-type="string">
            <text:p text:style-name="P385">--</text:p>
          </table:table-cell>
          <table:table-cell table:style-name="Tabella108.K2" office:value-type="string">
            <text:p text:style-name="P385">--</text:p>
          </table:table-cell>
        </table:table-row>
        <table:table-row table:style-name="Tabella108.3">
          <table:table-cell table:style-name="Tabella108.A2" office:value-type="string">
            <text:p text:style-name="P228">9501</text:p>
          </table:table-cell>
          <table:table-cell table:style-name="Tabella108.A2" office:value-type="string">
            <text:p text:style-name="P228">Raccolta/ Smaltimento RSU</text:p>
          </table:table-cell>
          <table:table-cell table:style-name="Tabella108.A2" office:value-type="string">
            <text:p text:style-name="P228">950101</text:p>
          </table:table-cell>
          <table:table-cell table:style-name="Tabella108.A2" office:value-type="string">
            <text:p text:style-name="P230">Rsu inviati a inceneritore (ton)</text:p>
          </table:table-cell>
          <table:table-cell table:style-name="Tabella108.D2" office:value-type="string">
            <text:p text:style-name="P457">nd</text:p>
          </table:table-cell>
          <table:table-cell table:style-name="Tabella108.D2" office:value-type="string">
            <text:p text:style-name="P458">3.995,2</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501</text:p>
          </table:table-cell>
          <table:table-cell table:style-name="Tabella108.A2" office:value-type="string">
            <text:p text:style-name="P228">Raccolta/ Smaltimento RSU</text:p>
          </table:table-cell>
          <table:table-cell table:style-name="Tabella108.A2" office:value-type="string">
            <text:p text:style-name="P228">950102</text:p>
          </table:table-cell>
          <table:table-cell table:style-name="Tabella108.A2" office:value-type="string">
            <text:p text:style-name="P230">Rsu inviati in discarica (ton)</text:p>
          </table:table-cell>
          <table:table-cell table:style-name="Tabella108.D2" office:value-type="string">
            <text:p text:style-name="P420">nd</text:p>
          </table:table-cell>
          <table:table-cell table:style-name="Tabella108.D2" office:value-type="string">
            <text:p text:style-name="P428">nd</text:p>
          </table:table-cell>
          <table:table-cell table:style-name="Tabella108.D2" office:value-type="string">
            <text:p text:style-name="P363">--</text:p>
          </table:table-cell>
          <table:table-cell table:style-name="Tabella108.D2" office:value-type="string">
            <text:p text:style-name="P385">--</text:p>
          </table:table-cell>
          <table:table-cell table:style-name="Tabella108.I2" office:value-type="string">
            <text:p text:style-name="P385">--</text:p>
          </table:table-cell>
          <table:table-cell table:style-name="Tabella108.I2" office:value-type="string">
            <text:p text:style-name="P385">--</text:p>
          </table:table-cell>
          <table:table-cell table:style-name="Tabella108.K2" office:value-type="string">
            <text:p text:style-name="P385">--</text:p>
          </table:table-cell>
        </table:table-row>
        <table:table-row table:style-name="Tabella108.3">
          <table:table-cell table:style-name="Tabella108.A2" office:value-type="string">
            <text:p text:style-name="P228">9501</text:p>
          </table:table-cell>
          <table:table-cell table:style-name="Tabella108.A2" office:value-type="string">
            <text:p text:style-name="P228">Raccolta/ Smaltimento RSU</text:p>
          </table:table-cell>
          <table:table-cell table:style-name="Tabella108.A2" office:value-type="string">
            <text:p text:style-name="P228">950103</text:p>
          </table:table-cell>
          <table:table-cell table:style-name="Tabella108.A2" office:value-type="string">
            <text:p text:style-name="P230">Rsu destinati a recupero/riciclaggio (ton)</text:p>
          </table:table-cell>
          <table:table-cell table:style-name="Tabella108.D2" office:value-type="string">
            <text:p text:style-name="P424">4<text:span text:style-name="T161">921</text:span></text:p>
          </table:table-cell>
          <table:table-cell table:style-name="Tabella108.D2" office:value-type="string">
            <text:p text:style-name="P429">6301</text:p>
          </table:table-cell>
          <table:table-cell table:style-name="Tabella108.D2" office:value-type="string">
            <text:p text:style-name="P363">--</text:p>
          </table:table-cell>
          <table:table-cell table:style-name="Tabella108.D2" office:value-type="string">
            <text:p text:style-name="P385">--</text:p>
          </table:table-cell>
          <table:table-cell table:style-name="Tabella108.I2" office:value-type="string">
            <text:p text:style-name="P385">--</text:p>
          </table:table-cell>
          <table:table-cell table:style-name="Tabella108.I2" office:value-type="string">
            <text:p text:style-name="P385">--</text:p>
          </table:table-cell>
          <table:table-cell table:style-name="Tabella108.K2" office:value-type="string">
            <text:p text:style-name="P385">--</text:p>
          </table:table-cell>
        </table:table-row>
        <table:table-row table:style-name="Tabella108.3">
          <table:table-cell table:style-name="Tabella108.A2" office:value-type="string">
            <text:p text:style-name="P228">9502</text:p>
          </table:table-cell>
          <table:table-cell table:style-name="Tabella108.A2" office:value-type="string">
            <text:p text:style-name="P228">Raccolta differenziata</text:p>
          </table:table-cell>
          <table:table-cell table:style-name="Tabella108.A2" office:value-type="string">
            <text:p text:style-name="P228">950203</text:p>
          </table:table-cell>
          <table:table-cell table:style-name="Tabella108.A2" office:value-type="string">
            <text:p text:style-name="P230">Carta raccolta (ton)</text:p>
          </table:table-cell>
          <table:table-cell table:style-name="Tabella108.D2" office:value-type="string">
            <text:p text:style-name="P422">515</text:p>
          </table:table-cell>
          <table:table-cell table:style-name="Tabella108.D2" office:value-type="string">
            <text:p text:style-name="P430">558</text:p>
          </table:table-cell>
          <table:table-cell table:style-name="Tabella108.D2" office:value-type="string">
            <text:p text:style-name="P363">--</text:p>
          </table:table-cell>
          <table:table-cell table:style-name="Tabella108.D2" office:value-type="string">
            <text:p text:style-name="P385">--</text:p>
          </table:table-cell>
          <table:table-cell table:style-name="Tabella108.I2" office:value-type="string">
            <text:p text:style-name="P385">--</text:p>
          </table:table-cell>
          <table:table-cell table:style-name="Tabella108.I2" office:value-type="string">
            <text:p text:style-name="P385">--</text:p>
          </table:table-cell>
          <table:table-cell table:style-name="Tabella108.K2" office:value-type="string">
            <text:p text:style-name="P385">--</text:p>
          </table:table-cell>
        </table:table-row>
        <table:table-row table:style-name="Tabella108.3">
          <table:table-cell table:style-name="Tabella108.A2" office:value-type="string">
            <text:p text:style-name="P228">9502</text:p>
          </table:table-cell>
          <table:table-cell table:style-name="Tabella108.A2" office:value-type="string">
            <text:p text:style-name="P228">Raccolta differenziata</text:p>
          </table:table-cell>
          <table:table-cell table:style-name="Tabella108.A2" office:value-type="string">
            <text:p text:style-name="P228">950204</text:p>
          </table:table-cell>
          <table:table-cell table:style-name="Tabella108.A2" office:value-type="string">
            <text:p text:style-name="P230">Vetro raccolto (ton)</text:p>
          </table:table-cell>
          <table:table-cell table:style-name="Tabella108.D2" office:value-type="string">
            <text:p text:style-name="P424">433</text:p>
          </table:table-cell>
          <table:table-cell table:style-name="Tabella108.D2" office:value-type="string">
            <text:p text:style-name="P429">545</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502</text:p>
          </table:table-cell>
          <table:table-cell table:style-name="Tabella108.A2" office:value-type="string">
            <text:p text:style-name="P228">Raccolta differenziata</text:p>
          </table:table-cell>
          <table:table-cell table:style-name="Tabella108.A2" office:value-type="string">
            <text:p text:style-name="P228">950205</text:p>
          </table:table-cell>
          <table:table-cell table:style-name="Tabella108.A2" office:value-type="string">
            <text:p text:style-name="P230">Cartone raccolto (ton)</text:p>
          </table:table-cell>
          <table:table-cell table:style-name="Tabella108.D2" office:value-type="string">
            <text:p text:style-name="P457">293</text:p>
          </table:table-cell>
          <table:table-cell table:style-name="Tabella108.D2" office:value-type="string">
            <text:p text:style-name="P458">319</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502</text:p>
          </table:table-cell>
          <table:table-cell table:style-name="Tabella108.A2" office:value-type="string">
            <text:p text:style-name="P228">Raccolta differenziata</text:p>
          </table:table-cell>
          <table:table-cell table:style-name="Tabella108.A2" office:value-type="string">
            <text:p text:style-name="P228">950206</text:p>
          </table:table-cell>
          <table:table-cell table:style-name="Tabella108.A2" office:value-type="string">
            <text:p text:style-name="P230">Organico e frascame raccolti (ton)</text:p>
          </table:table-cell>
          <table:table-cell table:style-name="Tabella108.D2" office:value-type="string">
            <text:p text:style-name="P422">2480</text:p>
          </table:table-cell>
          <table:table-cell table:style-name="Tabella108.D2" office:value-type="string">
            <text:p text:style-name="P430">3221</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12</text:p>
          </table:table-cell>
          <table:table-cell table:style-name="Tabella108.A2" office:value-type="string">
            <text:p text:style-name="P230">Nr autoriz./pareri attività industrie insalubri</text:p>
          </table:table-cell>
          <table:table-cell table:style-name="Tabella108.D2" office:value-type="string">
            <text:p text:style-name="P422">0</text:p>
          </table:table-cell>
          <table:table-cell table:style-name="Tabella108.D2" office:value-type="string">
            <text:p text:style-name="P430">0</text:p>
          </table:table-cell>
          <table:table-cell table:style-name="Tabella108.D2" office:value-type="string">
            <text:p text:style-name="P363">--</text:p>
          </table:table-cell>
          <table:table-cell table:style-name="Tabella108.D2" office:value-type="string">
            <text:p text:style-name="P385">--</text:p>
          </table:table-cell>
          <table:table-cell table:style-name="Tabella108.I2" office:value-type="string">
            <text:p text:style-name="P385">--</text:p>
          </table:table-cell>
          <table:table-cell table:style-name="Tabella108.I2" office:value-type="string">
            <text:p text:style-name="P385">--</text:p>
          </table:table-cell>
          <table:table-cell table:style-name="Tabella108.K2"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13</text:p>
          </table:table-cell>
          <table:table-cell table:style-name="Tabella108.A2" office:value-type="string">
            <text:p text:style-name="P230">Nr interventi di bonifica a seguito eventi inquinanti</text:p>
          </table:table-cell>
          <table:table-cell table:style-name="Tabella108.D2" office:value-type="string">
            <text:p text:style-name="P422">0</text:p>
          </table:table-cell>
          <table:table-cell table:style-name="Tabella108.D2" office:value-type="string">
            <text:p text:style-name="P430">0</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9">9602</text:p>
          </table:table-cell>
          <table:table-cell table:style-name="Tabella108.A2" office:value-type="string">
            <text:p text:style-name="P229">Tutela ambiente</text:p>
          </table:table-cell>
          <table:table-cell table:style-name="Tabella108.A2" office:value-type="string">
            <text:p text:style-name="P229">960214</text:p>
          </table:table-cell>
          <table:table-cell table:style-name="Tabella108.A2" office:value-type="string">
            <text:p text:style-name="P230">Nr iniziative promozionali per tutela ambientale</text:p>
          </table:table-cell>
          <table:table-cell table:style-name="Tabella108.D2" office:value-type="string">
            <text:p text:style-name="P422">2</text:p>
          </table:table-cell>
          <table:table-cell table:style-name="Tabella108.D2" office:value-type="string">
            <text:p text:style-name="P430">3</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1</text:p>
          </table:table-cell>
          <table:table-cell table:style-name="Tabella108.A2" office:value-type="string">
            <text:p text:style-name="P230">Nr pareri a SUAP</text:p>
          </table:table-cell>
          <table:table-cell table:style-name="Tabella108.D2" office:value-type="string">
            <text:p text:style-name="P422">10</text:p>
          </table:table-cell>
          <table:table-cell table:style-name="Tabella108.D2" office:value-type="string">
            <text:p text:style-name="P430">10</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ext:soft-page-break/>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2</text:p>
          </table:table-cell>
          <table:table-cell table:style-name="Tabella108.A2" office:value-type="string">
            <text:p text:style-name="P230">Nr controlli per inquinamenti ambientali</text:p>
          </table:table-cell>
          <table:table-cell table:style-name="Tabella108.D2" office:value-type="string">
            <text:p text:style-name="P424">5</text:p>
          </table:table-cell>
          <table:table-cell table:style-name="Tabella108.D2" office:value-type="string">
            <text:p text:style-name="P429">5</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3</text:p>
          </table:table-cell>
          <table:table-cell table:style-name="Tabella108.A2" office:value-type="string">
            <text:p text:style-name="P230">Nr controlli regolarità scarichi fognari</text:p>
          </table:table-cell>
          <table:table-cell table:style-name="Tabella108.D2" office:value-type="string">
            <text:p text:style-name="P457">5</text:p>
          </table:table-cell>
          <table:table-cell table:style-name="Tabella108.D2" office:value-type="string">
            <text:p text:style-name="P458">3</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4</text:p>
          </table:table-cell>
          <table:table-cell table:style-name="Tabella108.A2" office:value-type="string">
            <text:p text:style-name="P230">Nr ordinanze igienico-ambientali</text:p>
          </table:table-cell>
          <table:table-cell table:style-name="Tabella108.D2" office:value-type="string">
            <text:p text:style-name="P422">8</text:p>
          </table:table-cell>
          <table:table-cell table:style-name="Tabella108.D2" office:value-type="string">
            <text:p text:style-name="P422"/>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5</text:p>
          </table:table-cell>
          <table:table-cell table:style-name="Tabella108.A2" office:value-type="string">
            <text:p text:style-name="P230">Nr controlli applicazione regolamento verde</text:p>
          </table:table-cell>
          <table:table-cell table:style-name="Tabella108.D2" office:value-type="string">
            <text:p text:style-name="P422">9</text:p>
          </table:table-cell>
          <table:table-cell table:style-name="Tabella108.D2" office:value-type="string">
            <text:p text:style-name="P422"/>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6</text:p>
          </table:table-cell>
          <table:table-cell table:style-name="Tabella108.A2" office:value-type="string">
            <text:p text:style-name="P230">Nr ordinanze sul verde privato</text:p>
          </table:table-cell>
          <table:table-cell table:style-name="Tabella108.D2" office:value-type="string">
            <text:p text:style-name="P422">3</text:p>
          </table:table-cell>
          <table:table-cell table:style-name="Tabella108.D2" office:value-type="string">
            <text:p text:style-name="P422"/>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8</text:p>
          </table:table-cell>
          <table:table-cell table:style-name="Tabella108.A2" office:value-type="string">
            <text:p text:style-name="P230">Nr auto private convertite a metano con contr. pubblici</text:p>
          </table:table-cell>
          <table:table-cell table:style-name="Tabella108.D2" office:value-type="string">
            <text:p text:style-name="P422">0</text:p>
          </table:table-cell>
          <table:table-cell table:style-name="Tabella108.D2" office:value-type="string">
            <text:p text:style-name="P430">0</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85">--</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0</text:p>
          </table:table-cell>
          <table:table-cell table:style-name="Tabella108.A2" office:value-type="string">
            <text:p text:style-name="P230">Nr autorizzazioni scarico fognario</text:p>
          </table:table-cell>
          <table:table-cell table:style-name="Tabella108.D2" office:value-type="string">
            <text:p text:style-name="P422">15</text:p>
          </table:table-cell>
          <table:table-cell table:style-name="Tabella108.D2" office:value-type="string">
            <text:p text:style-name="P430">9</text:p>
          </table:table-cell>
          <table:table-cell table:style-name="Tabella108.D2" office:value-type="string">
            <text:p text:style-name="P448">6</text:p>
          </table:table-cell>
          <table:table-cell table:style-name="Tabella108.D2" office:value-type="string">
            <text:p text:style-name="P450">5</text:p>
          </table:table-cell>
          <table:table-cell table:style-name="Tabella108.I20" office:value-type="float" office:value="15">
            <text:p text:style-name="P452">15</text:p>
          </table:table-cell>
          <table:table-cell table:style-name="Tabella108.D2" office:value-type="string">
            <text:p text:style-name="P339">12</text:p>
          </table:table-cell>
          <table:table-cell table:style-name="Tabella108.K3" office:value-type="string">
            <text:p text:style-name="P340">13</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7</text:p>
          </table:table-cell>
          <table:table-cell table:style-name="Tabella108.A2" office:value-type="string">
            <text:p text:style-name="P230">Nr pratiche autoriz./com. su verde privato</text:p>
          </table:table-cell>
          <table:table-cell table:style-name="Tabella108.D2" office:value-type="string">
            <text:p text:style-name="P422">47</text:p>
          </table:table-cell>
          <table:table-cell table:style-name="Tabella108.D2" office:value-type="string">
            <text:p text:style-name="P430">48</text:p>
          </table:table-cell>
          <table:table-cell table:style-name="Tabella108.D2" office:value-type="string">
            <text:p text:style-name="P448">31</text:p>
          </table:table-cell>
          <table:table-cell table:style-name="Tabella108.D2" office:value-type="string">
            <text:p text:style-name="P450">74</text:p>
          </table:table-cell>
          <table:table-cell table:style-name="Tabella108.D2" office:value-type="string">
            <text:p text:style-name="P452">18+46</text:p>
          </table:table-cell>
          <table:table-cell table:style-name="Tabella108.D2" office:value-type="string">
            <text:p text:style-name="P339">46<text:line-break/><text:span text:style-name="T134">(7 Aut+39 nulla osta)</text:span></text:p>
          </table:table-cell>
          <table:table-cell table:style-name="Tabella108.K3" office:value-type="string">
            <text:p text:style-name="P340">66</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09</text:p>
          </table:table-cell>
          <table:table-cell table:style-name="Tabella108.A2" office:value-type="string">
            <text:p text:style-name="P230">Nr mesi di lotta culicidica su territorio urbanizzato</text:p>
          </table:table-cell>
          <table:table-cell table:style-name="Tabella108.D2" office:value-type="string">
            <text:p text:style-name="P422">6</text:p>
          </table:table-cell>
          <table:table-cell table:style-name="Tabella108.D2" office:value-type="string">
            <text:p text:style-name="P430">6</text:p>
          </table:table-cell>
          <table:table-cell table:style-name="Tabella108.D2" office:value-type="string">
            <text:p text:style-name="P448">6</text:p>
          </table:table-cell>
          <table:table-cell table:style-name="Tabella108.D2" office:value-type="string">
            <text:p text:style-name="P450">6</text:p>
          </table:table-cell>
          <table:table-cell table:style-name="Tabella108.I20" office:value-type="float" office:value="6">
            <text:p text:style-name="P454">6</text:p>
          </table:table-cell>
          <table:table-cell table:style-name="Tabella108.D2" office:value-type="string">
            <text:p text:style-name="P339">6</text:p>
          </table:table-cell>
          <table:table-cell table:style-name="Tabella108.K3" office:value-type="string">
            <text:p text:style-name="P340">6</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10</text:p>
          </table:table-cell>
          <table:table-cell table:style-name="Tabella108.A2" office:value-type="string">
            <text:p text:style-name="P230">Nr procedimenti di bonifica aperti</text:p>
          </table:table-cell>
          <table:table-cell table:style-name="Tabella108.D2" office:value-type="string">
            <text:p text:style-name="P424">3</text:p>
          </table:table-cell>
          <table:table-cell table:style-name="Tabella108.D2" office:value-type="string">
            <text:p text:style-name="P429">3</text:p>
          </table:table-cell>
          <table:table-cell table:style-name="Tabella108.D2" office:value-type="string">
            <text:p text:style-name="P449">3</text:p>
          </table:table-cell>
          <table:table-cell table:style-name="Tabella108.D2" office:value-type="string">
            <text:p text:style-name="P451">3</text:p>
          </table:table-cell>
          <table:table-cell table:style-name="Tabella108.I20" office:value-type="float" office:value="3">
            <text:p text:style-name="P453">3</text:p>
          </table:table-cell>
          <table:table-cell table:style-name="Tabella108.D2" office:value-type="string">
            <text:p text:style-name="P339">3</text:p>
          </table:table-cell>
          <table:table-cell table:style-name="Tabella108.K3" office:value-type="string">
            <text:p text:style-name="P379">4</text:p>
          </table:table-cell>
        </table:table-row>
        <table:table-row table:style-name="Tabella108.3">
          <table:table-cell table:style-name="Tabella108.A2" office:value-type="string">
            <text:p text:style-name="P228">9602</text:p>
          </table:table-cell>
          <table:table-cell table:style-name="Tabella108.A2" office:value-type="string">
            <text:p text:style-name="P228">Tutela ambiente</text:p>
          </table:table-cell>
          <table:table-cell table:style-name="Tabella108.A2" office:value-type="string">
            <text:p text:style-name="P228">960211</text:p>
          </table:table-cell>
          <table:table-cell table:style-name="Tabella108.A2" office:value-type="string">
            <text:p text:style-name="P230">Nr procedimenti di bonifica chiusi</text:p>
          </table:table-cell>
          <table:table-cell table:style-name="Tabella108.D2" office:value-type="string">
            <text:p text:style-name="P457">1</text:p>
          </table:table-cell>
          <table:table-cell table:style-name="Tabella108.D2" office:value-type="string">
            <text:p text:style-name="P458">0</text:p>
          </table:table-cell>
          <table:table-cell table:style-name="Tabella108.D2" office:value-type="string">
            <text:p text:style-name="P461">0</text:p>
          </table:table-cell>
          <table:table-cell table:style-name="Tabella108.D2" office:value-type="string">
            <text:p text:style-name="P462">0</text:p>
          </table:table-cell>
          <table:table-cell table:style-name="Tabella108.I20" office:value-type="float" office:value="0">
            <text:p text:style-name="P463">0</text:p>
          </table:table-cell>
          <table:table-cell table:style-name="Tabella108.D2" office:value-type="string">
            <text:p text:style-name="P341">0</text:p>
          </table:table-cell>
          <table:table-cell table:style-name="Tabella108.K3" office:value-type="string">
            <text:p text:style-name="P341">0</text:p>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359">960216 NUOVO</text:p>
          </table:table-cell>
          <table:table-cell table:style-name="Tabella108.A2" office:value-type="string">
            <text:p text:style-name="P250">Segnalazioni relative all’ambiente evase</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7">379</text:p>
          </table:table-cell>
          <table:table-cell table:style-name="Tabella108.I20" office:value-type="float" office:value="591">
            <text:p text:style-name="P388">591</text:p>
          </table:table-cell>
          <table:table-cell table:style-name="Tabella108.D2" office:value-type="string">
            <text:p text:style-name="P342">482</text:p>
          </table:table-cell>
          <table:table-cell table:style-name="Tabella108.K3" office:value-type="string">
            <text:p text:style-name="P283">978</text:p>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359">960217 NUOVO</text:p>
          </table:table-cell>
          <table:table-cell table:style-name="Tabella108.A2" office:value-type="string">
            <text:p text:style-name="P250">Segnalazioni relative all’ambiente pervenute</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7">391</text:p>
          </table:table-cell>
          <table:table-cell table:style-name="Tabella108.I20" office:value-type="float" office:value="630">
            <text:p text:style-name="P388">630</text:p>
          </table:table-cell>
          <table:table-cell table:style-name="Tabella108.D2" office:value-type="string">
            <text:p text:style-name="P342">501</text:p>
          </table:table-cell>
          <table:table-cell table:style-name="Tabella108.K3" office:value-type="string">
            <text:p text:style-name="P283">993</text:p>
          </table:table-cell>
        </table:table-row>
        <table:table-row table:style-name="Tabella108.3">
          <table:table-cell table:style-name="Tabella108.A2" office:value-type="string">
            <text:p text:style-name="P228">9501</text:p>
          </table:table-cell>
          <table:table-cell table:style-name="Tabella108.A2" office:value-type="string">
            <text:p text:style-name="P228">Raccolta/ Smaltimento RSU</text:p>
          </table:table-cell>
          <table:table-cell table:style-name="Tabella108.A2" office:value-type="string">
            <text:p text:style-name="P228">950100</text:p>
          </table:table-cell>
          <table:table-cell table:style-name="Tabella108.A2" office:value-type="string">
            <text:p text:style-name="P230">Rsu prodotti (ton)</text:p>
            <text:p text:style-name="P231">(rsu raccolti e smaltiti)</text:p>
          </table:table-cell>
          <table:table-cell table:style-name="Tabella108.I20" office:value-type="float" office:value="9593">
            <text:p text:style-name="P396">9593</text:p>
          </table:table-cell>
          <table:table-cell table:style-name="Tabella108.I20" office:value-type="float" office:value="9988">
            <text:p text:style-name="P397">9988</text:p>
          </table:table-cell>
          <table:table-cell table:style-name="Tabella108.I20" office:value-type="float" office:value="9399">
            <text:p text:style-name="P364">9399</text:p>
          </table:table-cell>
          <table:table-cell table:style-name="Tabella108.I20" office:value-type="float" office:value="9837">
            <text:p text:style-name="P388">9837</text:p>
          </table:table-cell>
          <table:table-cell table:style-name="Tabella108.I20" office:value-type="float" office:value="10403">
            <text:p text:style-name="P388">10403</text:p>
          </table:table-cell>
          <table:table-cell table:style-name="Tabella108.D2" office:value-type="string">
            <text:p text:style-name="P339">11631</text:p>
          </table:table-cell>
          <table:table-cell table:style-name="Tabella108.K3" office:value-type="string">
            <text:p text:style-name="P381">10.822</text:p>
          </table:table-cell>
        </table:table-row>
        <table:table-row table:style-name="Tabella108.3">
          <table:table-cell table:style-name="Tabella108.A28" office:value-type="float" office:value="9501">
            <text:p text:style-name="P260">9501</text:p>
          </table:table-cell>
          <table:table-cell table:style-name="Tabella108.A2" office:value-type="string">
            <text:p text:style-name="P233">Raccolta/Smaltimento RSU</text:p>
          </table:table-cell>
          <table:table-cell table:style-name="Tabella108.A2" office:value-type="string">
            <text:p text:style-name="P284">950105</text:p>
          </table:table-cell>
          <table:table-cell table:style-name="Tabella108.A2" office:value-type="string">
            <text:p text:style-name="P285">Rsu <text:span text:style-name="T110">indifferenziati</text:span> (ton) <text:span text:style-name="T111">(HERA) NUOVO</text:span></text:p>
          </table:table-cell>
          <table:table-cell table:style-name="Tabella108.I20" office:value-type="float" office:value="4861">
            <text:p text:style-name="P261">4861</text:p>
          </table:table-cell>
          <table:table-cell table:style-name="Tabella108.I20" office:value-type="float" office:value="3983">
            <text:p text:style-name="P262">3983</text:p>
          </table:table-cell>
          <table:table-cell table:style-name="Tabella108.D2" office:value-type="string">
            <text:p text:style-name="P361">2.926</text:p>
          </table:table-cell>
          <table:table-cell table:style-name="Tabella108.D2" office:value-type="string">
            <text:p text:style-name="P361">2.877</text:p>
          </table:table-cell>
          <table:table-cell table:style-name="Tabella108.D2" office:value-type="string">
            <text:p text:style-name="P380">2.897</text:p>
          </table:table-cell>
          <table:table-cell table:style-name="Tabella108.D2" office:value-type="string">
            <text:p text:style-name="P343">??</text:p>
          </table:table-cell>
          <table:table-cell table:style-name="Tabella108.K3" office:value-type="string">
            <text:p text:style-name="P381">2.765,9</text:p>
          </table:table-cell>
        </table:table-row>
        <table:table-row table:style-name="Tabella108.3">
          <table:table-cell table:style-name="Tabella108.A2" office:value-type="string">
            <text:p text:style-name="P228">9502</text:p>
          </table:table-cell>
          <table:table-cell table:style-name="Tabella108.A2" office:value-type="string">
            <text:p text:style-name="P228">Raccolta differenziata</text:p>
          </table:table-cell>
          <table:table-cell table:style-name="Tabella108.A2" office:value-type="string">
            <text:p text:style-name="P228">950200</text:p>
          </table:table-cell>
          <table:table-cell table:style-name="Tabella108.A2" office:value-type="string">
            <text:p text:style-name="P230">Rifuti da raccolta differenziata (ton)</text:p>
          </table:table-cell>
          <table:table-cell table:style-name="Tabella108.D2" office:value-type="string">
            <text:p text:style-name="P430">4732</text:p>
          </table:table-cell>
          <table:table-cell table:style-name="Tabella108.D2" office:value-type="string">
            <text:p text:style-name="P430">6005</text:p>
          </table:table-cell>
          <table:table-cell table:style-name="Tabella108.I20" office:value-type="float" office:value="6472">
            <text:p text:style-name="P365">6472</text:p>
          </table:table-cell>
          <table:table-cell table:style-name="Tabella108.I20" office:value-type="float" office:value="6959">
            <text:p text:style-name="P387">69<text:span text:style-name="T162">5</text:span>9</text:p>
          </table:table-cell>
          <table:table-cell table:style-name="Tabella108.I20" office:value-type="float" office:value="7505">
            <text:p text:style-name="P389">7505</text:p>
          </table:table-cell>
          <table:table-cell table:style-name="Tabella108.D2" office:value-type="string">
            <text:p text:style-name="P385">--</text:p>
          </table:table-cell>
          <table:table-cell table:style-name="Tabella108.K3" office:value-type="string">
            <text:p text:style-name="P286">8.056</text:p>
          </table:table-cell>
        </table:table-row>
        <text:soft-page-break/>
        <table:table-row table:style-name="Tabella108.3">
          <table:table-cell table:style-name="Tabella108.A2" office:value-type="string">
            <text:p text:style-name="P228">9501</text:p>
          </table:table-cell>
          <table:table-cell table:style-name="Tabella108.A2" office:value-type="string">
            <text:p text:style-name="P228">Raccolta/ Smaltimento RSU</text:p>
          </table:table-cell>
          <table:table-cell table:style-name="Tabella108.A2" office:value-type="string">
            <text:p text:style-name="P228">950104</text:p>
          </table:table-cell>
          <table:table-cell table:style-name="Tabella108.A2" office:value-type="string">
            <text:p text:style-name="P230">Controlli adempimento obblighi contrattuali (nr)</text:p>
          </table:table-cell>
          <table:table-cell table:style-name="Tabella108.D2" office:value-type="string">
            <text:p text:style-name="P460">52</text:p>
          </table:table-cell>
          <table:table-cell table:style-name="Tabella108.D2" office:value-type="string">
            <text:p text:style-name="P459">48</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91">--</text:p>
          </table:table-cell>
        </table:table-row>
        <table:table-row table:style-name="Tabella108.3">
          <table:table-cell table:style-name="Tabella108.A2" office:value-type="string">
            <text:p text:style-name="P228">9502</text:p>
          </table:table-cell>
          <table:table-cell table:style-name="Tabella108.A2" office:value-type="string">
            <text:p text:style-name="P228">Raccolta differenziata</text:p>
          </table:table-cell>
          <table:table-cell table:style-name="Tabella108.A2" office:value-type="string">
            <text:p text:style-name="P228">950201</text:p>
          </table:table-cell>
          <table:table-cell table:style-name="Tabella108.A2" office:value-type="string">
            <text:p text:style-name="P230">Rifiuti raccolti separatamente e riciclati (ton)</text:p>
          </table:table-cell>
          <table:table-cell table:style-name="Tabella108.D2" office:value-type="string">
            <text:p text:style-name="P432">4<text:span text:style-name="T161">722</text:span></text:p>
          </table:table-cell>
          <table:table-cell table:style-name="Tabella108.D2" office:value-type="string">
            <text:p text:style-name="P431">5991</text:p>
          </table:table-cell>
          <table:table-cell table:style-name="Tabella108.D2" office:value-type="string">
            <text:p text:style-name="P363">--</text:p>
          </table:table-cell>
          <table:table-cell table:style-name="Tabella108.D2" office:value-type="string">
            <text:p text:style-name="P385">--</text:p>
          </table:table-cell>
          <table:table-cell table:style-name="Tabella108.D2" office:value-type="string">
            <text:p text:style-name="P385">--</text:p>
          </table:table-cell>
          <table:table-cell table:style-name="Tabella108.D2" office:value-type="string">
            <text:p text:style-name="P385">--</text:p>
          </table:table-cell>
          <table:table-cell table:style-name="Tabella108.K3" office:value-type="string">
            <text:p text:style-name="P391">--</text:p>
          </table:table-cell>
        </table:table-row>
        <table:table-row table:style-name="Tabella108.3">
          <table:table-cell table:style-name="Tabella108.A2" office:value-type="string">
            <text:p text:style-name="P228">9502</text:p>
          </table:table-cell>
          <table:table-cell table:style-name="Tabella108.A2" office:value-type="string">
            <text:p text:style-name="P228">Raccolta differenziata</text:p>
          </table:table-cell>
          <table:table-cell table:style-name="Tabella108.A2" office:value-type="string">
            <text:p text:style-name="P228">950202</text:p>
          </table:table-cell>
          <table:table-cell table:style-name="Tabella108.A2" office:value-type="string">
            <text:p text:style-name="P230">Rifiuti raccolti separatamente e smaltiti (ton)</text:p>
          </table:table-cell>
          <table:table-cell table:style-name="Tabella108.D2" office:value-type="string">
            <text:p text:style-name="P430">213</text:p>
          </table:table-cell>
          <table:table-cell table:style-name="Tabella108.D2" office:value-type="string">
            <text:p text:style-name="P430">331</text:p>
          </table:table-cell>
          <table:table-cell table:style-name="Tabella108.D2" office:value-type="string">
            <text:p text:style-name="P363">--</text:p>
          </table:table-cell>
          <table:table-cell table:style-name="Tabella108.D2" office:value-type="string">
            <text:p text:style-name="P385">--</text:p>
          </table:table-cell>
          <table:table-cell table:style-name="Tabella108.I2" office:value-type="string">
            <text:p text:style-name="P385">--</text:p>
          </table:table-cell>
          <table:table-cell table:style-name="Tabella108.I2" office:value-type="string">
            <text:p text:style-name="P391">--</text:p>
          </table:table-cell>
          <table:table-cell table:style-name="Tabella108.K2" office:value-type="string">
            <text:p text:style-name="P391">--</text:p>
          </table:table-cell>
        </table:table-row>
        <table:table-row table:style-name="Tabella108.3">
          <table:table-cell table:style-name="Tabella108.A2" office:value-type="string">
            <text:p text:style-name="P233">9502</text:p>
          </table:table-cell>
          <table:table-cell table:style-name="Tabella108.A2" office:value-type="string">
            <text:p text:style-name="P233">Raccolta differenziata</text:p>
          </table:table-cell>
          <table:table-cell table:style-name="Tabella108.A2" office:value-type="string">
            <text:p text:style-name="P263">950209</text:p>
          </table:table-cell>
          <table:table-cell table:style-name="Tabella108.A2" office:value-type="string">
            <text:p text:style-name="P287">RSU differenziati gestiti da aziende <text:span text:style-name="T113">(ton) NUOVO</text:span></text:p>
          </table:table-cell>
          <table:table-cell table:style-name="Tabella108.D2" office:value-type="string">
            <text:p text:style-name="P386">--</text:p>
          </table:table-cell>
          <table:table-cell table:style-name="Tabella108.D2" office:value-type="string">
            <text:p text:style-name="P386">--</text:p>
          </table:table-cell>
          <table:table-cell table:style-name="Tabella108.D2" office:value-type="string">
            <text:p text:style-name="P385">--</text:p>
          </table:table-cell>
          <table:table-cell table:style-name="Tabella108.D2" office:value-type="string">
            <text:p text:style-name="P385">--</text:p>
          </table:table-cell>
          <table:table-cell table:style-name="Tabella108.I2" office:value-type="string">
            <text:p text:style-name="P385">--</text:p>
          </table:table-cell>
          <table:table-cell table:style-name="Tabella108.I2" office:value-type="string">
            <text:p text:style-name="P391">--</text:p>
          </table:table-cell>
          <table:table-cell table:style-name="Tabella108.K2" office:value-type="string">
            <text:p text:style-name="P391">--</text:p>
          </table:table-cell>
        </table:table-row>
        <table:table-row table:style-name="Tabella108.3">
          <table:table-cell table:style-name="Tabella108.A2" office:value-type="string">
            <text:p text:style-name="P233">9502</text:p>
          </table:table-cell>
          <table:table-cell table:style-name="Tabella108.A2" office:value-type="string">
            <text:p text:style-name="P233">Raccolta differenziata</text:p>
          </table:table-cell>
          <table:table-cell table:style-name="Tabella108.A2" office:value-type="string">
            <text:p text:style-name="P263">950210</text:p>
          </table:table-cell>
          <table:table-cell table:style-name="Tabella108.A2" office:value-type="string">
            <text:p text:style-name="P288">N° compostiere <text:span text:style-name="T163">NUOVO</text:span></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95">16</text:p>
          </table:table-cell>
          <table:table-cell table:style-name="Tabella108.K3" office:value-type="string">
            <text:p text:style-name="P392">13</text:p>
          </table:table-cell>
        </table:table-row>
        <table:table-row table:style-name="Tabella108.3">
          <table:table-cell table:style-name="Tabella108.A1" office:value-type="string">
            <text:p text:style-name="P228">9502</text:p>
          </table:table-cell>
          <table:table-cell table:style-name="Tabella108.A1" office:value-type="string">
            <text:p text:style-name="P228">Raccolta differenziata</text:p>
          </table:table-cell>
          <table:table-cell table:style-name="Tabella108.A1" office:value-type="string">
            <text:p text:style-name="P228">950207</text:p>
          </table:table-cell>
          <table:table-cell table:style-name="Tabella108.A1" office:value-type="string">
            <text:p text:style-name="P230">Rifiuti da raccolta differenziata/Totale rsu %</text:p>
          </table:table-cell>
          <table:table-cell table:style-name="Tabella108.I2" office:value-type="string">
            <text:p text:style-name="P422">51%</text:p>
          </table:table-cell>
          <table:table-cell table:style-name="Tabella108.I2" office:value-type="string">
            <text:p text:style-name="P430">60,12%</text:p>
          </table:table-cell>
          <table:table-cell table:style-name="Tabella108.I2" office:value-type="string">
            <text:p text:style-name="P448"><text:span text:style-name="T164">69,14</text:span>%</text:p>
          </table:table-cell>
          <table:table-cell table:style-name="Tabella108.H35" office:value-type="percentage" office:value="0.709">
            <text:p text:style-name="P450">70,90%</text:p>
          </table:table-cell>
          <table:table-cell table:style-name="Tabella108.H35" office:value-type="percentage" office:value="0.7393">
            <text:p text:style-name="P454">73,93%</text:p>
          </table:table-cell>
          <table:table-cell table:style-name="Tabella108.H35" office:value-type="percentage" office:value="0.7583">
            <text:p text:style-name="P393">75,83%</text:p>
          </table:table-cell>
          <table:table-cell table:style-name="Tabella108.K35" office:value-type="percentage" office:value="0.7883">
            <text:p text:style-name="P394">78,83%</text:p>
          </table:table-cell>
        </table:table-row>
        <table:table-row table:style-name="Tabella108.3">
          <table:table-cell table:style-name="Tabella108.A1" office:value-type="string">
            <text:p text:style-name="P228">9502</text:p>
          </table:table-cell>
          <table:table-cell table:style-name="Tabella108.A1" office:value-type="string">
            <text:p text:style-name="P228">Raccolta differenziata</text:p>
          </table:table-cell>
          <table:table-cell table:style-name="Tabella108.A1" office:value-type="string">
            <text:p text:style-name="P228">950208</text:p>
          </table:table-cell>
          <table:table-cell table:style-name="Tabella108.A1" office:value-type="string">
            <text:p text:style-name="P230">Rifiuti riciclati/Totale rifiuti da raccolta differenziata %</text:p>
          </table:table-cell>
          <table:table-cell table:style-name="Tabella108.I2" office:value-type="string">
            <text:p text:style-name="P422">99%</text:p>
          </table:table-cell>
          <table:table-cell table:style-name="Tabella108.I2" office:value-type="string">
            <text:p text:style-name="P430">99,77%</text:p>
          </table:table-cell>
          <table:table-cell table:style-name="Tabella108.I2" office:value-type="string">
            <text:p text:style-name="P363">--</text:p>
          </table:table-cell>
          <table:table-cell table:style-name="Tabella108.I2" office:value-type="string">
            <text:p text:style-name="P385">--</text:p>
          </table:table-cell>
          <table:table-cell table:style-name="Tabella108.I2" office:value-type="string">
            <text:p text:style-name="P385">--</text:p>
          </table:table-cell>
          <table:table-cell table:style-name="Tabella108.I2" office:value-type="string">
            <text:p text:style-name="P385"/>
            <text:p text:style-name="P391">--</text:p>
          </table:table-cell>
          <table:table-cell table:style-name="Tabella108.K2" office:value-type="string">
            <text:p text:style-name="P385"/>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264">960220</text:p>
            <text:p text:style-name="P265">nuovo</text:p>
          </table:table-cell>
          <table:table-cell table:style-name="Tabella108.A2" office:value-type="string">
            <text:p text:style-name="P266"><text:span text:style-name="T165">Numero delle</text:span> istruttorie AUA del SUAP <text:span text:style-name="T165">pervenute </text:span></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85"/>
          </table:table-cell>
          <table:table-cell table:style-name="Tabella108.K3" office:value-type="string">
            <text:p text:style-name="P385"/>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264">960218</text:p>
            <text:p text:style-name="P265">nuovo</text:p>
          </table:table-cell>
          <table:table-cell table:style-name="Tabella108.A2" office:value-type="string">
            <text:p text:style-name="P266"><text:span text:style-name="T165">Numero delle</text:span> istruttorie A<text:span text:style-name="T165">I</text:span>A del SUAP <text:span text:style-name="T165">pervenute </text:span></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85"/>
          </table:table-cell>
          <table:table-cell table:style-name="Tabella108.K3" office:value-type="string">
            <text:p text:style-name="P385"/>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264">96021<text:span text:style-name="T166">9</text:span></text:p>
            <text:p text:style-name="P265">nuovo</text:p>
          </table:table-cell>
          <table:table-cell table:style-name="Tabella108.A2" office:value-type="string">
            <text:p text:style-name="P378"><text:span text:style-name="T165">Numero di aziende sul territorio classificate a </text:span>Rischio <text:span text:style-name="T167">di </text:span>incidente Rilevante <text:span text:style-name="T167">per le quali vengono gestiti gli adempimenti connessi</text:span></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85"/>
          </table:table-cell>
          <table:table-cell table:style-name="Tabella108.K3" office:value-type="string">
            <text:p text:style-name="P385"/>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264">9602<text:span text:style-name="T166">25</text:span></text:p>
            <text:p text:style-name="P265">nuovo</text:p>
          </table:table-cell>
          <table:table-cell table:style-name="Tabella108.A2" office:value-type="string">
            <text:p text:style-name="P268">Pratiche Terre e rocce da scavo </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85"/>
          </table:table-cell>
          <table:table-cell table:style-name="Tabella108.K3" office:value-type="string">
            <text:p text:style-name="P385"/>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264">960221</text:p>
            <text:p text:style-name="P265">nuovo</text:p>
          </table:table-cell>
          <table:table-cell table:style-name="Tabella108.A2" office:value-type="string">
            <text:p text:style-name="P269">Partecipazione ai consigli locali ATERSIR</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90">4</text:p>
          </table:table-cell>
          <table:table-cell table:style-name="Tabella108.K3" office:value-type="string">
            <text:p text:style-name="P385"/>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264">9602<text:span text:style-name="T166">22</text:span></text:p>
            <text:p text:style-name="P265">nuovo</text:p>
          </table:table-cell>
          <table:table-cell table:style-name="Tabella108.A2" office:value-type="string">
            <text:p text:style-name="P270">Controlli delle attività di programmazione ed esecuzione di <text:soft-page-break/>pulizia caditoie da parte del gestore</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85"/>
          </table:table-cell>
          <table:table-cell table:style-name="Tabella108.K3" office:value-type="string">
            <text:p text:style-name="P385"/>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264">9602<text:span text:style-name="T166">23</text:span></text:p>
            <text:p text:style-name="P265">nuovo</text:p>
          </table:table-cell>
          <table:table-cell table:style-name="Tabella108.A2" office:value-type="string">
            <text:p text:style-name="P270">Deroghe acustiche concesse per cantieri o attività stagionali </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85"/>
          </table:table-cell>
          <table:table-cell table:style-name="Tabella108.K3" office:value-type="string">
            <text:p text:style-name="P385"/>
          </table:table-cell>
        </table:table-row>
        <table:table-row table:style-name="Tabella108.3">
          <table:table-cell table:style-name="Tabella108.A2" office:value-type="string">
            <text:p text:style-name="P233">9602</text:p>
          </table:table-cell>
          <table:table-cell table:style-name="Tabella108.A2" office:value-type="string">
            <text:p text:style-name="P233">Tutela Ambiente</text:p>
          </table:table-cell>
          <table:table-cell table:style-name="Tabella108.A2" office:value-type="string">
            <text:p text:style-name="P264">9602<text:span text:style-name="T166">24</text:span></text:p>
            <text:p text:style-name="P265">nuovo</text:p>
          </table:table-cell>
          <table:table-cell table:style-name="Tabella108.A2" office:value-type="string">
            <text:p text:style-name="P271">Numero di procedimenti di bonifica in corso per i quali si partecipa a conferenze dei servizi <text:s/>in supporto all’autorità competente ARPAE</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85"/>
          </table:table-cell>
          <table:table-cell table:style-name="Tabella108.K3" office:value-type="string">
            <text:p text:style-name="P385"/>
          </table:table-cell>
        </table:table-row>
        <table:table-row table:style-name="Tabella108.3">
          <table:table-cell table:style-name="Tabella108.A2" office:value-type="string">
            <text:p text:style-name="P233">9502</text:p>
          </table:table-cell>
          <table:table-cell table:style-name="Tabella108.A2" office:value-type="string">
            <text:p text:style-name="P267">Raccolta differenziata</text:p>
          </table:table-cell>
          <table:table-cell table:style-name="Tabella108.A2" office:value-type="string">
            <text:p text:style-name="P233">950200</text:p>
            <text:p text:style-name="P265">nuovo</text:p>
          </table:table-cell>
          <table:table-cell table:style-name="Tabella108.A2" office:value-type="string">
            <text:p text:style-name="P272">Mesi di coordinamento delle GEV per supporto di presidio, controllo del territorio e sanzione dei comportamenti scorretti</text:p>
          </table:table-cell>
          <table:table-cell table:style-name="Tabella108.D2" office:value-type="string">
            <text:p text:style-name="P422"/>
          </table:table-cell>
          <table:table-cell table:style-name="Tabella108.D2" office:value-type="string">
            <text:p text:style-name="P430"/>
          </table:table-cell>
          <table:table-cell table:style-name="Tabella108.D2" office:value-type="string">
            <text:p text:style-name="P363"/>
          </table:table-cell>
          <table:table-cell table:style-name="Tabella108.D2" office:value-type="string">
            <text:p text:style-name="P385"/>
          </table:table-cell>
          <table:table-cell table:style-name="Tabella108.D2" office:value-type="string">
            <text:p text:style-name="P385"/>
          </table:table-cell>
          <table:table-cell table:style-name="Tabella108.D2" office:value-type="string">
            <text:p text:style-name="P385"/>
          </table:table-cell>
          <table:table-cell table:style-name="Tabella108.K3" office:value-type="string">
            <text:p text:style-name="P385"/>
          </table:table-cell>
        </table:table-row>
      </table:table>
      <text:p text:style-name="P403"/>
      <text:p text:style-name="P198"><text:span text:style-name="T68">MISSIONE 10</text:span><text:span text:style-name="T70"> –</text:span><text:span text:style-name="T82"> PROGRAMMA 10.05</text:span></text:p>
      <text:section text:style-name="Sect1" text:name="Sezione48">
        <text:p text:style-name="P169">Il programma rappresenta le attività di gestione della viabilità e delle infrastrutture stradali.</text:p>
        <text:p text:style-name="P186">Le unità organizzative correlate al programma sono:</text:p>
        <text:p text:style-name="P180">B) U.O. LAVORI PUBBLICI</text:p>
        <text:p text:style-name="P180">C) U.O. <text:span text:style-name="T103">PIANIFICAZIONE TERRITORIALE /</text:span>PATRIMONIO<text:span text:style-name="T54"> </text:span></text:p>
        <text:p text:style-name="P172">Responsabile politico:<text:tab/><text:tab/><text:tab/><text:tab/><text:tab/><text:tab/><text:span text:style-name="T104">ASSESSORE ALBERTO BIANCOLI </text:span></text:p>
        <text:p text:style-name="P172">Responsabile dell’Area Tecnica:<text:tab/><text:tab/><text:tab/><text:tab/>FABRIZIO RUSCELLONI</text:p>
        <text:p text:style-name="P172">Responsabile U.O.:<text:tab/><text:tab/><text:tab/><text:tab/><text:tab/><text:tab/>SERENA RIMONDINI <text:s/><text:span text:style-name="T105">DEBORAH CAVINA SERENA SGALLARI</text:span></text:p>
        <text:p text:style-name="P48">Principali procedimenti e sub-procedimenti: </text:p>
        <text:p text:style-name="P292"><text:soft-page-break/><text:span text:style-name="T5">Redazione di studi di fattibilità, computi metrici e preventivi sommari di spesa per la realizzazione di lavori pubblici; Predisposizione del programma triennale dei lavori pubblici; </text:span><text:span text:style-name="T6">Progettazione interna di opere pubbliche e di interventi di manutenzione straordinaria; Direzione dei lavori interna di opere pubbliche e di interventi di manutenzione straordinaria; Contabilità di opere pubbliche e di interventi di manutenzione straordinaria, con direzione lavori interna; Collaudo di opere pubbliche e di interventi di manutenzione straordinaria, con direzione lavori interna; Predisposizione documentazione tecnica per l’espletamento di gare per l’affidamento di incarichi di progettazione, direzione lavori, sicurezza, collaudo statico ed amministrativo; </text:span><text:span text:style-name="T51"><text:s/></text:span><text:span text:style-name="T6">Predisposizione degli aspetti tecnici dei contratti per gli incarichi di progettazione, direzione lavori, sicurezza, collaudo statico ed amministrativo. e firma degli stessi; Definizione con i professionisti incaricati delle esigenze dell’opera da progettare, fornendo tutti i dati ed il supporto necessario per la realizzazione dell’incarico richiesto; Verifica di eventuali interferenze con servizi (cavidotti, fognature, pali, acquedotti, …) e definizione per gli spostamenti; Tutte gli atti necessari per l’approvazione delle fasi progettuali (Progetto Preliminare, Progetto Definitivo, Progetto Esecutivo); Predisposizione documentazione tecnica per l’espletamento di gare per l’affidamento dei lavori pubblici ed interventi di manutenzione straordinaria (sia a progettazione interna, che esterna); Comunicazioni di aggiudicazione e restituzione documentazione di gara; Aggiudicazione dei lavori pubblici ed interventi di manutenzione straordinaria con firma del contratto (sia a progettazione interna, che esterna); </text:span><text:span text:style-name="T51"><text:s/></text:span><text:span text:style-name="T6">Procedimento di “Consegna Lavori” e verifiche sull’andamento dei lavori con le Imprese ed eventuali professionisti incaricati; Verifiche di legittimità per le autorizzazioni al subappalto ed espletamento degli atti autorizzativi; Approvazione dei verbali di sospensioni e di ripresa dei lavori; Approvazione, validazione, redazione di varianti in corso d'opera; Approvazione, redazione, liquidazione degli stati d’avanzamento lavori e dei relativi certificati di pagamento; </text:span><text:span text:style-name="T1">Redazione del “Conto finale” con pagamento rata di saldo; </text:span><text:span text:style-name="T6">Certificato di regolare esecuzione, di collaudo o di ultimazione lavori (in caso di D.L. interna); Svincolo polizze fideiussorie </text:span><text:span text:style-name="T51">(2); </text:span><text:span text:style-name="T6">Richieste di contributi per la realizzazione di opere pubbliche; Rendiconti (Stato, Regione o Provincia) relative ai contributi; Rendicontazione al SITAR (Sistema Informativo Telematico Appalti Regionali) di tutti i lavori pubblici e appalti di fornitura di beni e servizi; Relazioni sul comportamento dell’impresa all’Autorità di Vigilanza sui contratti di Lavori Pubblici forniture e servizi; Anagrafe tributaria degli incarichi professionali; Predisposizione documentazione tecnica per la gestione degli appalti per le forniture dei beni e delle attrezzature necessarie per le manutenzioni in economia; </text:span><text:span text:style-name="T51"><text:s/></text:span><text:span text:style-name="T6">Reperimento della documentazione ed espletamento delle procedure necessarie per l’ottenimento delle certificazioni degli edifici pubblici (usabilità, prevenzione incendi, …); Gestione degli appalti per le manutenzioni ordinarie del patrimonio (BO-LIFT, OTIS, CEAM, KONE, SEIT, CEA, ELETTROMATIC, …); Gestione di tutti gli interventi di manutenzione non programmabili, con sopralluoghi di verifica, redazione di computi, richiesta di preventivi, espletamento degli atti amministrativi ed esecuzione dei lavori, con verifiche di cantiere sugli stessi; Predisposizione di documentazione (Capitolato, Lettera invito, Elenco prezzi, …) per l’espletamento della gara relativa all’appalto annuale per la manutenzione della Pubblica illuminazione; Predisposizione di documentazione (Capitolato, Lettera invito, Elenco prezzi, …) per l’espletamento della gara relativa all’appalto annuale per la manutenzione della Segnaletica orizzontale; Predisposizione di documentazione (Capitolato, Lettera invito, Elenco prezzi, …) per l’espletamento della gara relativa all’appalto annuale per la manutenzione degli impianti termici e di condizionamento </text:span><text:span text:style-name="T51">(2); </text:span><text:span text:style-name="T6">Predisposizione della documentazione tecnica per l’espletamento delle procedure di gara e relativo affidamento degli appalti annuali con predisposizione contratti; Gestione di cantiere e contabilità relativa alle attività inerenti agli appalti annuali; Richiesta di DURC per tutte le fatture dei lavori e forniture di beni e servizi; Redazioni periodiche di verbali per lo stato di consistenza delle strutture comunali (sportive e culturali) date in gestione a terzi; Gestione delle strutture comunali (sportive e culturali) date in gestione a terzi; Gestione delle pratiche relative a sinistri passivi, con sopralluoghi e relazioni; Gestione delle pratiche relative a sinistri attivi, con sopralluoghi, preventivi e relazioni; Autorizzazioni scavi stradali; Verifiche di cantiere sui lavori e sui ripristini relativi alle “Autorizzazioni scavi stradali”; Progettazione segnaletica; Coordinamento di cantiere per l’installazione/realizzazione della segnaletica stradale; Ordinanze relative alla circolazione stradale; Pareri e consulenze su opere urbanizzazione, realizzazione di passi carrai ed altre opere che interferiscono con la viabilità; Convenzione per i servizi di trasporto pubblico locale; Gestione delle problematiche relative al trasporto </text:span><text:soft-page-break/><text:span text:style-name="T6">pubblico locale, per l’istituzione/spostamento di fermate, collaudo di nuovi percorsi e modifiche alla circolazione stradale richiesti dalla Società Reti e Mobilità S.p.A. per l’espletamento dei servizi; Compilazione albo delle provvidenze economiche erogate; Liquidazione 7% agli enti di culto</text:span></text:p>
        <text:p text:style-name="P350"/>
        <text:p text:style-name="P166"/>
        <text:p text:style-name="P211"><text:span text:style-name="T66">MISSIONE 12</text:span><text:span text:style-name="T65"> – </text:span><text:span text:style-name="T73">PROGRAMMA 12.09</text:span></text:p>
        <text:p text:style-name="P97">Il programma rappresenta le attività di gestione del<text:span text:style-name="T30"> servizio cimiteriale.</text:span></text:p>
        <text:p text:style-name="P190">Le unità organizzative correlate al programma sono:</text:p>
        <text:p text:style-name="P76"/>
        <text:p text:style-name="P77"><text:span text:style-name="T73">B) U.O. LAVORI PUBBLICI</text:span><text:span text:style-name="T54"> </text:span><text:span text:style-name="T38">vedere programma 10.05 – progetti: </text:span><text:span text:style-name="T39">Costruzione nuovi ossari - </text:span><text:span text:style-name="T38">Realizzazione cimitero animali</text:span></text:p>
        <text:p text:style-name="P49"/>
        <text:p text:style-name="P49"/>
        <text:p text:style-name="P49">Principali procedimenti e sub-procedimenti: </text:p>
        <text:p text:style-name="P55">Attività tecniche e manutentive del cimitero comunale; Gestione attività dei necrofori comunali</text:p>
        <text:h text:style-name="P14" text:outline-level="5"/>
        <text:p text:style-name="P99"/>
        <text:p text:style-name="P99"/>
        <text:p text:style-name="P99"/>
      </text:section>
      <text:section text:style-name="Sect1" text:name="Sezione49">
        <text:p text:style-name="P212"/>
        <text:p text:style-name="P410"/>
        <table:table table:name="Tabella128" table:style-name="Tabella128">
          <table:table-column table:style-name="Tabella128.A"/>
          <table:table-column table:style-name="Tabella128.B"/>
          <table:table-column table:style-name="Tabella128.C"/>
          <table:table-column table:style-name="Tabella128.D"/>
          <table:table-column table:style-name="Tabella128.E" table:number-columns-repeated="7"/>
          <table:table-row table:style-name="Tabella128.1">
            <table:table-cell table:style-name="Tabella128.A1" office:value-type="string">
              <text:p text:style-name="P229">Cod. CdC di CoA</text:p>
            </table:table-cell>
            <table:table-cell table:style-name="Tabella128.A1" office:value-type="string">
              <text:p text:style-name="P229">Descrizione CdC</text:p>
            </table:table-cell>
            <table:table-cell table:style-name="Tabella128.A1" office:value-type="string">
              <text:p text:style-name="P229">Cod. Indicatore</text:p>
            </table:table-cell>
            <table:table-cell table:style-name="Tabella128.A1" office:value-type="string">
              <text:p text:style-name="P229">Descrizione indicatore</text:p>
            </table:table-cell>
            <table:table-cell table:style-name="Tabella128.E1" office:value-type="string">
              <text:p text:style-name="P229">Valore consuntivo 2014</text:p>
            </table:table-cell>
            <table:table-cell table:style-name="Tabella128.E1" office:value-type="string">
              <text:p text:style-name="P229">Valore consuntivo 201<text:span text:style-name="T148">5</text:span></text:p>
            </table:table-cell>
            <table:table-cell table:style-name="Tabella128.E1" office:value-type="string">
              <text:p text:style-name="P353">Valore consuntivo 201<text:span text:style-name="T149">6</text:span></text:p>
            </table:table-cell>
            <table:table-cell table:style-name="Tabella128.E1" office:value-type="string">
              <text:p text:style-name="P353">Valore consuntivo 201<text:span text:style-name="T150">7</text:span></text:p>
            </table:table-cell>
            <table:table-cell table:style-name="Tabella128.E1" office:value-type="string">
              <text:p text:style-name="P353">Valore consuntivo 201<text:span text:style-name="T155">8</text:span></text:p>
            </table:table-cell>
            <table:table-cell table:style-name="Tabella128.J1" office:value-type="string">
              <text:p text:style-name="P353">Valore consuntivo 201<text:span text:style-name="T156">9</text:span></text:p>
            </table:table-cell>
            <table:table-cell table:style-name="Tabella128.K1" office:value-type="string">
              <text:p text:style-name="P353">Valore consuntivo 20<text:span text:style-name="T157">20</text:span></text:p>
            </table:table-cell>
          </table:table-row>
          <table:table-row table:style-name="Tabella128.2">
            <table:table-cell table:style-name="Tabella128.A2" office:value-type="string">
              <text:p text:style-name="P229">1603</text:p>
            </table:table-cell>
            <table:table-cell table:style-name="Tabella128.A2" office:value-type="string">
              <text:p text:style-name="P229">Ufficio Progettazione/direzione lavori/manutenzioni</text:p>
            </table:table-cell>
            <table:table-cell table:style-name="Tabella128.A2" office:value-type="string">
              <text:p text:style-name="P229">160316</text:p>
            </table:table-cell>
            <table:table-cell table:style-name="Tabella128.D2" office:value-type="string">
              <text:p text:style-name="P229">Segnalazioni evase U.R.P.</text:p>
            </table:table-cell>
            <table:table-cell table:style-name="Tabella128.D2" office:value-type="string">
              <text:p text:style-name="P423">132</text:p>
            </table:table-cell>
            <table:table-cell table:style-name="Tabella128.F2" office:value-type="float" office:value="198">
              <text:p text:style-name="P299">198</text:p>
            </table:table-cell>
            <table:table-cell table:style-name="Tabella128.D2" office:value-type="string">
              <text:p text:style-name="P354">215</text:p>
            </table:table-cell>
            <table:table-cell table:style-name="Tabella128.D2" office:value-type="string">
              <text:p text:style-name="P225">2<text:span text:style-name="T114">48</text:span>/25<text:span text:style-name="T115">3 (98%)</text:span></text:p>
            </table:table-cell>
            <table:table-cell table:style-name="Tabella128.D2" office:value-type="string">
              <text:p text:style-name="P300">534/534</text:p>
            </table:table-cell>
            <table:table-cell table:style-name="Tabella128.J1" office:value-type="string">
              <text:p text:style-name="P301">597/613</text:p>
            </table:table-cell>
            <table:table-cell table:style-name="Tabella128.K1" office:value-type="string">
              <text:p text:style-name="P253">826/613</text:p>
            </table:table-cell>
          </table:table-row>
          <table:table-row table:style-name="Tabella128.2">
            <table:table-cell table:style-name="Tabella128.A2" office:value-type="string">
              <text:p text:style-name="P229">1603</text:p>
            </table:table-cell>
            <table:table-cell table:style-name="Tabella128.A2" office:value-type="string">
              <text:p text:style-name="P229">Ufficio Progettazione/direzione lavori/manutenzioni</text:p>
            </table:table-cell>
            <table:table-cell table:style-name="Tabella128.A2" office:value-type="string">
              <text:p text:style-name="P229">160317</text:p>
            </table:table-cell>
            <table:table-cell table:style-name="Tabella128.D2" office:value-type="string">
              <text:p text:style-name="P229">Segnalazioni evase <text:s/>SCUOLE</text:p>
            </table:table-cell>
            <table:table-cell table:style-name="Tabella128.D2" office:value-type="string">
              <text:p text:style-name="P420">285</text:p>
            </table:table-cell>
            <table:table-cell table:style-name="Tabella128.F2" office:value-type="float" office:value="289">
              <text:p text:style-name="P299">289</text:p>
            </table:table-cell>
            <table:table-cell table:style-name="Tabella128.D2" office:value-type="string">
              <text:p text:style-name="P354">303</text:p>
            </table:table-cell>
            <table:table-cell table:style-name="Tabella128.D2" office:value-type="string">
              <text:p text:style-name="P225">336/336</text:p>
            </table:table-cell>
            <table:table-cell table:style-name="Tabella128.D2" office:value-type="string">
              <text:p text:style-name="P302">303/303</text:p>
            </table:table-cell>
            <table:table-cell table:style-name="Tabella128.J1" office:value-type="string">
              <text:p text:style-name="P301">262/262</text:p>
            </table:table-cell>
            <table:table-cell table:style-name="Tabella128.K1" office:value-type="string">
              <text:p text:style-name="P253">199<text:line-break/>/262</text:p>
            </table:table-cell>
          </table:table-row>
          <table:table-row table:style-name="Tabella128.4">
            <table:table-cell table:style-name="Tabella128.A2" office:value-type="string">
              <text:p text:style-name="P229">1603</text:p>
            </table:table-cell>
            <table:table-cell table:style-name="Tabella128.A2" office:value-type="string">
              <text:p text:style-name="P229">Ufficio Progettazione/direzione lavori/manutenzioni</text:p>
            </table:table-cell>
            <table:table-cell table:style-name="Tabella128.A2" office:value-type="string">
              <text:p text:style-name="P229">160318</text:p>
            </table:table-cell>
            <table:table-cell table:style-name="Tabella128.D2" office:value-type="string">
              <text:p text:style-name="P229">Segnalazioni evase VARIE</text:p>
            </table:table-cell>
            <table:table-cell table:style-name="Tabella128.D2" office:value-type="string">
              <text:p text:style-name="P424">440</text:p>
            </table:table-cell>
            <table:table-cell table:style-name="Tabella128.F2" office:value-type="float" office:value="406">
              <text:p text:style-name="P299">406</text:p>
            </table:table-cell>
            <table:table-cell table:style-name="Tabella128.D2" office:value-type="string">
              <text:p text:style-name="P354">479</text:p>
            </table:table-cell>
            <table:table-cell table:style-name="Tabella128.D2" office:value-type="string">
              <text:p text:style-name="P225">333/333</text:p>
            </table:table-cell>
            <table:table-cell table:style-name="Tabella128.D2" office:value-type="string">
              <text:p text:style-name="P346">341/341</text:p>
            </table:table-cell>
            <table:table-cell table:style-name="Tabella128.J1" office:value-type="string">
              <text:p text:style-name="P301">280/280</text:p>
            </table:table-cell>
            <table:table-cell table:style-name="Tabella128.K1" office:value-type="string">
              <text:p text:style-name="P253">264/280</text:p>
            </table:table-cell>
          </table:table-row>
          <text:soft-page-break/>
          <table:table-row table:style-name="Tabella128.4">
            <table:table-cell table:style-name="Tabella128.A5" office:value-type="float" office:value="1603">
              <text:p text:style-name="P299">1603</text:p>
            </table:table-cell>
            <table:table-cell table:style-name="Tabella128.A2" office:value-type="string">
              <text:p text:style-name="P299">Ufficio Progettazione/</text:p>
              <text:p text:style-name="P299">direzione lavori/manutenzioni</text:p>
            </table:table-cell>
            <table:table-cell table:style-name="Tabella128.A2" office:value-type="string">
              <text:p text:style-name="P331">160305</text:p>
              <text:p text:style-name="P374"/>
            </table:table-cell>
            <table:table-cell table:style-name="Tabella128.D2" office:value-type="string">
              <text:p text:style-name="P303">Numero di progetti approvati</text:p>
            </table:table-cell>
            <table:table-cell table:style-name="Tabella128.D2" office:value-type="string">
              <text:p text:style-name="P304">N.D.</text:p>
            </table:table-cell>
            <table:table-cell table:style-name="Tabella128.F2" office:value-type="float" office:value="5">
              <text:p text:style-name="P332">5</text:p>
            </table:table-cell>
            <table:table-cell table:style-name="Tabella128.D2" office:value-type="string">
              <text:p text:style-name="P305">8</text:p>
            </table:table-cell>
            <table:table-cell table:style-name="Tabella128.F2" office:value-type="float" office:value="5">
              <text:p text:style-name="P306">5</text:p>
            </table:table-cell>
            <table:table-cell table:style-name="Tabella128.D2" office:value-type="string">
              <text:p text:style-name="P347">6</text:p>
            </table:table-cell>
            <table:table-cell table:style-name="Tabella128.J5" office:value-type="float" office:value="5">
              <text:p text:style-name="P307">5</text:p>
            </table:table-cell>
            <table:table-cell table:style-name="Tabella128.K5" office:value-type="float" office:value="7">
              <text:p text:style-name="P254">7</text:p>
            </table:table-cell>
          </table:table-row>
          <table:table-row table:style-name="Tabella128.4">
            <table:table-cell table:style-name="Tabella128.A5" office:value-type="float" office:value="1603">
              <text:p text:style-name="P299">1603</text:p>
            </table:table-cell>
            <table:table-cell table:style-name="Tabella128.A2" office:value-type="string">
              <text:p text:style-name="P299">Ufficio Progettazione/</text:p>
              <text:p text:style-name="P299">direzione lavori/</text:p>
              <text:p text:style-name="P299">manutenzioni</text:p>
            </table:table-cell>
            <table:table-cell table:style-name="Tabella128.A2" office:value-type="string">
              <text:p text:style-name="P331">160306</text:p>
              <text:p text:style-name="P331"/>
            </table:table-cell>
            <table:table-cell table:style-name="Tabella128.D2" office:value-type="string">
              <text:p text:style-name="P303">Numero di <text:span text:style-name="T116">consegne lavori</text:span></text:p>
            </table:table-cell>
            <table:table-cell table:style-name="Tabella128.D2" office:value-type="string">
              <text:p text:style-name="P304">N.D.</text:p>
            </table:table-cell>
            <table:table-cell table:style-name="Tabella128.F2" office:value-type="float" office:value="1">
              <text:p text:style-name="P333">1</text:p>
            </table:table-cell>
            <table:table-cell table:style-name="Tabella128.D2" office:value-type="string">
              <text:p text:style-name="P308">0</text:p>
            </table:table-cell>
            <table:table-cell table:style-name="Tabella128.F2" office:value-type="float" office:value="2">
              <text:p text:style-name="P308">2</text:p>
            </table:table-cell>
            <table:table-cell table:style-name="Tabella128.D2" office:value-type="string">
              <text:p text:style-name="P347">13</text:p>
            </table:table-cell>
            <table:table-cell table:style-name="Tabella128.J5" office:value-type="float" office:value="6">
              <text:p text:style-name="P309">6</text:p>
            </table:table-cell>
            <table:table-cell table:style-name="Tabella128.K5" office:value-type="float" office:value="6">
              <text:p text:style-name="P255">6</text:p>
            </table:table-cell>
          </table:table-row>
          <table:table-row table:style-name="Tabella128.4">
            <table:table-cell table:style-name="Tabella128.A5" office:value-type="float" office:value="1603">
              <text:p text:style-name="P299">1603</text:p>
            </table:table-cell>
            <table:table-cell table:style-name="Tabella128.A2" office:value-type="string">
              <text:p text:style-name="P299">Ufficio Progettazione/</text:p>
              <text:p text:style-name="P299">direzione lavori/manutenzioni</text:p>
            </table:table-cell>
            <table:table-cell table:style-name="Tabella128.A2" office:value-type="string">
              <text:p text:style-name="P334">160304</text:p>
              <text:p text:style-name="P334"/>
            </table:table-cell>
            <table:table-cell table:style-name="Tabella128.D2" office:value-type="string">
              <text:p text:style-name="P310">Numero di stati di avanzamento e stati finali approvati</text:p>
            </table:table-cell>
            <table:table-cell table:style-name="Tabella128.F2" office:value-type="float" office:value="7">
              <text:p text:style-name="P319">7</text:p>
            </table:table-cell>
            <table:table-cell table:style-name="Tabella128.F2" office:value-type="float" office:value="7">
              <text:p text:style-name="P319">7</text:p>
            </table:table-cell>
            <table:table-cell table:style-name="Tabella128.F2" office:value-type="float" office:value="1">
              <text:p text:style-name="P335">1</text:p>
            </table:table-cell>
            <table:table-cell table:style-name="Tabella128.F2" office:value-type="float" office:value="2">
              <text:p text:style-name="P296">2</text:p>
            </table:table-cell>
            <table:table-cell table:style-name="Tabella128.D2" office:value-type="string">
              <text:p text:style-name="P348">3</text:p>
            </table:table-cell>
            <table:table-cell table:style-name="Tabella128.J5" office:value-type="float" office:value="3">
              <text:p text:style-name="P311">3</text:p>
            </table:table-cell>
            <table:table-cell table:style-name="Tabella128.K5" office:value-type="float" office:value="6">
              <text:p text:style-name="P256">6</text:p>
            </table:table-cell>
          </table:table-row>
          <table:table-row table:style-name="Tabella128.4">
            <table:table-cell table:style-name="Tabella128.A5" office:value-type="float" office:value="1603">
              <text:p text:style-name="P299">1603</text:p>
            </table:table-cell>
            <table:table-cell table:style-name="Tabella128.A2" office:value-type="string">
              <text:p text:style-name="P299">Ufficio Progettazione/</text:p>
              <text:p text:style-name="P299">direzione lavori/manutenzioni</text:p>
            </table:table-cell>
            <table:table-cell table:style-name="Tabella128.A2" office:value-type="string">
              <text:p text:style-name="P334">160303</text:p>
              <text:p text:style-name="P334"/>
            </table:table-cell>
            <table:table-cell table:style-name="Tabella128.D2" office:value-type="string">
              <text:p text:style-name="P303">Numero di direzione lavori <text:span text:style-name="T117">(interne e esterne)</text:span></text:p>
            </table:table-cell>
            <table:table-cell table:style-name="Tabella128.D2" office:value-type="string">
              <text:p text:style-name="P304">N.D.</text:p>
            </table:table-cell>
            <table:table-cell table:style-name="Tabella128.F2" office:value-type="float" office:value="1">
              <text:p text:style-name="P332">1</text:p>
            </table:table-cell>
            <table:table-cell table:style-name="Tabella128.D2" office:value-type="string">
              <text:p text:style-name="P308">0</text:p>
            </table:table-cell>
            <table:table-cell table:style-name="Tabella128.F2" office:value-type="float" office:value="2">
              <text:p text:style-name="P312">2</text:p>
            </table:table-cell>
            <table:table-cell table:style-name="Tabella128.D2" office:value-type="string">
              <text:p text:style-name="P347">13</text:p>
            </table:table-cell>
            <table:table-cell table:style-name="Tabella128.J5" office:value-type="float" office:value="27">
              <text:p text:style-name="P311">27</text:p>
            </table:table-cell>
            <table:table-cell table:style-name="Tabella128.K5" office:value-type="float" office:value="26">
              <text:p text:style-name="P257">26</text:p>
            </table:table-cell>
          </table:table-row>
          <table:table-row table:style-name="Tabella128.4">
            <table:table-cell table:style-name="Tabella128.A5" office:value-type="float" office:value="1603">
              <text:p text:style-name="P299">1603</text:p>
            </table:table-cell>
            <table:table-cell table:style-name="Tabella128.A2" office:value-type="string">
              <text:p text:style-name="P299">Ufficio Progettazione/</text:p>
              <text:p text:style-name="P299">direzione lavori/manutenzioni</text:p>
            </table:table-cell>
            <table:table-cell table:style-name="Tabella128.A2" office:value-type="string">
              <text:p text:style-name="P336">160301</text:p>
              <text:p text:style-name="P334"/>
            </table:table-cell>
            <table:table-cell table:style-name="Tabella128.D2" office:value-type="string">
              <text:p text:style-name="P303">Numero di affidamenti di lavori</text:p>
            </table:table-cell>
            <table:table-cell table:style-name="Tabella128.D2" office:value-type="string">
              <text:p text:style-name="P304">N.D.</text:p>
            </table:table-cell>
            <table:table-cell table:style-name="Tabella128.F2" office:value-type="float" office:value="21">
              <text:p text:style-name="P337">21</text:p>
            </table:table-cell>
            <table:table-cell table:style-name="Tabella128.D2" office:value-type="string">
              <text:p text:style-name="P313">19</text:p>
            </table:table-cell>
            <table:table-cell table:style-name="Tabella128.F2" office:value-type="float" office:value="28">
              <text:p text:style-name="P314">28</text:p>
            </table:table-cell>
            <table:table-cell table:style-name="Tabella128.D2" office:value-type="string">
              <text:p text:style-name="P347">36</text:p>
            </table:table-cell>
            <table:table-cell table:style-name="Tabella128.J5" office:value-type="float" office:value="22">
              <text:p text:style-name="P315">22</text:p>
            </table:table-cell>
            <table:table-cell table:style-name="Tabella128.K5" office:value-type="float" office:value="24">
              <text:p text:style-name="P258">24</text:p>
            </table:table-cell>
          </table:table-row>
          <table:table-row table:style-name="Tabella128.4">
            <table:table-cell table:style-name="Tabella128.A5" office:value-type="float" office:value="1603">
              <text:p text:style-name="P299">1603</text:p>
            </table:table-cell>
            <table:table-cell table:style-name="Tabella128.A2" office:value-type="string">
              <text:p text:style-name="P299">Ufficio Progettazione/</text:p>
              <text:p text:style-name="P299">direzione lavori/manutenzioni</text:p>
            </table:table-cell>
            <table:table-cell table:style-name="Tabella128.A5" office:value-type="float" office:value="160300">
              <text:p text:style-name="P316">160300</text:p>
            </table:table-cell>
            <table:table-cell table:style-name="Tabella128.D2" office:value-type="string">
              <text:p text:style-name="P303">Numero di appalti di servizi</text:p>
            </table:table-cell>
            <table:table-cell table:style-name="Tabella128.D2" office:value-type="string">
              <text:p text:style-name="P304">N.D.</text:p>
            </table:table-cell>
            <table:table-cell table:style-name="Tabella128.F2" office:value-type="float" office:value="22">
              <text:p text:style-name="P337">22</text:p>
            </table:table-cell>
            <table:table-cell table:style-name="Tabella128.D2" office:value-type="string">
              <text:p text:style-name="P313">22</text:p>
            </table:table-cell>
            <table:table-cell table:style-name="Tabella128.F2" office:value-type="float" office:value="25">
              <text:p text:style-name="P314">25</text:p>
            </table:table-cell>
            <table:table-cell table:style-name="Tabella128.D2" office:value-type="string">
              <text:p text:style-name="P349">22</text:p>
            </table:table-cell>
            <table:table-cell table:style-name="Tabella128.J5" office:value-type="float" office:value="31">
              <text:p text:style-name="P315">31</text:p>
            </table:table-cell>
            <table:table-cell table:style-name="Tabella128.K5" office:value-type="float" office:value="19">
              <text:p text:style-name="P258">19</text:p>
            </table:table-cell>
          </table:table-row>
          <table:table-row table:style-name="Tabella128.4">
            <table:table-cell table:style-name="Tabella128.A5" office:value-type="float" office:value="1603">
              <text:p text:style-name="P299">1603</text:p>
            </table:table-cell>
            <table:table-cell table:style-name="Tabella128.A2" office:value-type="string">
              <text:p text:style-name="P299">Ufficio Progettazione/</text:p>
              <text:p text:style-name="P299">direzione lavori/manutenzioni</text:p>
            </table:table-cell>
            <table:table-cell table:style-name="Tabella128.A5" office:value-type="float" office:value="160315">
              <text:p text:style-name="P316">160315</text:p>
            </table:table-cell>
            <table:table-cell table:style-name="Tabella128.D2" office:value-type="string">
              <text:p text:style-name="P303">Numero di appalti di <text:span text:style-name="T118">fornitura di </text:span></text:p>
              <text:p text:style-name="P303">beni</text:p>
            </table:table-cell>
            <table:table-cell table:style-name="Tabella128.D2" office:value-type="string">
              <text:p text:style-name="P304">N.D.</text:p>
            </table:table-cell>
            <table:table-cell table:style-name="Tabella128.F2" office:value-type="float" office:value="17">
              <text:p text:style-name="P337">17</text:p>
            </table:table-cell>
            <table:table-cell table:style-name="Tabella128.D2" office:value-type="string">
              <text:p text:style-name="P313">13</text:p>
            </table:table-cell>
            <table:table-cell table:style-name="Tabella128.F2" office:value-type="float" office:value="11">
              <text:p text:style-name="P314">11</text:p>
            </table:table-cell>
            <table:table-cell table:style-name="Tabella128.D2" office:value-type="string">
              <text:p text:style-name="P349">26</text:p>
            </table:table-cell>
            <table:table-cell table:style-name="Tabella128.J5" office:value-type="float" office:value="14">
              <text:p text:style-name="P315">14</text:p>
            </table:table-cell>
            <table:table-cell table:style-name="Tabella128.K5" office:value-type="float" office:value="12">
              <text:p text:style-name="P258">12</text:p>
            </table:table-cell>
          </table:table-row>
          <table:table-row table:style-name="Tabella128.4">
            <table:table-cell table:style-name="Tabella128.A5" office:value-type="float" office:value="1603">
              <text:p text:style-name="P299">1603</text:p>
            </table:table-cell>
            <table:table-cell table:style-name="Tabella128.A2" office:value-type="string">
              <text:p text:style-name="P299">Ufficio Progettazione/</text:p>
              <text:p text:style-name="P299">direzione lavori/manutenzioni</text:p>
            </table:table-cell>
            <table:table-cell table:style-name="Tabella128.A5" office:value-type="float" office:value="160319">
              <text:p text:style-name="P316">16031<text:span text:style-name="T119">9</text:span></text:p>
            </table:table-cell>
            <table:table-cell table:style-name="Tabella128.D2" office:value-type="string">
              <text:p text:style-name="P303">Numero di <text:span text:style-name="T120">richieste di</text:span> autorizzazioni allo scavo <text:span text:style-name="T120">ricevute </text:span>/ <text:span text:style-name="T120">numero di autorizzazioni</text:span> rilasciate</text:p>
            </table:table-cell>
            <table:table-cell table:style-name="Tabella128.D2" office:value-type="string">
              <text:p text:style-name="P317">32/32</text:p>
            </table:table-cell>
            <table:table-cell table:style-name="Tabella128.D2" office:value-type="string">
              <text:p text:style-name="P338">29/<text:span text:style-name="T120">29</text:span></text:p>
            </table:table-cell>
            <table:table-cell table:style-name="Tabella128.D2" office:value-type="string">
              <text:p text:style-name="P308">33/<text:span text:style-name="T120">33</text:span></text:p>
            </table:table-cell>
            <table:table-cell table:style-name="Tabella128.D2" office:value-type="string">
              <text:p text:style-name="P318">33/<text:span text:style-name="T120">33</text:span></text:p>
            </table:table-cell>
            <table:table-cell table:style-name="Tabella128.D2" office:value-type="string">
              <text:p text:style-name="P281">31/29</text:p>
            </table:table-cell>
            <table:table-cell table:style-name="Tabella128.J12" office:value-type="string">
              <text:p text:style-name="P311">30/30</text:p>
            </table:table-cell>
            <table:table-cell table:style-name="Tabella128.K12" office:value-type="string">
              <text:p text:style-name="P259">44/44</text:p>
            </table:table-cell>
          </table:table-row>
        </table:table>
        <text:p text:style-name="P38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ingdings" svg:font-family="Wingdings" style:font-pitch="variable" style:font-charset="x-symbol"/>
    <style:font-face style:name="Calibri" svg:font-family="Calibri, Bold"/>
    <style:font-face style:name="StarSymbol" svg:font-family="StarSymbol, 'Arial Unicode MS'"/>
    <style:font-face style:name="Courier New1" svg:font-family="'Courier New'" style:font-family-generic="modern"/>
    <style:font-face style:name="Courier" svg:font-family="Courier, 'Courier New'" style:font-family-generic="modern"/>
    <style:font-face style:name="Times New Roman2" svg:font-family="'Times New Roman'" style:font-family-generic="roman"/>
    <style:font-face style:name="Arial3" svg:font-family="Arial" style:font-family-generic="swiss"/>
    <style:font-face style:name="OpenSymbol" svg:font-family="OpenSymbol, 'Arial Unicode MS'" style:font-pitch="variable"/>
    <style:font-face style:name="Arial1" svg:font-family="Arial" style:font-family-generic="roman" style:font-pitch="variable"/>
    <style:font-face style:name="Batang" svg:font-family="Batang, 바탕"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2"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styles>
    <draw:gradient draw:name="Axial_20_light_20_red_2f_white" draw:display-name="Axial light red/white" draw:style="axial" draw:start-color="#ff0000" draw:end-color="#ffffff" draw:start-intensity="100%" draw:end-intensity="100%" draw:angle="0" draw:border="50%"/>
    <draw:gradient draw:name="Deep_20_Orange" draw:display-name="Deep Orange" draw:style="linear" draw:start-color="#ff950e" draw:end-color="#c5000b" draw:start-intensity="100%" draw:end-intensity="100%" draw:angle="450" draw:border="0%"/>
    <draw:gradient draw:name="Ellipsoid_20_blue_20_grey_2f_light_20_blue" draw:display-name="Ellipsoid blue grey/light blue" draw:style="ellipsoid" draw:cx="50%" draw:cy="50%" draw:start-color="#e6e6ff" draw:end-color="#0000ff" draw:start-intensity="100%" draw:end-intensity="100%" draw:angle="0" draw:border="0%"/>
    <draw:gradient draw:name="Gradient_20_1" draw:display-name="Gradient 1" draw:style="linear" draw:start-color="#000000" draw:end-color="#ffffff" draw:start-intensity="100%" draw:end-intensity="100%" draw:angle="0" draw:border="0%"/>
    <draw:gradient draw:name="Gradient_20_10" draw:display-name="Gradient 10" draw:style="axial" draw:start-color="#ffff00" draw:end-color="#a8a800" draw:start-intensity="100%" draw:end-intensity="100%" draw:angle="0" draw:border="0%"/>
    <draw:gradient draw:name="Gradient_20_11" draw:display-name="Gradient 11" draw:style="linear" draw:start-color="#aecf00" draw:end-color="#ffff00" draw:start-intensity="100%" draw:end-intensity="100%" draw:angle="0" draw:border="0%"/>
    <draw:gradient draw:name="Gradient_20_12" draw:display-name="Gradient 12" draw:style="linear" draw:start-color="#579d1c" draw:end-color="#ffff00" draw:start-intensity="100%" draw:end-intensity="100%" draw:angle="0" draw:border="0%"/>
    <draw:gradient draw:name="Gradient_20_7" draw:display-name="Gradient 7" draw:style="linear" draw:start-color="#ffcc99" draw:end-color="#ffff00" draw:start-intensity="100%" draw:end-intensity="100%" draw:angle="0" draw:border="0%"/>
    <draw:gradient draw:name="Gradient_20_8" draw:display-name="Gradient 8" draw:style="linear" draw:start-color="#ff9900" draw:end-color="#ffff00" draw:start-intensity="100%" draw:end-intensity="100%" draw:angle="0" draw:border="0%"/>
    <draw:gradient draw:name="Gradient_20_9" draw:display-name="Gradient 9" draw:style="linear" draw:start-color="#ff6600" draw:end-color="#ffff00" draw:start-intensity="100%" draw:end-intensity="100%" draw:angle="0" draw:border="0%"/>
    <draw:gradient draw:name="Radial_20_red_2f_yellow" draw:display-name="Radial red/yellow" draw:style="radial" draw:cx="50%" draw:cy="50%" draw:start-color="#ff3333" draw:end-color="#e6ff00" draw:start-intensity="100%" draw:end-intensity="100%" draw:border="0%"/>
    <draw:gradient draw:name="Rectangular_20_red_2f_white" draw:display-name="Rectangular red/white" draw:style="rectangular" draw:cx="50%" draw:cy="50%" draw:start-color="#ff0000" draw:end-color="#ffffff" draw:start-intensity="100%" draw:end-intensity="100%" draw:angle="450" draw:border="5%"/>
    <draw:gradient draw:name="Tango_20_Yellow" draw:display-name="Tango Yellow" draw:style="linear" draw:start-color="#fce94f" draw:end-color="#c4a000" draw:start-intensity="100%" draw:end-intensity="100%" draw:angle="300" draw:border="0%"/>
    <draw:opacity draw:name="Transparency_20_1" draw:display-name="Transparency 1" draw:style="rectangular" draw:cx="50%" draw:cy="50%" draw:start="100%" draw:end="0%" draw:angle="0" draw:border="0%"/>
    <draw:opacity draw:name="Transparency_20_2" draw:display-name="Transparency 2" draw:style="ellipsoid" draw:cx="50%" draw:cy="50%" draw:start="100%" draw:end="0%" draw:angle="0" draw:border="0%"/>
    <draw:opacity draw:name="Transparency_20_3" draw:display-name="Transparency 3" draw:style="radial" draw:cx="50%" draw:cy="50%" draw:start="100%" draw:end="0%" draw:border="0%"/>
    <draw:opacity draw:name="Transparency_20_4" draw:display-name="Transparency 4" draw:style="square" draw:cx="50%" draw:cy="50%" draw:start="100%" draw:end="0%" draw:angle="0" draw:border="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Subtitle" style:class="text">
      <style:paragraph-properties fo:text-align="center" style:justify-single-word="false" style:text-autospace="none"/>
      <style:text-properties fo:color="#000000" style:font-name="Arial" fo:font-family="Arial" style:font-family-generic="swiss" style:font-pitch="variable" fo:font-size="22pt" fo:font-style="italic" fo:font-weight="bold" style:font-size-asian="22pt" style:font-style-asian="italic" style:font-weight-asian="bold" style:font-name-complex="Arial" style:font-family-complex="Arial" style:font-family-generic-complex="swiss" style:font-pitch-complex="variable" style:font-size-complex="22pt" style:font-style-complex="italic" style:font-weight-complex="bold"/>
    </style:style>
    <style:style style:name="Text_20_body" style:display-name="Text body" style:family="paragraph" style:parent-style-name="Standard" style:class="text">
      <style:paragraph-properties fo:text-align="center" style:justify-single-word="false" style:text-autospace="none"/>
      <style:text-properties style:font-name="Arial" fo:font-family="Arial" style:font-family-generic="swiss" style:font-pitch="variable" style:font-name-complex="Arial" style:font-family-complex="Arial" style:font-family-generic-complex="swiss" style:font-pitch-complex="variable"/>
    </style:style>
    <style:style style:name="List" style:family="paragraph" style:parent-style-name="Text_20_body" style:class="list">
      <style:paragraph-properties fo:line-height="150%" fo:text-align="start" style:justify-single-word="false" fo:hyphenation-ladder-count="no-limit" style:text-autospace="ideograph-alpha"/>
      <style:text-properties fo:font-size="10pt" style:font-size-asian="10pt" style:font-name-complex="Times New Roman" style:font-family-complex="'Times New Roman'" style:font-family-generic-complex="roman" style:font-pitch-complex="variable" style:font-size-complex="10pt" fo:hyphenate="false" fo:hyphenation-remain-char-count="2" fo:hyphenation-push-char-count="2"/>
    </style:style>
    <style:style style:name="Caption" style:family="paragraph" style:parent-style-name="Standard" style:next-style-name="Standard" style:class="extra">
      <style:paragraph-properties fo:text-align="justify" style:justify-single-word="false"/>
      <style:text-properties fo:font-size="14pt" fo:font-style="italic" fo:font-weight="bold" fo:background-color="#c0c0c0" style:font-size-asian="14pt" style:font-style-asian="italic" style:font-weight-asian="bold" style:font-style-complex="italic" style:font-weight-complex="bold"/>
    </style:style>
    <style:style style:name="Index" style:family="paragraph" style:parent-style-name="Standard" style:class="index">
      <style:paragraph-properties fo:hyphenation-ladder-count="no-limit" text:number-lines="false" text:line-number="0"/>
      <style:text-properties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text-align="end" style:justify-single-word="false" fo:keep-with-next="always" style:text-autospace="none"/>
      <style:text-properties style:font-name="Calibri" fo:font-family="Calibri, Bold" fo:font-size="14pt" fo:font-weight="bold" style:font-size-asian="14pt" style:font-weight-asian="bold" style:font-name-complex="Calibri" style:font-family-complex="Calibri, 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text-align="center" style:justify-single-word="false" style:shadow="none" fo:keep-with-next="always" style:text-autospace="none"/>
      <style:text-properties fo:color="#333333" style:font-name="Times New Roman1" fo:font-family="'Times New Roman'" style:font-style-name="Grassetto" style:font-family-generic="roman" style:font-pitch="variable" fo:font-size="20pt" fo:font-weight="bold" style:font-size-asian="24pt" style:font-weight-asian="bold" style:font-name-complex="Arial" style:font-family-complex="Arial" style:font-family-generic-complex="swiss" style:font-pitch-complex="variable"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padding-left="0.141cm" fo:padding-right="0.141cm" fo:padding-top="0.035cm" fo:padding-bottom="0.035cm" fo:border="0.51pt solid #000000" fo:keep-with-next="always" style:text-autospace="none"/>
      <style:text-properties style:font-name="Times New Roman1" fo:font-family="'Times New Roman'" style:font-style-name="Grassetto" style:font-family-generic="roman" style:font-pitch="variable" fo:font-size="14pt" fo:font-weight="bold" style:font-size-asian="11pt" style:font-name-complex="Arial" style:font-family-complex="Arial" style:font-family-generic-complex="swiss" style:font-pitch-complex="variable" style:font-size-complex="11pt"/>
    </style:style>
    <style:style style:name="Heading_20_4" style:display-name="Heading 4" style:family="paragraph" style:parent-style-name="Standard" style:next-style-name="Standard" style:default-outline-level="4" style:list-style-name="" style:class="text">
      <style:paragraph-properties fo:text-align="end" style:justify-single-word="false" fo:keep-with-next="always" style:text-autospace="none"/>
      <style:text-properties fo:color="#ff0000" style:font-name="Calibri" fo:font-family="Calibri, Bold" fo:font-size="14pt" fo:font-weight="bold" style:font-size-asian="14pt" style:font-weight-asian="bold" style:font-name-complex="Calibri" style:font-family-complex="Calibri, Bold" style:font-size-complex="14pt" style:font-weight-complex="bold"/>
    </style:style>
    <style:style style:name="Heading_20_5" style:display-name="Heading 5" style:family="paragraph" style:parent-style-name="Standard" style:next-style-name="Standard" style:default-outline-level="5" style:list-style-name="" style:class="text" style:master-page-name="">
      <style:paragraph-properties fo:text-align="center" style:justify-single-word="false" style:page-number="auto" fo:padding="0cm" fo:border="none" style:shadow="none" fo:keep-with-next="always" style:text-autospace="none">
        <style:tab-stops/>
      </style:paragraph-properties>
      <style:text-properties fo:color="#ff00ff" style:font-name="Times New Roman1" fo:font-family="'Times New Roman'" style:font-style-name="Grassetto" style:font-family-generic="roman" style:font-pitch="variable" fo:font-size="16pt" fo:font-weight="bold" style:font-size-asian="14pt" style:font-weight-asian="bold" style:font-name-complex="Calibri" style:font-family-complex="Calibri, Bold" style:font-size-complex="14pt" style:font-weight-complex="bold"/>
    </style:style>
    <style:style style:name="Heading_20_6" style:display-name="Heading 6" style:family="paragraph" style:parent-style-name="Standard" style:next-style-name="Standard" style:default-outline-level="6" style:list-style-name="" style:class="text">
      <style:paragraph-properties fo:keep-with-next="always"/>
      <style:text-properties fo:font-size="14pt" fo:font-weight="bold" style:font-size-asian="14pt" style:font-weight-asian="bold" style:font-size-complex="18pt" style:font-weight-complex="bold"/>
    </style:style>
    <style:style style:name="Heading_20_7" style:display-name="Heading 7" style:family="paragraph" style:parent-style-name="Standard" style:next-style-name="Standard" style:default-outline-level="7" style:list-style-name="" style:class="text">
      <style:paragraph-properties fo:text-align="center" style:justify-single-word="false" fo:keep-with-next="always" style:text-autospace="none"/>
      <style:text-properties fo:color="#333333" fo:font-weight="bold" style:font-weight-asian="bold" style:font-size-complex="11pt" style:font-weight-complex="bold"/>
    </style:style>
    <style:style style:name="Heading_20_8" style:display-name="Heading 8" style:family="paragraph" style:parent-style-name="Standard" style:next-style-name="Standard" style:default-outline-level="8" style:class="text">
      <style:paragraph-properties fo:keep-with-next="always"/>
      <style:text-properties fo:font-weight="bold" style:font-weight-asian="bold" style:font-size-complex="22pt" style:font-weight-complex="bold"/>
    </style:style>
    <style:style style:name="Heading_20_9" style:display-name="Heading 9" style:family="paragraph" style:parent-style-name="Standard" style:next-style-name="Standard" style:default-outline-level="9" style:list-style-name="WW8Num12" style:class="text">
      <style:paragraph-properties fo:keep-with-next="always"/>
      <style:text-properties fo:font-weight="bold" style:font-weight-asian="bold" style:font-size-complex="11.5pt" style:font-weight-complex="bold"/>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Subtitle" style:family="paragraph" style:parent-style-name="Header"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orpo_20_del_20_testo_20_2" style:display-name="Corpo del testo 2" style:family="paragraph" style:parent-style-name="Standard">
      <style:paragraph-properties fo:text-align="justify" style:justify-single-word="false" style:text-autospace="none"/>
      <style:text-properties style:font-name="Calibri1" fo:font-family="Calibri" style:font-family-generic="swiss" style:font-pitch="variable" fo:font-size="10pt" style:font-size-asian="10pt" style:font-name-complex="Calibri1" style:font-family-complex="Calibri" style:font-family-generic-complex="swiss" style:font-pitch-complex="variable" style:font-size-complex="10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text-align="justify" style:justify-single-word="false" style:text-autospace="none"/>
      <style:text-properties style:font-name="Calibri" fo:font-family="Calibri, Bold" fo:font-size="11pt" fo:font-weight="bold" style:font-size-asian="11pt" style:font-weight-asian="bold" style:font-name-complex="Calibri" style:font-family-complex="Calibri, Bold" style:font-size-complex="11pt" style:font-weight-complex="bold"/>
    </style:style>
    <style:style style:name="Default" style:family="paragraph">
      <style:paragraph-properties fo:text-align="start" style:justify-single-word="false" fo:orphans="2" fo:widows="2" fo:hyphenation-ladder-count="no-limit" style:text-autospace="none" style:punctuation-wrap="hanging" style:line-break="strict" style:writing-mode="lr-tb"/>
      <style:text-properties fo:color="#000000"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Text_20_body_20_indent" style:display-name="Text body indent" style:family="paragraph" style:parent-style-name="Standard" style:class="text">
      <style:paragraph-properties fo:margin-left="0.512cm" fo:margin-right="0cm" fo:text-indent="-0.512cm" style:auto-text-indent="false"/>
      <style:text-properties fo:font-size="11.5pt" fo:font-weight="bold" style:font-size-asian="11.5pt" style:font-weight-asian="bold" style:font-size-complex="11.5pt" style:font-weight-complex="bold"/>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Livello_20_4" style:display-name="Livello 4" style:family="paragraph" style:parent-style-name="Text_20_body">
      <style:paragraph-properties fo:text-align="start" style:justify-single-word="false" style:text-autospace="ideograph-alpha"/>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Rientro_20_corpo_20_del_20_testo_20_3" style:display-name="Rientro corpo del testo 3" style:family="paragraph" style:parent-style-name="Standard">
      <style:paragraph-properties fo:margin-left="0.499cm" fo:margin-right="0cm" fo:margin-top="0cm" fo:margin-bottom="0.212cm" loext:contextual-spacing="false" fo:text-indent="0cm" style:auto-text-indent="false"/>
      <style:text-properties fo:font-size="8pt" style:font-size-asian="8pt" style:font-size-complex="8pt"/>
    </style:style>
    <style:style style:name="Comma" style:family="paragraph">
      <style:paragraph-properties fo:margin-left="0cm" fo:margin-right="0cm" fo:margin-top="0.423cm" fo:margin-bottom="0cm" loext:contextual-spacing="false" fo:text-align="justify" style:justify-single-word="false" fo:orphans="2" fo:widows="2" fo:hyphenation-ladder-count="no-limit" fo:text-indent="2cm" style:auto-text-indent="false" style:text-autospace="none"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Body_20_Text_20_Indent" style:display-name="Body Text Indent" style:family="paragraph" style:parent-style-name="Standard">
      <style:paragraph-properties fo:margin-left="0.499cm" fo:margin-right="0cm" fo:margin-top="0cm" fo:margin-bottom="0.212cm" loext:contextual-spacing="false" fo:text-indent="0cm" style:auto-text-indent="false"/>
    </style:style>
    <style:style style:name="Livello_20_2" style:display-name="Livello 2" style:family="paragraph" style:parent-style-name="Text_20_body" style:list-style-name="WW8Num8">
      <style:paragraph-properties style:text-autospace="ideograph-alpha"/>
      <style:text-properties style:font-name="Times New Roman" fo:font-family="'Times New Roman'" style:font-family-generic="roman" style:font-pitch="variable" fo:font-size="14pt" fo:font-weight="bold" style:font-size-asian="14pt" style:font-weight-asian="bold" style:font-name-complex="Times New Roman" style:font-family-complex="'Times New Roman'" style:font-family-generic-complex="roman" style:font-pitch-complex="variable" style:font-weight-complex="bold"/>
    </style:style>
    <style:style style:name="Rientro_20_corpo_20_del_20_testo_20_2" style:display-name="Rientro corpo del testo 2" style:family="paragraph" style:parent-style-name="Standard">
      <style:paragraph-properties fo:margin-left="-0.191cm" fo:margin-right="0cm" fo:text-align="justify" style:justify-single-word="false" fo:hyphenation-ladder-count="no-limit" fo:text-indent="0cm" style:auto-text-indent="false"/>
      <style:text-properties fo:hyphenate="false" fo:hyphenation-remain-char-count="2" fo:hyphenation-push-char-count="2"/>
    </style:style>
    <style:style style:name="Livello_20_1" style:display-name="Livello 1" style:family="paragraph" style:parent-style-name="Heading">
      <style:paragraph-properties fo:line-height="150%" fo:hyphenation-ladder-count="no-limit" style:text-autospace="ideograph-alpha"/>
      <style:text-properties fo:color="#000000" style:font-name="Times New Roman" fo:font-family="'Times New Roman'" style:font-family-generic="roman" style:font-pitch="variable" fo:font-size="18pt" fo:font-style="normal" style:font-size-asian="18pt" style:font-style-asian="normal" style:font-name-complex="Times New Roman" style:font-family-complex="'Times New Roman'" style:font-family-generic-complex="roman" style:font-pitch-complex="variable" style:font-size-complex="12pt" style:font-style-complex="normal" fo:hyphenate="false" fo:hyphenation-remain-char-count="2" fo:hyphenation-push-char-count="2"/>
    </style:style>
    <style:style style:name="Livello_20_3" style:display-name="Livello 3" style:family="paragraph" style:parent-style-name="Livello_20_2" style:list-style-name="">
      <style:paragraph-properties fo:margin-left="0cm" fo:margin-right="0cm" fo:hyphenation-ladder-count="no-limit" fo:text-indent="0cm" style:auto-text-indent="false"/>
      <style:text-properties fo:font-size="13pt" style:font-size-asian="13pt" fo:hyphenate="false" fo:hyphenation-remain-char-count="2" fo:hyphenation-push-char-count="2"/>
    </style:style>
    <style:style style:name="Livello_20_5" style:display-name="Livello 5" style:family="paragraph">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0pt" fo:language="it" fo:country="IT" style:letter-kerning="true" style:font-name-asian="Arial" style:font-family-asian="Arial" style:font-family-generic-asian="swiss"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Livello_20_1.1" style:display-name="Livello 1.1" style:family="paragraph" style:parent-style-name="Livello_20_1">
      <style:text-properties fo:letter-spacing="0.035cm"/>
    </style:style>
    <style:style style:name="western"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paragraph-properties fo:hyphenation-ladder-count="no-limit" style:text-autospace="ideograph-alpha"/>
      <style:text-properties style:font-name="Times New Roman" fo:font-family="'Times New Roman'" style:font-family-generic="roman" style:font-pitch="variable" fo:font-size="18pt" fo:font-weight="bold" style:font-size-asian="18pt" style:font-weight-asian="bold" style:font-name-complex="Times New Roman" style:font-family-complex="'Times New Roman'" style:font-family-generic-complex="roman" style:font-pitch-complex="variable" style:font-weight-complex="bold" fo:hyphenate="false" fo:hyphenation-remain-char-count="2" fo:hyphenation-push-char-count="2"/>
    </style:style>
    <style:style style:name="livello-4-western" style:family="paragraph" style:parent-style-name="Standard">
      <style:paragraph-properties fo:margin-top="0.494cm" fo:margin-bottom="0cm" loext: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_5b_Normale_5d_" style:display-name="[Normale]" style:family="paragraph" style:parent-style-name="Standard">
      <style:paragraph-properties fo:orphans="0" fo:widows="0" style:text-autospace="none">
        <style:tab-stops>
          <style:tab-stop style:position="2cm"/>
          <style:tab-stop style:position="4.001cm"/>
          <style:tab-stop style:position="6.001cm"/>
          <style:tab-stop style:position="8.001cm"/>
          <style:tab-stop style:position="10.001cm"/>
          <style:tab-stop style:position="12.002cm"/>
          <style:tab-stop style:position="14.002cm"/>
          <style:tab-stop style:position="16.002cm"/>
          <style:tab-stop style:position="18.002cm"/>
          <style:tab-stop style:position="20.003cm"/>
          <style:tab-stop style:position="22.003cm"/>
          <style:tab-stop style:position="24.003cm"/>
          <style:tab-stop style:position="26.003cm"/>
          <style:tab-stop style:position="28.004cm"/>
        </style:tab-stops>
      </style:paragraph-properties>
      <style:text-properties fo:font-size="10pt" style:font-size-asian="10pt"/>
    </style:style>
    <style:style style:name="Footnote" style:family="paragraph" style:parent-style-name="Standard" style:class="extra">
      <style:text-properties fo:font-size="10pt" style:font-size-asian="10pt" style:font-size-complex="10pt"/>
    </style:style>
    <style:style style:name="Normale_20__28_Web_29_" style:display-name="Normale (Web)" style:family="paragraph" style:parent-style-name="Standard">
      <style:paragraph-properties fo:margin-top="0.494cm" fo:margin-bottom="0.21cm" loext:contextual-spacing="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Contents_20_1" style:display-name="Contents 1" style:family="paragraph" style:parent-style-name="Standard" style:next-style-name="Standard" style:class="index">
      <style:paragraph-properties fo:margin-top="0.141cm" fo:margin-bottom="0.141cm" loext:contextual-spacing="false">
        <style:tab-stops>
          <style:tab-stop style:position="16.983cm" style:type="right" style:leader-style="dotted" style:leader-text="."/>
        </style:tab-stops>
      </style:paragraph-properties>
      <style:text-properties fo:color="#800080" fo:font-size="18pt" fo:language="it" fo:country="IT" fo:font-weight="bold" style:font-size-asian="18pt" style:language-asian="it" style:country-asian="IT" style:font-weight-asian="bold" style:font-weight-complex="bold"/>
    </style:style>
    <style:style style:name="Contents_20_2" style:display-name="Contents 2" style:family="paragraph" style:parent-style-name="Standard" style:next-style-name="Standard" style:class="index">
      <style:paragraph-properties fo:margin-left="0.953cm" fo:margin-right="0cm" fo:text-indent="-0.635cm" style:auto-text-indent="false">
        <style:tab-stops>
          <style:tab-stop style:position="16.983cm" style:type="right" style:leader-style="dotted" style:leader-text="."/>
        </style:tab-stops>
      </style:paragraph-properties>
      <style:text-properties fo:font-size="14pt" fo:language="it" fo:country="IT" fo:font-weight="bold" style:font-size-asian="11pt" style:language-asian="it" style:country-asian="IT"/>
    </style:style>
    <style:style style:name="Contents_20_3" style:display-name="Contents 3" style:family="paragraph" style:parent-style-name="Standard" style:next-style-name="Standard" style:class="index">
      <style:paragraph-properties fo:margin-left="0.953cm" fo:margin-right="0cm" fo:text-indent="0cm" style:auto-text-indent="false">
        <style:tab-stops>
          <style:tab-stop style:position="16.983cm" style:type="right" style:leader-style="dotted" style:leader-text="."/>
        </style:tab-stops>
      </style:paragraph-properties>
      <style:text-properties fo:font-size="11pt" fo:language="it" fo:country="IT" fo:font-weight="bold" style:font-size-asian="11pt" style:language-asian="it" style:country-asian="IT"/>
    </style:style>
    <style:style style:name="Contents_20_4" style:display-name="Contents 4" style:family="paragraph" style:parent-style-name="Standard" style:next-style-name="Standard" style:class="index">
      <style:paragraph-properties fo:margin-left="1.27cm" fo:margin-right="0cm" fo:text-indent="0cm" style:auto-text-indent="false"/>
    </style:style>
    <style:style style:name="Contents_20_5" style:display-name="Contents 5" style:family="paragraph" style:parent-style-name="Standard" style:next-style-name="Standard" style:class="index">
      <style:paragraph-properties fo:margin-left="1.693cm" fo:margin-right="0cm" fo:text-indent="0cm" style:auto-text-indent="false"/>
    </style:style>
    <style:style style:name="Contents_20_6" style:display-name="Contents 6" style:family="paragraph" style:parent-style-name="Standard" style:next-style-name="Standard" style:class="index">
      <style:paragraph-properties fo:margin-left="2.117cm" fo:margin-right="0cm" fo:text-indent="0cm" style:auto-text-indent="false"/>
    </style:style>
    <style:style style:name="Contents_20_7" style:display-name="Contents 7" style:family="paragraph" style:parent-style-name="Standard" style:next-style-name="Standard" style:class="index">
      <style:paragraph-properties fo:margin-left="2.54cm" fo:margin-right="0cm" fo:text-indent="0cm" style:auto-text-indent="false"/>
    </style:style>
    <style:style style:name="Contents_20_8" style:display-name="Contents 8" style:family="paragraph" style:parent-style-name="Standard" style:next-style-name="Standard" style:class="index">
      <style:paragraph-properties fo:margin-left="2.963cm" fo:margin-right="0cm" fo:text-indent="0cm" style:auto-text-indent="false"/>
    </style:style>
    <style:style style:name="Contents_20_9" style:display-name="Contents 9" style:family="paragraph" style:parent-style-name="Standard" style:next-style-name="Standard" style:class="index">
      <style:paragraph-properties fo:margin-left="3.387cm" fo:margin-right="0cm" fo:text-indent="0cm" style:auto-text-indent="false"/>
    </style:style>
    <style:style style:name="Corpo_20_del_20_testo_20_31" style:display-name="Corpo del testo 31" style:family="paragraph" style:parent-style-name="Standard">
      <style:paragraph-properties style:line-height-at-least="0.529cm" fo:text-align="justify" style:justify-single-word="false" fo:hyphenation-ladder-count="no-limit"/>
      <style:text-properties style:font-size-complex="10pt" fo:hyphenate="false" fo:hyphenation-remain-char-count="2" fo:hyphenation-push-char-count="2"/>
    </style:style>
    <style:style style:name="Standard_20__28_user_29_" style:display-name="Standard (user)"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Corpo_20_del_20_testo_20_21" style:display-name="Corpo del testo 21" style:family="paragraph" style:parent-style-name="Standard">
      <style:paragraph-properties fo:hyphenation-ladder-count="no-limit"/>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font-weight-complex="bold" fo:hyphenate="false" fo:hyphenation-remain-char-count="2" fo:hyphenation-push-char-count="2"/>
    </style:style>
    <style:style style:name="elenco-western" style:family="paragraph" style:parent-style-name="Standard">
      <style:paragraph-properties fo:margin-top="0.494cm" fo:margin-bottom="0cm" loext:contextual-spacing="false" fo:text-align="justify" style:justify-single-word="false"/>
      <style:text-properties style:font-name="Arial Narrow" fo:font-family="'Arial Narrow'" style:font-family-generic="swiss"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style:style>
    <style:style style:name="xl22" style:family="paragraph" style:parent-style-name="Standard">
      <style:paragraph-properties fo:margin-top="0.494cm" fo:margin-bottom="0.494cm" loext:contextual-spacing="false"/>
      <style:text-properties style:font-name="Arial" fo:font-family="Arial" style:font-family-generic="swiss" style:font-pitch="variable" style:font-name-asian="Arial Unicode MS" style:font-family-asian="'Arial Unicode MS'" style:font-family-generic-asian="swiss" style:font-pitch-asian="variable" style:font-name-complex="Arial" style:font-family-complex="Arial" style:font-family-generic-complex="swiss" style:font-pitch-complex="variable"/>
    </style:style>
    <style:style style:name="xl24" style:family="paragraph" style:parent-style-name="Standard">
      <style:paragraph-properties fo:margin-top="0.494cm" fo:margin-bottom="0.494cm" loext:contextual-spacing="false" fo:padding="0cm" fo:border-left="none" fo:border-right="0.51pt solid #000000"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5" style:family="paragraph" style:parent-style-name="Standard">
      <style:paragraph-properties fo:margin-top="0.494cm" fo:margin-bottom="0.494cm" loext:contextual-spacing="false"/>
      <style:text-properties style:font-name="Tahoma" fo:font-family="Tahoma" style:font-family-generic="swiss" style:font-pitch="variable" style:font-name-asian="Arial Unicode MS" style:font-family-asian="'Arial Unicode MS'" style:font-family-generic-asian="swiss" style:font-pitch-asian="variable" style:font-name-complex="Tahoma" style:font-family-complex="Tahoma" style:font-family-generic-complex="swiss" style:font-pitch-complex="variable"/>
    </style:style>
    <style:style style:name="xl26" style:family="paragraph" style:parent-style-name="Standard">
      <style:paragraph-properties fo:margin-top="0.494cm" fo:margin-bottom="0.494cm" loext:contextual-spacing="false" fo:padding="0cm" fo:border="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7" style:family="paragraph" style:parent-style-name="Standard">
      <style:paragraph-properties fo:margin-top="0.494cm" fo:margin-bottom="0.494cm" loext:contextual-spacing="false" fo:padding="0cm" fo:border-left="0.51pt solid #000000" fo:border-right="0.51pt solid #000000" fo:border-top="0.51pt solid #000000" fo:border-bottom="none"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8"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0pt"/>
    </style:style>
    <style:style style:name="xl29"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style:font-name-asian="Arial Unicode MS" style:font-family-asian="'Arial Unicode MS'" style:font-family-generic-asian="swiss" style:font-pitch-asian="variable" style:font-name-complex="Tahoma" style:font-family-complex="Tahoma" style:font-family-generic-complex="swiss" style:font-pitch-complex="variable"/>
    </style:style>
    <style:style style:name="xl30" style:family="paragraph" style:parent-style-name="Standard">
      <style:paragraph-properties fo:margin-top="0.494cm" fo:margin-bottom="0.494cm" loext:contextual-spacing="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1" style:family="paragraph" style:parent-style-name="Standard">
      <style:paragraph-properties fo:margin-top="0.494cm" fo:margin-bottom="0.494cm" loext:contextual-spacing="false" fo:padding="0cm" fo:border-left="0.51pt solid #000000" fo:border-right="0.51pt solid #000000" fo:border-top="none" fo:border-bottom="none"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2" style:family="paragraph" style:parent-style-name="Standard">
      <style:paragraph-properties fo:margin-top="0.494cm" fo:margin-bottom="0.494cm" loext:contextual-spacing="false"/>
      <style:text-properties style:font-name="Tahoma" fo:font-family="Tahoma" style:font-family-generic="swiss" style:font-pitch="variable" fo:font-weight="bold" style:font-name-asian="Arial Unicode MS" style:font-family-asian="'Arial Unicode MS'" style:font-family-generic-asian="swiss" style:font-pitch-asian="variable" style:font-weight-asian="bold" style:font-name-complex="Tahoma" style:font-family-complex="Tahoma" style:font-family-generic-complex="swiss" style:font-pitch-complex="variable" style:font-weight-complex="bold"/>
    </style:style>
    <style:style style:name="xl33"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4"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weight="bold" style:font-name-asian="Arial Unicode MS" style:font-family-asian="'Arial Unicode MS'" style:font-family-generic-asian="swiss" style:font-pitch-asian="variable" style:font-weight-asian="bold" style:font-name-complex="Tahoma" style:font-family-complex="Tahoma" style:font-family-generic-complex="swiss" style:font-pitch-complex="variable" style:font-weight-complex="bold"/>
    </style:style>
    <style:style style:name="xl35" style:family="paragraph" style:parent-style-name="Standard">
      <style:paragraph-properties fo:margin-top="0.494cm" fo:margin-bottom="0.494cm" loext:contextual-spacing="false" fo:text-align="end" style:justify-single-word="false" fo:padding="0cm" fo:border-left="none" fo:border-right="0.51pt solid #000000" fo:border-top="0.51pt solid #000000" fo:border-bottom="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6"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7"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0pt"/>
    </style:style>
    <style:style style:name="xl38" style:family="paragraph" style:parent-style-name="Standard">
      <style:paragraph-properties fo:margin-top="0.494cm" fo:margin-bottom="0.494cm" loext:contextual-spacing="false" fo:text-align="center" style:justify-single-word="false" fo:padding="0cm" fo:border="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9" style:family="paragraph" style:parent-style-name="Standard">
      <style:paragraph-properties fo:margin-top="0.494cm" fo:margin-bottom="0.494cm" loext:contextual-spacing="false" fo:text-align="center" style:justify-single-word="false" fo:padding="0cm" fo:border-left="none" fo:border-right="none"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40" style:family="paragraph" style:parent-style-name="Standard">
      <style:paragraph-properties fo:margin-top="0.494cm" fo:margin-bottom="0.494cm" loext:contextual-spacing="false" fo:text-align="center" style:justify-single-word="false" fo:padding="0cm" fo:border-left="none" fo:border-right="0.51pt solid #000000"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41" style:family="paragraph" style:parent-style-name="Standard">
      <style:paragraph-properties fo:margin-top="0.494cm" fo:margin-bottom="0.494cm" loext:contextual-spacing="false" fo:text-align="center" style:justify-single-word="false" fo:padding="0cm" fo:border-left="0.51pt solid #000000" fo:border-right="none"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text-justify" style:family="paragraph" style:parent-style-name="Standard">
      <style:paragraph-properties fo:margin-top="0.212cm" fo:margin-bottom="0.212cm" loext:contextual-spacing="false" style:line-height-at-least="0.529cm"/>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estern1"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western21"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Livello_20_41" style:display-name="Livello 41" style:family="paragraph" style:parent-style-name="Text_20_body">
      <style:paragraph-properties fo:text-align="start" style:justify-single-word="false" style:text-autospace="ideograph-alpha"/>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Table_20_Paragraph" style:display-name="Table Paragraph" style:family="paragraph" style:parent-style-name="Standard">
      <style:paragraph-properties fo:orphans="0" fo:widows="0"/>
      <style:text-properties style:font-name="Calibri1" fo:font-family="Calibri" style:font-family-generic="swiss" style:font-pitch="variable" fo:font-size="11pt" fo:language="en" fo:country="US"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1pt"/>
    </style:style>
    <style:style style:name="centrato" style:family="paragraph" style:parent-style-name="Standard">
      <style:paragraph-properties fo:margin-top="0.494cm" fo:margin-bottom="0.494cm" loext: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Index_20_Heading" style:display-name="Index Heading" style:family="paragraph" style:parent-style-name="Heading" style:class="index"/>
    <style:style style:name="Contents_20_Heading" style:display-name="Contents Heading" style:family="paragraph" style:parent-style-name="Heading" style:class="index">
      <style:paragraph-properties style:shadow="none" style:writing-mode="lr-tb"/>
      <style:text-properties fo:color="#ff00ff"/>
    </style:style>
    <style:style style:name="Title" style:family="paragraph" style:parent-style-name="Heading" style:class="chapter"/>
    <style:style style:name="Quotations" style:family="paragraph" style:parent-style-name="Standard" style:class="html"/>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fo:margin-top="0.176cm" fo:margin-bottom="0.176cm" loext:contextual-spacing="false"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fo:margin-top="0.176cm" fo:margin-bottom="0.176cm" loext:contextual-spacing="false" fo:keep-with-next="always"/>
      <style:text-properties fo:font-size="18pt" fo:font-weight="bold" style:font-size-asian="18pt" style:font-weight-asian="bold"/>
    </style:style>
    <style:style style:name="H3" style:family="paragraph" style:parent-style-name="Standard" style:default-outline-level="4" style:list-style-name="">
      <style:paragraph-properties fo:margin-top="0.176cm" fo:margin-bottom="0.176cm" loext:contextual-spacing="false" fo:keep-with-next="always"/>
      <style:text-properties fo:font-size="14pt" fo:font-weight="bold" style:font-size-asian="14pt" style:font-weight-asian="bold"/>
    </style:style>
    <style:style style:name="H4" style:family="paragraph" style:parent-style-name="Standard" style:default-outline-level="5" style:list-style-name="">
      <style:paragraph-properties fo:margin-top="0.176cm" fo:margin-bottom="0.176cm" loext:contextual-spacing="false" fo:keep-with-next="always"/>
      <style:text-properties fo:font-size="12pt" fo:font-weight="bold" style:font-size-asian="12pt" style:font-weight-asian="bold"/>
    </style:style>
    <style:style style:name="H5" style:family="paragraph" style:parent-style-name="Standard" style:default-outline-level="6" style:list-style-name="">
      <style:paragraph-properties fo:margin-top="0.176cm" fo:margin-bottom="0.176cm" loext:contextual-spacing="false" fo:keep-with-next="always"/>
      <style:text-properties fo:font-size="10pt" fo:font-weight="bold" style:font-size-asian="10pt" style:font-weight-asian="bold"/>
    </style:style>
    <style:style style:name="H6" style:family="paragraph" style:parent-style-name="Standard" style:default-outline-level="7" style:list-style-name="">
      <style:paragraph-properties fo:margin-top="0.176cm" fo:margin-bottom="0.176cm" loext:contextual-spacing="false"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loext:contextual-spacing="false" fo:text-indent="0cm" style:auto-text-indent="false"/>
    </style:style>
    <style:style style:name="Preformatted" style:family="paragraph" style:parent-style-name="Standard" style:default-outline-level="">
      <style:paragraph-properties fo:margin-top="0cm" fo:margin-bottom="0cm" loext: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style>
    <style:style style:name="z-Bottom_20_of_20_Form" style:display-name="z-Bottom of Form" style:family="paragraph" style:default-outline-level="">
      <style:paragraph-properties fo:text-align="center" style:justify-single-word="false" fo:orphans="2" fo:widows="2" style:border-line-width-top="0.009cm 0.009cm 0.009cm" fo:padding="0cm" fo:border-left="none" fo:border-right="none" fo:border-top="0.74pt double #000001" fo:border-bottom="none" style:writing-mode="lr-tb"/>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z-Top_20_of_20_Form" style:display-name="z-Top of Form" style:family="paragraph" style:default-outline-level="">
      <style:paragraph-properties fo:text-align="center" style:justify-single-word="false" fo:orphans="2" fo:widows="2" style:border-line-width-bottom="0.009cm 0.009cm 0.009cm" fo:padding="0cm" fo:border-left="none" fo:border-right="none" fo:border-top="none" fo:border-bottom="0.74pt double #000001" style:writing-mode="lr-tb"/>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Illustration" style:family="paragraph" style:parent-style-name="Caption" style:class="extra"/>
    <style:style style:name="normal" style:family="paragraph" style:default-outline-level="">
      <style:paragraph-properties fo:text-align="start" style:justify-single-word="false" fo:orphans="2" fo:widows="2" style:writing-mode="lr-tb"/>
    </style:style>
    <style:style style:name="xl44" style:family="paragraph" style:parent-style-name="Standard">
      <style:paragraph-properties fo:margin-top="0.494cm" fo:margin-bottom="0.494cm" loext:contextual-spacing="false"/>
      <style:text-properties style:font-name="Arial Unicode MS" fo:font-family="'Arial Unicode MS'" style:font-family-generic="swiss"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fo:font-size="10pt" style:font-size-asian="10pt" style:font-name-complex="Times New Roman" style:font-family-complex="'Times New Roman'" style:font-family-generic-complex="roman" style:font-pitch-complex="variable" style:font-size-complex="11pt"/>
    </style:style>
    <style:style style:name="WW8Num2z1" style:family="text">
      <style:text-properties style:font-name="OpenSymbol" fo:font-family="OpenSymbol, 'Arial Unicode MS'" style:font-pitch="variable" style:font-name-complex="Times New Roman" style:font-family-complex="'Times New Roman'" style:font-family-generic-complex="roman" style:font-pitch-complex="variable"/>
    </style:style>
    <style:style style:name="WW8Num3z0" style:family="text">
      <style:text-properties style:font-name="Verdana" fo:font-family="Verdana" style:font-family-generic="swiss" style:font-pitch="variable" fo:font-size="10pt" style:font-size-asian="10pt" style:font-name-complex="Verdana" style:font-family-complex="Verdana" style:font-family-generic-complex="swiss" style:font-pitch-complex="variable" style:font-size-complex="11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fo:font-size="10pt" style:font-size-asian="10pt" style:font-name-complex="Wingdings" style:font-family-complex="Wingdings" style:font-pitch-complex="variable" style:font-charset-complex="x-symbol" style:font-size-complex="10pt"/>
    </style:style>
    <style:style style:name="WW8Num6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2pt"/>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name-complex="Wingdings" style:font-family-complex="Wingdings" style:font-pitch-complex="variable" style:font-charset-complex="x-symbol"/>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fo:color="#ff0000" style:font-name="Wingdings" fo:font-family="Wingdings" style:font-pitch="variable" style:font-charset="x-symbol" fo:font-size="10pt" style:font-name-asian="Times New Roman" style:font-family-asian="'Times New Roman'" style:font-family-generic-asian="roman" style:font-pitch-asian="variable" style:font-size-asian="10pt" style:language-asian="it" style:country-asian="IT" style:font-name-complex="Symbol" style:font-family-complex="Symbol" style:font-family-generic-complex="roman" style:font-pitch-complex="variable" style:font-size-complex="10pt"/>
    </style:style>
    <style:style style:name="WW8Num15z0" style:family="text"/>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7z0" style:family="text"/>
    <style:style style:name="WW8Num18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0pt"/>
    </style:style>
    <style:style style:name="WW8Num19z0" style:family="text">
      <style:text-properties fo:color="#000000"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language-asian="it" style:country-asian="IT" style:font-name-complex="Times New Roman" style:font-family-complex="'Times New Roman'" style:font-family-generic-complex="roman" style:font-pitch-complex="variable" style:font-size-complex="11pt"/>
    </style:style>
    <style:style style:name="WW8Num20z0" style:family="text"/>
    <style:style style:name="WW8Num20z1" style:family="text">
      <style:text-properties fo:font-size="11pt" fo:font-weight="bold" style:font-size-asian="11pt" style:font-weight-asian="bold" style:font-weight-complex="bold"/>
    </style:style>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8Num7z1" style:family="text">
      <style:text-properties style:font-name="Courier New1" fo:font-family="'Courier New'" style:font-family-generic="modern" style:font-name-complex="Courier New1" style:font-family-complex="'Courier New'" style:font-family-generic-complex="modern"/>
    </style:style>
    <style:style style:name="WW8Num7z2" style:family="text">
      <style:text-properties style:font-name="StarSymbol" fo:font-family="StarSymbol, 'Arial Unicode MS'" fo:font-size="9pt" style:font-size-asian="9pt" style:font-name-complex="Times New Roman" style:font-family-complex="'Times New Roman'" style:font-family-generic-complex="roman" style:font-pitch-complex="variable"/>
    </style:style>
    <style:style style:name="WW8Num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1" style:family="text">
      <style:text-properties style:font-name="Courier New1" fo:font-family="'Courier New'" style:font-family-generic="modern" style:font-name-complex="Courier New1"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7z1" style:family="text">
      <style:text-properties style:font-name="Courier New1" fo:font-family="'Courier New'" style:font-family-generic="modern" style:font-name-complex="Courier New1"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1" style:family="text">
      <style:text-properties style:font-name="Courier New1" fo:font-family="'Courier New'" style:font-family-generic="modern" style:font-name-complex="Courier New1" style:font-family-complex="'Courier New'" style:font-family-generic-complex="modern"/>
    </style:style>
    <style:style style:name="WW8Num2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z1" style:family="text">
      <style:text-properties style:font-name="Courier New1" fo:font-family="'Courier New'" style:font-family-generic="modern" style:font-name-complex="Courier New1"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1" style:family="text">
      <style:text-properties style:font-name="Courier New1" fo:font-family="'Courier New'" style:font-family-generic="modern" style:font-name-complex="Courier New1"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31z1" style:family="text">
      <style:text-properties style:font-name="Courier New1" fo:font-family="'Courier New'" style:font-family-generic="modern" style:font-name-complex="Courier New1"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3z1" style:family="text">
      <style:text-properties style:font-name="Courier New1" fo:font-family="'Courier New'" style:font-family-generic="modern" style:font-name-complex="Courier New1" style:font-family-complex="'Courier New'" style:font-family-generic-complex="modern"/>
    </style:style>
    <style:style style:name="WW8Num3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1" style:family="text">
      <style:text-properties style:font-name="Courier New1" fo:font-family="'Courier New'" style:font-family-generic="modern" style:font-name-complex="Courier New1" style:font-family-complex="'Courier New'" style:font-family-generic-complex="modern"/>
    </style:style>
    <style:style style:name="WW8Num3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6z1" style:family="text">
      <style:text-properties style:font-name="Courier New1" fo:font-family="'Courier New'" style:font-family-generic="modern" style:font-name-complex="Courier New1" style:font-family-complex="'Courier New'" style:font-family-generic-complex="modern"/>
    </style:style>
    <style:style style:name="WW8Num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7z1" style:family="text">
      <style:text-properties style:font-name="Courier New1" fo:font-family="'Courier New'" style:font-family-generic="modern" style:font-name-complex="Courier New1" style:font-family-complex="'Courier New'" style:font-family-generic-complex="modern"/>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1" style:family="text">
      <style:text-properties fo:font-size="14pt" style:font-size-asian="14pt"/>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4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44z1" style:family="text">
      <style:text-properties style:font-name="Courier New1" fo:font-family="'Courier New'" style:font-family-generic="modern" style:font-name-complex="Courier New1" style:font-family-complex="'Courier New'" style:font-family-generic-complex="modern"/>
    </style:style>
    <style:style style:name="WW8Num44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45z0" style:family="text">
      <style:text-properties style:font-name="Courier" fo:font-family="Courier, 'Courier New'" style:font-family-generic="modern"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5z1" style:family="text">
      <style:text-properties style:font-name="Courier New1" fo:font-family="'Courier New'" style:font-family-generic="modern" style:font-name-complex="Courier New1" style:font-family-complex="'Courier New'" style:font-family-generic-complex="modern"/>
    </style:style>
    <style:style style:name="WW8Num4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8z1" style:family="text">
      <style:text-properties style:font-name="Courier New1" fo:font-family="'Courier New'" style:font-family-generic="modern" style:font-name-complex="Courier New1" style:font-family-complex="'Courier New'" style:font-family-generic-complex="modern"/>
    </style:style>
    <style:style style:name="WW8Num4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1" style:family="text">
      <style:text-properties style:font-name="Times New Roman" fo:font-family="'Times New Roman'" style:font-family-generic="roman" style:font-pitch="variable" fo:font-style="normal" fo:font-weight="bold" style:font-style-asian="normal" style:font-weight-asian="bold" style:font-name-complex="Times New Roman" style:font-family-complex="'Times New Roman'" style:font-family-generic-complex="roman" style:font-pitch-complex="variable"/>
    </style:style>
    <style:style style:name="WW8Num5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1z1" style:family="text">
      <style:text-properties style:font-name="Courier New1" fo:font-family="'Courier New'" style:font-family-generic="modern" style:font-name-complex="Courier New1" style:font-family-complex="'Courier New'" style:font-family-generic-complex="modern"/>
    </style:style>
    <style:style style:name="WW8Num5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5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style>
    <style:style style:name="WW8Num55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5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5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6z1" style:family="text">
      <style:text-properties style:font-name="Courier New1" fo:font-family="'Courier New'" style:font-family-generic="modern" style:font-name-complex="Courier New1" style:font-family-complex="'Courier New'" style:font-family-generic-complex="modern"/>
    </style:style>
    <style:style style:name="WW8Num5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7z1" style:family="text">
      <style:text-properties style:font-name="Courier New1" fo:font-family="'Courier New'" style:font-family-generic="modern" style:font-name-complex="Courier New1" style:font-family-complex="'Courier New'" style:font-family-generic-complex="modern"/>
    </style:style>
    <style:style style:name="WW8Num5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9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59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0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style>
    <style:style style:name="WW8Num60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6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6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2z1" style:family="text">
      <style:text-properties style:font-name="Courier New1" fo:font-family="'Courier New'" style:font-family-generic="modern" style:font-name-complex="Courier New1" style:font-family-complex="'Courier New'" style:font-family-generic-complex="modern"/>
    </style:style>
    <style:style style:name="WW8Num6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5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6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66z1" style:family="text">
      <style:text-properties style:font-name="Courier New1" fo:font-family="'Courier New'" style:font-family-generic="modern" style:font-name-complex="Courier New1" style:font-family-complex="'Courier New'" style:font-family-generic-complex="modern"/>
    </style:style>
    <style:style style:name="WW8Num66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6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7z1" style:family="text">
      <style:text-properties style:font-name="Courier New1" fo:font-family="'Courier New'" style:font-family-generic="modern" style:font-name-complex="Courier New1" style:font-family-complex="'Courier New'" style:font-family-generic-complex="modern"/>
    </style:style>
    <style:style style:name="WW8Num6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1" style:family="text">
      <style:text-properties style:font-name="Courier New1" fo:font-family="'Courier New'" style:font-family-generic="modern" style:font-name-complex="Courier New1" style:font-family-complex="'Courier New'" style:font-family-generic-complex="modern"/>
    </style:style>
    <style:style style:name="WW8Num6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0z1" style:family="text">
      <style:text-properties style:font-name="Courier New1" fo:font-family="'Courier New'" style:font-family-generic="modern" style:font-name-complex="Courier New1" style:font-family-complex="'Courier New'" style:font-family-generic-complex="modern"/>
    </style:style>
    <style:style style:name="WW8Num7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2z1" style:family="text">
      <style:text-properties style:font-name="Courier New1" fo:font-family="'Courier New'" style:font-family-generic="modern" style:font-name-complex="Courier New1" style:font-family-complex="'Courier New'" style:font-family-generic-complex="modern"/>
    </style:style>
    <style:style style:name="WW8Num7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3z0" style:family="text">
      <style:text-properties fo:font-weight="bold" style:font-weight-asian="bold"/>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WW8Num5z1" style:family="text">
      <style:text-properties style:font-name="Courier New1" fo:font-family="'Courier New'" style:font-family-generic="modern" style:font-name-complex="Courier New1"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1" style:family="text">
      <style:text-properties style:font-name="Courier New1" fo:font-family="'Courier New'" style:font-family-generic="modern" style:font-name-complex="Courier New1"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4" style:family="text">
      <style:text-properties style:font-name="Courier New1" fo:font-family="'Courier New'" style:font-family-generic="modern" style:font-name-complex="Courier New1" style:font-family-complex="'Courier New'" style:font-family-generic-complex="modern"/>
    </style:style>
    <style:style style:name="WW8Num14z1" style:family="text">
      <style:text-properties style:font-name="Courier New1" fo:font-family="'Courier New'" style:font-family-generic="modern" fo:font-size="10pt" style:font-size-asian="10pt" style:font-name-complex="Courier New1" style:font-family-complex="'Courier New'" style:font-family-generic-complex="modern" style:font-size-complex="10pt"/>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font-size-complex="10pt"/>
    </style:style>
    <style:style style:name="WW8Num15z1" style:family="text">
      <style:text-properties style:font-name="Courier New1" fo:font-family="'Courier New'" style:font-family-generic="modern" style:font-name-complex="Courier New1"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1" style:family="text">
      <style:text-properties style:font-name="Courier New1" fo:font-family="'Courier New'" style:font-family-generic="modern" style:font-name-complex="Courier New1"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1" style:family="text">
      <style:text-properties style:font-name="Courier New1" fo:font-family="'Courier New'" style:font-family-generic="modern" style:font-name-complex="Courier New1" style:font-family-complex="'Courier New'" style:font-family-generic-complex="modern"/>
    </style:style>
    <style:style style:name="WW8Num2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1" style:family="text">
      <style:text-properties style:font-name="Courier New1" fo:font-family="'Courier New'" style:font-family-generic="modern" style:font-name-complex="Courier New1"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7z1" style:family="text">
      <style:text-properties style:font-name="Courier New1" fo:font-family="'Courier New'" style:font-family-generic="modern" style:font-name-complex="Courier New1"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8z1" style:family="text">
      <style:text-properties style:font-name="Courier New1" fo:font-family="'Courier New'" style:font-family-generic="modern" style:font-name-complex="Courier New1"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1" style:family="text">
      <style:text-properties style:font-name="Courier New1" fo:font-family="'Courier New'" style:font-family-generic="modern" style:font-name-complex="Courier New1" style:font-family-complex="'Courier New'" style:font-family-generic-complex="modern"/>
    </style:style>
    <style:style style:name="WW8Num3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text-properties fo:color="#000000"/>
    </style:style>
    <style:style style:name="WW8Num4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3z1" style:family="text">
      <style:text-properties style:font-name="Courier New1" fo:font-family="'Courier New'" style:font-family-generic="modern" style:font-name-complex="Courier New1" style:font-family-complex="'Courier New'" style:font-family-generic-complex="modern"/>
    </style:style>
    <style:style style:name="WW8Num4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Titolo_20_1_20_Carattere" style:display-name="Titolo 1 Carattere" style:family="text">
      <style:text-properties style:font-name="Times New Roman" fo:font-family="'Times New Roman'" style:font-family-generic="roman" style:font-pitch="variable" fo:font-size="7pt" fo:font-weight="bold" style:font-name-asian="Times New Roman" style:font-family-asian="'Times New Roman'" style:font-family-generic-asian="roman" style:font-pitch-asian="variable" style:font-size-asian="7pt" style:font-weight-asian="bold" style:font-name-complex="Times New Roman" style:font-family-complex="'Times New Roman'" style:font-family-generic-complex="roman" style:font-pitch-complex="variable" style:font-size-complex="12pt" style:font-weight-complex="bold"/>
    </style:style>
    <style:style style:name="Titolo_20_4_20_Carattere" style:display-name="Titolo 4 Carattere" style:family="text">
      <style:text-properties style:font-name="Arial" fo:font-family="Arial" style:font-family-generic="swiss" style:font-pitch="variable" fo:font-size="10pt" fo:font-weight="bold" style:font-name-asian="Times New Roman" style:font-family-asian="'Times New Roman'" style:font-family-generic-asian="roman" style:font-pitch-asian="variable" style:font-size-asian="10pt" style:font-weight-asian="bold" style:font-name-complex="Arial" style:font-family-complex="Arial" style:font-family-generic-complex="swiss" style:font-pitch-complex="variable" style:font-size-complex="10pt" style:font-weight-complex="bold"/>
    </style:style>
    <style:style style:name="Corpo_20_del_20_testo_20_Carattere" style:display-name="Corpo del testo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font-weight-complex="bold"/>
    </style:style>
    <style:style style:name="Titolo_20_Carattere" style:display-name="Titolo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font-weight-complex="bold"/>
    </style:style>
    <style:style style:name="Piè_20_di_20_pagina_20_Carattere" style:display-name="Piè di pagina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Intestazione_20_Carattere" style:display-name="Intestazione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Rientro_20_corpo_20_del_20_testo_20_3_20_Carattere" style:display-name="Rientro corpo del testo 3 Carattere" style:family="text">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8pt"/>
    </style:style>
    <style:style style:name="Internet_20_link" style:display-name="Internet link" style:family="text">
      <style:text-properties fo:color="#0000ff" style:text-underline-style="solid" style:text-underline-width="auto" style:text-underline-color="font-color"/>
    </style:style>
    <style:style style:name="Footnote_20_Symbol" style:display-name="Footnote Symbol" style:family="text">
      <style:text-properties style:text-position="super 58%"/>
    </style:style>
    <style:style style:name="Strong_20_Emphasis" style:display-name="Strong Emphasis" style:family="text" style:parent-style-name="Carattere_20_predefinito_20_paragrafo">
      <style:text-properties fo:font-weight="bold" style:font-weight-asian="bold" style:font-weight-complex="bold"/>
    </style:style>
    <style:style style:name="Visited_20_Internet_20_Link" style:display-name="Visited Internet Link" style:family="text" style:parent-style-name="Carattere_20_predefinito_20_paragrafo">
      <style:text-properties fo:color="#800080" style:text-underline-style="solid" style:text-underline-width="auto" style:text-underline-color="font-color"/>
    </style:style>
    <style:style style:name="highlightedsearchterm" style:family="text" style:parent-style-name="Carattere_20_predefinito_20_paragrafo"/>
    <style:style style:name="Strong_20_Emphasis_20__28_user_29_" style:display-name="Strong Emphasis (user)" style:family="text">
      <style:text-properties fo:font-weight="bold" style:font-weight-asian="bold" style:font-weight-complex="bold"/>
    </style:style>
    <style:style style:name="titolopdl" style:family="text" style:parent-style-name="Carattere_20_predefinito_20_paragrafo"/>
    <style:style style:name="rphighlightallclass_20_rphighlightsubjectclass" style:display-name="rphighlightallclass rphighlightsubjectclass" style:family="text" style:parent-style-name="Carattere_20_predefinito_20_paragrafo"/>
    <style:style style:name="_5f_o365c_5f_4_20_o365buttonlabel" style:display-name="_o365c_4 o365buttonlabel" style:family="text" style:parent-style-name="Carattere_20_predefinito_20_paragrafo"/>
    <style:style style:name="bidi_20_allowtextselection" style:display-name="bidi allowtextselection" style:family="text" style:parent-style-name="Carattere_20_predefinito_20_paragrafo"/>
    <style:style style:name="_5f_rp_5f_71_20__5f_rp_5f_51" style:display-name="_rp_71 _rp_51" style:family="text" style:parent-style-name="Carattere_20_predefinito_20_paragrafo"/>
    <style:style style:name="highlight" style:family="text" style:parent-style-name="Carattere_20_predefinito_20_paragrafo"/>
    <style:style style:name="apple-converted-space" style:family="text" style:parent-style-name="Carattere_20_predefinito_20_paragrafo"/>
    <style:style style:name="_5f_rp_5f_e1_20__5f_rp_5f_d1" style:display-name="_rp_e1 _rp_d1" style:family="text" style:parent-style-name="Carattere_20_predefinito_20_paragrafo"/>
    <style:style style:name="_5f_pe_5f_a_20__5f_pe_5f_i_20__5f_pe_5f_21_20_bidi_20__5f_pe_5f_b_20_allowtextselection" style:display-name="_pe_a _pe_i _pe_21 bidi _pe_b allowtextselection" style:family="text" style:parent-style-name="Carattere_20_predefinito_20_paragrafo"/>
    <style:style style:name="st1" style:family="text" style:parent-style-name="Carattere_20_predefinito_20_paragrafo"/>
    <style:style style:name="Emphasis" style:family="text" style:parent-style-name="Carattere_20_predefinito_20_paragrafo">
      <style:text-properties fo:font-style="italic" style:font-style-asian="italic" style:font-style-complex="italic"/>
    </style:style>
    <style:style style:name="Index_20_Link" style:display-name="Index Link" style:family="text"/>
    <style:style style:name="Numbering_20_Symbols" style:display-name="Numbering Symbols" style:family="text"/>
    <style:style style:name="Citation" style:family="text">
      <style:text-properties fo:font-style="italic" style:font-style-asian="italic" style:font-style-complex="italic"/>
    </style:style>
    <style:style style:name="Bullet_20_Symbols" style:display-name="Bullet Symbols" style:family="text">
      <style:text-properties style:font-name="OpenSymbol1" fo:font-family="OpenSymbol" style:font-charset="x-symbol" style:font-name-asian="OpenSymbol1" style:font-family-asian="OpenSymbol" style:font-charset-asian="x-symbol" style:font-name-complex="OpenSymbol1" style:font-family-complex="OpenSymbol" style:font-charset-complex="x-symbol"/>
    </style:style>
    <style:style style:name="Footnote_20_anchor" style:display-name="Footnote anchor" style:family="text">
      <style:text-properties style:text-position="super 58%"/>
    </style:style>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size-asian="10pt"/>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 fo:font-family="'Courier New'" style:font-family-generic="roman" style:font-pitch="variable" fo:font-size="10pt" fo:font-weight="bold" style:font-size-asian="10pt" style:font-weight-asian="bold"/>
    </style:style>
    <style:style style:name="Sample" style:family="text">
      <style:text-properties style:font-name="Courier New"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Car._20_predefinito_20_paragrafo" style:display-name="Car. predefinito paragrafo"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text:style-name="WW8Num1z7" style:num-suffix=".2" style:num-format="1">
        <style:list-level-properties text:list-level-position-and-space-mode="label-alignment">
          <style:list-level-label-alignment text:label-followed-by="listtab" text:list-tab-stop-position="1.27cm" fo:text-indent="-0.635cm" fo:margin-left="0.635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2" text:style-name="WW8Num1z1"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text:style-name="WW8Num1z2"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text:style-name="WW8Num1z3"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1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z6"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z7"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9" text:style-name="WW8Num1z8"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text:bullet-char="">
        <style:list-level-properties text:list-level-position-and-space-mode="label-alignment">
          <style:list-level-label-alignment text:label-followed-by="listtab" text:list-tab-stop-position="1.406cm" fo:text-indent="-0.635cm" fo:margin-left="1.406cm"/>
        </style:list-level-properties>
        <style:text-properties style:font-name="Symbol"/>
      </text:list-level-style-bullet>
      <text:list-level-style-bullet text:level="2" text:style-name="WW8Num2z1" text:bullet-char="◦">
        <style:list-level-properties text:list-level-position-and-space-mode="label-alignment">
          <style:list-level-label-alignment text:label-followed-by="listtab" text:list-tab-stop-position="2.041cm" fo:text-indent="-0.635cm" fo:margin-left="2.041cm"/>
        </style:list-level-properties>
        <style:text-properties style:font-name="OpenSymbol"/>
      </text:list-level-style-bullet>
      <text:list-level-style-bullet text:level="3" text:style-name="WW8Num2z1" text:bullet-char="▪">
        <style:list-level-properties text:list-level-position-and-space-mode="label-alignment">
          <style:list-level-label-alignment text:label-followed-by="listtab" text:list-tab-stop-position="2.676cm" fo:text-indent="-0.635cm" fo:margin-left="2.676cm"/>
        </style:list-level-properties>
        <style:text-properties style:font-name="OpenSymbol"/>
      </text:list-level-style-bullet>
      <text:list-level-style-bullet text:level="4" text:style-name="WW8Num2z0" text:bullet-char="">
        <style:list-level-properties text:list-level-position-and-space-mode="label-alignment">
          <style:list-level-label-alignment text:label-followed-by="listtab" text:list-tab-stop-position="3.311cm" fo:text-indent="-0.635cm" fo:margin-left="3.311cm"/>
        </style:list-level-properties>
        <style:text-properties style:font-name="Symbol"/>
      </text:list-level-style-bullet>
      <text:list-level-style-bullet text:level="5" text:style-name="WW8Num2z1" text:bullet-char="◦">
        <style:list-level-properties text:list-level-position-and-space-mode="label-alignment">
          <style:list-level-label-alignment text:label-followed-by="listtab" text:list-tab-stop-position="3.946cm" fo:text-indent="-0.635cm" fo:margin-left="3.946cm"/>
        </style:list-level-properties>
        <style:text-properties style:font-name="OpenSymbol"/>
      </text:list-level-style-bullet>
      <text:list-level-style-bullet text:level="6" text:style-name="WW8Num2z1" text:bullet-char="▪">
        <style:list-level-properties text:list-level-position-and-space-mode="label-alignment">
          <style:list-level-label-alignment text:label-followed-by="listtab" text:list-tab-stop-position="4.581cm" fo:text-indent="-0.635cm" fo:margin-left="4.581cm"/>
        </style:list-level-properties>
        <style:text-properties style:font-name="OpenSymbol"/>
      </text:list-level-style-bullet>
      <text:list-level-style-bullet text:level="7" text:style-name="WW8Num2z0" text:bullet-char="">
        <style:list-level-properties text:list-level-position-and-space-mode="label-alignment">
          <style:list-level-label-alignment text:label-followed-by="listtab" text:list-tab-stop-position="5.216cm" fo:text-indent="-0.635cm" fo:margin-left="5.216cm"/>
        </style:list-level-properties>
        <style:text-properties style:font-name="Symbol"/>
      </text:list-level-style-bullet>
      <text:list-level-style-bullet text:level="8" text:style-name="WW8Num2z1" text:bullet-char="◦">
        <style:list-level-properties text:list-level-position-and-space-mode="label-alignment">
          <style:list-level-label-alignment text:label-followed-by="listtab" text:list-tab-stop-position="5.851cm" fo:text-indent="-0.635cm" fo:margin-left="5.851cm"/>
        </style:list-level-properties>
        <style:text-properties style:font-name="OpenSymbol"/>
      </text:list-level-style-bullet>
      <text:list-level-style-bullet text:level="9" text:style-name="WW8Num2z1" text:bullet-char="▪">
        <style:list-level-properties text:list-level-position-and-space-mode="label-alignment">
          <style:list-level-label-alignment text:label-followed-by="listtab" text:list-tab-stop-position="6.486cm" fo:text-indent="-0.635cm" fo:margin-left="6.486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3z1" style:num-format="1"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3z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3z3"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z4"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3z5"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3z6"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3z7"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3z8"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text:bullet-char="">
        <style:list-level-properties text:list-level-position-and-space-mode="label-alignment">
          <style:list-level-label-alignment text:label-followed-by="listtab" text:list-tab-stop-position="0.847cm" fo:text-indent="-0.635cm" fo:margin-left="0.84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8z1" style:num-format="1"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8z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8z3"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8z4"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8z5"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8z6"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8z7"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8z8"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text:bullet-char="">
        <style:list-level-properties text:list-level-position-and-space-mode="label-alignment">
          <style:list-level-label-alignment text:label-followed-by="listtab" fo:margin-left="0.501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prefix="M "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text:list-tab-stop-position="1.905cm" fo:text-indent="-0.762cm" fo:margin-left="1.397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text:list-tab-stop-position="6.985cm" fo:text-indent="-2.159cm" fo:margin-left="6.604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349cm" fo:text-indent="-0.714cm" fo:margin-left="1.34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text:bullet-char="-">
        <style:list-level-properties text:list-level-position-and-space-mode="label-alignment">
          <style:list-level-label-alignment text:label-followed-by="listtab" text:list-tab-stop-position="0.665cm" fo:text-indent="-0.635cm" fo:margin-left="0.66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style:num-format="1">
        <style:list-level-properties text:list-level-position-and-space-mode="label-alignment">
          <style:list-level-label-alignment text:label-followed-by="listtab" text:list-tab-stop-position="0.9cm" fo:text-indent="-0.9cm" fo:margin-left="0.9cm"/>
        </style:list-level-properties>
      </text:list-level-style-number>
      <text:list-level-style-number text:level="2" text:style-name="WW8Num20z1" style:num-format="1" text:display-levels="2">
        <style:list-level-properties text:list-level-position-and-space-mode="label-alignment">
          <style:list-level-label-alignment text:label-followed-by="listtab" text:list-tab-stop-position="0.917cm" fo:text-indent="-0.9cm" fo:margin-left="0.917cm"/>
        </style:list-level-properties>
      </text:list-level-style-number>
      <text:list-level-style-number text:level="3" text:style-name="WW8Num20z2" style:num-format="1" text:display-levels="3">
        <style:list-level-properties text:list-level-position-and-space-mode="label-alignment">
          <style:list-level-label-alignment text:label-followed-by="listtab" text:list-tab-stop-position="1.305cm" fo:text-indent="-1.27cm" fo:margin-left="1.305cm"/>
        </style:list-level-properties>
      </text:list-level-style-number>
      <text:list-level-style-number text:level="4" text:style-name="WW8Num20z3" style:num-format="1" text:display-levels="4">
        <style:list-level-properties text:list-level-position-and-space-mode="label-alignment">
          <style:list-level-label-alignment text:label-followed-by="listtab" text:list-tab-stop-position="1.323cm" fo:text-indent="-1.27cm" fo:margin-left="1.323cm"/>
        </style:list-level-properties>
      </text:list-level-style-number>
      <text:list-level-style-number text:level="5" text:style-name="WW8Num20z4" style:num-format="1" text:display-levels="5">
        <style:list-level-properties text:list-level-position-and-space-mode="label-alignment">
          <style:list-level-label-alignment text:label-followed-by="listtab" text:list-tab-stop-position="1.976cm" fo:text-indent="-1.905cm" fo:margin-left="1.976cm"/>
        </style:list-level-properties>
      </text:list-level-style-number>
      <text:list-level-style-number text:level="6" text:style-name="WW8Num20z5" style:num-format="1" text:display-levels="6">
        <style:list-level-properties text:list-level-position-and-space-mode="label-alignment">
          <style:list-level-label-alignment text:label-followed-by="listtab" text:list-tab-stop-position="1.993cm" fo:text-indent="-1.905cm" fo:margin-left="1.993cm"/>
        </style:list-level-properties>
      </text:list-level-style-number>
      <text:list-level-style-number text:level="7" text:style-name="WW8Num20z6" style:num-format="1" text:display-levels="7">
        <style:list-level-properties text:list-level-position-and-space-mode="label-alignment">
          <style:list-level-label-alignment text:label-followed-by="listtab" text:list-tab-stop-position="2.646cm" fo:text-indent="-2.54cm" fo:margin-left="2.646cm"/>
        </style:list-level-properties>
      </text:list-level-style-number>
      <text:list-level-style-number text:level="8" text:style-name="WW8Num20z7" style:num-format="1" text:display-levels="8">
        <style:list-level-properties text:list-level-position-and-space-mode="label-alignment">
          <style:list-level-label-alignment text:label-followed-by="listtab" text:list-tab-stop-position="2.663cm" fo:text-indent="-2.54cm" fo:margin-left="2.663cm"/>
        </style:list-level-properties>
      </text:list-level-style-number>
      <text:list-level-style-number text:level="9" text:style-name="WW8Num20z8" style:num-format="1" text:display-levels="9">
        <style:list-level-properties text:list-level-position-and-space-mode="label-alignment">
          <style:list-level-label-alignment text:label-followed-by="listtab" text:list-tab-stop-position="2.681cm" fo:text-indent="-2.54cm" fo:margin-left="2.6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一, 二, 三, ...">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loext:graphic-properties draw:fill="gradient" draw:fill-color="#ffff00" draw:fill-gradient-name="Deep_20_Orange" draw:opacity="50%"/>
      <style:paragraph-properties style:writing-mode="lr-tb"/>
    </style:style>
    <style:style style:name="MP3" style:family="paragraph" style:parent-style-name="Header">
      <style:paragraph-properties fo:padding-left="0cm" fo:padding-right="0cm" fo:padding-top="0cm" fo:padding-bottom="0.035cm" fo:border-left="none" fo:border-right="none" fo:border-top="none" fo:border-bottom="0.51pt solid #000000">
        <style:tab-stops>
          <style:tab-stop style:position="8.5cm" style:type="center"/>
          <style:tab-stop style:position="9.393cm"/>
          <style:tab-stop style:position="17cm" style:type="right"/>
        </style:tab-stops>
      </style:paragraph-properties>
      <style:text-properties fo:color="#ff3300"/>
    </style:style>
    <style:style style:name="MP4" style:family="paragraph">
      <loext:graphic-properties draw:fill="gradient" draw:fill-color="#ffff00" draw:fill-gradient-name="Deep_20_Orange"/>
      <style:paragraph-properties style:writing-mode="lr-tb"/>
    </style:style>
    <style:style style:name="MP5" style:family="paragraph" style:parent-style-name="Header">
      <style:paragraph-properties fo:padding-left="0cm" fo:padding-right="0cm" fo:padding-top="0cm" fo:padding-bottom="0.035cm" fo:border-left="none" fo:border-right="none" fo:border-top="none" fo:border-bottom="0.51pt solid #000000"/>
      <style:text-properties fo:color="#666600" officeooo:paragraph-rsid="0116a674"/>
    </style:style>
    <style:style style:name="MP6" style:family="paragraph" style:parent-style-name="Footer">
      <style:paragraph-properties fo:margin-left="0cm" fo:margin-right="0.635cm" fo:text-indent="0cm" style:auto-text-indent="false"/>
    </style:style>
    <style:style style:name="MP7" style:family="paragraph" style:parent-style-name="Header">
      <style:paragraph-properties fo:padding-left="0cm" fo:padding-right="0cm" fo:padding-top="0cm" fo:padding-bottom="0.035cm" fo:border-left="none" fo:border-right="none" fo:border-top="none" fo:border-bottom="0.51pt solid #000000"/>
      <style:text-properties fo:color="#ff3300"/>
    </style:style>
    <style:style style:name="MP8" style:family="paragraph" style:parent-style-name="Header" style:master-page-name="">
      <style:paragraph-properties style:page-number="auto" fo:padding="0cm" fo:border="none" style:shadow="none"/>
      <style:text-properties fo:color="#ff3300" fo:background-color="transparent"/>
    </style:style>
    <style:style style:name="MP9" style:family="paragraph" style:parent-style-name="Header">
      <style:paragraph-properties fo:padding="0cm" fo:border="none" style:shadow="none"/>
      <style:text-properties fo:font-size="9pt" style:font-size-asian="7.84999990463257pt" style:font-size-complex="9pt"/>
    </style:style>
    <style:style style:name="MP10" style:family="paragraph" style:parent-style-name="Footer">
      <style:paragraph-properties fo:margin-left="0cm" fo:margin-right="0.635cm" fo:text-indent="0cm" style:auto-text-indent="false" fo:padding="0cm" fo:border="none" style:shadow="#ffcc00 0.18cm 0.18cm" style:writing-mode="lr-tb"/>
    </style:style>
    <style:style style:name="MP11" style:family="paragraph">
      <loext:graphic-properties draw:fill="gradient" draw:fill-color="#ffcc00" draw:fill-gradient-name="Tango_20_Yellow"/>
      <style:paragraph-properties style:writing-mode="lr-tb"/>
    </style:style>
    <style:style style:name="MP12" style:family="paragraph">
      <loext:graphic-properties draw:fill="gradient" draw:fill-color="#a8a800" draw:fill-gradient-name="Deep_20_Orange"/>
      <style:paragraph-properties style:writing-mode="lr-tb"/>
    </style:style>
    <style:style style:name="MP13" style:family="paragraph" style:parent-style-name="Header">
      <style:paragraph-properties fo:padding-left="0cm" fo:padding-right="0cm" fo:padding-top="0cm" fo:padding-bottom="0.035cm" fo:border-left="none" fo:border-right="none" fo:border-top="none" fo:border-bottom="0.51pt solid #000000" style:shadow="none"/>
    </style:style>
    <style:style style:name="MP14" style:family="paragraph">
      <loext:graphic-properties draw:fill="solid" draw:fill-color="#cc99cc"/>
      <style:paragraph-properties style:writing-mode="lr-tb"/>
    </style:style>
    <style:style style:name="MP15" style:family="paragraph" style:parent-style-name="Header">
      <style:paragraph-properties style:shadow="#ffccff -0.18cm 0.18cm" style:writing-mode="lr-tb"/>
      <style:text-properties fo:color="#ff3300" fo:background-color="transparent"/>
    </style:style>
    <style:style style:name="MP16" style:family="paragraph" style:parent-style-name="Footer">
      <style:paragraph-properties fo:margin-left="0cm" fo:margin-right="0.635cm" fo:text-indent="0cm" style:auto-text-indent="false" style:shadow="#ffccff -0.18cm 0.18cm" style:writing-mode="lr-tb"/>
    </style:style>
    <style:style style:name="MP17" style:family="paragraph" style:parent-style-name="Header">
      <style:text-properties fo:color="#666600" fo:font-style="italic" fo:font-weight="bold" style:font-style-asian="italic" style:font-weight-asian="bold" style:font-style-complex="italic" style:font-weight-complex="bold"/>
    </style:style>
    <style:style style:name="MP18" style:family="paragraph" style:parent-style-name="Header">
      <style:paragraph-properties fo:padding-left="0cm" fo:padding-right="0cm" fo:padding-top="0cm" fo:padding-bottom="0.035cm" fo:border-left="none" fo:border-right="none" fo:border-top="none" fo:border-bottom="0.51pt solid #000000"/>
    </style:style>
    <style:style style:name="MP19" style:family="paragraph" style:parent-style-name="Footer">
      <style:paragraph-properties fo:text-align="center" style:justify-single-word="false"/>
      <style:text-properties officeooo:paragraph-rsid="043021ac"/>
    </style:style>
    <style:style style:name="MT1" style:family="text">
      <style:text-properties fo:font-size="11pt" style:font-size-asian="11pt"/>
    </style:style>
    <style:style style:name="MT2" style:family="text">
      <style:text-properties fo:font-size="11pt" fo:font-weight="normal" style:font-size-asian="11pt" style:font-weight-asian="normal" style:font-weight-complex="normal"/>
    </style:style>
    <style:style style:name="MT3" style:family="text">
      <style:text-properties fo:font-style="italic" fo:font-weight="bold" style:font-style-asian="italic" style:font-weight-asian="bold" style:font-style-complex="italic" style:font-weight-complex="bold"/>
    </style:style>
    <style:style style:name="MT4" style:family="text">
      <style:text-properties fo:font-style="italic" fo:font-weight="bold" officeooo:rsid="022ba999" style:font-style-asian="italic" style:font-weight-asian="bold" style:font-style-complex="italic" style:font-weight-complex="bold"/>
    </style:style>
    <style:style style:name="MT5" style:family="text">
      <style:text-properties fo:color="#ff3300" fo:font-style="italic" fo:font-weight="bold" style:font-style-asian="italic" style:font-weight-asian="bold" style:font-style-complex="italic" style:font-weight-complex="bold"/>
    </style:style>
    <style:style style:name="MT6" style:family="text">
      <style:text-properties fo:color="#ff3300" fo:font-style="italic" fo:font-weight="bold" officeooo:rsid="022ba999" style:font-style-asian="italic" style:font-weight-asian="bold" style:font-style-complex="italic" style:font-weight-complex="bold"/>
    </style:style>
    <style:style style:name="MT7" style:family="text">
      <style:text-properties fo:color="#ff3300" fo:font-style="italic" fo:font-weight="bold" officeooo:rsid="002cfa75" style:font-style-asian="italic" style:font-weight-asian="bold" style:font-style-complex="italic" style:font-weight-complex="bold"/>
    </style:style>
    <style:style style:name="MT8" style:family="text">
      <style:text-properties fo:font-size="10pt" fo:font-style="italic" style:font-size-asian="10pt" style:font-style-asian="italic" style:font-style-complex="italic"/>
    </style:style>
    <style:style style:name="MT9" style:family="text"/>
    <style:style style:name="MT10" style:family="text">
      <style:text-properties fo:font-style="italic" fo:font-weight="bold" officeooo:rsid="022e736a" style:font-style-asian="italic" style:font-weight-asian="bold" style:font-style-complex="italic" style:font-weight-complex="bold"/>
    </style:style>
    <style:style style:name="MT11" style:family="text">
      <style:text-properties fo:font-style="italic" fo:font-weight="bold" officeooo:rsid="002e8e0e" style:font-style-asian="italic" style:font-weight-asian="bold" style:font-style-complex="italic" style:font-weight-complex="bold"/>
    </style:style>
    <style:style style:name="MT12" style:family="text">
      <style:text-properties fo:font-style="italic" fo:font-weight="bold" officeooo:rsid="0220b31c" style:font-style-asian="italic" style:font-weight-asian="bold" style:font-style-complex="italic" style:font-weight-complex="bold"/>
    </style:style>
    <style:style style:name="MT13" style:family="text">
      <style:text-properties fo:font-size="10pt" fo:font-style="italic" style:font-size-asian="10pt" style:font-style-asian="italic" style:font-size-complex="10pt" style:font-style-complex="italic"/>
    </style:style>
    <style:style style:name="MT14" style:family="text">
      <style:text-properties fo:font-size="10pt" style:font-size-asian="10pt" style:font-size-complex="10pt"/>
    </style:style>
    <style:style style:name="MT15" style:family="text">
      <style:text-properties fo:font-size="9pt" style:font-size-asian="9pt" style:font-size-complex="9pt"/>
    </style:style>
    <style:style style:name="MT16" style:family="text">
      <style:text-properties fo:background-color="transparent" loext:char-shading-value="0"/>
    </style:style>
    <style:style style:name="MT17" style:family="text">
      <style:text-properties fo:font-style="italic" fo:font-weight="bold" officeooo:rsid="0226ec5e" style:font-style-asian="italic" style:font-weight-asian="bold" style:font-style-complex="italic" style:font-weight-complex="bold"/>
    </style:style>
    <style:style style:name="MT18" style:family="text">
      <style:text-properties fo:color="#ff3300" fo:font-style="italic" fo:font-weight="bold" officeooo:rsid="0226ec5e" style:font-style-asian="italic" style:font-weight-asian="bold" style:font-style-complex="italic" style:font-weight-complex="bold"/>
    </style:style>
    <style:style style:name="MT19" style:family="text">
      <style:text-properties fo:color="#ff3300"/>
    </style:style>
    <style:style style:name="MT20" style:family="text">
      <style:text-properties fo:font-size="10pt" fo:font-style="italic" fo:font-weight="normal" style:font-size-asian="10pt" style:font-style-asian="italic" style:font-weight-asian="normal" style:font-style-complex="italic" style:font-weight-complex="normal"/>
    </style:style>
    <style:style style:name="MT21" style:family="text">
      <style:text-properties fo:font-weight="normal" style:font-weight-asian="normal" style:font-weight-complex="normal"/>
    </style:style>
    <style:style style:name="MT22" style:family="text">
      <style:text-properties fo:font-size="10pt" fo:font-style="italic" fo:font-weight="normal" style:font-size-asian="10pt" style:font-style-asian="italic" style:font-weight-asian="normal" style:font-size-complex="10pt" style:font-style-complex="italic" style:font-weight-complex="normal"/>
    </style:style>
    <style:style style:name="MT23" style:family="text">
      <style:text-properties fo:color="#ff3300" officeooo:rsid="023da59e"/>
    </style:style>
    <style:style style:name="MT24" style:family="text">
      <style:text-properties fo:color="#ff3300" style:font-name="Times New Roman" fo:font-size="12pt" fo:language="it" fo:country="IT" fo:font-style="italic" fo:font-weight="bold" officeooo:rsid="0126a8bf" style:letter-kerning="true" style:font-name-asian="Times New Roman" style:font-size-asian="12pt" style:language-asian="zh" style:country-asian="CN" style:font-style-asian="italic" style:font-weight-asian="bold" style:font-name-complex="Times New Roman" style:font-size-complex="12pt" style:language-complex="ar" style:country-complex="SA" style:font-style-complex="italic" style:font-weight-complex="bold"/>
    </style:style>
    <style:style style:name="MT25" style:family="text">
      <style:text-properties fo:color="#ff3300" fo:font-style="italic" fo:font-weight="bold" officeooo:rsid="023da59e" style:font-style-asian="italic" style:font-weight-asian="bold" style:font-style-complex="italic" style:font-weight-complex="bold"/>
    </style:style>
    <style:style style:name="MT26" style:family="text">
      <style:text-properties style:use-window-font-color="true" fo:font-size="10pt" fo:font-style="italic" style:font-size-asian="10pt" style:font-style-asian="italic" style:font-style-complex="italic"/>
    </style:style>
    <style:style style:name="MT27" style:family="text">
      <style:text-properties style:use-window-font-color="true"/>
    </style:style>
    <style:style style:name="MT28" style:family="text">
      <style:text-properties style:use-window-font-color="true" fo:background-color="transparent" loext:char-shading-value="0"/>
    </style:style>
    <style:style style:name="M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Mfr2" style:family="graphic" style:parent-style-name="Frame">
      <style:graphic-properties style:wrap="dynamic" style:number-wrapped-paragraphs="no-limit" style:vertical-pos="from-top" style:vertical-rel="paragraph" style:horizontal-pos="from-left" style:horizontal-rel="paragraph" fo:padding="0.002cm" fo:border="none"/>
    </style:style>
    <style:style style:name="Mgr1"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2" style:family="graphic">
      <style:graphic-properties draw:stroke="solid" svg:stroke-width="0.026cm" svg:stroke-color="#000000" draw:stroke-linejoin="miter" draw:fill="gradient" draw:fill-color="#ffff00" draw:fill-gradient-name="Deep_20_Orange" draw:textarea-horizontal-align="left" draw:textarea-vertical-align="middle" draw:auto-grow-height="false" fo:min-height="0.178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3"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046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4" style:family="graphic">
      <style:graphic-properties draw:stroke="solid" svg:stroke-width="0.026cm" svg:stroke-color="#000000" draw:stroke-linejoin="miter" draw:fill="gradient" draw:fill-color="#ffcc00" draw:fill-gradient-name="Tango_20_Yellow" draw:textarea-horizontal-align="left" draw:textarea-vertical-align="middle" draw:auto-grow-height="false" fo:min-height="0.612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5" style:family="graphic">
      <style:graphic-properties draw:stroke="solid" svg:stroke-width="0.026cm" svg:stroke-color="#000000" draw:stroke-linejoin="miter" draw:fill="gradient" draw:fill-color="#a8a800" draw:fill-gradient-name="Deep_20_Orange"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6" style:family="graphic">
      <style:graphic-properties draw:stroke="solid" svg:stroke-width="0.026cm" svg:stroke-color="#000000" draw:stroke-linejoin="miter" draw:fill="solid" draw:fill-color="#cc99cc" draw:textarea-horizontal-align="left" draw:textarea-vertical-align="middle" draw:auto-grow-height="false" fo:min-height="0.196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7" style:family="graphic">
      <style:graphic-properties draw:stroke="solid" svg:stroke-width="0.026cm" svg:stroke-color="#000000" draw:stroke-linejoin="miter" draw:fill="solid" draw:fill-color="#cc99cc"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8" style:family="graphic">
      <style:graphic-properties draw:stroke="solid" svg:stroke-width="0.026cm" svg:stroke-color="#000000" draw:stroke-linejoin="miter" draw:fill="solid" draw:fill-color="#cc99cc" draw:textarea-horizontal-align="left" draw:textarea-vertical-align="middle" draw:auto-grow-height="false" fo:min-height="0.249cm" fo:min-width="0.046cm" fo:padding-top="0.229cm" fo:padding-bottom="0.229cm" fo:padding-left="0.441cm" fo:padding-right="0.441cm" fo:wrap-option="no-wrap" draw:shadow-color="#808080" style:run-through="background" style:vertical-pos="from-top" style:vertical-rel="paragraph" style:horizontal-pos="from-left" style:horizontal-rel="paragraph" draw:wrap-influence-on-position="once-concurrent" style:flow-with-text="false"/>
    </style:style>
    <style:style style:name="Mgr9"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208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501cm" fo:margin-bottom="1.251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487cm" fo:margin-left="0cm" fo:margin-right="0cm" fo:margin-bottom="0.388cm" style:dynamic-spacing="true"/>
      </style:header-style>
      <style:footer-style>
        <style:header-footer-properties fo:min-height="0.75cm" fo:margin-left="0cm" fo:margin-right="0cm" fo:margin-top="0.651cm" style:dynamic-spacing="true"/>
      </style:footer-style>
    </style:page-layout>
    <style:page-layout style:name="Mpm2">
      <style:page-layout-properties fo:page-width="21.001cm" fo:page-height="29.7cm" style:num-format="1" style:print-orientation="portrait" fo:margin-top="1.251cm" fo:margin-bottom="1.251cm" fo:margin-left="1.931cm" fo:margin-right="1.97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998cm" fo:margin-left="0cm" fo:margin-right="0cm" fo:margin-top="0.499cm" style:dynamic-spacing="false"/>
      </style:footer-style>
    </style:page-layout>
    <style:page-layout style:name="Mpm3">
      <style:page-layout-properties fo:page-width="21.001cm" fo:page-height="29.7cm" style:num-format="1" style:print-orientation="portrait" fo:margin-top="1.251cm" fo:margin-bottom="1.251cm" fo:margin-left="2cm" fo:margin-right="2.53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columns fo:column-count="1" fo:column-gap="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cm" fo:margin-left="0cm" fo:margin-right="0cm" fo:margin-top="0.651cm" style:dynamic-spacing="true"/>
      </style:footer-style>
    </style:page-layout>
    <style:page-layout style:name="Mpm4">
      <style:page-layout-properties fo:page-width="29.7cm" fo:page-height="21.001cm" style:num-format="1" style:print-orientation="landscape" fo:margin-top="1.251cm" fo:margin-bottom="1.251cm" fo:margin-left="2cm" fo:margin-right="2.501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1.02cm" fo:margin-left="0cm" fo:margin-right="0cm" fo:margin-top="0.921cm" style:dynamic-spacing="true"/>
      </style:footer-style>
    </style:page-layout>
    <style:page-layout style:name="Mpm5">
      <style:page-layout-properties fo:page-width="21.001cm" fo:page-height="29.7cm" style:num-format="1" style:print-orientation="portrait" fo:margin-top="1.251cm" fo:margin-bottom="1.251cm" fo:margin-left="2cm" fo:margin-right="2.26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cm" fo:margin-left="0cm" fo:margin-right="0cm" fo:margin-top="0.651cm" style:dynamic-spacing="true"/>
      </style:footer-style>
    </style:page-layout>
    <style:page-layout style:name="Mpm6">
      <style:page-layout-properties fo:page-width="29.7cm" fo:page-height="21.001cm" style:num-format="1" style:print-orientation="landscape" fo:margin-top="1.27cm" fo:margin-bottom="0.9cm" fo:margin-left="1.7cm" fo:margin-right="1.7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43cm" fo:margin-left="0cm" fo:margin-right="0cm" fo:margin-bottom="0.332cm" style:dynamic-spacing="true"/>
      </style:header-style>
      <style:footer-style>
        <style:header-footer-properties fo:min-height="0.801cm" fo:margin-left="0cm" fo:margin-right="0cm" fo:margin-top="0.702cm" style:dynamic-spacing="true"/>
      </style:footer-style>
    </style:page-layout>
    <style:page-layout style:name="Mpm7">
      <style:page-layout-properties fo:page-width="29.7cm" fo:page-height="21.001cm" style:num-format="1" style:print-orientation="landscape" fo:margin-top="1.27cm" fo:margin-bottom="1.27cm" fo:margin-left="2cm" fo:margin-right="2.501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1cm" fo:margin-left="0cm" fo:margin-right="0cm" fo:margin-top="0.901cm" style:dynamic-spacing="tru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none" style:adjustment="left" style:rel-width="25%" style:color="#000000"/>
      </style:page-layout-properties>
      <style:header-style/>
      <style:footer-style>
        <style:header-footer-properties fo:min-height="0cm" fo:margin-left="0cm" fo:margin-right="0cm" fo:margin-top="0.499cm"/>
      </style:footer-style>
    </style:page-layout>
    <style:page-layout style:name="Mpm10">
      <style:page-layout-properties fo:page-width="29.7cm" fo:page-height="21.001cm" style:num-format="1" style:print-orientation="landscape" fo:margin-top="2cm" fo:margin-bottom="2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image-width="0cm" draw:fill-image-height="0cm" style:footnote-max-height="0cm">
        <style:columns fo:column-count="1" fo:column-gap="0cm"/>
        <style:footnote-sep style:width="0.018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6cm" fo:margin-left="0cm" fo:margin-right="0cm" fo:margin-top="0.499cm" fo:background-color="transparent" style:dynamic-spacing="false" draw:fill="none" draw:fill-color="#729fcf"/>
      </style:footer-style>
    </style:page-layout>
  </office:automatic-styles>
  <office:master-styles>
    <style:master-page style:name="Standard" style:page-layout-name="Mpm1">
      <style:header>
        <text:p text:style-name="Header"/>
      </style:header>
      <style:footer>
        <text:p text:style-name="MP1"><draw:custom-shape text:anchor-type="char" draw:z-index="27" draw:style-name="Mgr1" draw:text-style-name="MP2" svg:width="1.271cm" svg:height="0.953cm" svg:x="7.93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 <text:s/></text:span></text:span><text:span text:style-name="Page_20_Number"><text:span text:style-name="MT2"><text:page-number text:select-page="current">1</text:page-number></text:span></text:span></text:p>
      </style:footer>
    </style:master-page>
    <style:master-page style:name="Converti_20_1" style:display-name="Converti 1" style:page-layout-name="Mpm2">
      <style:header>
        <text:p text:style-name="MP3"><text:span text:style-name="MT3">Comune di Castenaso<text:tab/> <text:s text:c="86"/>D.U.P. <text:s/>201</text:span><text:span text:style-name="MT4">8</text:span><text:span text:style-name="MT3">-2019</text:span><text:tab/></text:p>
      </style:header>
      <style:footer>
        <text:p text:style-name="MP1"><draw:custom-shape text:anchor-type="char" draw:z-index="26" draw:style-name="Mgr2" draw:text-style-name="MP4" svg:width="1.271cm" svg:height="0.953cm" svg:x="7.93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page-number text:select-page="current">0</text:page-number></text:p>
      </style:footer>
    </style:master-page>
    <style:master-page style:name="Converti_20_6" style:display-name="Converti 6" style:page-layout-name="Mpm3">
      <style:header>
        <text:p text:style-name="MP5"><text:span text:style-name="MT5">Comune di Castenaso<text:tab/> <text:s text:c="78"/>D.U.P. <text:s/>201</text:span><text:span text:style-name="MT6">8</text:span><text:span text:style-name="MT7">-</text:span><text:span text:style-name="MT5">2019</text:span></text:p>
      </style:header>
      <style:footer>
        <text:p text:style-name="MP6"><draw:frame draw:style-name="Mfr1" draw:name="Cornice7" text:anchor-type="char" svg:x="18.692cm" svg:y="0.002cm" svg:width="0.041cm" svg:height="0.474cm" draw:z-index="0"><draw:text-box><text:p text:style-name="Footer"/></draw:text-box></draw:frame><draw:custom-shape text:anchor-type="char" draw:z-index="6" draw:style-name="Mgr1" draw:text-style-name="MP2" svg:width="1.271cm" svg:height="0.953cm" svg:x="7.62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41"/></text:span><text:span text:style-name="Page_20_Number"><text:page-number text:select-page="current">0</text:page-number></text:span></text:p>
      </style:footer>
    </style:master-page>
    <style:master-page style:name="Converti_20_7" style:display-name="Converti 7" style:page-layout-name="Mpm4">
      <style:header>
        <text:p text:style-name="MP7"><text:span text:style-name="MT3">Comune di Castenaso<text:tab/> <text:s text:c="164"/>D.U.P. <text:s/>201</text:span><text:span text:style-name="MT10">8</text:span><text:span text:style-name="MT3">-201</text:span><text:span text:style-name="MT11">9</text:span></text:p>
      </style:header>
      <style:footer>
        <text:p text:style-name="MP6"><draw:frame draw:style-name="Mfr1" draw:name="Cornice8" text:anchor-type="char" svg:x="27.159cm" svg:y="0.002cm" svg:width="0.041cm" svg:height="0.474cm" draw:z-index="0"><draw:text-box><text:p text:style-name="Footer"/></draw:text-box></draw:frame><draw:custom-shape text:anchor-type="char" draw:z-index="2" draw:style-name="Mgr1" draw:text-style-name="MP2" svg:width="1.271cm" svg:height="0.953cm" svg:x="11.748cm" svg:y="-0.436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79"/></text:span><text:span text:style-name="Page_20_Number"><text:page-number text:select-page="current">0</text:page-number></text:span></text:p>
      </style:footer>
    </style:master-page>
    <style:master-page style:name="Converti_20_8" style:display-name="Converti 8" style:page-layout-name="Mpm5">
      <style:header>
        <text:p text:style-name="MP7"><text:span text:style-name="MT3">Comune di Castenaso <text:s text:c="87"/>D.U.P. <text:s/>201</text:span><text:span text:style-name="MT10">8</text:span><text:span text:style-name="MT3">-2019</text:span><text:tab/></text:p>
      </style:header>
      <style:footer>
        <text:p text:style-name="MP6"><draw:frame draw:style-name="Mfr1" draw:name="Cornice9" text:anchor-type="char" svg:x="18.692cm" svg:y="0.002cm" svg:width="0.041cm" svg:height="0.474cm" draw:z-index="0"><draw:text-box><text:p text:style-name="Footer"/></draw:text-box></draw:frame><draw:custom-shape text:anchor-type="char" draw:z-index="3" draw:style-name="Mgr3" draw:text-style-name="MP2" svg:width="1.588cm" svg:height="0.953cm" svg:x="7.303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39"/></text:span><text:span text:style-name="Page_20_Number"><text:page-number text:select-page="current">0</text:page-number></text:span></text:p>
      </style:footer>
    </style:master-page>
    <style:master-page style:name="Converti_20_9" style:display-name="Converti 9" style:page-layout-name="Mpm6">
      <style:header>
        <text:p text:style-name="MP8"><text:span text:style-name="MT3">Comune di Castenaso <text:s text:c="166"/>D.U.P. <text:s/>201</text:span><text:span text:style-name="MT12">8</text:span><text:span text:style-name="MT3">-2019</text:span><text:tab/></text:p>
        <text:p text:style-name="MP9"><draw:frame draw:style-name="Mfr2" draw:name="Cornice10" text:anchor-type="char" svg:x="26.252cm" svg:y="17.29cm" svg:width="0.041cm" svg:height="0.864cm" draw:z-index="0"><draw:text-box><text:p text:style-name="Footer"/></draw:text-box></draw:frame></text:p>
      </style:header>
      <style:footer>
        <text:p text:style-name="MP10"><draw:custom-shape text:anchor-type="char" draw:z-index="4" draw:style-name="Mgr4" draw:text-style-name="MP11" svg:width="1.588cm" svg:height="0.953cm" svg:x="12.065cm" svg:y="-0.471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3">Sezione Strategica</text:span></text:span><text:span text:style-name="Page_20_Number"><text:span text:style-name="MT14"> – SeS </text:span></text:span><text:span text:style-name="Page_20_Number"><text:span text:style-name="MT13">- indirizzi e obiettivi </text:span></text:span><text:span text:style-name="Page_20_Number"><text:span text:style-name="MT15"><text:s text:c="9"/></text:span></text:span><text:span text:style-name="Page_20_Number"><text:s text:c="50"/></text:span><text:span text:style-name="Page_20_Number"><text:span text:style-name="MT16"><text:page-number text:select-page="current">0</text:page-number></text:span></text:span></text:p>
      </style:footer>
    </style:master-page>
    <style:master-page style:name="Converti_20_15" style:display-name="Converti 15" style:page-layout-name="Mpm5">
      <style:header>
        <text:p text:style-name="MP7"><text:span text:style-name="MT3">Comune di Castenaso<text:tab/> <text:s text:c="85"/>D.U.P. <text:s/>201</text:span><text:span text:style-name="MT17">8-</text:span><text:span text:style-name="MT3">2019</text:span><text:tab/><text:tab/></text:p>
      </style:header>
      <style:footer>
        <text:p text:style-name="MP6"><draw:frame draw:style-name="Mfr1" draw:name="Cornice16" text:anchor-type="char" svg:x="18.692cm" svg:y="0.002cm" svg:width="0.041cm" svg:height="0.474cm" draw:z-index="0"><draw:text-box><text:p text:style-name="Footer"/></draw:text-box></draw:frame><draw:custom-shape text:anchor-type="char" draw:z-index="0" draw:style-name="Mgr5" draw:text-style-name="MP12" svg:width="1.588cm" svg:height="0.953cm" svg:x="7.62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41"/></text:span><text:span text:style-name="Page_20_Number"><text:page-number text:select-page="current">0</text:page-number></text:span></text:p>
      </style:footer>
    </style:master-page>
    <style:master-page style:name="Converti_20_16" style:display-name="Converti 16" style:page-layout-name="Mpm5">
      <style:header>
        <text:p text:style-name="MP13"><draw:custom-shape text:anchor-type="char" draw:z-index="28" draw:style-name="Mgr6" draw:text-style-name="MP14" svg:width="1.384cm" svg:height="0.98cm" svg:x="7.938cm" svg:y="26.337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MT5">Comune di Castenaso<text:tab/> <text:s text:c="85"/>D.U.P. <text:s/>201</text:span><text:span text:style-name="MT18">8</text:span><text:span text:style-name="MT5">-2019</text:span><text:span text:style-name="MT19"><text:tab/></text:span><text:tab/></text:p>
      </style:header>
      <style:footer>
        <text:p text:style-name="MP6"><draw:frame draw:style-name="Mfr1" draw:name="Cornice17" text:anchor-type="char" svg:x="18.692cm" svg:y="0.002cm" svg:width="0.041cm" svg:height="0.474cm" draw:z-index="0"><draw:text-box><text:p text:style-name="Footer"/></draw:text-box></draw:frame><text:span text:style-name="Page_20_Number"><text:span text:style-name="MT8">Sezione Operativa</text:span></text:span><text:span text:style-name="Page_20_Number"> - SeO <text:s text:c="42"/></text:span><text:span text:style-name="Page_20_Number"><text:page-number text:select-page="current">0</text:page-number></text:span></text:p>
      </style:footer>
    </style:master-page>
    <style:master-page style:name="Converti_20_17" style:display-name="Converti 17" style:page-layout-name="Mpm4">
      <style:header>
        <text:p text:style-name="MP15"><text:span text:style-name="MT3">Comune di Castenaso<text:tab/><text:tab/><text:tab/><text:tab/><text:tab/>D.U.P. <text:s/>201</text:span><text:span text:style-name="MT17">8</text:span><text:span text:style-name="MT3">-2019</text:span></text:p>
      </style:header>
      <style:footer>
        <text:p text:style-name="MP16"><draw:frame draw:style-name="Mfr1" draw:name="Cornice18" text:anchor-type="char" svg:x="27.159cm" svg:y="0.002cm" svg:width="0.041cm" svg:height="0.474cm" draw:z-index="0"><draw:text-box><text:p text:style-name="Footer"/></draw:text-box></draw:frame><draw:custom-shape text:anchor-type="char" draw:z-index="1" draw:style-name="Mgr7" draw:text-style-name="MP14" svg:width="1.588cm" svg:height="0.953cm" svg:x="11.748cm" svg:y="-0.436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20">Sezione Operativa</text:span></text:span><text:span text:style-name="Page_20_Number"><text:span text:style-name="MT21"> – SeO</text:span></text:span><text:span text:style-name="Page_20_Number"><text:span text:style-name="MT22"> - obiettivi</text:span></text:span><text:span text:style-name="Page_20_Number"><text:span text:style-name="MT21"> <text:s text:c="5"/></text:span></text:span><text:span text:style-name="Page_20_Number"><text:s text:c="59"/></text:span><text:span text:style-name="Page_20_Number"><text:page-number text:select-page="current">0</text:page-number></text:span></text:p>
      </style:footer>
    </style:master-page>
    <style:master-page style:name="Converti_20_18" style:display-name="Converti 18" style:page-layout-name="Mpm7">
      <style:header>
        <text:p text:style-name="MP17"><text:span text:style-name="MT19">Comune di Castenaso<text:tab/><text:tab/><text:tab/><text:tab/><text:tab/> <text:s text:c="6"/><text:tab/>D.U.P. <text:s/>201</text:span><text:span text:style-name="MT23">8</text:span><text:span text:style-name="MT19">-2019</text:span></text:p>
      </style:header>
      <style:footer>
        <text:p text:style-name="MP6"><draw:custom-shape text:anchor-type="paragraph" draw:z-index="7" draw:style-name="Mgr8" draw:text-style-name="MP14" svg:width="1.588cm" svg:height="1.059cm" svg:x="11.638cm" svg:y="-0.464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Operativa</text:span></text:span><text:span text:style-name="Page_20_Number"> - SeO <text:s text:c="79"/></text:span><text:span text:style-name="Page_20_Number"><text:page-number text:select-page="current">0</text:page-number></text:span></text:p>
      </style:footer>
    </style:master-page>
    <style:master-page style:name="Converti_20_21" style:display-name="Converti 21" style:page-layout-name="Mpm5">
      <style:header>
        <text:p text:style-name="MP18"><draw:custom-shape text:anchor-type="char" draw:z-index="5" draw:style-name="Mgr7" draw:text-style-name="MP14" svg:width="1.588cm" svg:height="0.953cm" svg:x="7.303cm" svg:y="26.333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MT24">Comune</text:span><text:span text:style-name="MT5"> di Castenaso<text:tab/> <text:s text:c="85"/>D.U.P. <text:s/>201</text:span><text:span text:style-name="MT25">8</text:span><text:span text:style-name="MT5">-20</text:span><text:span text:style-name="MT25">19</text:span><text:tab/></text:p>
      </style:header>
      <style:footer>
        <text:p text:style-name="MP6"><draw:frame draw:style-name="Mfr1" draw:name="Cornice21" text:anchor-type="char" svg:x="18.692cm" svg:y="0.002cm" svg:width="0.041cm" svg:height="0.474cm" draw:z-index="0"><draw:text-box><text:p text:style-name="Footer"/></draw:text-box></draw:frame><text:span text:style-name="Page_20_Number"><text:span text:style-name="MT26">Sezione Operativa</text:span></text:span><text:span text:style-name="Page_20_Number"><text:span text:style-name="MT27"> - SeO <text:s text:c="9"/></text:span></text:span><text:span text:style-name="Page_20_Number"><text:s text:c="28"/></text:span><text:span text:style-name="Page_20_Number"><text:span text:style-name="MT16"><text:s/></text:span></text:span><text:span text:style-name="Page_20_Number"><text:span text:style-name="MT28"><text:page-number text:select-page="current">0</text:page-number></text:span></text:span></text:p>
      </style:footer>
    </style:master-page>
    <style:master-page style:name="HTML" style:page-layout-name="Mpm8"/>
    <style:master-page style:name="Footnote" style:page-layout-name="Mpm9">
      <style:footer>
        <text:p text:style-name="Footer"/>
      </style:footer>
    </style:master-page>
    <style:master-page style:name="Landscape" style:page-layout-name="Mpm10">
      <style:header>
        <text:p text:style-name="Header"/>
      </style:header>
      <style:footer>
        <text:p text:style-name="MP19"><draw:custom-shape text:anchor-type="char" draw:z-index="25" draw:style-name="Mgr9" draw:text-style-name="MP2" svg:width="1.87cm" svg:height="0.953cm" svg:x="11.915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2"><text:page-number text:select-page="current">19</text:page-number></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Documento Unico di Programmazione</dc:title>
    <meta:initial-creator>graziolic</meta:initial-creator>
    <meta:creation-date>2016-01-08T13:11:00</meta:creation-date>
    <dc:date>2021-09-23T12:47:41.727000000</dc:date>
    <meta:print-date>2017-07-18T10:18:06.956000000</meta:print-date>
    <meta:editing-cycles>1059</meta:editing-cycles>
    <meta:editing-duration>P6DT19H29M3S</meta:editing-duration>
    <meta:generator>LibreOffice/5.2.1.2$Windows_X86_64 LibreOffice_project/31dd62db80d4e60af04904455ec9c9219178d620</meta:generator>
    <meta:document-statistic meta:table-count="5" meta:image-count="0" meta:object-count="1" meta:page-count="19" meta:paragraph-count="1005" meta:word-count="4214" meta:character-count="31705" meta:non-whitespace-character-count="26988"/>
  </office:meta>
</office:document-meta>
</file>