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895cm"/>
    </style:style>
    <style:style style:name="co2" style:family="table-column">
      <style:table-column-properties fo:break-before="auto" style:column-width="13.003cm"/>
    </style:style>
    <style:style style:name="co3" style:family="table-column">
      <style:table-column-properties fo:break-before="auto" style:column-width="2.365cm"/>
    </style:style>
    <style:style style:name="co4" style:family="table-column">
      <style:table-column-properties fo:break-before="auto" style:column-width="2.722cm"/>
    </style:style>
    <style:style style:name="co5" style:family="table-column">
      <style:table-column-properties fo:break-before="auto" style:column-width="0.965cm"/>
    </style:style>
    <style:style style:name="co6" style:family="table-column">
      <style:table-column-properties fo:break-before="auto" style:column-width="1.612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2"/>
        <table:table-column table:style-name="co5" table:default-cell-style-name="ce2"/>
        <table:table-column table:style-name="co6" table:number-columns-repeated="59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3" office:value-type="string" office:string-value="  IMPORTO  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9.17" calcext:value-type="float">
            <text:p><text:s/>9,1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8.88" calcext:value-type="float">
            <text:p><text:s/>8,88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7.26" calcext:value-type="float">
            <text:p><text:s/>7,2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7.53" calcext:value-type="float">
            <text:p><text:s/>297,5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8.15" calcext:value-type="float">
            <text:p><text:s/>98,1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96" calcext:value-type="float">
            <text:p><text:s/>25,96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1.1" calcext:value-type="float">
            <text:p><text:s/>101,1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81" calcext:value-type="float">
            <text:p><text:s/>16,8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.07" calcext:value-type="float">
            <text:p><text:s/>41,07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1.15" calcext:value-type="float">
            <text:p><text:s/>251,1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8.05" calcext:value-type="float">
            <text:p><text:s/>898,0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3.72" calcext:value-type="float">
            <text:p><text:s/>243,7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1.27" calcext:value-type="float">
            <text:p><text:s/>311,2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5.56" calcext:value-type="float">
            <text:p><text:s/>125,56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51" calcext:value-type="float">
            <text:p><text:s/>5,5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37" calcext:value-type="float">
            <text:p><text:s/>17,3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.68" calcext:value-type="float">
            <text:p><text:s/>46,68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76" calcext:value-type="float">
            <text:p><text:s/>12,76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37" calcext:value-type="float">
            <text:p><text:s/>17,3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5.82" calcext:value-type="float">
            <text:p><text:s/>125,8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8.64" calcext:value-type="float">
            <text:p><text:s/>378,6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48" calcext:value-type="float">
            <text:p><text:s/>54,48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83" calcext:value-type="float">
            <text:p><text:s/>33,8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9.89" calcext:value-type="float">
            <text:p><text:s/>1.039,8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9" calcext:value-type="float">
            <text:p><text:s/>63,9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75" calcext:value-type="float">
            <text:p><text:s/>13,75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7.67" calcext:value-type="float">
            <text:p><text:s/>187,6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2.13" calcext:value-type="float">
            <text:p><text:s/>702,1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03" calcext:value-type="float">
            <text:p><text:s/>13,0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31" calcext:value-type="float">
            <text:p><text:s/>63,3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9.98" calcext:value-type="float">
            <text:p><text:s/>259,9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18" calcext:value-type="float">
            <text:p><text:s/>14,1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75" calcext:value-type="float">
            <text:p><text:s/>13,75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9.03" calcext:value-type="float">
            <text:p><text:s/>289,0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53" calcext:value-type="float">
            <text:p><text:s/>21,5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11" calcext:value-type="float">
            <text:p><text:s/>12,1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.41" calcext:value-type="float">
            <text:p><text:s/>23,4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7.06" calcext:value-type="float">
            <text:p><text:s/>367,06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81" calcext:value-type="float">
            <text:p><text:s/>16,8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9.7" calcext:value-type="float">
            <text:p><text:s/>409,7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5.48" calcext:value-type="float">
            <text:p><text:s/>165,48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6.74" calcext:value-type="float">
            <text:p><text:s/>386,7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6.73" calcext:value-type="float">
            <text:p><text:s/>386,7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85" calcext:value-type="float">
            <text:p><text:s/>42,8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9.27" calcext:value-type="float">
            <text:p><text:s/>229,27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33.88" calcext:value-type="float">
            <text:p><text:s/>833,88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.41" calcext:value-type="float">
            <text:p><text:s/>23,4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22" calcext:value-type="float">
            <text:p><text:s/>53,2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3.72" calcext:value-type="float">
            <text:p><text:s/>173,7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4.75" calcext:value-type="float">
            <text:p><text:s/>144,7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1.13" calcext:value-type="float">
            <text:p><text:s/>171,1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4.46" calcext:value-type="float">
            <text:p><text:s/>294,46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.1" calcext:value-type="float">
            <text:p><text:s/>41,1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0.41" calcext:value-type="float">
            <text:p><text:s/>100,4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7.04" calcext:value-type="float">
            <text:p><text:s/>167,0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88" calcext:value-type="float">
            <text:p><text:s/>8,88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3.77" calcext:value-type="float">
            <text:p><text:s/>173,77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75" calcext:value-type="float">
            <text:p><text:s/>68,7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8.62" calcext:value-type="float">
            <text:p><text:s/>258,6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.95" calcext:value-type="float">
            <text:p><text:s/>31,9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82" calcext:value-type="float">
            <text:p><text:s/>11,8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57" calcext:value-type="float">
            <text:p><text:s/>25,57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4.92" calcext:value-type="float">
            <text:p><text:s/>124,9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8.2" calcext:value-type="float">
            <text:p><text:s/>498,2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1.25" calcext:value-type="float">
            <text:p><text:s/>491,25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86" calcext:value-type="float">
            <text:p><text:s/>25,86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73.74" calcext:value-type="float">
            <text:p><text:s/>1.473,7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18.79" calcext:value-type="float">
            <text:p><text:s/>2.218,79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4.89" calcext:value-type="float">
            <text:p><text:s/>224,89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.16" calcext:value-type="float">
            <text:p><text:s/>102,16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7.72" calcext:value-type="float">
            <text:p><text:s/>87,7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7.68" calcext:value-type="float">
            <text:p><text:s/>87,68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89" calcext:value-type="float">
            <text:p><text:s/>114,89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23" calcext:value-type="float">
            <text:p><text:s/>4,2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27" calcext:value-type="float">
            <text:p><text:s/>168,2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.42" calcext:value-type="float">
            <text:p><text:s/>32,42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58" calcext:value-type="float">
            <text:p><text:s/>79,5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5.87" calcext:value-type="float">
            <text:p><text:s/>195,8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03" calcext:value-type="float">
            <text:p><text:s/>13,0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4.62" calcext:value-type="float">
            <text:p><text:s/>154,62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6.36" calcext:value-type="float">
            <text:p><text:s/>136,3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22" calcext:value-type="float">
            <text:p><text:s/>2,22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5" calcext:value-type="float">
            <text:p><text:s/>22,5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6.04" calcext:value-type="float">
            <text:p><text:s/>366,04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64" calcext:value-type="float">
            <text:p><text:s/>3,64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8.76" calcext:value-type="float">
            <text:p><text:s/>378,7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8.75" calcext:value-type="float">
            <text:p><text:s/>378,75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.69" calcext:value-type="float">
            <text:p><text:s/>77,6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5.47" calcext:value-type="float">
            <text:p><text:s/>265,4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58" calcext:value-type="float">
            <text:p><text:s/>10,5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9.03" calcext:value-type="float">
            <text:p><text:s/>199,0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4.03" calcext:value-type="float">
            <text:p><text:s/>114,0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.28" calcext:value-type="float">
            <text:p><text:s/>88,2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29" calcext:value-type="float">
            <text:p><text:s/>44,2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1" calcext:value-type="float">
            <text:p><text:s/>44,1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2.41" calcext:value-type="float">
            <text:p><text:s/>482,4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.18" calcext:value-type="float">
            <text:p><text:s/>77,1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4.89" calcext:value-type="float">
            <text:p><text:s/>94,8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6.73" calcext:value-type="float">
            <text:p><text:s/>136,7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.66" calcext:value-type="float">
            <text:p><text:s/>53,6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0.93" calcext:value-type="float">
            <text:p><text:s/>100,9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5" calcext:value-type="float">
            <text:p><text:s/>57,5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.55" calcext:value-type="float">
            <text:p><text:s/>58,55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" calcext:value-type="float">
            <text:p><text:s/>89,0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.39" calcext:value-type="float">
            <text:p><text:s/>64,3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74.47" calcext:value-type="float">
            <text:p><text:s/>1.474,4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13.75" calcext:value-type="float">
            <text:p><text:s/>2.113,75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13" calcext:value-type="float">
            <text:p><text:s/>27,1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5.53" calcext:value-type="float">
            <text:p><text:s/>515,5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4.79" calcext:value-type="float">
            <text:p><text:s/>154,79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8.8" calcext:value-type="float">
            <text:p><text:s/>208,8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0.62" calcext:value-type="float">
            <text:p><text:s/>50,6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6.04" calcext:value-type="float">
            <text:p><text:s/>126,0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1" calcext:value-type="float">
            <text:p><text:s/>12,1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5.11" calcext:value-type="float">
            <text:p><text:s/>65,1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8" calcext:value-type="float">
            <text:p><text:s/>206,8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0.13" calcext:value-type="float">
            <text:p><text:s/>130,1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7.33" calcext:value-type="float">
            <text:p><text:s/>307,3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.4" calcext:value-type="float">
            <text:p><text:s/>61,4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4.5" calcext:value-type="float">
            <text:p><text:s/>204,5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0.01" calcext:value-type="float">
            <text:p><text:s/>320,0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.99" calcext:value-type="float">
            <text:p><text:s/>88,99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43" calcext:value-type="float">
            <text:p><text:s/>2,43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0.4" calcext:value-type="float">
            <text:p><text:s/>420,4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.5" calcext:value-type="float">
            <text:p><text:s/>191,5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3" calcext:value-type="float">
            <text:p><text:s/>223,0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" calcext:value-type="float">
            <text:p><text:s/>4,0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18" calcext:value-type="float">
            <text:p><text:s/>210,18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8" calcext:value-type="float">
            <text:p><text:s/>178,0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2.34" calcext:value-type="float">
            <text:p><text:s/>302,3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6.4" calcext:value-type="float">
            <text:p><text:s/>156,4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2" calcext:value-type="float">
            <text:p><text:s/>66,2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12" calcext:value-type="float">
            <text:p><text:s/>18,1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8" calcext:value-type="float">
            <text:p><text:s/>206,8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5.77" calcext:value-type="float">
            <text:p><text:s/>295,77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4.53" calcext:value-type="float">
            <text:p><text:s/>674,5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93" calcext:value-type="float">
            <text:p><text:s/>35,93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79" calcext:value-type="float">
            <text:p><text:s/>16,7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8.47" calcext:value-type="float">
            <text:p><text:s/>268,4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09" calcext:value-type="float">
            <text:p><text:s/>143,09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71" calcext:value-type="float">
            <text:p><text:s/>279,7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3.91" calcext:value-type="float">
            <text:p><text:s/>153,9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91" calcext:value-type="float">
            <text:p><text:s/>40,9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26" calcext:value-type="float">
            <text:p><text:s/>35,2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5.27" calcext:value-type="float">
            <text:p><text:s/>205,2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1.77" calcext:value-type="float">
            <text:p><text:s/>151,7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26" calcext:value-type="float">
            <text:p><text:s/>7,2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3.04" calcext:value-type="float">
            <text:p><text:s/>783,04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.71" calcext:value-type="float">
            <text:p><text:s/>191,7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6.11" calcext:value-type="float">
            <text:p><text:s/>356,11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1.58" calcext:value-type="float">
            <text:p><text:s/>171,5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1.22" calcext:value-type="float">
            <text:p><text:s/>111,22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.8" calcext:value-type="float">
            <text:p><text:s/>76,8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9" calcext:value-type="float">
            <text:p><text:s/>179,0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.76" calcext:value-type="float">
            <text:p><text:s/>191,7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4.07" calcext:value-type="float">
            <text:p><text:s/>184,07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.68" calcext:value-type="float">
            <text:p><text:s/>89,6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96" calcext:value-type="float">
            <text:p><text:s/>90,96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.1" calcext:value-type="float">
            <text:p><text:s/>70,1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1.04" calcext:value-type="float">
            <text:p><text:s/>181,04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0.68" calcext:value-type="float">
            <text:p><text:s/>180,68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9.08" calcext:value-type="float">
            <text:p><text:s/>99,08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39" calcext:value-type="float">
            <text:p><text:s/>20,3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67" calcext:value-type="float">
            <text:p><text:s/>192,6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0.89" calcext:value-type="float">
            <text:p><text:s/>230,8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9.01" calcext:value-type="float">
            <text:p><text:s/>469,0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4.67" calcext:value-type="float">
            <text:p><text:s/>124,6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55" calcext:value-type="float">
            <text:p><text:s/>72,55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9.72" calcext:value-type="float">
            <text:p><text:s/>209,7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68" calcext:value-type="float">
            <text:p><text:s/>25,68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1.7" calcext:value-type="float">
            <text:p><text:s/>621,7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39" calcext:value-type="float">
            <text:p><text:s/>20,3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58" calcext:value-type="float">
            <text:p><text:s/>45,58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0.33" calcext:value-type="float">
            <text:p><text:s/>350,3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0.33" calcext:value-type="float">
            <text:p><text:s/>350,3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.83" calcext:value-type="float">
            <text:p><text:s/>32,8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2.4" calcext:value-type="float">
            <text:p><text:s/>232,4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39" calcext:value-type="float">
            <text:p><text:s/>20,3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4.21" calcext:value-type="float">
            <text:p><text:s/>354,2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6.71" calcext:value-type="float">
            <text:p><text:s/>376,7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62" calcext:value-type="float">
            <text:p><text:s/>4,6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7" calcext:value-type="float">
            <text:p><text:s/>16,5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3" calcext:value-type="float">
            <text:p><text:s/>19,7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1.01" calcext:value-type="float">
            <text:p><text:s/>331,0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51" calcext:value-type="float">
            <text:p><text:s/>13,5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17" calcext:value-type="float">
            <text:p><text:s/>9,1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2.42" calcext:value-type="float">
            <text:p><text:s/>142,4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7.24" calcext:value-type="float">
            <text:p><text:s/>197,2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.52" calcext:value-type="float">
            <text:p><text:s/>113,5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6.53" calcext:value-type="float">
            <text:p><text:s/>146,5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22" calcext:value-type="float">
            <text:p><text:s/>2,2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02" calcext:value-type="float">
            <text:p><text:s/>52,0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04" calcext:value-type="float">
            <text:p><text:s/>4,0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8.28" calcext:value-type="float">
            <text:p><text:s/>148,28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1.49" calcext:value-type="float">
            <text:p><text:s/>261,4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9.49" calcext:value-type="float">
            <text:p><text:s/>99,4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39" calcext:value-type="float">
            <text:p><text:s/>20,3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62" calcext:value-type="float">
            <text:p><text:s/>4,6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9.9" calcext:value-type="float">
            <text:p><text:s/>249,9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4.46" calcext:value-type="float">
            <text:p><text:s/>174,46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4.03" calcext:value-type="float">
            <text:p><text:s/>64,0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5.69" calcext:value-type="float">
            <text:p><text:s/>235,6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91" calcext:value-type="float">
            <text:p><text:s/>68,9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.91" calcext:value-type="float">
            <text:p><text:s/>231,9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5.09" calcext:value-type="float">
            <text:p><text:s/>465,0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.69" calcext:value-type="float">
            <text:p><text:s/>56,6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2.43" calcext:value-type="float">
            <text:p><text:s/>262,4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4.19" calcext:value-type="float">
            <text:p><text:s/>174,1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2.7" calcext:value-type="float">
            <text:p><text:s/>132,7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94" calcext:value-type="float">
            <text:p><text:s/>11,9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9.47" calcext:value-type="float">
            <text:p><text:s/>109,4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35" calcext:value-type="float">
            <text:p><text:s/>169,35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6.63" calcext:value-type="float">
            <text:p><text:s/>286,6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62" calcext:value-type="float">
            <text:p><text:s/>54,62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4.6" calcext:value-type="float">
            <text:p><text:s/>364,6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84" calcext:value-type="float">
            <text:p><text:s/>33,8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7.89" calcext:value-type="float">
            <text:p><text:s/>307,89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73" calcext:value-type="float">
            <text:p><text:s/>24,7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84.7" calcext:value-type="float">
            <text:p><text:s/>2.484,7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.8" calcext:value-type="float">
            <text:p><text:s/>36,8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99.14" calcext:value-type="float">
            <text:p><text:s/>699,1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99.21" calcext:value-type="float">
            <text:p><text:s/>1.499,21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7.1" calcext:value-type="float">
            <text:p><text:s/>467,1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1.68" calcext:value-type="float">
            <text:p><text:s/>1.691,68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7.64" calcext:value-type="float">
            <text:p><text:s/>347,64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8.43" calcext:value-type="float">
            <text:p><text:s/>98,43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8.57" calcext:value-type="float">
            <text:p><text:s/>228,57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6.6" calcext:value-type="float">
            <text:p><text:s/>336,60 </text:p>
          </table:table-cell>
          <table:table-cell office:value-type="string" calcext:value-type="string">
            <text:p>1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 COMPUTER DI ALESSANDRO COGONI</text:p>
          </table:table-cell>
          <table:table-cell office:value-type="string" calcext:value-type="string">
            <text:p>Mobili e arredi</text:p>
          </table:table-cell>
          <table:table-cell office:value-type="float" office:value="247.03" calcext:value-type="float">
            <text:p><text:s/>247,03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Beni immobili</text:p>
          </table:table-cell>
          <table:table-cell office:value-type="float" office:value="28638.27" calcext:value-type="float">
            <text:p><text:s/>28.638,27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Contributi agli investimenti interni a organismi interni e/o unita' locali della amministrazione</text:p>
          </table:table-cell>
          <table:table-cell office:value-type="float" office:value="78970.02" calcext:value-type="float">
            <text:p><text:s/>78.970,02 </text:p>
          </table:table-cell>
          <table:table-cell office:value-type="string" calcext:value-type="string">
            <text:p>29/09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344.8" calcext:value-type="float">
            <text:p><text:s/>344,8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83.09" calcext:value-type="float">
            <text:p><text:s/>83,09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83.09" calcext:value-type="float">
            <text:p><text:s/>83,09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8.31" calcext:value-type="float">
            <text:p><text:s/>48,31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6.54" calcext:value-type="float">
            <text:p><text:s/>6,54 </text:p>
          </table:table-cell>
          <table:table-cell office:value-type="string" calcext:value-type="string">
            <text:p>03/09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2.82" calcext:value-type="float">
            <text:p><text:s/>12,82 </text:p>
          </table:table-cell>
          <table:table-cell office:value-type="string" calcext:value-type="string">
            <text:p>03/09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33.77" calcext:value-type="float">
            <text:p><text:s/>33,77 </text:p>
          </table:table-cell>
          <table:table-cell office:value-type="string" calcext:value-type="string">
            <text:p>03/09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45" calcext:value-type="float">
            <text:p><text:s/>445,00 </text:p>
          </table:table-cell>
          <table:table-cell office:value-type="string" calcext:value-type="string">
            <text:p>03/09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5" calcext:value-type="float">
            <text:p><text:s/>245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5" calcext:value-type="float">
            <text:p><text:s/>245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5" calcext:value-type="float">
            <text:p><text:s/>245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5" calcext:value-type="float">
            <text:p><text:s/>245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08.75" calcext:value-type="float">
            <text:p><text:s/>208,75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3.38" calcext:value-type="float">
            <text:p><text:s/>8.593,38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424.31" calcext:value-type="float">
            <text:p><text:s/>30.424,31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Terreni</text:p>
          </table:table-cell>
          <table:table-cell office:value-type="float" office:value="14863" calcext:value-type="float">
            <text:p><text:s/>14.863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Terreni</text:p>
          </table:table-cell>
          <table:table-cell office:value-type="float" office:value="45000" calcext:value-type="float">
            <text:p><text:s/>45.000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Beni immobili</text:p>
          </table:table-cell>
          <table:table-cell office:value-type="float" office:value="2142.32" calcext:value-type="float">
            <text:p><text:s/>2.142,32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Beni immobili</text:p>
          </table:table-cell>
          <table:table-cell office:value-type="float" office:value="12705" calcext:value-type="float">
            <text:p><text:s/>12.705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LMA SICUREZZA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930.8" calcext:value-type="float">
            <text:p><text:s/>9.930,8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222" calcext:value-type="float">
            <text:p><text:s/>6.222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222" calcext:value-type="float">
            <text:p><text:s/>6.222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AC AUTORITA' NAZIONALE ANTICORRUZION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45" calcext:value-type="float">
            <text:p><text:s/>345,0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AC AUTORITA' NAZIONALE ANTICORRUZION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80" calcext:value-type="float">
            <text:p><text:s/>780,00 </text:p>
          </table:table-cell>
          <table:table-cell office:value-type="string" calcext:value-type="string">
            <text:p>16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CI EMILIA ROMAG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16.67" calcext:value-type="float">
            <text:p><text:s/>516,67 </text:p>
          </table:table-cell>
          <table:table-cell office:value-type="string" calcext:value-type="string">
            <text:p>22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NNIBALI <text:s/>LEONARD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87.5" calcext:value-type="float">
            <text:p><text:s/>187,5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4.55" calcext:value-type="float">
            <text:p><text:s/>974,55 </text:p>
          </table:table-cell>
          <table:table-cell office:value-type="string" calcext:value-type="string">
            <text:p>20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25.45" calcext:value-type="float">
            <text:p><text:s/>225,45 </text:p>
          </table:table-cell>
          <table:table-cell office:value-type="string" calcext:value-type="string">
            <text:p>20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00" calcext:value-type="float">
            <text:p><text:s/>5.600,00 </text:p>
          </table:table-cell>
          <table:table-cell office:value-type="string" calcext:value-type="string">
            <text:p>20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AMICI DI PALAZZO MINERV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<text:s/>IL CERCHIO INFR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<text:s/>IL CERCHIO INFR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<text:s/>IL CERCHIO INFR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FUORILUOGO</text:p>
          </table:table-cell>
          <table:table-cell office:value-type="string" calcext:value-type="string">
            <text:p>Altri beni di consumo</text:p>
          </table:table-cell>
          <table:table-cell office:value-type="float" office:value="2200" calcext:value-type="float">
            <text:p><text:s/>2.20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GRANDUCA7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30" calcext:value-type="float">
            <text:p><text:s/>330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GRANDUCA7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MULTIVERSO TEATRO</text:p>
          </table:table-cell>
          <table:table-cell office:value-type="string" calcext:value-type="string">
            <text:p>Altri beni di consumo</text:p>
          </table:table-cell>
          <table:table-cell office:value-type="float" office:value="1738" calcext:value-type="float">
            <text:p><text:s/>1.738,00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Altri beni di consumo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CULTURALE VIAVA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60" calcext:value-type="float">
            <text:p><text:s/>46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DIAPASON PROGETTI MUSICALI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30" calcext:value-type="float">
            <text:p><text:s/>33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DIAPASON PROGETTI MUSICALI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85" calcext:value-type="float">
            <text:p><text:s/>385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IN JAZZ WE TRUST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IN JAZZ WE TRUST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NAZIONALE PARTIGIANI D'ITAL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QUANTOBASTA</text:p>
          </table:table-cell>
          <table:table-cell office:value-type="string" calcext:value-type="string">
            <text:p>Altri servizi</text:p>
          </table:table-cell>
          <table:table-cell office:value-type="float" office:value="450" calcext:value-type="float">
            <text:p><text:s/>450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RADIOIMMAGINARIA MEDIA HUB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RIFUGIO DI BAGNAROL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6512.2" calcext:value-type="float">
            <text:p><text:s/>16.512,20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ELIERSI ASSOCIAZIONE CULTUR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TTI <text:s/>ELOIS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00.01" calcext:value-type="float">
            <text:p><text:s/>2.000,01 </text:p>
          </table:table-cell>
          <table:table-cell office:value-type="string" calcext:value-type="string">
            <text:p>30/07/2021</text:p>
          </table:table-cell>
          <table:table-cell office:value-type="string" calcext:value-type="string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TOMAT SERVICE SRL</text:p>
          </table:table-cell>
          <table:table-cell office:value-type="string" calcext:value-type="string">
            <text:p>Beni immobili</text:p>
          </table:table-cell>
          <table:table-cell office:value-type="float" office:value="212.28" calcext:value-type="float">
            <text:p><text:s/>212,28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1110.51" calcext:value-type="float">
            <text:p><text:s/>81.110,51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8649.5" calcext:value-type="float">
            <text:p><text:s/>18.649,50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<text:s/>560,44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9.02" calcext:value-type="float">
            <text:p><text:s/>469,02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9.02" calcext:value-type="float">
            <text:p><text:s/>469,02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<text:s/>560,44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0.39" calcext:value-type="float">
            <text:p><text:s/>510,39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18.97" calcext:value-type="float">
            <text:p><text:s/>418,97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8649.5" calcext:value-type="float">
            <text:p><text:s/>18.649,5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169.58" calcext:value-type="float">
            <text:p><text:s/>169,58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667.84" calcext:value-type="float">
            <text:p><text:s/>667,84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NDA FILARMONICA CITTA' MOLINELLA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RBETTI <text:s/>MASSIMO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000" calcext:value-type="float">
            <text:p><text:s/>6.0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RUSSO FORMAZIONE E CONSULENZA ENTI LOC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41" calcext:value-type="float">
            <text:p><text:s/>141,00 </text:p>
          </table:table-cell>
          <table:table-cell office:value-type="string" calcext:value-type="string">
            <text:p>21/09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TESON <text:s/>CENTRO PSICOPEDAGOGICO POLIV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30" calcext:value-type="float">
            <text:p><text:s/>1.230,00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GHELLI SERVIZI S.R.L.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9391.9" calcext:value-type="float">
            <text:p><text:s/>19.391,9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73.54" calcext:value-type="float">
            <text:p><text:s/>273,54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99" calcext:value-type="float">
            <text:p><text:s/>99,00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10000" calcext:value-type="float">
            <text:p><text:s/>10.000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1000" calcext:value-type="float">
            <text:p><text:s/>1.000,00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1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209.47" calcext:value-type="float">
            <text:p><text:s/>209,47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1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81.81" calcext:value-type="float">
            <text:p><text:s/>81,81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36.85" calcext:value-type="float">
            <text:p><text:s/>236,85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07.96" calcext:value-type="float">
            <text:p><text:s/>307,96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28.25" calcext:value-type="float">
            <text:p><text:s/>328,25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04.94" calcext:value-type="float">
            <text:p><text:s/>604,94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25.64" calcext:value-type="float">
            <text:p><text:s/>625,64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022.63" calcext:value-type="float">
            <text:p><text:s/>1.022,63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212.54" calcext:value-type="float">
            <text:p><text:s/>1.212,54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IANCONI <text:s/>GIANCARLO</text:p>
          </table:table-cell>
          <table:table-cell office:value-type="string" calcext:value-type="string">
            <text:p>Interventi assistenziali</text:p>
          </table:table-cell>
          <table:table-cell office:value-type="float" office:value="1950" calcext:value-type="float">
            <text:p><text:s/>1.950,0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IGNARDI <text:s/>OLIV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25.32" calcext:value-type="float">
            <text:p><text:s/>1.525,3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<text:s/>204,3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762.66" calcext:value-type="float">
            <text:p><text:s/>762,6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CCIOFILA <text:s/>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Altri beni di consumo</text:p>
          </table:table-cell>
          <table:table-cell office:value-type="float" office:value="56.1" calcext:value-type="float">
            <text:p><text:s/>56,10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Altri beni di consumo</text:p>
          </table:table-cell>
          <table:table-cell office:value-type="float" office:value="70.4" calcext:value-type="float">
            <text:p><text:s/>70,4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UDRIO GOMME SAS DI BONDI FABRIZIO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46.03" calcext:value-type="float">
            <text:p><text:s/>1.046,03 </text:p>
          </table:table-cell>
          <table:table-cell office:value-type="string" calcext:value-type="string">
            <text:p>26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55.5" calcext:value-type="float">
            <text:p><text:s/>7.255,50 </text:p>
          </table:table-cell>
          <table:table-cell office:value-type="string" calcext:value-type="string">
            <text:p>2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547.2" calcext:value-type="float">
            <text:p><text:s/>547,20 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779.3" calcext:value-type="float">
            <text:p><text:s/>779,3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87" calcext:value-type="float">
            <text:p><text:s/>87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6.95" calcext:value-type="float">
            <text:p><text:s/>806,95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4.5" calcext:value-type="float">
            <text:p><text:s/>964,50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3.92" calcext:value-type="float">
            <text:p><text:s/>803,92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2.19" calcext:value-type="float">
            <text:p><text:s/>962,19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14.55" calcext:value-type="float">
            <text:p><text:s/>914,5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6.99" calcext:value-type="float">
            <text:p><text:s/>756,99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24.32" calcext:value-type="float">
            <text:p><text:s/>4.324,32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85.58" calcext:value-type="float">
            <text:p><text:s/>1.585,58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383.68" calcext:value-type="float">
            <text:p><text:s/>36.383,68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071.9" calcext:value-type="float">
            <text:p><text:s/>25.071,9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106.49" calcext:value-type="float">
            <text:p><text:s/>10.106,49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797.14" calcext:value-type="float">
            <text:p><text:s/>27.797,14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90.84" calcext:value-type="float">
            <text:p><text:s/>9.790,84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302.47" calcext:value-type="float">
            <text:p><text:s/>16.302,47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707.63" calcext:value-type="float">
            <text:p><text:s/>16.707,63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62.98" calcext:value-type="float">
            <text:p><text:s/>1.762,98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57.07" calcext:value-type="float">
            <text:p><text:s/>1.657,07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59.36" calcext:value-type="float">
            <text:p><text:s/>959,36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427.11" calcext:value-type="float">
            <text:p><text:s/>9.427,11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9.18" calcext:value-type="float">
            <text:p><text:s/>249,18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6.51" calcext:value-type="float">
            <text:p><text:s/>226,51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07.29" calcext:value-type="float">
            <text:p><text:s/>5.407,29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62.32" calcext:value-type="float">
            <text:p><text:s/>1.962,32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18.4" calcext:value-type="float">
            <text:p><text:s/>4.118,4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050.25" calcext:value-type="float">
            <text:p><text:s/>35.050,25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81.7" calcext:value-type="float">
            <text:p><text:s/>3.581,7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A PHOEBE ASS.NE MONDODONNA ONLUS</text:p>
          </table:table-cell>
          <table:table-cell office:value-type="string" calcext:value-type="string">
            <text:p>Altri beni di consumo</text:p>
          </table:table-cell>
          <table:table-cell office:value-type="float" office:value="1860" calcext:value-type="float">
            <text:p><text:s/>1.860,00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368.3" calcext:value-type="float">
            <text:p><text:s/>4.368,30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1002.21" calcext:value-type="float">
            <text:p><text:s/>41.002,21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6282.25" calcext:value-type="float">
            <text:p><text:s/>6.282,25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463.02" calcext:value-type="float">
            <text:p><text:s/>1.463,02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090.33" calcext:value-type="float">
            <text:p><text:s/>1.090,33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3640.14" calcext:value-type="float">
            <text:p><text:s/>3.640,14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9151.2" calcext:value-type="float">
            <text:p><text:s/>9.151,20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6125.59" calcext:value-type="float">
            <text:p><text:s/>6.125,59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236.05" calcext:value-type="float">
            <text:p><text:s/>4.236,05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1933.25" calcext:value-type="float">
            <text:p><text:s/>11.933,25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2343.66" calcext:value-type="float">
            <text:p><text:s/>2.343,66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789.53" calcext:value-type="float">
            <text:p><text:s/>789,53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8966" calcext:value-type="float">
            <text:p><text:s/>8.966,00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3932.22" calcext:value-type="float">
            <text:p><text:s/>3.932,22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538.14" calcext:value-type="float">
            <text:p><text:s/>9.538,14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4218.79" calcext:value-type="float">
            <text:p><text:s/>4.218,79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2166.81" calcext:value-type="float">
            <text:p><text:s/>22.166,81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1091.27" calcext:value-type="float">
            <text:p><text:s/>21.091,27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6203.71" calcext:value-type="float">
            <text:p><text:s/>16.203,71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70573.82" calcext:value-type="float">
            <text:p><text:s/>70.573,82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284.74" calcext:value-type="float">
            <text:p><text:s/>9.284,74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642.98" calcext:value-type="float">
            <text:p><text:s/>3.642,98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4081.74" calcext:value-type="float">
            <text:p><text:s/>4.081,74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5263.91" calcext:value-type="float">
            <text:p><text:s/>5.263,91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253.95" calcext:value-type="float">
            <text:p><text:s/>1.253,95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32.15" calcext:value-type="float">
            <text:p><text:s/>932,15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5642.48" calcext:value-type="float">
            <text:p><text:s/>5.642,48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4779.8" calcext:value-type="float">
            <text:p><text:s/>14.779,80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7633.12" calcext:value-type="float">
            <text:p><text:s/>7.633,12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365.7" calcext:value-type="float">
            <text:p><text:s/>9.365,70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6709.89" calcext:value-type="float">
            <text:p><text:s/>26.709,89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55828.63" calcext:value-type="float">
            <text:p><text:s/>55.828,63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407.29" calcext:value-type="float">
            <text:p><text:s/>9.407,29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1419.65" calcext:value-type="float">
            <text:p><text:s/>31.419,65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9989.33" calcext:value-type="float">
            <text:p><text:s/>39.989,33 </text:p>
          </table:table-cell>
          <table:table-cell office:value-type="string" calcext:value-type="string">
            <text:p>19/07/2021</text:p>
          </table:table-cell>
          <table:table-cell office:value-type="string" calcext:value-type="string">
            <text:p>5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VINA <text:s/>DAVIDE</text:p>
          </table:table-cell>
          <table:table-cell office:value-type="string" calcext:value-type="string">
            <text:p>Beni immobili</text:p>
          </table:table-cell>
          <table:table-cell office:value-type="float" office:value="36600" calcext:value-type="float">
            <text:p><text:s/>36.600,0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673.59" calcext:value-type="float">
            <text:p><text:s/>673,59 </text:p>
          </table:table-cell>
          <table:table-cell office:value-type="string" calcext:value-type="string">
            <text:p>30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OCIALE RICREATIVO CULTURALE L'A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RCOLO TENNI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000" calcext:value-type="float">
            <text:p><text:s/>6.0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66.53" calcext:value-type="float">
            <text:p><text:s/>3.266,53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327.17" calcext:value-type="float">
            <text:p><text:s/>3.327,17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.96" calcext:value-type="float">
            <text:p><text:s/>41,96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.37" calcext:value-type="float">
            <text:p><text:s/>60,37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.38" calcext:value-type="float">
            <text:p><text:s/>60,38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25.87" calcext:value-type="float">
            <text:p><text:s/>125,87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14.14" calcext:value-type="float">
            <text:p><text:s/>314,14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LORGROSS SPA</text:p>
          </table:table-cell>
          <table:table-cell office:value-type="string" calcext:value-type="string">
            <text:p>Altri beni di consumo</text:p>
          </table:table-cell>
          <table:table-cell office:value-type="float" office:value="59.86" calcext:value-type="float">
            <text:p><text:s/>59,86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BUDRI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350" calcext:value-type="float">
            <text:p><text:s/>1.35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BUDRI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08" calcext:value-type="float">
            <text:p><text:s/>608,00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CASTEL SAN PIETRO TERME</text:p>
          </table:table-cell>
          <table:table-cell office:value-type="string" calcext:value-type="string">
            <text:p>Rimborsi per spese di personale (comando, distacco, fuori ruolo, convenzioni, ecc...) </text:p>
          </table:table-cell>
          <table:table-cell office:value-type="float" office:value="24207.17" calcext:value-type="float">
            <text:p><text:s/>24.207,17 </text:p>
          </table:table-cell>
          <table:table-cell office:value-type="string" calcext:value-type="string">
            <text:p>29/09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GRANAROLO DELL'EMILI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350" calcext:value-type="float">
            <text:p><text:s/>1.35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MUNE DI MINERBI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350" calcext:value-type="float">
            <text:p><text:s/>1.35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PAT SCARL</text:p>
          </table:table-cell>
          <table:table-cell office:value-type="string" calcext:value-type="string">
            <text:p>Beni immobili</text:p>
          </table:table-cell>
          <table:table-cell office:value-type="float" office:value="473964.14" calcext:value-type="float">
            <text:p><text:s/>473.964,14 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0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782" calcext:value-type="float">
            <text:p><text:s/>3.782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4294.4" calcext:value-type="float">
            <text:p><text:s/>4.294,4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2940.2" calcext:value-type="float">
            <text:p><text:s/>2.940,2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01.98" calcext:value-type="float">
            <text:p><text:s/>5.001,98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2" calcext:value-type="float">
            <text:p><text:s/>502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38.09" calcext:value-type="float">
            <text:p><text:s/>1.638,09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951.8" calcext:value-type="float">
            <text:p><text:s/>3.951,8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5159.63" calcext:value-type="float">
            <text:p><text:s/>95.159,63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88.23" calcext:value-type="float">
            <text:p><text:s/>4.788,23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253.71" calcext:value-type="float">
            <text:p><text:s/>55.253,71 </text:p>
          </table:table-cell>
          <table:table-cell office:value-type="string" calcext:value-type="string">
            <text:p>06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58.03" calcext:value-type="float">
            <text:p><text:s/>24.458,03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4584.33" calcext:value-type="float">
            <text:p><text:s/>34.584,33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994.43" calcext:value-type="float">
            <text:p><text:s/>11.994,43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924.14" calcext:value-type="float">
            <text:p><text:s/>7.924,14 </text:p>
          </table:table-cell>
          <table:table-cell office:value-type="string" calcext:value-type="string">
            <text:p>29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55.51" calcext:value-type="float">
            <text:p><text:s/>4.855,51 </text:p>
          </table:table-cell>
          <table:table-cell office:value-type="string" calcext:value-type="string">
            <text:p>29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234.55" calcext:value-type="float">
            <text:p><text:s/>25.234,55 </text:p>
          </table:table-cell>
          <table:table-cell office:value-type="string" calcext:value-type="string">
            <text:p>29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29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854.6" calcext:value-type="float">
            <text:p><text:s/>14.854,6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692.88" calcext:value-type="float">
            <text:p><text:s/>20.692,88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2212.56" calcext:value-type="float">
            <text:p><text:s/>42.212,56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772.28" calcext:value-type="float">
            <text:p><text:s/>5.772,28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24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211.31" calcext:value-type="float">
            <text:p><text:s/>2.211,31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1.26" calcext:value-type="float">
            <text:p><text:s/>551,26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228.28" calcext:value-type="float">
            <text:p><text:s/>21.228,28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228.28" calcext:value-type="float">
            <text:p><text:s/>21.228,28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003.47" calcext:value-type="float">
            <text:p><text:s/>5.003,47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674.78" calcext:value-type="float">
            <text:p><text:s/>11.674,78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28.28" calcext:value-type="float">
            <text:p><text:s/>5.528,28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316.97" calcext:value-type="float">
            <text:p><text:s/>3.316,97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1.26" calcext:value-type="float">
            <text:p><text:s/>551,26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589.9" calcext:value-type="float">
            <text:p><text:s/>3.589,9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5.51" calcext:value-type="float">
            <text:p><text:s/>515,51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849.23" calcext:value-type="float">
            <text:p><text:s/>14.849,23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264.16" calcext:value-type="float">
            <text:p><text:s/>6.264,16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596.3" calcext:value-type="float">
            <text:p><text:s/>8.596,30 </text:p>
          </table:table-cell>
          <table:table-cell office:value-type="string" calcext:value-type="string">
            <text:p>06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350.37" calcext:value-type="float">
            <text:p><text:s/>22.350,37 </text:p>
          </table:table-cell>
          <table:table-cell office:value-type="string" calcext:value-type="string">
            <text:p>06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RPO BANDISTICO BANDA GIOVANILE CITTA'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39.39" calcext:value-type="float">
            <text:p><text:s/>1.439,39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090.67" calcext:value-type="float">
            <text:p><text:s/>10.090,67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8.34" calcext:value-type="float">
            <text:p><text:s/>738,34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99.49" calcext:value-type="float">
            <text:p><text:s/>2.099,49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8.32" calcext:value-type="float">
            <text:p><text:s/>298,32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2.68" calcext:value-type="float">
            <text:p><text:s/>292,68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2.04" calcext:value-type="float">
            <text:p><text:s/>82,04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DDI <text:s/>ISABELLA</text:p>
          </table:table-cell>
          <table:table-cell office:value-type="string" calcext:value-type="string">
            <text:p>Altri beni di consumo</text:p>
          </table:table-cell>
          <table:table-cell office:value-type="float" office:value="170" calcext:value-type="float">
            <text:p><text:s/>17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IEMMI <text:s/>GIANLUC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7500" calcext:value-type="float">
            <text:p><text:s/>7.500,00 </text:p>
          </table:table-cell>
          <table:table-cell office:value-type="string" calcext:value-type="string">
            <text:p>06/07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JANGO MUSIC SRL</text:p>
          </table:table-cell>
          <table:table-cell office:value-type="string" calcext:value-type="string">
            <text:p>Altri servizi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UAL ITALIA SPA - AGENZIA DI ITALIANA AS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446" calcext:value-type="float">
            <text:p><text:s/>446,00 </text:p>
          </table:table-cell>
          <table:table-cell office:value-type="string" calcext:value-type="string">
            <text:p>06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2" calcext:value-type="float">
            <text:p><text:s/>242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108" calcext:value-type="float">
            <text:p><text:s/>108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660" calcext:value-type="float">
            <text:p><text:s/>66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750" calcext:value-type="float">
            <text:p><text:s/>7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32" calcext:value-type="float">
            <text:p><text:s/>32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255" calcext:value-type="float">
            <text:p><text:s/>255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299.96" calcext:value-type="float">
            <text:p><text:s/>299,96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134.97" calcext:value-type="float">
            <text:p><text:s/>134,9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750" calcext:value-type="float">
            <text:p><text:s/>7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38" calcext:value-type="float">
            <text:p><text:s/>38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28" calcext:value-type="float">
            <text:p><text:s/>28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320" calcext:value-type="float">
            <text:p><text:s/>320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33" calcext:value-type="float">
            <text:p><text:s/>33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272.11" calcext:value-type="float">
            <text:p><text:s/>272,11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45" calcext:value-type="float">
            <text:p><text:s/>45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212.6" calcext:value-type="float">
            <text:p><text:s/>212,6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16.67" calcext:value-type="float">
            <text:p><text:s/>16,6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279.99" calcext:value-type="float">
            <text:p><text:s/>279,99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750" calcext:value-type="float">
            <text:p><text:s/>7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166" calcext:value-type="float">
            <text:p><text:s/>166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servizi</text:p>
          </table:table-cell>
          <table:table-cell office:value-type="float" office:value="0.32" calcext:value-type="float">
            <text:p><text:s/>0,32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servizi</text:p>
          </table:table-cell>
          <table:table-cell office:value-type="float" office:value="16" calcext:value-type="float">
            <text:p><text:s/>16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servizi</text:p>
          </table:table-cell>
          <table:table-cell office:value-type="float" office:value="63" calcext:value-type="float">
            <text:p><text:s/>63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servizi</text:p>
          </table:table-cell>
          <table:table-cell office:value-type="float" office:value="4.39" calcext:value-type="float">
            <text:p><text:s/>4,39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75.57" calcext:value-type="float">
            <text:p><text:s/>375,5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76.84" calcext:value-type="float">
            <text:p><text:s/>176,84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Consulenze</text:p>
          </table:table-cell>
          <table:table-cell office:value-type="float" office:value="205" calcext:value-type="float">
            <text:p><text:s/>205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70" calcext:value-type="float">
            <text:p><text:s/>370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5.9" calcext:value-type="float">
            <text:p><text:s/>35,9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3" calcext:value-type="float">
            <text:p><text:s/>23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0" calcext:value-type="float">
            <text:p><text:s/>6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28.54" calcext:value-type="float">
            <text:p><text:s/>628,54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5" calcext:value-type="float">
            <text:p><text:s/>295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8.25" calcext:value-type="float">
            <text:p><text:s/>108,25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14.25" calcext:value-type="float">
            <text:p><text:s/>514,25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80" calcext:value-type="float">
            <text:p><text:s/>480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08.96" calcext:value-type="float">
            <text:p><text:s/>208,96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6.3" calcext:value-type="float">
            <text:p><text:s/>86,3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7.5" calcext:value-type="float">
            <text:p><text:s/>137,5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1.64" calcext:value-type="float">
            <text:p><text:s/>421,64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0" calcext:value-type="float">
            <text:p><text:s/>210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4.25" calcext:value-type="float">
            <text:p><text:s/>434,25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4.78" calcext:value-type="float">
            <text:p><text:s/>64,78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3.5" calcext:value-type="float">
            <text:p><text:s/>293,5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63.38" calcext:value-type="float">
            <text:p><text:s/>63,38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0.32" calcext:value-type="float">
            <text:p><text:s/>10,32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6.18" calcext:value-type="float">
            <text:p><text:s/>56,18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81.17" calcext:value-type="float">
            <text:p><text:s/>81,17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2.79" calcext:value-type="float">
            <text:p><text:s/>52,79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" calcext:value-type="float">
            <text:p><text:s/>25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 MINARDI CLAUDIA</text:p>
          </table:table-cell>
          <table:table-cell office:value-type="string" calcext:value-type="string">
            <text:p>Servizi finanziari</text:p>
          </table:table-cell>
          <table:table-cell office:value-type="float" office:value="80.2" calcext:value-type="float">
            <text:p><text:s/>80,20 </text:p>
          </table:table-cell>
          <table:table-cell office:value-type="string" calcext:value-type="string">
            <text:p>30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DEN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92.8" calcext:value-type="float">
            <text:p><text:s/>292,8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DERA S.A.S. DI BRINTAZZOLI GIANPAOLO E </text:p>
          </table:table-cell>
          <table:table-cell office:value-type="string" calcext:value-type="string">
            <text:p>Beni immobili</text:p>
          </table:table-cell>
          <table:table-cell office:value-type="float" office:value="6276.9" calcext:value-type="float">
            <text:p><text:s/>6.276,9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DERA S.A.S. DI BRINTAZZOLI GIANPAOLO E </text:p>
          </table:table-cell>
          <table:table-cell office:value-type="string" calcext:value-type="string">
            <text:p>Terreni</text:p>
          </table:table-cell>
          <table:table-cell office:value-type="float" office:value="23060.1" calcext:value-type="float">
            <text:p><text:s/>23.060,1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8.67" calcext:value-type="float">
            <text:p><text:s/>18,67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04.15" calcext:value-type="float">
            <text:p><text:s/>304,15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553.84" calcext:value-type="float">
            <text:p><text:s/>6.553,84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Terreni</text:p>
          </table:table-cell>
          <table:table-cell office:value-type="float" office:value="4215.47" calcext:value-type="float">
            <text:p><text:s/>4.215,47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9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TRAFF SRL</text:p>
          </table:table-cell>
          <table:table-cell office:value-type="string" calcext:value-type="string">
            <text:p>Altri servizi</text:p>
          </table:table-cell>
          <table:table-cell office:value-type="float" office:value="1915.4" calcext:value-type="float">
            <text:p><text:s/>1.915,4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113.41" calcext:value-type="float">
            <text:p><text:s/>113,41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147.11" calcext:value-type="float">
            <text:p><text:s/>147,11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340.55" calcext:value-type="float">
            <text:p><text:s/>340,55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341" calcext:value-type="float">
            <text:p><text:s/>341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Beni immobili</text:p>
          </table:table-cell>
          <table:table-cell office:value-type="float" office:value="951.6" calcext:value-type="float">
            <text:p><text:s/>951,6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1.38" calcext:value-type="float">
            <text:p><text:s/>151,3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1.38" calcext:value-type="float">
            <text:p><text:s/>151,3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.3" calcext:value-type="float">
            <text:p><text:s/>33,3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.3" calcext:value-type="float">
            <text:p><text:s/>33,3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68" calcext:value-type="float">
            <text:p><text:s/>184,6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4.71" calcext:value-type="float">
            <text:p><text:s/>184,7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69.37" calcext:value-type="float">
            <text:p><text:s/>369,3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69.37" calcext:value-type="float">
            <text:p><text:s/>369,3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54.05" calcext:value-type="float">
            <text:p><text:s/>554,0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8.28" calcext:value-type="float">
            <text:p><text:s/>138,28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3.82" calcext:value-type="float">
            <text:p><text:s/>23,82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60.92" calcext:value-type="float">
            <text:p><text:s/>960,9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.52" calcext:value-type="float">
            <text:p><text:s/>90,52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5.54" calcext:value-type="float">
            <text:p><text:s/>95,54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25" calcext:value-type="float">
            <text:p><text:s/>14,25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5.97" calcext:value-type="float">
            <text:p><text:s/>45,9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.74" calcext:value-type="float">
            <text:p><text:s/>16,7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54" calcext:value-type="float">
            <text:p><text:s/>80,54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466.26" calcext:value-type="float">
            <text:p><text:s/>466,26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565.27" calcext:value-type="float">
            <text:p><text:s/>565,27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BBRI <text:s/>STEFANO</text:p>
          </table:table-cell>
          <table:table-cell office:value-type="string" calcext:value-type="string">
            <text:p>Beni immobil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LEGNAMERIA ESSE DI SANTONI PASQUALE</text:p>
          </table:table-cell>
          <table:table-cell office:value-type="string" calcext:value-type="string">
            <text:p>Beni immobili</text:p>
          </table:table-cell>
          <table:table-cell office:value-type="float" office:value="1952" calcext:value-type="float">
            <text:p><text:s/>1.952,00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0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SSI EMILI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.25" calcext:value-type="float">
            <text:p><text:s/>30,25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SSI EMILI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44.94" calcext:value-type="float">
            <text:p><text:s/>1.244,94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071.74" calcext:value-type="float">
            <text:p><text:s/>7.071,74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681.77" calcext:value-type="float">
            <text:p><text:s/>4.681,7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213.96" calcext:value-type="float">
            <text:p><text:s/>9.213,96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2.77" calcext:value-type="float">
            <text:p><text:s/>1.122,7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INIASFALTI SNC</text:p>
          </table:table-cell>
          <table:table-cell office:value-type="string" calcext:value-type="string">
            <text:p>Mobili e arredi</text:p>
          </table:table-cell>
          <table:table-cell office:value-type="float" office:value="1212.68" calcext:value-type="float">
            <text:p><text:s/>1.212,68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BANCO ALIMENTARE E..R.ONLUS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4.79" calcext:value-type="float">
            <text:p><text:s/>4,79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886.33" calcext:value-type="float">
            <text:p><text:s/>886,33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6.56" calcext:value-type="float">
            <text:p><text:s/>6,56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4.75" calcext:value-type="float">
            <text:p><text:s/>24,75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SCUOLA INTERREGIONALE <text:s/>DI PO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800" calcext:value-type="float">
            <text:p><text:s/>1.80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RANCAVIGLIA <text:s/>LAUR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GAZZA <text:s/>GIAN MARC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28.83" calcext:value-type="float">
            <text:p><text:s/>128,83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GAZZA <text:s/>GIAN MARC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5734.44" calcext:value-type="float">
            <text:p><text:s/>5.734,44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TURA SOC. CONS.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35" calcext:value-type="float">
            <text:p><text:s/>335,0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TURA SOC. CONS.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90" calcext:value-type="float">
            <text:p><text:s/>390,0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MBERINI <text:s/>ANDRE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404" calcext:value-type="float">
            <text:p><text:s/>1.404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MBERINI <text:s/>ANDRE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028" calcext:value-type="float">
            <text:p><text:s/>2.028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MBERINI <text:s/>ANDRE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340" calcext:value-type="float">
            <text:p><text:s/>2.340,0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917.04" calcext:value-type="float">
            <text:p><text:s/>917,04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6.72" calcext:value-type="float">
            <text:p><text:s/>336,72 </text:p>
          </table:table-cell>
          <table:table-cell office:value-type="string" calcext:value-type="string">
            <text:p>02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6.72" calcext:value-type="float">
            <text:p><text:s/>336,72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249.16" calcext:value-type="float">
            <text:p><text:s/>249,16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00" calcext:value-type="float">
            <text:p><text:s/>900,0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i servizi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103.67" calcext:value-type="float">
            <text:p><text:s/>2.103,67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666.86" calcext:value-type="float">
            <text:p><text:s/>2.666,8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6898.53" calcext:value-type="float">
            <text:p><text:s/>6.898,53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185.23" calcext:value-type="float">
            <text:p><text:s/>1.185,23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24.52" calcext:value-type="float">
            <text:p><text:s/>324,52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310.4" calcext:value-type="float">
            <text:p><text:s/>1.310,4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45.2" calcext:value-type="float">
            <text:p><text:s/>145,20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OSSI <text:s/>CLAUDI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3916.02" calcext:value-type="float">
            <text:p><text:s/>3.916,02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SE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.6" calcext:value-type="float">
            <text:p><text:s/>36,60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SE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.6" calcext:value-type="float">
            <text:p><text:s/>36,60 </text:p>
          </table:table-cell>
          <table:table-cell office:value-type="string" calcext:value-type="string">
            <text:p>24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UBELA S.P.A.</text:p>
          </table:table-cell>
          <table:table-cell office:value-type="string" calcext:value-type="string">
            <text:p>Beni immobili</text:p>
          </table:table-cell>
          <table:table-cell office:value-type="float" office:value="23526.58" calcext:value-type="float">
            <text:p><text:s/>23.526,58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405.36" calcext:value-type="float">
            <text:p><text:s/>165.405,36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405.36" calcext:value-type="float">
            <text:p><text:s/>165.405,36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434.82" calcext:value-type="float">
            <text:p><text:s/>17.434,82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54.82" calcext:value-type="float">
            <text:p><text:s/>254,82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2.64" calcext:value-type="float">
            <text:p><text:s/>72,6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.17" calcext:value-type="float">
            <text:p><text:s/>30,1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.67" calcext:value-type="float">
            <text:p><text:s/>34,6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.92" calcext:value-type="float">
            <text:p><text:s/>47,9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63" calcext:value-type="float">
            <text:p><text:s/>220,6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2.13" calcext:value-type="float">
            <text:p><text:s/>342,1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35" calcext:value-type="float">
            <text:p><text:s/>10,3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5.16" calcext:value-type="float">
            <text:p><text:s/>55,1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09" calcext:value-type="float">
            <text:p><text:s/>33,0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1.97" calcext:value-type="float">
            <text:p><text:s/>591,9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79" calcext:value-type="float">
            <text:p><text:s/>18,7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16.84" calcext:value-type="float">
            <text:p><text:s/>916,8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32" calcext:value-type="float">
            <text:p><text:s/>42,3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0.63" calcext:value-type="float">
            <text:p><text:s/>280,63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5.47" calcext:value-type="float">
            <text:p><text:s/>165,4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3.72" calcext:value-type="float">
            <text:p><text:s/>63,7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4.55" calcext:value-type="float">
            <text:p><text:s/>114,5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0.92" calcext:value-type="float">
            <text:p><text:s/>430,9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07" calcext:value-type="float">
            <text:p><text:s/>24,0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57" calcext:value-type="float">
            <text:p><text:s/>13,5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7.54" calcext:value-type="float">
            <text:p><text:s/>187,5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7.52" calcext:value-type="float">
            <text:p><text:s/>87,5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75.79" calcext:value-type="float">
            <text:p><text:s/>375,7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51.79" calcext:value-type="float">
            <text:p><text:s/>851,7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5.05" calcext:value-type="float">
            <text:p><text:s/>25,0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4.19" calcext:value-type="float">
            <text:p><text:s/>164,1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63" calcext:value-type="float">
            <text:p><text:s/>220,6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4" calcext:value-type="float">
            <text:p><text:s/>6,4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9.54" calcext:value-type="float">
            <text:p><text:s/>199,5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.55" calcext:value-type="float">
            <text:p><text:s/>88,5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15.62" calcext:value-type="float">
            <text:p><text:s/>1.215,6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3" calcext:value-type="float">
            <text:p><text:s/>45,3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2.73" calcext:value-type="float">
            <text:p><text:s/>112,7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36" calcext:value-type="float">
            <text:p><text:s/>56,3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89" calcext:value-type="float">
            <text:p><text:s/>18,8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42.78" calcext:value-type="float">
            <text:p><text:s/>742,7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2.01" calcext:value-type="float">
            <text:p><text:s/>132,0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750.53" calcext:value-type="float">
            <text:p><text:s/>2.750,5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3.96" calcext:value-type="float">
            <text:p><text:s/>163,9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3.95" calcext:value-type="float">
            <text:p><text:s/>163,9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41" calcext:value-type="float">
            <text:p><text:s/>4,4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0.03" calcext:value-type="float">
            <text:p><text:s/>150,0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6.19" calcext:value-type="float">
            <text:p><text:s/>66,1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4.92" calcext:value-type="float">
            <text:p><text:s/>224,92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63" calcext:value-type="float">
            <text:p><text:s/>220,63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1.87" calcext:value-type="float">
            <text:p><text:s/>121,8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6.95" calcext:value-type="float">
            <text:p><text:s/>126,9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53.91" calcext:value-type="float">
            <text:p><text:s/>253,9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2.38" calcext:value-type="float">
            <text:p><text:s/>132,3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.25" calcext:value-type="float">
            <text:p><text:s/>88,2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1.87" calcext:value-type="float">
            <text:p><text:s/>121,8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2.34" calcext:value-type="float">
            <text:p><text:s/>152,3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0.95" calcext:value-type="float">
            <text:p><text:s/>170,9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07" calcext:value-type="float">
            <text:p><text:s/>24,0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88" calcext:value-type="float">
            <text:p><text:s/>10,8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4" calcext:value-type="float">
            <text:p><text:s/>6,4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0.98" calcext:value-type="float">
            <text:p><text:s/>150,98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2.2" calcext:value-type="float">
            <text:p><text:s/>82,2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2.34" calcext:value-type="float">
            <text:p><text:s/>152,3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89" calcext:value-type="float">
            <text:p><text:s/>18,8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8.99" calcext:value-type="float">
            <text:p><text:s/>208,9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4.29" calcext:value-type="float">
            <text:p><text:s/>304,2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19" calcext:value-type="float">
            <text:p><text:s/>16,1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57" calcext:value-type="float">
            <text:p><text:s/>13,57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8.69" calcext:value-type="float">
            <text:p><text:s/>58,69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3" calcext:value-type="float">
            <text:p><text:s/>45,3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2.71" calcext:value-type="float">
            <text:p><text:s/>62,7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5.73" calcext:value-type="float">
            <text:p><text:s/>85,73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1.42" calcext:value-type="float">
            <text:p><text:s/>191,42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91" calcext:value-type="float">
            <text:p><text:s/>8,91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2.24" calcext:value-type="float">
            <text:p><text:s/>312,24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3" calcext:value-type="float">
            <text:p><text:s/>83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4.88" calcext:value-type="float">
            <text:p><text:s/>54,88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09.35" calcext:value-type="float">
            <text:p><text:s/>409,35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8469.67" calcext:value-type="float">
            <text:p><text:s/>8.469,6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0.25" calcext:value-type="float">
            <text:p><text:s/>10,25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74.46" calcext:value-type="float">
            <text:p><text:s/>574,46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83.96" calcext:value-type="float">
            <text:p><text:s/>83,96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2654.23" calcext:value-type="float">
            <text:p><text:s/>12.654,23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2.99" calcext:value-type="float">
            <text:p><text:s/>12,99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0.53" calcext:value-type="float">
            <text:p><text:s/>40,53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43.34" calcext:value-type="float">
            <text:p><text:s/>943,34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1.62" calcext:value-type="float">
            <text:p><text:s/>421,62 </text:p>
          </table:table-cell>
          <table:table-cell office:value-type="string" calcext:value-type="string">
            <text:p>30/07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551.55" calcext:value-type="float">
            <text:p><text:s/>1.551,55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1.67" calcext:value-type="float">
            <text:p><text:s/>471,67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L SOLE 24 S.P.A.</text:p>
          </table:table-cell>
          <table:table-cell office:value-type="string" calcext:value-type="string">
            <text:p>Utenze e canoni</text:p>
          </table:table-cell>
          <table:table-cell office:value-type="float" office:value="958.88" calcext:value-type="float">
            <text:p><text:s/>958,88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RMUSIC SOCIETA' COOPERATIV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RMUSIC SOCIETA' COOPERATIV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ZIONE BIBLIOTECHE COMUNE DI BOLOGN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8953.74" calcext:value-type="float">
            <text:p><text:s/>28.953,74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0.95" calcext:value-type="float">
            <text:p><text:s/>10,95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6.98" calcext:value-type="float">
            <text:p><text:s/>16,98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1.21" calcext:value-type="float">
            <text:p><text:s/>21,2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IENOU <text:s/>SEYDOU</text:p>
          </table:table-cell>
          <table:table-cell office:value-type="string" calcext:value-type="string">
            <text:p>Altri beni di consumo</text:p>
          </table:table-cell>
          <table:table-cell office:value-type="float" office:value="208" calcext:value-type="float">
            <text:p><text:s/>208,00 </text:p>
          </table:table-cell>
          <table:table-cell office:value-type="string" calcext:value-type="string">
            <text:p>1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67.05" calcext:value-type="float">
            <text:p><text:s/>167,05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19.94" calcext:value-type="float">
            <text:p><text:s/>219,94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26.77" calcext:value-type="float">
            <text:p><text:s/>126,77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54" calcext:value-type="float">
            <text:p><text:s/>74,54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54.74" calcext:value-type="float">
            <text:p><text:s/>154,74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5" calcext:value-type="float">
            <text:p><text:s/>45,00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5.02" calcext:value-type="float">
            <text:p><text:s/>55,02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0.02" calcext:value-type="float">
            <text:p><text:s/>70,02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2" calcext:value-type="float">
            <text:p><text:s/>62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2.13" calcext:value-type="float">
            <text:p><text:s/>102,13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4" calcext:value-type="float">
            <text:p><text:s/>54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8.49" calcext:value-type="float">
            <text:p><text:s/>68,49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22" calcext:value-type="float">
            <text:p><text:s/>80,22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71" calcext:value-type="float">
            <text:p><text:s/>80,71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12" calcext:value-type="float">
            <text:p><text:s/>112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16.12" calcext:value-type="float">
            <text:p><text:s/>316,12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3.53" calcext:value-type="float">
            <text:p><text:s/>103,53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0.01" calcext:value-type="float">
            <text:p><text:s/>40,01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8.01" calcext:value-type="float">
            <text:p><text:s/>88,01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3.03" calcext:value-type="float">
            <text:p><text:s/>83,03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01" calcext:value-type="float">
            <text:p><text:s/>77,01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6.44" calcext:value-type="float">
            <text:p><text:s/>26,44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2" calcext:value-type="float">
            <text:p><text:s/>32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2.93" calcext:value-type="float">
            <text:p><text:s/>42,93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8.86" calcext:value-type="float">
            <text:p><text:s/>68,86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2.13" calcext:value-type="float">
            <text:p><text:s/>72,13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1.9" calcext:value-type="float">
            <text:p><text:s/>81,9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9.04" calcext:value-type="float">
            <text:p><text:s/>49,04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3.06" calcext:value-type="float">
            <text:p><text:s/>103,06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3.01" calcext:value-type="float">
            <text:p><text:s/>53,01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56.34" calcext:value-type="float">
            <text:p><text:s/>156,34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8.15" calcext:value-type="float">
            <text:p><text:s/>88,15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12.9" calcext:value-type="float">
            <text:p><text:s/>212,9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65.99" calcext:value-type="float">
            <text:p><text:s/>65,9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277.17" calcext:value-type="float">
            <text:p><text:s/>277,17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453.78" calcext:value-type="float">
            <text:p><text:s/>453,78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Beni immobili</text:p>
          </table:table-cell>
          <table:table-cell office:value-type="float" office:value="2684" calcext:value-type="float">
            <text:p><text:s/>2.684,00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256.54" calcext:value-type="float">
            <text:p><text:s/>10.256,54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1581.46" calcext:value-type="float">
            <text:p><text:s/>11.581,46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960" calcext:value-type="float">
            <text:p><text:s/>960,0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11.2" calcext:value-type="float">
            <text:p><text:s/>211,2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440" calcext:value-type="float">
            <text:p><text:s/>2.440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586" calcext:value-type="float">
            <text:p><text:s/>1.586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830" calcext:value-type="float">
            <text:p><text:s/>1.830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7320" calcext:value-type="float">
            <text:p><text:s/>7.320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172" calcext:value-type="float">
            <text:p><text:s/>3.172,0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6740.84" calcext:value-type="float">
            <text:p><text:s/>16.740,84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ZI <text:s/>FILIPPO</text:p>
          </table:table-cell>
          <table:table-cell office:value-type="string" calcext:value-type="string">
            <text:p>Altri servizi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09.51" calcext:value-type="float">
            <text:p><text:s/>3.309,51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48.6" calcext:value-type="float">
            <text:p><text:s/>3.348,6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672.6" calcext:value-type="float">
            <text:p><text:s/>2.672,6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644.79" calcext:value-type="float">
            <text:p><text:s/>2.644,79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0.4" calcext:value-type="float">
            <text:p><text:s/>0,4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589.18" calcext:value-type="float">
            <text:p><text:s/>2.589,1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728.2" calcext:value-type="float">
            <text:p><text:s/>2.728,2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536.11" calcext:value-type="float">
            <text:p><text:s/>3.536,11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317.82" calcext:value-type="float">
            <text:p><text:s/>1.317,82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983.66" calcext:value-type="float">
            <text:p><text:s/>983,66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73.65" calcext:value-type="float">
            <text:p><text:s/>1.173,65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146.48" calcext:value-type="float">
            <text:p><text:s/>2.146,4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712.22" calcext:value-type="float">
            <text:p><text:s/>1.712,22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46" calcext:value-type="float">
            <text:p><text:s/>146,0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910.74" calcext:value-type="float">
            <text:p><text:s/>1.910,74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67.88" calcext:value-type="float">
            <text:p><text:s/>67,8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4454.26" calcext:value-type="float">
            <text:p><text:s/>4.454,26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972.96" calcext:value-type="float">
            <text:p><text:s/>2.972,96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1442.76" calcext:value-type="float">
            <text:p><text:s/>1.442,76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754.36" calcext:value-type="float">
            <text:p><text:s/>2.754,36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907.38" calcext:value-type="float">
            <text:p><text:s/>2.907,3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841.61" calcext:value-type="float">
            <text:p><text:s/>841,61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579.48" calcext:value-type="float">
            <text:p><text:s/>2.579,4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929.24" calcext:value-type="float">
            <text:p><text:s/>2.929,24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23.03" calcext:value-type="float">
            <text:p><text:s/>23,03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67.13" calcext:value-type="float">
            <text:p><text:s/>67,13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81.38" calcext:value-type="float">
            <text:p><text:s/>81,38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07.5" calcext:value-type="float">
            <text:p><text:s/>107,5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31.61" calcext:value-type="float">
            <text:p><text:s/>731,61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08.63" calcext:value-type="float">
            <text:p><text:s/>708,63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517.09" calcext:value-type="float">
            <text:p><text:s/>517,09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47.11" calcext:value-type="float">
            <text:p><text:s/>247,11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48793.9" calcext:value-type="float">
            <text:p><text:s/>48.793,90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UCIANI <text:s/>DAVIDE</text:p>
          </table:table-cell>
          <table:table-cell office:value-type="string" calcext:value-type="string">
            <text:p>Altri beni di consumo</text:p>
          </table:table-cell>
          <table:table-cell office:value-type="float" office:value="170" calcext:value-type="float">
            <text:p><text:s/>17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078" calcext:value-type="float">
            <text:p><text:s/>3.078,00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838" calcext:value-type="float">
            <text:p><text:s/>3.838,0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5994.5" calcext:value-type="float">
            <text:p><text:s/>5.994,5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XPO SRL</text:p>
          </table:table-cell>
          <table:table-cell office:value-type="string" calcext:value-type="string">
            <text:p>Altri beni di consumo</text:p>
          </table:table-cell>
          <table:table-cell office:value-type="float" office:value="1000" calcext:value-type="float">
            <text:p><text:s/>1.000,0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XPO SRL</text:p>
          </table:table-cell>
          <table:table-cell office:value-type="string" calcext:value-type="string">
            <text:p>Altri beni di consumo</text:p>
          </table:table-cell>
          <table:table-cell office:value-type="float" office:value="506.25" calcext:value-type="float">
            <text:p><text:s/>506,25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C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020.9" calcext:value-type="float">
            <text:p><text:s/>1.020,90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DLEY SOCIETA' COOPERATIV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LL S.R.L.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1.4" calcext:value-type="float">
            <text:p><text:s/>81,4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ROREX SPA</text:p>
          </table:table-cell>
          <table:table-cell office:value-type="string" calcext:value-type="string">
            <text:p>Altri servizi</text:p>
          </table:table-cell>
          <table:table-cell office:value-type="float" office:value="15372" calcext:value-type="float">
            <text:p><text:s/>15.372,0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921.21" calcext:value-type="float">
            <text:p><text:s/>921,21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501.71" calcext:value-type="float">
            <text:p><text:s/>2.501,71 </text:p>
          </table:table-cell>
          <table:table-cell office:value-type="string" calcext:value-type="string">
            <text:p>08/07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199.49" calcext:value-type="float">
            <text:p><text:s/>2.199,49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BILITY VAN SRL</text:p>
          </table:table-cell>
          <table:table-cell office:value-type="string" calcext:value-type="string">
            <text:p>Altri beni di consumo</text:p>
          </table:table-cell>
          <table:table-cell office:value-type="float" office:value="88" calcext:value-type="float">
            <text:p><text:s/>88,0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BILITY VAN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4.9" calcext:value-type="float">
            <text:p><text:s/>64,9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ARI <text:s/>VALENTINA</text:p>
          </table:table-cell>
          <table:table-cell office:value-type="string" calcext:value-type="string">
            <text:p>Altri beni di consum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ARI <text:s/>VALENTINA</text:p>
          </table:table-cell>
          <table:table-cell office:value-type="string" calcext:value-type="string">
            <text:p>Altri servizi</text:p>
          </table:table-cell>
          <table:table-cell office:value-type="float" office:value="537.5" calcext:value-type="float">
            <text:p><text:s/>537,5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ARI <text:s/>VALENTIN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062.5" calcext:value-type="float">
            <text:p><text:s/>1.062,5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ARI <text:s/>VALENTIN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.94" calcext:value-type="float">
            <text:p><text:s/>13,94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1.21" calcext:value-type="float">
            <text:p><text:s/>11,21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8.84" calcext:value-type="float">
            <text:p><text:s/>8,8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.44" calcext:value-type="float">
            <text:p><text:s/>13,4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Software</text:p>
          </table:table-cell>
          <table:table-cell office:value-type="float" office:value="3257.4" calcext:value-type="float">
            <text:p><text:s/>3.257,40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0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<text:s/>43,92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STI <text:s/>ELENA</text:p>
          </table:table-cell>
          <table:table-cell office:value-type="string" calcext:value-type="string">
            <text:p>Altri servizi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STI <text:s/>ELENA</text:p>
          </table:table-cell>
          <table:table-cell office:value-type="string" calcext:value-type="string">
            <text:p>Altri servizi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3.67" calcext:value-type="float">
            <text:p><text:s/>3,6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9.07" calcext:value-type="float">
            <text:p><text:s/>289,07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75.6" calcext:value-type="float">
            <text:p><text:s/>375,6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2.46" calcext:value-type="float">
            <text:p><text:s/>412,46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81.85" calcext:value-type="float">
            <text:p><text:s/>381,8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59" calcext:value-type="float">
            <text:p><text:s/>301,59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30.77" calcext:value-type="float">
            <text:p><text:s/>330,77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3.6" calcext:value-type="float">
            <text:p><text:s/>63,6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2.63" calcext:value-type="float">
            <text:p><text:s/>82,63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0.74" calcext:value-type="float">
            <text:p><text:s/>90,74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4.01" calcext:value-type="float">
            <text:p><text:s/>84,01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6.35" calcext:value-type="float">
            <text:p><text:s/>66,3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.77" calcext:value-type="float">
            <text:p><text:s/>72,77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OBIS COMPAGNIA ASSICURAZIONI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0.62" calcext:value-type="float">
            <text:p><text:s/>0,62 </text:p>
          </table:table-cell>
          <table:table-cell office:value-type="string" calcext:value-type="string">
            <text:p>02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OBIS COMPAGNIA ASSICURAZIONI SPA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226.4" calcext:value-type="float">
            <text:p><text:s/>2.226,40 </text:p>
          </table:table-cell>
          <table:table-cell office:value-type="string" calcext:value-type="string">
            <text:p>02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OBIS COMPAGNIA ASSICURAZIONI SPA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2772.98" calcext:value-type="float">
            <text:p><text:s/>2.772,98 </text:p>
          </table:table-cell>
          <table:table-cell office:value-type="string" calcext:value-type="string">
            <text:p>02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2" calcext:value-type="float">
            <text:p><text:s/>122,00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23.2" calcext:value-type="float">
            <text:p><text:s/>3.123,20 </text:p>
          </table:table-cell>
          <table:table-cell office:value-type="string" calcext:value-type="string">
            <text:p>2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O CINEMA MANDRIOLI</text:p>
          </table:table-cell>
          <table:table-cell office:value-type="string" calcext:value-type="string">
            <text:p>Altri beni di consumo</text:p>
          </table:table-cell>
          <table:table-cell office:value-type="float" office:value="9251.66" calcext:value-type="float">
            <text:p><text:s/>9.251,66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O CINEMA MANDRIOLI</text:p>
          </table:table-cell>
          <table:table-cell office:value-type="string" calcext:value-type="string">
            <text:p>Altri beni di consumo</text:p>
          </table:table-cell>
          <table:table-cell office:value-type="float" office:value="9251.67" calcext:value-type="float">
            <text:p><text:s/>9.251,67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O CINEMA MANDRIOLI</text:p>
          </table:table-cell>
          <table:table-cell office:value-type="string" calcext:value-type="string">
            <text:p>Altri beni di consumo</text:p>
          </table:table-cell>
          <table:table-cell office:value-type="float" office:value="3134.74" calcext:value-type="float">
            <text:p><text:s/>3.134,74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.R.A.D. SNC DI CANNONE MARCO, ROBERT &amp;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6.2" calcext:value-type="float">
            <text:p><text:s/>46,2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MISSIS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1.14" calcext:value-type="float">
            <text:p><text:s/>681,14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MISSIS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<text:s/>683,86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9568.43" calcext:value-type="float">
            <text:p><text:s/>9.568,43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24.62" calcext:value-type="float">
            <text:p><text:s/>424,62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567.02" calcext:value-type="float">
            <text:p><text:s/>567,02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587.11" calcext:value-type="float">
            <text:p><text:s/>587,11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RSO ROSSO FILM DI LORENZO STANZANI</text:p>
          </table:table-cell>
          <table:table-cell office:value-type="string" calcext:value-type="string">
            <text:p>Altri beni di consumo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66.54" calcext:value-type="float">
            <text:p><text:s/>66,54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72.54" calcext:value-type="float">
            <text:p><text:s/>72,54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69.54" calcext:value-type="float">
            <text:p><text:s/>69,54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OLINO <text:s/>FRANCES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50" calcext:value-type="float">
            <text:p><text:s/>450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INI <text:s/>GIOVANN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3008" calcext:value-type="float">
            <text:p><text:s/>3.008,00 </text:p>
          </table:table-cell>
          <table:table-cell office:value-type="string" calcext:value-type="string">
            <text:p>16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6000" calcext:value-type="float">
            <text:p><text:s/>6.000,00 </text:p>
          </table:table-cell>
          <table:table-cell office:value-type="string" calcext:value-type="string">
            <text:p>30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SSARELLO <text:s/>CALOGER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50" calcext:value-type="float">
            <text:p><text:s/>350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39.4" calcext:value-type="float">
            <text:p><text:s/>939,4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427" calcext:value-type="float">
            <text:p><text:s/>427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.8" calcext:value-type="float">
            <text:p><text:s/>19,8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6" calcext:value-type="float">
            <text:p><text:s/>205,86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5" calcext:value-type="float">
            <text:p><text:s/>362,35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47" calcext:value-type="float">
            <text:p><text:s/>362,47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5.7" calcext:value-type="float">
            <text:p><text:s/>225,7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8" calcext:value-type="float">
            <text:p><text:s/>205,88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<text:s/>362,34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5" calcext:value-type="float">
            <text:p><text:s/>271,75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3" calcext:value-type="float">
            <text:p><text:s/>33,0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.26" calcext:value-type="float">
            <text:p><text:s/>7,26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4.5" calcext:value-type="float">
            <text:p><text:s/>274,5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68" calcext:value-type="float">
            <text:p><text:s/>1.868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0.96" calcext:value-type="float">
            <text:p><text:s/>410,96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1.41" calcext:value-type="float">
            <text:p><text:s/>431,41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4.91" calcext:value-type="float">
            <text:p><text:s/>94,91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string" calcext:value-type="string">
            <text:p>28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8.65" calcext:value-type="float">
            <text:p><text:s/>118,65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4.79" calcext:value-type="float">
            <text:p><text:s/>254,79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6.05" calcext:value-type="float">
            <text:p><text:s/>56,05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.1" calcext:value-type="float">
            <text:p><text:s/>26,1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.3" calcext:value-type="float">
            <text:p><text:s/>36,3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4" calcext:value-type="float">
            <text:p><text:s/>29,04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710" calcext:value-type="float">
            <text:p><text:s/>2.710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800" calcext:value-type="float">
            <text:p><text:s/>2.800,0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800" calcext:value-type="float">
            <text:p><text:s/>2.800,00 </text:p>
          </table:table-cell>
          <table:table-cell office:value-type="string" calcext:value-type="string">
            <text:p>26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MI SERVIZI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.5" calcext:value-type="float">
            <text:p><text:s/>5,50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STE ITALIANE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36.85" calcext:value-type="float">
            <text:p><text:s/>1.636,85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1209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OSTE ITALIANE-MAC. AFFRANCATRICE FILIAL</text:p>
          </table:table-cell>
          <table:table-cell office:value-type="string" calcext:value-type="string">
            <text:p>Servizi amministrativi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2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Altri beni di consumo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1.76" calcext:value-type="float">
            <text:p><text:s/>131,76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5.92" calcext:value-type="float">
            <text:p><text:s/>165,92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86.74" calcext:value-type="float">
            <text:p><text:s/>386,74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019.92" calcext:value-type="float">
            <text:p><text:s/>1.019,92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ESTIA <text:s/>ENZA ALESSANDRA</text:p>
          </table:table-cell>
          <table:table-cell office:value-type="string" calcext:value-type="string">
            <text:p>Altri beni di consumo</text:p>
          </table:table-cell>
          <table:table-cell office:value-type="float" office:value="320" calcext:value-type="float">
            <text:p><text:s/>320,00 </text:p>
          </table:table-cell>
          <table:table-cell office:value-type="string" calcext:value-type="string">
            <text:p>27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ROMUSEUM ITALIA SRL</text:p>
          </table:table-cell>
          <table:table-cell office:value-type="string" calcext:value-type="string">
            <text:p>Altri beni di consumo</text:p>
          </table:table-cell>
          <table:table-cell office:value-type="float" office:value="36.52" calcext:value-type="float">
            <text:p><text:s/>36,52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UGLIESE <text:s/>ELI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00" calcext:value-type="float">
            <text:p><text:s/>500,00 </text:p>
          </table:table-cell>
          <table:table-cell office:value-type="string" calcext:value-type="string">
            <text:p>06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UNTO DANZA CASTENASO AD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NTO BASTA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738.5" calcext:value-type="float">
            <text:p><text:s/>1.738,5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NTO BASTA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262.7" calcext:value-type="float">
            <text:p><text:s/>1.262,7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NTO BASTA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Altri beni di consumo</text:p>
          </table:table-cell>
          <table:table-cell office:value-type="float" office:value="610" calcext:value-type="float">
            <text:p><text:s/>610,00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4392" calcext:value-type="float">
            <text:p><text:s/>4.392,00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868" calcext:value-type="float">
            <text:p><text:s/>868,00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90.96" calcext:value-type="float">
            <text:p><text:s/>190,96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GAZZO <text:s/>ALFONSO VALERIO</text:p>
          </table:table-cell>
          <table:table-cell office:value-type="string" calcext:value-type="string">
            <text:p>Altri beni di consumo</text:p>
          </table:table-cell>
          <table:table-cell office:value-type="float" office:value="170" calcext:value-type="float">
            <text:p><text:s/>170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143.95" calcext:value-type="float">
            <text:p><text:s/>2.143,95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15.41" calcext:value-type="float">
            <text:p><text:s/>315,41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266.34" calcext:value-type="float">
            <text:p><text:s/>2.266,34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687.36" calcext:value-type="float">
            <text:p><text:s/>687,36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890.24" calcext:value-type="float">
            <text:p><text:s/>1.890,24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823.89" calcext:value-type="float">
            <text:p><text:s/>2.823,89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637.27" calcext:value-type="float">
            <text:p><text:s/>2.637,27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743.4" calcext:value-type="float">
            <text:p><text:s/>743,4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254.06" calcext:value-type="float">
            <text:p><text:s/>1.254,06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810" calcext:value-type="float">
            <text:p><text:s/>810,00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009.74" calcext:value-type="float">
            <text:p><text:s/>3.009,74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205.9" calcext:value-type="float">
            <text:p><text:s/>2.205,90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785.12" calcext:value-type="float">
            <text:p><text:s/>1.785,12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867.33" calcext:value-type="float">
            <text:p><text:s/>3.867,33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78.19" calcext:value-type="float">
            <text:p><text:s/>278,19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686.36" calcext:value-type="float">
            <text:p><text:s/>3.686,36 </text:p>
          </table:table-cell>
          <table:table-cell office:value-type="string" calcext:value-type="string">
            <text:p>10/08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950" calcext:value-type="float">
            <text:p><text:s/>950,0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05.83" calcext:value-type="float">
            <text:p><text:s/>105,83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EDTURTLE TECHNOLOGY SRL</text:p>
          </table:table-cell>
          <table:table-cell office:value-type="string" calcext:value-type="string">
            <text:p>Altri servizi</text:p>
          </table:table-cell>
          <table:table-cell office:value-type="float" office:value="15000" calcext:value-type="float">
            <text:p><text:s/>15.000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OCCHI CONSULTING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2" calcext:value-type="float">
            <text:p><text:s/>732,0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OSSI LINDO DI ROSSI LUCA &amp; C.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5.6" calcext:value-type="float">
            <text:p><text:s/>105,6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0.82" calcext:value-type="float">
            <text:p><text:s/>30,82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8.66" calcext:value-type="float">
            <text:p><text:s/>58,66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.88" calcext:value-type="float">
            <text:p><text:s/>4,88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71.9" calcext:value-type="float">
            <text:p><text:s/>171,9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.88" calcext:value-type="float">
            <text:p><text:s/>4,88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4.21" calcext:value-type="float">
            <text:p><text:s/>34,21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.88" calcext:value-type="float">
            <text:p><text:s/>4,88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.88" calcext:value-type="float">
            <text:p><text:s/>4,88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260.46" calcext:value-type="float">
            <text:p><text:s/>2.260,46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985" calcext:value-type="float">
            <text:p><text:s/>4.985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30" calcext:value-type="float">
            <text:p><text:s/>5.03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9970" calcext:value-type="float">
            <text:p><text:s/>9.970,00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27.27" calcext:value-type="float">
            <text:p><text:s/>127,27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S.D. CASTENASO BASEBALL SR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27.27" calcext:value-type="float">
            <text:p><text:s/>127,27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564.65" calcext:value-type="float">
            <text:p><text:s/>1.564,65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564.65" calcext:value-type="float">
            <text:p><text:s/>1.564,65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3869.84" calcext:value-type="float">
            <text:p><text:s/>3.869,84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8.39" calcext:value-type="float">
            <text:p><text:s/>8,39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2" calcext:value-type="float">
            <text:p><text:s/>0,1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12.8" calcext:value-type="float">
            <text:p><text:s/>312,80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9.62" calcext:value-type="float">
            <text:p><text:s/>49,6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6" calcext:value-type="float">
            <text:p><text:s/>3,36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.11" calcext:value-type="float">
            <text:p><text:s/>6,11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2.85" calcext:value-type="float">
            <text:p><text:s/>172,85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03.07" calcext:value-type="float">
            <text:p><text:s/>303,0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16.53" calcext:value-type="float">
            <text:p><text:s/>316,5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.2" calcext:value-type="float">
            <text:p><text:s/>16,2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.23" calcext:value-type="float">
            <text:p><text:s/>14,2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.91" calcext:value-type="float">
            <text:p><text:s/>17,91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6" calcext:value-type="float">
            <text:p><text:s/>3,36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4.03" calcext:value-type="float">
            <text:p><text:s/>114,0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64.93" calcext:value-type="float">
            <text:p><text:s/>464,9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7.3" calcext:value-type="float">
            <text:p><text:s/>117,3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<text:s/>39,4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.93" calcext:value-type="float">
            <text:p><text:s/>7,93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.92" calcext:value-type="float">
            <text:p><text:s/>5,9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.1" calcext:value-type="float">
            <text:p><text:s/>14,10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25" calcext:value-type="float">
            <text:p><text:s/>3,25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5.06" calcext:value-type="float">
            <text:p><text:s/>335,06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04.83" calcext:value-type="float">
            <text:p><text:s/>304,83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3.46" calcext:value-type="float">
            <text:p><text:s/>43,46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30.38" calcext:value-type="float">
            <text:p><text:s/>130,38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3.63" calcext:value-type="float">
            <text:p><text:s/>163,6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70.41" calcext:value-type="float">
            <text:p><text:s/>270,41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1.43" calcext:value-type="float">
            <text:p><text:s/>101,4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5.43" calcext:value-type="float">
            <text:p><text:s/>35,4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2.12" calcext:value-type="float">
            <text:p><text:s/>342,12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49" calcext:value-type="float">
            <text:p><text:s/>3,49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1.23" calcext:value-type="float">
            <text:p><text:s/>151,2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.79" calcext:value-type="float">
            <text:p><text:s/>34,79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2.94" calcext:value-type="float">
            <text:p><text:s/>52,94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6.39" calcext:value-type="float">
            <text:p><text:s/>336,39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0.38" calcext:value-type="float">
            <text:p><text:s/>90,38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0.01" calcext:value-type="float">
            <text:p><text:s/>330,01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60.62" calcext:value-type="float">
            <text:p><text:s/>760,62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9.91" calcext:value-type="float">
            <text:p><text:s/>19,91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3" calcext:value-type="float">
            <text:p><text:s/>40,7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17.03" calcext:value-type="float">
            <text:p><text:s/>1.117,03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<text:s/>39,4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6.32" calcext:value-type="float">
            <text:p><text:s/>46,3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28.69" calcext:value-type="float">
            <text:p><text:s/>128,69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0.74" calcext:value-type="float">
            <text:p><text:s/>150,74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38.62" calcext:value-type="float">
            <text:p><text:s/>638,6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.5" calcext:value-type="float">
            <text:p><text:s/>33,50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8.56" calcext:value-type="float">
            <text:p><text:s/>28,56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<text:s/>39,4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8.32" calcext:value-type="float">
            <text:p><text:s/>28,3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<text:s/>39,4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86.55" calcext:value-type="float">
            <text:p><text:s/>86,55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9.42" calcext:value-type="float">
            <text:p><text:s/>39,42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8" calcext:value-type="float">
            <text:p><text:s/>3,38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.98" calcext:value-type="float">
            <text:p><text:s/>16,98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9.48" calcext:value-type="float">
            <text:p><text:s/>159,48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.18" calcext:value-type="float">
            <text:p><text:s/>2,18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58.67" calcext:value-type="float">
            <text:p><text:s/>658,6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.65" calcext:value-type="float">
            <text:p><text:s/>17,65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33.27" calcext:value-type="float">
            <text:p><text:s/>133,2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8.84" calcext:value-type="float">
            <text:p><text:s/>148,84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.61" calcext:value-type="float">
            <text:p><text:s/>34,61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1.2" calcext:value-type="float">
            <text:p><text:s/>111,20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98.87" calcext:value-type="float">
            <text:p><text:s/>198,8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5.51" calcext:value-type="float">
            <text:p><text:s/>65,51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3.57" calcext:value-type="float">
            <text:p><text:s/>143,57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08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5.21" calcext:value-type="float">
            <text:p><text:s/>35,21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ON GROUP SNC</text:p>
          </table:table-cell>
          <table:table-cell office:value-type="string" calcext:value-type="string">
            <text:p>Altri servizi</text:p>
          </table:table-cell>
          <table:table-cell office:value-type="float" office:value="9760" calcext:value-type="float">
            <text:p><text:s/>9.760,00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0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0.37" calcext:value-type="float">
            <text:p><text:s/>150,3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216.79" calcext:value-type="float">
            <text:p><text:s/>216,79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247.67" calcext:value-type="float">
            <text:p><text:s/>247,6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I IMPIANTI SRL</text:p>
          </table:table-cell>
          <table:table-cell office:value-type="string" calcext:value-type="string">
            <text:p>Beni immobili</text:p>
          </table:table-cell>
          <table:table-cell office:value-type="float" office:value="310.47" calcext:value-type="float">
            <text:p><text:s/>310,47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46.77" calcext:value-type="float">
            <text:p><text:s/>46,7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35.38" calcext:value-type="float">
            <text:p><text:s/>35,38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1036.27" calcext:value-type="float">
            <text:p><text:s/>1.036,27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107.15" calcext:value-type="float">
            <text:p><text:s/>1.107,15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3522.75" calcext:value-type="float">
            <text:p><text:s/>3.522,75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Beni immobili</text:p>
          </table:table-cell>
          <table:table-cell office:value-type="float" office:value="142.13" calcext:value-type="float">
            <text:p><text:s/>142,13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6710" calcext:value-type="float">
            <text:p><text:s/>6.710,0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8187.92" calcext:value-type="float">
            <text:p><text:s/>18.187,92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1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5171.43" calcext:value-type="float">
            <text:p><text:s/>5.171,43 </text:p>
          </table:table-cell>
          <table:table-cell office:value-type="string" calcext:value-type="string">
            <text:p>21/07/2021</text:p>
          </table:table-cell>
          <table:table-cell office:value-type="string" calcext:value-type="string">
            <text:p>10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PAZIO ARREDO SRL</text:p>
          </table:table-cell>
          <table:table-cell office:value-type="string" calcext:value-type="string">
            <text:p>Impianti e macchinari</text:p>
          </table:table-cell>
          <table:table-cell office:value-type="float" office:value="39906.2" calcext:value-type="float">
            <text:p><text:s/>39.906,20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GIALLO S.R.L SOCIETÀ TRA PROFESSI</text:p>
          </table:table-cell>
          <table:table-cell office:value-type="string" calcext:value-type="string">
            <text:p>Consulenze</text:p>
          </table:table-cell>
          <table:table-cell office:value-type="float" office:value="570.96" calcext:value-type="float">
            <text:p><text:s/>570,96 </text:p>
          </table:table-cell>
          <table:table-cell office:value-type="string" calcext:value-type="string">
            <text:p>07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GIALLO S.R.L SOCIETÀ TRA PROFESSI</text:p>
          </table:table-cell>
          <table:table-cell office:value-type="string" calcext:value-type="string">
            <text:p>Consulenze</text:p>
          </table:table-cell>
          <table:table-cell office:value-type="float" office:value="4377.36" calcext:value-type="float">
            <text:p><text:s/>4.377,36 </text:p>
          </table:table-cell>
          <table:table-cell office:value-type="string" calcext:value-type="string">
            <text:p>17/09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TUDIO TECNICO ASS. <text:s/>BIBIELL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921.5" calcext:value-type="float">
            <text:p><text:s/>1.921,50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0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ONITINERANT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ONO E IMMAGINE SRL</text:p>
          </table:table-cell>
          <table:table-cell office:value-type="string" calcext:value-type="string">
            <text:p>Altri beni di consumo</text:p>
          </table:table-cell>
          <table:table-cell office:value-type="float" office:value="66" calcext:value-type="float">
            <text:p><text:s/>66,0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PPA MARIA - STUDIO LEGALE TRIBUTARIO C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806.4" calcext:value-type="float">
            <text:p><text:s/>3.806,4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PPA MARIA - STUDIO LEGALE TRIBUTARIO C</text:p>
          </table:table-cell>
          <table:table-cell office:value-type="string" calcext:value-type="string">
            <text:p>Altri servizi</text:p>
          </table:table-cell>
          <table:table-cell office:value-type="float" office:value="1268.8" calcext:value-type="float">
            <text:p><text:s/>1.268,80 </text:p>
          </table:table-cell>
          <table:table-cell office:value-type="string" calcext:value-type="string">
            <text:p>13/08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STEN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05.2" calcext:value-type="float">
            <text:p><text:s/>105,2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05.2" calcext:value-type="float">
            <text:p><text:s/>105,20 </text:p>
          </table:table-cell>
          <table:table-cell office:value-type="string" calcext:value-type="string">
            <text:p>12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23.26" calcext:value-type="float">
            <text:p><text:s/>123,26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1.32" calcext:value-type="float">
            <text:p><text:s/>141,32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2.18" calcext:value-type="float">
            <text:p><text:s/>142,18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29.04" calcext:value-type="float">
            <text:p><text:s/>229,04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58.48" calcext:value-type="float">
            <text:p><text:s/>58,48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61.96" calcext:value-type="float">
            <text:p><text:s/>161,96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57.42" calcext:value-type="float">
            <text:p><text:s/>257,42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ATRINO DELL'ES DI ZANELLA VITTORI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99.99" calcext:value-type="float">
            <text:p><text:s/>499,99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AMBIENTE SNC DI BRAIATO E MAGAGNIN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423.73" calcext:value-type="float">
            <text:p><text:s/>15.423,73 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7.26" calcext:value-type="float">
            <text:p><text:s/>7,26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9.9" calcext:value-type="float">
            <text:p><text:s/>9,90 </text:p>
          </table:table-cell>
          <table:table-cell office:value-type="string" calcext:value-type="string">
            <text:p>29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7.04" calcext:value-type="float">
            <text:p><text:s/>7,04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TELAI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257.46" calcext:value-type="float">
            <text:p><text:s/>2.257,46 </text:p>
          </table:table-cell>
          <table:table-cell office:value-type="string" calcext:value-type="string">
            <text:p>26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TELAI SRL</text:p>
          </table:table-cell>
          <table:table-cell office:value-type="string" calcext:value-type="string">
            <text:p>Mobili e arredi</text:p>
          </table:table-cell>
          <table:table-cell office:value-type="float" office:value="4254.58" calcext:value-type="float">
            <text:p><text:s/>4.254,58 </text:p>
          </table:table-cell>
          <table:table-cell office:value-type="string" calcext:value-type="string">
            <text:p>26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beni di consumo</text:p>
          </table:table-cell>
          <table:table-cell office:value-type="float" office:value="1600" calcext:value-type="float">
            <text:p><text:s/>1.600,00 </text:p>
          </table:table-cell>
          <table:table-cell office:value-type="string" calcext:value-type="string">
            <text:p>28/09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8" calcext:value-type="float">
            <text:p><text:s/>198,0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Altri servizi</text:p>
          </table:table-cell>
          <table:table-cell office:value-type="float" office:value="440" calcext:value-type="float">
            <text:p><text:s/>440,00 </text:p>
          </table:table-cell>
          <table:table-cell office:value-type="string" calcext:value-type="string">
            <text:p>23/07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242.37" calcext:value-type="float">
            <text:p><text:s/>242,37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331.29" calcext:value-type="float">
            <text:p><text:s/>331,29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386.64" calcext:value-type="float">
            <text:p><text:s/>386,64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05/07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1.6" calcext:value-type="float">
            <text:p><text:s/>61,60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9" calcext:value-type="float">
            <text:p><text:s/>64,6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8" calcext:value-type="float">
            <text:p><text:s/>62,08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.14" calcext:value-type="float">
            <text:p><text:s/>13,14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51" calcext:value-type="float">
            <text:p><text:s/>15,51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45" calcext:value-type="float">
            <text:p><text:s/>22,45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7" calcext:value-type="float">
            <text:p><text:s/>119,3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8" calcext:value-type="float">
            <text:p><text:s/>23,08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17" calcext:value-type="float">
            <text:p><text:s/>62,1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0.32" calcext:value-type="float">
            <text:p><text:s/>40,32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64" calcext:value-type="float">
            <text:p><text:s/>22,64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4.49" calcext:value-type="float">
            <text:p><text:s/>74,4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0.95" calcext:value-type="float">
            <text:p><text:s/>80,95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6" calcext:value-type="float">
            <text:p><text:s/>18,4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14.09" calcext:value-type="float">
            <text:p><text:s/>414,0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6.17" calcext:value-type="float">
            <text:p><text:s/>96,1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4.84" calcext:value-type="float">
            <text:p><text:s/>44,84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1" calcext:value-type="float">
            <text:p><text:s/>28,71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6" calcext:value-type="float">
            <text:p><text:s/>65,4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9" calcext:value-type="float">
            <text:p><text:s/>64,6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7" calcext:value-type="float">
            <text:p><text:s/>48,97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74" calcext:value-type="float">
            <text:p><text:s/>22,74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9" calcext:value-type="float">
            <text:p><text:s/>28,7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58" calcext:value-type="float">
            <text:p><text:s/>11,58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92" calcext:value-type="float">
            <text:p><text:s/>9,92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9" calcext:value-type="float">
            <text:p><text:s/>67,3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6" calcext:value-type="float">
            <text:p><text:s/>18,4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9" calcext:value-type="float">
            <text:p><text:s/>67,19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5.54" calcext:value-type="float">
            <text:p><text:s/>75,54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beni di consumo</text:p>
          </table:table-cell>
          <table:table-cell office:value-type="float" office:value="684.42" calcext:value-type="float">
            <text:p><text:s/>684,42 </text:p>
          </table:table-cell>
          <table:table-cell office:value-type="string" calcext:value-type="string">
            <text:p>01/09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beni di consumo</text:p>
          </table:table-cell>
          <table:table-cell office:value-type="float" office:value="23.76" calcext:value-type="float">
            <text:p><text:s/>23,76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414.8" calcext:value-type="float">
            <text:p><text:s/>414,80 </text:p>
          </table:table-cell>
          <table:table-cell office:value-type="string" calcext:value-type="string">
            <text:p>09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5780.02" calcext:value-type="float">
            <text:p><text:s/>15.780,02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2777" calcext:value-type="float">
            <text:p><text:s/>172.777,00 </text:p>
          </table:table-cell>
          <table:table-cell office:value-type="string" calcext:value-type="string">
            <text:p>11/08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LSECCHI CANCELLE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1454.85" calcext:value-type="float">
            <text:p><text:s/>1.454,85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ASTARREDO S.R.L.</text:p>
          </table:table-cell>
          <table:table-cell office:value-type="string" calcext:value-type="string">
            <text:p>Mobili e arredi</text:p>
          </table:table-cell>
          <table:table-cell office:value-type="float" office:value="1237.08" calcext:value-type="float">
            <text:p><text:s/>1.237,08 </text:p>
          </table:table-cell>
          <table:table-cell office:value-type="string" calcext:value-type="string">
            <text:p>26/07/2021</text:p>
          </table:table-cell>
          <table:table-cell office:value-type="string" calcext:value-type="string">
            <text:p>04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LOCAR S.R.L. UNINOMINALE</text:p>
          </table:table-cell>
          <table:table-cell office:value-type="string" calcext:value-type="string">
            <text:p>Altri servizi</text:p>
          </table:table-cell>
          <table:table-cell office:value-type="float" office:value="420.9" calcext:value-type="float">
            <text:p><text:s/>420,90 </text:p>
          </table:table-cell>
          <table:table-cell office:value-type="string" calcext:value-type="string">
            <text:p>23/09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61" calcext:value-type="float">
            <text:p><text:s/>561,00 </text:p>
          </table:table-cell>
          <table:table-cell office:value-type="string" calcext:value-type="string">
            <text:p>07/09/2021</text:p>
          </table:table-cell>
          <table:table-cell office:value-type="string" calcext:value-type="string">
            <text:p>0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1.25" calcext:value-type="float">
            <text:p><text:s/>261,25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09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ENTURI AUTOSPURGH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3.14" calcext:value-type="float">
            <text:p><text:s/>113,14 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39.23" calcext:value-type="float">
            <text:p><text:s/>839,23 </text:p>
          </table:table-cell>
          <table:table-cell office:value-type="string" calcext:value-type="string">
            <text:p>06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43.55" calcext:value-type="float">
            <text:p><text:s/>843,55 </text:p>
          </table:table-cell>
          <table:table-cell office:value-type="string" calcext:value-type="string">
            <text:p>03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68.55" calcext:value-type="float">
            <text:p><text:s/>768,55 </text:p>
          </table:table-cell>
          <table:table-cell office:value-type="string" calcext:value-type="string">
            <text:p>05/08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OLTA BECCADELLI GRIMALDI <text:s/>ETTORE</text:p>
          </table:table-cell>
          <table:table-cell office:value-type="string" calcext:value-type="string">
            <text:p>Beni immobili</text:p>
          </table:table-cell>
          <table:table-cell office:value-type="float" office:value="5903.35" calcext:value-type="float">
            <text:p><text:s/>5.903,35 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2/08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OBINDA PRODUZIONI SRL</text:p>
          </table:table-cell>
          <table:table-cell office:value-type="string" calcext:value-type="string">
            <text:p>Altri servizi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16/08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ZANNONI <text:s/>ALICE</text:p>
          </table:table-cell>
          <table:table-cell office:value-type="string" calcext:value-type="string">
            <text:p>Altri beni di consumo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 table:number-rows-repeated="1047327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Calibri Light" fo:font-family="'Calibri Light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ergamia</meta:initial-creator>
    <meta:creation-date>2021-10-25T08:48:38</meta:creation-date>
    <dc:creator>bergamia</dc:creator>
    <dc:date>2021-10-25T08:59:58</dc:date>
    <meta:document-statistic meta:table-count="1" meta:cell-count="6240" meta:object-count="0"/>
    <meta:generator>LibreOffice/6.4.1.2$Windows_X86_64 LibreOffice_project/4d224e95b98b138af42a64d84056446d09082932</meta:generator>
  </office:meta>
</office:document-meta>
</file>