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 Light" svg:font-family="'Calibri Light'"/>
    <style:font-face style:name="Calibri Light1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946cm"/>
    </style:style>
    <style:style style:name="co2" style:family="table-column">
      <style:table-column-properties fo:break-before="auto" style:column-width="14.607cm"/>
    </style:style>
    <style:style style:name="co3" style:family="table-column">
      <style:table-column-properties fo:break-before="auto" style:column-width="2.365cm"/>
    </style:style>
    <style:style style:name="co4" style:family="table-column">
      <style:table-column-properties fo:break-before="auto" style:column-width="2.722cm"/>
    </style:style>
    <style:style style:name="co5" style:family="table-column">
      <style:table-column-properties fo:break-before="auto" style:column-width="0.965cm"/>
    </style:style>
    <style:style style:name="co6" style:family="table-column">
      <style:table-column-properties fo:break-before="auto" style:column-width="2.238cm"/>
    </style:style>
    <style:style style:name="co7" style:family="table-column">
      <style:table-column-properties fo:break-before="auto" style:column-width="1.612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Default" style:data-style-name="N36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58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3" office:value-type="string" office:string-value="  IMPORTO  " calcext:value-type="string">
            <text:p><text:s text:c="3"/>IMPORTO <text:s text:c="2"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379" calcext:value-type="float">
            <text:p>2379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18" calcext:value-type="float">
            <text:p>218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984" calcext:value-type="float">
            <text:p>984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252.12" calcext:value-type="float">
            <text:p>2252,12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482" calcext:value-type="float">
            <text:p>482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02" calcext:value-type="float">
            <text:p>602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220.4" calcext:value-type="float">
            <text:p>2220,4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ISPOLI <text:s/>MATILDE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80" calcext:value-type="float">
            <text:p>180</text:p>
          </table:table-cell>
          <table:table-cell table:style-name="ce4" office:value-type="date" office:date-value="2021-12-28" calcext:value-type="date">
            <text:p>28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ISPOLI <text:s/>MATILDE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441" calcext:value-type="float">
            <text:p>441</text:p>
          </table:table-cell>
          <table:table-cell table:style-name="ce4" office:value-type="date" office:date-value="2021-12-28" calcext:value-type="date">
            <text:p>28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2.7" calcext:value-type="float">
            <text:p>2,7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9.6" calcext:value-type="float">
            <text:p>19,6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268.18" calcext:value-type="float">
            <text:p>268,18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8.64" calcext:value-type="float">
            <text:p>8,6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674" calcext:value-type="float">
            <text:p>67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1.97" calcext:value-type="float">
            <text:p>11,9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317.41" calcext:value-type="float">
            <text:p>317,41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1.58" calcext:value-type="float">
            <text:p>51,58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404" calcext:value-type="float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 - RISCOSSIONE</text:p>
          </table:table-cell>
          <table:table-cell office:value-type="string" calcext:value-type="string">
            <text:p>Aggi di riscossione</text:p>
          </table:table-cell>
          <table:table-cell office:value-type="float" office:value="710.43" calcext:value-type="float">
            <text:p>710,43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ES SRL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00" calcext:value-type="float">
            <text:p>1000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80" calcext:value-type="float">
            <text:p>280</text:p>
          </table:table-cell>
          <table:table-cell table:style-name="ce4" office:value-type="date" office:date-value="2021-10-18" calcext:value-type="date">
            <text:p>18/10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000" calcext:value-type="float">
            <text:p>2000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UGAZZA <text:s/>GIAN MARC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18.13" calcext:value-type="float">
            <text:p>218,13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LEGALE ASSOCIATO AQUILI BELLO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44.15" calcext:value-type="float">
            <text:p>744,15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NTI <text:s/>FERRUCCI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48.61" calcext:value-type="float">
            <text:p>348,61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VIANO - DOTTORI COMMERCIALISTI AS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94.01" calcext:value-type="float">
            <text:p>194,01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00" calcext:value-type="float">
            <text:p>200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42" calcext:value-type="float">
            <text:p>242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TAGRAPH S.R.L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5" calcext:value-type="float">
            <text:p>11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4.44" calcext:value-type="float">
            <text:p>24,4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451.4" calcext:value-type="float">
            <text:p>451,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 - RISCOSSION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654.92" calcext:value-type="float">
            <text:p>2654,9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370.41" calcext:value-type="float">
            <text:p>1370,41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517.46" calcext:value-type="float">
            <text:p>1517,46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74.66" calcext:value-type="float">
            <text:p>74,66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6818.21" calcext:value-type="float">
            <text:p>6818,21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9131.36" calcext:value-type="float">
            <text:p>9131,36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ROCCHIA SANT'AMBROGIO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9131.36" calcext:value-type="float">
            <text:p>9131,36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415.04" calcext:value-type="float">
            <text:p>415,0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656.59" calcext:value-type="float">
            <text:p>656,59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426.29" calcext:value-type="float">
            <text:p>1426,2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6219.2" calcext:value-type="float">
            <text:p>6219,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6219.2" calcext:value-type="float">
            <text:p>6219,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SOCIALE CULTURALE VILLANOV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4000" calcext:value-type="float">
            <text:p>4000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4500" calcext:value-type="float">
            <text:p>4500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9000" calcext:value-type="float">
            <text:p>9000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SOCIALE CULTURALE VILLANOV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198.6" calcext:value-type="float">
            <text:p>198,6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39.37" calcext:value-type="float">
            <text:p>39,37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1.35" calcext:value-type="float">
            <text:p>81,35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8.82" calcext:value-type="float">
            <text:p>78,8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9" calcext:value-type="float">
            <text:p>79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0.35" calcext:value-type="float">
            <text:p>40,35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55.02" calcext:value-type="float">
            <text:p>155,0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6.67" calcext:value-type="float">
            <text:p>46,67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14.01" calcext:value-type="float">
            <text:p>114,01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0" calcext:value-type="float">
            <text:p>70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66.86" calcext:value-type="float">
            <text:p>166,86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2F MULTIMEDIA SRL</text:p>
          </table:table-cell>
          <table:table-cell office:value-type="string" calcext:value-type="string">
            <text:p>Altri beni di consumo</text:p>
          </table:table-cell>
          <table:table-cell office:value-type="float" office:value="512.4" calcext:value-type="float">
            <text:p>512,4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83.09" calcext:value-type="float">
            <text:p>83,09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8.31" calcext:value-type="float">
            <text:p>48,31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beni di consumo</text:p>
          </table:table-cell>
          <table:table-cell office:value-type="float" office:value="39.6" calcext:value-type="float">
            <text:p>39,6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beni di consumo</text:p>
          </table:table-cell>
          <table:table-cell office:value-type="float" office:value="81.4" calcext:value-type="float">
            <text:p>81,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REDEEM SPA</text:p>
          </table:table-cell>
          <table:table-cell office:value-type="string" calcext:value-type="string">
            <text:p>Altri beni di consumo</text:p>
          </table:table-cell>
          <table:table-cell office:value-type="float" office:value="25.74" calcext:value-type="float">
            <text:p>25,7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REDEEM SPA</text:p>
          </table:table-cell>
          <table:table-cell office:value-type="string" calcext:value-type="string">
            <text:p>Altri beni di consumo</text:p>
          </table:table-cell>
          <table:table-cell office:value-type="float" office:value="25.74" calcext:value-type="float">
            <text:p>25,7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Altri beni di consumo</text:p>
          </table:table-cell>
          <table:table-cell office:value-type="float" office:value="1168.23" calcext:value-type="float">
            <text:p>1168,23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Altri beni di consumo</text:p>
          </table:table-cell>
          <table:table-cell office:value-type="float" office:value="4641.04" calcext:value-type="float">
            <text:p>4641,0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L.A.S. SAS</text:p>
          </table:table-cell>
          <table:table-cell office:value-type="string" calcext:value-type="string">
            <text:p>Altri beni di consumo</text:p>
          </table:table-cell>
          <table:table-cell office:value-type="float" office:value="10.67" calcext:value-type="float">
            <text:p>10,67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LA &amp; MES S.R.L</text:p>
          </table:table-cell>
          <table:table-cell office:value-type="string" calcext:value-type="string">
            <text:p>Altri beni di consumo</text:p>
          </table:table-cell>
          <table:table-cell office:value-type="float" office:value="73.92" calcext:value-type="float">
            <text:p>73,92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279.01" calcext:value-type="float">
            <text:p>279,01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1.99" calcext:value-type="float">
            <text:p>11,99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3.84" calcext:value-type="float">
            <text:p>13,84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3.63" calcext:value-type="float">
            <text:p>13,63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A PHOEBE ASS.NE MONDODONNA ONLUS</text:p>
          </table:table-cell>
          <table:table-cell office:value-type="string" calcext:value-type="string">
            <text:p>Altri beni di consumo</text:p>
          </table:table-cell>
          <table:table-cell office:value-type="float" office:value="900" calcext:value-type="float">
            <text:p>900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44.44" calcext:value-type="float">
            <text:p>44,44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506.32" calcext:value-type="float">
            <text:p>506,32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651.11" calcext:value-type="float">
            <text:p>651,11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79,3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CROCINE SNC DI RIGHETTI CRISTINA &amp; C.</text:p>
          </table:table-cell>
          <table:table-cell office:value-type="string" calcext:value-type="string">
            <text:p>Altri beni di consumo</text:p>
          </table:table-cell>
          <table:table-cell office:value-type="float" office:value="6527" calcext:value-type="float">
            <text:p>6527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RIAZZI SRL</text:p>
          </table:table-cell>
          <table:table-cell office:value-type="string" calcext:value-type="string">
            <text:p>Altri beni di consumo</text:p>
          </table:table-cell>
          <table:table-cell office:value-type="float" office:value="183" calcext:value-type="float">
            <text:p>183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1.19" calcext:value-type="float">
            <text:p>21,19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5.18" calcext:value-type="float">
            <text:p>25,18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40.95" calcext:value-type="float">
            <text:p>140,9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9.22" calcext:value-type="float">
            <text:p>99,22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66" calcext:value-type="float">
            <text:p>77,6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6.39" calcext:value-type="float">
            <text:p>76,39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93.99" calcext:value-type="float">
            <text:p>293,99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2.02" calcext:value-type="float">
            <text:p>42,02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4.02" calcext:value-type="float">
            <text:p>84,02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42.01" calcext:value-type="float">
            <text:p>142,0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20.05" calcext:value-type="float">
            <text:p>120,0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4.23" calcext:value-type="float">
            <text:p>54,23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0.01" calcext:value-type="float">
            <text:p>100,0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3" calcext:value-type="float">
            <text:p>63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16.06" calcext:value-type="float">
            <text:p>116,0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INI <text:s/>MASSIMO</text:p>
          </table:table-cell>
          <table:table-cell office:value-type="string" calcext:value-type="string">
            <text:p>Altri beni di consumo</text:p>
          </table:table-cell>
          <table:table-cell office:value-type="float" office:value="366" calcext:value-type="float">
            <text:p>366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'ACCORDATORE DI ALBERTO FRIGNANI</text:p>
          </table:table-cell>
          <table:table-cell office:value-type="string" calcext:value-type="string">
            <text:p>Altri beni di consumo</text:p>
          </table:table-cell>
          <table:table-cell office:value-type="float" office:value="219.6" calcext:value-type="float">
            <text:p>219,6</text:p>
          </table:table-cell>
          <table:table-cell table:style-name="ce4" office:value-type="date" office:date-value="2021-11-17" calcext:value-type="date">
            <text:p>17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65.7" calcext:value-type="float">
            <text:p>65,7</text:p>
          </table:table-cell>
          <table:table-cell table:style-name="ce4" office:value-type="date" office:date-value="2021-11-17" calcext:value-type="date">
            <text:p>17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8.31" calcext:value-type="float">
            <text:p>48,31</text:p>
          </table:table-cell>
          <table:table-cell table:style-name="ce4" office:value-type="date" office:date-value="2021-11-17" calcext:value-type="date">
            <text:p>17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8.31" calcext:value-type="float">
            <text:p>48,31</text:p>
          </table:table-cell>
          <table:table-cell table:style-name="ce4" office:value-type="date" office:date-value="2021-11-17" calcext:value-type="date">
            <text:p>17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69" calcext:value-type="float">
            <text:p>50,69</text:p>
          </table:table-cell>
          <table:table-cell table:style-name="ce4" office:value-type="date" office:date-value="2021-11-17" calcext:value-type="date">
            <text:p>17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69" calcext:value-type="float">
            <text:p>50,69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9.87" calcext:value-type="float">
            <text:p>9,87</text:p>
          </table:table-cell>
          <table:table-cell table:style-name="ce4" office:value-type="date" office:date-value="2021-11-19" calcext:value-type="date">
            <text:p>1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T</text:p>
          </table:table-cell>
          <table:table-cell office:value-type="string" calcext:value-type="string">
            <text:p>Altri beni di consumo</text:p>
          </table:table-cell>
          <table:table-cell office:value-type="float" office:value="148.5" calcext:value-type="float">
            <text:p>148,5</text:p>
          </table:table-cell>
          <table:table-cell table:style-name="ce4" office:value-type="date" office:date-value="2021-11-19" calcext:value-type="date">
            <text:p>1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Altri beni di consumo</text:p>
          </table:table-cell>
          <table:table-cell office:value-type="float" office:value="25.63" calcext:value-type="float">
            <text:p>25,63</text:p>
          </table:table-cell>
          <table:table-cell table:style-name="ce4" office:value-type="date" office:date-value="2021-11-19" calcext:value-type="date">
            <text:p>1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2F MULTIMEDIA SRL</text:p>
          </table:table-cell>
          <table:table-cell office:value-type="string" calcext:value-type="string">
            <text:p>Altri beni di consumo</text:p>
          </table:table-cell>
          <table:table-cell office:value-type="float" office:value="61.6" calcext:value-type="float">
            <text:p>61,6</text:p>
          </table:table-cell>
          <table:table-cell table:style-name="ce4" office:value-type="date" office:date-value="2021-11-19" calcext:value-type="date">
            <text:p>19/11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OLOGNA LIVE DI VALERIO VECCHIETTI</text:p>
          </table:table-cell>
          <table:table-cell office:value-type="string" calcext:value-type="string">
            <text:p>Altri beni di consumo</text:p>
          </table:table-cell>
          <table:table-cell office:value-type="float" office:value="60.5" calcext:value-type="float">
            <text:p>60,5</text:p>
          </table:table-cell>
          <table:table-cell table:style-name="ce4" office:value-type="date" office:date-value="2021-11-19" calcext:value-type="date">
            <text:p>19/11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70" calcext:value-type="float">
            <text:p>37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0" calcext:value-type="float">
            <text:p>5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0" calcext:value-type="float">
            <text:p>5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0" calcext:value-type="float">
            <text:p>18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.95" calcext:value-type="float">
            <text:p>40,9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5" calcext:value-type="float">
            <text:p>2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0" calcext:value-type="float">
            <text:p>18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75" calcext:value-type="float">
            <text:p>67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17" calcext:value-type="float">
            <text:p>117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17" calcext:value-type="float">
            <text:p>117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5" calcext:value-type="float">
            <text:p>7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4.86" calcext:value-type="float">
            <text:p>44,86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5" calcext:value-type="float">
            <text:p>1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8.52" calcext:value-type="float">
            <text:p>48,52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16.48" calcext:value-type="float">
            <text:p>116,48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3.2" calcext:value-type="float">
            <text:p>73,2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0.97" calcext:value-type="float">
            <text:p>20,97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7.99" calcext:value-type="float">
            <text:p>107,99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80" calcext:value-type="float">
            <text:p>28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75" calcext:value-type="float">
            <text:p>27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" calcext:value-type="float">
            <text:p>12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50.04" calcext:value-type="float">
            <text:p>150,04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3.8" calcext:value-type="float">
            <text:p>33,8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3.05" calcext:value-type="float">
            <text:p>63,0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36" calcext:value-type="float">
            <text:p>336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26" calcext:value-type="float">
            <text:p>326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61.94" calcext:value-type="float">
            <text:p>761,94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8.31" calcext:value-type="float">
            <text:p>48,31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65.7" calcext:value-type="float">
            <text:p>65,7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A PHOEBE ASS.NE MONDODONNA ONLUS</text:p>
          </table:table-cell>
          <table:table-cell office:value-type="string" calcext:value-type="string">
            <text:p>Altri beni di consumo</text:p>
          </table:table-cell>
          <table:table-cell office:value-type="float" office:value="930" calcext:value-type="float">
            <text:p>930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59.71" calcext:value-type="float">
            <text:p>159,71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3.71" calcext:value-type="float">
            <text:p>43,71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4.58" calcext:value-type="float">
            <text:p>34,58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2.94" calcext:value-type="float">
            <text:p>82,9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01" calcext:value-type="float">
            <text:p>80,01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79.02" calcext:value-type="float">
            <text:p>179,0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6.5" calcext:value-type="float">
            <text:p>66,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4.18" calcext:value-type="float">
            <text:p>74,18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0.37" calcext:value-type="float">
            <text:p>90,37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64.05" calcext:value-type="float">
            <text:p>364,0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15.11" calcext:value-type="float">
            <text:p>215,11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3.3" calcext:value-type="float">
            <text:p>93,3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3" calcext:value-type="float">
            <text:p>43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262.04" calcext:value-type="float">
            <text:p>262,0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79,3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OLI <text:s/>PAOLA</text:p>
          </table:table-cell>
          <table:table-cell office:value-type="string" calcext:value-type="string">
            <text:p>Altri beni di consumo</text:p>
          </table:table-cell>
          <table:table-cell office:value-type="float" office:value="4268" calcext:value-type="float">
            <text:p>4268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RIAZZI SRL</text:p>
          </table:table-cell>
          <table:table-cell office:value-type="string" calcext:value-type="string">
            <text:p>Altri beni di consumo</text:p>
          </table:table-cell>
          <table:table-cell office:value-type="float" office:value="97.6" calcext:value-type="float">
            <text:p>97,6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525" calcext:value-type="float">
            <text:p>525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4" calcext:value-type="float">
            <text:p>77,4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6.25" calcext:value-type="float">
            <text:p>86,25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36.97" calcext:value-type="float">
            <text:p>336,97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1.82" calcext:value-type="float">
            <text:p>101,82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6.06" calcext:value-type="float">
            <text:p>86,06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0.5" calcext:value-type="float">
            <text:p>30,5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40.02" calcext:value-type="float">
            <text:p>240,02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4.01" calcext:value-type="float">
            <text:p>54,01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24" calcext:value-type="float">
            <text:p>124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63" calcext:value-type="float">
            <text:p>77,63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54.38" calcext:value-type="float">
            <text:p>254,38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beni di consumo</text:p>
          </table:table-cell>
          <table:table-cell office:value-type="float" office:value="39.6" calcext:value-type="float">
            <text:p>39,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UDRIO GOMME SAS DI BONDI FABRIZIO</text:p>
          </table:table-cell>
          <table:table-cell office:value-type="string" calcext:value-type="string">
            <text:p>Altri beni di consumo</text:p>
          </table:table-cell>
          <table:table-cell office:value-type="float" office:value="104.65" calcext:value-type="float">
            <text:p>104,65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YO SRL</text:p>
          </table:table-cell>
          <table:table-cell office:value-type="string" calcext:value-type="string">
            <text:p>Altri beni di consumo</text:p>
          </table:table-cell>
          <table:table-cell office:value-type="float" office:value="18.48" calcext:value-type="float">
            <text:p>18,4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3.79" calcext:value-type="float">
            <text:p>3,79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18.39" calcext:value-type="float">
            <text:p>18,39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Altri beni di consumo</text:p>
          </table:table-cell>
          <table:table-cell office:value-type="float" office:value="88.96" calcext:value-type="float">
            <text:p>88,9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Altri beni di consumo</text:p>
          </table:table-cell>
          <table:table-cell office:value-type="float" office:value="81.4" calcext:value-type="float">
            <text:p>81,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Altri beni di consumo</text:p>
          </table:table-cell>
          <table:table-cell office:value-type="float" office:value="82.72" calcext:value-type="float">
            <text:p>82,72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79,3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92.73" calcext:value-type="float">
            <text:p>92,73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601.39" calcext:value-type="float">
            <text:p>601,39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1007.51" calcext:value-type="float">
            <text:p>1007,51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3.08" calcext:value-type="float">
            <text:p>23,08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2.94" calcext:value-type="float">
            <text:p>22,94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010.52" calcext:value-type="float">
            <text:p>2010,5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247.66" calcext:value-type="float">
            <text:p>1247,66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1114,48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1114,48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48.74" calcext:value-type="float">
            <text:p>348,74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4072.28" calcext:value-type="float">
            <text:p>4072,28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017.72" calcext:value-type="float">
            <text:p>1017,7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.A.D. BASSA</text:p>
          </table:table-cell>
          <table:table-cell office:value-type="string" calcext:value-type="string">
            <text:p>Altri beni di consumo</text:p>
          </table:table-cell>
          <table:table-cell office:value-type="float" office:value="610" calcext:value-type="float">
            <text:p>610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RIAZZI SRL</text:p>
          </table:table-cell>
          <table:table-cell office:value-type="string" calcext:value-type="string">
            <text:p>Altri beni di consumo</text:p>
          </table:table-cell>
          <table:table-cell office:value-type="float" office:value="97.6" calcext:value-type="float">
            <text:p>97,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0" calcext:value-type="float">
            <text:p>180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75.7" calcext:value-type="float">
            <text:p>475,7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7.23" calcext:value-type="float">
            <text:p>17,23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3.61" calcext:value-type="float">
            <text:p>83,61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4" calcext:value-type="float">
            <text:p>84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4.35" calcext:value-type="float">
            <text:p>404,35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70" calcext:value-type="float">
            <text:p>370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76" calcext:value-type="float">
            <text:p>376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Altri beni di consumo</text:p>
          </table:table-cell>
          <table:table-cell office:value-type="float" office:value="3849.68" calcext:value-type="float">
            <text:p>3849,68</text:p>
          </table:table-cell>
          <table:table-cell table:style-name="ce4" office:value-type="date" office:date-value="2021-12-27" calcext:value-type="date">
            <text:p>2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7978.32" calcext:value-type="float">
            <text:p>7978,3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4389" calcext:value-type="float">
            <text:p>4389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QUANTOBASTA</text:p>
          </table:table-cell>
          <table:table-cell office:value-type="string" calcext:value-type="string">
            <text:p>Altri servizi</text:p>
          </table:table-cell>
          <table:table-cell office:value-type="float" office:value="2456" calcext:value-type="float">
            <text:p>2456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OGGIPOLLINI <text:s/>FEDERICO</text:p>
          </table:table-cell>
          <table:table-cell office:value-type="string" calcext:value-type="string">
            <text:p>Altri servizi</text:p>
          </table:table-cell>
          <table:table-cell office:value-type="float" office:value="732" calcext:value-type="float">
            <text:p>73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422.27" calcext:value-type="float">
            <text:p>422,27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316.23" calcext:value-type="float">
            <text:p>1316,23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ONTINI LUIGI DI FILIPPO E GIOVANNI RONT</text:p>
          </table:table-cell>
          <table:table-cell office:value-type="string" calcext:value-type="string">
            <text:p>Altri servizi</text:p>
          </table:table-cell>
          <table:table-cell office:value-type="float" office:value="30.8" calcext:value-type="float">
            <text:p>30,8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INEA GRAFIC SRL</text:p>
          </table:table-cell>
          <table:table-cell office:value-type="string" calcext:value-type="string">
            <text:p>Altri servizi</text:p>
          </table:table-cell>
          <table:table-cell office:value-type="float" office:value="66.86" calcext:value-type="float">
            <text:p>66,86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DATI <text:s/>GABRIELE FABRIZIO</text:p>
          </table:table-cell>
          <table:table-cell office:value-type="string" calcext:value-type="string">
            <text:p>Altri servizi</text:p>
          </table:table-cell>
          <table:table-cell office:value-type="float" office:value="200" calcext:value-type="float">
            <text:p>200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Altri servizi</text:p>
          </table:table-cell>
          <table:table-cell office:value-type="float" office:value="610" calcext:value-type="float">
            <text:p>610</text:p>
          </table:table-cell>
          <table:table-cell table:style-name="ce4" office:value-type="date" office:date-value="2021-10-20" calcext:value-type="date">
            <text:p>20/10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ES SRL</text:p>
          </table:table-cell>
          <table:table-cell office:value-type="string" calcext:value-type="string">
            <text:p>Altri servizi</text:p>
          </table:table-cell>
          <table:table-cell office:value-type="float" office:value="2500" calcext:value-type="float">
            <text:p>2500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2223" calcext:value-type="float">
            <text:p>2223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703.71" calcext:value-type="float">
            <text:p>703,71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843.26" calcext:value-type="float">
            <text:p>843,26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468.48" calcext:value-type="float">
            <text:p>468,48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1551.84" calcext:value-type="float">
            <text:p>1551,84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109.8" calcext:value-type="float">
            <text:p>109,8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4992" calcext:value-type="float">
            <text:p>4992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738.5" calcext:value-type="float">
            <text:p>1738,5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E INFRASTRUTTURE E DEI TRA</text:p>
          </table:table-cell>
          <table:table-cell office:value-type="string" calcext:value-type="string">
            <text:p>Altri servizi</text:p>
          </table:table-cell>
          <table:table-cell office:value-type="float" office:value="787.64" calcext:value-type="float">
            <text:p>787,64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41.39" calcext:value-type="float">
            <text:p>241,3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2539.07" calcext:value-type="float">
            <text:p>12539,07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10.26" calcext:value-type="float">
            <text:p>10,2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DI SCIENTIFICA</text:p>
          </table:table-cell>
          <table:table-cell office:value-type="string" calcext:value-type="string">
            <text:p>Altri servizi</text:p>
          </table:table-cell>
          <table:table-cell office:value-type="float" office:value="378.08" calcext:value-type="float">
            <text:p>378,0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5.76" calcext:value-type="float">
            <text:p>15,7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.29" calcext:value-type="float">
            <text:p>16,2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8.92" calcext:value-type="float">
            <text:p>28,92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1.97" calcext:value-type="float">
            <text:p>31,97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3.55" calcext:value-type="float">
            <text:p>33,55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4.23" calcext:value-type="float">
            <text:p>34,2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0.26" calcext:value-type="float">
            <text:p>40,2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4.62" calcext:value-type="float">
            <text:p>44,62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3.33" calcext:value-type="float">
            <text:p>53,3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119,5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119,5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119,5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119,5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136,5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136,5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136,5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136,5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55.4" calcext:value-type="float">
            <text:p>155,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0.56" calcext:value-type="float">
            <text:p>160,5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7.64" calcext:value-type="float">
            <text:p>167,6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9.93" calcext:value-type="float">
            <text:p>199,9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00.32" calcext:value-type="float">
            <text:p>200,32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15.66" calcext:value-type="float">
            <text:p>215,6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954.47" calcext:value-type="float">
            <text:p>954,47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60532.55" calcext:value-type="float">
            <text:p>60532,55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6444.3" calcext:value-type="float">
            <text:p>26444,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9" calcext:value-type="float">
            <text:p>9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140" calcext:value-type="float">
            <text:p>14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303.9" calcext:value-type="float">
            <text:p>303,9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865.15" calcext:value-type="float">
            <text:p>865,15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1218.5" calcext:value-type="float">
            <text:p>1218,5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46.36" calcext:value-type="float">
            <text:p>46,36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549" calcext:value-type="float">
            <text:p>549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901.5" calcext:value-type="float">
            <text:p>1901,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TRAFF SRL</text:p>
          </table:table-cell>
          <table:table-cell office:value-type="string" calcext:value-type="string">
            <text:p>Altri servizi</text:p>
          </table:table-cell>
          <table:table-cell office:value-type="float" office:value="1647" calcext:value-type="float">
            <text:p>1647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6555" calcext:value-type="float">
            <text:p>655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3538" calcext:value-type="float">
            <text:p>3538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SIBIRSI SOC. COOP</text:p>
          </table:table-cell>
          <table:table-cell office:value-type="string" calcext:value-type="string">
            <text:p>Altri servizi</text:p>
          </table:table-cell>
          <table:table-cell office:value-type="float" office:value="400" calcext:value-type="float">
            <text:p>400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90.8" calcext:value-type="float">
            <text:p>1390,8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Altri servizi</text:p>
          </table:table-cell>
          <table:table-cell office:value-type="float" office:value="26.76" calcext:value-type="float">
            <text:p>26,7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2" calcext:value-type="float">
            <text:p>1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Altri servizi</text:p>
          </table:table-cell>
          <table:table-cell office:value-type="float" office:value="4000" calcext:value-type="float">
            <text:p>4000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7.21" calcext:value-type="float">
            <text:p>7,21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ES SRL</text:p>
          </table:table-cell>
          <table:table-cell office:value-type="string" calcext:value-type="string">
            <text:p>Altri servizi</text:p>
          </table:table-cell>
          <table:table-cell office:value-type="float" office:value="1210" calcext:value-type="float">
            <text:p>1210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604.12" calcext:value-type="float">
            <text:p>604,1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1510.65" calcext:value-type="float">
            <text:p>1510,65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57.1" calcext:value-type="float">
            <text:p>357,1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741.55" calcext:value-type="float">
            <text:p>2741,55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3857" calcext:value-type="float">
            <text:p>3857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626.47" calcext:value-type="float">
            <text:p>626,47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A' ROSSA</text:p>
          </table:table-cell>
          <table:table-cell office:value-type="string" calcext:value-type="string">
            <text:p>Altri servizi</text:p>
          </table:table-cell>
          <table:table-cell office:value-type="float" office:value="1650" calcext:value-type="float">
            <text:p>1650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HISONI <text:s/>JACOPO</text:p>
          </table:table-cell>
          <table:table-cell office:value-type="string" calcext:value-type="string">
            <text:p>Altri servizi</text:p>
          </table:table-cell>
          <table:table-cell office:value-type="float" office:value="2750" calcext:value-type="float">
            <text:p>2750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25.37" calcext:value-type="float">
            <text:p>125,37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136,5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136,5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71.79" calcext:value-type="float">
            <text:p>171,7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88.45" calcext:value-type="float">
            <text:p>188,4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09.15" calcext:value-type="float">
            <text:p>209,1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9.66" calcext:value-type="float">
            <text:p>9,6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50.8" calcext:value-type="float">
            <text:p>250,8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95.6" calcext:value-type="float">
            <text:p>295,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41.05" calcext:value-type="float">
            <text:p>441,0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9.51" calcext:value-type="float">
            <text:p>199,5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0.67" calcext:value-type="float">
            <text:p>0,67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9.66" calcext:value-type="float">
            <text:p>29,6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6.01" calcext:value-type="float">
            <text:p>36,0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2.91" calcext:value-type="float">
            <text:p>42,9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2.96" calcext:value-type="float">
            <text:p>42,9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4.62" calcext:value-type="float">
            <text:p>44,6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4.62" calcext:value-type="float">
            <text:p>44,6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5.85" calcext:value-type="float">
            <text:p>45,8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5.04" calcext:value-type="float">
            <text:p>55,0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80.69" calcext:value-type="float">
            <text:p>80,6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119,5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119,5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119,5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119,5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136,5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136,5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121.62" calcext:value-type="float">
            <text:p>121,62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2" calcext:value-type="float">
            <text:p>1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ON GROUP SNC</text:p>
          </table:table-cell>
          <table:table-cell office:value-type="string" calcext:value-type="string">
            <text:p>Altri servizi</text:p>
          </table:table-cell>
          <table:table-cell office:value-type="float" office:value="9760" calcext:value-type="float">
            <text:p>9760</text:p>
          </table:table-cell>
          <table:table-cell table:style-name="ce4" office:value-type="date" office:date-value="2021-12-28" calcext:value-type="date">
            <text:p>28/12/2021</text:p>
          </table:table-cell>
          <table:table-cell office:value-type="float" office:value="102" calcext:value-type="float">
            <text:p>1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ARIS <text:s/>FARW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48" calcext:value-type="float">
            <text:p>148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60.68" calcext:value-type="float">
            <text:p>260,68</text:p>
          </table:table-cell>
          <table:table-cell table:style-name="ce4" office:value-type="date" office:date-value="2021-10-20" calcext:value-type="date">
            <text:p>20/10/2021</text:p>
          </table:table-cell>
          <table:table-cell office:value-type="float" office:value="908" calcext:value-type="float">
            <text:p>9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IT ALLAOUI KHADIJ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88.13" calcext:value-type="float">
            <text:p>88,13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48.05" calcext:value-type="float">
            <text:p>648,05</text:p>
          </table:table-cell>
          <table:table-cell table:style-name="ce4" office:value-type="date" office:date-value="2021-11-17" calcext:value-type="date">
            <text:p>17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ISI <text:s/>CINZIA GRAZI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12" calcext:value-type="float">
            <text:p>112</text:p>
          </table:table-cell>
          <table:table-cell table:style-name="ce4" office:value-type="date" office:date-value="2021-11-17" calcext:value-type="date">
            <text:p>17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SALESIANO "BEATA VERGINE DI SAN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692.5" calcext:value-type="float">
            <text:p>2692,5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SALESIANO "BEATA VERGINE DI SAN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8683.73" calcext:value-type="float">
            <text:p>8683,73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SALESIANO "BEATA VERGINE DI SAN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333.1" calcext:value-type="float">
            <text:p>10333,1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ARIS <text:s/>FARW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99" calcext:value-type="float">
            <text:p>99</text:p>
          </table:table-cell>
          <table:table-cell table:style-name="ce4" office:value-type="date" office:date-value="2021-11-23" calcext:value-type="date">
            <text:p>23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0" calcext:value-type="float">
            <text:p>10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00" calcext:value-type="float">
            <text:p>50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FAL EMILIA ROMAGN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926.1" calcext:value-type="float">
            <text:p>926,1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FAL EMILIA ROMAGN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457.44" calcext:value-type="float">
            <text:p>3457,44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55" calcext:value-type="float">
            <text:p>45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202" calcext:value-type="float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AZZI <text:s/>EDD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112.02" calcext:value-type="float">
            <text:p>1112,0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202" calcext:value-type="float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LE NUVO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488.4" calcext:value-type="float">
            <text:p>2488,4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TURISTICA PRO LOCO CASTENAS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0" calcext:value-type="float">
            <text:p>2000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ARIS <text:s/>FARW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99" calcext:value-type="float">
            <text:p>99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ARTHEA-LAB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70" calcext:value-type="float">
            <text:p>670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BUDRIO</text:p>
          </table:table-cell>
          <table:table-cell office:value-type="string" calcext:value-type="string">
            <text:p>Altri trasferimenti in conto capitale n.a.c. a Amministrazioni Locali</text:p>
          </table:table-cell>
          <table:table-cell office:value-type="float" office:value="928.25" calcext:value-type="float">
            <text:p>928,2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UCA P. ELETTRONICA SRL</text:p>
          </table:table-cell>
          <table:table-cell office:value-type="string" calcext:value-type="string">
            <text:p>Attrezzature</text:p>
          </table:table-cell>
          <table:table-cell office:value-type="float" office:value="439" calcext:value-type="float">
            <text:p>439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45.69" calcext:value-type="float">
            <text:p>645,69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85.91" calcext:value-type="float">
            <text:p>385,91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68.32" calcext:value-type="float">
            <text:p>368,3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68.94" calcext:value-type="float">
            <text:p>268,94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53.76" calcext:value-type="float">
            <text:p>253,76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88.37" calcext:value-type="float">
            <text:p>188,37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72.08" calcext:value-type="float">
            <text:p>172,08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22.9" calcext:value-type="float">
            <text:p>122,9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1.05" calcext:value-type="float">
            <text:p>61,05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0.51" calcext:value-type="float">
            <text:p>60,51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053.39" calcext:value-type="float">
            <text:p>2053,39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13.57" calcext:value-type="float">
            <text:p>713,57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769.62" calcext:value-type="float">
            <text:p>1769,6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3.63" calcext:value-type="float">
            <text:p>43,63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258.83" calcext:value-type="float">
            <text:p>2258,83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02.37" calcext:value-type="float">
            <text:p>802,37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Beni immobili</text:p>
          </table:table-cell>
          <table:table-cell office:value-type="float" office:value="6710" calcext:value-type="float">
            <text:p>6710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643.52" calcext:value-type="float">
            <text:p>3643,5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5.25" calcext:value-type="float">
            <text:p>15,25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ISPORT SRL</text:p>
          </table:table-cell>
          <table:table-cell office:value-type="string" calcext:value-type="string">
            <text:p>Beni immobili</text:p>
          </table:table-cell>
          <table:table-cell office:value-type="float" office:value="19459" calcext:value-type="float">
            <text:p>19459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42.7" calcext:value-type="float">
            <text:p>42,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109.8" calcext:value-type="float">
            <text:p>109,8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793" calcext:value-type="float">
            <text:p>79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13.2" calcext:value-type="float">
            <text:p>13,2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116.6" calcext:value-type="float">
            <text:p>116,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60" calcext:value-type="float">
            <text:p>60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530" calcext:value-type="float">
            <text:p>530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.54" calcext:value-type="float">
            <text:p>8,5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4.16" calcext:value-type="float">
            <text:p>34,1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4.16" calcext:value-type="float">
            <text:p>34,1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4.16" calcext:value-type="float">
            <text:p>34,1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6.43" calcext:value-type="float">
            <text:p>56,4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6.43" calcext:value-type="float">
            <text:p>56,4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6.43" calcext:value-type="float">
            <text:p>56,4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2.85" calcext:value-type="float">
            <text:p>112,8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2.85" calcext:value-type="float">
            <text:p>112,8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24.75" calcext:value-type="float">
            <text:p>124,7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69.62" calcext:value-type="float">
            <text:p>269,62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69.62" calcext:value-type="float">
            <text:p>269,62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69.62" calcext:value-type="float">
            <text:p>269,62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37.94" calcext:value-type="float">
            <text:p>337,9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37.94" calcext:value-type="float">
            <text:p>337,9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61.12" calcext:value-type="float">
            <text:p>361,12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17.55" calcext:value-type="float">
            <text:p>417,5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0.29" calcext:value-type="float">
            <text:p>420,2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0.29" calcext:value-type="float">
            <text:p>420,2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0.29" calcext:value-type="float">
            <text:p>420,2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9.44" calcext:value-type="float">
            <text:p>429,4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9.44" calcext:value-type="float">
            <text:p>429,4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9.44" calcext:value-type="float">
            <text:p>429,4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11.79" calcext:value-type="float">
            <text:p>511,7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11.79" calcext:value-type="float">
            <text:p>511,7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11.79" calcext:value-type="float">
            <text:p>511,7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03.29" calcext:value-type="float">
            <text:p>603,2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14.89" calcext:value-type="float">
            <text:p>714,8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14.92" calcext:value-type="float">
            <text:p>714,92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357.96" calcext:value-type="float">
            <text:p>2357,9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549.4" calcext:value-type="float">
            <text:p>1549,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.18" calcext:value-type="float">
            <text:p>30,18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6.95" calcext:value-type="float">
            <text:p>76,9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37.31" calcext:value-type="float">
            <text:p>137,31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.75" calcext:value-type="float">
            <text:p>11,7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5.27" calcext:value-type="float">
            <text:p>45,2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2.52" calcext:value-type="float">
            <text:p>112,52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3.79" calcext:value-type="float">
            <text:p>33,7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.43" calcext:value-type="float">
            <text:p>7,4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IOGGIA SRL</text:p>
          </table:table-cell>
          <table:table-cell office:value-type="string" calcext:value-type="string">
            <text:p>Beni immobili</text:p>
          </table:table-cell>
          <table:table-cell office:value-type="float" office:value="3660" calcext:value-type="float">
            <text:p>3660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86.98" calcext:value-type="float">
            <text:p>486,98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19.23" calcext:value-type="float">
            <text:p>419,23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Beni immobili</text:p>
          </table:table-cell>
          <table:table-cell office:value-type="float" office:value="3318.4" calcext:value-type="float">
            <text:p>3318,4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236.9" calcext:value-type="float">
            <text:p>236,9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52.12" calcext:value-type="float">
            <text:p>52,12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02.3" calcext:value-type="float">
            <text:p>102,3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65" calcext:value-type="float">
            <text:p>465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CO SISTEMI SRL</text:p>
          </table:table-cell>
          <table:table-cell office:value-type="string" calcext:value-type="string">
            <text:p>Beni immobili</text:p>
          </table:table-cell>
          <table:table-cell office:value-type="float" office:value="861.63" calcext:value-type="float">
            <text:p>861,63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UONO E IMMAGINE SRL</text:p>
          </table:table-cell>
          <table:table-cell office:value-type="string" calcext:value-type="string">
            <text:p>Beni immobili</text:p>
          </table:table-cell>
          <table:table-cell office:value-type="float" office:value="708.82" calcext:value-type="float">
            <text:p>708,82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58.8" calcext:value-type="float">
            <text:p>658,8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925.98" calcext:value-type="float">
            <text:p>925,98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500.6" calcext:value-type="float">
            <text:p>1500,6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8335.52" calcext:value-type="float">
            <text:p>8335,52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683.6" calcext:value-type="float">
            <text:p>1683,6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3400" calcext:value-type="float">
            <text:p>13400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Beni immobili</text:p>
          </table:table-cell>
          <table:table-cell office:value-type="float" office:value="6710" calcext:value-type="float">
            <text:p>6710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302.5" calcext:value-type="float">
            <text:p>302,5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UBELA S.P.A.</text:p>
          </table:table-cell>
          <table:table-cell office:value-type="string" calcext:value-type="string">
            <text:p>Beni immobili</text:p>
          </table:table-cell>
          <table:table-cell office:value-type="float" office:value="24053.32" calcext:value-type="float">
            <text:p>24053,32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RLANDI <text:s/>GIULIA</text:p>
          </table:table-cell>
          <table:table-cell office:value-type="string" calcext:value-type="string">
            <text:p>Beni immobili</text:p>
          </table:table-cell>
          <table:table-cell office:value-type="float" office:value="4900" calcext:value-type="float">
            <text:p>4900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59.78" calcext:value-type="float">
            <text:p>59,78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30.86" calcext:value-type="float">
            <text:p>30,86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1774.4" calcext:value-type="float">
            <text:p>1774,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76.24" calcext:value-type="float">
            <text:p>76,24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83.27" calcext:value-type="float">
            <text:p>83,27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46.4" calcext:value-type="float">
            <text:p>146,4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46.4" calcext:value-type="float">
            <text:p>146,4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46.4" calcext:value-type="float">
            <text:p>146,4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66.53" calcext:value-type="float">
            <text:p>166,53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66.53" calcext:value-type="float">
            <text:p>166,53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264.13" calcext:value-type="float">
            <text:p>264,13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367.83" calcext:value-type="float">
            <text:p>367,83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416.33" calcext:value-type="float">
            <text:p>416,33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439.2" calcext:value-type="float">
            <text:p>439,2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582.86" calcext:value-type="float">
            <text:p>582,86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417.64" calcext:value-type="float">
            <text:p>1417,64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660" calcext:value-type="float">
            <text:p>3660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8540" calcext:value-type="float">
            <text:p>8540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90" calcext:value-type="float">
            <text:p>490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40.8" calcext:value-type="float">
            <text:p>140,8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07.8" calcext:value-type="float">
            <text:p>107,8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40" calcext:value-type="float">
            <text:p>640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1.22" calcext:value-type="float">
            <text:p>41,22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5.9" calcext:value-type="float">
            <text:p>65,9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4.1" calcext:value-type="float">
            <text:p>74,1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78.73" calcext:value-type="float">
            <text:p>378,73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3.23" calcext:value-type="float">
            <text:p>423,23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6.44" calcext:value-type="float">
            <text:p>436,4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818.62" calcext:value-type="float">
            <text:p>3818,62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Beni immobili</text:p>
          </table:table-cell>
          <table:table-cell office:value-type="float" office:value="1097.7" calcext:value-type="float">
            <text:p>1097,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41.69" calcext:value-type="float">
            <text:p>441,69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PANS SRL</text:p>
          </table:table-cell>
          <table:table-cell office:value-type="string" calcext:value-type="string">
            <text:p>Beni immobili</text:p>
          </table:table-cell>
          <table:table-cell office:value-type="float" office:value="2840.4" calcext:value-type="float">
            <text:p>2840,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10.08" calcext:value-type="float">
            <text:p>510,08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Beni immobili</text:p>
          </table:table-cell>
          <table:table-cell office:value-type="float" office:value="4697" calcext:value-type="float">
            <text:p>4697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5.69" calcext:value-type="float">
            <text:p>35,6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4.04" calcext:value-type="float">
            <text:p>44,04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8.93" calcext:value-type="float">
            <text:p>58,93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8.49" calcext:value-type="float">
            <text:p>78,4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2.35" calcext:value-type="float">
            <text:p>82,35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28.37" calcext:value-type="float">
            <text:p>228,37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65.56" calcext:value-type="float">
            <text:p>265,56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98.9" calcext:value-type="float">
            <text:p>298,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13.1" calcext:value-type="float">
            <text:p>313,1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66.27" calcext:value-type="float">
            <text:p>366,27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20.9" calcext:value-type="float">
            <text:p>420,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04.22" calcext:value-type="float">
            <text:p>804,2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012.3" calcext:value-type="float">
            <text:p>1012,3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4" calcext:value-type="float">
            <text:p>54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.88" calcext:value-type="float">
            <text:p>11,88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75.15" calcext:value-type="float">
            <text:p>75,15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592.92" calcext:value-type="float">
            <text:p>592,9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159" calcext:value-type="float">
            <text:p>115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2700" calcext:value-type="float">
            <text:p>2700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838.42" calcext:value-type="float">
            <text:p>838,4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249.6" calcext:value-type="float">
            <text:p>249,6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594" calcext:value-type="float">
            <text:p>594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84.45" calcext:value-type="float">
            <text:p>184,45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54.91" calcext:value-type="float">
            <text:p>54,91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Beni immobili</text:p>
          </table:table-cell>
          <table:table-cell office:value-type="float" office:value="5032.32" calcext:value-type="float">
            <text:p>5032,3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 GARDEN SRL</text:p>
          </table:table-cell>
          <table:table-cell office:value-type="string" calcext:value-type="string">
            <text:p>Beni immobili</text:p>
          </table:table-cell>
          <table:table-cell office:value-type="float" office:value="48707.08" calcext:value-type="float">
            <text:p>48707,08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Beni immobili</text:p>
          </table:table-cell>
          <table:table-cell office:value-type="float" office:value="493720.67" calcext:value-type="float">
            <text:p>493720,67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OTTI <text:s/>VALERIO</text:p>
          </table:table-cell>
          <table:table-cell office:value-type="string" calcext:value-type="string">
            <text:p>Beni immobili</text:p>
          </table:table-cell>
          <table:table-cell office:value-type="float" office:value="3553.25" calcext:value-type="float">
            <text:p>3553,25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CROREX SPA</text:p>
          </table:table-cell>
          <table:table-cell office:value-type="string" calcext:value-type="string">
            <text:p>Beni immobili</text:p>
          </table:table-cell>
          <table:table-cell office:value-type="float" office:value="2025.2" calcext:value-type="float">
            <text:p>2025,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-DISTRIBUZIONE SPA</text:p>
          </table:table-cell>
          <table:table-cell office:value-type="string" calcext:value-type="string">
            <text:p>Beni immobili</text:p>
          </table:table-cell>
          <table:table-cell office:value-type="float" office:value="15502.41" calcext:value-type="float">
            <text:p>15502,4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EIT - SYSTEM ENGINEERING &amp; INFORMATION</text:p>
          </table:table-cell>
          <table:table-cell office:value-type="string" calcext:value-type="string">
            <text:p>Consulenze</text:p>
          </table:table-cell>
          <table:table-cell office:value-type="float" office:value="32.12" calcext:value-type="float">
            <text:p>32,12</text:p>
          </table:table-cell>
          <table:table-cell table:style-name="ce4" office:value-type="date" office:date-value="2021-11-19" calcext:value-type="date">
            <text:p>1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Consulenze</text:p>
          </table:table-cell>
          <table:table-cell office:value-type="float" office:value="146" calcext:value-type="float">
            <text:p>146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TAGRAPH S.R.L.</text:p>
          </table:table-cell>
          <table:table-cell office:value-type="string" calcext:value-type="string">
            <text:p>Consulenze</text:p>
          </table:table-cell>
          <table:table-cell office:value-type="float" office:value="495" calcext:value-type="float">
            <text:p>49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Consulenze</text:p>
          </table:table-cell>
          <table:table-cell office:value-type="float" office:value="1015.04" calcext:value-type="float">
            <text:p>1015,0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90.99" calcext:value-type="float">
            <text:p>1490,99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110.14" calcext:value-type="float">
            <text:p>14110,1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0.2" calcext:value-type="float">
            <text:p>0,2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3.21" calcext:value-type="float">
            <text:p>173,21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593.38" calcext:value-type="float">
            <text:p>8593,38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168311,17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3500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32.6" calcext:value-type="float">
            <text:p>532,6</text:p>
          </table:table-cell>
          <table:table-cell table:style-name="ce4" office:value-type="date" office:date-value="2021-10-25" calcext:value-type="date">
            <text:p>25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08.26" calcext:value-type="float">
            <text:p>108,26</text:p>
          </table:table-cell>
          <table:table-cell table:style-name="ce4" office:value-type="date" office:date-value="2021-10-25" calcext:value-type="date">
            <text:p>25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4.95" calcext:value-type="float">
            <text:p>64,95</text:p>
          </table:table-cell>
          <table:table-cell table:style-name="ce4" office:value-type="date" office:date-value="2021-10-25" calcext:value-type="date">
            <text:p>25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6280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00" calcext:value-type="float">
            <text:p>1200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8.51" calcext:value-type="float">
            <text:p>198,5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3.66" calcext:value-type="float">
            <text:p>43,6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666.68" calcext:value-type="float">
            <text:p>2666,68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202" calcext:value-type="float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14760,61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175.86" calcext:value-type="float">
            <text:p>12175,86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97,6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636.69" calcext:value-type="float">
            <text:p>7636,69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095.05" calcext:value-type="float">
            <text:p>41095,05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6411.56" calcext:value-type="float">
            <text:p>36411,56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168311,17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.85" calcext:value-type="float">
            <text:p>62,85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020.03" calcext:value-type="float">
            <text:p>1020,03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7.12" calcext:value-type="float">
            <text:p>117,12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6280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3500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916.45" calcext:value-type="float">
            <text:p>17916,4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168311,17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9.5" calcext:value-type="float">
            <text:p>199,5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2.81" calcext:value-type="float">
            <text:p>112,81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3.89" calcext:value-type="float">
            <text:p>43,89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244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146,4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6411.56" calcext:value-type="float">
            <text:p>36411,5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14760,61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24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97,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095.05" calcext:value-type="float">
            <text:p>41095,05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47.58" calcext:value-type="float">
            <text:p>6647,5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24,15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04.13" calcext:value-type="float">
            <text:p>5504,13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146,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636.69" calcext:value-type="float">
            <text:p>7636,69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3500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AMBIENTE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71.79" calcext:value-type="float">
            <text:p>1771,7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307" calcext:value-type="float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00539.61" calcext:value-type="float">
            <text:p>100539,6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767.39" calcext:value-type="float">
            <text:p>55767,3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56.42" calcext:value-type="float">
            <text:p>456,4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43.58" calcext:value-type="float">
            <text:p>743,58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6280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14760,6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636.69" calcext:value-type="float">
            <text:p>7636,6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47.58" calcext:value-type="float">
            <text:p>6647,58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97,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24,1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095.05" calcext:value-type="float">
            <text:p>41095,0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24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33.14" calcext:value-type="float">
            <text:p>2533,1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970.99" calcext:value-type="float">
            <text:p>2970,9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6411.56" calcext:value-type="float">
            <text:p>36411,5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146,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AMBIENTE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980.19" calcext:value-type="float">
            <text:p>12980,1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307" calcext:value-type="float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168311,17</text:p>
          </table:table-cell>
          <table:table-cell table:style-name="ce4" office:value-type="date" office:date-value="2021-12-28" calcext:value-type="date">
            <text:p>28/12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Famiglie</text:p>
          </table:table-cell>
          <table:table-cell office:value-type="float" office:value="43140.06" calcext:value-type="float">
            <text:p>43140,0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Contributi agli investimenti interni a organismi interni e/o unita' locali della amministrazione</text:p>
          </table:table-cell>
          <table:table-cell office:value-type="float" office:value="7404.57" calcext:value-type="float">
            <text:p>7404,5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802" calcext:value-type="float">
            <text:p>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O PERSEO SIRIO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86.98" calcext:value-type="float">
            <text:p>86,98</text:p>
          </table:table-cell>
          <table:table-cell table:style-name="ce4" office:value-type="date" office:date-value="2021-10-25" calcext:value-type="date">
            <text:p>25/10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O PERSEO SIRIO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74.3" calcext:value-type="float">
            <text:p>74,3</text:p>
          </table:table-cell>
          <table:table-cell table:style-name="ce4" office:value-type="date" office:date-value="2021-11-23" calcext:value-type="date">
            <text:p>23/11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O PERSEO SIRIO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44.54" calcext:value-type="float">
            <text:p>144,54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10" calcext:value-type="float">
            <text:p>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3.66" calcext:value-type="float">
            <text:p>13,66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8.28" calcext:value-type="float">
            <text:p>8,28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.91" calcext:value-type="float">
            <text:p>6,91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60.25" calcext:value-type="float">
            <text:p>360,25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43.31" calcext:value-type="float">
            <text:p>143,31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8.28" calcext:value-type="float">
            <text:p>8,28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47.62" calcext:value-type="float">
            <text:p>47,62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RGILIANA CONSULTING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.6" calcext:value-type="float">
            <text:p>6,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IBRERIA ATLANTIDE SNC DI M.ZARATTANI E 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070" calcext:value-type="float">
            <text:p>3070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IBRERIE COOP.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070" calcext:value-type="float">
            <text:p>3070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IBLION SAS DI PAOLA SAONCELLA &amp; 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070" calcext:value-type="float">
            <text:p>3070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0" calcext:value-type="float">
            <text:p>30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M. GRAF SRL</text:p>
          </table:table-cell>
          <table:table-cell office:value-type="string" calcext:value-type="string">
            <text:p>Impianti e macchinari</text:p>
          </table:table-cell>
          <table:table-cell office:value-type="float" office:value="411.75" calcext:value-type="float">
            <text:p>411,75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CROREX SPA</text:p>
          </table:table-cell>
          <table:table-cell office:value-type="string" calcext:value-type="string">
            <text:p>Impianti e macchinari</text:p>
          </table:table-cell>
          <table:table-cell office:value-type="float" office:value="47214" calcext:value-type="float">
            <text:p>47214</text:p>
          </table:table-cell>
          <table:table-cell table:style-name="ce4" office:value-type="date" office:date-value="2021-11-05" calcext:value-type="date">
            <text:p>05/11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INFISSI DI FALCESCU LAVINIA </text:p>
          </table:table-cell>
          <table:table-cell office:value-type="string" calcext:value-type="string">
            <text:p>Impianti e macchinari</text:p>
          </table:table-cell>
          <table:table-cell office:value-type="float" office:value="2379" calcext:value-type="float">
            <text:p>2379</text:p>
          </table:table-cell>
          <table:table-cell table:style-name="ce4" office:value-type="date" office:date-value="2021-11-05" calcext:value-type="date">
            <text:p>05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SSI EMILIA SRL</text:p>
          </table:table-cell>
          <table:table-cell office:value-type="string" calcext:value-type="string">
            <text:p>Impianti e macchinari</text:p>
          </table:table-cell>
          <table:table-cell office:value-type="float" office:value="3316.42" calcext:value-type="float">
            <text:p>3316,42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Impianti e macchinari</text:p>
          </table:table-cell>
          <table:table-cell office:value-type="float" office:value="1510.97" calcext:value-type="float">
            <text:p>1510,97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PAZIO ARREDO SRL</text:p>
          </table:table-cell>
          <table:table-cell office:value-type="string" calcext:value-type="string">
            <text:p>Impianti e macchinari</text:p>
          </table:table-cell>
          <table:table-cell office:value-type="float" office:value="495.32" calcext:value-type="float">
            <text:p>495,3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2 EFFE GARDEN DI FINETTI LUCA <text:s/>E FERRI G</text:p>
          </table:table-cell>
          <table:table-cell office:value-type="string" calcext:value-type="string">
            <text:p>Impianti e macchinari</text:p>
          </table:table-cell>
          <table:table-cell office:value-type="float" office:value="1381.04" calcext:value-type="float">
            <text:p>1381,04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N GARDEN SRL</text:p>
          </table:table-cell>
          <table:table-cell office:value-type="string" calcext:value-type="string">
            <text:p>Impianti e macchinari</text:p>
          </table:table-cell>
          <table:table-cell office:value-type="float" office:value="38682.54" calcext:value-type="float">
            <text:p>38682,54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EURO SPA</text:p>
          </table:table-cell>
          <table:table-cell office:value-type="string" calcext:value-type="string">
            <text:p>Impianti e macchinari</text:p>
          </table:table-cell>
          <table:table-cell office:value-type="float" office:value="439.91" calcext:value-type="float">
            <text:p>439,91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48" calcext:value-type="float">
            <text:p>48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7" calcext:value-type="float">
            <text:p>27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89.88" calcext:value-type="float">
            <text:p>189,88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4" calcext:value-type="float">
            <text:p>64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9.37" calcext:value-type="float">
            <text:p>139,37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9.78" calcext:value-type="float">
            <text:p>69,78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3.93" calcext:value-type="float">
            <text:p>133,93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84" calcext:value-type="float">
            <text:p>84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9.37" calcext:value-type="float">
            <text:p>139,37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HERARDI <text:s/>CLAUDI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768.6" calcext:value-type="float">
            <text:p>768,6</text:p>
          </table:table-cell>
          <table:table-cell table:style-name="ce4" office:value-type="date" office:date-value="2021-10-04" calcext:value-type="date">
            <text:p>04/10/2021</text:p>
          </table:table-cell>
          <table:table-cell office:value-type="float" office:value="801" calcext:value-type="float">
            <text:p>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UIDI <text:s/>CRISTIAN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4355.4" calcext:value-type="float">
            <text:p>4355,4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PALLETTI <text:s/>CLAUDI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040" calcext:value-type="float">
            <text:p>1040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UGNOLI <text:s/>ALESSANDR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268.8" calcext:value-type="float">
            <text:p>1268,8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OING STUDIO TECNICO ASSOCIA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2562" calcext:value-type="float">
            <text:p>256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ODA <text:s/>ROBER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325.37" calcext:value-type="float">
            <text:p>6325,37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209" calcext:value-type="float">
            <text:p>1209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562.64" calcext:value-type="float">
            <text:p>1562,6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LMASTRI <text:s/>GIUSEPPE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8168.1" calcext:value-type="float">
            <text:p>8168,1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9" calcext:value-type="float">
            <text:p>1209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LMASTRI <text:s/>GIUSEPPE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122.71" calcext:value-type="float">
            <text:p>1122,71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9" calcext:value-type="float">
            <text:p>1209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TECNICO ASSOCIATO BIMODE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0199.2" calcext:value-type="float">
            <text:p>10199,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BBRI <text:s/>STEFAN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2000" calcext:value-type="float">
            <text:p>2000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EMETRA SOCIETA' COOPERATIVA SOCIALE O.N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9858.14" calcext:value-type="float">
            <text:p>9858,1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901" calcext:value-type="float">
            <text:p>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950" calcext:value-type="float">
            <text:p>1950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206" calcext:value-type="float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055.83" calcext:value-type="float">
            <text:p>1055,83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204" calcext:value-type="float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491.53" calcext:value-type="float">
            <text:p>2491,53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5568.98" calcext:value-type="float">
            <text:p>5568,98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5946.67" calcext:value-type="float">
            <text:p>5946,67</text:p>
          </table:table-cell>
          <table:table-cell table:style-name="ce4" office:value-type="date" office:date-value="2021-12-27" calcext:value-type="date">
            <text:p>27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RIATICA ACQU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80.96" calcext:value-type="float">
            <text:p>1180,96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78.4" calcext:value-type="float">
            <text:p>878,4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749.99" calcext:value-type="float">
            <text:p>33749,99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44.8" calcext:value-type="float">
            <text:p>844,8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904" calcext:value-type="float">
            <text:p>9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38.38" calcext:value-type="float">
            <text:p>838,38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05" calcext:value-type="float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.09" calcext:value-type="float">
            <text:p>28,09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ZA TRADE SRLS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5" calcext:value-type="float">
            <text:p>95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4.9" calcext:value-type="float">
            <text:p>54,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4.9" calcext:value-type="float">
            <text:p>54,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4.9" calcext:value-type="float">
            <text:p>54,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2.35" calcext:value-type="float">
            <text:p>82,35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2.35" calcext:value-type="float">
            <text:p>82,35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4.9" calcext:value-type="float">
            <text:p>54,9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109,8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109,8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5.2" calcext:value-type="float">
            <text:p>195,2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20" calcext:value-type="float">
            <text:p>420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0" calcext:value-type="float">
            <text:p>90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2.4" calcext:value-type="float">
            <text:p>92,4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.8" calcext:value-type="float">
            <text:p>19,8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8.8" calcext:value-type="float">
            <text:p>48,8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7.66" calcext:value-type="float">
            <text:p>127,66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" calcext:value-type="float">
            <text:p>18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3.37" calcext:value-type="float">
            <text:p>93,37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3.4" calcext:value-type="float">
            <text:p>23,4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0" calcext:value-type="float">
            <text:p>9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0" calcext:value-type="float">
            <text:p>9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04.15" calcext:value-type="float">
            <text:p>1404,15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904" calcext:value-type="float">
            <text:p>9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.35" calcext:value-type="float">
            <text:p>21,3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.35" calcext:value-type="float">
            <text:p>21,3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.35" calcext:value-type="float">
            <text:p>21,3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.35" calcext:value-type="float">
            <text:p>21,3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.35" calcext:value-type="float">
            <text:p>21,35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2.7" calcext:value-type="float">
            <text:p>42,7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6.97" calcext:value-type="float">
            <text:p>46,97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1.24" calcext:value-type="float">
            <text:p>51,2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5.4" calcext:value-type="float">
            <text:p>85,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5.4" calcext:value-type="float">
            <text:p>85,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9.67" calcext:value-type="float">
            <text:p>89,67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5.29" calcext:value-type="float">
            <text:p>115,29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8.84" calcext:value-type="float">
            <text:p>148,8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0.62" calcext:value-type="float">
            <text:p>330,6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O GOMME DI CASTAGNA LUC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3.22" calcext:value-type="float">
            <text:p>123,22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2.08" calcext:value-type="float">
            <text:p>62,0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.31" calcext:value-type="float">
            <text:p>21,31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1.48" calcext:value-type="float">
            <text:p>41,4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O GOMME DI CASTAGNA LUC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0.33" calcext:value-type="float">
            <text:p>70,33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564.3" calcext:value-type="float">
            <text:p>9564,3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98.8" calcext:value-type="float">
            <text:p>398,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20.84" calcext:value-type="float">
            <text:p>420,8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7.74" calcext:value-type="float">
            <text:p>87,7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2.58" calcext:value-type="float">
            <text:p>92,5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98.31" calcext:value-type="float">
            <text:p>1998,31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92.12" calcext:value-type="float">
            <text:p>492,12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6.97" calcext:value-type="float">
            <text:p>46,97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8.27" calcext:value-type="float">
            <text:p>108,27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.33" calcext:value-type="float">
            <text:p>10,33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2.8" calcext:value-type="float">
            <text:p>62,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.22" calcext:value-type="float">
            <text:p>10,22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SSI EMILI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5.52" calcext:value-type="float">
            <text:p>65,52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109,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6.4" calcext:value-type="float">
            <text:p>146,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01.3" calcext:value-type="float">
            <text:p>201,3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0.6" calcext:value-type="float">
            <text:p>280,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3.2" calcext:value-type="float">
            <text:p>73,2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109,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12.4" calcext:value-type="float">
            <text:p>512,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0" calcext:value-type="float">
            <text:p>140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.8" calcext:value-type="float">
            <text:p>30,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.R.A.D. SNC DI CANNONE MARCO, ROBERT &amp;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6.86" calcext:value-type="float">
            <text:p>116,8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1.75" calcext:value-type="float">
            <text:p>71,75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.11" calcext:value-type="float">
            <text:p>15,11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4.28" calcext:value-type="float">
            <text:p>1094,28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904" calcext:value-type="float">
            <text:p>9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749.99" calcext:value-type="float">
            <text:p>33749,9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786.15" calcext:value-type="float">
            <text:p>8786,1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2.19" calcext:value-type="float">
            <text:p>282,19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6.87" calcext:value-type="float">
            <text:p>96,87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8.55" calcext:value-type="float">
            <text:p>188,55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31.18" calcext:value-type="float">
            <text:p>531,18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5.47" calcext:value-type="float">
            <text:p>285,47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6.66" calcext:value-type="float">
            <text:p>56,66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7.82" calcext:value-type="float">
            <text:p>297,82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19.68" calcext:value-type="float">
            <text:p>319,68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94.85" calcext:value-type="float">
            <text:p>394,85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201" calcext:value-type="float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ND PRIX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4000" calcext:value-type="float">
            <text:p>24000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FFICINA OLEOMECCANICA CB MMT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411.33" calcext:value-type="float">
            <text:p>2411,33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UBLY</text:p>
          </table:table-cell>
          <table:table-cell office:value-type="string" calcext:value-type="string">
            <text:p>Mobili e arredi</text:p>
          </table:table-cell>
          <table:table-cell office:value-type="float" office:value="2074" calcext:value-type="float">
            <text:p>2074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PPEZZERIA ROSSI REMO</text:p>
          </table:table-cell>
          <table:table-cell office:value-type="string" calcext:value-type="string">
            <text:p>Mobili e arredi</text:p>
          </table:table-cell>
          <table:table-cell office:value-type="float" office:value="1415.2" calcext:value-type="float">
            <text:p>1415,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obili e arredi</text:p>
          </table:table-cell>
          <table:table-cell office:value-type="float" office:value="279.59" calcext:value-type="float">
            <text:p>279,5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402" calcext:value-type="float">
            <text:p>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UGAZZA <text:s/>GIAN MARC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649.09" calcext:value-type="float">
            <text:p>2649,09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NTI <text:s/>FERRUCCI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12566.88" calcext:value-type="float">
            <text:p>12566,88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VIANO - DOTTORI COMMERCIALISTI AS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84.61" calcext:value-type="float">
            <text:p>84,61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VIANO - DOTTORI COMMERCIALISTI AS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8383.53" calcext:value-type="float">
            <text:p>8383,53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.09" calcext:value-type="float">
            <text:p>2,09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4.38" calcext:value-type="float">
            <text:p>14,38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FIAB CASTENASO TRIBU' IND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0" calcext:value-type="float">
            <text:p>1500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SPOSTAMENTI AP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" calcext:value-type="float">
            <text:p>150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SSARELLO <text:s/>CALOGER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50" calcext:value-type="float">
            <text:p>350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O LOCO BUDRIO LO DOLCE PIANO AP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9.99" calcext:value-type="float">
            <text:p>259,99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DEN 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92.8" calcext:value-type="float">
            <text:p>292,8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220" calcext:value-type="float">
            <text:p>1220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2" calcext:value-type="float">
            <text:p>1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GRANDUCA7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50" calcext:value-type="float">
            <text:p>550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733.22" calcext:value-type="float">
            <text:p>733,22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NTO BASTA AP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58.79" calcext:value-type="float">
            <text:p>1558,79</text:p>
          </table:table-cell>
          <table:table-cell table:style-name="ce4" office:value-type="date" office:date-value="2021-11-12" calcext:value-type="date">
            <text:p>12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APS O.T.E. OZZAN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20" calcext:value-type="float">
            <text:p>520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UNTO DANZA CASTENASO AD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00" calcext:value-type="float">
            <text:p>200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63.11" calcext:value-type="float">
            <text:p>163,1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63.11" calcext:value-type="float">
            <text:p>163,1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63.11" calcext:value-type="float">
            <text:p>163,1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63.11" calcext:value-type="float">
            <text:p>163,1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RPO BANDISTICO CITTA' DI MINERBIO SOC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00" calcext:value-type="float">
            <text:p>200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TTORINI ALESSANDR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0" calcext:value-type="float">
            <text:p>250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UERRA <text:s/>FABRIZI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875" calcext:value-type="float">
            <text:p>875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POGRAFIA F.LLI CAVA S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8.29" calcext:value-type="float">
            <text:p>48,29</text:p>
          </table:table-cell>
          <table:table-cell table:style-name="ce4" office:value-type="date" office:date-value="2021-11-19" calcext:value-type="date">
            <text:p>19/11/2021</text:p>
          </table:table-cell>
          <table:table-cell office:value-type="float" office:value="102" calcext:value-type="float">
            <text:p>1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19.5" calcext:value-type="float">
            <text:p>219,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2" calcext:value-type="float">
            <text:p>1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5" calcext:value-type="float">
            <text:p>3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91.1" calcext:value-type="float">
            <text:p>91,1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9.5" calcext:value-type="float">
            <text:p>9,5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139,37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89.59" calcext:value-type="float">
            <text:p>189,59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73.2" calcext:value-type="float">
            <text:p>73,2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88" calcext:value-type="float">
            <text:p>8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074.88" calcext:value-type="float">
            <text:p>1074,88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14.33" calcext:value-type="float">
            <text:p>414,33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UERRA <text:s/>FABRIZI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300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701" calcext:value-type="float">
            <text:p>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00" calcext:value-type="float">
            <text:p>400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STUDI PROGETTO DONNA DIVERSITY MG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700" calcext:value-type="float">
            <text:p>700</text:p>
          </table:table-cell>
          <table:table-cell table:style-name="ce4" office:value-type="date" office:date-value="2021-12-28" calcext:value-type="date">
            <text:p>28/12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STUDI PROGETTO DONNA DIVERSITY MG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7900" calcext:value-type="float">
            <text:p>17900</text:p>
          </table:table-cell>
          <table:table-cell table:style-name="ce4" office:value-type="date" office:date-value="2021-12-28" calcext:value-type="date">
            <text:p>28/12/2021</text:p>
          </table:table-cell>
          <table:table-cell office:value-type="float" office:value="101" calcext:value-type="float">
            <text:p>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ITECA BSA SRL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300" calcext:value-type="float">
            <text:p>300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688.53" calcext:value-type="float">
            <text:p>688,53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4208.58" calcext:value-type="float">
            <text:p>14208,58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5872.18" calcext:value-type="float">
            <text:p>5872,18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88.03" calcext:value-type="float">
            <text:p>188,03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127" calcext:value-type="float">
            <text:p>112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542" calcext:value-type="float">
            <text:p>1542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255" calcext:value-type="float">
            <text:p>225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4" calcext:value-type="float">
            <text:p>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035.04" calcext:value-type="float">
            <text:p>1035,0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OSTE ITALIANE-MAC. AFFRANCATRICE FILIAL</text:p>
          </table:table-cell>
          <table:table-cell office:value-type="string" calcext:value-type="string">
            <text:p>Servizi amministrativi</text:p>
          </table:table-cell>
          <table:table-cell office:value-type="float" office:value="4000" calcext:value-type="float">
            <text:p>4000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3.66" calcext:value-type="float">
            <text:p>313,66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7.05" calcext:value-type="float">
            <text:p>407,05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5.29" calcext:value-type="float">
            <text:p>405,29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4.04" calcext:value-type="float">
            <text:p>354,0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44.83" calcext:value-type="float">
            <text:p>344,83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9.55" calcext:value-type="float">
            <text:p>89,55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9.16" calcext:value-type="float">
            <text:p>89,16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.89" calcext:value-type="float">
            <text:p>77,89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5.86" calcext:value-type="float">
            <text:p>75,86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35.64" calcext:value-type="float">
            <text:p>2635,6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96.11" calcext:value-type="float">
            <text:p>1296,11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543,51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4" calcext:value-type="float">
            <text:p>362,34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5" calcext:value-type="float">
            <text:p>271,75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35.68" calcext:value-type="float">
            <text:p>235,68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6" calcext:value-type="float">
            <text:p>205,86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5.72" calcext:value-type="float">
            <text:p>215,72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280,6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183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512,4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200,09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1320,35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860,75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724,81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735,94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1" calcext:value-type="float">
            <text:p>151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615,83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57.58" calcext:value-type="float">
            <text:p>5157,58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877.04" calcext:value-type="float">
            <text:p>6877,04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438.52" calcext:value-type="float">
            <text:p>3438,52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2.06" calcext:value-type="float">
            <text:p>732,06</text:p>
          </table:table-cell>
          <table:table-cell table:style-name="ce4" office:value-type="date" office:date-value="2021-11-05" calcext:value-type="date">
            <text:p>0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699.72" calcext:value-type="float">
            <text:p>4699,72</text:p>
          </table:table-cell>
          <table:table-cell table:style-name="ce4" office:value-type="date" office:date-value="2021-11-05" calcext:value-type="date">
            <text:p>05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4546.44" calcext:value-type="float">
            <text:p>44546,44</text:p>
          </table:table-cell>
          <table:table-cell table:style-name="ce4" office:value-type="date" office:date-value="2021-11-05" calcext:value-type="date">
            <text:p>05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04.95" calcext:value-type="float">
            <text:p>3004,95</text:p>
          </table:table-cell>
          <table:table-cell table:style-name="ce4" office:value-type="date" office:date-value="2021-11-05" calcext:value-type="date">
            <text:p>05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470.68" calcext:value-type="float">
            <text:p>3470,68</text:p>
          </table:table-cell>
          <table:table-cell table:style-name="ce4" office:value-type="date" office:date-value="2021-11-05" calcext:value-type="date">
            <text:p>05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498.86" calcext:value-type="float">
            <text:p>11498,86</text:p>
          </table:table-cell>
          <table:table-cell table:style-name="ce4" office:value-type="date" office:date-value="2021-11-05" calcext:value-type="date">
            <text:p>05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200,09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1320,3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860,7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724,8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512,4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183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280,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6" calcext:value-type="float">
            <text:p>205,8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543,5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451,4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271,7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5" calcext:value-type="float">
            <text:p>362,3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183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132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.04" calcext:value-type="float">
            <text:p>29,04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735,94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92.23" calcext:value-type="float">
            <text:p>492,23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4.58" calcext:value-type="float">
            <text:p>74,58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510.21" calcext:value-type="float">
            <text:p>7510,2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615,83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9" calcext:value-type="float">
            <text:p>549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271,7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.25" calcext:value-type="float">
            <text:p>24,2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509,58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513,7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.34" calcext:value-type="float">
            <text:p>5,34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112,11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113,03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5.63" calcext:value-type="float">
            <text:p>355,63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4634.83" calcext:value-type="float">
            <text:p>84634,83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056.2" calcext:value-type="float">
            <text:p>11056,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42" calcext:value-type="float">
            <text:p>1342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A.T.E.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68.16" calcext:value-type="float">
            <text:p>668,16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132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.04" calcext:value-type="float">
            <text:p>29,04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112,11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52,52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76" calcext:value-type="float">
            <text:p>512,76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509,58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11,55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.62" calcext:value-type="float">
            <text:p>97,62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.62" calcext:value-type="float">
            <text:p>97,62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2.96" calcext:value-type="float">
            <text:p>42,96</text:p>
          </table:table-cell>
          <table:table-cell table:style-name="ce4" office:value-type="date" office:date-value="2021-12-10" calcext:value-type="date">
            <text:p>1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4.27" calcext:value-type="float">
            <text:p>574,27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4.58" calcext:value-type="float">
            <text:p>74,58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717.15" calcext:value-type="float">
            <text:p>10717,15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99.66" calcext:value-type="float">
            <text:p>1399,66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" calcext:value-type="float">
            <text:p>543,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4" calcext:value-type="float">
            <text:p>362,3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271,7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8" calcext:value-type="float">
            <text:p>205,88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200,09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1320,3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860,7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724,81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183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280,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512,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1.5" calcext:value-type="float">
            <text:p>91,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735,9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301" calcext:value-type="float">
            <text:p>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7.32" calcext:value-type="float">
            <text:p>247,32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615,83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85.02" calcext:value-type="float">
            <text:p>1985,0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78.39" calcext:value-type="float">
            <text:p>2478,3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82.62" calcext:value-type="float">
            <text:p>3682,6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900.82" calcext:value-type="float">
            <text:p>7900,8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537.43" calcext:value-type="float">
            <text:p>16537,43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4.92" calcext:value-type="float">
            <text:p>104,9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2.84" calcext:value-type="float">
            <text:p>82,8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.11" calcext:value-type="float">
            <text:p>12,1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881.03" calcext:value-type="float">
            <text:p>9881,03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6065.77" calcext:value-type="float">
            <text:p>76065,77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40" calcext:value-type="float">
            <text:p>440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5" calcext:value-type="float">
            <text:p>0,5</text:p>
          </table:table-cell>
          <table:table-cell table:style-name="ce4" office:value-type="date" office:date-value="2021-11-29" calcext:value-type="date">
            <text:p>2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300" calcext:value-type="float">
            <text:p>300</text:p>
          </table:table-cell>
          <table:table-cell table:style-name="ce4" office:value-type="date" office:date-value="2021-11-29" calcext:value-type="date">
            <text:p>2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8" calcext:value-type="float">
            <text:p>0,8</text:p>
          </table:table-cell>
          <table:table-cell table:style-name="ce4" office:value-type="date" office:date-value="2021-11-29" calcext:value-type="date">
            <text:p>2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8" calcext:value-type="float">
            <text:p>0,8</text:p>
          </table:table-cell>
          <table:table-cell table:style-name="ce4" office:value-type="date" office:date-value="2021-11-29" calcext:value-type="date">
            <text:p>2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7" calcext:value-type="float">
            <text:p>0,7</text:p>
          </table:table-cell>
          <table:table-cell table:style-name="ce4" office:value-type="date" office:date-value="2021-11-29" calcext:value-type="date">
            <text:p>2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1.5" calcext:value-type="float">
            <text:p>1,5</text:p>
          </table:table-cell>
          <table:table-cell table:style-name="ce4" office:value-type="date" office:date-value="2021-11-29" calcext:value-type="date">
            <text:p>2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5" calcext:value-type="float">
            <text:p>0,5</text:p>
          </table:table-cell>
          <table:table-cell table:style-name="ce4" office:value-type="date" office:date-value="2021-11-29" calcext:value-type="date">
            <text:p>2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7" calcext:value-type="float">
            <text:p>0,7</text:p>
          </table:table-cell>
          <table:table-cell table:style-name="ce4" office:value-type="date" office:date-value="2021-11-29" calcext:value-type="date">
            <text:p>29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OSTE ITALIANE SPA</text:p>
          </table:table-cell>
          <table:table-cell office:value-type="string" calcext:value-type="string">
            <text:p>Servizi finanziari</text:p>
          </table:table-cell>
          <table:table-cell office:value-type="float" office:value="35.2" calcext:value-type="float">
            <text:p>35,2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finanziari</text:p>
          </table:table-cell>
          <table:table-cell office:value-type="float" office:value="175.85" calcext:value-type="float">
            <text:p>175,8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1.5" calcext:value-type="float">
            <text:p>1,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finanziari</text:p>
          </table:table-cell>
          <table:table-cell office:value-type="float" office:value="160" calcext:value-type="float">
            <text:p>160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2" calcext:value-type="float">
            <text:p>2</text:p>
          </table:table-cell>
          <table:table-cell table:style-name="ce4" office:value-type="date" office:date-value="2021-12-27" calcext:value-type="date">
            <text:p>27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8" calcext:value-type="float">
            <text:p>0,8</text:p>
          </table:table-cell>
          <table:table-cell table:style-name="ce4" office:value-type="date" office:date-value="2021-12-31" calcext:value-type="date">
            <text:p>31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8" calcext:value-type="float">
            <text:p>0,8</text:p>
          </table:table-cell>
          <table:table-cell table:style-name="ce4" office:value-type="date" office:date-value="2021-12-31" calcext:value-type="date">
            <text:p>31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772" calcext:value-type="float">
            <text:p>772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111" calcext:value-type="float">
            <text:p>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LMA SICUREZZA SRL</text:p>
          </table:table-cell>
          <table:table-cell office:value-type="string" calcext:value-type="string">
            <text:p>Software</text:p>
          </table:table-cell>
          <table:table-cell office:value-type="float" office:value="12126.8" calcext:value-type="float">
            <text:p>12126,8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 COMPUTER SPA</text:p>
          </table:table-cell>
          <table:table-cell office:value-type="string" calcext:value-type="string">
            <text:p>Software</text:p>
          </table:table-cell>
          <table:table-cell office:value-type="float" office:value="9699" calcext:value-type="float">
            <text:p>9699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8" calcext:value-type="float">
            <text:p>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2444" calcext:value-type="float">
            <text:p>12444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RBETTI <text:s/>MASSIMO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6000" calcext:value-type="float">
            <text:p>6000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RBETTI <text:s/>MASSIMO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4000" calcext:value-type="float">
            <text:p>4000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2444" calcext:value-type="float">
            <text:p>12444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5" calcext:value-type="float">
            <text:p>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PANS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8936" calcext:value-type="float">
            <text:p>1893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Terreni</text:p>
          </table:table-cell>
          <table:table-cell office:value-type="float" office:value="25634.84" calcext:value-type="float">
            <text:p>25634,84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'OPEROSA S.P.A.</text:p>
          </table:table-cell>
          <table:table-cell office:value-type="string" calcext:value-type="string">
            <text:p>Terreni</text:p>
          </table:table-cell>
          <table:table-cell office:value-type="float" office:value="45997.37" calcext:value-type="float">
            <text:p>45997,37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905" calcext:value-type="float">
            <text:p>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CIETA' RETI E MOBILITA' SRL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157.63" calcext:value-type="float">
            <text:p>157,63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02" calcext:value-type="float">
            <text:p>1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CIETA' RETI E MOBILITA' SRL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6953.85" calcext:value-type="float">
            <text:p>6953,85</text:p>
          </table:table-cell>
          <table:table-cell table:style-name="ce4" office:value-type="date" office:date-value="2021-12-14" calcext:value-type="date">
            <text:p>14/12/2021</text:p>
          </table:table-cell>
          <table:table-cell office:value-type="float" office:value="1002" calcext:value-type="float">
            <text:p>1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altre imprese partecipate</text:p>
          </table:table-cell>
          <table:table-cell office:value-type="float" office:value="41.32" calcext:value-type="float">
            <text:p>41,32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AC AUTORITA' NAZIONALE ANTICORRUZIONE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495" calcext:value-type="float">
            <text:p>495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43.55" calcext:value-type="float">
            <text:p>843,55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6.88" calcext:value-type="float">
            <text:p>756,88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33.81" calcext:value-type="float">
            <text:p>633,81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2.88" calcext:value-type="float">
            <text:p>422,88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316.09" calcext:value-type="float">
            <text:p>4316,09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58.17" calcext:value-type="float">
            <text:p>958,17</text:p>
          </table:table-cell>
          <table:table-cell table:style-name="ce4" office:value-type="date" office:date-value="2021-10-20" calcext:value-type="date">
            <text:p>20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10.39" calcext:value-type="float">
            <text:p>510,39</text:p>
          </table:table-cell>
          <table:table-cell table:style-name="ce4" office:value-type="date" office:date-value="2021-10-20" calcext:value-type="date">
            <text:p>20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00.09" calcext:value-type="float">
            <text:p>400,09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68.55" calcext:value-type="float">
            <text:p>768,55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6.94" calcext:value-type="float">
            <text:p>806,94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3.86" calcext:value-type="float">
            <text:p>683,86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43.55" calcext:value-type="float">
            <text:p>843,55</text:p>
          </table:table-cell>
          <table:table-cell table:style-name="ce4" office:value-type="date" office:date-value="2021-11-11" calcext:value-type="date">
            <text:p>11/11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0.44" calcext:value-type="float">
            <text:p>560,44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6.7" calcext:value-type="float">
            <text:p>466,7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TERRE DI PIANU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7421.57" calcext:value-type="float">
            <text:p>17421,57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801" calcext:value-type="float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68.55" calcext:value-type="float">
            <text:p>768,55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6.88" calcext:value-type="float">
            <text:p>756,88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33.81" calcext:value-type="float">
            <text:p>633,81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1.76" calcext:value-type="float">
            <text:p>421,76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17.14" calcext:value-type="float">
            <text:p>917,1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203" calcext:value-type="float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RIFUGIO DI BAGNAROL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128.05" calcext:value-type="float">
            <text:p>4128,05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307" calcext:value-type="float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CIAMICI BOLOGNA ODV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375" calcext:value-type="float">
            <text:p>3375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1307" calcext:value-type="float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SCI GRUPPO SCOUT VILLANOVA 1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50" calcext:value-type="float">
            <text:p>450</text:p>
          </table:table-cell>
          <table:table-cell table:style-name="ce4" office:value-type="date" office:date-value="2021-11-17" calcext:value-type="date">
            <text:p>17/11/2021</text:p>
          </table:table-cell>
          <table:table-cell office:value-type="float" office:value="1207" calcext:value-type="float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GIOVANNI DAMIAN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2300" calcext:value-type="float">
            <text:p>22300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M.L. GALLAS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6900" calcext:value-type="float">
            <text:p>36900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LETICO CASTENASO ASD (VAN GOOF)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00" calcext:value-type="float">
            <text:p>4000</text:p>
          </table:table-cell>
          <table:table-cell table:style-name="ce4" office:value-type="date" office:date-value="2021-12-01" calcext:value-type="date">
            <text:p>01/12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CIAMICI BOLOGNA ODV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975" calcext:value-type="float">
            <text:p>1975</text:p>
          </table:table-cell>
          <table:table-cell table:style-name="ce4" office:value-type="date" office:date-value="2021-12-13" calcext:value-type="date">
            <text:p>13/12/2021</text:p>
          </table:table-cell>
          <table:table-cell office:value-type="float" office:value="1307" calcext:value-type="float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451" calcext:value-type="float">
            <text:p>3451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.S.D. JUDO-KARATE CLUB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00" calcext:value-type="float">
            <text:p>600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SPORTIVA BCM BOLOGNA (NON U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329" calcext:value-type="float">
            <text:p>2329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406" calcext:value-type="float">
            <text:p>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790.52" calcext:value-type="float">
            <text:p>790,52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601" calcext:value-type="float">
            <text:p>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8654.6" calcext:value-type="float">
            <text:p>8654,6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2163.66" calcext:value-type="float">
            <text:p>2163,66</text:p>
          </table:table-cell>
          <table:table-cell table:style-name="ce4" office:value-type="date" office:date-value="2021-10-14" calcext:value-type="date">
            <text:p>14/10/2021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ERSIR AGENZIA TERRITORIAL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3589.85" calcext:value-type="float">
            <text:p>3589,8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ERSIR AGENZIA TERRITORIAL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4123.81" calcext:value-type="float">
            <text:p>4123,81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903" calcext:value-type="float">
            <text:p>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25546.51" calcext:value-type="float">
            <text:p>25546,51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401" calcext:value-type="float">
            <text:p>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LEGAMBIENT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700" calcext:value-type="float">
            <text:p>700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in conto capitale erogati a titolo di ripiano disavanzi pregressi a Famiglie</text:p>
          </table:table-cell>
          <table:table-cell office:value-type="float" office:value="18876.09" calcext:value-type="float">
            <text:p>18876,09</text:p>
          </table:table-cell>
          <table:table-cell table:style-name="ce4" office:value-type="date" office:date-value="2021-10-18" calcext:value-type="date">
            <text:p>18/10/2021</text:p>
          </table:table-cell>
          <table:table-cell office:value-type="float" office:value="106" calcext:value-type="float">
            <text:p>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2.66" calcext:value-type="float">
            <text:p>162,66</text:p>
          </table:table-cell>
          <table:table-cell table:style-name="ce4" office:value-type="date" office:date-value="2021-10-04" calcext:value-type="date">
            <text:p>04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4.83" calcext:value-type="float">
            <text:p>54,83</text:p>
          </table:table-cell>
          <table:table-cell table:style-name="ce4" office:value-type="date" office:date-value="2021-10-04" calcext:value-type="date">
            <text:p>04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4.76" calcext:value-type="float">
            <text:p>174,76</text:p>
          </table:table-cell>
          <table:table-cell table:style-name="ce4" office:value-type="date" office:date-value="2021-10-04" calcext:value-type="date">
            <text:p>04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1.07" calcext:value-type="float">
            <text:p>61,07</text:p>
          </table:table-cell>
          <table:table-cell table:style-name="ce4" office:value-type="date" office:date-value="2021-10-04" calcext:value-type="date">
            <text:p>04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11" calcext:value-type="float">
            <text:p>11,1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63.63" calcext:value-type="float">
            <text:p>363,63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7.77" calcext:value-type="float">
            <text:p>47,7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.56" calcext:value-type="float">
            <text:p>32,56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77.15" calcext:value-type="float">
            <text:p>777,15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9.35" calcext:value-type="float">
            <text:p>29,35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45.46" calcext:value-type="float">
            <text:p>845,46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7.05" calcext:value-type="float">
            <text:p>217,05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31" calcext:value-type="float">
            <text:p>10,3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6.97" calcext:value-type="float">
            <text:p>26,9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5.34" calcext:value-type="float">
            <text:p>55,34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1.7" calcext:value-type="float">
            <text:p>61,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.16" calcext:value-type="float">
            <text:p>45,16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.9" calcext:value-type="float">
            <text:p>23,9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78.38" calcext:value-type="float">
            <text:p>478,38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66" calcext:value-type="float">
            <text:p>33,66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75" calcext:value-type="float">
            <text:p>10,75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1.79" calcext:value-type="float">
            <text:p>161,79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0.89" calcext:value-type="float">
            <text:p>80,89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1" calcext:value-type="float">
            <text:p>8,1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6.04" calcext:value-type="float">
            <text:p>166,04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1" calcext:value-type="float">
            <text:p>8,1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.09" calcext:value-type="float">
            <text:p>23,09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6.87" calcext:value-type="float">
            <text:p>86,8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7.06" calcext:value-type="float">
            <text:p>217,06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74" calcext:value-type="float">
            <text:p>18,74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1.27" calcext:value-type="float">
            <text:p>161,2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8.62" calcext:value-type="float">
            <text:p>158,6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34.28" calcext:value-type="float">
            <text:p>1434,28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.94" calcext:value-type="float">
            <text:p>2,94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" calcext:value-type="float">
            <text:p>8,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31" calcext:value-type="float">
            <text:p>6,3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9" calcext:value-type="float">
            <text:p>31,9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34" calcext:value-type="float">
            <text:p>33,34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6.68" calcext:value-type="float">
            <text:p>66,68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3" calcext:value-type="float">
            <text:p>8,13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8.87" calcext:value-type="float">
            <text:p>208,8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" calcext:value-type="float">
            <text:p>8,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" calcext:value-type="float">
            <text:p>8,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74" calcext:value-type="float">
            <text:p>18,74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.88" calcext:value-type="float">
            <text:p>14,88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7.06" calcext:value-type="float">
            <text:p>217,06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4.5" calcext:value-type="float">
            <text:p>184,5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05" calcext:value-type="float">
            <text:p>16,05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2" calcext:value-type="float">
            <text:p>8,2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0.24" calcext:value-type="float">
            <text:p>130,24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6.83" calcext:value-type="float">
            <text:p>86,83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1" calcext:value-type="float">
            <text:p>8,1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7.09" calcext:value-type="float">
            <text:p>37,09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4.78" calcext:value-type="float">
            <text:p>84,78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3.78" calcext:value-type="float">
            <text:p>113,78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6.33" calcext:value-type="float">
            <text:p>166,33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536.39" calcext:value-type="float">
            <text:p>2536,39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43" calcext:value-type="float">
            <text:p>4,43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6.41" calcext:value-type="float">
            <text:p>66,4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0.52" calcext:value-type="float">
            <text:p>150,5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6.67" calcext:value-type="float">
            <text:p>216,6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2" calcext:value-type="float">
            <text:p>8,1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4.09" calcext:value-type="float">
            <text:p>74,09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8.42" calcext:value-type="float">
            <text:p>58,42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3" calcext:value-type="float">
            <text:p>8,13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8.51" calcext:value-type="float">
            <text:p>338,51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67.28" calcext:value-type="float">
            <text:p>767,28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.57" calcext:value-type="float">
            <text:p>22,5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1.27" calcext:value-type="float">
            <text:p>161,27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0.33" calcext:value-type="float">
            <text:p>50,33</text:p>
          </table:table-cell>
          <table:table-cell table:style-name="ce4" office:value-type="date" office:date-value="2021-10-05" calcext:value-type="date">
            <text:p>0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7.92" calcext:value-type="float">
            <text:p>47,92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2.2" calcext:value-type="float">
            <text:p>162,2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9" calcext:value-type="float">
            <text:p>0,19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36" calcext:value-type="float">
            <text:p>3,36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8.53" calcext:value-type="float">
            <text:p>8,53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8.94" calcext:value-type="float">
            <text:p>8,94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.31" calcext:value-type="float">
            <text:p>16,31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5.25" calcext:value-type="float">
            <text:p>45,25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59" calcext:value-type="float">
            <text:p>3,59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.56" calcext:value-type="float">
            <text:p>15,56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8.64" calcext:value-type="float">
            <text:p>18,64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2.99" calcext:value-type="float">
            <text:p>32,99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.01" calcext:value-type="float">
            <text:p>33,01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40,72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3.27" calcext:value-type="float">
            <text:p>43,27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8.36" calcext:value-type="float">
            <text:p>48,36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9.37" calcext:value-type="float">
            <text:p>49,37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9.96" calcext:value-type="float">
            <text:p>49,96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4.88" calcext:value-type="float">
            <text:p>54,88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6.8" calcext:value-type="float">
            <text:p>56,8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9.51" calcext:value-type="float">
            <text:p>149,51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7.4" calcext:value-type="float">
            <text:p>167,4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9.85" calcext:value-type="float">
            <text:p>169,85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83.45" calcext:value-type="float">
            <text:p>583,45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99.82" calcext:value-type="float">
            <text:p>99,82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76" calcext:value-type="float">
            <text:p>50,76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68,94</text:p>
          </table:table-cell>
          <table:table-cell table:style-name="ce4" office:value-type="date" office:date-value="2021-10-15" calcext:value-type="date">
            <text:p>15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-DISTRIBUZIONE SPA</text:p>
          </table:table-cell>
          <table:table-cell office:value-type="string" calcext:value-type="string">
            <text:p>Utenze e canoni</text:p>
          </table:table-cell>
          <table:table-cell office:value-type="float" office:value="4.42" calcext:value-type="float">
            <text:p>4,42</text:p>
          </table:table-cell>
          <table:table-cell table:style-name="ce4" office:value-type="date" office:date-value="2021-10-18" calcext:value-type="date">
            <text:p>18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-DISTRIBUZIONE SPA</text:p>
          </table:table-cell>
          <table:table-cell office:value-type="string" calcext:value-type="string">
            <text:p>Utenze e canoni</text:p>
          </table:table-cell>
          <table:table-cell office:value-type="float" office:value="4.42" calcext:value-type="float">
            <text:p>4,42</text:p>
          </table:table-cell>
          <table:table-cell table:style-name="ce4" office:value-type="date" office:date-value="2021-10-18" calcext:value-type="date">
            <text:p>18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57" calcext:value-type="float">
            <text:p>23,5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63" calcext:value-type="float">
            <text:p>12,6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6" calcext:value-type="float">
            <text:p>62,0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29" calcext:value-type="float">
            <text:p>15,2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83" calcext:value-type="float">
            <text:p>9,8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64,6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67,3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18,4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9.7" calcext:value-type="float">
            <text:p>79,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6" calcext:value-type="float">
            <text:p>67,3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18,4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21,9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0.53" calcext:value-type="float">
            <text:p>10,5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95" calcext:value-type="float">
            <text:p>22,9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64,6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69" calcext:value-type="float">
            <text:p>28,6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119,33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21,9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4" calcext:value-type="float">
            <text:p>65,4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7" calcext:value-type="float">
            <text:p>9,7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21,9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12.91" calcext:value-type="float">
            <text:p>312,91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48,95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39" calcext:value-type="float">
            <text:p>22,39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21,9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86" calcext:value-type="float">
            <text:p>9,8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6.6" calcext:value-type="float">
            <text:p>26,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36" calcext:value-type="float">
            <text:p>22,3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3.81" calcext:value-type="float">
            <text:p>73,81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17" calcext:value-type="float">
            <text:p>62,17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24" calcext:value-type="float">
            <text:p>22,24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6" calcext:value-type="float">
            <text:p>2,66</text:p>
          </table:table-cell>
          <table:table-cell table:style-name="ce4" office:value-type="date" office:date-value="2021-10-22" calcext:value-type="date">
            <text:p>22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5.48" calcext:value-type="float">
            <text:p>415,4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.64" calcext:value-type="float">
            <text:p>15,64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1.68" calcext:value-type="float">
            <text:p>321,6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7.63" calcext:value-type="float">
            <text:p>147,6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51" calcext:value-type="float">
            <text:p>18,51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51" calcext:value-type="float">
            <text:p>18,51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.09" calcext:value-type="float">
            <text:p>36,0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3.63" calcext:value-type="float">
            <text:p>113,6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.46" calcext:value-type="float">
            <text:p>24,46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89" calcext:value-type="float">
            <text:p>35,8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.84" calcext:value-type="float">
            <text:p>38,84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76" calcext:value-type="float">
            <text:p>40,76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02" calcext:value-type="float">
            <text:p>12,02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7.1" calcext:value-type="float">
            <text:p>117,1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1.67" calcext:value-type="float">
            <text:p>201,67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6.93" calcext:value-type="float">
            <text:p>316,9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6.93" calcext:value-type="float">
            <text:p>316,9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.44" calcext:value-type="float">
            <text:p>48,44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25" calcext:value-type="float">
            <text:p>182,25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26.86" calcext:value-type="float">
            <text:p>826,86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5" calcext:value-type="float">
            <text:p>235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.32" calcext:value-type="float">
            <text:p>43,32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0,01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.2" calcext:value-type="float">
            <text:p>61,2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48" calcext:value-type="float">
            <text:p>4,4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02" calcext:value-type="float">
            <text:p>12,02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.28" calcext:value-type="float">
            <text:p>50,2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0.44" calcext:value-type="float">
            <text:p>400,44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.59" calcext:value-type="float">
            <text:p>52,5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9.53" calcext:value-type="float">
            <text:p>189,5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4.7" calcext:value-type="float">
            <text:p>104,7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36" calcext:value-type="float">
            <text:p>27,36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4.33" calcext:value-type="float">
            <text:p>194,3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.93" calcext:value-type="float">
            <text:p>37,9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6.47" calcext:value-type="float">
            <text:p>126,47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8" calcext:value-type="float">
            <text:p>20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3.46" calcext:value-type="float">
            <text:p>153,46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16,7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11" calcext:value-type="float">
            <text:p>4,11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5.03" calcext:value-type="float">
            <text:p>205,0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16,7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.09" calcext:value-type="float">
            <text:p>36,0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7.36" calcext:value-type="float">
            <text:p>127,36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1.92" calcext:value-type="float">
            <text:p>201,92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2.39" calcext:value-type="float">
            <text:p>172,3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7.89" calcext:value-type="float">
            <text:p>87,8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16,7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0.31" calcext:value-type="float">
            <text:p>130,31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0.67" calcext:value-type="float">
            <text:p>110,67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3.37" calcext:value-type="float">
            <text:p>283,37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3.19" calcext:value-type="float">
            <text:p>163,1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.44" calcext:value-type="float">
            <text:p>23,44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3.58" calcext:value-type="float">
            <text:p>103,5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4.07" calcext:value-type="float">
            <text:p>214,07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8.67" calcext:value-type="float">
            <text:p>128,67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4.08" calcext:value-type="float">
            <text:p>204,0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6.99" calcext:value-type="float">
            <text:p>86,9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5.27" calcext:value-type="float">
            <text:p>155,27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7.9" calcext:value-type="float">
            <text:p>87,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0.02" calcext:value-type="float">
            <text:p>300,02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.65" calcext:value-type="float">
            <text:p>41,65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8.34" calcext:value-type="float">
            <text:p>98,34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74" calcext:value-type="float">
            <text:p>11,74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.33" calcext:value-type="float">
            <text:p>32,3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82" calcext:value-type="float">
            <text:p>3,82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2.28" calcext:value-type="float">
            <text:p>122,2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71" calcext:value-type="float">
            <text:p>7,71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9.8" calcext:value-type="float">
            <text:p>499,8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3.63" calcext:value-type="float">
            <text:p>393,6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9.99" calcext:value-type="float">
            <text:p>309,9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.49" calcext:value-type="float">
            <text:p>38,4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5.83" calcext:value-type="float">
            <text:p>215,83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8.65" calcext:value-type="float">
            <text:p>228,65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2.2" calcext:value-type="float">
            <text:p>82,2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16,79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7.95" calcext:value-type="float">
            <text:p>67,95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9,76</text:p>
          </table:table-cell>
          <table:table-cell table:style-name="ce4" office:value-type="date" office:date-value="2021-10-26" calcext:value-type="date">
            <text:p>26/10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505.89" calcext:value-type="float">
            <text:p>505,89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11,22</text:p>
          </table:table-cell>
          <table:table-cell table:style-name="ce4" office:value-type="date" office:date-value="2021-11-10" calcext:value-type="date">
            <text:p>10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39.76" calcext:value-type="float">
            <text:p>1039,7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79.16" calcext:value-type="float">
            <text:p>2279,1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5.86" calcext:value-type="float">
            <text:p>1065,86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9.65" calcext:value-type="float">
            <text:p>909,6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.88" calcext:value-type="float">
            <text:p>47,88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2.93" calcext:value-type="float">
            <text:p>72,93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121,32</text:p>
          </table:table-cell>
          <table:table-cell table:style-name="ce4" office:value-type="date" office:date-value="2021-11-16" calcext:value-type="date">
            <text:p>16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66.63" calcext:value-type="float">
            <text:p>466,63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6.15" calcext:value-type="float">
            <text:p>26,15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2" calcext:value-type="float">
            <text:p>0,12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.34" calcext:value-type="float">
            <text:p>10,34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69.96" calcext:value-type="float">
            <text:p>469,96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39,42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9.35" calcext:value-type="float">
            <text:p>29,35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25" calcext:value-type="float">
            <text:p>3,25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.92" calcext:value-type="float">
            <text:p>5,92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8.44" calcext:value-type="float">
            <text:p>78,44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.29" calcext:value-type="float">
            <text:p>2,29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96.47" calcext:value-type="float">
            <text:p>196,47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5.57" calcext:value-type="float">
            <text:p>65,57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971.95" calcext:value-type="float">
            <text:p>971,95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39,42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39,42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4.66" calcext:value-type="float">
            <text:p>64,66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39,42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39,42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76.85" calcext:value-type="float">
            <text:p>176,85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.5" calcext:value-type="float">
            <text:p>33,5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8.04" calcext:value-type="float">
            <text:p>158,04</text:p>
          </table:table-cell>
          <table:table-cell table:style-name="ce4" office:value-type="date" office:date-value="2021-11-18" calcext:value-type="date">
            <text:p>18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39,42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39,42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2.59" calcext:value-type="float">
            <text:p>522,59</text:p>
          </table:table-cell>
          <table:table-cell table:style-name="ce4" office:value-type="date" office:date-value="2021-11-23" calcext:value-type="date">
            <text:p>23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06.69" calcext:value-type="float">
            <text:p>1106,6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6.42" calcext:value-type="float">
            <text:p>96,42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.29" calcext:value-type="float">
            <text:p>44,2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4" calcext:value-type="float">
            <text:p>30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6.38" calcext:value-type="float">
            <text:p>306,3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5.87" calcext:value-type="float">
            <text:p>155,87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54" calcext:value-type="float">
            <text:p>16,5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.31" calcext:value-type="float">
            <text:p>47,3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2.94" calcext:value-type="float">
            <text:p>572,9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54" calcext:value-type="float">
            <text:p>16,5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9.67" calcext:value-type="float">
            <text:p>189,67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9.24" calcext:value-type="float">
            <text:p>429,2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4.03" calcext:value-type="float">
            <text:p>174,0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26" calcext:value-type="float">
            <text:p>16,2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8.23" calcext:value-type="float">
            <text:p>208,2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6.41" calcext:value-type="float">
            <text:p>296,4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.31" calcext:value-type="float">
            <text:p>47,3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8.36" calcext:value-type="float">
            <text:p>108,3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26" calcext:value-type="float">
            <text:p>10,2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8.96" calcext:value-type="float">
            <text:p>168,9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1.28" calcext:value-type="float">
            <text:p>141,2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1.06" calcext:value-type="float">
            <text:p>211,0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1.01" calcext:value-type="float">
            <text:p>211,0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64" calcext:value-type="float">
            <text:p>4,6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4.01" calcext:value-type="float">
            <text:p>274,0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9.25" calcext:value-type="float">
            <text:p>289,25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0.38" calcext:value-type="float">
            <text:p>370,3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.57" calcext:value-type="float">
            <text:p>106,57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6.18" calcext:value-type="float">
            <text:p>336,1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89" calcext:value-type="float">
            <text:p>35,8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3.1" calcext:value-type="float">
            <text:p>253,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26" calcext:value-type="float">
            <text:p>16,2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9.74" calcext:value-type="float">
            <text:p>139,7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95" calcext:value-type="float">
            <text:p>16,95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.94" calcext:value-type="float">
            <text:p>43,9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0,0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.5" calcext:value-type="float">
            <text:p>56,5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8.26" calcext:value-type="float">
            <text:p>228,2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.72" calcext:value-type="float">
            <text:p>24,72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4.6" calcext:value-type="float">
            <text:p>284,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6.83" calcext:value-type="float">
            <text:p>226,8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8.92" calcext:value-type="float">
            <text:p>98,92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6.48" calcext:value-type="float">
            <text:p>376,4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6.48" calcext:value-type="float">
            <text:p>376,4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5.96" calcext:value-type="float">
            <text:p>85,9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7.71" calcext:value-type="float">
            <text:p>97,7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26" calcext:value-type="float">
            <text:p>16,2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13" calcext:value-type="float">
            <text:p>45,1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0.19" calcext:value-type="float">
            <text:p>150,1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" calcext:value-type="float">
            <text:p>3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26" calcext:value-type="float">
            <text:p>16,2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0.35" calcext:value-type="float">
            <text:p>170,35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6.98" calcext:value-type="float">
            <text:p>96,9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1.84" calcext:value-type="float">
            <text:p>341,8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9.48" calcext:value-type="float">
            <text:p>99,4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8.9" calcext:value-type="float">
            <text:p>248,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79" calcext:value-type="float">
            <text:p>12,7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1.39" calcext:value-type="float">
            <text:p>231,3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2.79" calcext:value-type="float">
            <text:p>212,7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9.86" calcext:value-type="float">
            <text:p>239,8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6.55" calcext:value-type="float">
            <text:p>146,55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7.85" calcext:value-type="float">
            <text:p>567,85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9.83" calcext:value-type="float">
            <text:p>219,8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24.04" calcext:value-type="float">
            <text:p>1324,0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9.69" calcext:value-type="float">
            <text:p>69,6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51.38" calcext:value-type="float">
            <text:p>2251,3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34.1" calcext:value-type="float">
            <text:p>1134,1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2.73" calcext:value-type="float">
            <text:p>442,73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59" calcext:value-type="float">
            <text:p>68,5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0.47" calcext:value-type="float">
            <text:p>240,47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9.78" calcext:value-type="float">
            <text:p>189,78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9.79" calcext:value-type="float">
            <text:p>109,79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3.04" calcext:value-type="float">
            <text:p>413,04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7.36" calcext:value-type="float">
            <text:p>267,36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Utenze e canoni</text:p>
          </table:table-cell>
          <table:table-cell office:value-type="float" office:value="40.22" calcext:value-type="float">
            <text:p>40,22</text:p>
          </table:table-cell>
          <table:table-cell table:style-name="ce4" office:value-type="date" office:date-value="2021-11-30" calcext:value-type="date">
            <text:p>30/11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89.09" calcext:value-type="float">
            <text:p>489,09</text:p>
          </table:table-cell>
          <table:table-cell table:style-name="ce4" office:value-type="date" office:date-value="2021-12-06" calcext:value-type="date">
            <text:p>06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7.92" calcext:value-type="float">
            <text:p>47,92</text:p>
          </table:table-cell>
          <table:table-cell table:style-name="ce4" office:value-type="date" office:date-value="2021-12-06" calcext:value-type="date">
            <text:p>06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4.49" calcext:value-type="float">
            <text:p>34,49</text:p>
          </table:table-cell>
          <table:table-cell table:style-name="ce4" office:value-type="date" office:date-value="2021-12-06" calcext:value-type="date">
            <text:p>06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0.64" calcext:value-type="float">
            <text:p>220,64</text:p>
          </table:table-cell>
          <table:table-cell table:style-name="ce4" office:value-type="date" office:date-value="2021-12-06" calcext:value-type="date">
            <text:p>06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2.65" calcext:value-type="float">
            <text:p>102,65</text:p>
          </table:table-cell>
          <table:table-cell table:style-name="ce4" office:value-type="date" office:date-value="2021-12-06" calcext:value-type="date">
            <text:p>06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8.73" calcext:value-type="float">
            <text:p>288,73</text:p>
          </table:table-cell>
          <table:table-cell table:style-name="ce4" office:value-type="date" office:date-value="2021-12-06" calcext:value-type="date">
            <text:p>06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12,2</text:p>
          </table:table-cell>
          <table:table-cell table:style-name="ce4" office:value-type="date" office:date-value="2021-12-06" calcext:value-type="date">
            <text:p>06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31.5" calcext:value-type="float">
            <text:p>31,5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282.67" calcext:value-type="float">
            <text:p>282,67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16" calcext:value-type="float">
            <text:p>65,16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68,94</text:p>
          </table:table-cell>
          <table:table-cell table:style-name="ce4" office:value-type="date" office:date-value="2021-12-15" calcext:value-type="date">
            <text:p>15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.92" calcext:value-type="float">
            <text:p>53,92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7.29" calcext:value-type="float">
            <text:p>17,29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15,8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87" calcext:value-type="float">
            <text:p>28,8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12" calcext:value-type="float">
            <text:p>65,12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15,8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13" calcext:value-type="float">
            <text:p>9,13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48" calcext:value-type="float">
            <text:p>21,48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15,8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6" calcext:value-type="float">
            <text:p>62,0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64,6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12" calcext:value-type="float">
            <text:p>28,12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4.85" calcext:value-type="float">
            <text:p>74,8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15,8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119,33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19" calcext:value-type="float">
            <text:p>68,19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4" calcext:value-type="float">
            <text:p>65,4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93" calcext:value-type="float">
            <text:p>15,93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18,4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15,8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84" calcext:value-type="float">
            <text:p>28,84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07" calcext:value-type="float">
            <text:p>28,0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0.96" calcext:value-type="float">
            <text:p>40,9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06" calcext:value-type="float">
            <text:p>28,0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06" calcext:value-type="float">
            <text:p>28,0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64,6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6.59" calcext:value-type="float">
            <text:p>16,59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48,9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67,3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15,8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15,8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6" calcext:value-type="float">
            <text:p>67,3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7" calcext:value-type="float">
            <text:p>15,8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68,2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6" calcext:value-type="float">
            <text:p>28,7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5.46" calcext:value-type="float">
            <text:p>85,4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6" calcext:value-type="float">
            <text:p>15,8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9.6" calcext:value-type="float">
            <text:p>29,6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29.52" calcext:value-type="float">
            <text:p>329,52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04.35" calcext:value-type="float">
            <text:p>204,35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87" calcext:value-type="float">
            <text:p>15,8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67,17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1.71" calcext:value-type="float">
            <text:p>41,71</text:p>
          </table:table-cell>
          <table:table-cell table:style-name="ce4" office:value-type="date" office:date-value="2021-12-17" calcext:value-type="date">
            <text:p>17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0,18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41.66" calcext:value-type="float">
            <text:p>341,6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12.45" calcext:value-type="float">
            <text:p>512,4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43.05" calcext:value-type="float">
            <text:p>543,0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8.01" calcext:value-type="float">
            <text:p>38,0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82" calcext:value-type="float">
            <text:p>2,8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0.9" calcext:value-type="float">
            <text:p>110,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51.88" calcext:value-type="float">
            <text:p>1651,88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67.29" calcext:value-type="float">
            <text:p>667,2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8.21" calcext:value-type="float">
            <text:p>48,2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81.03" calcext:value-type="float">
            <text:p>181,03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70.51" calcext:value-type="float">
            <text:p>570,5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39.86" calcext:value-type="float">
            <text:p>539,8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33.78" calcext:value-type="float">
            <text:p>3233,78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82.49" calcext:value-type="float">
            <text:p>282,4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.35" calcext:value-type="float">
            <text:p>3,3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25" calcext:value-type="float">
            <text:p>102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6.51" calcext:value-type="float">
            <text:p>56,5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27.23" calcext:value-type="float">
            <text:p>527,23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88.46" calcext:value-type="float">
            <text:p>188,46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61.89" calcext:value-type="float">
            <text:p>361,8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28.44" calcext:value-type="float">
            <text:p>628,4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63.01" calcext:value-type="float">
            <text:p>863,0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15.89" calcext:value-type="float">
            <text:p>915,8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4.4" calcext:value-type="float">
            <text:p>34,4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15.05" calcext:value-type="float">
            <text:p>315,0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10.01" calcext:value-type="float">
            <text:p>210,01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9.95" calcext:value-type="float">
            <text:p>209,95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933.49" calcext:value-type="float">
            <text:p>1933,4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.42" calcext:value-type="float">
            <text:p>1,42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0.79" calcext:value-type="float">
            <text:p>190,79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14" calcext:value-type="float">
            <text:p>9,14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.67" calcext:value-type="float">
            <text:p>48,67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.06" calcext:value-type="float">
            <text:p>24,06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33" calcext:value-type="float">
            <text:p>11,33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0.95" calcext:value-type="float">
            <text:p>140,95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5.44" calcext:value-type="float">
            <text:p>305,44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62" calcext:value-type="float">
            <text:p>54,62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1.03" calcext:value-type="float">
            <text:p>191,03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8.9" calcext:value-type="float">
            <text:p>798,9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21" calcext:value-type="float">
            <text:p>33,21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.39" calcext:value-type="float">
            <text:p>31,39</text:p>
          </table:table-cell>
          <table:table-cell table:style-name="ce4" office:value-type="date" office:date-value="2021-12-22" calcext:value-type="date">
            <text:p>22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99.01" calcext:value-type="float">
            <text:p>1399,0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.8" calcext:value-type="float">
            <text:p>51,8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93.17" calcext:value-type="float">
            <text:p>2793,17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06.79" calcext:value-type="float">
            <text:p>2406,79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59.82" calcext:value-type="float">
            <text:p>1459,82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23" calcext:value-type="float">
            <text:p>27,2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1.37" calcext:value-type="float">
            <text:p>211,37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2.84" calcext:value-type="float">
            <text:p>422,84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62" calcext:value-type="float">
            <text:p>54,62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32" calcext:value-type="float">
            <text:p>4,32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0,0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.92" calcext:value-type="float">
            <text:p>115,92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1.53" calcext:value-type="float">
            <text:p>141,5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16" calcext:value-type="float">
            <text:p>22,16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2.52" calcext:value-type="float">
            <text:p>132,52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03" calcext:value-type="float">
            <text:p>3,0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63" calcext:value-type="float">
            <text:p>68,6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9.38" calcext:value-type="float">
            <text:p>289,38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0.86" calcext:value-type="float">
            <text:p>300,86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.5" calcext:value-type="float">
            <text:p>51,5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3.88" calcext:value-type="float">
            <text:p>273,88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.77" calcext:value-type="float">
            <text:p>43,77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9.41" calcext:value-type="float">
            <text:p>509,4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5.71" calcext:value-type="float">
            <text:p>405,7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32" calcext:value-type="float">
            <text:p>2,32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5.47" calcext:value-type="float">
            <text:p>265,47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1.17" calcext:value-type="float">
            <text:p>131,17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6.72" calcext:value-type="float">
            <text:p>116,72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8.14" calcext:value-type="float">
            <text:p>118,14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4.39" calcext:value-type="float">
            <text:p>254,39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6.9" calcext:value-type="float">
            <text:p>306,9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5.26" calcext:value-type="float">
            <text:p>225,26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0.33" calcext:value-type="float">
            <text:p>310,3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2.49" calcext:value-type="float">
            <text:p>272,49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6.83" calcext:value-type="float">
            <text:p>156,8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3.45" calcext:value-type="float">
            <text:p>523,45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.37" calcext:value-type="float">
            <text:p>73,37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25.23" calcext:value-type="float">
            <text:p>825,2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.84" calcext:value-type="float">
            <text:p>79,84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9.53" calcext:value-type="float">
            <text:p>239,5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9" calcext:value-type="float">
            <text:p>329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18" calcext:value-type="float">
            <text:p>169,18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6.35" calcext:value-type="float">
            <text:p>406,35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21" calcext:value-type="float">
            <text:p>7,2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3.11" calcext:value-type="float">
            <text:p>83,1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0.5" calcext:value-type="float">
            <text:p>120,5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86.14" calcext:value-type="float">
            <text:p>786,14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4.98" calcext:value-type="float">
            <text:p>204,98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4.35" calcext:value-type="float">
            <text:p>204,35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1" calcext:value-type="float">
            <text:p>48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4.61" calcext:value-type="float">
            <text:p>244,6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9.93" calcext:value-type="float">
            <text:p>159,9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8.76" calcext:value-type="float">
            <text:p>168,76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1.13" calcext:value-type="float">
            <text:p>331,13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6" calcext:value-type="float">
            <text:p>2,66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79" calcext:value-type="float">
            <text:p>4,79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11,22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41" calcext:value-type="float">
            <text:p>50,41</text:p>
          </table:table-cell>
          <table:table-cell table:style-name="ce4" office:value-type="date" office:date-value="2021-12-23" calcext:value-type="date">
            <text:p>23/12/2021</text:p>
          </table:table-cell>
          <table:table-cell office:value-type="float" office:value="1701" calcext:value-type="float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55,56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73.2" calcext:value-type="float">
            <text:p>73,2</text:p>
          </table:table-cell>
          <table:table-cell table:style-name="ce4" office:value-type="date" office:date-value="2021-10-01" calcext:value-type="date">
            <text:p>01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04.3" calcext:value-type="float">
            <text:p>204,3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67.18" calcext:value-type="float">
            <text:p>267,18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9.4" calcext:value-type="float">
            <text:p>329,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6.72" calcext:value-type="float">
            <text:p>336,72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80.24" calcext:value-type="float">
            <text:p>80,24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84.46" calcext:value-type="float">
            <text:p>84,46</text:p>
          </table:table-cell>
          <table:table-cell table:style-name="ce4" office:value-type="date" office:date-value="2021-10-08" calcext:value-type="date">
            <text:p>08/10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782" calcext:value-type="float">
            <text:p>3782</text:p>
          </table:table-cell>
          <table:table-cell table:style-name="ce4" office:value-type="date" office:date-value="2021-10-19" calcext:value-type="date">
            <text:p>19/10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891.8" calcext:value-type="float">
            <text:p>3891,8</text:p>
          </table:table-cell>
          <table:table-cell table:style-name="ce4" office:value-type="date" office:date-value="2021-11-09" calcext:value-type="date">
            <text:p>09/11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1.97" calcext:value-type="float">
            <text:p>21,97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740.69" calcext:value-type="float">
            <text:p>740,69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0.48" calcext:value-type="float">
            <text:p>0,48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652.22" calcext:value-type="float">
            <text:p>652,22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40.83" calcext:value-type="float">
            <text:p>340,83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223,25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109,8</text:p>
          </table:table-cell>
          <table:table-cell table:style-name="ce4" office:value-type="date" office:date-value="2021-11-15" calcext:value-type="date">
            <text:p>1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13.65" calcext:value-type="float">
            <text:p>1513,65</text:p>
          </table:table-cell>
          <table:table-cell table:style-name="ce4" office:value-type="date" office:date-value="2021-11-22" calcext:value-type="date">
            <text:p>22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43.92" calcext:value-type="float">
            <text:p>43,92</text:p>
          </table:table-cell>
          <table:table-cell table:style-name="ce4" office:value-type="date" office:date-value="2021-11-25" calcext:value-type="date">
            <text:p>25/11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234.24" calcext:value-type="float">
            <text:p>234,2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562.4" calcext:value-type="float">
            <text:p>3562,4</text:p>
          </table:table-cell>
          <table:table-cell table:style-name="ce4" office:value-type="date" office:date-value="2021-12-03" calcext:value-type="date">
            <text:p>03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68.66" calcext:value-type="float">
            <text:p>1668,66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502" calcext:value-type="float">
            <text:p>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416" calcext:value-type="float">
            <text:p>3416</text:p>
          </table:table-cell>
          <table:table-cell table:style-name="ce4" office:value-type="date" office:date-value="2021-12-20" calcext:value-type="date">
            <text:p>20/12/2021</text:p>
          </table:table-cell>
          <table:table-cell office:value-type="float" office:value="902" calcext:value-type="float">
            <text:p>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33.29" calcext:value-type="float">
            <text:p>333,29</text:p>
          </table:table-cell>
          <table:table-cell table:style-name="ce4" office:value-type="date" office:date-value="2021-12-21" calcext:value-type="date">
            <text:p>21/12/2021</text:p>
          </table:table-cell>
          <table:table-cell office:value-type="float" office:value="103" calcext:value-type="float">
            <text:p>103</text:p>
          </table:table-cell>
          <table:table-cell table:number-columns-repeated="59"/>
        </table:table-row>
        <table:table-row table:style-name="ro1" table:number-rows-repeated="1047143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 Light" svg:font-family="'Calibri Light'"/>
    <style:font-face style:name="Calibri Light1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Calibri Light" fo:font-family="'Calibri Light'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4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bergamia</meta:initial-creator>
    <meta:creation-date>2022-01-04T12:22:55</meta:creation-date>
    <dc:creator>bergamia</dc:creator>
    <dc:date>2022-01-04T12:34:16</dc:date>
    <meta:document-statistic meta:table-count="1" meta:cell-count="7160" meta:object-count="0"/>
    <meta:generator>LibreOffice/6.4.1.2$Windows_X86_64 LibreOffice_project/4d224e95b98b138af42a64d84056446d09082932</meta:generator>
  </office:meta>
</office:document-meta>
</file>