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098cm"/>
    </style:style>
    <style:style style:name="co2" style:family="table-column">
      <style:table-column-properties fo:break-before="auto" style:column-width="14.148cm"/>
    </style:style>
    <style:style style:name="co3" style:family="table-column">
      <style:table-column-properties fo:break-before="auto" style:column-width="2.288cm"/>
    </style:style>
    <style:style style:name="co4" style:family="table-column">
      <style:table-column-properties fo:break-before="auto" style:column-width="2.722cm"/>
    </style:style>
    <style:style style:name="co5" style:family="table-column">
      <style:table-column-properties fo:break-before="auto" style:column-width="0.965cm"/>
    </style:style>
    <style:style style:name="co6" style:family="table-column">
      <style:table-column-properties fo:break-before="auto" style:column-width="2.238cm"/>
    </style:style>
    <style:style style:name="co7" style:family="table-column">
      <style:table-column-properties fo:break-before="auto" style:column-width="2.009cm"/>
    </style:style>
    <style:style style:name="co8" style:family="table-column">
      <style:table-column-properties fo:break-before="auto" style:column-width="3.078cm"/>
    </style:style>
    <style:style style:name="co9" style:family="table-column">
      <style:table-column-properties fo:break-before="auto" style:column-width="1.958cm"/>
    </style:style>
    <style:style style:name="co10" style:family="table-column">
      <style:table-column-properties fo:break-before="auto" style:column-width="2.417cm"/>
    </style:style>
    <style:style style:name="co11" style:family="table-column">
      <style:table-column-properties fo:break-before="auto" style:column-width="0.863cm"/>
    </style:style>
    <style:style style:name="co12" style:family="table-column">
      <style:table-column-properties fo:break-before="auto" style:column-width="1.612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10105">
      <style:table-cell-properties fo:padding="0.071cm"/>
    </style:style>
    <style:style style:name="ce5" style:family="table-cell" style:parent-style-name="Default" style:data-style-name="N36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53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1" office:value-type="string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IEMMI <text:s/>GIANLUC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7500" calcext:value-type="float">
            <text:p><text:s/>7.500,00 </text:p>
          </table:table-cell>
          <table:table-cell office:value-type="string" calcext:value-type="string">
            <text:p>10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55" calcext:value-type="float">
            <text:p><text:s/>55,00 </text:p>
          </table:table-cell>
          <table:table-cell office:value-type="string" calcext:value-type="string">
            <text:p>15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15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52" calcext:value-type="float">
            <text:p><text:s/>152,00 </text:p>
          </table:table-cell>
          <table:table-cell office:value-type="string" calcext:value-type="string">
            <text:p>15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502" calcext:value-type="float">
            <text:p><text:s/>502,00 </text:p>
          </table:table-cell>
          <table:table-cell office:value-type="string" calcext:value-type="string">
            <text:p>01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02" calcext:value-type="float">
            <text:p><text:s/>602,00 </text:p>
          </table:table-cell>
          <table:table-cell office:value-type="string" calcext:value-type="string">
            <text:p>01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ITALIANA TIRO A SEGNO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528.05" calcext:value-type="float">
            <text:p><text:s/>528,05 </text:p>
          </table:table-cell>
          <table:table-cell office:value-type="string" calcext:value-type="string">
            <text:p>31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156.96" calcext:value-type="float">
            <text:p><text:s/>2.156,96 </text:p>
          </table:table-cell>
          <table:table-cell office:value-type="string" calcext:value-type="string">
            <text:p>27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156.96" calcext:value-type="float">
            <text:p><text:s/>2.156,96 </text:p>
          </table:table-cell>
          <table:table-cell office:value-type="string" calcext:value-type="string">
            <text:p>0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569.32" calcext:value-type="float">
            <text:p><text:s/>2.569,32 </text:p>
          </table:table-cell>
          <table:table-cell office:value-type="string" calcext:value-type="string">
            <text:p>24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75.36" calcext:value-type="float">
            <text:p><text:s/>75,36 </text:p>
          </table:table-cell>
          <table:table-cell office:value-type="string" calcext:value-type="string">
            <text:p>11/02/2022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7.41" calcext:value-type="float">
            <text:p><text:s/>57,41 </text:p>
          </table:table-cell>
          <table:table-cell office:value-type="string" calcext:value-type="string">
            <text:p>11/02/2022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7.15" calcext:value-type="float">
            <text:p><text:s/>57,15 </text:p>
          </table:table-cell>
          <table:table-cell office:value-type="string" calcext:value-type="string">
            <text:p>11/02/2022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06.5" calcext:value-type="float">
            <text:p><text:s/>1.006,50 </text:p>
          </table:table-cell>
          <table:table-cell office:value-type="string" calcext:value-type="string">
            <text:p>27/01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.32" calcext:value-type="float">
            <text:p><text:s/>1,32 </text:p>
          </table:table-cell>
          <table:table-cell office:value-type="string" calcext:value-type="string">
            <text:p>25/01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 - RISCOSSION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86.91" calcext:value-type="float">
            <text:p><text:s/>286,91 </text:p>
          </table:table-cell>
          <table:table-cell office:value-type="string" calcext:value-type="string">
            <text:p>19/01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ASAL DI PRINCIP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ASTEL SAN PIETRO TERM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0.54" calcext:value-type="float">
            <text:p><text:s/>30,54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ATAN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ORIGLIANO ROSSA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REMO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.76" calcext:value-type="float">
            <text:p><text:s/>11,76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FERRAR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.42" calcext:value-type="float">
            <text:p><text:s/>36,42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FISCAGL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.98" calcext:value-type="float">
            <text:p><text:s/>9,9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GALLIER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GRANAROLO DELL'EMIL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.76" calcext:value-type="float">
            <text:p><text:s/>11,76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LORET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MELILL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.18" calcext:value-type="float">
            <text:p><text:s/>10,1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MINERB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MOLINELL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5.32" calcext:value-type="float">
            <text:p><text:s/>95,32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MONTERENZ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NAPOL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PIANOR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PORTOMAGGIOR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.76" calcext:value-type="float">
            <text:p><text:s/>11,76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RAVEN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REND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SAN LAZZARO DI SAVE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VETRALL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.98" calcext:value-type="float">
            <text:p><text:s/>9,9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FOCAMERE S.C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40" calcext:value-type="float">
            <text:p><text:s/>2.440,00 </text:p>
          </table:table-cell>
          <table:table-cell office:value-type="string" calcext:value-type="string">
            <text:p>21/01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UGLI E MUSSINI S.N.C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05.71" calcext:value-type="float">
            <text:p><text:s/>205,71 </text:p>
          </table:table-cell>
          <table:table-cell office:value-type="string" calcext:value-type="string">
            <text:p>10/02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0.18" calcext:value-type="float">
            <text:p><text:s/>100,18 </text:p>
          </table:table-cell>
          <table:table-cell office:value-type="string" calcext:value-type="string">
            <text:p>22/02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33.46" calcext:value-type="float">
            <text:p><text:s/>1.033,46 </text:p>
          </table:table-cell>
          <table:table-cell office:value-type="string" calcext:value-type="string">
            <text:p>22/02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PPA MARIA - STUDIO LEGALE TRIBUTARIO C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522.56" calcext:value-type="float">
            <text:p><text:s/>1.522,56 </text:p>
          </table:table-cell>
          <table:table-cell office:value-type="string" calcext:value-type="string">
            <text:p>01/03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DEI COMUNI DELLA BASSA ROMAG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string" calcext:value-type="string">
            <text:p>07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TTORIA ASSICURAZIONI <text:s/>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490" calcext:value-type="float">
            <text:p><text:s/>1.490,00 </text:p>
          </table:table-cell>
          <table:table-cell office:value-type="string" calcext:value-type="string">
            <text:p>24/03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37.17" calcext:value-type="float">
            <text:p><text:s/>237,17 </text:p>
          </table:table-cell>
          <table:table-cell office:value-type="string" calcext:value-type="string">
            <text:p>31/03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150.22" calcext:value-type="float">
            <text:p><text:s/>1.150,22 </text:p>
          </table:table-cell>
          <table:table-cell office:value-type="string" calcext:value-type="string">
            <text:p>01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406.97" calcext:value-type="float">
            <text:p><text:s/>1.406,97 </text:p>
          </table:table-cell>
          <table:table-cell table:style-name="ce4" office:value-type="date" office:date-value="2022-02-21" calcext:value-type="date">
            <text:p>21-feb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814.11" calcext:value-type="float">
            <text:p><text:s/>3.814,11 </text:p>
          </table:table-cell>
          <table:table-cell table:style-name="ce4" office:value-type="date" office:date-value="2022-02-02" calcext:value-type="date">
            <text:p>02-feb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305.76" calcext:value-type="float">
            <text:p><text:s/>1.305,76 </text:p>
          </table:table-cell>
          <table:table-cell office:value-type="string" calcext:value-type="string">
            <text:p>18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RE EMME COMMERCIALE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342.4" calcext:value-type="float">
            <text:p><text:s/>2.342,40 </text:p>
          </table:table-cell>
          <table:table-cell office:value-type="string" calcext:value-type="string">
            <text:p>01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Altre spese per contratti di servizio pubblico</text:p>
          </table:table-cell>
          <table:table-cell office:value-type="float" office:value="97347.9" calcext:value-type="float">
            <text:p><text:s/>97.347,90 </text:p>
          </table:table-cell>
          <table:table-cell table:style-name="ce4" office:value-type="date" office:date-value="2022-02-21" calcext:value-type="date">
            <text:p>21-feb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19.2" calcext:value-type="float">
            <text:p><text:s/>6.219,20 </text:p>
          </table:table-cell>
          <table:table-cell office:value-type="string" calcext:value-type="string">
            <text:p>22/02/2022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1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0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9000" calcext:value-type="float">
            <text:p><text:s/>9.000,00 </text:p>
          </table:table-cell>
          <table:table-cell office:value-type="string" calcext:value-type="string">
            <text:p>0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25/01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9" calcext:value-type="float">
            <text:p><text:s/>0,09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87.17" calcext:value-type="float">
            <text:p><text:s/>287,17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6.51" calcext:value-type="float">
            <text:p><text:s/>26,51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.16" calcext:value-type="float">
            <text:p><text:s/>12,16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.09" calcext:value-type="float">
            <text:p><text:s/>27,09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.17" calcext:value-type="float">
            <text:p><text:s/>12,17 </text:p>
          </table:table-cell>
          <table:table-cell office:value-type="string" calcext:value-type="string">
            <text:p>04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4.79" calcext:value-type="float">
            <text:p><text:s/>64,79 </text:p>
          </table:table-cell>
          <table:table-cell office:value-type="string" calcext:value-type="string">
            <text:p>25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99.2" calcext:value-type="float">
            <text:p><text:s/>99,20 </text:p>
          </table:table-cell>
          <table:table-cell office:value-type="string" calcext:value-type="string">
            <text:p>25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25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71" calcext:value-type="float">
            <text:p><text:s/>1,71 </text:p>
          </table:table-cell>
          <table:table-cell office:value-type="string" calcext:value-type="string">
            <text:p>25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44" calcext:value-type="float">
            <text:p><text:s/>1,44 </text:p>
          </table:table-cell>
          <table:table-cell office:value-type="string" calcext:value-type="string">
            <text:p>25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9" calcext:value-type="float">
            <text:p><text:s/>0,19 </text:p>
          </table:table-cell>
          <table:table-cell office:value-type="string" calcext:value-type="string">
            <text:p>2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39.74" calcext:value-type="float">
            <text:p><text:s/>639,74 </text:p>
          </table:table-cell>
          <table:table-cell office:value-type="string" calcext:value-type="string">
            <text:p>2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8.64" calcext:value-type="float">
            <text:p><text:s/>28,64 </text:p>
          </table:table-cell>
          <table:table-cell office:value-type="string" calcext:value-type="string">
            <text:p>2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44" calcext:value-type="float">
            <text:p><text:s/>1,44 </text:p>
          </table:table-cell>
          <table:table-cell office:value-type="string" calcext:value-type="string">
            <text:p>2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.93" calcext:value-type="float">
            <text:p><text:s/>4,93 </text:p>
          </table:table-cell>
          <table:table-cell office:value-type="string" calcext:value-type="string">
            <text:p>2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25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IACCADORI <text:s/>RICCARD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48.1" calcext:value-type="float">
            <text:p><text:s/>548,10 </text:p>
          </table:table-cell>
          <table:table-cell office:value-type="string" calcext:value-type="string">
            <text:p>30/03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UPPO DIPIERRI SP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1543.04" calcext:value-type="float">
            <text:p><text:s/>11.543,04 </text:p>
          </table:table-cell>
          <table:table-cell office:value-type="string" calcext:value-type="string">
            <text:p>27/01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59.25" calcext:value-type="float">
            <text:p><text:s/>1.259,25 </text:p>
          </table:table-cell>
          <table:table-cell office:value-type="string" calcext:value-type="string">
            <text:p>19/01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08.88" calcext:value-type="float">
            <text:p><text:s/>1.208,88 </text:p>
          </table:table-cell>
          <table:table-cell office:value-type="string" calcext:value-type="string">
            <text:p>0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544.68" calcext:value-type="float">
            <text:p><text:s/>1.544,68 </text:p>
          </table:table-cell>
          <table:table-cell office:value-type="string" calcext:value-type="string">
            <text:p>04/02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854" calcext:value-type="float">
            <text:p><text:s/>854,00 </text:p>
          </table:table-cell>
          <table:table-cell office:value-type="string" calcext:value-type="string">
            <text:p>24/03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BC MARKETING SRL</text:p>
          </table:table-cell>
          <table:table-cell office:value-type="string" calcext:value-type="string">
            <text:p>Altri beni di consumo</text:p>
          </table:table-cell>
          <table:table-cell office:value-type="float" office:value="549" calcext:value-type="float">
            <text:p><text:s/>549,00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19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65.7" calcext:value-type="float">
            <text:p><text:s/>65,70 </text:p>
          </table:table-cell>
          <table:table-cell office:value-type="string" calcext:value-type="string">
            <text:p>04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04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32.21" calcext:value-type="float">
            <text:p><text:s/>32,21 </text:p>
          </table:table-cell>
          <table:table-cell office:value-type="string" calcext:value-type="string">
            <text:p>04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DO MARTELLI &amp; C. SRL</text:p>
          </table:table-cell>
          <table:table-cell office:value-type="string" calcext:value-type="string">
            <text:p>Altri beni di consumo</text:p>
          </table:table-cell>
          <table:table-cell office:value-type="float" office:value="1354.48" calcext:value-type="float">
            <text:p><text:s/>1.354,48 </text:p>
          </table:table-cell>
          <table:table-cell office:value-type="string" calcext:value-type="string">
            <text:p>08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ARADAN TEATRO RAGAZZI</text:p>
          </table:table-cell>
          <table:table-cell office:value-type="string" calcext:value-type="string">
            <text:p>Altri beni di consumo</text:p>
          </table:table-cell>
          <table:table-cell office:value-type="float" office:value="506" calcext:value-type="float">
            <text:p><text:s/>506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ARADAN TEATRO RAGAZZI</text:p>
          </table:table-cell>
          <table:table-cell office:value-type="string" calcext:value-type="string">
            <text:p>Altri beni di consumo</text:p>
          </table:table-cell>
          <table:table-cell office:value-type="float" office:value="379.5" calcext:value-type="float">
            <text:p><text:s/>379,5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TEATRINO A DUE PO</text:p>
          </table:table-cell>
          <table:table-cell office:value-type="string" calcext:value-type="string">
            <text:p>Altri beni di consum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GHELLI SERVIZI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9.86" calcext:value-type="float">
            <text:p><text:s/>259,86 </text:p>
          </table:table-cell>
          <table:table-cell office:value-type="string" calcext:value-type="string">
            <text:p>18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A PHOEBE ASS.NE MONDODONNA ONLUS</text:p>
          </table:table-cell>
          <table:table-cell office:value-type="string" calcext:value-type="string">
            <text:p>Altri beni di consumo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21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A PHOEBE ASS.NE MONDODONNA ONLUS</text:p>
          </table:table-cell>
          <table:table-cell office:value-type="string" calcext:value-type="string">
            <text:p>Altri beni di consumo</text:p>
          </table:table-cell>
          <table:table-cell office:value-type="float" office:value="930" calcext:value-type="float">
            <text:p><text:s/>930,00 </text:p>
          </table:table-cell>
          <table:table-cell office:value-type="string" calcext:value-type="string">
            <text:p>0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RO STELUTIS A.P.S.</text:p>
          </table:table-cell>
          <table:table-cell office:value-type="string" calcext:value-type="string">
            <text:p>Altri beni di consumo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1932.48" calcext:value-type="float">
            <text:p><text:s/>1.932,48 </text:p>
          </table:table-cell>
          <table:table-cell office:value-type="string" calcext:value-type="string">
            <text:p>20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ECATHLON ITALIA S.R.L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362.79" calcext:value-type="float">
            <text:p><text:s/>362,79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GAF EDIZIONI SRL</text:p>
          </table:table-cell>
          <table:table-cell office:value-type="string" calcext:value-type="string">
            <text:p>Altri beni di consumo</text:p>
          </table:table-cell>
          <table:table-cell office:value-type="float" office:value="1399.5" calcext:value-type="float">
            <text:p><text:s/>1.399,5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354" calcext:value-type="float">
            <text:p><text:s/>354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278.05" calcext:value-type="float">
            <text:p><text:s/>278,05 </text:p>
          </table:table-cell>
          <table:table-cell office:value-type="string" calcext:value-type="string">
            <text:p>2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92" calcext:value-type="float">
            <text:p><text:s/>92,00 </text:p>
          </table:table-cell>
          <table:table-cell office:value-type="string" calcext:value-type="string">
            <text:p>31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70.78" calcext:value-type="float">
            <text:p><text:s/>70,78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24.86" calcext:value-type="float">
            <text:p><text:s/>24,8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 EUROPA AZZARONI SRL</text:p>
          </table:table-cell>
          <table:table-cell office:value-type="string" calcext:value-type="string">
            <text:p>Altri beni di consumo</text:p>
          </table:table-cell>
          <table:table-cell office:value-type="float" office:value="866.2" calcext:value-type="float">
            <text:p><text:s/>866,20 </text:p>
          </table:table-cell>
          <table:table-cell office:value-type="string" calcext:value-type="string">
            <text:p>23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ALLEYMEDIA SNC - VIDEO, WEB &amp; COMMUNICA</text:p>
          </table:table-cell>
          <table:table-cell office:value-type="string" calcext:value-type="string">
            <text:p>Altri beni di consumo</text:p>
          </table:table-cell>
          <table:table-cell office:value-type="float" office:value="5373" calcext:value-type="float">
            <text:p><text:s/>5.373,00 </text:p>
          </table:table-cell>
          <table:table-cell office:value-type="string" calcext:value-type="string">
            <text:p>19/01/2022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1.97" calcext:value-type="float">
            <text:p><text:s/>81,97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9" calcext:value-type="float">
            <text:p><text:s/>39,0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8.45" calcext:value-type="float">
            <text:p><text:s/>78,45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9.26" calcext:value-type="float">
            <text:p><text:s/>59,26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0.14" calcext:value-type="float">
            <text:p><text:s/>90,14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9.1" calcext:value-type="float">
            <text:p><text:s/>59,1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52.88" calcext:value-type="float">
            <text:p><text:s/>152,88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30.14" calcext:value-type="float">
            <text:p><text:s/>130,14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2" calcext:value-type="float">
            <text:p><text:s/>92,0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13.46" calcext:value-type="float">
            <text:p><text:s/>113,46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74.1" calcext:value-type="float">
            <text:p><text:s/>74,1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47.2" calcext:value-type="float">
            <text:p><text:s/>47,20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3.61" calcext:value-type="float">
            <text:p><text:s/>13,61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6.39" calcext:value-type="float">
            <text:p><text:s/>16,39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42.45" calcext:value-type="float">
            <text:p><text:s/>42,45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6.43" calcext:value-type="float">
            <text:p><text:s/>6,43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57" calcext:value-type="float">
            <text:p><text:s/>75,57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1.76" calcext:value-type="float">
            <text:p><text:s/>51,76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5" calcext:value-type="float">
            <text:p><text:s/>45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63.9" calcext:value-type="float">
            <text:p><text:s/>163,9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9" calcext:value-type="float">
            <text:p><text:s/>89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4.27" calcext:value-type="float">
            <text:p><text:s/>54,27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8" calcext:value-type="float">
            <text:p><text:s/>58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27.01" calcext:value-type="float">
            <text:p><text:s/>127,01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8.33" calcext:value-type="float">
            <text:p><text:s/>48,33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.07" calcext:value-type="float">
            <text:p><text:s/>10,07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5.02" calcext:value-type="float">
            <text:p><text:s/>45,02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01" calcext:value-type="float">
            <text:p><text:s/>50,01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33.53" calcext:value-type="float">
            <text:p><text:s/>133,53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0" calcext:value-type="float">
            <text:p><text:s/>30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85.6" calcext:value-type="float">
            <text:p><text:s/>285,6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2.07" calcext:value-type="float">
            <text:p><text:s/>42,07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1" calcext:value-type="float">
            <text:p><text:s/>81,0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34" calcext:value-type="float">
            <text:p><text:s/>77,34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.67" calcext:value-type="float">
            <text:p><text:s/>7,67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5.88" calcext:value-type="float">
            <text:p><text:s/>35,88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85.95" calcext:value-type="float">
            <text:p><text:s/>185,95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2.75" calcext:value-type="float">
            <text:p><text:s/>92,75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37" calcext:value-type="float">
            <text:p><text:s/>237,0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3.5" calcext:value-type="float">
            <text:p><text:s/>93,5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0.02" calcext:value-type="float">
            <text:p><text:s/>90,02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0.2" calcext:value-type="float">
            <text:p><text:s/>30,2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56.01" calcext:value-type="float">
            <text:p><text:s/>156,01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23" calcext:value-type="float">
            <text:p><text:s/>123,0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1.55" calcext:value-type="float">
            <text:p><text:s/>61,55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8.24" calcext:value-type="float">
            <text:p><text:s/>68,24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3" calcext:value-type="float">
            <text:p><text:s/>53,00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68.56" calcext:value-type="float">
            <text:p><text:s/>168,56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241.65" calcext:value-type="float">
            <text:p><text:s/>241,65 </text:p>
          </table:table-cell>
          <table:table-cell office:value-type="string" calcext:value-type="string">
            <text:p>01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350.27" calcext:value-type="float">
            <text:p><text:s/>350,27 </text:p>
          </table:table-cell>
          <table:table-cell office:value-type="string" calcext:value-type="string">
            <text:p>15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662.37" calcext:value-type="float">
            <text:p><text:s/>662,37 </text:p>
          </table:table-cell>
          <table:table-cell office:value-type="string" calcext:value-type="string">
            <text:p>31/03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634.48" calcext:value-type="float">
            <text:p><text:s/>2.634,48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41.15" calcext:value-type="float">
            <text:p><text:s/>3.341,15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684.8" calcext:value-type="float">
            <text:p><text:s/>3.684,80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752.17" calcext:value-type="float">
            <text:p><text:s/>2.752,17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175.91" calcext:value-type="float">
            <text:p><text:s/>2.175,91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781.44" calcext:value-type="float">
            <text:p><text:s/>1.781,44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499.27" calcext:value-type="float">
            <text:p><text:s/>3.499,27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964.83" calcext:value-type="float">
            <text:p><text:s/>2.964,83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196.63" calcext:value-type="float">
            <text:p><text:s/>2.196,63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654.2" calcext:value-type="float">
            <text:p><text:s/>1.654,20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UGLI E MUSSINI S.N.C.</text:p>
          </table:table-cell>
          <table:table-cell office:value-type="string" calcext:value-type="string">
            <text:p>Altri beni di consumo</text:p>
          </table:table-cell>
          <table:table-cell office:value-type="float" office:value="343.29" calcext:value-type="float">
            <text:p><text:s/>343,29 </text:p>
          </table:table-cell>
          <table:table-cell office:value-type="string" calcext:value-type="string">
            <text:p>10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933.28" calcext:value-type="float">
            <text:p><text:s/>933,28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1033.46" calcext:value-type="float">
            <text:p><text:s/>1.033,46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1000.13" calcext:value-type="float">
            <text:p><text:s/>1.000,13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1000.13" calcext:value-type="float">
            <text:p><text:s/>1.000,13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1033.46" calcext:value-type="float">
            <text:p><text:s/>1.033,46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1033.46" calcext:value-type="float">
            <text:p><text:s/>1.033,46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700.09" calcext:value-type="float">
            <text:p><text:s/>700,09 </text:p>
          </table:table-cell>
          <table:table-cell office:value-type="string" calcext:value-type="string">
            <text:p>22/02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LINARI FORNITURE SRL</text:p>
          </table:table-cell>
          <table:table-cell office:value-type="string" calcext:value-type="string">
            <text:p>Altri beni di consumo</text:p>
          </table:table-cell>
          <table:table-cell office:value-type="float" office:value="995.52" calcext:value-type="float">
            <text:p><text:s/>995,52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ARI <text:s/>VALENTINA</text:p>
          </table:table-cell>
          <table:table-cell office:value-type="string" calcext:value-type="string">
            <text:p>Altri beni di consumo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13.64" calcext:value-type="float">
            <text:p><text:s/>13,64 </text:p>
          </table:table-cell>
          <table:table-cell office:value-type="string" calcext:value-type="string">
            <text:p>03/03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2" calcext:value-type="float">
            <text:p><text:s/>2,00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OGARA STRADE SRL</text:p>
          </table:table-cell>
          <table:table-cell office:value-type="string" calcext:value-type="string">
            <text:p>Altri beni di consumo</text:p>
          </table:table-cell>
          <table:table-cell office:value-type="float" office:value="2252.73" calcext:value-type="float">
            <text:p><text:s/>2.252,73 </text:p>
          </table:table-cell>
          <table:table-cell office:value-type="string" calcext:value-type="string">
            <text:p>18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5.22" calcext:value-type="float">
            <text:p><text:s/>65,22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51.81" calcext:value-type="float">
            <text:p><text:s/>451,81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Altri beni di consumo</text:p>
          </table:table-cell>
          <table:table-cell office:value-type="float" office:value="42.14" calcext:value-type="float">
            <text:p><text:s/>42,14 </text:p>
          </table:table-cell>
          <table:table-cell office:value-type="string" calcext:value-type="string">
            <text:p>24/02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Altri beni di consumo</text:p>
          </table:table-cell>
          <table:table-cell office:value-type="float" office:value="1357.86" calcext:value-type="float">
            <text:p><text:s/>1.357,86 </text:p>
          </table:table-cell>
          <table:table-cell office:value-type="string" calcext:value-type="string">
            <text:p>01/03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1378.72" calcext:value-type="float">
            <text:p><text:s/>1.378,72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ATRINO DELL'ES DI ZANELLA VITTORIO</text:p>
          </table:table-cell>
          <table:table-cell office:value-type="string" calcext:value-type="string">
            <text:p>Altri beni di consumo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12.41" calcext:value-type="float">
            <text:p><text:s/>12,41 </text:p>
          </table:table-cell>
          <table:table-cell office:value-type="string" calcext:value-type="string">
            <text:p>03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L.C. SPA</text:p>
          </table:table-cell>
          <table:table-cell office:value-type="string" calcext:value-type="string">
            <text:p>Altri beni e materiali di consumo n.a.c.</text:p>
          </table:table-cell>
          <table:table-cell office:value-type="float" office:value="2682.49" calcext:value-type="float">
            <text:p><text:s/>2.682,49 </text:p>
          </table:table-cell>
          <table:table-cell table:style-name="ce4" office:value-type="date" office:date-value="2022-01-26" calcext:value-type="date">
            <text:p>26-gen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86" calcext:value-type="float">
            <text:p><text:s/>6,86 </text:p>
          </table:table-cell>
          <table:table-cell office:value-type="string" calcext:value-type="string">
            <text:p>25/03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1701.74" calcext:value-type="float">
            <text:p><text:s/>1.701,74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ARADAN TEATRO RAGAZZI</text:p>
          </table:table-cell>
          <table:table-cell office:value-type="string" calcext:value-type="string">
            <text:p>Altri servizi</text:p>
          </table:table-cell>
          <table:table-cell office:value-type="float" office:value="220" calcext:value-type="float">
            <text:p><text:s/>220,00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ARADAN TEATRO RAGAZZI</text:p>
          </table:table-cell>
          <table:table-cell office:value-type="string" calcext:value-type="string">
            <text:p>Altri servizi</text:p>
          </table:table-cell>
          <table:table-cell office:value-type="float" office:value="253" calcext:value-type="float">
            <text:p><text:s/>253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578.93" calcext:value-type="float">
            <text:p><text:s/>578,93 </text:p>
          </table:table-cell>
          <table:table-cell office:value-type="string" calcext:value-type="string">
            <text:p>1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208.21" calcext:value-type="float">
            <text:p><text:s/>208,21 </text:p>
          </table:table-cell>
          <table:table-cell office:value-type="string" calcext:value-type="string">
            <text:p>1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BOLOGNA</text:p>
          </table:table-cell>
          <table:table-cell office:value-type="string" calcext:value-type="string">
            <text:p>Altri servizi</text:p>
          </table:table-cell>
          <table:table-cell office:value-type="float" office:value="1093.16" calcext:value-type="float">
            <text:p><text:s/>1.093,16 </text:p>
          </table:table-cell>
          <table:table-cell office:value-type="string" calcext:value-type="string">
            <text:p>01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SULTING SRLS</text:p>
          </table:table-cell>
          <table:table-cell office:value-type="string" calcext:value-type="string">
            <text:p>Altri servizi</text:p>
          </table:table-cell>
          <table:table-cell office:value-type="float" office:value="8906" calcext:value-type="float">
            <text:p><text:s/>8.906,00 </text:p>
          </table:table-cell>
          <table:table-cell office:value-type="string" calcext:value-type="string">
            <text:p>11/02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HETTI <text:s/>LORENZO</text:p>
          </table:table-cell>
          <table:table-cell office:value-type="string" calcext:value-type="string">
            <text:p>Altri servizi</text:p>
          </table:table-cell>
          <table:table-cell office:value-type="float" office:value="610" calcext:value-type="float">
            <text:p><text:s/>610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238" calcext:value-type="float">
            <text:p><text:s/>2.238,00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752.74" calcext:value-type="float">
            <text:p><text:s/>2.752,74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047.77" calcext:value-type="float">
            <text:p><text:s/>2.047,77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021.3" calcext:value-type="float">
            <text:p><text:s/>3.021,3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043.68" calcext:value-type="float">
            <text:p><text:s/>3.043,68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692.83" calcext:value-type="float">
            <text:p><text:s/>692,83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i servizi</text:p>
          </table:table-cell>
          <table:table-cell office:value-type="float" office:value="1557.6" calcext:value-type="float">
            <text:p><text:s/>1.557,60 </text:p>
          </table:table-cell>
          <table:table-cell office:value-type="string" calcext:value-type="string">
            <text:p>19/01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10864.1" calcext:value-type="float">
            <text:p><text:s/>10.864,10 </text:p>
          </table:table-cell>
          <table:table-cell office:value-type="string" calcext:value-type="string">
            <text:p>14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DIAPRINT <text:s/>SRL</text:p>
          </table:table-cell>
          <table:table-cell office:value-type="string" calcext:value-type="string">
            <text:p>Altri servizi</text:p>
          </table:table-cell>
          <table:table-cell office:value-type="float" office:value="12.73" calcext:value-type="float">
            <text:p><text:s/>12,73 </text:p>
          </table:table-cell>
          <table:table-cell office:value-type="string" calcext:value-type="string">
            <text:p>03/03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780.33" calcext:value-type="float">
            <text:p><text:s/>780,33 </text:p>
          </table:table-cell>
          <table:table-cell office:value-type="string" calcext:value-type="string">
            <text:p>02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1220.25" calcext:value-type="float">
            <text:p><text:s/>1.220,25 </text:p>
          </table:table-cell>
          <table:table-cell office:value-type="string" calcext:value-type="string">
            <text:p>02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9566.18" calcext:value-type="float">
            <text:p><text:s/>9.566,18 </text:p>
          </table:table-cell>
          <table:table-cell office:value-type="string" calcext:value-type="string">
            <text:p>09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572.34" calcext:value-type="float">
            <text:p><text:s/>572,34 </text:p>
          </table:table-cell>
          <table:table-cell office:value-type="string" calcext:value-type="string">
            <text:p>18/01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630.48" calcext:value-type="float">
            <text:p><text:s/>630,48 </text:p>
          </table:table-cell>
          <table:table-cell office:value-type="string" calcext:value-type="string">
            <text:p>20/01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8482.66" calcext:value-type="float">
            <text:p><text:s/>8.482,66 </text:p>
          </table:table-cell>
          <table:table-cell office:value-type="string" calcext:value-type="string">
            <text:p>11/02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3839.47" calcext:value-type="float">
            <text:p><text:s/>3.839,47 </text:p>
          </table:table-cell>
          <table:table-cell office:value-type="string" calcext:value-type="string">
            <text:p>20/01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2225.76" calcext:value-type="float">
            <text:p><text:s/>2.225,76 </text:p>
          </table:table-cell>
          <table:table-cell office:value-type="string" calcext:value-type="string">
            <text:p>20/01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4430.6" calcext:value-type="float">
            <text:p><text:s/>4.430,60 </text:p>
          </table:table-cell>
          <table:table-cell office:value-type="string" calcext:value-type="string">
            <text:p>21/01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EDTURTLE TECHNOLOGY SRL</text:p>
          </table:table-cell>
          <table:table-cell office:value-type="string" calcext:value-type="string">
            <text:p>Altri servizi</text:p>
          </table:table-cell>
          <table:table-cell office:value-type="float" office:value="616" calcext:value-type="float">
            <text:p><text:s/>616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string" calcext:value-type="string">
            <text:p>04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servizi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8584.16" calcext:value-type="float">
            <text:p><text:s/>8.584,16 </text:p>
          </table:table-cell>
          <table:table-cell table:style-name="ce4" office:value-type="date" office:date-value="2022-03-08" calcext:value-type="date">
            <text:p>08-mar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8584.16" calcext:value-type="float">
            <text:p><text:s/>8.584,16 </text:p>
          </table:table-cell>
          <table:table-cell table:style-name="ce4" office:value-type="date" office:date-value="2022-02-10" calcext:value-type="date">
            <text:p>10-feb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342.44" calcext:value-type="float">
            <text:p><text:s/>342,44 </text:p>
          </table:table-cell>
          <table:table-cell table:style-name="ce4" office:value-type="date" office:date-value="2022-02-14" calcext:value-type="date">
            <text:p>14-feb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10724.6" calcext:value-type="float">
            <text:p><text:s/>10.724,60 </text:p>
          </table:table-cell>
          <table:table-cell table:style-name="ce4" office:value-type="date" office:date-value="2022-01-21" calcext:value-type="date">
            <text:p>21-gen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223.74" calcext:value-type="float">
            <text:p><text:s/>223,74 </text:p>
          </table:table-cell>
          <table:table-cell table:style-name="ce4" office:value-type="date" office:date-value="2022-01-21" calcext:value-type="date">
            <text:p>21-gen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638.98" calcext:value-type="float">
            <text:p><text:s/>638,98 </text:p>
          </table:table-cell>
          <table:table-cell table:style-name="ce4" office:value-type="date" office:date-value="2022-02-14" calcext:value-type="date">
            <text:p>14-feb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Altri servizi ausiliari n.a.c.</text:p>
          </table:table-cell>
          <table:table-cell office:value-type="float" office:value="36175.19" calcext:value-type="float">
            <text:p><text:s/>36.175,19 </text:p>
          </table:table-cell>
          <table:table-cell table:style-name="ce4" office:value-type="date" office:date-value="2022-02-14" calcext:value-type="date">
            <text:p>14-feb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 diversi n.a.c.</text:p>
          </table:table-cell>
          <table:table-cell office:value-type="float" office:value="3876" calcext:value-type="float">
            <text:p><text:s/>3.876,00 </text:p>
          </table:table-cell>
          <table:table-cell table:style-name="ce4" office:value-type="date" office:date-value="2022-01-26" calcext:value-type="date">
            <text:p>26-gen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 diversi n.a.c.</text:p>
          </table:table-cell>
          <table:table-cell office:value-type="float" office:value="3871.86" calcext:value-type="float">
            <text:p><text:s/>3.871,86 </text:p>
          </table:table-cell>
          <table:table-cell table:style-name="ce4" office:value-type="date" office:date-value="2022-03-04" calcext:value-type="date">
            <text:p>04-mar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86" calcext:value-type="float">
            <text:p><text:s/>486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86" calcext:value-type="float">
            <text:p><text:s/>486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4" calcext:value-type="float">
            <text:p><text:s/>204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4" calcext:value-type="float">
            <text:p><text:s/>204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4" calcext:value-type="float">
            <text:p><text:s/>204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4" calcext:value-type="float">
            <text:p><text:s/>204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4" calcext:value-type="float">
            <text:p><text:s/>204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4" calcext:value-type="float">
            <text:p><text:s/>204,00 </text:p>
          </table:table-cell>
          <table:table-cell office:value-type="string" calcext:value-type="string">
            <text:p>16/03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08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4595.84" calcext:value-type="float">
            <text:p><text:s/>14.595,84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42" calcext:value-type="float">
            <text:p><text:s/>3.042,00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33.13" calcext:value-type="float">
            <text:p><text:s/>133,13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28.4" calcext:value-type="float">
            <text:p><text:s/>428,4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70" calcext:value-type="float">
            <text:p><text:s/>57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57" calcext:value-type="float">
            <text:p><text:s/>257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8.5" calcext:value-type="float">
            <text:p><text:s/>268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2.5" calcext:value-type="float">
            <text:p><text:s/>302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883.5" calcext:value-type="float">
            <text:p><text:s/>883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16" calcext:value-type="float">
            <text:p><text:s/>51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73.75" calcext:value-type="float">
            <text:p><text:s/>273,75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876" calcext:value-type="float">
            <text:p><text:s/>87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4" calcext:value-type="float">
            <text:p><text:s/>22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79" calcext:value-type="float">
            <text:p><text:s/>179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8.5" calcext:value-type="float">
            <text:p><text:s/>268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26" calcext:value-type="float">
            <text:p><text:s/>42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8" calcext:value-type="float">
            <text:p><text:s/>1.008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85.25" calcext:value-type="float">
            <text:p><text:s/>985,25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56.29" calcext:value-type="float">
            <text:p><text:s/>256,29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50" calcext:value-type="float">
            <text:p><text:s/>35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02" calcext:value-type="float">
            <text:p><text:s/>40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79" calcext:value-type="float">
            <text:p><text:s/>179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4" calcext:value-type="float">
            <text:p><text:s/>22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8.5" calcext:value-type="float">
            <text:p><text:s/>268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40" calcext:value-type="float">
            <text:p><text:s/>64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85" calcext:value-type="float">
            <text:p><text:s/>285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80" calcext:value-type="float">
            <text:p><text:s/>28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16.02" calcext:value-type="float">
            <text:p><text:s/>616,02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2" calcext:value-type="float">
            <text:p><text:s/>11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0.75" calcext:value-type="float">
            <text:p><text:s/>330,75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1.4" calcext:value-type="float">
            <text:p><text:s/>321,4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1.9" calcext:value-type="float">
            <text:p><text:s/>111,9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4" calcext:value-type="float">
            <text:p><text:s/>22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5" calcext:value-type="float">
            <text:p><text:s/>195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8.5" calcext:value-type="float">
            <text:p><text:s/>268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72" calcext:value-type="float">
            <text:p><text:s/>9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2" calcext:value-type="float">
            <text:p><text:s/>30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70" calcext:value-type="float">
            <text:p><text:s/>27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21" calcext:value-type="float">
            <text:p><text:s/>621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82.5" calcext:value-type="float">
            <text:p><text:s/>182,5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48" calcext:value-type="float">
            <text:p><text:s/>448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79" calcext:value-type="float">
            <text:p><text:s/>179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73.75" calcext:value-type="float">
            <text:p><text:s/>273,75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80" calcext:value-type="float">
            <text:p><text:s/>28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61" calcext:value-type="float">
            <text:p><text:s/>561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80" calcext:value-type="float">
            <text:p><text:s/>38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83.44" calcext:value-type="float">
            <text:p><text:s/>83,44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85" calcext:value-type="float">
            <text:p><text:s/>285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2.4" calcext:value-type="float">
            <text:p><text:s/>262,4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12" calcext:value-type="float">
            <text:p><text:s/>41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0" calcext:value-type="float">
            <text:p><text:s/>32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24" calcext:value-type="float">
            <text:p><text:s/>32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12" calcext:value-type="float">
            <text:p><text:s/>31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16" calcext:value-type="float">
            <text:p><text:s/>51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4" calcext:value-type="float">
            <text:p><text:s/>22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31" calcext:value-type="float">
            <text:p><text:s/>431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40" calcext:value-type="float">
            <text:p><text:s/>34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85" calcext:value-type="float">
            <text:p><text:s/>285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80.02" calcext:value-type="float">
            <text:p><text:s/>280,02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80" calcext:value-type="float">
            <text:p><text:s/>38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14.32" calcext:value-type="float">
            <text:p><text:s/>614,32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04" calcext:value-type="float">
            <text:p><text:s/>60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94" calcext:value-type="float">
            <text:p><text:s/>294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36" calcext:value-type="float">
            <text:p><text:s/>336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22.4" calcext:value-type="float">
            <text:p><text:s/>622,4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2" calcext:value-type="float">
            <text:p><text:s/>11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2" calcext:value-type="float">
            <text:p><text:s/>672,00 </text:p>
          </table:table-cell>
          <table:table-cell office:value-type="string" calcext:value-type="string">
            <text:p>16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00" calcext:value-type="float">
            <text:p><text:s/>1.500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3" calcext:value-type="float">
            <text:p><text:s/>43,00 </text:p>
          </table:table-cell>
          <table:table-cell office:value-type="string" calcext:value-type="string">
            <text:p>19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44" calcext:value-type="float">
            <text:p><text:s/>444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40" calcext:value-type="float">
            <text:p><text:s/>440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0" calcext:value-type="float">
            <text:p><text:s/>160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90" calcext:value-type="float">
            <text:p><text:s/>590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50" calcext:value-type="float">
            <text:p><text:s/>350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96" calcext:value-type="float">
            <text:p><text:s/>396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44" calcext:value-type="float">
            <text:p><text:s/>444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0" calcext:value-type="float">
            <text:p><text:s/>260,00 </text:p>
          </table:table-cell>
          <table:table-cell office:value-type="string" calcext:value-type="string">
            <text:p>28/01/2022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Beni immobili</text:p>
          </table:table-cell>
          <table:table-cell office:value-type="float" office:value="3069.84" calcext:value-type="float">
            <text:p><text:s/>3.069,84 </text:p>
          </table:table-cell>
          <table:table-cell office:value-type="string" calcext:value-type="string">
            <text:p>18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Beni immobili</text:p>
          </table:table-cell>
          <table:table-cell office:value-type="float" office:value="20000" calcext:value-type="float">
            <text:p><text:s/>20.000,00 </text:p>
          </table:table-cell>
          <table:table-cell office:value-type="string" calcext:value-type="string">
            <text:p>02/02/2022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517" calcext:value-type="float">
            <text:p><text:s/>517,00 </text:p>
          </table:table-cell>
          <table:table-cell office:value-type="string" calcext:value-type="string">
            <text:p>31/03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73.92" calcext:value-type="float">
            <text:p><text:s/>73,92 </text:p>
          </table:table-cell>
          <table:table-cell office:value-type="string" calcext:value-type="string">
            <text:p>31/03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999.72" calcext:value-type="float">
            <text:p><text:s/>999,72 </text:p>
          </table:table-cell>
          <table:table-cell office:value-type="string" calcext:value-type="string">
            <text:p>01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121" calcext:value-type="float">
            <text:p><text:s/>121,00 </text:p>
          </table:table-cell>
          <table:table-cell office:value-type="string" calcext:value-type="string">
            <text:p>18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198" calcext:value-type="float">
            <text:p><text:s/>198,00 </text:p>
          </table:table-cell>
          <table:table-cell office:value-type="string" calcext:value-type="string">
            <text:p>18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308" calcext:value-type="float">
            <text:p><text:s/>308,00 </text:p>
          </table:table-cell>
          <table:table-cell office:value-type="string" calcext:value-type="string">
            <text:p>01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79.5" calcext:value-type="float">
            <text:p><text:s/>379,50 </text:p>
          </table:table-cell>
          <table:table-cell office:value-type="string" calcext:value-type="string">
            <text:p>27/01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660" calcext:value-type="float">
            <text:p><text:s/>3.660,00 </text:p>
          </table:table-cell>
          <table:table-cell office:value-type="string" calcext:value-type="string">
            <text:p>27/01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8540" calcext:value-type="float">
            <text:p><text:s/>8.540,00 </text:p>
          </table:table-cell>
          <table:table-cell office:value-type="string" calcext:value-type="string">
            <text:p>27/01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476.2" calcext:value-type="float">
            <text:p><text:s/>1.476,20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635.2" calcext:value-type="float">
            <text:p><text:s/>2.635,20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270" calcext:value-type="float">
            <text:p><text:s/>4.270,00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274.88" calcext:value-type="float">
            <text:p><text:s/>4.274,88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622.98" calcext:value-type="float">
            <text:p><text:s/>5.622,98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960" calcext:value-type="float">
            <text:p><text:s/>960,00 </text:p>
          </table:table-cell>
          <table:table-cell office:value-type="string" calcext:value-type="string">
            <text:p>27/01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671.4" calcext:value-type="float">
            <text:p><text:s/>1.671,40 </text:p>
          </table:table-cell>
          <table:table-cell office:value-type="string" calcext:value-type="string">
            <text:p>18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375" calcext:value-type="float">
            <text:p><text:s/>4.375,00 </text:p>
          </table:table-cell>
          <table:table-cell office:value-type="string" calcext:value-type="string">
            <text:p>0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962.5" calcext:value-type="float">
            <text:p><text:s/>962,50 </text:p>
          </table:table-cell>
          <table:table-cell office:value-type="string" calcext:value-type="string">
            <text:p>0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765" calcext:value-type="float">
            <text:p><text:s/>765,00 </text:p>
          </table:table-cell>
          <table:table-cell office:value-type="string" calcext:value-type="string">
            <text:p>27/01/2022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1389.43" calcext:value-type="float">
            <text:p><text:s/>11.389,43 </text:p>
          </table:table-cell>
          <table:table-cell office:value-type="string" calcext:value-type="string">
            <text:p>02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51099.7" calcext:value-type="float">
            <text:p><text:s/>51.099,70 </text:p>
          </table:table-cell>
          <table:table-cell office:value-type="string" calcext:value-type="string">
            <text:p>18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OLTA BECCADELLI GRIMALDI <text:s/>ETTORE</text:p>
          </table:table-cell>
          <table:table-cell office:value-type="string" calcext:value-type="string">
            <text:p>Beni immobili</text:p>
          </table:table-cell>
          <table:table-cell office:value-type="float" office:value="22838.4" calcext:value-type="float">
            <text:p><text:s/>22.838,40 </text:p>
          </table:table-cell>
          <table:table-cell office:value-type="string" calcext:value-type="string">
            <text:p>22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Beni immobili n.a.c.</text:p>
          </table:table-cell>
          <table:table-cell office:value-type="float" office:value="1891" calcext:value-type="float">
            <text:p><text:s/>1.891,00 </text:p>
          </table:table-cell>
          <table:table-cell table:style-name="ce4" office:value-type="date" office:date-value="2022-02-02" calcext:value-type="date">
            <text:p>02-feb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SAN LAZZARO DI SAVENA</text:p>
          </table:table-cell>
          <table:table-cell office:value-type="string" calcext:value-type="string">
            <text:p>Consulenze</text:p>
          </table:table-cell>
          <table:table-cell office:value-type="float" office:value="2295.11" calcext:value-type="float">
            <text:p><text:s/>2.295,11 </text:p>
          </table:table-cell>
          <table:table-cell office:value-type="string" calcext:value-type="string">
            <text:p>19/01/2022</text:p>
          </table:table-cell>
          <table:table-cell office:value-type="float" office:value="107" calcext:value-type="float">
            <text:p>1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SAN LAZZARO DI SAVENA</text:p>
          </table:table-cell>
          <table:table-cell office:value-type="string" calcext:value-type="string">
            <text:p>Consulenze</text:p>
          </table:table-cell>
          <table:table-cell office:value-type="float" office:value="2295.86" calcext:value-type="float">
            <text:p><text:s/>2.295,86 </text:p>
          </table:table-cell>
          <table:table-cell office:value-type="string" calcext:value-type="string">
            <text:p>19/01/2022</text:p>
          </table:table-cell>
          <table:table-cell office:value-type="float" office:value="107" calcext:value-type="float">
            <text:p>1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RZON <text:s/>ALESSANDRO</text:p>
          </table:table-cell>
          <table:table-cell office:value-type="string" calcext:value-type="string">
            <text:p>Consulenze</text:p>
          </table:table-cell>
          <table:table-cell office:value-type="float" office:value="4567.68" calcext:value-type="float">
            <text:p><text:s/>4.567,68 </text:p>
          </table:table-cell>
          <table:table-cell office:value-type="string" calcext:value-type="string">
            <text:p>18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3869.84" calcext:value-type="float">
            <text:p><text:s/>3.869,84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DEI COMUNI DELLA BASSA ROMAGNA</text:p>
          </table:table-cell>
          <table:table-cell office:value-type="string" calcext:value-type="string">
            <text:p>Consulenze</text:p>
          </table:table-cell>
          <table:table-cell office:value-type="float" office:value="2800" calcext:value-type="float">
            <text:p><text:s/>2.800,00 </text:p>
          </table:table-cell>
          <table:table-cell office:value-type="string" calcext:value-type="string">
            <text:p>08/02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41761.35" calcext:value-type="float">
            <text:p><text:s/>41.761,35 </text:p>
          </table:table-cell>
          <table:table-cell table:style-name="ce4" office:value-type="date" office:date-value="2022-03-17" calcext:value-type="date">
            <text:p>17-mar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46.4" calcext:value-type="float">
            <text:p><text:s/>146,40 </text:p>
          </table:table-cell>
          <table:table-cell table:style-name="ce4" office:value-type="date" office:date-value="2022-03-17" calcext:value-type="date">
            <text:p>17-mar</text:p>
          </table:table-cell>
          <table:table-cell office:value-type="float" office:value="1202" calcext:value-type="float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4760.61" calcext:value-type="float">
            <text:p><text:s/>14.760,61 </text:p>
          </table:table-cell>
          <table:table-cell table:style-name="ce4" office:value-type="date" office:date-value="2022-03-17" calcext:value-type="date">
            <text:p>17-mar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46.4" calcext:value-type="float">
            <text:p><text:s/>146,40 </text:p>
          </table:table-cell>
          <table:table-cell table:style-name="ce4" office:value-type="date" office:date-value="2022-03-09" calcext:value-type="date">
            <text:p>09-mar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36411.56" calcext:value-type="float">
            <text:p><text:s/>36.411,56 </text:p>
          </table:table-cell>
          <table:table-cell table:style-name="ce4" office:value-type="date" office:date-value="2022-03-09" calcext:value-type="date">
            <text:p>09-mar</text:p>
          </table:table-cell>
          <table:table-cell office:value-type="float" office:value="1205" calcext:value-type="float">
            <text:p>12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4760.61" calcext:value-type="float">
            <text:p><text:s/>14.760,61 </text:p>
          </table:table-cell>
          <table:table-cell table:style-name="ce4" office:value-type="date" office:date-value="2022-03-09" calcext:value-type="date">
            <text:p>09-mar</text:p>
          </table:table-cell>
          <table:table-cell office:value-type="float" office:value="1206" calcext:value-type="float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5349.78" calcext:value-type="float">
            <text:p><text:s/>5.349,78 </text:p>
          </table:table-cell>
          <table:table-cell table:style-name="ce4" office:value-type="date" office:date-value="2022-03-09" calcext:value-type="date">
            <text:p>09-mar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4760.61" calcext:value-type="float">
            <text:p><text:s/>14.760,61 </text:p>
          </table:table-cell>
          <table:table-cell table:style-name="ce4" office:value-type="date" office:date-value="2022-01-27" calcext:value-type="date">
            <text:p>27-gen</text:p>
          </table:table-cell>
          <table:table-cell office:value-type="float" office:value="1208" calcext:value-type="float">
            <text:p>12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41095.05" calcext:value-type="float">
            <text:p><text:s/>41.095,05 </text:p>
          </table:table-cell>
          <table:table-cell table:style-name="ce4" office:value-type="date" office:date-value="2022-01-27" calcext:value-type="date">
            <text:p>27-gen</text:p>
          </table:table-cell>
          <table:table-cell office:value-type="float" office:value="1209" calcext:value-type="float">
            <text:p>1209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46.4" calcext:value-type="float">
            <text:p><text:s/>146,40 </text:p>
          </table:table-cell>
          <table:table-cell table:style-name="ce4" office:value-type="date" office:date-value="2022-01-27" calcext:value-type="date">
            <text:p>27-gen</text:p>
          </table:table-cell>
          <table:table-cell office:value-type="float" office:value="1210" calcext:value-type="float">
            <text:p>12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2690.45" calcext:value-type="float">
            <text:p><text:s/>2.690,45 </text:p>
          </table:table-cell>
          <table:table-cell table:style-name="ce4" office:value-type="date" office:date-value="2022-01-27" calcext:value-type="date">
            <text:p>27-gen</text:p>
          </table:table-cell>
          <table:table-cell office:value-type="float" office:value="1211" calcext:value-type="float">
            <text:p>12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9422.03" calcext:value-type="float">
            <text:p><text:s/>9.422,03 </text:p>
          </table:table-cell>
          <table:table-cell table:style-name="ce4" office:value-type="date" office:date-value="2022-02-16" calcext:value-type="date">
            <text:p>16-feb</text:p>
          </table:table-cell>
          <table:table-cell office:value-type="float" office:value="1212" calcext:value-type="float">
            <text:p>121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107.59" calcext:value-type="float">
            <text:p><text:s/>107,59 </text:p>
          </table:table-cell>
          <table:table-cell table:style-name="ce4" office:value-type="date" office:date-value="2022-02-16" calcext:value-type="date">
            <text:p>16-feb</text:p>
          </table:table-cell>
          <table:table-cell office:value-type="float" office:value="1213" calcext:value-type="float">
            <text:p>121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575.68" calcext:value-type="float">
            <text:p><text:s/>575,68 </text:p>
          </table:table-cell>
          <table:table-cell table:style-name="ce4" office:value-type="date" office:date-value="2022-03-17" calcext:value-type="date">
            <text:p>17-mar</text:p>
          </table:table-cell>
          <table:table-cell office:value-type="float" office:value="1214" calcext:value-type="float">
            <text:p>121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di asilo nido</text:p>
          </table:table-cell>
          <table:table-cell office:value-type="float" office:value="575.68" calcext:value-type="float">
            <text:p><text:s/>575,68 </text:p>
          </table:table-cell>
          <table:table-cell table:style-name="ce4" office:value-type="date" office:date-value="2022-03-17" calcext:value-type="date">
            <text:p>17-mar</text:p>
          </table:table-cell>
          <table:table-cell office:value-type="float" office:value="1215" calcext:value-type="float">
            <text:p>121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3.36" calcext:value-type="float">
            <text:p><text:s/>8.593,36 </text:p>
          </table:table-cell>
          <table:table-cell office:value-type="string" calcext:value-type="string">
            <text:p>02/02/2022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3.17" calcext:value-type="float">
            <text:p><text:s/>73,17 </text:p>
          </table:table-cell>
          <table:table-cell office:value-type="string" calcext:value-type="string">
            <text:p>18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304" calcext:value-type="float">
            <text:p><text:s/>5.304,00 </text:p>
          </table:table-cell>
          <table:table-cell office:value-type="string" calcext:value-type="string">
            <text:p>18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2.37" calcext:value-type="float">
            <text:p><text:s/>722,37 </text:p>
          </table:table-cell>
          <table:table-cell office:value-type="string" calcext:value-type="string">
            <text:p>18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4.46" calcext:value-type="float">
            <text:p><text:s/>404,46 </text:p>
          </table:table-cell>
          <table:table-cell office:value-type="string" calcext:value-type="string">
            <text:p>18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18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92.5" calcext:value-type="float">
            <text:p><text:s/>292,50 </text:p>
          </table:table-cell>
          <table:table-cell office:value-type="string" calcext:value-type="string">
            <text:p>14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07.5" calcext:value-type="float">
            <text:p><text:s/>907,50 </text:p>
          </table:table-cell>
          <table:table-cell office:value-type="string" calcext:value-type="string">
            <text:p>14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14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94.19" calcext:value-type="float">
            <text:p><text:s/>4.094,19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57.39" calcext:value-type="float">
            <text:p><text:s/>657,39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94.19" calcext:value-type="float">
            <text:p><text:s/>4.094,19 </text:p>
          </table:table-cell>
          <table:table-cell office:value-type="string" calcext:value-type="string">
            <text:p>26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<text:s/>7.636,69 </text:p>
          </table:table-cell>
          <table:table-cell office:value-type="string" calcext:value-type="string">
            <text:p>1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1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<text:s/>41.095,05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14.28" calcext:value-type="float">
            <text:p><text:s/>1.614,28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37.53" calcext:value-type="float">
            <text:p><text:s/>1.137,53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<text:s/>7.636,69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469.08" calcext:value-type="float">
            <text:p><text:s/>6.469,08 </text:p>
          </table:table-cell>
          <table:table-cell office:value-type="string" calcext:value-type="string">
            <text:p>09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47.58" calcext:value-type="float">
            <text:p><text:s/>6.647,58 </text:p>
          </table:table-cell>
          <table:table-cell office:value-type="string" calcext:value-type="string">
            <text:p>26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04.13" calcext:value-type="float">
            <text:p><text:s/>5.504,13 </text:p>
          </table:table-cell>
          <table:table-cell office:value-type="string" calcext:value-type="string">
            <text:p>26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string" calcext:value-type="string">
            <text:p>26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37.53" calcext:value-type="float">
            <text:p><text:s/>1.137,53 </text:p>
          </table:table-cell>
          <table:table-cell office:value-type="string" calcext:value-type="string">
            <text:p>26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93.01" calcext:value-type="float">
            <text:p><text:s/>1.493,01 </text:p>
          </table:table-cell>
          <table:table-cell office:value-type="string" calcext:value-type="string">
            <text:p>26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<text:s/>7.636,69 </text:p>
          </table:table-cell>
          <table:table-cell office:value-type="string" calcext:value-type="string">
            <text:p>26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416.01" calcext:value-type="float">
            <text:p><text:s/>25.416,01 </text:p>
          </table:table-cell>
          <table:table-cell office:value-type="string" calcext:value-type="string">
            <text:p>15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.64" calcext:value-type="float">
            <text:p><text:s/>3,64 </text:p>
          </table:table-cell>
          <table:table-cell office:value-type="string" calcext:value-type="string">
            <text:p>15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2.77" calcext:value-type="float">
            <text:p><text:s/>132,77 </text:p>
          </table:table-cell>
          <table:table-cell office:value-type="string" calcext:value-type="string">
            <text:p>15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73.52" calcext:value-type="float">
            <text:p><text:s/>1.573,52 </text:p>
          </table:table-cell>
          <table:table-cell office:value-type="string" calcext:value-type="string">
            <text:p>15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1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<text:s/>41.095,05 </text:p>
          </table:table-cell>
          <table:table-cell office:value-type="string" calcext:value-type="string">
            <text:p>1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469.08" calcext:value-type="float">
            <text:p><text:s/>6.469,08 </text:p>
          </table:table-cell>
          <table:table-cell office:value-type="string" calcext:value-type="string">
            <text:p>1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string" calcext:value-type="string">
            <text:p>02/02/2022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NANI <text:s/>MAURIZI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261" calcext:value-type="float">
            <text:p><text:s/>4.261,00 </text:p>
          </table:table-cell>
          <table:table-cell office:value-type="string" calcext:value-type="string">
            <text:p>02/02/2022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.34" calcext:value-type="float">
            <text:p><text:s/>4,34 </text:p>
          </table:table-cell>
          <table:table-cell office:value-type="string" calcext:value-type="string">
            <text:p>03/03/2022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0.29" calcext:value-type="float">
            <text:p><text:s/>90,29 </text:p>
          </table:table-cell>
          <table:table-cell office:value-type="string" calcext:value-type="string">
            <text:p>24/03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1.42" calcext:value-type="float">
            <text:p><text:s/>31,42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2.81" calcext:value-type="float">
            <text:p><text:s/>142,81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2.25" calcext:value-type="float">
            <text:p><text:s/>152,25 </text:p>
          </table:table-cell>
          <table:table-cell office:value-type="string" calcext:value-type="string">
            <text:p>24/03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8.12" calcext:value-type="float">
            <text:p><text:s/>258,12 </text:p>
          </table:table-cell>
          <table:table-cell office:value-type="string" calcext:value-type="string">
            <text:p>24/03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43.51" calcext:value-type="float">
            <text:p><text:s/>443,51 </text:p>
          </table:table-cell>
          <table:table-cell office:value-type="string" calcext:value-type="string">
            <text:p>26/01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6/01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8.51" calcext:value-type="float">
            <text:p><text:s/>198,51 </text:p>
          </table:table-cell>
          <table:table-cell office:value-type="string" calcext:value-type="string">
            <text:p>26/01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4.27" calcext:value-type="float">
            <text:p><text:s/>254,27 </text:p>
          </table:table-cell>
          <table:table-cell office:value-type="string" calcext:value-type="string">
            <text:p>26/01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27/01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0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24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100" calcext:value-type="float">
            <text:p><text:s/>6.100,00 </text:p>
          </table:table-cell>
          <table:table-cell office:value-type="string" calcext:value-type="string">
            <text:p>01/02/2022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MASINI S.A.S. DI TOMASINI LINO &amp; C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32.2" calcext:value-type="float">
            <text:p><text:s/>1.232,20 </text:p>
          </table:table-cell>
          <table:table-cell office:value-type="string" calcext:value-type="string">
            <text:p>01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MASINI S.A.S. DI TOMASINI LINO &amp; C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.68" calcext:value-type="float">
            <text:p><text:s/>165,68 </text:p>
          </table:table-cell>
          <table:table-cell office:value-type="string" calcext:value-type="string">
            <text:p>01/02/2022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11795.58" calcext:value-type="float">
            <text:p><text:s/>11.795,58 </text:p>
          </table:table-cell>
          <table:table-cell office:value-type="string" calcext:value-type="string">
            <text:p>22/02/2022</text:p>
          </table:table-cell>
          <table:table-cell office:value-type="float" office:value="1402" calcext:value-type="float">
            <text:p>1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Costituzione fondi economali e carte aziendali</text:p>
          </table:table-cell>
          <table:table-cell office:value-type="float" office:value="7000" calcext:value-type="float">
            <text:p><text:s/>7.000,00 </text:p>
          </table:table-cell>
          <table:table-cell office:value-type="string" calcext:value-type="string">
            <text:p>19/01/2022</text:p>
          </table:table-cell>
          <table:table-cell office:value-type="float" office:value="9901" calcext:value-type="float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IBLION SAS DI PAOLA SAONCELLA &amp; 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90" calcext:value-type="float">
            <text:p><text:s/>1.290,00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77.14" calcext:value-type="float">
            <text:p><text:s/>777,14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77.14" calcext:value-type="float">
            <text:p><text:s/>777,14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66.64" calcext:value-type="float">
            <text:p><text:s/>666,64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0.36" calcext:value-type="float">
            <text:p><text:s/>30,36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32.71" calcext:value-type="float">
            <text:p><text:s/>732,71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0.36" calcext:value-type="float">
            <text:p><text:s/>10,36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605.28" calcext:value-type="float">
            <text:p><text:s/>1.605,28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75" calcext:value-type="float">
            <text:p><text:s/>275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36" calcext:value-type="float">
            <text:p><text:s/>236,0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95.4" calcext:value-type="float">
            <text:p><text:s/>695,40 </text:p>
          </table:table-cell>
          <table:table-cell office:value-type="string" calcext:value-type="string">
            <text:p>25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UBLIKA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20" calcext:value-type="float">
            <text:p><text:s/>320,00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MIE SRL</text:p>
          </table:table-cell>
          <table:table-cell office:value-type="string" calcext:value-type="string">
            <text:p>Impianti</text:p>
          </table:table-cell>
          <table:table-cell office:value-type="float" office:value="97255.92" calcext:value-type="float">
            <text:p><text:s/>97.255,92 </text:p>
          </table:table-cell>
          <table:table-cell table:style-name="ce4" office:value-type="date" office:date-value="2022-02-14" calcext:value-type="date">
            <text:p>14-feb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M. GRAF SRL</text:p>
          </table:table-cell>
          <table:table-cell office:value-type="string" calcext:value-type="string">
            <text:p>Impianti e macchinari</text:p>
          </table:table-cell>
          <table:table-cell office:value-type="float" office:value="411.75" calcext:value-type="float">
            <text:p><text:s/>411,75 </text:p>
          </table:table-cell>
          <table:table-cell office:value-type="string" calcext:value-type="string">
            <text:p>18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Impianti e macchinari</text:p>
          </table:table-cell>
          <table:table-cell office:value-type="float" office:value="2325.81" calcext:value-type="float">
            <text:p><text:s/>2.325,81 </text:p>
          </table:table-cell>
          <table:table-cell office:value-type="string" calcext:value-type="string">
            <text:p>27/01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Impianti e macchinari</text:p>
          </table:table-cell>
          <table:table-cell office:value-type="float" office:value="597.8" calcext:value-type="float">
            <text:p><text:s/>597,80 </text:p>
          </table:table-cell>
          <table:table-cell office:value-type="string" calcext:value-type="string">
            <text:p>01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Impianti e macchinari</text:p>
          </table:table-cell>
          <table:table-cell office:value-type="float" office:value="1197.68" calcext:value-type="float">
            <text:p><text:s/>1.197,68 </text:p>
          </table:table-cell>
          <table:table-cell office:value-type="string" calcext:value-type="string">
            <text:p>18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15.52" calcext:value-type="float">
            <text:p><text:s/>115,52 </text:p>
          </table:table-cell>
          <table:table-cell office:value-type="string" calcext:value-type="string">
            <text:p>25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3.58" calcext:value-type="float">
            <text:p><text:s/>133,58 </text:p>
          </table:table-cell>
          <table:table-cell office:value-type="string" calcext:value-type="string">
            <text:p>25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3.58" calcext:value-type="float">
            <text:p><text:s/>133,58 </text:p>
          </table:table-cell>
          <table:table-cell office:value-type="string" calcext:value-type="string">
            <text:p>25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9.06" calcext:value-type="float">
            <text:p><text:s/>149,06 </text:p>
          </table:table-cell>
          <table:table-cell office:value-type="string" calcext:value-type="string">
            <text:p>25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9.06" calcext:value-type="float">
            <text:p><text:s/>149,06 </text:p>
          </table:table-cell>
          <table:table-cell office:value-type="string" calcext:value-type="string">
            <text:p>25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4.82" calcext:value-type="float">
            <text:p><text:s/>24,82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4.82" calcext:value-type="float">
            <text:p><text:s/>24,82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3.95" calcext:value-type="float">
            <text:p><text:s/>33,95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6.77" calcext:value-type="float">
            <text:p><text:s/>56,77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8" calcext:value-type="float">
            <text:p><text:s/>68,00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8" calcext:value-type="float">
            <text:p><text:s/>68,00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75.4" calcext:value-type="float">
            <text:p><text:s/>375,40 </text:p>
          </table:table-cell>
          <table:table-cell office:value-type="string" calcext:value-type="string">
            <text:p>24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INTERPROVINCIALE COOPERATIVE A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758.68" calcext:value-type="float">
            <text:p><text:s/>6.758,68 </text:p>
          </table:table-cell>
          <table:table-cell office:value-type="string" calcext:value-type="string">
            <text:p>01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ERINI <text:s/>MAUR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665.3" calcext:value-type="float">
            <text:p><text:s/>10.665,30 </text:p>
          </table:table-cell>
          <table:table-cell table:style-name="ce4" office:value-type="date" office:date-value="2022-02-21" calcext:value-type="date">
            <text:p>21-feb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LI <text:s/>MAURIZ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205.36" calcext:value-type="float">
            <text:p><text:s/>1.205,36 </text:p>
          </table:table-cell>
          <table:table-cell office:value-type="string" calcext:value-type="string">
            <text:p>10/02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4545" calcext:value-type="float">
            <text:p><text:s/>4.545,00 </text:p>
          </table:table-cell>
          <table:table-cell office:value-type="string" calcext:value-type="string">
            <text:p>01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19.72" calcext:value-type="float">
            <text:p><text:s/>19,72 </text:p>
          </table:table-cell>
          <table:table-cell office:value-type="string" calcext:value-type="string">
            <text:p>20/01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5075" calcext:value-type="float">
            <text:p><text:s/>5.075,00 </text:p>
          </table:table-cell>
          <table:table-cell office:value-type="string" calcext:value-type="string">
            <text:p>20/01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4.75" calcext:value-type="float">
            <text:p><text:s/>4,75 </text:p>
          </table:table-cell>
          <table:table-cell office:value-type="string" calcext:value-type="string">
            <text:p>09/02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8196.53" calcext:value-type="float">
            <text:p><text:s/>8.196,53 </text:p>
          </table:table-cell>
          <table:table-cell office:value-type="string" calcext:value-type="string">
            <text:p>09/02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222.64" calcext:value-type="float">
            <text:p><text:s/>222,64 </text:p>
          </table:table-cell>
          <table:table-cell office:value-type="string" calcext:value-type="string">
            <text:p>09/02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19488.19" calcext:value-type="float">
            <text:p><text:s/>19.488,19 </text:p>
          </table:table-cell>
          <table:table-cell office:value-type="string" calcext:value-type="string">
            <text:p>09/02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950" calcext:value-type="float">
            <text:p><text:s/>1.950,00 </text:p>
          </table:table-cell>
          <table:table-cell office:value-type="string" calcext:value-type="string">
            <text:p>07/03/2022</text:p>
          </table:table-cell>
          <table:table-cell office:value-type="float" office:value="1206" calcext:value-type="float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757.69" calcext:value-type="float">
            <text:p><text:s/>3.757,69 </text:p>
          </table:table-cell>
          <table:table-cell office:value-type="string" calcext:value-type="string">
            <text:p>07/03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878.29" calcext:value-type="float">
            <text:p><text:s/>3.878,29 </text:p>
          </table:table-cell>
          <table:table-cell office:value-type="string" calcext:value-type="string">
            <text:p>02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87.18" calcext:value-type="float">
            <text:p><text:s/>187,18 </text:p>
          </table:table-cell>
          <table:table-cell office:value-type="string" calcext:value-type="string">
            <text:p>02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6.88" calcext:value-type="float">
            <text:p><text:s/>1.346,88 </text:p>
          </table:table-cell>
          <table:table-cell office:value-type="string" calcext:value-type="string">
            <text:p>27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785.94" calcext:value-type="float">
            <text:p><text:s/>4.785,94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68.26" calcext:value-type="float">
            <text:p><text:s/>2.968,2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" calcext:value-type="float">
            <text:p><text:s/>14,0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9.1" calcext:value-type="float">
            <text:p><text:s/>69,1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9" calcext:value-type="float">
            <text:p><text:s/>119,0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4.46" calcext:value-type="float">
            <text:p><text:s/>44,4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7.78" calcext:value-type="float">
            <text:p><text:s/>87,78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 BANK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28.26" calcext:value-type="float">
            <text:p><text:s/>528,26 </text:p>
          </table:table-cell>
          <table:table-cell office:value-type="string" calcext:value-type="string">
            <text:p>25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1.38" calcext:value-type="float">
            <text:p><text:s/>151,3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1.38" calcext:value-type="float">
            <text:p><text:s/>151,38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6.61" calcext:value-type="float">
            <text:p><text:s/>66,61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0.06" calcext:value-type="float">
            <text:p><text:s/>0,06 </text:p>
          </table:table-cell>
          <table:table-cell office:value-type="string" calcext:value-type="string">
            <text:p>0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5.69" calcext:value-type="float">
            <text:p><text:s/>85,69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.93" calcext:value-type="float">
            <text:p><text:s/>26,93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6.29" calcext:value-type="float">
            <text:p><text:s/>46,29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.89" calcext:value-type="float">
            <text:p><text:s/>41,89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4.98" calcext:value-type="float">
            <text:p><text:s/>34,98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.74" calcext:value-type="float">
            <text:p><text:s/>16,74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.65" calcext:value-type="float">
            <text:p><text:s/>16,65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0.84" calcext:value-type="float">
            <text:p><text:s/>40,84 </text:p>
          </table:table-cell>
          <table:table-cell office:value-type="string" calcext:value-type="string">
            <text:p>03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.6" calcext:value-type="float">
            <text:p><text:s/>17,60 </text:p>
          </table:table-cell>
          <table:table-cell office:value-type="string" calcext:value-type="string">
            <text:p>03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.92" calcext:value-type="float">
            <text:p><text:s/>28,92 </text:p>
          </table:table-cell>
          <table:table-cell office:value-type="string" calcext:value-type="string">
            <text:p>03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80.85" calcext:value-type="float">
            <text:p><text:s/>880,85 </text:p>
          </table:table-cell>
          <table:table-cell office:value-type="string" calcext:value-type="string">
            <text:p>31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<text:s/>54,9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<text:s/>54,9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<text:s/>54,9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56.2" calcext:value-type="float">
            <text:p><text:s/>256,2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5" calcext:value-type="float">
            <text:p><text:s/>45,0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.9" calcext:value-type="float">
            <text:p><text:s/>9,9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0.91" calcext:value-type="float">
            <text:p><text:s/>140,91 </text:p>
          </table:table-cell>
          <table:table-cell office:value-type="string" calcext:value-type="string">
            <text:p>2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4.8" calcext:value-type="float">
            <text:p><text:s/>414,80 </text:p>
          </table:table-cell>
          <table:table-cell office:value-type="string" calcext:value-type="string">
            <text:p>2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.72" calcext:value-type="float">
            <text:p><text:s/>31,72 </text:p>
          </table:table-cell>
          <table:table-cell office:value-type="string" calcext:value-type="string">
            <text:p>2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.62" calcext:value-type="float">
            <text:p><text:s/>28,62 </text:p>
          </table:table-cell>
          <table:table-cell office:value-type="string" calcext:value-type="string">
            <text:p>2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.64" calcext:value-type="float">
            <text:p><text:s/>11,64 </text:p>
          </table:table-cell>
          <table:table-cell office:value-type="string" calcext:value-type="string">
            <text:p>22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9.64" calcext:value-type="float">
            <text:p><text:s/>289,64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9.45" calcext:value-type="float">
            <text:p><text:s/>439,45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09.25" calcext:value-type="float">
            <text:p><text:s/>609,25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1.39" calcext:value-type="float">
            <text:p><text:s/>391,39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9.23" calcext:value-type="float">
            <text:p><text:s/>79,23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9.45" calcext:value-type="float">
            <text:p><text:s/>129,45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2.3" calcext:value-type="float">
            <text:p><text:s/>152,3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2.3" calcext:value-type="float">
            <text:p><text:s/>152,3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2.3" calcext:value-type="float">
            <text:p><text:s/>152,3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2.3" calcext:value-type="float">
            <text:p><text:s/>152,30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8.06" calcext:value-type="float">
            <text:p><text:s/>268,0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8.06" calcext:value-type="float">
            <text:p><text:s/>268,0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8.06" calcext:value-type="float">
            <text:p><text:s/>268,0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53.36" calcext:value-type="float">
            <text:p><text:s/>353,3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53.36" calcext:value-type="float">
            <text:p><text:s/>353,36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89.91" calcext:value-type="float">
            <text:p><text:s/>389,91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89.91" calcext:value-type="float">
            <text:p><text:s/>389,91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05.67" calcext:value-type="float">
            <text:p><text:s/>505,67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36.12" calcext:value-type="float">
            <text:p><text:s/>536,12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36.13" calcext:value-type="float">
            <text:p><text:s/>536,13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21.42" calcext:value-type="float">
            <text:p><text:s/>621,42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00.62" calcext:value-type="float">
            <text:p><text:s/>700,62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43.27" calcext:value-type="float">
            <text:p><text:s/>743,27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13.34" calcext:value-type="float">
            <text:p><text:s/>813,34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.73" calcext:value-type="float">
            <text:p><text:s/>18,73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9.75" calcext:value-type="float">
            <text:p><text:s/>199,75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2.22" calcext:value-type="float">
            <text:p><text:s/>222,22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OSSI LINDO DI ROSSI LUCA &amp; C.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8.2" calcext:value-type="float">
            <text:p><text:s/>68,20 </text:p>
          </table:table-cell>
          <table:table-cell office:value-type="string" calcext:value-type="string">
            <text:p>03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002.8" calcext:value-type="float">
            <text:p><text:s/>7.002,80 </text:p>
          </table:table-cell>
          <table:table-cell office:value-type="string" calcext:value-type="string">
            <text:p>18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MASINI S.A.S. DI TOMASINI LINO &amp; C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25.98" calcext:value-type="float">
            <text:p><text:s/>1.225,98 </text:p>
          </table:table-cell>
          <table:table-cell office:value-type="string" calcext:value-type="string">
            <text:p>01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16.54" calcext:value-type="float">
            <text:p><text:s/>716,54 </text:p>
          </table:table-cell>
          <table:table-cell office:value-type="string" calcext:value-type="string">
            <text:p>18/02/2022</text:p>
          </table:table-cell>
          <table:table-cell office:value-type="float" office:value="904" calcext:value-type="float">
            <text:p>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6.6" calcext:value-type="float">
            <text:p><text:s/>226,60 </text:p>
          </table:table-cell>
          <table:table-cell office:value-type="string" calcext:value-type="string">
            <text:p>01/02/2022</text:p>
          </table:table-cell>
          <table:table-cell office:value-type="float" office:value="904" calcext:value-type="float">
            <text:p>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CO SISTEMI SRL</text:p>
          </table:table-cell>
          <table:table-cell office:value-type="string" calcext:value-type="string">
            <text:p>Manutenzione ordinaria e riparazioni di attrezzature</text:p>
          </table:table-cell>
          <table:table-cell office:value-type="float" office:value="1616.5" calcext:value-type="float">
            <text:p><text:s/>1.616,50 </text:p>
          </table:table-cell>
          <table:table-cell table:style-name="ce4" office:value-type="date" office:date-value="2022-02-02" calcext:value-type="date">
            <text:p>02-feb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ZA TRADE SRLS</text:p>
          </table:table-cell>
          <table:table-cell office:value-type="string" calcext:value-type="string">
            <text:p>Manutenzione ordinaria e riparazioni di mezzi di trasporto ad uso civile, di sicurezza e ordine pubblico</text:p>
          </table:table-cell>
          <table:table-cell office:value-type="float" office:value="485.88" calcext:value-type="float">
            <text:p><text:s/>485,88 </text:p>
          </table:table-cell>
          <table:table-cell table:style-name="ce5" office:value-type="date" office:date-value="2022-01-20" calcext:value-type="date">
            <text:p>20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 di mobili e arredi</text:p>
          </table:table-cell>
          <table:table-cell office:value-type="float" office:value="399" calcext:value-type="float">
            <text:p><text:s/>399,00 </text:p>
          </table:table-cell>
          <table:table-cell table:style-name="ce4" office:value-type="date" office:date-value="2022-02-02" calcext:value-type="date">
            <text:p>02-feb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ateriale informatico</text:p>
          </table:table-cell>
          <table:table-cell office:value-type="float" office:value="2732.8" calcext:value-type="float">
            <text:p><text:s/>2.732,80 </text:p>
          </table:table-cell>
          <table:table-cell table:style-name="ce4" office:value-type="date" office:date-value="2022-01-20" calcext:value-type="date">
            <text:p>20-gen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318" calcext:value-type="float">
            <text:p><text:s/>2.318,00 </text:p>
          </table:table-cell>
          <table:table-cell office:value-type="string" calcext:value-type="string">
            <text:p>24/03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obili e arredi</text:p>
          </table:table-cell>
          <table:table-cell office:value-type="float" office:value="281.61" calcext:value-type="float">
            <text:p><text:s/>281,61 </text:p>
          </table:table-cell>
          <table:table-cell office:value-type="string" calcext:value-type="string">
            <text:p>22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OMAL S.R.L.</text:p>
          </table:table-cell>
          <table:table-cell office:value-type="string" calcext:value-type="string">
            <text:p>Mobili e arredi</text:p>
          </table:table-cell>
          <table:table-cell office:value-type="float" office:value="34850" calcext:value-type="float">
            <text:p><text:s/>34.850,00 </text:p>
          </table:table-cell>
          <table:table-cell office:value-type="string" calcext:value-type="string">
            <text:p>22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IANCUCCI <text:s/>LUC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5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TICELLI <text:s/>ELIS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15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ORIGO MAUR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5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RANCESCA BARONE E MARCO FONTANA INGEGNE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15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RAZZOLI <text:s/>MAURIZI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15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NINELLI <text:s/>FRANC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49.99" calcext:value-type="float">
            <text:p><text:s/>249,99 </text:p>
          </table:table-cell>
          <table:table-cell office:value-type="string" calcext:value-type="string">
            <text:p>15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ZECCHINI <text:s/>ANDRE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8/02/2022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RS ISTITUTO PER LA RICERCA SOCI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7000" calcext:value-type="float">
            <text:p><text:s/>7.000,00 </text:p>
          </table:table-cell>
          <table:table-cell office:value-type="string" calcext:value-type="string">
            <text:p>21/01/2022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I MOMO SOC. COOP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469.3" calcext:value-type="float">
            <text:p><text:s/>4.469,30 </text:p>
          </table:table-cell>
          <table:table-cell office:value-type="string" calcext:value-type="string">
            <text:p>19/01/2022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RO <text:s/>MATT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04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IG EUROPE LIMITED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5718.6" calcext:value-type="float">
            <text:p><text:s/>5.718,6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IG EUROPE LIMITED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5980" calcext:value-type="float">
            <text:p><text:s/>5.980,0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VIVA ITALIA SPA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33029" calcext:value-type="float">
            <text:p><text:s/>33.029,0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UAL ITALIA SPA - AGENZIA DI ITALIANA AS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1600" calcext:value-type="float">
            <text:p><text:s/>1.600,0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S MUTUA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7900" calcext:value-type="float">
            <text:p><text:s/>7.900,0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POLSAI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47460" calcext:value-type="float">
            <text:p><text:s/>47.460,0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POLSAI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2832" calcext:value-type="float">
            <text:p><text:s/>22.832,00 </text:p>
          </table:table-cell>
          <table:table-cell office:value-type="string" calcext:value-type="string">
            <text:p>24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POLSAI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16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33.66" calcext:value-type="float">
            <text:p><text:s/>233,66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4.24" calcext:value-type="float">
            <text:p><text:s/>64,24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ASTEL VOLTURNO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01" calcext:value-type="float">
            <text:p><text:s/>201,00 </text:p>
          </table:table-cell>
          <table:table-cell office:value-type="string" calcext:value-type="string">
            <text:p>16/03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48.1" calcext:value-type="float">
            <text:p><text:s/>548,10 </text:p>
          </table:table-cell>
          <table:table-cell office:value-type="string" calcext:value-type="string">
            <text:p>0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340.86" calcext:value-type="float">
            <text:p><text:s/>340,86 </text:p>
          </table:table-cell>
          <table:table-cell office:value-type="string" calcext:value-type="string">
            <text:p>11/02/2022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70" calcext:value-type="float">
            <text:p><text:s/>170,00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0" calcext:value-type="float">
            <text:p><text:s/>60,00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6.5" calcext:value-type="float">
            <text:p><text:s/>56,50 </text:p>
          </table:table-cell>
          <table:table-cell office:value-type="string" calcext:value-type="string">
            <text:p>0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33.54" calcext:value-type="float">
            <text:p><text:s/>33,54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38.56" calcext:value-type="float">
            <text:p><text:s/>38,56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0/02/2022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ESSE SRLS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91" calcext:value-type="float">
            <text:p><text:s/>91,00 </text:p>
          </table:table-cell>
          <table:table-cell office:value-type="string" calcext:value-type="string">
            <text:p>0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6.5" calcext:value-type="float">
            <text:p><text:s/>56,50 </text:p>
          </table:table-cell>
          <table:table-cell office:value-type="string" calcext:value-type="string">
            <text:p>0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.1" calcext:value-type="float">
            <text:p><text:s/>50,10 </text:p>
          </table:table-cell>
          <table:table-cell office:value-type="string" calcext:value-type="string">
            <text:p>08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22.04" calcext:value-type="float">
            <text:p><text:s/>5.722,04 </text:p>
          </table:table-cell>
          <table:table-cell office:value-type="string" calcext:value-type="string">
            <text:p>18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529.7" calcext:value-type="float">
            <text:p><text:s/>10.529,70 </text:p>
          </table:table-cell>
          <table:table-cell office:value-type="string" calcext:value-type="string">
            <text:p>18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77.94" calcext:value-type="float">
            <text:p><text:s/>3.677,94 </text:p>
          </table:table-cell>
          <table:table-cell office:value-type="string" calcext:value-type="string">
            <text:p>18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03.24" calcext:value-type="float">
            <text:p><text:s/>1.603,24 </text:p>
          </table:table-cell>
          <table:table-cell office:value-type="string" calcext:value-type="string">
            <text:p>18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419.03" calcext:value-type="float">
            <text:p><text:s/>4.419,03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4.27" calcext:value-type="float">
            <text:p><text:s/>574,27 </text:p>
          </table:table-cell>
          <table:table-cell office:value-type="string" calcext:value-type="string">
            <text:p>0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31.83" calcext:value-type="float">
            <text:p><text:s/>231,83 </text:p>
          </table:table-cell>
          <table:table-cell office:value-type="string" calcext:value-type="string">
            <text:p>10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03.24" calcext:value-type="float">
            <text:p><text:s/>1.603,24 </text:p>
          </table:table-cell>
          <table:table-cell office:value-type="string" calcext:value-type="string">
            <text:p>14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6.3" calcext:value-type="float">
            <text:p><text:s/>656,30 </text:p>
          </table:table-cell>
          <table:table-cell office:value-type="string" calcext:value-type="string">
            <text:p>20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85.02" calcext:value-type="float">
            <text:p><text:s/>1.985,02 </text:p>
          </table:table-cell>
          <table:table-cell office:value-type="string" calcext:value-type="string">
            <text:p>20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697.75" calcext:value-type="float">
            <text:p><text:s/>5.697,75 </text:p>
          </table:table-cell>
          <table:table-cell office:value-type="string" calcext:value-type="string">
            <text:p>18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3.81" calcext:value-type="float">
            <text:p><text:s/>353,81 </text:p>
          </table:table-cell>
          <table:table-cell office:value-type="string" calcext:value-type="string">
            <text:p>0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220.35" calcext:value-type="float">
            <text:p><text:s/>50.220,35 </text:p>
          </table:table-cell>
          <table:table-cell office:value-type="string" calcext:value-type="string">
            <text:p>0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93.47" calcext:value-type="float">
            <text:p><text:s/>7.393,47 </text:p>
          </table:table-cell>
          <table:table-cell office:value-type="string" calcext:value-type="string">
            <text:p>07/03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034.9" calcext:value-type="float">
            <text:p><text:s/>11.034,90 </text:p>
          </table:table-cell>
          <table:table-cell office:value-type="string" calcext:value-type="string">
            <text:p>10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3815.34" calcext:value-type="float">
            <text:p><text:s/>53.815,34 </text:p>
          </table:table-cell>
          <table:table-cell office:value-type="string" calcext:value-type="string">
            <text:p>10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96.49" calcext:value-type="float">
            <text:p><text:s/>496,49 </text:p>
          </table:table-cell>
          <table:table-cell office:value-type="string" calcext:value-type="string">
            <text:p>10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605.63" calcext:value-type="float">
            <text:p><text:s/>6.605,63 </text:p>
          </table:table-cell>
          <table:table-cell office:value-type="string" calcext:value-type="string">
            <text:p>10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23" calcext:value-type="float">
            <text:p><text:s/>280,23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70.55" calcext:value-type="float">
            <text:p><text:s/>470,55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8.84" calcext:value-type="float">
            <text:p><text:s/>458,84 </text:p>
          </table:table-cell>
          <table:table-cell office:value-type="string" calcext:value-type="string">
            <text:p>0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5" calcext:value-type="float">
            <text:p><text:s/>271,75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.22" calcext:value-type="float">
            <text:p><text:s/>43,22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" calcext:value-type="float">
            <text:p><text:s/>61,0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4.44" calcext:value-type="float">
            <text:p><text:s/>64,44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" calcext:value-type="float">
            <text:p><text:s/>61,00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4" calcext:value-type="float">
            <text:p><text:s/>29,04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7" calcext:value-type="float">
            <text:p><text:s/>205,87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<text:s/>362,34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3.79" calcext:value-type="float">
            <text:p><text:s/>413,79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6" calcext:value-type="float">
            <text:p><text:s/>205,86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5" calcext:value-type="float">
            <text:p><text:s/>362,35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7.53" calcext:value-type="float">
            <text:p><text:s/>47,53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67" calcext:value-type="float">
            <text:p><text:s/>860,67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3.3" calcext:value-type="float">
            <text:p><text:s/>323,3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6.07" calcext:value-type="float">
            <text:p><text:s/>216,07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8" calcext:value-type="float">
            <text:p><text:s/>205,88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94.9" calcext:value-type="float">
            <text:p><text:s/>994,9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05.86" calcext:value-type="float">
            <text:p><text:s/>905,86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24.64" calcext:value-type="float">
            <text:p><text:s/>424,64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1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6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26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26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6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6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6/01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1" calcext:value-type="float">
            <text:p><text:s/>200,10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25" calcext:value-type="float">
            <text:p><text:s/>1.320,25 </text:p>
          </table:table-cell>
          <table:table-cell office:value-type="string" calcext:value-type="string">
            <text:p>23/02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4/03/2022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24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24/03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" calcext:value-type="float">
            <text:p><text:s/>735,90 </text:p>
          </table:table-cell>
          <table:table-cell office:value-type="string" calcext:value-type="string">
            <text:p>23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3/02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7.76" calcext:value-type="float">
            <text:p><text:s/>87,76 </text:p>
          </table:table-cell>
          <table:table-cell office:value-type="string" calcext:value-type="string">
            <text:p>21/01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21/01/2022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75" calcext:value-type="float">
            <text:p><text:s/>675,00 </text:p>
          </table:table-cell>
          <table:table-cell office:value-type="string" calcext:value-type="string">
            <text:p>21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50" calcext:value-type="float">
            <text:p><text:s/>1.350,00 </text:p>
          </table:table-cell>
          <table:table-cell office:value-type="string" calcext:value-type="string">
            <text:p>21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50" calcext:value-type="float">
            <text:p><text:s/>1.350,00 </text:p>
          </table:table-cell>
          <table:table-cell office:value-type="string" calcext:value-type="string">
            <text:p>21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42.5" calcext:value-type="float">
            <text:p><text:s/>742,50 </text:p>
          </table:table-cell>
          <table:table-cell office:value-type="string" calcext:value-type="string">
            <text:p>21/01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91" calcext:value-type="float">
            <text:p><text:s/>1.091,00 </text:p>
          </table:table-cell>
          <table:table-cell office:value-type="string" calcext:value-type="string">
            <text:p>0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0.02" calcext:value-type="float">
            <text:p><text:s/>240,02 </text:p>
          </table:table-cell>
          <table:table-cell office:value-type="string" calcext:value-type="string">
            <text:p>0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6.04" calcext:value-type="float">
            <text:p><text:s/>616,04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1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3.1" calcext:value-type="float">
            <text:p><text:s/>23,1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4.22" calcext:value-type="float">
            <text:p><text:s/>224,22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9.95" calcext:value-type="float">
            <text:p><text:s/>199,95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.34" calcext:value-type="float">
            <text:p><text:s/>65,34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4" calcext:value-type="float">
            <text:p><text:s/>52,4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3.68" calcext:value-type="float">
            <text:p><text:s/>53,68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.56" calcext:value-type="float">
            <text:p><text:s/>21,56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.62" calcext:value-type="float">
            <text:p><text:s/>97,62 </text:p>
          </table:table-cell>
          <table:table-cell office:value-type="string" calcext:value-type="string">
            <text:p>27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.48" calcext:value-type="float">
            <text:p><text:s/>21,48 </text:p>
          </table:table-cell>
          <table:table-cell office:value-type="string" calcext:value-type="string">
            <text:p>27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.26" calcext:value-type="float">
            <text:p><text:s/>32,26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.3" calcext:value-type="float">
            <text:p><text:s/>7,30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" calcext:value-type="float">
            <text:p><text:s/>4,00 </text:p>
          </table:table-cell>
          <table:table-cell office:value-type="string" calcext:value-type="string">
            <text:p>28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3.18" calcext:value-type="float">
            <text:p><text:s/>33,18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0.98" calcext:value-type="float">
            <text:p><text:s/>450,98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.4" calcext:value-type="float">
            <text:p><text:s/>41,40 </text:p>
          </table:table-cell>
          <table:table-cell office:value-type="string" calcext:value-type="string">
            <text:p>23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.54" calcext:value-type="float">
            <text:p><text:s/>14,54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95.1" calcext:value-type="float">
            <text:p><text:s/>395,1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9.1" calcext:value-type="float">
            <text:p><text:s/>119,1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8.5" calcext:value-type="float">
            <text:p><text:s/>148,5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6.07" calcext:value-type="float">
            <text:p><text:s/>66,07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26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9.1" calcext:value-type="float">
            <text:p><text:s/>119,1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8.5" calcext:value-type="float">
            <text:p><text:s/>148,50 </text:p>
          </table:table-cell>
          <table:table-cell office:value-type="string" calcext:value-type="string">
            <text:p>24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27.25" calcext:value-type="float">
            <text:p><text:s/>27,25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480.66" calcext:value-type="float">
            <text:p><text:s/>2.480,66 </text:p>
          </table:table-cell>
          <table:table-cell office:value-type="string" calcext:value-type="string">
            <text:p>24/02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CO SISTEMI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870.78" calcext:value-type="float">
            <text:p><text:s/>870,78 </text:p>
          </table:table-cell>
          <table:table-cell office:value-type="string" calcext:value-type="string">
            <text:p>21/01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623" calcext:value-type="float">
            <text:p><text:s/>2.623,00 </text:p>
          </table:table-cell>
          <table:table-cell office:value-type="string" calcext:value-type="string">
            <text:p>24/03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610" calcext:value-type="float">
            <text:p><text:s/>610,00 </text:p>
          </table:table-cell>
          <table:table-cell office:value-type="string" calcext:value-type="string">
            <text:p>24/03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1583.6" calcext:value-type="float">
            <text:p><text:s/>1.583,60 </text:p>
          </table:table-cell>
          <table:table-cell office:value-type="string" calcext:value-type="string">
            <text:p>01/02/2022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Software</text:p>
          </table:table-cell>
          <table:table-cell office:value-type="float" office:value="1453.58" calcext:value-type="float">
            <text:p><text:s/>1.453,58 </text:p>
          </table:table-cell>
          <table:table-cell office:value-type="string" calcext:value-type="string">
            <text:p>24/02/2022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<text:s/>12.444,00 </text:p>
          </table:table-cell>
          <table:table-cell table:style-name="ce4" office:value-type="date" office:date-value="2022-02-16" calcext:value-type="date">
            <text:p>16-feb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RATERNITA COOP. SOCIALE A R.L. - ON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7199.99" calcext:value-type="float">
            <text:p><text:s/>7.199,99 </text:p>
          </table:table-cell>
          <table:table-cell office:value-type="string" calcext:value-type="string">
            <text:p>09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Terreni</text:p>
          </table:table-cell>
          <table:table-cell office:value-type="float" office:value="11418.21" calcext:value-type="float">
            <text:p><text:s/>11.418,21 </text:p>
          </table:table-cell>
          <table:table-cell office:value-type="string" calcext:value-type="string">
            <text:p>02/02/2022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Terreni</text:p>
          </table:table-cell>
          <table:table-cell office:value-type="float" office:value="30151" calcext:value-type="float">
            <text:p><text:s/>30.151,00 </text:p>
          </table:table-cell>
          <table:table-cell office:value-type="string" calcext:value-type="string">
            <text:p>18/02/2022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erreni</text:p>
          </table:table-cell>
          <table:table-cell office:value-type="float" office:value="27000" calcext:value-type="float">
            <text:p><text:s/>27.000,00 </text:p>
          </table:table-cell>
          <table:table-cell office:value-type="string" calcext:value-type="string">
            <text:p>25/02/2022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erreni</text:p>
          </table:table-cell>
          <table:table-cell office:value-type="float" office:value="21000" calcext:value-type="float">
            <text:p><text:s/>21.000,00 </text:p>
          </table:table-cell>
          <table:table-cell office:value-type="string" calcext:value-type="string">
            <text:p>25/02/2022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Terreni</text:p>
          </table:table-cell>
          <table:table-cell office:value-type="float" office:value="28774.92" calcext:value-type="float">
            <text:p><text:s/>28.774,92 </text:p>
          </table:table-cell>
          <table:table-cell office:value-type="string" calcext:value-type="string">
            <text:p>18/02/2022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AC AUTORITA' NAZIONALE ANTICORRUZIONE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85" calcext:value-type="float">
            <text:p><text:s/>285,00 </text:p>
          </table:table-cell>
          <table:table-cell office:value-type="string" calcext:value-type="string">
            <text:p>29/03/2022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CI ASSOCIAZIONE NAZIONALE COMUNI ITALI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656.84" calcext:value-type="float">
            <text:p><text:s/>2.656,84 </text:p>
          </table:table-cell>
          <table:table-cell office:value-type="string" calcext:value-type="string">
            <text:p>28/02/2022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0.39" calcext:value-type="float">
            <text:p><text:s/>510,39 </text:p>
          </table:table-cell>
          <table:table-cell office:value-type="string" calcext:value-type="string">
            <text:p>19/01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3.34" calcext:value-type="float">
            <text:p><text:s/>93,34 </text:p>
          </table:table-cell>
          <table:table-cell office:value-type="string" calcext:value-type="string">
            <text:p>07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93.39" calcext:value-type="float">
            <text:p><text:s/>293,39 </text:p>
          </table:table-cell>
          <table:table-cell office:value-type="string" calcext:value-type="string">
            <text:p>07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02.31" calcext:value-type="float">
            <text:p><text:s/>602,31 </text:p>
          </table:table-cell>
          <table:table-cell office:value-type="string" calcext:value-type="string">
            <text:p>08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40.84" calcext:value-type="float">
            <text:p><text:s/>640,84 </text:p>
          </table:table-cell>
          <table:table-cell office:value-type="string" calcext:value-type="string">
            <text:p>08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91.73" calcext:value-type="float">
            <text:p><text:s/>491,73 </text:p>
          </table:table-cell>
          <table:table-cell office:value-type="string" calcext:value-type="string">
            <text:p>24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33.71" calcext:value-type="float">
            <text:p><text:s/>533,71 </text:p>
          </table:table-cell>
          <table:table-cell office:value-type="string" calcext:value-type="string">
            <text:p>24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0.81" calcext:value-type="float">
            <text:p><text:s/>750,81 </text:p>
          </table:table-cell>
          <table:table-cell office:value-type="string" calcext:value-type="string">
            <text:p>16/03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LCO IDA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1.81" calcext:value-type="float">
            <text:p><text:s/>471,81 </text:p>
          </table:table-cell>
          <table:table-cell office:value-type="string" calcext:value-type="string">
            <text:p>02/02/2022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81.35" calcext:value-type="float">
            <text:p><text:s/>4.281,35 </text:p>
          </table:table-cell>
          <table:table-cell office:value-type="string" calcext:value-type="string">
            <text:p>25/01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85767.5" calcext:value-type="float">
            <text:p><text:s/>185.767,50 </text:p>
          </table:table-cell>
          <table:table-cell office:value-type="string" calcext:value-type="string">
            <text:p>24/03/2022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375.4" calcext:value-type="float">
            <text:p><text:s/>5.375,40 </text:p>
          </table:table-cell>
          <table:table-cell office:value-type="string" calcext:value-type="string">
            <text:p>21/01/2022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193.51" calcext:value-type="float">
            <text:p><text:s/>2.193,51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86.27" calcext:value-type="float">
            <text:p><text:s/>386,27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808.57" calcext:value-type="float">
            <text:p><text:s/>3.808,57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471.42" calcext:value-type="float">
            <text:p><text:s/>5.471,42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833.74" calcext:value-type="float">
            <text:p><text:s/>5.833,74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S.D. JUDO-KARATE CLUB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392.91" calcext:value-type="float">
            <text:p><text:s/>2.392,91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S.D. JUDO-KARATE CLUB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5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CI SERVIZIO CIVILE BOLOGN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440" calcext:value-type="float">
            <text:p><text:s/>2.440,00 </text:p>
          </table:table-cell>
          <table:table-cell office:value-type="string" calcext:value-type="string">
            <text:p>09/02/2022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D CASTENASO CALCI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193.51" calcext:value-type="float">
            <text:p><text:s/>2.193,51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D CASTENASO CALCI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14/03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D YOUNG VOLLEY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500" calcext:value-type="float">
            <text:p><text:s/>1.500,00 </text:p>
          </table:table-cell>
          <table:table-cell office:value-type="string" calcext:value-type="string">
            <text:p>15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18.46" calcext:value-type="float">
            <text:p><text:s/>518,46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11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500" calcext:value-type="float">
            <text:p><text:s/>1.500,00 </text:p>
          </table:table-cell>
          <table:table-cell office:value-type="string" calcext:value-type="string">
            <text:p>15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LETICO CASTENASO ASD (VAN GOOF)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11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CCIOFILA <text:s/>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11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LOGNA CITTA' METROPOLITANA A.S.D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193.51" calcext:value-type="float">
            <text:p><text:s/>2.193,51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.A.I.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98.8" calcext:value-type="float">
            <text:p><text:s/>398,80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RCOLO TENNI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595.28" calcext:value-type="float">
            <text:p><text:s/>1.595,28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RCOLO TENNI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000" calcext:value-type="float">
            <text:p><text:s/>6.000,00 </text:p>
          </table:table-cell>
          <table:table-cell office:value-type="string" calcext:value-type="string">
            <text:p>11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895.54" calcext:value-type="float">
            <text:p><text:s/>1.895,54 </text:p>
          </table:table-cell>
          <table:table-cell office:value-type="string" calcext:value-type="string">
            <text:p>2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036.93" calcext:value-type="float">
            <text:p><text:s/>1.036,93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487.89" calcext:value-type="float">
            <text:p><text:s/>2.487,89 </text:p>
          </table:table-cell>
          <table:table-cell office:value-type="string" calcext:value-type="string">
            <text:p>2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777.7" calcext:value-type="float">
            <text:p><text:s/>777,70 </text:p>
          </table:table-cell>
          <table:table-cell office:value-type="string" calcext:value-type="string">
            <text:p>22/02/2022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7500" calcext:value-type="float">
            <text:p><text:s/>7.500,00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1.82" calcext:value-type="float">
            <text:p><text:s/>41,82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294.82" calcext:value-type="float">
            <text:p><text:s/>5.294,82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916.07" calcext:value-type="float">
            <text:p><text:s/>2.916,07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747.29" calcext:value-type="float">
            <text:p><text:s/>6.747,29 </text:p>
          </table:table-cell>
          <table:table-cell office:value-type="string" calcext:value-type="string">
            <text:p>23/02/2022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0000" calcext:value-type="float">
            <text:p><text:s/>10.000,00 </text:p>
          </table:table-cell>
          <table:table-cell office:value-type="string" calcext:value-type="string">
            <text:p>2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9395.16" calcext:value-type="float">
            <text:p><text:s/>9.395,16 </text:p>
          </table:table-cell>
          <table:table-cell office:value-type="string" calcext:value-type="string">
            <text:p>2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990.5" calcext:value-type="float">
            <text:p><text:s/>1.990,50 </text:p>
          </table:table-cell>
          <table:table-cell office:value-type="string" calcext:value-type="string">
            <text:p>22/02/2022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4000" calcext:value-type="float">
            <text:p><text:s/>14.000,00 </text:p>
          </table:table-cell>
          <table:table-cell office:value-type="string" calcext:value-type="string">
            <text:p>22/02/2022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" calcext:value-type="float">
            <text:p><text:s/>10,8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1.05" calcext:value-type="float">
            <text:p><text:s/>1.151,05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78" calcext:value-type="float">
            <text:p><text:s/>79,7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59" calcext:value-type="float">
            <text:p><text:s/>12,59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16" calcext:value-type="float">
            <text:p><text:s/>24,1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9.6" calcext:value-type="float">
            <text:p><text:s/>179,6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0.82" calcext:value-type="float">
            <text:p><text:s/>490,8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.47" calcext:value-type="float">
            <text:p><text:s/>81,4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" calcext:value-type="float">
            <text:p><text:s/>10,8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2.43" calcext:value-type="float">
            <text:p><text:s/>252,4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1.84" calcext:value-type="float">
            <text:p><text:s/>451,84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4.57" calcext:value-type="float">
            <text:p><text:s/>1.154,5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7.13" calcext:value-type="float">
            <text:p><text:s/>1.157,13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36" calcext:value-type="float">
            <text:p><text:s/>68,3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9.25" calcext:value-type="float">
            <text:p><text:s/>939,2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.34" calcext:value-type="float">
            <text:p><text:s/>89,34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29" calcext:value-type="float">
            <text:p><text:s/>12,29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6.28" calcext:value-type="float">
            <text:p><text:s/>476,2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41" calcext:value-type="float">
            <text:p><text:s/>205,4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9.46" calcext:value-type="float">
            <text:p><text:s/>289,4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8" calcext:value-type="float">
            <text:p><text:s/>19,7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81" calcext:value-type="float">
            <text:p><text:s/>18,8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97" calcext:value-type="float">
            <text:p><text:s/>10,9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3.36" calcext:value-type="float">
            <text:p><text:s/>393,3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.71" calcext:value-type="float">
            <text:p><text:s/>81,7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04.35" calcext:value-type="float">
            <text:p><text:s/>1.404,35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4.64" calcext:value-type="float">
            <text:p><text:s/>1.024,64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4.03" calcext:value-type="float">
            <text:p><text:s/>254,03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.22" calcext:value-type="float">
            <text:p><text:s/>23,22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7.54" calcext:value-type="float">
            <text:p><text:s/>587,54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0.09" calcext:value-type="float">
            <text:p><text:s/>460,09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4.43" calcext:value-type="float">
            <text:p><text:s/>94,43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33" calcext:value-type="float">
            <text:p><text:s/>11,33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.77" calcext:value-type="float">
            <text:p><text:s/>86,77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33" calcext:value-type="float">
            <text:p><text:s/>11,33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3.45" calcext:value-type="float">
            <text:p><text:s/>213,45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33" calcext:value-type="float">
            <text:p><text:s/>12,33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7.46" calcext:value-type="float">
            <text:p><text:s/>457,4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3.28" calcext:value-type="float">
            <text:p><text:s/>343,2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.51" calcext:value-type="float">
            <text:p><text:s/>74,51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.83" calcext:value-type="float">
            <text:p><text:s/>89,8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9.42" calcext:value-type="float">
            <text:p><text:s/>369,4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4.2" calcext:value-type="float">
            <text:p><text:s/>274,2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1.92" calcext:value-type="float">
            <text:p><text:s/>201,9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5.83" calcext:value-type="float">
            <text:p><text:s/>385,8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1.65" calcext:value-type="float">
            <text:p><text:s/>411,65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4.16" calcext:value-type="float">
            <text:p><text:s/>534,1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8.8" calcext:value-type="float">
            <text:p><text:s/>538,8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5.16" calcext:value-type="float">
            <text:p><text:s/>335,1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7.41" calcext:value-type="float">
            <text:p><text:s/>177,41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.92" calcext:value-type="float">
            <text:p><text:s/>76,9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.86" calcext:value-type="float">
            <text:p><text:s/>283,8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08" calcext:value-type="float">
            <text:p><text:s/>16,0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76" calcext:value-type="float">
            <text:p><text:s/>11,7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98" calcext:value-type="float">
            <text:p><text:s/>80,9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1.49" calcext:value-type="float">
            <text:p><text:s/>391,49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7.21" calcext:value-type="float">
            <text:p><text:s/>717,21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9.49" calcext:value-type="float">
            <text:p><text:s/>359,49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.47" calcext:value-type="float">
            <text:p><text:s/>81,4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1.22" calcext:value-type="float">
            <text:p><text:s/>151,2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2.48" calcext:value-type="float">
            <text:p><text:s/>512,4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2.48" calcext:value-type="float">
            <text:p><text:s/>512,4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7.38" calcext:value-type="float">
            <text:p><text:s/>107,3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17" calcext:value-type="float">
            <text:p><text:s/>16,1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.41" calcext:value-type="float">
            <text:p><text:s/>102,4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54" calcext:value-type="float">
            <text:p><text:s/>40,54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87" calcext:value-type="float">
            <text:p><text:s/>182,8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55" calcext:value-type="float">
            <text:p><text:s/>53,5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6.89" calcext:value-type="float">
            <text:p><text:s/>336,89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3.73" calcext:value-type="float">
            <text:p><text:s/>523,7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4.95" calcext:value-type="float">
            <text:p><text:s/>334,95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.07" calcext:value-type="float">
            <text:p><text:s/>71,0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7.98" calcext:value-type="float">
            <text:p><text:s/>227,9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.06" calcext:value-type="float">
            <text:p><text:s/>265,0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5.18" calcext:value-type="float">
            <text:p><text:s/>245,1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53" calcext:value-type="float">
            <text:p><text:s/>35,5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5.37" calcext:value-type="float">
            <text:p><text:s/>125,3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9.81" calcext:value-type="float">
            <text:p><text:s/>159,81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5.95" calcext:value-type="float">
            <text:p><text:s/>775,95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26" calcext:value-type="float">
            <text:p><text:s/>206,2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0.55" calcext:value-type="float">
            <text:p><text:s/>540,55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.16" calcext:value-type="float">
            <text:p><text:s/>74,1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57.89" calcext:value-type="float">
            <text:p><text:s/>2.457,89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13.89" calcext:value-type="float">
            <text:p><text:s/>1.513,89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93.32" calcext:value-type="float">
            <text:p><text:s/>2.993,32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.73" calcext:value-type="float">
            <text:p><text:s/>119,73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5.03" calcext:value-type="float">
            <text:p><text:s/>235,0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9.39" calcext:value-type="float">
            <text:p><text:s/>389,39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6.85" calcext:value-type="float">
            <text:p><text:s/>226,85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5.41" calcext:value-type="float">
            <text:p><text:s/>355,41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94" calcext:value-type="float">
            <text:p><text:s/>7,94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91.86" calcext:value-type="float">
            <text:p><text:s/>2.291,8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0.02" calcext:value-type="float">
            <text:p><text:s/>100,0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00.43" calcext:value-type="float">
            <text:p><text:s/>1.900,4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85.6" calcext:value-type="float">
            <text:p><text:s/>1.085,6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2.82" calcext:value-type="float">
            <text:p><text:s/>152,8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" calcext:value-type="float">
            <text:p><text:s/>283,0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96" calcext:value-type="float">
            <text:p><text:s/>106,9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.72" calcext:value-type="float">
            <text:p><text:s/>50,72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17" calcext:value-type="float">
            <text:p><text:s/>7,1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86" calcext:value-type="float">
            <text:p><text:s/>6,86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3.9" calcext:value-type="float">
            <text:p><text:s/>533,90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9.33" calcext:value-type="float">
            <text:p><text:s/>219,3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98" calcext:value-type="float">
            <text:p><text:s/>279,98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9.77" calcext:value-type="float">
            <text:p><text:s/>519,77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99.73" calcext:value-type="float">
            <text:p><text:s/>699,73 </text:p>
          </table:table-cell>
          <table:table-cell office:value-type="string" calcext:value-type="string">
            <text:p>25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.58" calcext:value-type="float">
            <text:p><text:s/>77,58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3.44" calcext:value-type="float">
            <text:p><text:s/>723,44 </text:p>
          </table:table-cell>
          <table:table-cell office:value-type="string" calcext:value-type="string">
            <text:p>25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9.27" calcext:value-type="float">
            <text:p><text:s/>299,2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8.93" calcext:value-type="float">
            <text:p><text:s/>98,93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6.31" calcext:value-type="float">
            <text:p><text:s/>616,3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98" calcext:value-type="float">
            <text:p><text:s/>72,9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7.92" calcext:value-type="float">
            <text:p><text:s/>247,92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2.65" calcext:value-type="float">
            <text:p><text:s/>932,6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4.09" calcext:value-type="float">
            <text:p><text:s/>414,09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.55" calcext:value-type="float">
            <text:p><text:s/>82,5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9.16" calcext:value-type="float">
            <text:p><text:s/>649,1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8.3" calcext:value-type="float">
            <text:p><text:s/>748,3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6.1" calcext:value-type="float">
            <text:p><text:s/>316,1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26" calcext:value-type="float">
            <text:p><text:s/>168,2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3.21" calcext:value-type="float">
            <text:p><text:s/>293,2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.26" calcext:value-type="float">
            <text:p><text:s/>73,2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.29" calcext:value-type="float">
            <text:p><text:s/>139,29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1.86" calcext:value-type="float">
            <text:p><text:s/>301,8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5.6" calcext:value-type="float">
            <text:p><text:s/>575,6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5.6" calcext:value-type="float">
            <text:p><text:s/>575,6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6.85" calcext:value-type="float">
            <text:p><text:s/>166,8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3.46" calcext:value-type="float">
            <text:p><text:s/>453,4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1.44" calcext:value-type="float">
            <text:p><text:s/>361,44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4.95" calcext:value-type="float">
            <text:p><text:s/>384,9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7.38" calcext:value-type="float">
            <text:p><text:s/>377,3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8.96" calcext:value-type="float">
            <text:p><text:s/>378,9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5.87" calcext:value-type="float">
            <text:p><text:s/>225,8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6.15" calcext:value-type="float">
            <text:p><text:s/>366,1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98" calcext:value-type="float">
            <text:p><text:s/>6,9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7.75" calcext:value-type="float">
            <text:p><text:s/>497,75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8.28" calcext:value-type="float">
            <text:p><text:s/>578,2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87" calcext:value-type="float">
            <text:p><text:s/>47,8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9.86" calcext:value-type="float">
            <text:p><text:s/>239,8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9.82" calcext:value-type="float">
            <text:p><text:s/>299,82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0.22" calcext:value-type="float">
            <text:p><text:s/>520,22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4.26" calcext:value-type="float">
            <text:p><text:s/>184,2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67" calcext:value-type="float">
            <text:p><text:s/>8,67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47" calcext:value-type="float">
            <text:p><text:s/>66,47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7.5" calcext:value-type="float">
            <text:p><text:s/>477,50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65" calcext:value-type="float">
            <text:p><text:s/>182,65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2.63" calcext:value-type="float">
            <text:p><text:s/>452,63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5.36" calcext:value-type="float">
            <text:p><text:s/>485,3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59" calcext:value-type="float">
            <text:p><text:s/>33,59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1.02" calcext:value-type="float">
            <text:p><text:s/>91,02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2.89" calcext:value-type="float">
            <text:p><text:s/>212,89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6.14" calcext:value-type="float">
            <text:p><text:s/>196,14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9.97" calcext:value-type="float">
            <text:p><text:s/>319,97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7.66" calcext:value-type="float">
            <text:p><text:s/>297,6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6.86" calcext:value-type="float">
            <text:p><text:s/>546,8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57" calcext:value-type="float">
            <text:p><text:s/>44,5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7.9" calcext:value-type="float">
            <text:p><text:s/>187,9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98" calcext:value-type="float">
            <text:p><text:s/>6,9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6.67" calcext:value-type="float">
            <text:p><text:s/>356,67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0.38" calcext:value-type="float">
            <text:p><text:s/>640,38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6.16" calcext:value-type="float">
            <text:p><text:s/>266,1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1.08" calcext:value-type="float">
            <text:p><text:s/>261,08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8.03" calcext:value-type="float">
            <text:p><text:s/>108,03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5.09" calcext:value-type="float">
            <text:p><text:s/>75,09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4.66" calcext:value-type="float">
            <text:p><text:s/>434,6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.8" calcext:value-type="float">
            <text:p><text:s/>86,80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7.61" calcext:value-type="float">
            <text:p><text:s/>887,6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21" calcext:value-type="float">
            <text:p><text:s/>7,2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1.64" calcext:value-type="float">
            <text:p><text:s/>591,64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5.62" calcext:value-type="float">
            <text:p><text:s/>325,62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1.86" calcext:value-type="float">
            <text:p><text:s/>401,8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3.81" calcext:value-type="float">
            <text:p><text:s/>323,8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3.81" calcext:value-type="float">
            <text:p><text:s/>153,8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6.77" calcext:value-type="float">
            <text:p><text:s/>686,77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9.61" calcext:value-type="float">
            <text:p><text:s/>399,6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5.04" calcext:value-type="float">
            <text:p><text:s/>245,04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4" calcext:value-type="float">
            <text:p><text:s/>374,0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8" calcext:value-type="float">
            <text:p><text:s/>17,80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.38" calcext:value-type="float">
            <text:p><text:s/>89,3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72" calcext:value-type="float">
            <text:p><text:s/>10,72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9.28" calcext:value-type="float">
            <text:p><text:s/>749,2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11" calcext:value-type="float">
            <text:p><text:s/>9,1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8.06" calcext:value-type="float">
            <text:p><text:s/>118,0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04" calcext:value-type="float">
            <text:p><text:s/>182,04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12" calcext:value-type="float">
            <text:p><text:s/>5,12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6.76" calcext:value-type="float">
            <text:p><text:s/>576,76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03" calcext:value-type="float">
            <text:p><text:s/>205,03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2.58" calcext:value-type="float">
            <text:p><text:s/>242,58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01" calcext:value-type="float">
            <text:p><text:s/>53,01 </text:p>
          </table:table-cell>
          <table:table-cell office:value-type="string" calcext:value-type="string">
            <text:p>24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18" calcext:value-type="float">
            <text:p><text:s/>169,18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99.69" calcext:value-type="float">
            <text:p><text:s/>2.599,69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74.12" calcext:value-type="float">
            <text:p><text:s/>2.074,12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14.06" calcext:value-type="float">
            <text:p><text:s/>1.214,06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21" calcext:value-type="float">
            <text:p><text:s/>7,2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3.71" calcext:value-type="float">
            <text:p><text:s/>323,7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4.97" calcext:value-type="float">
            <text:p><text:s/>674,97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9.27" calcext:value-type="float">
            <text:p><text:s/>129,27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9.91" calcext:value-type="float">
            <text:p><text:s/>69,9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.23" calcext:value-type="float">
            <text:p><text:s/>81,23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94" calcext:value-type="float">
            <text:p><text:s/>10,94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9.03" calcext:value-type="float">
            <text:p><text:s/>339,03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1.44" calcext:value-type="float">
            <text:p><text:s/>1.151,44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5.81" calcext:value-type="float">
            <text:p><text:s/>275,8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69" calcext:value-type="float">
            <text:p><text:s/>16,69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69.14" calcext:value-type="float">
            <text:p><text:s/>1.169,14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9.65" calcext:value-type="float">
            <text:p><text:s/>369,65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8.83" calcext:value-type="float">
            <text:p><text:s/>438,83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1.98" calcext:value-type="float">
            <text:p><text:s/>631,98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33.99" calcext:value-type="float">
            <text:p><text:s/>833,99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74" calcext:value-type="float">
            <text:p><text:s/>240,74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8.62" calcext:value-type="float">
            <text:p><text:s/>628,62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8.82" calcext:value-type="float">
            <text:p><text:s/>218,82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.38" calcext:value-type="float">
            <text:p><text:s/>283,38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6.2" calcext:value-type="float">
            <text:p><text:s/>626,20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9.23" calcext:value-type="float">
            <text:p><text:s/>509,23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1.7" calcext:value-type="float">
            <text:p><text:s/>411,70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0.3" calcext:value-type="float">
            <text:p><text:s/>330,30 </text:p>
          </table:table-cell>
          <table:table-cell office:value-type="string" calcext:value-type="string">
            <text:p>2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CI DIGITALE SPA</text:p>
          </table:table-cell>
          <table:table-cell office:value-type="string" calcext:value-type="string">
            <text:p>Utenze e canoni</text:p>
          </table:table-cell>
          <table:table-cell office:value-type="float" office:value="1415.36" calcext:value-type="float">
            <text:p><text:s/>1.415,36 </text:p>
          </table:table-cell>
          <table:table-cell office:value-type="string" calcext:value-type="string">
            <text:p>24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CI DIGITALE SPA</text:p>
          </table:table-cell>
          <table:table-cell office:value-type="string" calcext:value-type="string">
            <text:p>Utenze e canoni</text:p>
          </table:table-cell>
          <table:table-cell office:value-type="float" office:value="1462.78" calcext:value-type="float">
            <text:p><text:s/>1.462,78 </text:p>
          </table:table-cell>
          <table:table-cell office:value-type="string" calcext:value-type="string">
            <text:p>24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CITEL SPA</text:p>
          </table:table-cell>
          <table:table-cell office:value-type="string" calcext:value-type="string">
            <text:p>Utenze e canoni</text:p>
          </table:table-cell>
          <table:table-cell office:value-type="float" office:value="252.03" calcext:value-type="float">
            <text:p><text:s/>252,03 </text:p>
          </table:table-cell>
          <table:table-cell office:value-type="string" calcext:value-type="string">
            <text:p>19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2.44" calcext:value-type="float">
            <text:p><text:s/>322,44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74.95" calcext:value-type="float">
            <text:p><text:s/>674,95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35.56" calcext:value-type="float">
            <text:p><text:s/>1.835,56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38.11" calcext:value-type="float">
            <text:p><text:s/>338,11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74" calcext:value-type="float">
            <text:p><text:s/>2,74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21.99" calcext:value-type="float">
            <text:p><text:s/>2.921,9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69.72" calcext:value-type="float">
            <text:p><text:s/>869,72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106.57" calcext:value-type="float">
            <text:p><text:s/>6.106,57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0.67" calcext:value-type="float">
            <text:p><text:s/>200,67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9.45" calcext:value-type="float">
            <text:p><text:s/>99,4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63.46" calcext:value-type="float">
            <text:p><text:s/>663,46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0.88" calcext:value-type="float">
            <text:p><text:s/>110,88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110.69" calcext:value-type="float">
            <text:p><text:s/>3.110,69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82" calcext:value-type="float">
            <text:p><text:s/>2,82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33.07" calcext:value-type="float">
            <text:p><text:s/>333,07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75.2" calcext:value-type="float">
            <text:p><text:s/>1.175,20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7.9" calcext:value-type="float">
            <text:p><text:s/>297,90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971.71" calcext:value-type="float">
            <text:p><text:s/>1.971,71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969.99" calcext:value-type="float">
            <text:p><text:s/>3.969,99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147.53" calcext:value-type="float">
            <text:p><text:s/>2.147,53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19" calcext:value-type="float">
            <text:p><text:s/>0,1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8.23" calcext:value-type="float">
            <text:p><text:s/>208,23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82" calcext:value-type="float">
            <text:p><text:s/>2,82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87.07" calcext:value-type="float">
            <text:p><text:s/>1.187,07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94.91" calcext:value-type="float">
            <text:p><text:s/>194,91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32.19" calcext:value-type="float">
            <text:p><text:s/>232,19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07" calcext:value-type="float">
            <text:p><text:s/>0,07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71.97" calcext:value-type="float">
            <text:p><text:s/>571,97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13.33" calcext:value-type="float">
            <text:p><text:s/>1.113,33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13.03" calcext:value-type="float">
            <text:p><text:s/>1.213,03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276.84" calcext:value-type="float">
            <text:p><text:s/>2.276,84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565.26" calcext:value-type="float">
            <text:p><text:s/>8.565,26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126.29" calcext:value-type="float">
            <text:p><text:s/>6.126,2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93.62" calcext:value-type="float">
            <text:p><text:s/>2.793,62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7.78" calcext:value-type="float">
            <text:p><text:s/>127,7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7.78" calcext:value-type="float">
            <text:p><text:s/>127,7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58" calcext:value-type="float">
            <text:p><text:s/>3,5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506.68" calcext:value-type="float">
            <text:p><text:s/>5.506,6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02.72" calcext:value-type="float">
            <text:p><text:s/>502,72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027.2" calcext:value-type="float">
            <text:p><text:s/>5.027,20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9606.1" calcext:value-type="float">
            <text:p><text:s/>19.606,10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37.49" calcext:value-type="float">
            <text:p><text:s/>737,4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501.27" calcext:value-type="float">
            <text:p><text:s/>2.501,27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463.89" calcext:value-type="float">
            <text:p><text:s/>3.463,8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95.69" calcext:value-type="float">
            <text:p><text:s/>495,6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928.38" calcext:value-type="float">
            <text:p><text:s/>4.928,3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227.29" calcext:value-type="float">
            <text:p><text:s/>4.227,29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4.88" calcext:value-type="float">
            <text:p><text:s/>174,8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209.68" calcext:value-type="float">
            <text:p><text:s/>2.209,68 </text:p>
          </table:table-cell>
          <table:table-cell office:value-type="string" calcext:value-type="string">
            <text:p>21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846.7" calcext:value-type="float">
            <text:p><text:s/>9.846,70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89.45" calcext:value-type="float">
            <text:p><text:s/>1.889,4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933.01" calcext:value-type="float">
            <text:p><text:s/>1.933,01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33.75" calcext:value-type="float">
            <text:p><text:s/>1.133,7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35" calcext:value-type="float">
            <text:p><text:s/>3,3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67.07" calcext:value-type="float">
            <text:p><text:s/>1.067,07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3.54" calcext:value-type="float">
            <text:p><text:s/>133,54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353.38" calcext:value-type="float">
            <text:p><text:s/>4.353,38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47.09" calcext:value-type="float">
            <text:p><text:s/>747,09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40.57" calcext:value-type="float">
            <text:p><text:s/>440,57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48.01" calcext:value-type="float">
            <text:p><text:s/>348,01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08.61" calcext:value-type="float">
            <text:p><text:s/>1.608,61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99.65" calcext:value-type="float">
            <text:p><text:s/>499,6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58.08" calcext:value-type="float">
            <text:p><text:s/>258,08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00.92" calcext:value-type="float">
            <text:p><text:s/>800,92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40.15" calcext:value-type="float">
            <text:p><text:s/>1.540,1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94.95" calcext:value-type="float">
            <text:p><text:s/>1.394,95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87.43" calcext:value-type="float">
            <text:p><text:s/>1.887,43 </text:p>
          </table:table-cell>
          <table:table-cell office:value-type="string" calcext:value-type="string">
            <text:p>18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703.37" calcext:value-type="float">
            <text:p><text:s/>3.703,37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4.97" calcext:value-type="float">
            <text:p><text:s/>174,97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99.58" calcext:value-type="float">
            <text:p><text:s/>1.799,58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69.14" calcext:value-type="float">
            <text:p><text:s/>1.069,14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21.75" calcext:value-type="float">
            <text:p><text:s/>521,75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133.06" calcext:value-type="float">
            <text:p><text:s/>2.133,06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36.92" calcext:value-type="float">
            <text:p><text:s/>1.536,92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58.08" calcext:value-type="float">
            <text:p><text:s/>2.058,08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561.19" calcext:value-type="float">
            <text:p><text:s/>3.561,19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49.31" calcext:value-type="float">
            <text:p><text:s/>649,31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56.05" calcext:value-type="float">
            <text:p><text:s/>1.456,05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42.53" calcext:value-type="float">
            <text:p><text:s/>342,53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267.5" calcext:value-type="float">
            <text:p><text:s/>16.267,50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61.23" calcext:value-type="float">
            <text:p><text:s/>561,23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245.14" calcext:value-type="float">
            <text:p><text:s/>2.245,14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434.02" calcext:value-type="float">
            <text:p><text:s/>7.434,02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.35" calcext:value-type="float">
            <text:p><text:s/>1,35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89.94" calcext:value-type="float">
            <text:p><text:s/>689,94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41.14" calcext:value-type="float">
            <text:p><text:s/>3.241,14 </text:p>
          </table:table-cell>
          <table:table-cell office:value-type="string" calcext:value-type="string">
            <text:p>21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49" calcext:value-type="float">
            <text:p><text:s/>31,49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69" calcext:value-type="float">
            <text:p><text:s/>31,69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.53" calcext:value-type="float">
            <text:p><text:s/>28,53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.38" calcext:value-type="float">
            <text:p><text:s/>2,3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4.9" calcext:value-type="float">
            <text:p><text:s/>44,90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9.96" calcext:value-type="float">
            <text:p><text:s/>209,9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7.68" calcext:value-type="float">
            <text:p><text:s/>97,6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9" calcext:value-type="float">
            <text:p><text:s/>9,90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2.84" calcext:value-type="float">
            <text:p><text:s/>472,84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93.37" calcext:value-type="float">
            <text:p><text:s/>993,3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2.49" calcext:value-type="float">
            <text:p><text:s/>52,49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96" calcext:value-type="float">
            <text:p><text:s/>17,9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.69" calcext:value-type="float">
            <text:p><text:s/>59,69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5.73" calcext:value-type="float">
            <text:p><text:s/>85,73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6.33" calcext:value-type="float">
            <text:p><text:s/>76,33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18" calcext:value-type="float">
            <text:p><text:s/>13,1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2.58" calcext:value-type="float">
            <text:p><text:s/>142,5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0.71" calcext:value-type="float">
            <text:p><text:s/>60,71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.8" calcext:value-type="float">
            <text:p><text:s/>15,80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9.96" calcext:value-type="float">
            <text:p><text:s/>209,9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11" calcext:value-type="float">
            <text:p><text:s/>56,11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6.77" calcext:value-type="float">
            <text:p><text:s/>126,7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1.81" calcext:value-type="float">
            <text:p><text:s/>81,81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9.22" calcext:value-type="float">
            <text:p><text:s/>79,22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6.48" calcext:value-type="float">
            <text:p><text:s/>126,4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67" calcext:value-type="float">
            <text:p><text:s/>23,6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5.76" calcext:value-type="float">
            <text:p><text:s/>155,7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13" calcext:value-type="float">
            <text:p><text:s/>6,13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13" calcext:value-type="float">
            <text:p><text:s/>6,13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48" calcext:value-type="float">
            <text:p><text:s/>10,4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22" calcext:value-type="float">
            <text:p><text:s/>42,22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3.92" calcext:value-type="float">
            <text:p><text:s/>213,92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6.88" calcext:value-type="float">
            <text:p><text:s/>96,8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8.77" calcext:value-type="float">
            <text:p><text:s/>398,7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4.84" calcext:value-type="float">
            <text:p><text:s/>154,84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.8" calcext:value-type="float">
            <text:p><text:s/>15,80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7.47" calcext:value-type="float">
            <text:p><text:s/>157,4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1.66" calcext:value-type="float">
            <text:p><text:s/>161,6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49" calcext:value-type="float">
            <text:p><text:s/>18,49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6.17" calcext:value-type="float">
            <text:p><text:s/>116,1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18" calcext:value-type="float">
            <text:p><text:s/>13,1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8.47" calcext:value-type="float">
            <text:p><text:s/>178,4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71.49" calcext:value-type="float">
            <text:p><text:s/>371,49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1.68" calcext:value-type="float">
            <text:p><text:s/>161,68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.37" calcext:value-type="float">
            <text:p><text:s/>21,3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7" calcext:value-type="float">
            <text:p><text:s/>7,8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9.96" calcext:value-type="float">
            <text:p><text:s/>209,9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3.45" calcext:value-type="float">
            <text:p><text:s/>63,45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6.17" calcext:value-type="float">
            <text:p><text:s/>116,1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9.96" calcext:value-type="float">
            <text:p><text:s/>209,9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9.96" calcext:value-type="float">
            <text:p><text:s/>209,96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4.9" calcext:value-type="float">
            <text:p><text:s/>44,90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2.34" calcext:value-type="float">
            <text:p><text:s/>152,34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0.73" calcext:value-type="float">
            <text:p><text:s/>200,73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67" calcext:value-type="float">
            <text:p><text:s/>23,67 </text:p>
          </table:table-cell>
          <table:table-cell office:value-type="string" calcext:value-type="string">
            <text:p>07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27.4" calcext:value-type="float">
            <text:p><text:s/>27,40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331.71" calcext:value-type="float">
            <text:p><text:s/>331,71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376.28" calcext:value-type="float">
            <text:p><text:s/>376,28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.58" calcext:value-type="float">
            <text:p><text:s/>13,58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<text:s/>62,0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78" calcext:value-type="float">
            <text:p><text:s/>19,78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4.22" calcext:value-type="float">
            <text:p><text:s/>24,22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27.87" calcext:value-type="float">
            <text:p><text:s/>327,87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9.55" calcext:value-type="float">
            <text:p><text:s/>59,55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09/03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string" calcext:value-type="string">
            <text:p>0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<text:s/>65,44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4.07" calcext:value-type="float">
            <text:p><text:s/>104,0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2" calcext:value-type="float">
            <text:p><text:s/>28,72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.34" calcext:value-type="float">
            <text:p><text:s/>29,34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74" calcext:value-type="float">
            <text:p><text:s/>11,74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7.07" calcext:value-type="float">
            <text:p><text:s/>87,0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63" calcext:value-type="float">
            <text:p><text:s/>23,63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02.28" calcext:value-type="float">
            <text:p><text:s/>302,28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9.44" calcext:value-type="float">
            <text:p><text:s/>99,44 </text:p>
          </table:table-cell>
          <table:table-cell office:value-type="string" calcext:value-type="string">
            <text:p>19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2" calcext:value-type="float">
            <text:p><text:s/>23,02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<text:s/>67,3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41" calcext:value-type="float">
            <text:p><text:s/>23,41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8" calcext:value-type="float">
            <text:p><text:s/>9,88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57" calcext:value-type="float">
            <text:p><text:s/>79,57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23" calcext:value-type="float">
            <text:p><text:s/>62,23 </text:p>
          </table:table-cell>
          <table:table-cell office:value-type="string" calcext:value-type="string">
            <text:p>22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88" calcext:value-type="float">
            <text:p><text:s/>21,88 </text:p>
          </table:table-cell>
          <table:table-cell office:value-type="string" calcext:value-type="string">
            <text:p>19/01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8/02/2022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<text:s/>204,30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25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<text:s/>204,30 </text:p>
          </table:table-cell>
          <table:table-cell office:value-type="string" calcext:value-type="string">
            <text:p>25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string" calcext:value-type="string">
            <text:p>25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string" calcext:value-type="string">
            <text:p>31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DOMINIO VIA NUVOLARI 1 -3</text:p>
          </table:table-cell>
          <table:table-cell office:value-type="string" calcext:value-type="string">
            <text:p>Utilizzo di beni di terzi</text:p>
          </table:table-cell>
          <table:table-cell office:value-type="float" office:value="443.23" calcext:value-type="float">
            <text:p><text:s/>443,23 </text:p>
          </table:table-cell>
          <table:table-cell office:value-type="string" calcext:value-type="string">
            <text:p>31/03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DOMINIO VIA NUVOLARI 1 -3</text:p>
          </table:table-cell>
          <table:table-cell office:value-type="string" calcext:value-type="string">
            <text:p>Utilizzo di beni di terzi</text:p>
          </table:table-cell>
          <table:table-cell office:value-type="float" office:value="3281.8" calcext:value-type="float">
            <text:p><text:s/>3.281,80 </text:p>
          </table:table-cell>
          <table:table-cell office:value-type="string" calcext:value-type="string">
            <text:p>08/03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DOMINIO VIA NUVOLARI 1 -3</text:p>
          </table:table-cell>
          <table:table-cell office:value-type="string" calcext:value-type="string">
            <text:p>Utilizzo di beni di terzi</text:p>
          </table:table-cell>
          <table:table-cell office:value-type="float" office:value="1680.97" calcext:value-type="float">
            <text:p><text:s/>1.680,97 </text:p>
          </table:table-cell>
          <table:table-cell office:value-type="string" calcext:value-type="string">
            <text:p>31/03/2022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672.2" calcext:value-type="float">
            <text:p><text:s/>3.672,20 </text:p>
          </table:table-cell>
          <table:table-cell office:value-type="string" calcext:value-type="string">
            <text:p>01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651.46" calcext:value-type="float">
            <text:p><text:s/>3.651,46 </text:p>
          </table:table-cell>
          <table:table-cell office:value-type="string" calcext:value-type="string">
            <text:p>31/03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2726.09" calcext:value-type="float">
            <text:p><text:s/>2.726,09 </text:p>
          </table:table-cell>
          <table:table-cell office:value-type="string" calcext:value-type="string">
            <text:p>18/02/2022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02" calcext:value-type="float">
            <text:p><text:s/>5.002,00 </text:p>
          </table:table-cell>
          <table:table-cell office:value-type="string" calcext:value-type="string">
            <text:p>18/03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0.07" calcext:value-type="float">
            <text:p><text:s/>0,07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35.33" calcext:value-type="float">
            <text:p><text:s/>3.335,33 </text:p>
          </table:table-cell>
          <table:table-cell office:value-type="string" calcext:value-type="string">
            <text:p>15/02/2022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6.72" calcext:value-type="float">
            <text:p><text:s/>336,72 </text:p>
          </table:table-cell>
          <table:table-cell office:value-type="string" calcext:value-type="string">
            <text:p>23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23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75.68" calcext:value-type="float">
            <text:p><text:s/>175,68 </text:p>
          </table:table-cell>
          <table:table-cell office:value-type="string" calcext:value-type="string">
            <text:p>23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8.36" calcext:value-type="float">
            <text:p><text:s/>328,36 </text:p>
          </table:table-cell>
          <table:table-cell office:value-type="string" calcext:value-type="string">
            <text:p>25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<text:s/>329,40 </text:p>
          </table:table-cell>
          <table:table-cell office:value-type="string" calcext:value-type="string">
            <text:p>23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91.51" calcext:value-type="float">
            <text:p><text:s/>91,51 </text:p>
          </table:table-cell>
          <table:table-cell office:value-type="string" calcext:value-type="string">
            <text:p>21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7.9" calcext:value-type="float">
            <text:p><text:s/>327,90 </text:p>
          </table:table-cell>
          <table:table-cell office:value-type="string" calcext:value-type="string">
            <text:p>21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<text:s/>43,92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.66" calcext:value-type="float">
            <text:p><text:s/>22,66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3.79" calcext:value-type="float">
            <text:p><text:s/>13,79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27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25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22/02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87.06" calcext:value-type="float">
            <text:p><text:s/>87,06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10.8" calcext:value-type="float">
            <text:p><text:s/>110,80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24.4" calcext:value-type="float">
            <text:p><text:s/>24,40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48.8" calcext:value-type="float">
            <text:p><text:s/>48,80 </text:p>
          </table:table-cell>
          <table:table-cell office:value-type="string" calcext:value-type="string">
            <text:p>19/01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73.2" calcext:value-type="float">
            <text:p><text:s/>73,20 </text:p>
          </table:table-cell>
          <table:table-cell office:value-type="string" calcext:value-type="string">
            <text:p>25/03/2022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 table:number-rows-repeated="1047121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Calibri Light" fo:font-family="'Calibri Light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ergamia</meta:initial-creator>
    <meta:creation-date>2022-04-29T09:27:47</meta:creation-date>
    <dc:creator>bergamia</dc:creator>
    <dc:date>2022-04-29T11:55:20</dc:date>
    <meta:document-statistic meta:table-count="1" meta:cell-count="7270" meta:object-count="0"/>
    <meta:generator>LibreOffice/6.4.1.2$Windows_X86_64 LibreOffice_project/4d224e95b98b138af42a64d84056446d09082932</meta:generator>
  </office:meta>
</office:document-meta>
</file>