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7.586cm"/>
    </style:style>
    <style:style style:name="co2" style:family="table-column">
      <style:table-column-properties fo:break-before="auto" style:column-width="12.517cm"/>
    </style:style>
    <style:style style:name="co3" style:family="table-column">
      <style:table-column-properties fo:break-before="auto" style:column-width="2.521cm"/>
    </style:style>
    <style:style style:name="co4" style:family="table-column">
      <style:table-column-properties fo:break-before="auto" style:column-width="2.997cm"/>
    </style:style>
    <style:style style:name="co5" style:family="table-column">
      <style:table-column-properties fo:break-before="auto" style:column-width="1.064cm"/>
    </style:style>
    <style:style style:name="co6" style:family="table-column">
      <style:table-column-properties fo:break-before="auto" style:column-width="1.792cm"/>
    </style:style>
    <style:style style:name="ro1" style:family="table-row">
      <style:table-row-properties style:row-height="0.45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Calibri Light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number-columns-repeated="1019" table:default-cell-style-name="ce2"/>
        <table:table-row table:style-name="ro1">
          <table:table-cell table:style-name="ce1" office:value-type="string" calcext:value-type="string">
            <text:p>BENEFICIARIO</text:p>
          </table:table-cell>
          <table:table-cell table:style-name="ce1" office:value-type="string" calcext:value-type="string">
            <text:p><text:s/>TIPOLOGIA DI SPESA </text:p>
          </table:table-cell>
          <table:table-cell table:style-name="ce1" office:value-type="string" calcext:value-type="string">
            <text:p><text:s text:c="3"/>IMPORTO <text:s text:c="2"/></text:p>
          </table:table-cell>
          <table:table-cell table:style-name="ce1" office:value-type="string" calcext:value-type="string">
            <text:p>DATA MANDATO</text:p>
          </table:table-cell>
          <table:table-cell table:style-name="ce1" office:value-type="string" calcext:value-type="string">
            <text:p>COD.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ARUSSO FORMAZIONE E CONSULENZA ENTI LOC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338" calcext:value-type="float">
            <text:p><text:s/>338,00 </text:p>
          </table:table-cell>
          <table:table-cell office:value-type="string" calcext:value-type="string">
            <text:p>04/04/2022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DACATO AIR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90" calcext:value-type="float">
            <text:p><text:s/>90,00 </text:p>
          </table:table-cell>
          <table:table-cell office:value-type="string" calcext:value-type="string">
            <text:p>04/04/2022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DACATO AIR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682" calcext:value-type="float">
            <text:p><text:s/>682,00 </text:p>
          </table:table-cell>
          <table:table-cell office:value-type="string" calcext:value-type="string">
            <text:p>04/04/2022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ASTA <text:s/>LICIA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2537.6" calcext:value-type="float">
            <text:p><text:s/>2.537,60 </text:p>
          </table:table-cell>
          <table:table-cell office:value-type="string" calcext:value-type="string">
            <text:p>09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ASTA <text:s/>LICIA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2315.56" calcext:value-type="float">
            <text:p><text:s/>2.315,56 </text:p>
          </table:table-cell>
          <table:table-cell office:value-type="string" calcext:value-type="string">
            <text:p>19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ARUSSO FORMAZIONE E CONSULENZA ENTI LOC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338" calcext:value-type="float">
            <text:p><text:s/>338,00 </text:p>
          </table:table-cell>
          <table:table-cell office:value-type="string" calcext:value-type="string">
            <text:p>07/06/2022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TENTI BIGNAMI SRL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599.99" calcext:value-type="float">
            <text:p><text:s/>599,99 </text:p>
          </table:table-cell>
          <table:table-cell office:value-type="string" calcext:value-type="string">
            <text:p>07/06/2022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ASTA <text:s/>LICIA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2569.32" calcext:value-type="float">
            <text:p><text:s/>2.569,32 </text:p>
          </table:table-cell>
          <table:table-cell office:value-type="string" calcext:value-type="string">
            <text:p>15/06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13652.38" calcext:value-type="float">
            <text:p><text:s/>13.652,38 </text:p>
          </table:table-cell>
          <table:table-cell office:value-type="string" calcext:value-type="string">
            <text:p>04/05/2022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19.01" calcext:value-type="float">
            <text:p><text:s/>19,01 </text:p>
          </table:table-cell>
          <table:table-cell office:value-type="string" calcext:value-type="string">
            <text:p>04/05/2022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53.61" calcext:value-type="float">
            <text:p><text:s/>53,61 </text:p>
          </table:table-cell>
          <table:table-cell office:value-type="string" calcext:value-type="string">
            <text:p>04/05/2022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7315.39" calcext:value-type="float">
            <text:p><text:s/>7.315,39 </text:p>
          </table:table-cell>
          <table:table-cell office:value-type="string" calcext:value-type="string">
            <text:p>04/05/2022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2.82" calcext:value-type="float">
            <text:p><text:s/>2,82 </text:p>
          </table:table-cell>
          <table:table-cell office:value-type="string" calcext:value-type="string">
            <text:p>04/05/2022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86.85" calcext:value-type="float">
            <text:p><text:s/>86,85 </text:p>
          </table:table-cell>
          <table:table-cell office:value-type="string" calcext:value-type="string">
            <text:p>04/05/2022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2579.5" calcext:value-type="float">
            <text:p><text:s/>2.579,50 </text:p>
          </table:table-cell>
          <table:table-cell office:value-type="string" calcext:value-type="string">
            <text:p>04/05/2022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61.24" calcext:value-type="float">
            <text:p><text:s/>61,24 </text:p>
          </table:table-cell>
          <table:table-cell office:value-type="string" calcext:value-type="string">
            <text:p>04/05/2022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112.46" calcext:value-type="float">
            <text:p><text:s/>112,46 </text:p>
          </table:table-cell>
          <table:table-cell office:value-type="string" calcext:value-type="string">
            <text:p>04/05/2022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98.38" calcext:value-type="float">
            <text:p><text:s/>98,38 </text:p>
          </table:table-cell>
          <table:table-cell office:value-type="string" calcext:value-type="string">
            <text:p>16/06/2022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451.34" calcext:value-type="float">
            <text:p><text:s/>451,34 </text:p>
          </table:table-cell>
          <table:table-cell office:value-type="string" calcext:value-type="string">
            <text:p>16/06/2022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32.68" calcext:value-type="float">
            <text:p><text:s/>32,68 </text:p>
          </table:table-cell>
          <table:table-cell office:value-type="string" calcext:value-type="string">
            <text:p>16/06/2022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216.06" calcext:value-type="float">
            <text:p><text:s/>216,06 </text:p>
          </table:table-cell>
          <table:table-cell office:value-type="string" calcext:value-type="string">
            <text:p>30/06/2022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455.4" calcext:value-type="float">
            <text:p><text:s/>455,40 </text:p>
          </table:table-cell>
          <table:table-cell office:value-type="string" calcext:value-type="string">
            <text:p>30/06/2022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55.51" calcext:value-type="float">
            <text:p><text:s/>55,51 </text:p>
          </table:table-cell>
          <table:table-cell office:value-type="string" calcext:value-type="string">
            <text:p>30/06/2022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ETOIKOS SOC.COOP. SOCIAL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300.04" calcext:value-type="float">
            <text:p><text:s/>300,04 </text:p>
          </table:table-cell>
          <table:table-cell office:value-type="string" calcext:value-type="string">
            <text:p>27/04/20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DELLA BONIFICA RENAN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27.1" calcext:value-type="float">
            <text:p><text:s/>127,10 </text:p>
          </table:table-cell>
          <table:table-cell office:value-type="string" calcext:value-type="string">
            <text:p>28/04/20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DELLA BONIFICA RENAN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456.87" calcext:value-type="float">
            <text:p><text:s/>456,87 </text:p>
          </table:table-cell>
          <table:table-cell office:value-type="string" calcext:value-type="string">
            <text:p>28/04/20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PIDA SCP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3184.98" calcext:value-type="float">
            <text:p><text:s/>3.184,98 </text:p>
          </table:table-cell>
          <table:table-cell office:value-type="string" calcext:value-type="string">
            <text:p>03/05/20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42" calcext:value-type="float">
            <text:p><text:s/>242,00 </text:p>
          </table:table-cell>
          <table:table-cell office:value-type="string" calcext:value-type="string">
            <text:p>12/05/20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42" calcext:value-type="float">
            <text:p><text:s/>242,00 </text:p>
          </table:table-cell>
          <table:table-cell office:value-type="string" calcext:value-type="string">
            <text:p>12/05/20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 - RISCOSSION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77.23" calcext:value-type="float">
            <text:p><text:s/>277,23 </text:p>
          </table:table-cell>
          <table:table-cell office:value-type="string" calcext:value-type="string">
            <text:p>16/05/20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UPPO INFORMATICA E SERVIZI GIES SRL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200" calcext:value-type="float">
            <text:p><text:s/>1.200,00 </text:p>
          </table:table-cell>
          <table:table-cell office:value-type="string" calcext:value-type="string">
            <text:p>16/05/20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UPPO INFORMATICA E SERVIZI GIES SRL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1200" calcext:value-type="float">
            <text:p><text:s/>11.200,00 </text:p>
          </table:table-cell>
          <table:table-cell office:value-type="string" calcext:value-type="string">
            <text:p>16/05/20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728" calcext:value-type="float">
            <text:p><text:s/>2.728,00 </text:p>
          </table:table-cell>
          <table:table-cell office:value-type="string" calcext:value-type="string">
            <text:p>16/05/20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7.78" calcext:value-type="float">
            <text:p><text:s/>27,78 </text:p>
          </table:table-cell>
          <table:table-cell office:value-type="string" calcext:value-type="string">
            <text:p>17/05/20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65.7" calcext:value-type="float">
            <text:p><text:s/>65,70 </text:p>
          </table:table-cell>
          <table:table-cell office:value-type="string" calcext:value-type="string">
            <text:p>20/05/20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0.69" calcext:value-type="float">
            <text:p><text:s/>50,69 </text:p>
          </table:table-cell>
          <table:table-cell office:value-type="string" calcext:value-type="string">
            <text:p>20/05/20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84.4" calcext:value-type="float">
            <text:p><text:s/>84,40 </text:p>
          </table:table-cell>
          <table:table-cell office:value-type="string" calcext:value-type="string">
            <text:p>24/05/20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040" calcext:value-type="float">
            <text:p><text:s/>1.040,00 </text:p>
          </table:table-cell>
          <table:table-cell office:value-type="string" calcext:value-type="string">
            <text:p>29/06/20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529.65" calcext:value-type="float">
            <text:p><text:s/>1.529,65 </text:p>
          </table:table-cell>
          <table:table-cell office:value-type="string" calcext:value-type="string">
            <text:p>01/04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71.53" calcext:value-type="float">
            <text:p><text:s/>171,53 </text:p>
          </table:table-cell>
          <table:table-cell office:value-type="string" calcext:value-type="string">
            <text:p>09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LMI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294.26" calcext:value-type="float">
            <text:p><text:s/>294,26 </text:p>
          </table:table-cell>
          <table:table-cell office:value-type="string" calcext:value-type="string">
            <text:p>11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6.96" calcext:value-type="float">
            <text:p><text:s/>6,96 </text:p>
          </table:table-cell>
          <table:table-cell office:value-type="string" calcext:value-type="string">
            <text:p>11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0.55" calcext:value-type="float">
            <text:p><text:s/>10,55 </text:p>
          </table:table-cell>
          <table:table-cell office:value-type="string" calcext:value-type="string">
            <text:p>11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6.23" calcext:value-type="float">
            <text:p><text:s/>16,23 </text:p>
          </table:table-cell>
          <table:table-cell office:value-type="string" calcext:value-type="string">
            <text:p>11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8.55" calcext:value-type="float">
            <text:p><text:s/>18,55 </text:p>
          </table:table-cell>
          <table:table-cell office:value-type="string" calcext:value-type="string">
            <text:p>11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25.5" calcext:value-type="float">
            <text:p><text:s/>25,50 </text:p>
          </table:table-cell>
          <table:table-cell office:value-type="string" calcext:value-type="string">
            <text:p>11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29.53" calcext:value-type="float">
            <text:p><text:s/>29,53 </text:p>
          </table:table-cell>
          <table:table-cell office:value-type="string" calcext:value-type="string">
            <text:p>11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92.72" calcext:value-type="float">
            <text:p><text:s/>92,72 </text:p>
          </table:table-cell>
          <table:table-cell office:value-type="string" calcext:value-type="string">
            <text:p>11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92.72" calcext:value-type="float">
            <text:p><text:s/>92,72 </text:p>
          </table:table-cell>
          <table:table-cell office:value-type="string" calcext:value-type="string">
            <text:p>11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62.26" calcext:value-type="float">
            <text:p><text:s/>162,26 </text:p>
          </table:table-cell>
          <table:table-cell office:value-type="string" calcext:value-type="string">
            <text:p>11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278.16" calcext:value-type="float">
            <text:p><text:s/>278,16 </text:p>
          </table:table-cell>
          <table:table-cell office:value-type="string" calcext:value-type="string">
            <text:p>11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426.56" calcext:value-type="float">
            <text:p><text:s/>426,56 </text:p>
          </table:table-cell>
          <table:table-cell office:value-type="string" calcext:value-type="string">
            <text:p>11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922.65" calcext:value-type="float">
            <text:p><text:s/>922,65 </text:p>
          </table:table-cell>
          <table:table-cell office:value-type="string" calcext:value-type="string">
            <text:p>11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40.57" calcext:value-type="float">
            <text:p><text:s/>40,57 </text:p>
          </table:table-cell>
          <table:table-cell office:value-type="string" calcext:value-type="string">
            <text:p>11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21.46" calcext:value-type="float">
            <text:p><text:s/>121,46 </text:p>
          </table:table-cell>
          <table:table-cell office:value-type="string" calcext:value-type="string">
            <text:p>11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RE EMME COMMERCIALE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171.2" calcext:value-type="float">
            <text:p><text:s/>1.171,20 </text:p>
          </table:table-cell>
          <table:table-cell office:value-type="string" calcext:value-type="string">
            <text:p>12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98.05" calcext:value-type="float">
            <text:p><text:s/>98,05 </text:p>
          </table:table-cell>
          <table:table-cell office:value-type="string" calcext:value-type="string">
            <text:p>18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6.26" calcext:value-type="float">
            <text:p><text:s/>6,26 </text:p>
          </table:table-cell>
          <table:table-cell office:value-type="string" calcext:value-type="string">
            <text:p>18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UGNOLI <text:s/>ALESSANDRO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999.99" calcext:value-type="float">
            <text:p><text:s/>1.999,99 </text:p>
          </table:table-cell>
          <table:table-cell office:value-type="string" calcext:value-type="string">
            <text:p>10/06/2022</text:p>
          </table:table-cell>
          <table:table-cell office:value-type="float" office:value="908" calcext:value-type="float">
            <text:p>9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AY RISTOSERVICE SPA</text:p>
          </table:table-cell>
          <table:table-cell office:value-type="string" calcext:value-type="string">
            <text:p>Altre spese per il personale</text:p>
          </table:table-cell>
          <table:table-cell office:value-type="float" office:value="6219.2" calcext:value-type="float">
            <text:p><text:s/>6.219,20 </text:p>
          </table:table-cell>
          <table:table-cell office:value-type="string" calcext:value-type="string">
            <text:p>17/05/2022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RROCCHIA SAN GIOVANNI BATTISTA</text:p>
          </table:table-cell>
          <table:table-cell office:value-type="string" calcext:value-type="string">
            <text:p>Altre spese per redditi da capitale n.a.c.</text:p>
          </table:table-cell>
          <table:table-cell office:value-type="float" office:value="9000" calcext:value-type="float">
            <text:p><text:s/>9.000,00 </text:p>
          </table:table-cell>
          <table:table-cell office:value-type="string" calcext:value-type="string">
            <text:p>27/06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RROCCHIA SAN GIOVANNI BATTISTA</text:p>
          </table:table-cell>
          <table:table-cell office:value-type="string" calcext:value-type="string">
            <text:p>Altre spese per redditi da capitale n.a.c.</text:p>
          </table:table-cell>
          <table:table-cell office:value-type="float" office:value="4000" calcext:value-type="float">
            <text:p><text:s/>4.000,00 </text:p>
          </table:table-cell>
          <table:table-cell office:value-type="string" calcext:value-type="string">
            <text:p>27/06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024.19" calcext:value-type="float">
            <text:p><text:s/>1.024,19 </text:p>
          </table:table-cell>
          <table:table-cell office:value-type="string" calcext:value-type="string">
            <text:p>08/04/20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108.14" calcext:value-type="float">
            <text:p><text:s/>1.108,14 </text:p>
          </table:table-cell>
          <table:table-cell office:value-type="string" calcext:value-type="string">
            <text:p>08/04/20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208.88" calcext:value-type="float">
            <text:p><text:s/>1.208,88 </text:p>
          </table:table-cell>
          <table:table-cell office:value-type="string" calcext:value-type="string">
            <text:p>08/04/20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O LOCO CASTENASO APS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2337.5" calcext:value-type="float">
            <text:p><text:s/>12.337,50 </text:p>
          </table:table-cell>
          <table:table-cell office:value-type="string" calcext:value-type="string">
            <text:p>12/04/20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309.62" calcext:value-type="float">
            <text:p><text:s/>1.309,62 </text:p>
          </table:table-cell>
          <table:table-cell office:value-type="string" calcext:value-type="string">
            <text:p>04/05/20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175.3" calcext:value-type="float">
            <text:p><text:s/>1.175,30 </text:p>
          </table:table-cell>
          <table:table-cell office:value-type="string" calcext:value-type="string">
            <text:p>04/05/20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62" calcext:value-type="float">
            <text:p><text:s/>162,00 </text:p>
          </table:table-cell>
          <table:table-cell office:value-type="string" calcext:value-type="string">
            <text:p>11/05/20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544.68" calcext:value-type="float">
            <text:p><text:s/>1.544,68 </text:p>
          </table:table-cell>
          <table:table-cell office:value-type="string" calcext:value-type="string">
            <text:p>17/05/20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679" calcext:value-type="float">
            <text:p><text:s/>1.679,00 </text:p>
          </table:table-cell>
          <table:table-cell office:value-type="string" calcext:value-type="string">
            <text:p>07/06/20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8.56" calcext:value-type="float">
            <text:p><text:s/>28,56 </text:p>
          </table:table-cell>
          <table:table-cell office:value-type="string" calcext:value-type="string">
            <text:p>16/06/20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TRIBUENTI TARSU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49.34" calcext:value-type="float">
            <text:p><text:s/>49,34 </text:p>
          </table:table-cell>
          <table:table-cell office:value-type="string" calcext:value-type="string">
            <text:p>16/06/20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TRIBUENTI TARSU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.67" calcext:value-type="float">
            <text:p><text:s/>2,67 </text:p>
          </table:table-cell>
          <table:table-cell office:value-type="string" calcext:value-type="string">
            <text:p>16/06/20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TRIBUENTI TARSU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3.86" calcext:value-type="float">
            <text:p><text:s/>3,86 </text:p>
          </table:table-cell>
          <table:table-cell office:value-type="string" calcext:value-type="string">
            <text:p>16/06/20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813.32" calcext:value-type="float">
            <text:p><text:s/>1.813,32 </text:p>
          </table:table-cell>
          <table:table-cell office:value-type="string" calcext:value-type="string">
            <text:p>27/06/20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040" calcext:value-type="float">
            <text:p><text:s/>1.040,00 </text:p>
          </table:table-cell>
          <table:table-cell office:value-type="string" calcext:value-type="string">
            <text:p>30/06/20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Altri beni di consumo</text:p>
          </table:table-cell>
          <table:table-cell office:value-type="float" office:value="2234.6" calcext:value-type="float">
            <text:p><text:s/>2.234,60 </text:p>
          </table:table-cell>
          <table:table-cell office:value-type="string" calcext:value-type="string">
            <text:p>01/04/2022</text:p>
          </table:table-cell>
          <table:table-cell office:value-type="float" office:value="1204" calcext:value-type="float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Altri beni di consumo</text:p>
          </table:table-cell>
          <table:table-cell office:value-type="float" office:value="644.16" calcext:value-type="float">
            <text:p><text:s/>644,16 </text:p>
          </table:table-cell>
          <table:table-cell office:value-type="string" calcext:value-type="string">
            <text:p>01/04/2022</text:p>
          </table:table-cell>
          <table:table-cell office:value-type="float" office:value="1204" calcext:value-type="float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Altri beni di consumo</text:p>
          </table:table-cell>
          <table:table-cell office:value-type="float" office:value="161.04" calcext:value-type="float">
            <text:p><text:s/>161,04 </text:p>
          </table:table-cell>
          <table:table-cell office:value-type="string" calcext:value-type="string">
            <text:p>01/04/2022</text:p>
          </table:table-cell>
          <table:table-cell office:value-type="float" office:value="1204" calcext:value-type="float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Altri beni di consumo</text:p>
          </table:table-cell>
          <table:table-cell office:value-type="float" office:value="2435.56" calcext:value-type="float">
            <text:p><text:s/>2.435,56 </text:p>
          </table:table-cell>
          <table:table-cell office:value-type="string" calcext:value-type="string">
            <text:p>01/04/2022</text:p>
          </table:table-cell>
          <table:table-cell office:value-type="float" office:value="1204" calcext:value-type="float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OP SRL</text:p>
          </table:table-cell>
          <table:table-cell office:value-type="string" calcext:value-type="string">
            <text:p>Altri beni di consumo</text:p>
          </table:table-cell>
          <table:table-cell office:value-type="float" office:value="3903.63" calcext:value-type="float">
            <text:p><text:s/>3.903,63 </text:p>
          </table:table-cell>
          <table:table-cell office:value-type="string" calcext:value-type="string">
            <text:p>01/04/2022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ZI <text:s/>FILIPPO</text:p>
          </table:table-cell>
          <table:table-cell office:value-type="string" calcext:value-type="string">
            <text:p>Altri beni di consumo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07/04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POGRAFIA <text:s/>RONCAGLI <text:s/>SNC</text:p>
          </table:table-cell>
          <table:table-cell office:value-type="string" calcext:value-type="string">
            <text:p>Altri beni di consumo</text:p>
          </table:table-cell>
          <table:table-cell office:value-type="float" office:value="475.8" calcext:value-type="float">
            <text:p><text:s/>475,80 </text:p>
          </table:table-cell>
          <table:table-cell office:value-type="string" calcext:value-type="string">
            <text:p>07/04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RREBIAN SPA</text:p>
          </table:table-cell>
          <table:table-cell office:value-type="string" calcext:value-type="string">
            <text:p>Altri beni di consumo</text:p>
          </table:table-cell>
          <table:table-cell office:value-type="float" office:value="580.39" calcext:value-type="float">
            <text:p><text:s/>580,39 </text:p>
          </table:table-cell>
          <table:table-cell office:value-type="string" calcext:value-type="string">
            <text:p>20/04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92.3" calcext:value-type="float">
            <text:p><text:s/>92,30 </text:p>
          </table:table-cell>
          <table:table-cell office:value-type="string" calcext:value-type="string">
            <text:p>26/04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25.15" calcext:value-type="float">
            <text:p><text:s/>25,15 </text:p>
          </table:table-cell>
          <table:table-cell office:value-type="string" calcext:value-type="string">
            <text:p>26/04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Altri beni di consumo</text:p>
          </table:table-cell>
          <table:table-cell office:value-type="float" office:value="3703.92" calcext:value-type="float">
            <text:p><text:s/>3.703,92 </text:p>
          </table:table-cell>
          <table:table-cell office:value-type="string" calcext:value-type="string">
            <text:p>03/05/2022</text:p>
          </table:table-cell>
          <table:table-cell office:value-type="float" office:value="1204" calcext:value-type="float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RREBIAN SPA</text:p>
          </table:table-cell>
          <table:table-cell office:value-type="string" calcext:value-type="string">
            <text:p>Altri beni di consumo</text:p>
          </table:table-cell>
          <table:table-cell office:value-type="float" office:value="4.86" calcext:value-type="float">
            <text:p><text:s/>4,86 </text:p>
          </table:table-cell>
          <table:table-cell office:value-type="string" calcext:value-type="string">
            <text:p>03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RREBIAN SPA</text:p>
          </table:table-cell>
          <table:table-cell office:value-type="string" calcext:value-type="string">
            <text:p>Altri beni di consumo</text:p>
          </table:table-cell>
          <table:table-cell office:value-type="float" office:value="945.01" calcext:value-type="float">
            <text:p><text:s/>945,01 </text:p>
          </table:table-cell>
          <table:table-cell office:value-type="string" calcext:value-type="string">
            <text:p>03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94.58" calcext:value-type="float">
            <text:p><text:s/>94,58 </text:p>
          </table:table-cell>
          <table:table-cell office:value-type="string" calcext:value-type="string">
            <text:p>03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59.41" calcext:value-type="float">
            <text:p><text:s/>59,41 </text:p>
          </table:table-cell>
          <table:table-cell office:value-type="string" calcext:value-type="string">
            <text:p>03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250.14" calcext:value-type="float">
            <text:p><text:s/>250,14 </text:p>
          </table:table-cell>
          <table:table-cell office:value-type="string" calcext:value-type="string">
            <text:p>03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43.62" calcext:value-type="float">
            <text:p><text:s/>143,62 </text:p>
          </table:table-cell>
          <table:table-cell office:value-type="string" calcext:value-type="string">
            <text:p>03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08.4" calcext:value-type="float">
            <text:p><text:s/>108,40 </text:p>
          </table:table-cell>
          <table:table-cell office:value-type="string" calcext:value-type="string">
            <text:p>03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86.37" calcext:value-type="float">
            <text:p><text:s/>86,37 </text:p>
          </table:table-cell>
          <table:table-cell office:value-type="string" calcext:value-type="string">
            <text:p>03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94.23" calcext:value-type="float">
            <text:p><text:s/>94,23 </text:p>
          </table:table-cell>
          <table:table-cell office:value-type="string" calcext:value-type="string">
            <text:p>03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89.4" calcext:value-type="float">
            <text:p><text:s/>89,40 </text:p>
          </table:table-cell>
          <table:table-cell office:value-type="string" calcext:value-type="string">
            <text:p>03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02.68" calcext:value-type="float">
            <text:p><text:s/>102,68 </text:p>
          </table:table-cell>
          <table:table-cell office:value-type="string" calcext:value-type="string">
            <text:p>03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00.01" calcext:value-type="float">
            <text:p><text:s/>100,01 </text:p>
          </table:table-cell>
          <table:table-cell office:value-type="string" calcext:value-type="string">
            <text:p>03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93" calcext:value-type="float">
            <text:p><text:s/>93,00 </text:p>
          </table:table-cell>
          <table:table-cell office:value-type="string" calcext:value-type="string">
            <text:p>03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01.01" calcext:value-type="float">
            <text:p><text:s/>101,01 </text:p>
          </table:table-cell>
          <table:table-cell office:value-type="string" calcext:value-type="string">
            <text:p>03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62.96" calcext:value-type="float">
            <text:p><text:s/>62,96 </text:p>
          </table:table-cell>
          <table:table-cell office:value-type="string" calcext:value-type="string">
            <text:p>03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IO-MEDICAL CALABRIA SRLS</text:p>
          </table:table-cell>
          <table:table-cell office:value-type="string" calcext:value-type="string">
            <text:p>Altri beni di consumo</text:p>
          </table:table-cell>
          <table:table-cell office:value-type="float" office:value="981.6" calcext:value-type="float">
            <text:p><text:s/>981,60 </text:p>
          </table:table-cell>
          <table:table-cell office:value-type="string" calcext:value-type="string">
            <text:p>11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Altri beni di consumo</text:p>
          </table:table-cell>
          <table:table-cell office:value-type="float" office:value="756.99" calcext:value-type="float">
            <text:p><text:s/>756,99 </text:p>
          </table:table-cell>
          <table:table-cell office:value-type="string" calcext:value-type="string">
            <text:p>11/05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691.54" calcext:value-type="float">
            <text:p><text:s/>691,54 </text:p>
          </table:table-cell>
          <table:table-cell office:value-type="string" calcext:value-type="string">
            <text:p>11/05/2022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891.69" calcext:value-type="float">
            <text:p><text:s/>891,69 </text:p>
          </table:table-cell>
          <table:table-cell office:value-type="string" calcext:value-type="string">
            <text:p>11/05/2022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<text:s/>79,30 </text:p>
          </table:table-cell>
          <table:table-cell office:value-type="string" calcext:value-type="string">
            <text:p>11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7" calcext:value-type="float">
            <text:p><text:s/>17,00 </text:p>
          </table:table-cell>
          <table:table-cell office:value-type="string" calcext:value-type="string">
            <text:p>12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" calcext:value-type="float">
            <text:p><text:s/>3,00 </text:p>
          </table:table-cell>
          <table:table-cell office:value-type="string" calcext:value-type="string">
            <text:p>12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8" calcext:value-type="float">
            <text:p><text:s/>18,00 </text:p>
          </table:table-cell>
          <table:table-cell office:value-type="string" calcext:value-type="string">
            <text:p>12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8" calcext:value-type="float">
            <text:p><text:s/>18,00 </text:p>
          </table:table-cell>
          <table:table-cell office:value-type="string" calcext:value-type="string">
            <text:p>12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8" calcext:value-type="float">
            <text:p><text:s/>18,00 </text:p>
          </table:table-cell>
          <table:table-cell office:value-type="string" calcext:value-type="string">
            <text:p>12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7" calcext:value-type="float">
            <text:p><text:s/>27,00 </text:p>
          </table:table-cell>
          <table:table-cell office:value-type="string" calcext:value-type="string">
            <text:p>12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50" calcext:value-type="float">
            <text:p><text:s/>50,00 </text:p>
          </table:table-cell>
          <table:table-cell office:value-type="string" calcext:value-type="string">
            <text:p>12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6.37" calcext:value-type="float">
            <text:p><text:s/>36,37 </text:p>
          </table:table-cell>
          <table:table-cell office:value-type="string" calcext:value-type="string">
            <text:p>12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9.07" calcext:value-type="float">
            <text:p><text:s/>9,07 </text:p>
          </table:table-cell>
          <table:table-cell office:value-type="string" calcext:value-type="string">
            <text:p>12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56.4" calcext:value-type="float">
            <text:p><text:s/>56,40 </text:p>
          </table:table-cell>
          <table:table-cell office:value-type="string" calcext:value-type="string">
            <text:p>12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7.6" calcext:value-type="float">
            <text:p><text:s/>27,60 </text:p>
          </table:table-cell>
          <table:table-cell office:value-type="string" calcext:value-type="string">
            <text:p>12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62" calcext:value-type="float">
            <text:p><text:s/>62,00 </text:p>
          </table:table-cell>
          <table:table-cell office:value-type="string" calcext:value-type="string">
            <text:p>12/05/2022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1.75" calcext:value-type="float">
            <text:p><text:s/>11,75 </text:p>
          </table:table-cell>
          <table:table-cell office:value-type="string" calcext:value-type="string">
            <text:p>12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86.38" calcext:value-type="float">
            <text:p><text:s/>86,38 </text:p>
          </table:table-cell>
          <table:table-cell office:value-type="string" calcext:value-type="string">
            <text:p>17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25.39" calcext:value-type="float">
            <text:p><text:s/>25,39 </text:p>
          </table:table-cell>
          <table:table-cell office:value-type="string" calcext:value-type="string">
            <text:p>17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25.98" calcext:value-type="float">
            <text:p><text:s/>25,98 </text:p>
          </table:table-cell>
          <table:table-cell office:value-type="string" calcext:value-type="string">
            <text:p>17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60.01" calcext:value-type="float">
            <text:p><text:s/>60,01 </text:p>
          </table:table-cell>
          <table:table-cell office:value-type="string" calcext:value-type="string">
            <text:p>18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209.33" calcext:value-type="float">
            <text:p><text:s/>209,33 </text:p>
          </table:table-cell>
          <table:table-cell office:value-type="string" calcext:value-type="string">
            <text:p>18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80.73" calcext:value-type="float">
            <text:p><text:s/>80,73 </text:p>
          </table:table-cell>
          <table:table-cell office:value-type="string" calcext:value-type="string">
            <text:p>18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23.98" calcext:value-type="float">
            <text:p><text:s/>123,98 </text:p>
          </table:table-cell>
          <table:table-cell office:value-type="string" calcext:value-type="string">
            <text:p>18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21" calcext:value-type="float">
            <text:p><text:s/>121,00 </text:p>
          </table:table-cell>
          <table:table-cell office:value-type="string" calcext:value-type="string">
            <text:p>18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34.64" calcext:value-type="float">
            <text:p><text:s/>34,64 </text:p>
          </table:table-cell>
          <table:table-cell office:value-type="string" calcext:value-type="string">
            <text:p>18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82.94" calcext:value-type="float">
            <text:p><text:s/>82,94 </text:p>
          </table:table-cell>
          <table:table-cell office:value-type="string" calcext:value-type="string">
            <text:p>18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74.24" calcext:value-type="float">
            <text:p><text:s/>74,24 </text:p>
          </table:table-cell>
          <table:table-cell office:value-type="string" calcext:value-type="string">
            <text:p>18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32.5" calcext:value-type="float">
            <text:p><text:s/>32,50 </text:p>
          </table:table-cell>
          <table:table-cell office:value-type="string" calcext:value-type="string">
            <text:p>18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69" calcext:value-type="float">
            <text:p><text:s/>69,00 </text:p>
          </table:table-cell>
          <table:table-cell office:value-type="string" calcext:value-type="string">
            <text:p>18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1.68" calcext:value-type="float">
            <text:p><text:s/>11,68 </text:p>
          </table:table-cell>
          <table:table-cell office:value-type="string" calcext:value-type="string">
            <text:p>18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45.62" calcext:value-type="float">
            <text:p><text:s/>45,62 </text:p>
          </table:table-cell>
          <table:table-cell office:value-type="string" calcext:value-type="string">
            <text:p>18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55.27" calcext:value-type="float">
            <text:p><text:s/>55,27 </text:p>
          </table:table-cell>
          <table:table-cell office:value-type="string" calcext:value-type="string">
            <text:p>18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350.55" calcext:value-type="float">
            <text:p><text:s/>350,55 </text:p>
          </table:table-cell>
          <table:table-cell office:value-type="string" calcext:value-type="string">
            <text:p>18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<text:s/>79,30 </text:p>
          </table:table-cell>
          <table:table-cell office:value-type="string" calcext:value-type="string">
            <text:p>19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OLI <text:s/>PAOLA</text:p>
          </table:table-cell>
          <table:table-cell office:value-type="string" calcext:value-type="string">
            <text:p>Altri beni di consumo</text:p>
          </table:table-cell>
          <table:table-cell office:value-type="float" office:value="2332" calcext:value-type="float">
            <text:p><text:s/>2.332,00 </text:p>
          </table:table-cell>
          <table:table-cell office:value-type="string" calcext:value-type="string">
            <text:p>19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Altri beni di consumo</text:p>
          </table:table-cell>
          <table:table-cell office:value-type="float" office:value="34.06" calcext:value-type="float">
            <text:p><text:s/>34,06 </text:p>
          </table:table-cell>
          <table:table-cell office:value-type="string" calcext:value-type="string">
            <text:p>20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RISTIANO GROUP SRL</text:p>
          </table:table-cell>
          <table:table-cell office:value-type="string" calcext:value-type="string">
            <text:p>Altri beni di consumo</text:p>
          </table:table-cell>
          <table:table-cell office:value-type="float" office:value="21.46" calcext:value-type="float">
            <text:p><text:s/>21,46 </text:p>
          </table:table-cell>
          <table:table-cell office:value-type="string" calcext:value-type="string">
            <text:p>20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URO BANK SRL</text:p>
          </table:table-cell>
          <table:table-cell office:value-type="string" calcext:value-type="string">
            <text:p>Altri beni di consumo</text:p>
          </table:table-cell>
          <table:table-cell office:value-type="float" office:value="17.6" calcext:value-type="float">
            <text:p><text:s/>17,60 </text:p>
          </table:table-cell>
          <table:table-cell office:value-type="string" calcext:value-type="string">
            <text:p>20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GEMMA DI L.E R. FORMICA</text:p>
          </table:table-cell>
          <table:table-cell office:value-type="string" calcext:value-type="string">
            <text:p>Altri beni di consumo</text:p>
          </table:table-cell>
          <table:table-cell office:value-type="float" office:value="10.91" calcext:value-type="float">
            <text:p><text:s/>10,91 </text:p>
          </table:table-cell>
          <table:table-cell office:value-type="string" calcext:value-type="string">
            <text:p>20/05/2022</text:p>
          </table:table-cell>
          <table:table-cell office:value-type="float" office:value="101" calcext:value-type="float">
            <text:p>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OP SRL</text:p>
          </table:table-cell>
          <table:table-cell office:value-type="string" calcext:value-type="string">
            <text:p>Altri beni di consumo</text:p>
          </table:table-cell>
          <table:table-cell office:value-type="float" office:value="28.61" calcext:value-type="float">
            <text:p><text:s/>28,61 </text:p>
          </table:table-cell>
          <table:table-cell office:value-type="string" calcext:value-type="string">
            <text:p>20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Altri beni di consumo</text:p>
          </table:table-cell>
          <table:table-cell office:value-type="float" office:value="64.9" calcext:value-type="float">
            <text:p><text:s/>64,90 </text:p>
          </table:table-cell>
          <table:table-cell office:value-type="string" calcext:value-type="string">
            <text:p>20/05/2022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ATALI GINO SRL</text:p>
          </table:table-cell>
          <table:table-cell office:value-type="string" calcext:value-type="string">
            <text:p>Altri beni di consumo</text:p>
          </table:table-cell>
          <table:table-cell office:value-type="float" office:value="3.26" calcext:value-type="float">
            <text:p><text:s/>3,26 </text:p>
          </table:table-cell>
          <table:table-cell office:value-type="string" calcext:value-type="string">
            <text:p>20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ATALI GINO SRL</text:p>
          </table:table-cell>
          <table:table-cell office:value-type="string" calcext:value-type="string">
            <text:p>Altri beni di consumo</text:p>
          </table:table-cell>
          <table:table-cell office:value-type="float" office:value="4.11" calcext:value-type="float">
            <text:p><text:s/>4,11 </text:p>
          </table:table-cell>
          <table:table-cell office:value-type="string" calcext:value-type="string">
            <text:p>20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XA S.A.S.</text:p>
          </table:table-cell>
          <table:table-cell office:value-type="string" calcext:value-type="string">
            <text:p>Altri beni di consumo</text:p>
          </table:table-cell>
          <table:table-cell office:value-type="float" office:value="8.8" calcext:value-type="float">
            <text:p><text:s/>8,80 </text:p>
          </table:table-cell>
          <table:table-cell office:value-type="string" calcext:value-type="string">
            <text:p>20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ELA CARS SRL</text:p>
          </table:table-cell>
          <table:table-cell office:value-type="string" calcext:value-type="string">
            <text:p>Altri beni di consumo</text:p>
          </table:table-cell>
          <table:table-cell office:value-type="float" office:value="12.1" calcext:value-type="float">
            <text:p><text:s/>12,10 </text:p>
          </table:table-cell>
          <table:table-cell office:value-type="string" calcext:value-type="string">
            <text:p>20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R SAFETY SYSTEM S.P.A. UNIPERSONALE</text:p>
          </table:table-cell>
          <table:table-cell office:value-type="string" calcext:value-type="string">
            <text:p>Altri beni di consumo</text:p>
          </table:table-cell>
          <table:table-cell office:value-type="float" office:value="9.57" calcext:value-type="float">
            <text:p><text:s/>9,57 </text:p>
          </table:table-cell>
          <table:table-cell office:value-type="string" calcext:value-type="string">
            <text:p>20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R SAFETY SYSTEM S.P.A. UNIPERSONALE</text:p>
          </table:table-cell>
          <table:table-cell office:value-type="string" calcext:value-type="string">
            <text:p>Altri beni di consumo</text:p>
          </table:table-cell>
          <table:table-cell office:value-type="float" office:value="8.91" calcext:value-type="float">
            <text:p><text:s/>8,91 </text:p>
          </table:table-cell>
          <table:table-cell office:value-type="string" calcext:value-type="string">
            <text:p>20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POGRAFIA <text:s/>RONCAGLI <text:s/>SNC</text:p>
          </table:table-cell>
          <table:table-cell office:value-type="string" calcext:value-type="string">
            <text:p>Altri beni di consumo</text:p>
          </table:table-cell>
          <table:table-cell office:value-type="float" office:value="27.94" calcext:value-type="float">
            <text:p><text:s/>27,94 </text:p>
          </table:table-cell>
          <table:table-cell office:value-type="string" calcext:value-type="string">
            <text:p>26/05/2022</text:p>
          </table:table-cell>
          <table:table-cell office:value-type="float" office:value="101" calcext:value-type="float">
            <text:p>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Altri beni di consumo</text:p>
          </table:table-cell>
          <table:table-cell office:value-type="float" office:value="347.08" calcext:value-type="float">
            <text:p><text:s/>347,08 </text:p>
          </table:table-cell>
          <table:table-cell office:value-type="string" calcext:value-type="string">
            <text:p>10/06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64" calcext:value-type="float">
            <text:p><text:s/>64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262" calcext:value-type="float">
            <text:p><text:s/>26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262" calcext:value-type="float">
            <text:p><text:s/>26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262" calcext:value-type="float">
            <text:p><text:s/>26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262" calcext:value-type="float">
            <text:p><text:s/>26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262" calcext:value-type="float">
            <text:p><text:s/>26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262" calcext:value-type="float">
            <text:p><text:s/>26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64" calcext:value-type="float">
            <text:p><text:s/>64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262" calcext:value-type="float">
            <text:p><text:s/>26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262" calcext:value-type="float">
            <text:p><text:s/>26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262" calcext:value-type="float">
            <text:p><text:s/>26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262" calcext:value-type="float">
            <text:p><text:s/>26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262" calcext:value-type="float">
            <text:p><text:s/>26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28" calcext:value-type="float">
            <text:p><text:s/>128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262" calcext:value-type="float">
            <text:p><text:s/>26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79" calcext:value-type="float">
            <text:p><text:s/>79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262" calcext:value-type="float">
            <text:p><text:s/>26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262" calcext:value-type="float">
            <text:p><text:s/>26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262" calcext:value-type="float">
            <text:p><text:s/>26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28" calcext:value-type="float">
            <text:p><text:s/>128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262" calcext:value-type="float">
            <text:p><text:s/>26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53" calcext:value-type="float">
            <text:p><text:s/>53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53" calcext:value-type="float">
            <text:p><text:s/>53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beni di consumo</text:p>
          </table:table-cell>
          <table:table-cell office:value-type="float" office:value="192" calcext:value-type="float">
            <text:p><text:s/>192,00 </text:p>
          </table:table-cell>
          <table:table-cell office:value-type="string" calcext:value-type="string">
            <text:p>14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AFICHE GASPARI SRL</text:p>
          </table:table-cell>
          <table:table-cell office:value-type="string" calcext:value-type="string">
            <text:p>Altri beni di consumo</text:p>
          </table:table-cell>
          <table:table-cell office:value-type="float" office:value="616.1" calcext:value-type="float">
            <text:p><text:s/>616,10 </text:p>
          </table:table-cell>
          <table:table-cell office:value-type="string" calcext:value-type="string">
            <text:p>16/06/20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99.4" calcext:value-type="float">
            <text:p><text:s/>199,40 </text:p>
          </table:table-cell>
          <table:table-cell office:value-type="string" calcext:value-type="string">
            <text:p>16/06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432.49" calcext:value-type="float">
            <text:p><text:s/>432,49 </text:p>
          </table:table-cell>
          <table:table-cell office:value-type="string" calcext:value-type="string">
            <text:p>16/06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72.8" calcext:value-type="float">
            <text:p><text:s/>72,80 </text:p>
          </table:table-cell>
          <table:table-cell office:value-type="string" calcext:value-type="string">
            <text:p>16/06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93.36" calcext:value-type="float">
            <text:p><text:s/>93,36 </text:p>
          </table:table-cell>
          <table:table-cell office:value-type="string" calcext:value-type="string">
            <text:p>16/06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89.12" calcext:value-type="float">
            <text:p><text:s/>189,12 </text:p>
          </table:table-cell>
          <table:table-cell office:value-type="string" calcext:value-type="string">
            <text:p>16/06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88.8" calcext:value-type="float">
            <text:p><text:s/>88,80 </text:p>
          </table:table-cell>
          <table:table-cell office:value-type="string" calcext:value-type="string">
            <text:p>16/06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45.01" calcext:value-type="float">
            <text:p><text:s/>45,01 </text:p>
          </table:table-cell>
          <table:table-cell office:value-type="string" calcext:value-type="string">
            <text:p>16/06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93.01" calcext:value-type="float">
            <text:p><text:s/>93,01 </text:p>
          </table:table-cell>
          <table:table-cell office:value-type="string" calcext:value-type="string">
            <text:p>16/06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08.04" calcext:value-type="float">
            <text:p><text:s/>108,04 </text:p>
          </table:table-cell>
          <table:table-cell office:value-type="string" calcext:value-type="string">
            <text:p>16/06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74.19" calcext:value-type="float">
            <text:p><text:s/>74,19 </text:p>
          </table:table-cell>
          <table:table-cell office:value-type="string" calcext:value-type="string">
            <text:p>16/06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70.01" calcext:value-type="float">
            <text:p><text:s/>70,01 </text:p>
          </table:table-cell>
          <table:table-cell office:value-type="string" calcext:value-type="string">
            <text:p>16/06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78.96" calcext:value-type="float">
            <text:p><text:s/>78,96 </text:p>
          </table:table-cell>
          <table:table-cell office:value-type="string" calcext:value-type="string">
            <text:p>16/06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21.5" calcext:value-type="float">
            <text:p><text:s/>21,50 </text:p>
          </table:table-cell>
          <table:table-cell office:value-type="string" calcext:value-type="string">
            <text:p>16/06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66.82" calcext:value-type="float">
            <text:p><text:s/>66,82 </text:p>
          </table:table-cell>
          <table:table-cell office:value-type="string" calcext:value-type="string">
            <text:p>16/06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ORIAZZI SRL</text:p>
          </table:table-cell>
          <table:table-cell office:value-type="string" calcext:value-type="string">
            <text:p>Altri beni di consumo</text:p>
          </table:table-cell>
          <table:table-cell office:value-type="float" office:value="413.58" calcext:value-type="float">
            <text:p><text:s/>413,58 </text:p>
          </table:table-cell>
          <table:table-cell office:value-type="string" calcext:value-type="string">
            <text:p>28/06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Altri beni di consumo</text:p>
          </table:table-cell>
          <table:table-cell office:value-type="float" office:value="3059.76" calcext:value-type="float">
            <text:p><text:s/>3.059,76 </text:p>
          </table:table-cell>
          <table:table-cell office:value-type="string" calcext:value-type="string">
            <text:p>30/06/2022</text:p>
          </table:table-cell>
          <table:table-cell office:value-type="float" office:value="1204" calcext:value-type="float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NI <text:s/>LUCIA</text:p>
          </table:table-cell>
          <table:table-cell office:value-type="string" calcext:value-type="string">
            <text:p>Altri beni di consumo</text:p>
          </table:table-cell>
          <table:table-cell office:value-type="float" office:value="250" calcext:value-type="float">
            <text:p><text:s/>250,00 </text:p>
          </table:table-cell>
          <table:table-cell office:value-type="string" calcext:value-type="string">
            <text:p>30/06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1769" calcext:value-type="float">
            <text:p><text:s/>1.769,00 </text:p>
          </table:table-cell>
          <table:table-cell office:value-type="string" calcext:value-type="string">
            <text:p>01/04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3296.5" calcext:value-type="float">
            <text:p><text:s/>3.296,50 </text:p>
          </table:table-cell>
          <table:table-cell office:value-type="string" calcext:value-type="string">
            <text:p>01/04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Altri serviz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774.39" calcext:value-type="float">
            <text:p><text:s/>774,39 </text:p>
          </table:table-cell>
          <table:table-cell office:value-type="string" calcext:value-type="string">
            <text:p>07/04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OGUEIRA <text:s/>IARA RACHID GONTIJO</text:p>
          </table:table-cell>
          <table:table-cell office:value-type="string" calcext:value-type="string">
            <text:p>Altri servizi</text:p>
          </table:table-cell>
          <table:table-cell office:value-type="float" office:value="2000" calcext:value-type="float">
            <text:p><text:s/>2.000,00 </text:p>
          </table:table-cell>
          <table:table-cell office:value-type="string" calcext:value-type="string">
            <text:p>07/04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043.1" calcext:value-type="float">
            <text:p><text:s/>1.043,10 </text:p>
          </table:table-cell>
          <table:table-cell office:value-type="string" calcext:value-type="string">
            <text:p>07/04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POGRAFIA <text:s/>RONCAGLI <text:s/>SNC</text:p>
          </table:table-cell>
          <table:table-cell office:value-type="string" calcext:value-type="string">
            <text:p>Altri servizi</text:p>
          </table:table-cell>
          <table:table-cell office:value-type="float" office:value="251.32" calcext:value-type="float">
            <text:p><text:s/>251,32 </text:p>
          </table:table-cell>
          <table:table-cell office:value-type="string" calcext:value-type="string">
            <text:p>07/04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Altri servizi</text:p>
          </table:table-cell>
          <table:table-cell office:value-type="float" office:value="6.19" calcext:value-type="float">
            <text:p><text:s/>6,19 </text:p>
          </table:table-cell>
          <table:table-cell office:value-type="string" calcext:value-type="string">
            <text:p>22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4807" calcext:value-type="float">
            <text:p><text:s/>4.807,00 </text:p>
          </table:table-cell>
          <table:table-cell office:value-type="string" calcext:value-type="string">
            <text:p>26/04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E INFRASTRUTTURE E DEI TRA</text:p>
          </table:table-cell>
          <table:table-cell office:value-type="string" calcext:value-type="string">
            <text:p>Altri servizi</text:p>
          </table:table-cell>
          <table:table-cell office:value-type="float" office:value="662.59" calcext:value-type="float">
            <text:p><text:s/>662,59 </text:p>
          </table:table-cell>
          <table:table-cell office:value-type="string" calcext:value-type="string">
            <text:p>26/04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IMATICA DI ANDREA DEL MONTE</text:p>
          </table:table-cell>
          <table:table-cell office:value-type="string" calcext:value-type="string">
            <text:p>Altri servizi</text:p>
          </table:table-cell>
          <table:table-cell office:value-type="float" office:value="2480.66" calcext:value-type="float">
            <text:p><text:s/>2.480,66 </text:p>
          </table:table-cell>
          <table:table-cell office:value-type="string" calcext:value-type="string">
            <text:p>27/04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IMATICA DI ANDREA DEL MONTE</text:p>
          </table:table-cell>
          <table:table-cell office:value-type="string" calcext:value-type="string">
            <text:p>Altri servizi</text:p>
          </table:table-cell>
          <table:table-cell office:value-type="float" office:value="2480.66" calcext:value-type="float">
            <text:p><text:s/>2.480,66 </text:p>
          </table:table-cell>
          <table:table-cell office:value-type="string" calcext:value-type="string">
            <text:p>27/04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1226.32" calcext:value-type="float">
            <text:p><text:s/>1.226,32 </text:p>
          </table:table-cell>
          <table:table-cell office:value-type="string" calcext:value-type="string">
            <text:p>29/04/2022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PIDA SCPA</text:p>
          </table:table-cell>
          <table:table-cell office:value-type="string" calcext:value-type="string">
            <text:p>Altri servizi</text:p>
          </table:table-cell>
          <table:table-cell office:value-type="float" office:value="407.48" calcext:value-type="float">
            <text:p><text:s/>407,48 </text:p>
          </table:table-cell>
          <table:table-cell office:value-type="string" calcext:value-type="string">
            <text:p>03/05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.N.U.T.E.L.</text:p>
          </table:table-cell>
          <table:table-cell office:value-type="string" calcext:value-type="string">
            <text:p>Altri servizi</text:p>
          </table:table-cell>
          <table:table-cell office:value-type="float" office:value="900" calcext:value-type="float">
            <text:p><text:s/>900,00 </text:p>
          </table:table-cell>
          <table:table-cell office:value-type="string" calcext:value-type="string">
            <text:p>04/05/2022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.PI.VI.SRL</text:p>
          </table:table-cell>
          <table:table-cell office:value-type="string" calcext:value-type="string">
            <text:p>Altri servizi</text:p>
          </table:table-cell>
          <table:table-cell office:value-type="float" office:value="396.5" calcext:value-type="float">
            <text:p><text:s/>396,50 </text:p>
          </table:table-cell>
          <table:table-cell office:value-type="string" calcext:value-type="string">
            <text:p>11/05/2022</text:p>
          </table:table-cell>
          <table:table-cell office:value-type="float" office:value="1307" calcext:value-type="float">
            <text:p>13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104.31" calcext:value-type="float">
            <text:p><text:s/>104,31 </text:p>
          </table:table-cell>
          <table:table-cell office:value-type="string" calcext:value-type="string">
            <text:p>11/05/2022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DTURTLE TECHNOLOGY SRL</text:p>
          </table:table-cell>
          <table:table-cell office:value-type="string" calcext:value-type="string">
            <text:p>Altri servizi</text:p>
          </table:table-cell>
          <table:table-cell office:value-type="float" office:value="854" calcext:value-type="float">
            <text:p><text:s/>854,00 </text:p>
          </table:table-cell>
          <table:table-cell office:value-type="string" calcext:value-type="string">
            <text:p>11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738.5" calcext:value-type="float">
            <text:p><text:s/>1.738,50 </text:p>
          </table:table-cell>
          <table:table-cell office:value-type="string" calcext:value-type="string">
            <text:p>11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73.85" calcext:value-type="float">
            <text:p><text:s/>173,85 </text:p>
          </table:table-cell>
          <table:table-cell office:value-type="string" calcext:value-type="string">
            <text:p>11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216.95" calcext:value-type="float">
            <text:p><text:s/>1.216,95 </text:p>
          </table:table-cell>
          <table:table-cell office:value-type="string" calcext:value-type="string">
            <text:p>11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9460.93" calcext:value-type="float">
            <text:p><text:s/>9.460,93 </text:p>
          </table:table-cell>
          <table:table-cell office:value-type="string" calcext:value-type="string">
            <text:p>12/05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510.41" calcext:value-type="float">
            <text:p><text:s/>1.510,41 </text:p>
          </table:table-cell>
          <table:table-cell office:value-type="string" calcext:value-type="string">
            <text:p>12/05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32638.55" calcext:value-type="float">
            <text:p><text:s/>32.638,55 </text:p>
          </table:table-cell>
          <table:table-cell office:value-type="string" calcext:value-type="string">
            <text:p>12/05/20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6055.9" calcext:value-type="float">
            <text:p><text:s/>16.055,90 </text:p>
          </table:table-cell>
          <table:table-cell office:value-type="string" calcext:value-type="string">
            <text:p>12/05/20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36463.53" calcext:value-type="float">
            <text:p><text:s/>36.463,53 </text:p>
          </table:table-cell>
          <table:table-cell office:value-type="string" calcext:value-type="string">
            <text:p>12/05/20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36387.81" calcext:value-type="float">
            <text:p><text:s/>36.387,81 </text:p>
          </table:table-cell>
          <table:table-cell office:value-type="string" calcext:value-type="string">
            <text:p>12/05/20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UTOCARROZZERIA GIAMPAOLO SRL</text:p>
          </table:table-cell>
          <table:table-cell office:value-type="string" calcext:value-type="string">
            <text:p>Altri servizi</text:p>
          </table:table-cell>
          <table:table-cell office:value-type="float" office:value="732" calcext:value-type="float">
            <text:p><text:s/>732,00 </text:p>
          </table:table-cell>
          <table:table-cell office:value-type="string" calcext:value-type="string">
            <text:p>12/05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12.8" calcext:value-type="float">
            <text:p><text:s/>12,80 </text:p>
          </table:table-cell>
          <table:table-cell office:value-type="string" calcext:value-type="string">
            <text:p>12/05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9" calcext:value-type="float">
            <text:p><text:s/>9,00 </text:p>
          </table:table-cell>
          <table:table-cell office:value-type="string" calcext:value-type="string">
            <text:p>12/05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9.99" calcext:value-type="float">
            <text:p><text:s/>9,99 </text:p>
          </table:table-cell>
          <table:table-cell office:value-type="string" calcext:value-type="string">
            <text:p>12/05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27" calcext:value-type="float">
            <text:p><text:s/>27,00 </text:p>
          </table:table-cell>
          <table:table-cell office:value-type="string" calcext:value-type="string">
            <text:p>12/05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57.85" calcext:value-type="float">
            <text:p><text:s/>57,85 </text:p>
          </table:table-cell>
          <table:table-cell office:value-type="string" calcext:value-type="string">
            <text:p>12/05/2022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A EUROPA AZZARONI SRL</text:p>
          </table:table-cell>
          <table:table-cell office:value-type="string" calcext:value-type="string">
            <text:p>Altri servizi</text:p>
          </table:table-cell>
          <table:table-cell office:value-type="float" office:value="976" calcext:value-type="float">
            <text:p><text:s/>976,00 </text:p>
          </table:table-cell>
          <table:table-cell office:value-type="string" calcext:value-type="string">
            <text:p>12/05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PIDA SCPA</text:p>
          </table:table-cell>
          <table:table-cell office:value-type="string" calcext:value-type="string">
            <text:p>Altri servizi</text:p>
          </table:table-cell>
          <table:table-cell office:value-type="float" office:value="1557.6" calcext:value-type="float">
            <text:p><text:s/>1.557,60 </text:p>
          </table:table-cell>
          <table:table-cell office:value-type="string" calcext:value-type="string">
            <text:p>17/05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DI SCIENTIFICA</text:p>
          </table:table-cell>
          <table:table-cell office:value-type="string" calcext:value-type="string">
            <text:p>Altri servizi</text:p>
          </table:table-cell>
          <table:table-cell office:value-type="float" office:value="1848.3" calcext:value-type="float">
            <text:p><text:s/>1.848,30 </text:p>
          </table:table-cell>
          <table:table-cell office:value-type="string" calcext:value-type="string">
            <text:p>17/05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MBARADAN TEATRO RAGAZZI</text:p>
          </table:table-cell>
          <table:table-cell office:value-type="string" calcext:value-type="string">
            <text:p>Altri servizi</text:p>
          </table:table-cell>
          <table:table-cell office:value-type="float" office:value="220" calcext:value-type="float">
            <text:p><text:s/>220,00 </text:p>
          </table:table-cell>
          <table:table-cell office:value-type="string" calcext:value-type="string">
            <text:p>19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140.14" calcext:value-type="float">
            <text:p><text:s/>140,14 </text:p>
          </table:table-cell>
          <table:table-cell office:value-type="string" calcext:value-type="string">
            <text:p>19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303.18" calcext:value-type="float">
            <text:p><text:s/>303,18 </text:p>
          </table:table-cell>
          <table:table-cell office:value-type="string" calcext:value-type="string">
            <text:p>19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32.78" calcext:value-type="float">
            <text:p><text:s/>32,78 </text:p>
          </table:table-cell>
          <table:table-cell office:value-type="string" calcext:value-type="string">
            <text:p>19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PEN GROUP</text:p>
          </table:table-cell>
          <table:table-cell office:value-type="string" calcext:value-type="string">
            <text:p>Altri servizi</text:p>
          </table:table-cell>
          <table:table-cell office:value-type="float" office:value="7378.33" calcext:value-type="float">
            <text:p><text:s/>7.378,33 </text:p>
          </table:table-cell>
          <table:table-cell office:value-type="string" calcext:value-type="string">
            <text:p>19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OP SRL</text:p>
          </table:table-cell>
          <table:table-cell office:value-type="string" calcext:value-type="string">
            <text:p>Altri servizi</text:p>
          </table:table-cell>
          <table:table-cell office:value-type="float" office:value="54.33" calcext:value-type="float">
            <text:p><text:s/>54,33 </text:p>
          </table:table-cell>
          <table:table-cell office:value-type="string" calcext:value-type="string">
            <text:p>20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Altri servizi</text:p>
          </table:table-cell>
          <table:table-cell office:value-type="float" office:value="6.86" calcext:value-type="float">
            <text:p><text:s/>6,86 </text:p>
          </table:table-cell>
          <table:table-cell office:value-type="string" calcext:value-type="string">
            <text:p>23/05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MINERBIO</text:p>
          </table:table-cell>
          <table:table-cell office:value-type="string" calcext:value-type="string">
            <text:p>Altri servizi</text:p>
          </table:table-cell>
          <table:table-cell office:value-type="float" office:value="2337.1" calcext:value-type="float">
            <text:p><text:s/>2.337,10 </text:p>
          </table:table-cell>
          <table:table-cell office:value-type="string" calcext:value-type="string">
            <text:p>24/05/2022</text:p>
          </table:table-cell>
          <table:table-cell office:value-type="float" office:value="1501" calcext:value-type="float">
            <text:p>15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UPPO INFORMATICA E SERVIZI GIES SRL</text:p>
          </table:table-cell>
          <table:table-cell office:value-type="string" calcext:value-type="string">
            <text:p>Altri servizi</text:p>
          </table:table-cell>
          <table:table-cell office:value-type="float" office:value="1740" calcext:value-type="float">
            <text:p><text:s/>1.740,00 </text:p>
          </table:table-cell>
          <table:table-cell office:value-type="string" calcext:value-type="string">
            <text:p>25/05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1567.5" calcext:value-type="float">
            <text:p><text:s/>1.567,50 </text:p>
          </table:table-cell>
          <table:table-cell office:value-type="string" calcext:value-type="string">
            <text:p>25/05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IDA <text:s/>BRUNO LUCA</text:p>
          </table:table-cell>
          <table:table-cell office:value-type="string" calcext:value-type="string">
            <text:p>Altri servizi</text:p>
          </table:table-cell>
          <table:table-cell office:value-type="float" office:value="375" calcext:value-type="float">
            <text:p><text:s/>375,00 </text:p>
          </table:table-cell>
          <table:table-cell office:value-type="string" calcext:value-type="string">
            <text:p>25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PAGNOLI <text:s/>MONICA</text:p>
          </table:table-cell>
          <table:table-cell office:value-type="string" calcext:value-type="string">
            <text:p>Altri servizi</text:p>
          </table:table-cell>
          <table:table-cell office:value-type="float" office:value="103" calcext:value-type="float">
            <text:p><text:s/>103,00 </text:p>
          </table:table-cell>
          <table:table-cell office:value-type="string" calcext:value-type="string">
            <text:p>27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QUILIBRI S.C.A.R.L.</text:p>
          </table:table-cell>
          <table:table-cell office:value-type="string" calcext:value-type="string">
            <text:p>Altri servizi</text:p>
          </table:table-cell>
          <table:table-cell office:value-type="float" office:value="987" calcext:value-type="float">
            <text:p><text:s/>987,00 </text:p>
          </table:table-cell>
          <table:table-cell office:value-type="string" calcext:value-type="string">
            <text:p>27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QUILIBRI S.C.A.R.L.</text:p>
          </table:table-cell>
          <table:table-cell office:value-type="string" calcext:value-type="string">
            <text:p>Altri servizi</text:p>
          </table:table-cell>
          <table:table-cell office:value-type="float" office:value="987" calcext:value-type="float">
            <text:p><text:s/>987,00 </text:p>
          </table:table-cell>
          <table:table-cell office:value-type="string" calcext:value-type="string">
            <text:p>27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KNOBOND DI BONDI ANDREA</text:p>
          </table:table-cell>
          <table:table-cell office:value-type="string" calcext:value-type="string">
            <text:p>Altri servizi</text:p>
          </table:table-cell>
          <table:table-cell office:value-type="float" office:value="122" calcext:value-type="float">
            <text:p><text:s/>122,00 </text:p>
          </table:table-cell>
          <table:table-cell office:value-type="string" calcext:value-type="string">
            <text:p>27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IMATICA DI ANDREA DEL MONTE</text:p>
          </table:table-cell>
          <table:table-cell office:value-type="string" calcext:value-type="string">
            <text:p>Altri servizi</text:p>
          </table:table-cell>
          <table:table-cell office:value-type="float" office:value="2480.66" calcext:value-type="float">
            <text:p><text:s/>2.480,66 </text:p>
          </table:table-cell>
          <table:table-cell office:value-type="string" calcext:value-type="string">
            <text:p>07/06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Altri serviz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09/06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RMANI <text:s/>NOEMI</text:p>
          </table:table-cell>
          <table:table-cell office:value-type="string" calcext:value-type="string">
            <text:p>Altri servizi</text:p>
          </table:table-cell>
          <table:table-cell office:value-type="float" office:value="500" calcext:value-type="float">
            <text:p><text:s/>500,00 </text:p>
          </table:table-cell>
          <table:table-cell office:value-type="string" calcext:value-type="string">
            <text:p>16/06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RARDI <text:s/>MARINA</text:p>
          </table:table-cell>
          <table:table-cell office:value-type="string" calcext:value-type="string">
            <text:p>Altri servizi</text:p>
          </table:table-cell>
          <table:table-cell office:value-type="float" office:value="6000" calcext:value-type="float">
            <text:p><text:s/>6.000,00 </text:p>
          </table:table-cell>
          <table:table-cell office:value-type="string" calcext:value-type="string">
            <text:p>16/06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ENAZZI <text:s/>IRENE</text:p>
          </table:table-cell>
          <table:table-cell office:value-type="string" calcext:value-type="string">
            <text:p>Altri servizi</text:p>
          </table:table-cell>
          <table:table-cell office:value-type="float" office:value="3000" calcext:value-type="float">
            <text:p><text:s/>3.000,00 </text:p>
          </table:table-cell>
          <table:table-cell office:value-type="string" calcext:value-type="string">
            <text:p>16/06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SAN LAZZARO DI SAVENA</text:p>
          </table:table-cell>
          <table:table-cell office:value-type="string" calcext:value-type="string">
            <text:p>Altri servizi</text:p>
          </table:table-cell>
          <table:table-cell office:value-type="float" office:value="222" calcext:value-type="float">
            <text:p><text:s/>222,00 </text:p>
          </table:table-cell>
          <table:table-cell office:value-type="string" calcext:value-type="string">
            <text:p>17/06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4508.92" calcext:value-type="float">
            <text:p><text:s/>4.508,92 </text:p>
          </table:table-cell>
          <table:table-cell office:value-type="string" calcext:value-type="string">
            <text:p>17/06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620.22" calcext:value-type="float">
            <text:p><text:s/>620,22 </text:p>
          </table:table-cell>
          <table:table-cell office:value-type="string" calcext:value-type="string">
            <text:p>17/06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723.61" calcext:value-type="float">
            <text:p><text:s/>723,61 </text:p>
          </table:table-cell>
          <table:table-cell office:value-type="string" calcext:value-type="string">
            <text:p>17/06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Altri servizi</text:p>
          </table:table-cell>
          <table:table-cell office:value-type="float" office:value="440" calcext:value-type="float">
            <text:p><text:s/>440,00 </text:p>
          </table:table-cell>
          <table:table-cell office:value-type="string" calcext:value-type="string">
            <text:p>17/06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Altri servizi</text:p>
          </table:table-cell>
          <table:table-cell office:value-type="float" office:value="110" calcext:value-type="float">
            <text:p><text:s/>110,00 </text:p>
          </table:table-cell>
          <table:table-cell office:value-type="string" calcext:value-type="string">
            <text:p>17/06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UPPO INFORMATICA E SERVIZI GIES SRL</text:p>
          </table:table-cell>
          <table:table-cell office:value-type="string" calcext:value-type="string">
            <text:p>Altri servizi</text:p>
          </table:table-cell>
          <table:table-cell office:value-type="float" office:value="2000" calcext:value-type="float">
            <text:p><text:s/>2.000,00 </text:p>
          </table:table-cell>
          <table:table-cell office:value-type="string" calcext:value-type="string">
            <text:p>30/06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UPPO INFORMATICA E SERVIZI GIES SRL</text:p>
          </table:table-cell>
          <table:table-cell office:value-type="string" calcext:value-type="string">
            <text:p>Altri servizi</text:p>
          </table:table-cell>
          <table:table-cell office:value-type="float" office:value="500" calcext:value-type="float">
            <text:p><text:s/>500,00 </text:p>
          </table:table-cell>
          <table:table-cell office:value-type="string" calcext:value-type="string">
            <text:p>30/06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ORI <text:s/>LORENA</text:p>
          </table:table-cell>
          <table:table-cell office:value-type="string" calcext:value-type="string">
            <text:p>Altri servizi</text:p>
          </table:table-cell>
          <table:table-cell office:value-type="float" office:value="291.2" calcext:value-type="float">
            <text:p><text:s/>291,20 </text:p>
          </table:table-cell>
          <table:table-cell office:value-type="string" calcext:value-type="string">
            <text:p>30/06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17.25" calcext:value-type="float">
            <text:p><text:s/>17,25 </text:p>
          </table:table-cell>
          <table:table-cell office:value-type="string" calcext:value-type="string">
            <text:p>30/06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ZZOLA <text:s/>FRANCESCA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40.32" calcext:value-type="float">
            <text:p><text:s/>40,32 </text:p>
          </table:table-cell>
          <table:table-cell office:value-type="string" calcext:value-type="string">
            <text:p>12/05/2022</text:p>
          </table:table-cell>
          <table:table-cell office:value-type="float" office:value="908" calcext:value-type="float">
            <text:p>9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UPPINI <text:s/>LUCA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86.9" calcext:value-type="float">
            <text:p><text:s/>186,90 </text:p>
          </table:table-cell>
          <table:table-cell office:value-type="string" calcext:value-type="string">
            <text:p>12/05/2022</text:p>
          </table:table-cell>
          <table:table-cell office:value-type="float" office:value="908" calcext:value-type="float">
            <text:p>9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54" calcext:value-type="float">
            <text:p><text:s/>154,00 </text:p>
          </table:table-cell>
          <table:table-cell office:value-type="string" calcext:value-type="string">
            <text:p>12/05/2022</text:p>
          </table:table-cell>
          <table:table-cell office:value-type="float" office:value="1204" calcext:value-type="float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2.4" calcext:value-type="float">
            <text:p><text:s/>22,40 </text:p>
          </table:table-cell>
          <table:table-cell office:value-type="string" calcext:value-type="string">
            <text:p>12/05/2022</text:p>
          </table:table-cell>
          <table:table-cell office:value-type="float" office:value="1204" calcext:value-type="float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RRERIO <text:s/>FABIO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6.08" calcext:value-type="float">
            <text:p><text:s/>106,08 </text:p>
          </table:table-cell>
          <table:table-cell office:value-type="string" calcext:value-type="string">
            <text:p>12/05/2022</text:p>
          </table:table-cell>
          <table:table-cell office:value-type="float" office:value="908" calcext:value-type="float">
            <text:p>9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FAL EMILIA ROMAGNA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59.7" calcext:value-type="float">
            <text:p><text:s/>359,70 </text:p>
          </table:table-cell>
          <table:table-cell office:value-type="string" calcext:value-type="string">
            <text:p>17/05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RADIOIMMAGINARIA MEDIA HUB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000" calcext:value-type="float">
            <text:p><text:s/>2.000,00 </text:p>
          </table:table-cell>
          <table:table-cell office:value-type="string" calcext:value-type="string">
            <text:p>27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2.67" calcext:value-type="float">
            <text:p><text:s/>42,67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3.29" calcext:value-type="float">
            <text:p><text:s/>43,29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3.29" calcext:value-type="float">
            <text:p><text:s/>43,29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3.29" calcext:value-type="float">
            <text:p><text:s/>43,29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2.94" calcext:value-type="float">
            <text:p><text:s/>62,94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73.81" calcext:value-type="float">
            <text:p><text:s/>73,81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75.79" calcext:value-type="float">
            <text:p><text:s/>75,79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91.72" calcext:value-type="float">
            <text:p><text:s/>91,72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29.87" calcext:value-type="float">
            <text:p><text:s/>129,87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01.82" calcext:value-type="float">
            <text:p><text:s/>201,82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67.83" calcext:value-type="float">
            <text:p><text:s/>667,83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74.34" calcext:value-type="float">
            <text:p><text:s/>674,34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77.03" calcext:value-type="float">
            <text:p><text:s/>677,03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946.81" calcext:value-type="float">
            <text:p><text:s/>946,81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135" calcext:value-type="float">
            <text:p><text:s/>2.135,00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0.17" calcext:value-type="float">
            <text:p><text:s/>20,17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55.15" calcext:value-type="float">
            <text:p><text:s/>55,15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6.57" calcext:value-type="float">
            <text:p><text:s/>16,57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Beni immobili</text:p>
          </table:table-cell>
          <table:table-cell office:value-type="float" office:value="1378.55" calcext:value-type="float">
            <text:p><text:s/>1.378,55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OTTI <text:s/>VALERIO</text:p>
          </table:table-cell>
          <table:table-cell office:value-type="string" calcext:value-type="string">
            <text:p>Beni immobili</text:p>
          </table:table-cell>
          <table:table-cell office:value-type="float" office:value="976" calcext:value-type="float">
            <text:p><text:s/>976,00 </text:p>
          </table:table-cell>
          <table:table-cell office:value-type="string" calcext:value-type="string">
            <text:p>01/04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6307.5" calcext:value-type="float">
            <text:p><text:s/>6.307,50 </text:p>
          </table:table-cell>
          <table:table-cell office:value-type="string" calcext:value-type="string">
            <text:p>01/04/2022</text:p>
          </table:table-cell>
          <table:table-cell office:value-type="float" office:value="401" calcext:value-type="float">
            <text:p>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549" calcext:value-type="float">
            <text:p><text:s/>549,00 </text:p>
          </table:table-cell>
          <table:table-cell office:value-type="string" calcext:value-type="string">
            <text:p>01/04/2022</text:p>
          </table:table-cell>
          <table:table-cell office:value-type="float" office:value="901" calcext:value-type="float">
            <text:p>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5765.63" calcext:value-type="float">
            <text:p><text:s/>5.765,63 </text:p>
          </table:table-cell>
          <table:table-cell office:value-type="string" calcext:value-type="string">
            <text:p>01/04/2022</text:p>
          </table:table-cell>
          <table:table-cell office:value-type="float" office:value="901" calcext:value-type="float">
            <text:p>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8368.28" calcext:value-type="float">
            <text:p><text:s/>8.368,28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I IMPIANTI SRL</text:p>
          </table:table-cell>
          <table:table-cell office:value-type="string" calcext:value-type="string">
            <text:p>Beni immobili</text:p>
          </table:table-cell>
          <table:table-cell office:value-type="float" office:value="64.66" calcext:value-type="float">
            <text:p><text:s/>64,66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I IMPIANTI SRL</text:p>
          </table:table-cell>
          <table:table-cell office:value-type="string" calcext:value-type="string">
            <text:p>Beni immobili</text:p>
          </table:table-cell>
          <table:table-cell office:value-type="float" office:value="195.2" calcext:value-type="float">
            <text:p><text:s/>195,20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I IMPIANTI SRL</text:p>
          </table:table-cell>
          <table:table-cell office:value-type="string" calcext:value-type="string">
            <text:p>Beni immobili</text:p>
          </table:table-cell>
          <table:table-cell office:value-type="float" office:value="333.13" calcext:value-type="float">
            <text:p><text:s/>333,13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I IMPIANTI SRL</text:p>
          </table:table-cell>
          <table:table-cell office:value-type="string" calcext:value-type="string">
            <text:p>Beni immobili</text:p>
          </table:table-cell>
          <table:table-cell office:value-type="float" office:value="448.45" calcext:value-type="float">
            <text:p><text:s/>448,45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I IMPIANTI SRL</text:p>
          </table:table-cell>
          <table:table-cell office:value-type="string" calcext:value-type="string">
            <text:p>Beni immobili</text:p>
          </table:table-cell>
          <table:table-cell office:value-type="float" office:value="685.9" calcext:value-type="float">
            <text:p><text:s/>685,90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I IMPIANTI SRL</text:p>
          </table:table-cell>
          <table:table-cell office:value-type="string" calcext:value-type="string">
            <text:p>Beni immobili</text:p>
          </table:table-cell>
          <table:table-cell office:value-type="float" office:value="249" calcext:value-type="float">
            <text:p><text:s/>249,00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I IMPIANTI SRL</text:p>
          </table:table-cell>
          <table:table-cell office:value-type="string" calcext:value-type="string">
            <text:p>Beni immobili</text:p>
          </table:table-cell>
          <table:table-cell office:value-type="float" office:value="363" calcext:value-type="float">
            <text:p><text:s/>363,00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I IMPIANTI SRL</text:p>
          </table:table-cell>
          <table:table-cell office:value-type="string" calcext:value-type="string">
            <text:p>Beni immobili</text:p>
          </table:table-cell>
          <table:table-cell office:value-type="float" office:value="134.64" calcext:value-type="float">
            <text:p><text:s/>134,64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ANI F.LLI SRL</text:p>
          </table:table-cell>
          <table:table-cell office:value-type="string" calcext:value-type="string">
            <text:p>Beni immobili</text:p>
          </table:table-cell>
          <table:table-cell office:value-type="float" office:value="8235" calcext:value-type="float">
            <text:p><text:s/>8.235,00 </text:p>
          </table:table-cell>
          <table:table-cell office:value-type="string" calcext:value-type="string">
            <text:p>04/04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ALTER BONAZZI S.R.L.</text:p>
          </table:table-cell>
          <table:table-cell office:value-type="string" calcext:value-type="string">
            <text:p>Beni immobili</text:p>
          </table:table-cell>
          <table:table-cell office:value-type="float" office:value="13395.6" calcext:value-type="float">
            <text:p><text:s/>13.395,60 </text:p>
          </table:table-cell>
          <table:table-cell office:value-type="string" calcext:value-type="string">
            <text:p>06/04/2022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6.47" calcext:value-type="float">
            <text:p><text:s/>16,47 </text:p>
          </table:table-cell>
          <table:table-cell office:value-type="string" calcext:value-type="string">
            <text:p>07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7.91" calcext:value-type="float">
            <text:p><text:s/>17,91 </text:p>
          </table:table-cell>
          <table:table-cell office:value-type="string" calcext:value-type="string">
            <text:p>07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44.06" calcext:value-type="float">
            <text:p><text:s/>44,06 </text:p>
          </table:table-cell>
          <table:table-cell office:value-type="string" calcext:value-type="string">
            <text:p>07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63.54" calcext:value-type="float">
            <text:p><text:s/>63,54 </text:p>
          </table:table-cell>
          <table:table-cell office:value-type="string" calcext:value-type="string">
            <text:p>07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89.3" calcext:value-type="float">
            <text:p><text:s/>89,30 </text:p>
          </table:table-cell>
          <table:table-cell office:value-type="string" calcext:value-type="string">
            <text:p>07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98.82" calcext:value-type="float">
            <text:p><text:s/>98,82 </text:p>
          </table:table-cell>
          <table:table-cell office:value-type="string" calcext:value-type="string">
            <text:p>07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25.68" calcext:value-type="float">
            <text:p><text:s/>125,68 </text:p>
          </table:table-cell>
          <table:table-cell office:value-type="string" calcext:value-type="string">
            <text:p>07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49.44" calcext:value-type="float">
            <text:p><text:s/>149,44 </text:p>
          </table:table-cell>
          <table:table-cell office:value-type="string" calcext:value-type="string">
            <text:p>07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54.23" calcext:value-type="float">
            <text:p><text:s/>154,23 </text:p>
          </table:table-cell>
          <table:table-cell office:value-type="string" calcext:value-type="string">
            <text:p>07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84.63" calcext:value-type="float">
            <text:p><text:s/>184,63 </text:p>
          </table:table-cell>
          <table:table-cell office:value-type="string" calcext:value-type="string">
            <text:p>07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594.48" calcext:value-type="float">
            <text:p><text:s/>594,48 </text:p>
          </table:table-cell>
          <table:table-cell office:value-type="string" calcext:value-type="string">
            <text:p>07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625.69" calcext:value-type="float">
            <text:p><text:s/>625,69 </text:p>
          </table:table-cell>
          <table:table-cell office:value-type="string" calcext:value-type="string">
            <text:p>07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755.38" calcext:value-type="float">
            <text:p><text:s/>755,38 </text:p>
          </table:table-cell>
          <table:table-cell office:value-type="string" calcext:value-type="string">
            <text:p>07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138.25" calcext:value-type="float">
            <text:p><text:s/>1.138,25 </text:p>
          </table:table-cell>
          <table:table-cell office:value-type="string" calcext:value-type="string">
            <text:p>07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144.15" calcext:value-type="float">
            <text:p><text:s/>1.144,15 </text:p>
          </table:table-cell>
          <table:table-cell office:value-type="string" calcext:value-type="string">
            <text:p>07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822.05" calcext:value-type="float">
            <text:p><text:s/>1.822,05 </text:p>
          </table:table-cell>
          <table:table-cell office:value-type="string" calcext:value-type="string">
            <text:p>07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54" calcext:value-type="float">
            <text:p><text:s/>54,00 </text:p>
          </table:table-cell>
          <table:table-cell office:value-type="string" calcext:value-type="string">
            <text:p>07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66.52" calcext:value-type="float">
            <text:p><text:s/>166,52 </text:p>
          </table:table-cell>
          <table:table-cell office:value-type="string" calcext:value-type="string">
            <text:p>07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19.54" calcext:value-type="float">
            <text:p><text:s/>319,54 </text:p>
          </table:table-cell>
          <table:table-cell office:value-type="string" calcext:value-type="string">
            <text:p>07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18.81" calcext:value-type="float">
            <text:p><text:s/>118,81 </text:p>
          </table:table-cell>
          <table:table-cell office:value-type="string" calcext:value-type="string">
            <text:p>07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PIDA SCPA</text:p>
          </table:table-cell>
          <table:table-cell office:value-type="string" calcext:value-type="string">
            <text:p>Beni immobili</text:p>
          </table:table-cell>
          <table:table-cell office:value-type="float" office:value="11250" calcext:value-type="float">
            <text:p><text:s/>11.250,00 </text:p>
          </table:table-cell>
          <table:table-cell office:value-type="string" calcext:value-type="string">
            <text:p>03/05/2022</text:p>
          </table:table-cell>
          <table:table-cell office:value-type="float" office:value="402" calcext:value-type="float">
            <text:p>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Beni immobili</text:p>
          </table:table-cell>
          <table:table-cell office:value-type="float" office:value="5269.95" calcext:value-type="float">
            <text:p><text:s/>5.269,95 </text:p>
          </table:table-cell>
          <table:table-cell office:value-type="string" calcext:value-type="string">
            <text:p>09/05/20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Beni immobili</text:p>
          </table:table-cell>
          <table:table-cell office:value-type="float" office:value="23747.95" calcext:value-type="float">
            <text:p><text:s/>23.747,95 </text:p>
          </table:table-cell>
          <table:table-cell office:value-type="string" calcext:value-type="string">
            <text:p>09/05/20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Beni immobili</text:p>
          </table:table-cell>
          <table:table-cell office:value-type="float" office:value="54.25" calcext:value-type="float">
            <text:p><text:s/>54,25 </text:p>
          </table:table-cell>
          <table:table-cell office:value-type="string" calcext:value-type="string">
            <text:p>11/05/2022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Beni immobili</text:p>
          </table:table-cell>
          <table:table-cell office:value-type="float" office:value="1497.87" calcext:value-type="float">
            <text:p><text:s/>1.497,87 </text:p>
          </table:table-cell>
          <table:table-cell office:value-type="string" calcext:value-type="string">
            <text:p>11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Beni immobili</text:p>
          </table:table-cell>
          <table:table-cell office:value-type="float" office:value="491.19" calcext:value-type="float">
            <text:p><text:s/>491,19 </text:p>
          </table:table-cell>
          <table:table-cell office:value-type="string" calcext:value-type="string">
            <text:p>11/05/2022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KNOBOND DI BONDI ANDREA</text:p>
          </table:table-cell>
          <table:table-cell office:value-type="string" calcext:value-type="string">
            <text:p>Beni immobili</text:p>
          </table:table-cell>
          <table:table-cell office:value-type="float" office:value="2915.8" calcext:value-type="float">
            <text:p><text:s/>2.915,80 </text:p>
          </table:table-cell>
          <table:table-cell office:value-type="string" calcext:value-type="string">
            <text:p>11/05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TEDIL DI RICCO MARIA &amp; C. S.A.S</text:p>
          </table:table-cell>
          <table:table-cell office:value-type="string" calcext:value-type="string">
            <text:p>Beni immobili</text:p>
          </table:table-cell>
          <table:table-cell office:value-type="float" office:value="90188.26" calcext:value-type="float">
            <text:p><text:s/>90.188,26 </text:p>
          </table:table-cell>
          <table:table-cell office:value-type="string" calcext:value-type="string">
            <text:p>12/05/2022</text:p>
          </table:table-cell>
          <table:table-cell office:value-type="float" office:value="1209" calcext:value-type="float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974.46" calcext:value-type="float">
            <text:p><text:s/>974,46 </text:p>
          </table:table-cell>
          <table:table-cell office:value-type="string" calcext:value-type="string">
            <text:p>12/05/2022</text:p>
          </table:table-cell>
          <table:table-cell office:value-type="float" office:value="901" calcext:value-type="float">
            <text:p>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306.94" calcext:value-type="float">
            <text:p><text:s/>1.306,94 </text:p>
          </table:table-cell>
          <table:table-cell office:value-type="string" calcext:value-type="string">
            <text:p>12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372.5" calcext:value-type="float">
            <text:p><text:s/>1.372,50 </text:p>
          </table:table-cell>
          <table:table-cell office:value-type="string" calcext:value-type="string">
            <text:p>12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543.3" calcext:value-type="float">
            <text:p><text:s/>1.543,30 </text:p>
          </table:table-cell>
          <table:table-cell office:value-type="string" calcext:value-type="string">
            <text:p>12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590" calcext:value-type="float">
            <text:p><text:s/>590,00 </text:p>
          </table:table-cell>
          <table:table-cell office:value-type="string" calcext:value-type="string">
            <text:p>12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870" calcext:value-type="float">
            <text:p><text:s/>1.870,00 </text:p>
          </table:table-cell>
          <table:table-cell office:value-type="string" calcext:value-type="string">
            <text:p>12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541.2" calcext:value-type="float">
            <text:p><text:s/>541,20 </text:p>
          </table:table-cell>
          <table:table-cell office:value-type="string" calcext:value-type="string">
            <text:p>12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Beni immobili</text:p>
          </table:table-cell>
          <table:table-cell office:value-type="float" office:value="107.36" calcext:value-type="float">
            <text:p><text:s/>107,36 </text:p>
          </table:table-cell>
          <table:table-cell office:value-type="string" calcext:value-type="string">
            <text:p>18/05/2022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LDROVANDI SRL</text:p>
          </table:table-cell>
          <table:table-cell office:value-type="string" calcext:value-type="string">
            <text:p>Beni immobili</text:p>
          </table:table-cell>
          <table:table-cell office:value-type="float" office:value="2974.4" calcext:value-type="float">
            <text:p><text:s/>2.974,40 </text:p>
          </table:table-cell>
          <table:table-cell office:value-type="string" calcext:value-type="string">
            <text:p>10/06/2022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TUDIO GIALLO S.R.L SOCIETÀ TRA PROFESSI</text:p>
          </table:table-cell>
          <table:table-cell office:value-type="string" calcext:value-type="string">
            <text:p>Consulenze</text:p>
          </table:table-cell>
          <table:table-cell office:value-type="float" office:value="3172" calcext:value-type="float">
            <text:p><text:s/>3.172,00 </text:p>
          </table:table-cell>
          <table:table-cell office:value-type="string" calcext:value-type="string">
            <text:p>09/05/20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TUDIO GIALLO S.R.L SOCIETÀ TRA PROFESSI</text:p>
          </table:table-cell>
          <table:table-cell office:value-type="string" calcext:value-type="string">
            <text:p>Consulenze</text:p>
          </table:table-cell>
          <table:table-cell office:value-type="float" office:value="190.32" calcext:value-type="float">
            <text:p><text:s/>190,32 </text:p>
          </table:table-cell>
          <table:table-cell office:value-type="string" calcext:value-type="string">
            <text:p>17/05/20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LMA SICUREZZA S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1089.8" calcext:value-type="float">
            <text:p><text:s/>11.089,80 </text:p>
          </table:table-cell>
          <table:table-cell office:value-type="string" calcext:value-type="string">
            <text:p>01/04/20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USER TERRITORIALE BOLOGN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122.09" calcext:value-type="float">
            <text:p><text:s/>7.122,09 </text:p>
          </table:table-cell>
          <table:table-cell office:value-type="string" calcext:value-type="string">
            <text:p>01/04/2022</text:p>
          </table:table-cell>
          <table:table-cell office:value-type="float" office:value="1202" calcext:value-type="float">
            <text:p>12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USER TERRITORIALE BOLOGN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000.01" calcext:value-type="float">
            <text:p><text:s/>2.000,01 </text:p>
          </table:table-cell>
          <table:table-cell office:value-type="string" calcext:value-type="string">
            <text:p>01/04/2022</text:p>
          </table:table-cell>
          <table:table-cell office:value-type="float" office:value="1202" calcext:value-type="float">
            <text:p>12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AVA <text:s/>MATTEO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294" calcext:value-type="float">
            <text:p><text:s/>3.294,00 </text:p>
          </table:table-cell>
          <table:table-cell office:value-type="string" calcext:value-type="string">
            <text:p>01/04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AVA <text:s/>MATTEO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196" calcext:value-type="float">
            <text:p><text:s/>2.196,00 </text:p>
          </table:table-cell>
          <table:table-cell office:value-type="string" calcext:value-type="string">
            <text:p>01/04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8311.17" calcext:value-type="float">
            <text:p><text:s/>168.311,17 </text:p>
          </table:table-cell>
          <table:table-cell office:value-type="string" calcext:value-type="string">
            <text:p>01/04/20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8311.17" calcext:value-type="float">
            <text:p><text:s/>168.311,17 </text:p>
          </table:table-cell>
          <table:table-cell office:value-type="string" calcext:value-type="string">
            <text:p>01/04/20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CIETA' AGRICOLA F.LLI RINALDI S.S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392" calcext:value-type="float">
            <text:p><text:s/>4.392,00 </text:p>
          </table:table-cell>
          <table:table-cell office:value-type="string" calcext:value-type="string">
            <text:p>01/04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CIETA' AGRICOLA F.LLI RINALDI S.S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928" calcext:value-type="float">
            <text:p><text:s/>2.928,00 </text:p>
          </table:table-cell>
          <table:table-cell office:value-type="string" calcext:value-type="string">
            <text:p>01/04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1870.45" calcext:value-type="float">
            <text:p><text:s/>21.870,45 </text:p>
          </table:table-cell>
          <table:table-cell office:value-type="string" calcext:value-type="string">
            <text:p>06/04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0287.23" calcext:value-type="float">
            <text:p><text:s/>50.287,23 </text:p>
          </table:table-cell>
          <table:table-cell office:value-type="string" calcext:value-type="string">
            <text:p>06/04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73.28" calcext:value-type="float">
            <text:p><text:s/>673,28 </text:p>
          </table:table-cell>
          <table:table-cell office:value-type="string" calcext:value-type="string">
            <text:p>06/04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AMELIN APS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00" calcext:value-type="float">
            <text:p><text:s/>2.400,00 </text:p>
          </table:table-cell>
          <table:table-cell office:value-type="string" calcext:value-type="string">
            <text:p>06/04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480" calcext:value-type="float">
            <text:p><text:s/>7.480,00 </text:p>
          </table:table-cell>
          <table:table-cell office:value-type="string" calcext:value-type="string">
            <text:p>20/04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500" calcext:value-type="float">
            <text:p><text:s/>3.500,00 </text:p>
          </table:table-cell>
          <table:table-cell office:value-type="string" calcext:value-type="string">
            <text:p>26/04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58.12" calcext:value-type="float">
            <text:p><text:s/>258,12 </text:p>
          </table:table-cell>
          <table:table-cell office:value-type="string" calcext:value-type="string">
            <text:p>27/04/2022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6.79" calcext:value-type="float">
            <text:p><text:s/>56,79 </text:p>
          </table:table-cell>
          <table:table-cell office:value-type="string" calcext:value-type="string">
            <text:p>27/04/2022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54.35" calcext:value-type="float">
            <text:p><text:s/>154,35 </text:p>
          </table:table-cell>
          <table:table-cell office:value-type="string" calcext:value-type="string">
            <text:p>29/04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78.5" calcext:value-type="float">
            <text:p><text:s/>178,50 </text:p>
          </table:table-cell>
          <table:table-cell office:value-type="string" calcext:value-type="string">
            <text:p>29/04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.15" calcext:value-type="float">
            <text:p><text:s/>24,15 </text:p>
          </table:table-cell>
          <table:table-cell office:value-type="string" calcext:value-type="string">
            <text:p>29/04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75.68" calcext:value-type="float">
            <text:p><text:s/>575,68 </text:p>
          </table:table-cell>
          <table:table-cell office:value-type="string" calcext:value-type="string">
            <text:p>29/04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647.58" calcext:value-type="float">
            <text:p><text:s/>6.647,58 </text:p>
          </table:table-cell>
          <table:table-cell office:value-type="string" calcext:value-type="string">
            <text:p>29/04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1915.7" calcext:value-type="float">
            <text:p><text:s/>41.915,70 </text:p>
          </table:table-cell>
          <table:table-cell office:value-type="string" calcext:value-type="string">
            <text:p>29/04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760.61" calcext:value-type="float">
            <text:p><text:s/>14.760,61 </text:p>
          </table:table-cell>
          <table:table-cell office:value-type="string" calcext:value-type="string">
            <text:p>29/04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636.69" calcext:value-type="float">
            <text:p><text:s/>7.636,69 </text:p>
          </table:table-cell>
          <table:table-cell office:value-type="string" calcext:value-type="string">
            <text:p>29/04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7.6" calcext:value-type="float">
            <text:p><text:s/>97,60 </text:p>
          </table:table-cell>
          <table:table-cell office:value-type="string" calcext:value-type="string">
            <text:p>29/04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1095.05" calcext:value-type="float">
            <text:p><text:s/>41.095,05 </text:p>
          </table:table-cell>
          <table:table-cell office:value-type="string" calcext:value-type="string">
            <text:p>29/04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4" calcext:value-type="float">
            <text:p><text:s/>244,00 </text:p>
          </table:table-cell>
          <table:table-cell office:value-type="string" calcext:value-type="string">
            <text:p>29/04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6.4" calcext:value-type="float">
            <text:p><text:s/>146,40 </text:p>
          </table:table-cell>
          <table:table-cell office:value-type="string" calcext:value-type="string">
            <text:p>29/04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.15" calcext:value-type="float">
            <text:p><text:s/>24,15 </text:p>
          </table:table-cell>
          <table:table-cell office:value-type="string" calcext:value-type="string">
            <text:p>29/04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350.81" calcext:value-type="float">
            <text:p><text:s/>1.350,81 </text:p>
          </table:table-cell>
          <table:table-cell office:value-type="string" calcext:value-type="string">
            <text:p>29/04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78.5" calcext:value-type="float">
            <text:p><text:s/>178,50 </text:p>
          </table:table-cell>
          <table:table-cell office:value-type="string" calcext:value-type="string">
            <text:p>03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54.35" calcext:value-type="float">
            <text:p><text:s/>154,35 </text:p>
          </table:table-cell>
          <table:table-cell office:value-type="string" calcext:value-type="string">
            <text:p>03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.15" calcext:value-type="float">
            <text:p><text:s/>24,15 </text:p>
          </table:table-cell>
          <table:table-cell office:value-type="string" calcext:value-type="string">
            <text:p>03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279.72" calcext:value-type="float">
            <text:p><text:s/>1.279,72 </text:p>
          </table:table-cell>
          <table:table-cell office:value-type="string" calcext:value-type="string">
            <text:p>03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OSTE ITALIANE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589.25" calcext:value-type="float">
            <text:p><text:s/>1.589,25 </text:p>
          </table:table-cell>
          <table:table-cell office:value-type="string" calcext:value-type="string">
            <text:p>04/05/2022</text:p>
          </table:table-cell>
          <table:table-cell office:value-type="float" office:value="1209" calcext:value-type="float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480" calcext:value-type="float">
            <text:p><text:s/>7.480,00 </text:p>
          </table:table-cell>
          <table:table-cell office:value-type="string" calcext:value-type="string">
            <text:p>09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8593.38" calcext:value-type="float">
            <text:p><text:s/>8.593,38 </text:p>
          </table:table-cell>
          <table:table-cell office:value-type="string" calcext:value-type="string">
            <text:p>11/05/20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92.8" calcext:value-type="float">
            <text:p><text:s/>292,80 </text:p>
          </table:table-cell>
          <table:table-cell office:value-type="string" calcext:value-type="string">
            <text:p>11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95.2" calcext:value-type="float">
            <text:p><text:s/>195,20 </text:p>
          </table:table-cell>
          <table:table-cell office:value-type="string" calcext:value-type="string">
            <text:p>11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LSAGEP S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831.2" calcext:value-type="float">
            <text:p><text:s/>4.831,20 </text:p>
          </table:table-cell>
          <table:table-cell office:value-type="string" calcext:value-type="string">
            <text:p>11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LSAGEP S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110.2" calcext:value-type="float">
            <text:p><text:s/>1.110,20 </text:p>
          </table:table-cell>
          <table:table-cell office:value-type="string" calcext:value-type="string">
            <text:p>11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LSAGEP S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220.8" calcext:value-type="float">
            <text:p><text:s/>3.220,80 </text:p>
          </table:table-cell>
          <table:table-cell office:value-type="string" calcext:value-type="string">
            <text:p>11/05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859.36" calcext:value-type="float">
            <text:p><text:s/>859,36 </text:p>
          </table:table-cell>
          <table:table-cell office:value-type="string" calcext:value-type="string">
            <text:p>17/05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8311.17" calcext:value-type="float">
            <text:p><text:s/>168.311,17 </text:p>
          </table:table-cell>
          <table:table-cell office:value-type="string" calcext:value-type="string">
            <text:p>17/05/20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5066.67" calcext:value-type="float">
            <text:p><text:s/>75.066,67 </text:p>
          </table:table-cell>
          <table:table-cell office:value-type="string" calcext:value-type="string">
            <text:p>18/05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01042.07" calcext:value-type="float">
            <text:p><text:s/>101.042,07 </text:p>
          </table:table-cell>
          <table:table-cell office:value-type="string" calcext:value-type="string">
            <text:p>18/05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15063.97" calcext:value-type="float">
            <text:p><text:s/>115.063,97 </text:p>
          </table:table-cell>
          <table:table-cell office:value-type="string" calcext:value-type="string">
            <text:p>18/05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500" calcext:value-type="float">
            <text:p><text:s/>3.500,00 </text:p>
          </table:table-cell>
          <table:table-cell office:value-type="string" calcext:value-type="string">
            <text:p>19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480" calcext:value-type="float">
            <text:p><text:s/>7.480,00 </text:p>
          </table:table-cell>
          <table:table-cell office:value-type="string" calcext:value-type="string">
            <text:p>27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647.58" calcext:value-type="float">
            <text:p><text:s/>6.647,58 </text:p>
          </table:table-cell>
          <table:table-cell office:value-type="string" calcext:value-type="string">
            <text:p>27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4" calcext:value-type="float">
            <text:p><text:s/>244,00 </text:p>
          </table:table-cell>
          <table:table-cell office:value-type="string" calcext:value-type="string">
            <text:p>27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1915.7" calcext:value-type="float">
            <text:p><text:s/>41.915,70 </text:p>
          </table:table-cell>
          <table:table-cell office:value-type="string" calcext:value-type="string">
            <text:p>27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6.4" calcext:value-type="float">
            <text:p><text:s/>146,40 </text:p>
          </table:table-cell>
          <table:table-cell office:value-type="string" calcext:value-type="string">
            <text:p>27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760.61" calcext:value-type="float">
            <text:p><text:s/>14.760,61 </text:p>
          </table:table-cell>
          <table:table-cell office:value-type="string" calcext:value-type="string">
            <text:p>27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636.69" calcext:value-type="float">
            <text:p><text:s/>7.636,69 </text:p>
          </table:table-cell>
          <table:table-cell office:value-type="string" calcext:value-type="string">
            <text:p>27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1095.05" calcext:value-type="float">
            <text:p><text:s/>41.095,05 </text:p>
          </table:table-cell>
          <table:table-cell office:value-type="string" calcext:value-type="string">
            <text:p>27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75.68" calcext:value-type="float">
            <text:p><text:s/>575,68 </text:p>
          </table:table-cell>
          <table:table-cell office:value-type="string" calcext:value-type="string">
            <text:p>27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7.6" calcext:value-type="float">
            <text:p><text:s/>97,60 </text:p>
          </table:table-cell>
          <table:table-cell office:value-type="string" calcext:value-type="string">
            <text:p>27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.15" calcext:value-type="float">
            <text:p><text:s/>24,15 </text:p>
          </table:table-cell>
          <table:table-cell office:value-type="string" calcext:value-type="string">
            <text:p>27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70.67" calcext:value-type="float">
            <text:p><text:s/>670,67 </text:p>
          </table:table-cell>
          <table:table-cell office:value-type="string" calcext:value-type="string">
            <text:p>27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895.59" calcext:value-type="float">
            <text:p><text:s/>895,59 </text:p>
          </table:table-cell>
          <table:table-cell office:value-type="string" calcext:value-type="string">
            <text:p>27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8311.17" calcext:value-type="float">
            <text:p><text:s/>168.311,17 </text:p>
          </table:table-cell>
          <table:table-cell office:value-type="string" calcext:value-type="string">
            <text:p>07/06/20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58.12" calcext:value-type="float">
            <text:p><text:s/>258,12 </text:p>
          </table:table-cell>
          <table:table-cell office:value-type="string" calcext:value-type="string">
            <text:p>07/06/2022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6.79" calcext:value-type="float">
            <text:p><text:s/>56,79 </text:p>
          </table:table-cell>
          <table:table-cell office:value-type="string" calcext:value-type="string">
            <text:p>07/06/2022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81556.11" calcext:value-type="float">
            <text:p><text:s/>81.556,11 </text:p>
          </table:table-cell>
          <table:table-cell office:value-type="string" calcext:value-type="string">
            <text:p>15/06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480" calcext:value-type="float">
            <text:p><text:s/>7.480,00 </text:p>
          </table:table-cell>
          <table:table-cell office:value-type="string" calcext:value-type="string">
            <text:p>16/06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500" calcext:value-type="float">
            <text:p><text:s/>3.500,00 </text:p>
          </table:table-cell>
          <table:table-cell office:value-type="string" calcext:value-type="string">
            <text:p>16/06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IBRERIA ATLANTIDE SNC DI M.ZARATTANI E 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641.88" calcext:value-type="float">
            <text:p><text:s/>641,88 </text:p>
          </table:table-cell>
          <table:table-cell office:value-type="string" calcext:value-type="string">
            <text:p>07/04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AMBINI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62" calcext:value-type="float">
            <text:p><text:s/>62,00 </text:p>
          </table:table-cell>
          <table:table-cell office:value-type="string" calcext:value-type="string">
            <text:p>20/04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'EDICOLA DELLA PIAZZA SNC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22.6" calcext:value-type="float">
            <text:p><text:s/>22,60 </text:p>
          </table:table-cell>
          <table:table-cell office:value-type="string" calcext:value-type="string">
            <text:p>19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492.45" calcext:value-type="float">
            <text:p><text:s/>492,45 </text:p>
          </table:table-cell>
          <table:table-cell office:value-type="string" calcext:value-type="string">
            <text:p>19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54.65" calcext:value-type="float">
            <text:p><text:s/>54,65 </text:p>
          </table:table-cell>
          <table:table-cell office:value-type="string" calcext:value-type="string">
            <text:p>19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'EDICOLA DELLA PIAZZA SNC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66" calcext:value-type="float">
            <text:p><text:s/>66,00 </text:p>
          </table:table-cell>
          <table:table-cell office:value-type="string" calcext:value-type="string">
            <text:p>17/06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'EDICOLA DELLA PIAZZA SNC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43.1" calcext:value-type="float">
            <text:p><text:s/>43,10 </text:p>
          </table:table-cell>
          <table:table-cell office:value-type="string" calcext:value-type="string">
            <text:p>17/06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63.48" calcext:value-type="float">
            <text:p><text:s/>63,48 </text:p>
          </table:table-cell>
          <table:table-cell office:value-type="string" calcext:value-type="string">
            <text:p>30/06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'ELETTRONICA DI MACINO VINCENZO</text:p>
          </table:table-cell>
          <table:table-cell office:value-type="string" calcext:value-type="string">
            <text:p>Impianti e macchinari</text:p>
          </table:table-cell>
          <table:table-cell office:value-type="float" office:value="1012.37" calcext:value-type="float">
            <text:p><text:s/>1.012,37 </text:p>
          </table:table-cell>
          <table:table-cell office:value-type="string" calcext:value-type="string">
            <text:p>06/04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Impianti e macchinari</text:p>
          </table:table-cell>
          <table:table-cell office:value-type="float" office:value="425.32" calcext:value-type="float">
            <text:p><text:s/>425,32 </text:p>
          </table:table-cell>
          <table:table-cell office:value-type="string" calcext:value-type="string">
            <text:p>11/05/2022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RE EMME COMMERCIALE SRL</text:p>
          </table:table-cell>
          <table:table-cell office:value-type="string" calcext:value-type="string">
            <text:p>Impianti e macchinari</text:p>
          </table:table-cell>
          <table:table-cell office:value-type="float" office:value="1171.2" calcext:value-type="float">
            <text:p><text:s/>1.171,20 </text:p>
          </table:table-cell>
          <table:table-cell office:value-type="string" calcext:value-type="string">
            <text:p>12/05/2022</text:p>
          </table:table-cell>
          <table:table-cell office:value-type="float" office:value="1209" calcext:value-type="float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DI SCIENTIFICA</text:p>
          </table:table-cell>
          <table:table-cell office:value-type="string" calcext:value-type="string">
            <text:p>Impianti e macchinari</text:p>
          </table:table-cell>
          <table:table-cell office:value-type="float" office:value="1854.4" calcext:value-type="float">
            <text:p><text:s/>1.854,40 </text:p>
          </table:table-cell>
          <table:table-cell office:value-type="string" calcext:value-type="string">
            <text:p>07/06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AMIE SRL</text:p>
          </table:table-cell>
          <table:table-cell office:value-type="string" calcext:value-type="string">
            <text:p>Impianti e macchinari</text:p>
          </table:table-cell>
          <table:table-cell office:value-type="float" office:value="97255.91" calcext:value-type="float">
            <text:p><text:s/>97.255,91 </text:p>
          </table:table-cell>
          <table:table-cell office:value-type="string" calcext:value-type="string">
            <text:p>15/06/20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06/04/20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30" calcext:value-type="float">
            <text:p><text:s/>30,00 </text:p>
          </table:table-cell>
          <table:table-cell office:value-type="string" calcext:value-type="string">
            <text:p>12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409.15" calcext:value-type="float">
            <text:p><text:s/>409,15 </text:p>
          </table:table-cell>
          <table:table-cell office:value-type="string" calcext:value-type="string">
            <text:p>12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54.17" calcext:value-type="float">
            <text:p><text:s/>154,17 </text:p>
          </table:table-cell>
          <table:table-cell office:value-type="string" calcext:value-type="string">
            <text:p>29/06/20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470.83" calcext:value-type="float">
            <text:p><text:s/>470,83 </text:p>
          </table:table-cell>
          <table:table-cell office:value-type="string" calcext:value-type="string">
            <text:p>29/06/20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RAS <text:s/>GIAN FRANC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4010.8" calcext:value-type="float">
            <text:p><text:s/>4.010,80 </text:p>
          </table:table-cell>
          <table:table-cell office:value-type="string" calcext:value-type="string">
            <text:p>01/04/2022</text:p>
          </table:table-cell>
          <table:table-cell office:value-type="float" office:value="801" calcext:value-type="float">
            <text:p>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DEL INGEGNERIA SRL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1497.68" calcext:value-type="float">
            <text:p><text:s/>1.497,68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AIETTI <text:s/>CARL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1268.8" calcext:value-type="float">
            <text:p><text:s/>1.268,80 </text:p>
          </table:table-cell>
          <table:table-cell office:value-type="string" calcext:value-type="string">
            <text:p>07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UMIERO <text:s/>BRUNA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1455.92" calcext:value-type="float">
            <text:p><text:s/>1.455,92 </text:p>
          </table:table-cell>
          <table:table-cell office:value-type="string" calcext:value-type="string">
            <text:p>09/05/2022</text:p>
          </table:table-cell>
          <table:table-cell office:value-type="float" office:value="904" calcext:value-type="float">
            <text:p>9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ENNARI <text:s/>LAURA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6242" calcext:value-type="float">
            <text:p><text:s/>6.242,00 </text:p>
          </table:table-cell>
          <table:table-cell office:value-type="string" calcext:value-type="string">
            <text:p>11/05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DEL INGEGNERIA SRL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1547.68" calcext:value-type="float">
            <text:p><text:s/>1.547,68 </text:p>
          </table:table-cell>
          <table:table-cell office:value-type="string" calcext:value-type="string">
            <text:p>12/05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DEL INGEGNERIA SRL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570.96" calcext:value-type="float">
            <text:p><text:s/>570,96 </text:p>
          </table:table-cell>
          <table:table-cell office:value-type="string" calcext:value-type="string">
            <text:p>12/05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TUDIO NOTARILE ERRANI MALAGUTI MARIN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4796.6" calcext:value-type="float">
            <text:p><text:s/>4.796,60 </text:p>
          </table:table-cell>
          <table:table-cell office:value-type="string" calcext:value-type="string">
            <text:p>18/05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TUDIO NOTARILE ERRANI MALAGUTI MARIN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6046.6" calcext:value-type="float">
            <text:p><text:s/>6.046,60 </text:p>
          </table:table-cell>
          <table:table-cell office:value-type="string" calcext:value-type="string">
            <text:p>18/05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STITUTO GIORDANO SPA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6130.5" calcext:value-type="float">
            <text:p><text:s/>6.130,50 </text:p>
          </table:table-cell>
          <table:table-cell office:value-type="string" calcext:value-type="string">
            <text:p>27/06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Interventi assistenziali</text:p>
          </table:table-cell>
          <table:table-cell office:value-type="float" office:value="7150" calcext:value-type="float">
            <text:p><text:s/>7.150,00 </text:p>
          </table:table-cell>
          <table:table-cell office:value-type="string" calcext:value-type="string">
            <text:p>24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IANCONI <text:s/>GIANCARLO</text:p>
          </table:table-cell>
          <table:table-cell office:value-type="string" calcext:value-type="string">
            <text:p>Interventi assistenziali</text:p>
          </table:table-cell>
          <table:table-cell office:value-type="float" office:value="1950" calcext:value-type="float">
            <text:p><text:s/>1.950,00 </text:p>
          </table:table-cell>
          <table:table-cell office:value-type="string" calcext:value-type="string">
            <text:p>27/06/2022</text:p>
          </table:table-cell>
          <table:table-cell office:value-type="float" office:value="1206" calcext:value-type="float">
            <text:p>12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1659.93" calcext:value-type="float">
            <text:p><text:s/>1.659,93 </text:p>
          </table:table-cell>
          <table:table-cell office:value-type="string" calcext:value-type="string">
            <text:p>20/04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835.3" calcext:value-type="float">
            <text:p><text:s/>3.835,30 </text:p>
          </table:table-cell>
          <table:table-cell office:value-type="string" calcext:value-type="string">
            <text:p>20/04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575.18" calcext:value-type="float">
            <text:p><text:s/>3.575,18 </text:p>
          </table:table-cell>
          <table:table-cell office:value-type="string" calcext:value-type="string">
            <text:p>11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4151.89" calcext:value-type="float">
            <text:p><text:s/>4.151,89 </text:p>
          </table:table-cell>
          <table:table-cell office:value-type="string" calcext:value-type="string">
            <text:p>11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768.99" calcext:value-type="float">
            <text:p><text:s/>2.768,99 </text:p>
          </table:table-cell>
          <table:table-cell office:value-type="string" calcext:value-type="string">
            <text:p>08/06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912.5" calcext:value-type="float">
            <text:p><text:s/>2.912,50 </text:p>
          </table:table-cell>
          <table:table-cell office:value-type="string" calcext:value-type="string">
            <text:p>08/06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3749.99" calcext:value-type="float">
            <text:p><text:s/>33.749,99 </text:p>
          </table:table-cell>
          <table:table-cell office:value-type="string" calcext:value-type="string">
            <text:p>01/04/2022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162.83" calcext:value-type="float">
            <text:p><text:s/>3.162,83 </text:p>
          </table:table-cell>
          <table:table-cell office:value-type="string" calcext:value-type="string">
            <text:p>01/04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292.95" calcext:value-type="float">
            <text:p><text:s/>2.292,95 </text:p>
          </table:table-cell>
          <table:table-cell office:value-type="string" calcext:value-type="string">
            <text:p>01/04/2022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8.76" calcext:value-type="float">
            <text:p><text:s/>38,76 </text:p>
          </table:table-cell>
          <table:table-cell office:value-type="string" calcext:value-type="string">
            <text:p>01/04/2022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3.29" calcext:value-type="float">
            <text:p><text:s/>43,29 </text:p>
          </table:table-cell>
          <table:table-cell office:value-type="string" calcext:value-type="string">
            <text:p>01/04/2022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4.1" calcext:value-type="float">
            <text:p><text:s/>44,10 </text:p>
          </table:table-cell>
          <table:table-cell office:value-type="string" calcext:value-type="string">
            <text:p>01/04/2022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7.6" calcext:value-type="float">
            <text:p><text:s/>97,60 </text:p>
          </table:table-cell>
          <table:table-cell office:value-type="string" calcext:value-type="string">
            <text:p>01/04/2022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7.61" calcext:value-type="float">
            <text:p><text:s/>97,61 </text:p>
          </table:table-cell>
          <table:table-cell office:value-type="string" calcext:value-type="string">
            <text:p>01/04/2022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7.58" calcext:value-type="float">
            <text:p><text:s/>107,58 </text:p>
          </table:table-cell>
          <table:table-cell office:value-type="string" calcext:value-type="string">
            <text:p>01/04/2022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50.6" calcext:value-type="float">
            <text:p><text:s/>150,60 </text:p>
          </table:table-cell>
          <table:table-cell office:value-type="string" calcext:value-type="string">
            <text:p>01/04/2022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27.5" calcext:value-type="float">
            <text:p><text:s/>127,50 </text:p>
          </table:table-cell>
          <table:table-cell office:value-type="string" calcext:value-type="string">
            <text:p>01/04/2022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3.31" calcext:value-type="float">
            <text:p><text:s/>43,31 </text:p>
          </table:table-cell>
          <table:table-cell office:value-type="string" calcext:value-type="string">
            <text:p>01/04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68.4" calcext:value-type="float">
            <text:p><text:s/>268,40 </text:p>
          </table:table-cell>
          <table:table-cell office:value-type="string" calcext:value-type="string">
            <text:p>01/04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92.8" calcext:value-type="float">
            <text:p><text:s/>292,80 </text:p>
          </table:table-cell>
          <table:table-cell office:value-type="string" calcext:value-type="string">
            <text:p>01/04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53.8" calcext:value-type="float">
            <text:p><text:s/>353,80 </text:p>
          </table:table-cell>
          <table:table-cell office:value-type="string" calcext:value-type="string">
            <text:p>01/04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ENTURI AMBIENT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175.9" calcext:value-type="float">
            <text:p><text:s/>1.175,90 </text:p>
          </table:table-cell>
          <table:table-cell office:value-type="string" calcext:value-type="string">
            <text:p>01/04/2022</text:p>
          </table:table-cell>
          <table:table-cell office:value-type="float" office:value="904" calcext:value-type="float">
            <text:p>9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RGIONE CENTRO DIDATTICO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04.91" calcext:value-type="float">
            <text:p><text:s/>604,91 </text:p>
          </table:table-cell>
          <table:table-cell office:value-type="string" calcext:value-type="string">
            <text:p>20/04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668.6" calcext:value-type="float">
            <text:p><text:s/>18.668,60 </text:p>
          </table:table-cell>
          <table:table-cell office:value-type="string" calcext:value-type="string">
            <text:p>11/05/2022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63.6" calcext:value-type="float">
            <text:p><text:s/>463,60 </text:p>
          </table:table-cell>
          <table:table-cell office:value-type="string" calcext:value-type="string">
            <text:p>11/05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7.35" calcext:value-type="float">
            <text:p><text:s/>77,35 </text:p>
          </table:table-cell>
          <table:table-cell office:value-type="string" calcext:value-type="string">
            <text:p>12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0" calcext:value-type="float">
            <text:p><text:s/>60,00 </text:p>
          </table:table-cell>
          <table:table-cell office:value-type="string" calcext:value-type="string">
            <text:p>12/05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10" calcext:value-type="float">
            <text:p><text:s/>310,00 </text:p>
          </table:table-cell>
          <table:table-cell office:value-type="string" calcext:value-type="string">
            <text:p>12/05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99.72" calcext:value-type="float">
            <text:p><text:s/>399,72 </text:p>
          </table:table-cell>
          <table:table-cell office:value-type="string" calcext:value-type="string">
            <text:p>12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22.4" calcext:value-type="float">
            <text:p><text:s/>122,40 </text:p>
          </table:table-cell>
          <table:table-cell office:value-type="string" calcext:value-type="string">
            <text:p>12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10.39" calcext:value-type="float">
            <text:p><text:s/>210,39 </text:p>
          </table:table-cell>
          <table:table-cell office:value-type="string" calcext:value-type="string">
            <text:p>12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90.43" calcext:value-type="float">
            <text:p><text:s/>190,43 </text:p>
          </table:table-cell>
          <table:table-cell office:value-type="string" calcext:value-type="string">
            <text:p>12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59.01" calcext:value-type="float">
            <text:p><text:s/>159,01 </text:p>
          </table:table-cell>
          <table:table-cell office:value-type="string" calcext:value-type="string">
            <text:p>12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17.2" calcext:value-type="float">
            <text:p><text:s/>117,20 </text:p>
          </table:table-cell>
          <table:table-cell office:value-type="string" calcext:value-type="string">
            <text:p>12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31.46" calcext:value-type="float">
            <text:p><text:s/>131,46 </text:p>
          </table:table-cell>
          <table:table-cell office:value-type="string" calcext:value-type="string">
            <text:p>12/05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9.99" calcext:value-type="float">
            <text:p><text:s/>79,99 </text:p>
          </table:table-cell>
          <table:table-cell office:value-type="string" calcext:value-type="string">
            <text:p>12/05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95.84" calcext:value-type="float">
            <text:p><text:s/>195,84 </text:p>
          </table:table-cell>
          <table:table-cell office:value-type="string" calcext:value-type="string">
            <text:p>12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5.9" calcext:value-type="float">
            <text:p><text:s/>85,90 </text:p>
          </table:table-cell>
          <table:table-cell office:value-type="string" calcext:value-type="string">
            <text:p>12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6.27" calcext:value-type="float">
            <text:p><text:s/>86,27 </text:p>
          </table:table-cell>
          <table:table-cell office:value-type="string" calcext:value-type="string">
            <text:p>12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62.52" calcext:value-type="float">
            <text:p><text:s/>262,52 </text:p>
          </table:table-cell>
          <table:table-cell office:value-type="string" calcext:value-type="string">
            <text:p>12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7.6" calcext:value-type="float">
            <text:p><text:s/>97,60 </text:p>
          </table:table-cell>
          <table:table-cell office:value-type="string" calcext:value-type="string">
            <text:p>18/05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90.4" calcext:value-type="float">
            <text:p><text:s/>390,40 </text:p>
          </table:table-cell>
          <table:table-cell office:value-type="string" calcext:value-type="string">
            <text:p>18/05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UTOCARROZZERIA GIAMPAOLO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2" calcext:value-type="float">
            <text:p><text:s/>22,00 </text:p>
          </table:table-cell>
          <table:table-cell office:value-type="string" calcext:value-type="string">
            <text:p>20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UTOCARROZZERIA GIAMPAOLO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7.6" calcext:value-type="float">
            <text:p><text:s/>17,60 </text:p>
          </table:table-cell>
          <table:table-cell office:value-type="string" calcext:value-type="string">
            <text:p>20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.A.T.R.E.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.82" calcext:value-type="float">
            <text:p><text:s/>10,82 </text:p>
          </table:table-cell>
          <table:table-cell office:value-type="string" calcext:value-type="string">
            <text:p>20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COPIE MOLINELL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.5" calcext:value-type="float">
            <text:p><text:s/>5,50 </text:p>
          </table:table-cell>
          <table:table-cell office:value-type="string" calcext:value-type="string">
            <text:p>20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4.84" calcext:value-type="float">
            <text:p><text:s/>24,84 </text:p>
          </table:table-cell>
          <table:table-cell office:value-type="string" calcext:value-type="string">
            <text:p>20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2.3" calcext:value-type="float">
            <text:p><text:s/>22,30 </text:p>
          </table:table-cell>
          <table:table-cell office:value-type="string" calcext:value-type="string">
            <text:p>20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1.77" calcext:value-type="float">
            <text:p><text:s/>41,77 </text:p>
          </table:table-cell>
          <table:table-cell office:value-type="string" calcext:value-type="string">
            <text:p>20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7.01" calcext:value-type="float">
            <text:p><text:s/>17,01 </text:p>
          </table:table-cell>
          <table:table-cell office:value-type="string" calcext:value-type="string">
            <text:p>20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.28" calcext:value-type="float">
            <text:p><text:s/>18,28 </text:p>
          </table:table-cell>
          <table:table-cell office:value-type="string" calcext:value-type="string">
            <text:p>20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0.79" calcext:value-type="float">
            <text:p><text:s/>20,79 </text:p>
          </table:table-cell>
          <table:table-cell office:value-type="string" calcext:value-type="string">
            <text:p>20/05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OTOR BIKE SERVICE DI CANELLINI MATTEO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9.26" calcext:value-type="float">
            <text:p><text:s/>19,26 </text:p>
          </table:table-cell>
          <table:table-cell office:value-type="string" calcext:value-type="string">
            <text:p>20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.R.A.D. SNC DI CANNONE MARCO, ROBERT &amp;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3.5" calcext:value-type="float">
            <text:p><text:s/>43,50 </text:p>
          </table:table-cell>
          <table:table-cell office:value-type="string" calcext:value-type="string">
            <text:p>20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RIATICA ACQU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288.32" calcext:value-type="float">
            <text:p><text:s/>1.288,32 </text:p>
          </table:table-cell>
          <table:table-cell office:value-type="string" calcext:value-type="string">
            <text:p>27/05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RGIONE CENTRO DIDATTICO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9.6" calcext:value-type="float">
            <text:p><text:s/>39,60 </text:p>
          </table:table-cell>
          <table:table-cell office:value-type="string" calcext:value-type="string">
            <text:p>07/06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CNOTELAI SRL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2567.05" calcext:value-type="float">
            <text:p><text:s/>2.567,05 </text:p>
          </table:table-cell>
          <table:table-cell office:value-type="string" calcext:value-type="string">
            <text:p>01/04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AND PRIX SRL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14820" calcext:value-type="float">
            <text:p><text:s/>14.820,00 </text:p>
          </table:table-cell>
          <table:table-cell office:value-type="string" calcext:value-type="string">
            <text:p>04/05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AND PRIX SRL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20000" calcext:value-type="float">
            <text:p><text:s/>20.000,00 </text:p>
          </table:table-cell>
          <table:table-cell office:value-type="string" calcext:value-type="string">
            <text:p>04/05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EIT - SYSTEM ENGINEERING &amp; INFORMATION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231.8" calcext:value-type="float">
            <text:p><text:s/>231,80 </text:p>
          </table:table-cell>
          <table:table-cell office:value-type="string" calcext:value-type="string">
            <text:p>17/05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EIT - SYSTEM ENGINEERING &amp; INFORMATION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1697.02" calcext:value-type="float">
            <text:p><text:s/>1.697,02 </text:p>
          </table:table-cell>
          <table:table-cell office:value-type="string" calcext:value-type="string">
            <text:p>07/06/20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LOGNA LIVE DI VALERIO VECCHIETTI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05" calcext:value-type="float">
            <text:p><text:s/>305,00 </text:p>
          </table:table-cell>
          <table:table-cell office:value-type="string" calcext:value-type="string">
            <text:p>07/04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NTOVI <text:s/>BARBAR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850" calcext:value-type="float">
            <text:p><text:s/>1.850,00 </text:p>
          </table:table-cell>
          <table:table-cell office:value-type="string" calcext:value-type="string">
            <text:p>07/04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LTERIO LASALVIA <text:s/>STEFANI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50" calcext:value-type="float">
            <text:p><text:s/>250,00 </text:p>
          </table:table-cell>
          <table:table-cell office:value-type="string" calcext:value-type="string">
            <text:p>27/05/20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ATRINO DELL'ES DI ZANELLA VITTORI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50" calcext:value-type="float">
            <text:p><text:s/>250,00 </text:p>
          </table:table-cell>
          <table:table-cell office:value-type="string" calcext:value-type="string">
            <text:p>16/06/20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EMIATO STABILIMENTO TIPOGRAFICO DEI C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759.16" calcext:value-type="float">
            <text:p><text:s/>759,16 </text:p>
          </table:table-cell>
          <table:table-cell office:value-type="string" calcext:value-type="string">
            <text:p>28/06/20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DIAPASON PROGETTI MUSICALI 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50" calcext:value-type="float">
            <text:p><text:s/>350,00 </text:p>
          </table:table-cell>
          <table:table-cell office:value-type="string" calcext:value-type="string">
            <text:p>30/06/20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ITECA BSA SRL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270" calcext:value-type="float">
            <text:p><text:s/>270,00 </text:p>
          </table:table-cell>
          <table:table-cell office:value-type="string" calcext:value-type="string">
            <text:p>21/04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291" calcext:value-type="float">
            <text:p><text:s/>291,00 </text:p>
          </table:table-cell>
          <table:table-cell office:value-type="string" calcext:value-type="string">
            <text:p>26/04/2022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558" calcext:value-type="float">
            <text:p><text:s/>558,00 </text:p>
          </table:table-cell>
          <table:table-cell office:value-type="string" calcext:value-type="string">
            <text:p>26/04/2022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215" calcext:value-type="float">
            <text:p><text:s/>215,00 </text:p>
          </table:table-cell>
          <table:table-cell office:value-type="string" calcext:value-type="string">
            <text:p>26/04/2022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513" calcext:value-type="float">
            <text:p><text:s/>513,00 </text:p>
          </table:table-cell>
          <table:table-cell office:value-type="string" calcext:value-type="string">
            <text:p>26/04/2022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444" calcext:value-type="float">
            <text:p><text:s/>444,00 </text:p>
          </table:table-cell>
          <table:table-cell office:value-type="string" calcext:value-type="string">
            <text:p>26/04/2022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135.6" calcext:value-type="float">
            <text:p><text:s/>135,60 </text:p>
          </table:table-cell>
          <table:table-cell office:value-type="string" calcext:value-type="string">
            <text:p>09/06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51.9" calcext:value-type="float">
            <text:p><text:s/>51,90 </text:p>
          </table:table-cell>
          <table:table-cell office:value-type="string" calcext:value-type="string">
            <text:p>09/06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47" calcext:value-type="float">
            <text:p><text:s/>47,00 </text:p>
          </table:table-cell>
          <table:table-cell office:value-type="string" calcext:value-type="string">
            <text:p>09/06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50.05" calcext:value-type="float">
            <text:p><text:s/>50,05 </text:p>
          </table:table-cell>
          <table:table-cell office:value-type="string" calcext:value-type="string">
            <text:p>09/06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50.1" calcext:value-type="float">
            <text:p><text:s/>50,10 </text:p>
          </table:table-cell>
          <table:table-cell office:value-type="string" calcext:value-type="string">
            <text:p>09/06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75.4" calcext:value-type="float">
            <text:p><text:s/>75,40 </text:p>
          </table:table-cell>
          <table:table-cell office:value-type="string" calcext:value-type="string">
            <text:p>09/06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50.1" calcext:value-type="float">
            <text:p><text:s/>50,10 </text:p>
          </table:table-cell>
          <table:table-cell office:value-type="string" calcext:value-type="string">
            <text:p>09/06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108.72" calcext:value-type="float">
            <text:p><text:s/>108,72 </text:p>
          </table:table-cell>
          <table:table-cell office:value-type="string" calcext:value-type="string">
            <text:p>16/06/20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26" calcext:value-type="float">
            <text:p><text:s/>26,00 </text:p>
          </table:table-cell>
          <table:table-cell office:value-type="string" calcext:value-type="string">
            <text:p>16/06/20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69" calcext:value-type="float">
            <text:p><text:s/>69,00 </text:p>
          </table:table-cell>
          <table:table-cell office:value-type="string" calcext:value-type="string">
            <text:p>16/06/20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53.33" calcext:value-type="float">
            <text:p><text:s/>53,33 </text:p>
          </table:table-cell>
          <table:table-cell office:value-type="string" calcext:value-type="string">
            <text:p>16/06/20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77.14" calcext:value-type="float">
            <text:p><text:s/>77,14 </text:p>
          </table:table-cell>
          <table:table-cell office:value-type="string" calcext:value-type="string">
            <text:p>16/06/20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28" calcext:value-type="float">
            <text:p><text:s/>28,00 </text:p>
          </table:table-cell>
          <table:table-cell office:value-type="string" calcext:value-type="string">
            <text:p>16/06/20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685.38" calcext:value-type="float">
            <text:p><text:s/>685,38 </text:p>
          </table:table-cell>
          <table:table-cell office:value-type="string" calcext:value-type="string">
            <text:p>16/06/20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46" calcext:value-type="float">
            <text:p><text:s/>46,00 </text:p>
          </table:table-cell>
          <table:table-cell office:value-type="string" calcext:value-type="string">
            <text:p>16/06/20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493" calcext:value-type="float">
            <text:p><text:s/>493,00 </text:p>
          </table:table-cell>
          <table:table-cell office:value-type="string" calcext:value-type="string">
            <text:p>16/06/2022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174" calcext:value-type="float">
            <text:p><text:s/>174,00 </text:p>
          </table:table-cell>
          <table:table-cell office:value-type="string" calcext:value-type="string">
            <text:p>16/06/20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199" calcext:value-type="float">
            <text:p><text:s/>199,00 </text:p>
          </table:table-cell>
          <table:table-cell office:value-type="string" calcext:value-type="string">
            <text:p>16/06/20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20" calcext:value-type="float">
            <text:p><text:s/>20,00 </text:p>
          </table:table-cell>
          <table:table-cell office:value-type="string" calcext:value-type="string">
            <text:p>16/06/20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22" calcext:value-type="float">
            <text:p><text:s/>22,00 </text:p>
          </table:table-cell>
          <table:table-cell office:value-type="string" calcext:value-type="string">
            <text:p>16/06/20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60" calcext:value-type="float">
            <text:p><text:s/>60,00 </text:p>
          </table:table-cell>
          <table:table-cell office:value-type="string" calcext:value-type="string">
            <text:p>16/06/20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16" calcext:value-type="float">
            <text:p><text:s/>16,00 </text:p>
          </table:table-cell>
          <table:table-cell office:value-type="string" calcext:value-type="string">
            <text:p>16/06/20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22" calcext:value-type="float">
            <text:p><text:s/>22,00 </text:p>
          </table:table-cell>
          <table:table-cell office:value-type="string" calcext:value-type="string">
            <text:p>16/06/20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406" calcext:value-type="float">
            <text:p><text:s/>406,00 </text:p>
          </table:table-cell>
          <table:table-cell office:value-type="string" calcext:value-type="string">
            <text:p>16/06/2022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14" calcext:value-type="float">
            <text:p><text:s/>14,00 </text:p>
          </table:table-cell>
          <table:table-cell office:value-type="string" calcext:value-type="string">
            <text:p>16/06/20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68" calcext:value-type="float">
            <text:p><text:s/>68,00 </text:p>
          </table:table-cell>
          <table:table-cell office:value-type="string" calcext:value-type="string">
            <text:p>16/06/20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Servizi amministrativi</text:p>
          </table:table-cell>
          <table:table-cell office:value-type="float" office:value="8.55" calcext:value-type="float">
            <text:p><text:s/>8,55 </text:p>
          </table:table-cell>
          <table:table-cell office:value-type="string" calcext:value-type="string">
            <text:p>12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2578.32" calcext:value-type="float">
            <text:p><text:s/>12.578,32 </text:p>
          </table:table-cell>
          <table:table-cell office:value-type="string" calcext:value-type="string">
            <text:p>01/04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2026.26" calcext:value-type="float">
            <text:p><text:s/>82.026,26 </text:p>
          </table:table-cell>
          <table:table-cell office:value-type="string" calcext:value-type="string">
            <text:p>01/04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098" calcext:value-type="float">
            <text:p><text:s/>1.098,00 </text:p>
          </table:table-cell>
          <table:table-cell office:value-type="string" calcext:value-type="string">
            <text:p>01/04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68" calcext:value-type="float">
            <text:p><text:s/>1.868,00 </text:p>
          </table:table-cell>
          <table:table-cell office:value-type="string" calcext:value-type="string">
            <text:p>01/04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52.52" calcext:value-type="float">
            <text:p><text:s/>652,52 </text:p>
          </table:table-cell>
          <table:table-cell office:value-type="string" calcext:value-type="string">
            <text:p>01/04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001.83" calcext:value-type="float">
            <text:p><text:s/>3.001,83 </text:p>
          </table:table-cell>
          <table:table-cell office:value-type="string" calcext:value-type="string">
            <text:p>06/04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49.16" calcext:value-type="float">
            <text:p><text:s/>149,16 </text:p>
          </table:table-cell>
          <table:table-cell office:value-type="string" calcext:value-type="string">
            <text:p>06/04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96.64" calcext:value-type="float">
            <text:p><text:s/>596,64 </text:p>
          </table:table-cell>
          <table:table-cell office:value-type="string" calcext:value-type="string">
            <text:p>06/04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0724.6" calcext:value-type="float">
            <text:p><text:s/>10.724,60 </text:p>
          </table:table-cell>
          <table:table-cell office:value-type="string" calcext:value-type="string">
            <text:p>06/04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56.3" calcext:value-type="float">
            <text:p><text:s/>656,30 </text:p>
          </table:table-cell>
          <table:table-cell office:value-type="string" calcext:value-type="string">
            <text:p>06/04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985.02" calcext:value-type="float">
            <text:p><text:s/>1.985,02 </text:p>
          </table:table-cell>
          <table:table-cell office:value-type="string" calcext:value-type="string">
            <text:p>06/04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ESTER SOC. COOPERATIV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99.08" calcext:value-type="float">
            <text:p><text:s/>299,08 </text:p>
          </table:table-cell>
          <table:table-cell office:value-type="string" calcext:value-type="string">
            <text:p>20/04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ESTER SOC. COOPERATIV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52.89" calcext:value-type="float">
            <text:p><text:s/>352,89 </text:p>
          </table:table-cell>
          <table:table-cell office:value-type="string" calcext:value-type="string">
            <text:p>27/04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1.76" calcext:value-type="float">
            <text:p><text:s/>271,76 </text:p>
          </table:table-cell>
          <table:table-cell office:value-type="string" calcext:value-type="string">
            <text:p>27/04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5.86" calcext:value-type="float">
            <text:p><text:s/>205,86 </text:p>
          </table:table-cell>
          <table:table-cell office:value-type="string" calcext:value-type="string">
            <text:p>27/04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43.51" calcext:value-type="float">
            <text:p><text:s/>543,51 </text:p>
          </table:table-cell>
          <table:table-cell office:value-type="string" calcext:value-type="string">
            <text:p>27/04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51.4" calcext:value-type="float">
            <text:p><text:s/>451,40 </text:p>
          </table:table-cell>
          <table:table-cell office:value-type="string" calcext:value-type="string">
            <text:p>27/04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2.35" calcext:value-type="float">
            <text:p><text:s/>362,35 </text:p>
          </table:table-cell>
          <table:table-cell office:value-type="string" calcext:value-type="string">
            <text:p>27/04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1.76" calcext:value-type="float">
            <text:p><text:s/>271,76 </text:p>
          </table:table-cell>
          <table:table-cell office:value-type="string" calcext:value-type="string">
            <text:p>27/04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1" calcext:value-type="float">
            <text:p><text:s/>200,10 </text:p>
          </table:table-cell>
          <table:table-cell office:value-type="string" calcext:value-type="string">
            <text:p>27/04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0.35" calcext:value-type="float">
            <text:p><text:s/>1.320,35 </text:p>
          </table:table-cell>
          <table:table-cell office:value-type="string" calcext:value-type="string">
            <text:p>27/04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75" calcext:value-type="float">
            <text:p><text:s/>860,75 </text:p>
          </table:table-cell>
          <table:table-cell office:value-type="string" calcext:value-type="string">
            <text:p>27/04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4" calcext:value-type="float">
            <text:p><text:s/>735,94 </text:p>
          </table:table-cell>
          <table:table-cell office:value-type="string" calcext:value-type="string">
            <text:p>27/04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24.8" calcext:value-type="float">
            <text:p><text:s/>724,80 </text:p>
          </table:table-cell>
          <table:table-cell office:value-type="string" calcext:value-type="string">
            <text:p>27/04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5.83" calcext:value-type="float">
            <text:p><text:s/>615,83 </text:p>
          </table:table-cell>
          <table:table-cell office:value-type="string" calcext:value-type="string">
            <text:p>27/04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27/04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<text:s/>280,60 </text:p>
          </table:table-cell>
          <table:table-cell office:value-type="string" calcext:value-type="string">
            <text:p>27/04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2.4" calcext:value-type="float">
            <text:p><text:s/>512,40 </text:p>
          </table:table-cell>
          <table:table-cell office:value-type="string" calcext:value-type="string">
            <text:p>27/04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9.1" calcext:value-type="float">
            <text:p><text:s/>119,10 </text:p>
          </table:table-cell>
          <table:table-cell office:value-type="string" calcext:value-type="string">
            <text:p>27/04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48.5" calcext:value-type="float">
            <text:p><text:s/>148,50 </text:p>
          </table:table-cell>
          <table:table-cell office:value-type="string" calcext:value-type="string">
            <text:p>27/04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3.75" calcext:value-type="float">
            <text:p><text:s/>513,75 </text:p>
          </table:table-cell>
          <table:table-cell office:value-type="string" calcext:value-type="string">
            <text:p>27/04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2.52" calcext:value-type="float">
            <text:p><text:s/>52,52 </text:p>
          </table:table-cell>
          <table:table-cell office:value-type="string" calcext:value-type="string">
            <text:p>27/04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09.58" calcext:value-type="float">
            <text:p><text:s/>509,58 </text:p>
          </table:table-cell>
          <table:table-cell office:value-type="string" calcext:value-type="string">
            <text:p>27/04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.55" calcext:value-type="float">
            <text:p><text:s/>11,55 </text:p>
          </table:table-cell>
          <table:table-cell office:value-type="string" calcext:value-type="string">
            <text:p>27/04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2.11" calcext:value-type="float">
            <text:p><text:s/>112,11 </text:p>
          </table:table-cell>
          <table:table-cell office:value-type="string" calcext:value-type="string">
            <text:p>27/04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3.03" calcext:value-type="float">
            <text:p><text:s/>113,03 </text:p>
          </table:table-cell>
          <table:table-cell office:value-type="string" calcext:value-type="string">
            <text:p>27/04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2.67" calcext:value-type="float">
            <text:p><text:s/>32,67 </text:p>
          </table:table-cell>
          <table:table-cell office:value-type="string" calcext:value-type="string">
            <text:p>27/04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6.2" calcext:value-type="float">
            <text:p><text:s/>26,20 </text:p>
          </table:table-cell>
          <table:table-cell office:value-type="string" calcext:value-type="string">
            <text:p>27/04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9.99" calcext:value-type="float">
            <text:p><text:s/>29,99 </text:p>
          </table:table-cell>
          <table:table-cell office:value-type="string" calcext:value-type="string">
            <text:p>12/05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76.77" calcext:value-type="float">
            <text:p><text:s/>8.676,77 </text:p>
          </table:table-cell>
          <table:table-cell office:value-type="string" calcext:value-type="string">
            <text:p>17/05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960.91" calcext:value-type="float">
            <text:p><text:s/>2.960,91 </text:p>
          </table:table-cell>
          <table:table-cell office:value-type="string" calcext:value-type="string">
            <text:p>17/05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2331.8" calcext:value-type="float">
            <text:p><text:s/>12.331,80 </text:p>
          </table:table-cell>
          <table:table-cell office:value-type="string" calcext:value-type="string">
            <text:p>17/05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03.78" calcext:value-type="float">
            <text:p><text:s/>1.103,78 </text:p>
          </table:table-cell>
          <table:table-cell office:value-type="string" calcext:value-type="string">
            <text:p>17/05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8.34" calcext:value-type="float">
            <text:p><text:s/>738,34 </text:p>
          </table:table-cell>
          <table:table-cell office:value-type="string" calcext:value-type="string">
            <text:p>17/05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277.69" calcext:value-type="float">
            <text:p><text:s/>2.277,69 </text:p>
          </table:table-cell>
          <table:table-cell office:value-type="string" calcext:value-type="string">
            <text:p>17/05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5406.91" calcext:value-type="float">
            <text:p><text:s/>15.406,91 </text:p>
          </table:table-cell>
          <table:table-cell office:value-type="string" calcext:value-type="string">
            <text:p>17/05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00900.9" calcext:value-type="float">
            <text:p><text:s/>100.900,90 </text:p>
          </table:table-cell>
          <table:table-cell office:value-type="string" calcext:value-type="string">
            <text:p>17/05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ESTER SOC. COOPERATIV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7.74" calcext:value-type="float">
            <text:p><text:s/>287,74 </text:p>
          </table:table-cell>
          <table:table-cell office:value-type="string" calcext:value-type="string">
            <text:p>17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2612.26" calcext:value-type="float">
            <text:p><text:s/>12.612,26 </text:p>
          </table:table-cell>
          <table:table-cell office:value-type="string" calcext:value-type="string">
            <text:p>18/05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6851.81" calcext:value-type="float">
            <text:p><text:s/>16.851,81 </text:p>
          </table:table-cell>
          <table:table-cell office:value-type="string" calcext:value-type="string">
            <text:p>18/05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9900.06" calcext:value-type="float">
            <text:p><text:s/>19.900,06 </text:p>
          </table:table-cell>
          <table:table-cell office:value-type="string" calcext:value-type="string">
            <text:p>18/05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966.26" calcext:value-type="float">
            <text:p><text:s/>2.966,26 </text:p>
          </table:table-cell>
          <table:table-cell office:value-type="string" calcext:value-type="string">
            <text:p>18/05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69.2" calcext:value-type="float">
            <text:p><text:s/>3.669,20 </text:p>
          </table:table-cell>
          <table:table-cell office:value-type="string" calcext:value-type="string">
            <text:p>18/05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348.37" calcext:value-type="float">
            <text:p><text:s/>4.348,37 </text:p>
          </table:table-cell>
          <table:table-cell office:value-type="string" calcext:value-type="string">
            <text:p>18/05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68" calcext:value-type="float">
            <text:p><text:s/>1.868,00 </text:p>
          </table:table-cell>
          <table:table-cell office:value-type="string" calcext:value-type="string">
            <text:p>18/05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10.96" calcext:value-type="float">
            <text:p><text:s/>410,96 </text:p>
          </table:table-cell>
          <table:table-cell office:value-type="string" calcext:value-type="string">
            <text:p>18/05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6.2" calcext:value-type="float">
            <text:p><text:s/>46,20 </text:p>
          </table:table-cell>
          <table:table-cell office:value-type="string" calcext:value-type="string">
            <text:p>20/05/20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5" calcext:value-type="float">
            <text:p><text:s/>55,00 </text:p>
          </table:table-cell>
          <table:table-cell office:value-type="string" calcext:value-type="string">
            <text:p>26/05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5.5" calcext:value-type="float">
            <text:p><text:s/>115,50 </text:p>
          </table:table-cell>
          <table:table-cell office:value-type="string" calcext:value-type="string">
            <text:p>26/05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569.24" calcext:value-type="float">
            <text:p><text:s/>8.569,24 </text:p>
          </table:table-cell>
          <table:table-cell office:value-type="string" calcext:value-type="string">
            <text:p>07/06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10.19" calcext:value-type="float">
            <text:p><text:s/>410,19 </text:p>
          </table:table-cell>
          <table:table-cell office:value-type="string" calcext:value-type="string">
            <text:p>07/06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552.49" calcext:value-type="float">
            <text:p><text:s/>1.552,49 </text:p>
          </table:table-cell>
          <table:table-cell office:value-type="string" calcext:value-type="string">
            <text:p>07/06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74.27" calcext:value-type="float">
            <text:p><text:s/>574,27 </text:p>
          </table:table-cell>
          <table:table-cell office:value-type="string" calcext:value-type="string">
            <text:p>07/06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11.37" calcext:value-type="float">
            <text:p><text:s/>211,37 </text:p>
          </table:table-cell>
          <table:table-cell office:value-type="string" calcext:value-type="string">
            <text:p>07/06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1.5" calcext:value-type="float">
            <text:p><text:s/>91,50 </text:p>
          </table:table-cell>
          <table:table-cell office:value-type="string" calcext:value-type="string">
            <text:p>07/06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2.4" calcext:value-type="float">
            <text:p><text:s/>512,40 </text:p>
          </table:table-cell>
          <table:table-cell office:value-type="string" calcext:value-type="string">
            <text:p>07/06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60.12" calcext:value-type="float">
            <text:p><text:s/>160,12 </text:p>
          </table:table-cell>
          <table:table-cell office:value-type="string" calcext:value-type="string">
            <text:p>07/06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51.4" calcext:value-type="float">
            <text:p><text:s/>451,40 </text:p>
          </table:table-cell>
          <table:table-cell office:value-type="string" calcext:value-type="string">
            <text:p>07/06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22.73" calcext:value-type="float">
            <text:p><text:s/>422,73 </text:p>
          </table:table-cell>
          <table:table-cell office:value-type="string" calcext:value-type="string">
            <text:p>07/06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1.82" calcext:value-type="float">
            <text:p><text:s/>281,82 </text:p>
          </table:table-cell>
          <table:table-cell office:value-type="string" calcext:value-type="string">
            <text:p>07/06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11.37" calcext:value-type="float">
            <text:p><text:s/>211,37 </text:p>
          </table:table-cell>
          <table:table-cell office:value-type="string" calcext:value-type="string">
            <text:p>07/06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07/06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<text:s/>280,60 </text:p>
          </table:table-cell>
          <table:table-cell office:value-type="string" calcext:value-type="string">
            <text:p>07/06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09" calcext:value-type="float">
            <text:p><text:s/>200,09 </text:p>
          </table:table-cell>
          <table:table-cell office:value-type="string" calcext:value-type="string">
            <text:p>07/06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0.35" calcext:value-type="float">
            <text:p><text:s/>1.320,35 </text:p>
          </table:table-cell>
          <table:table-cell office:value-type="string" calcext:value-type="string">
            <text:p>07/06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75" calcext:value-type="float">
            <text:p><text:s/>860,75 </text:p>
          </table:table-cell>
          <table:table-cell office:value-type="string" calcext:value-type="string">
            <text:p>07/06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4" calcext:value-type="float">
            <text:p><text:s/>735,94 </text:p>
          </table:table-cell>
          <table:table-cell office:value-type="string" calcext:value-type="string">
            <text:p>07/06/20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24.81" calcext:value-type="float">
            <text:p><text:s/>724,81 </text:p>
          </table:table-cell>
          <table:table-cell office:value-type="string" calcext:value-type="string">
            <text:p>07/06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5.83" calcext:value-type="float">
            <text:p><text:s/>615,83 </text:p>
          </table:table-cell>
          <table:table-cell office:value-type="string" calcext:value-type="string">
            <text:p>07/06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2.52" calcext:value-type="float">
            <text:p><text:s/>52,52 </text:p>
          </table:table-cell>
          <table:table-cell office:value-type="string" calcext:value-type="string">
            <text:p>07/06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3.75" calcext:value-type="float">
            <text:p><text:s/>513,75 </text:p>
          </table:table-cell>
          <table:table-cell office:value-type="string" calcext:value-type="string">
            <text:p>07/06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09.58" calcext:value-type="float">
            <text:p><text:s/>509,58 </text:p>
          </table:table-cell>
          <table:table-cell office:value-type="string" calcext:value-type="string">
            <text:p>07/06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5.5" calcext:value-type="float">
            <text:p><text:s/>115,50 </text:p>
          </table:table-cell>
          <table:table-cell office:value-type="string" calcext:value-type="string">
            <text:p>07/06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9.1" calcext:value-type="float">
            <text:p><text:s/>119,10 </text:p>
          </table:table-cell>
          <table:table-cell office:value-type="string" calcext:value-type="string">
            <text:p>07/06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.55" calcext:value-type="float">
            <text:p><text:s/>11,55 </text:p>
          </table:table-cell>
          <table:table-cell office:value-type="string" calcext:value-type="string">
            <text:p>07/06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2.11" calcext:value-type="float">
            <text:p><text:s/>112,11 </text:p>
          </table:table-cell>
          <table:table-cell office:value-type="string" calcext:value-type="string">
            <text:p>07/06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3.03" calcext:value-type="float">
            <text:p><text:s/>113,03 </text:p>
          </table:table-cell>
          <table:table-cell office:value-type="string" calcext:value-type="string">
            <text:p>07/06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5.41" calcext:value-type="float">
            <text:p><text:s/>25,41 </text:p>
          </table:table-cell>
          <table:table-cell office:value-type="string" calcext:value-type="string">
            <text:p>07/06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6.2" calcext:value-type="float">
            <text:p><text:s/>26,20 </text:p>
          </table:table-cell>
          <table:table-cell office:value-type="string" calcext:value-type="string">
            <text:p>07/06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401" calcext:value-type="float">
            <text:p><text:s/>1.401,00 </text:p>
          </table:table-cell>
          <table:table-cell office:value-type="string" calcext:value-type="string">
            <text:p>07/06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08.22" calcext:value-type="float">
            <text:p><text:s/>308,22 </text:p>
          </table:table-cell>
          <table:table-cell office:value-type="string" calcext:value-type="string">
            <text:p>07/06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6026.4" calcext:value-type="float">
            <text:p><text:s/>76.026,40 </text:p>
          </table:table-cell>
          <table:table-cell office:value-type="string" calcext:value-type="string">
            <text:p>09/06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56.47" calcext:value-type="float">
            <text:p><text:s/>656,47 </text:p>
          </table:table-cell>
          <table:table-cell office:value-type="string" calcext:value-type="string">
            <text:p>09/06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2367.05" calcext:value-type="float">
            <text:p><text:s/>12.367,05 </text:p>
          </table:table-cell>
          <table:table-cell office:value-type="string" calcext:value-type="string">
            <text:p>09/06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872.28" calcext:value-type="float">
            <text:p><text:s/>3.872,28 </text:p>
          </table:table-cell>
          <table:table-cell office:value-type="string" calcext:value-type="string">
            <text:p>09/06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290.76" calcext:value-type="float">
            <text:p><text:s/>1.290,76 </text:p>
          </table:table-cell>
          <table:table-cell office:value-type="string" calcext:value-type="string">
            <text:p>09/06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849.1" calcext:value-type="float">
            <text:p><text:s/>24.849,10 </text:p>
          </table:table-cell>
          <table:table-cell office:value-type="string" calcext:value-type="string">
            <text:p>09/06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91.51" calcext:value-type="float">
            <text:p><text:s/>13.291,51 </text:p>
          </table:table-cell>
          <table:table-cell office:value-type="string" calcext:value-type="string">
            <text:p>15/06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956.3" calcext:value-type="float">
            <text:p><text:s/>2.956,30 </text:p>
          </table:table-cell>
          <table:table-cell office:value-type="string" calcext:value-type="string">
            <text:p>15/06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6572.79" calcext:value-type="float">
            <text:p><text:s/>16.572,79 </text:p>
          </table:table-cell>
          <table:table-cell office:value-type="string" calcext:value-type="string">
            <text:p>16/06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05310.92" calcext:value-type="float">
            <text:p><text:s/>105.310,92 </text:p>
          </table:table-cell>
          <table:table-cell office:value-type="string" calcext:value-type="string">
            <text:p>16/06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290.76" calcext:value-type="float">
            <text:p><text:s/>1.290,76 </text:p>
          </table:table-cell>
          <table:table-cell office:value-type="string" calcext:value-type="string">
            <text:p>16/06/20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S AUTOMATED DATA SYSTEMS S.P.A.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732" calcext:value-type="float">
            <text:p><text:s/>732,00 </text:p>
          </table:table-cell>
          <table:table-cell office:value-type="string" calcext:value-type="string">
            <text:p>07/04/2022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S AUTOMATED DATA SYSTEMS S.P.A.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1220" calcext:value-type="float">
            <text:p><text:s/>1.220,00 </text:p>
          </table:table-cell>
          <table:table-cell office:value-type="string" calcext:value-type="string">
            <text:p>07/04/2022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S AUTOMATED DATA SYSTEMS S.P.A.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10095.5" calcext:value-type="float">
            <text:p><text:s/>10.095,50 </text:p>
          </table:table-cell>
          <table:table-cell office:value-type="string" calcext:value-type="string">
            <text:p>07/04/2022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S AUTOMATED DATA SYSTEMS S.P.A.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1891" calcext:value-type="float">
            <text:p><text:s/>1.891,00 </text:p>
          </table:table-cell>
          <table:table-cell office:value-type="string" calcext:value-type="string">
            <text:p>11/05/2022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11413.1" calcext:value-type="float">
            <text:p><text:s/>11.413,10 </text:p>
          </table:table-cell>
          <table:table-cell office:value-type="string" calcext:value-type="string">
            <text:p>11/05/2022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TUDIO STORTI SRL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1699.46" calcext:value-type="float">
            <text:p><text:s/>1.699,46 </text:p>
          </table:table-cell>
          <table:table-cell office:value-type="string" calcext:value-type="string">
            <text:p>11/05/2022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I-CHIAMO SRL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4880" calcext:value-type="float">
            <text:p><text:s/>4.880,00 </text:p>
          </table:table-cell>
          <table:table-cell office:value-type="string" calcext:value-type="string">
            <text:p>16/06/2022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VANCED SYSTEMS SRL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5612" calcext:value-type="float">
            <text:p><text:s/>5.612,00 </text:p>
          </table:table-cell>
          <table:table-cell office:value-type="string" calcext:value-type="string">
            <text:p>30/06/2022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Servizi sanitari</text:p>
          </table:table-cell>
          <table:table-cell office:value-type="float" office:value="144" calcext:value-type="float">
            <text:p><text:s/>144,00 </text:p>
          </table:table-cell>
          <table:table-cell office:value-type="string" calcext:value-type="string">
            <text:p>04/04/20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 METODI SPA</text:p>
          </table:table-cell>
          <table:table-cell office:value-type="string" calcext:value-type="string">
            <text:p>Servizi sanitari</text:p>
          </table:table-cell>
          <table:table-cell office:value-type="float" office:value="805.68" calcext:value-type="float">
            <text:p><text:s/>805,68 </text:p>
          </table:table-cell>
          <table:table-cell office:value-type="string" calcext:value-type="string">
            <text:p>07/06/20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ARBETTI <text:s/>MASSIMO</text:p>
          </table:table-cell>
          <table:table-cell office:value-type="string" calcext:value-type="string">
            <text:p>Spese di investimento per beni immateriali n.a.c.</text:p>
          </table:table-cell>
          <table:table-cell office:value-type="float" office:value="9000" calcext:value-type="float">
            <text:p><text:s/>9.000,00 </text:p>
          </table:table-cell>
          <table:table-cell office:value-type="string" calcext:value-type="string">
            <text:p>27/04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MBITO SRL</text:p>
          </table:table-cell>
          <table:table-cell office:value-type="string" calcext:value-type="string">
            <text:p>Spese di investimento per beni immateriali n.a.c.</text:p>
          </table:table-cell>
          <table:table-cell office:value-type="float" office:value="12444" calcext:value-type="float">
            <text:p><text:s/>12.444,00 </text:p>
          </table:table-cell>
          <table:table-cell office:value-type="string" calcext:value-type="string">
            <text:p>12/05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PIOGGIA SRL</text:p>
          </table:table-cell>
          <table:table-cell office:value-type="string" calcext:value-type="string">
            <text:p>Terreni</text:p>
          </table:table-cell>
          <table:table-cell office:value-type="float" office:value="3660" calcext:value-type="float">
            <text:p><text:s/>3.660,00 </text:p>
          </table:table-cell>
          <table:table-cell office:value-type="string" calcext:value-type="string">
            <text:p>12/05/2022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RIFIDI UNO EMILIA ROMAGNA</text:p>
          </table:table-cell>
          <table:table-cell office:value-type="string" calcext:value-type="string">
            <text:p>Trasferimenti correnti a altre imprese</text:p>
          </table:table-cell>
          <table:table-cell office:value-type="float" office:value="3500" calcext:value-type="float">
            <text:p><text:s/>3.500,00 </text:p>
          </table:table-cell>
          <table:table-cell office:value-type="string" calcext:value-type="string">
            <text:p>15/06/2022</text:p>
          </table:table-cell>
          <table:table-cell office:value-type="float" office:value="1402" calcext:value-type="float">
            <text:p>1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NCI EMILIA ROMAGNA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516.67" calcext:value-type="float">
            <text:p><text:s/>516,67 </text:p>
          </table:table-cell>
          <table:table-cell office:value-type="string" calcext:value-type="string">
            <text:p>24/05/2022</text:p>
          </table:table-cell>
          <table:table-cell office:value-type="float" office:value="1801" calcext:value-type="float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.N.U.S.C.A. S.R.L.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1300" calcext:value-type="float">
            <text:p><text:s/>1.300,00 </text:p>
          </table:table-cell>
          <table:table-cell office:value-type="string" calcext:value-type="string">
            <text:p>30/06/2022</text:p>
          </table:table-cell>
          <table:table-cell office:value-type="float" office:value="1801" calcext:value-type="float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NDAZIONE GIOVANNI DAMIAN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5.41" calcext:value-type="float">
            <text:p><text:s/>75,41 </text:p>
          </table:table-cell>
          <table:table-cell office:value-type="string" calcext:value-type="string">
            <text:p>06/04/2022</text:p>
          </table:table-cell>
          <table:table-cell office:value-type="float" office:value="402" calcext:value-type="float">
            <text:p>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NDAZIONE M.L. GALLAS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9.23" calcext:value-type="float">
            <text:p><text:s/>89,23 </text:p>
          </table:table-cell>
          <table:table-cell office:value-type="string" calcext:value-type="string">
            <text:p>06/04/2022</text:p>
          </table:table-cell>
          <table:table-cell office:value-type="float" office:value="402" calcext:value-type="float">
            <text:p>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STITUTO COMPRENSIVO DI CASTENASO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20.37" calcext:value-type="float">
            <text:p><text:s/>620,37 </text:p>
          </table:table-cell>
          <table:table-cell office:value-type="string" calcext:value-type="string">
            <text:p>06/04/2022</text:p>
          </table:table-cell>
          <table:table-cell office:value-type="float" office:value="402" calcext:value-type="float">
            <text:p>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60.44" calcext:value-type="float">
            <text:p><text:s/>560,44 </text:p>
          </table:table-cell>
          <table:table-cell office:value-type="string" calcext:value-type="string">
            <text:p>26/04/20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10.29" calcext:value-type="float">
            <text:p><text:s/>410,29 </text:p>
          </table:table-cell>
          <table:table-cell office:value-type="string" calcext:value-type="string">
            <text:p>26/04/20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316.55" calcext:value-type="float">
            <text:p><text:s/>316,55 </text:p>
          </table:table-cell>
          <table:table-cell office:value-type="string" calcext:value-type="string">
            <text:p>26/04/20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66.7" calcext:value-type="float">
            <text:p><text:s/>466,70 </text:p>
          </table:table-cell>
          <table:table-cell office:value-type="string" calcext:value-type="string">
            <text:p>26/04/20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56.89" calcext:value-type="float">
            <text:p><text:s/>656,89 </text:p>
          </table:table-cell>
          <table:table-cell office:value-type="string" calcext:value-type="string">
            <text:p>26/04/20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07.05" calcext:value-type="float">
            <text:p><text:s/>807,05 </text:p>
          </table:table-cell>
          <table:table-cell office:value-type="string" calcext:value-type="string">
            <text:p>26/04/20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000" calcext:value-type="float">
            <text:p><text:s/>7.000,00 </text:p>
          </table:table-cell>
          <table:table-cell office:value-type="string" calcext:value-type="string">
            <text:p>19/05/20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10.39" calcext:value-type="float">
            <text:p><text:s/>510,39 </text:p>
          </table:table-cell>
          <table:table-cell office:value-type="string" calcext:value-type="string">
            <text:p>24/05/20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16.65" calcext:value-type="float">
            <text:p><text:s/>416,65 </text:p>
          </table:table-cell>
          <table:table-cell office:value-type="string" calcext:value-type="string">
            <text:p>24/05/20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57" calcext:value-type="float">
            <text:p><text:s/>757,00 </text:p>
          </table:table-cell>
          <table:table-cell office:value-type="string" calcext:value-type="string">
            <text:p>24/05/20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RIOLI <text:s/>VITTORIO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33.81" calcext:value-type="float">
            <text:p><text:s/>633,81 </text:p>
          </table:table-cell>
          <table:table-cell office:value-type="string" calcext:value-type="string">
            <text:p>24/05/20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RIOLI <text:s/>VITTORIO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83.86" calcext:value-type="float">
            <text:p><text:s/>683,86 </text:p>
          </table:table-cell>
          <table:table-cell office:value-type="string" calcext:value-type="string">
            <text:p>24/05/20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00" calcext:value-type="float">
            <text:p><text:s/>400,00 </text:p>
          </table:table-cell>
          <table:table-cell office:value-type="string" calcext:value-type="string">
            <text:p>24/05/2022</text:p>
          </table:table-cell>
          <table:table-cell office:value-type="float" office:value="1801" calcext:value-type="float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MBALDI <text:s/>ROBERTO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677.44" calcext:value-type="float">
            <text:p><text:s/>1.677,44 </text:p>
          </table:table-cell>
          <table:table-cell office:value-type="string" calcext:value-type="string">
            <text:p>24/05/20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038.82" calcext:value-type="float">
            <text:p><text:s/>4.038,82 </text:p>
          </table:table-cell>
          <table:table-cell office:value-type="string" calcext:value-type="string">
            <text:p>28/06/20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7074" calcext:value-type="float">
            <text:p><text:s/>17.074,00 </text:p>
          </table:table-cell>
          <table:table-cell office:value-type="string" calcext:value-type="string">
            <text:p>28/06/20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UNIONE RENO GALLIER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92833.75" calcext:value-type="float">
            <text:p><text:s/>92.833,75 </text:p>
          </table:table-cell>
          <table:table-cell office:value-type="string" calcext:value-type="string">
            <text:p>30/06/2022</text:p>
          </table:table-cell>
          <table:table-cell office:value-type="float" office:value="1801" calcext:value-type="float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D CASTENASO CALCI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4500" calcext:value-type="float">
            <text:p><text:s/>4.500,00 </text:p>
          </table:table-cell>
          <table:table-cell office:value-type="string" calcext:value-type="string">
            <text:p>04/04/2022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STITUTO COMPRENSIVO DI CASTENASO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14092.74" calcext:value-type="float">
            <text:p><text:s/>14.092,74 </text:p>
          </table:table-cell>
          <table:table-cell office:value-type="string" calcext:value-type="string">
            <text:p>16/06/2022</text:p>
          </table:table-cell>
          <table:table-cell office:value-type="float" office:value="401" calcext:value-type="float">
            <text:p>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STITUTO COMPRENSIVO DI CASTENASO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2943.59" calcext:value-type="float">
            <text:p><text:s/>2.943,59 </text:p>
          </table:table-cell>
          <table:table-cell office:value-type="string" calcext:value-type="string">
            <text:p>16/06/2022</text:p>
          </table:table-cell>
          <table:table-cell office:value-type="float" office:value="401" calcext:value-type="float">
            <text:p>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0.08" calcext:value-type="float">
            <text:p><text:s/>160,08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37.8" calcext:value-type="float">
            <text:p><text:s/>637,80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243.48" calcext:value-type="float">
            <text:p><text:s/>1.243,48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4" calcext:value-type="float">
            <text:p><text:s/>7,40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.02" calcext:value-type="float">
            <text:p><text:s/>6,02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53.16" calcext:value-type="float">
            <text:p><text:s/>1.053,16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1" calcext:value-type="float">
            <text:p><text:s/>8,21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.53" calcext:value-type="float">
            <text:p><text:s/>14,53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5.5" calcext:value-type="float">
            <text:p><text:s/>45,50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5.33" calcext:value-type="float">
            <text:p><text:s/>65,33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2.61" calcext:value-type="float">
            <text:p><text:s/>102,61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8.42" calcext:value-type="float">
            <text:p><text:s/>98,42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1" calcext:value-type="float">
            <text:p><text:s/>8,21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.87" calcext:value-type="float">
            <text:p><text:s/>10,87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5" calcext:value-type="float">
            <text:p><text:s/>8,25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3" calcext:value-type="float">
            <text:p><text:s/>8,23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82.18" calcext:value-type="float">
            <text:p><text:s/>1.682,18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0.59" calcext:value-type="float">
            <text:p><text:s/>220,59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9.15" calcext:value-type="float">
            <text:p><text:s/>19,15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9.27" calcext:value-type="float">
            <text:p><text:s/>229,27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3" calcext:value-type="float">
            <text:p><text:s/>8,23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31" calcext:value-type="float">
            <text:p><text:s/>8,31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7" calcext:value-type="float">
            <text:p><text:s/>8,17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.7" calcext:value-type="float">
            <text:p><text:s/>22,70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8.11" calcext:value-type="float">
            <text:p><text:s/>68,11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6.21" calcext:value-type="float">
            <text:p><text:s/>136,21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.48" calcext:value-type="float">
            <text:p><text:s/>21,48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5" calcext:value-type="float">
            <text:p><text:s/>8,25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1.53" calcext:value-type="float">
            <text:p><text:s/>141,53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5" calcext:value-type="float">
            <text:p><text:s/>8,25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68.67" calcext:value-type="float">
            <text:p><text:s/>468,67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8.76" calcext:value-type="float">
            <text:p><text:s/>58,76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8.05" calcext:value-type="float">
            <text:p><text:s/>158,05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2.68" calcext:value-type="float">
            <text:p><text:s/>52,68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91.94" calcext:value-type="float">
            <text:p><text:s/>991,94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02" calcext:value-type="float">
            <text:p><text:s/>7,02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.33" calcext:value-type="float">
            <text:p><text:s/>22,33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3.98" calcext:value-type="float">
            <text:p><text:s/>133,98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6.99" calcext:value-type="float">
            <text:p><text:s/>66,99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72.43" calcext:value-type="float">
            <text:p><text:s/>172,43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0.43" calcext:value-type="float">
            <text:p><text:s/>30,43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83.09" calcext:value-type="float">
            <text:p><text:s/>283,09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32" calcext:value-type="float">
            <text:p><text:s/>7,32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4.1" calcext:value-type="float">
            <text:p><text:s/>24,10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4" calcext:value-type="float">
            <text:p><text:s/>8,24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4.96" calcext:value-type="float">
            <text:p><text:s/>134,96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9.98" calcext:value-type="float">
            <text:p><text:s/>89,98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1" calcext:value-type="float">
            <text:p><text:s/>8,21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.1" calcext:value-type="float">
            <text:p><text:s/>16,10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5" calcext:value-type="float">
            <text:p><text:s/>8,25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9.9" calcext:value-type="float">
            <text:p><text:s/>99,90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99.72" calcext:value-type="float">
            <text:p><text:s/>299,72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5" calcext:value-type="float">
            <text:p><text:s/>8,25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13.3" calcext:value-type="float">
            <text:p><text:s/>813,30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7.92" calcext:value-type="float">
            <text:p><text:s/>227,92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0.58" calcext:value-type="float">
            <text:p><text:s/>60,58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3.74" calcext:value-type="float">
            <text:p><text:s/>33,74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91.22" calcext:value-type="float">
            <text:p><text:s/>191,22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2" calcext:value-type="float">
            <text:p><text:s/>8,22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.61" calcext:value-type="float">
            <text:p><text:s/>13,61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.28" calcext:value-type="float">
            <text:p><text:s/>16,28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.9" calcext:value-type="float">
            <text:p><text:s/>18,90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9.49" calcext:value-type="float">
            <text:p><text:s/>29,49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.49" calcext:value-type="float">
            <text:p><text:s/>21,49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5" calcext:value-type="float">
            <text:p><text:s/>8,25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2.84" calcext:value-type="float">
            <text:p><text:s/>82,84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02" calcext:value-type="float">
            <text:p><text:s/>7,02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6.84" calcext:value-type="float">
            <text:p><text:s/>146,84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5.32" calcext:value-type="float">
            <text:p><text:s/>165,32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5.32" calcext:value-type="float">
            <text:p><text:s/>165,32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9.16" calcext:value-type="float">
            <text:p><text:s/>19,16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87.38" calcext:value-type="float">
            <text:p><text:s/>287,38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51.38" calcext:value-type="float">
            <text:p><text:s/>651,38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0.62" calcext:value-type="float">
            <text:p><text:s/>220,62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5" calcext:value-type="float">
            <text:p><text:s/>8,25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4" calcext:value-type="float">
            <text:p><text:s/>8,24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8.9" calcext:value-type="float">
            <text:p><text:s/>158,90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.67" calcext:value-type="float">
            <text:p><text:s/>4,67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0.11" calcext:value-type="float">
            <text:p><text:s/>70,11 </text:p>
          </table:table-cell>
          <table:table-cell office:value-type="string" calcext:value-type="string">
            <text:p>06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.12" calcext:value-type="float">
            <text:p><text:s/>4,12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0.22" calcext:value-type="float">
            <text:p><text:s/>0,22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075.06" calcext:value-type="float">
            <text:p><text:s/>2.075,06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992.13" calcext:value-type="float">
            <text:p><text:s/>2.992,13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62.92" calcext:value-type="float">
            <text:p><text:s/>362,92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629.2" calcext:value-type="float">
            <text:p><text:s/>3.629,20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4153.86" calcext:value-type="float">
            <text:p><text:s/>14.153,86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00.11" calcext:value-type="float">
            <text:p><text:s/>400,11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731.52" calcext:value-type="float">
            <text:p><text:s/>5.731,52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523.57" calcext:value-type="float">
            <text:p><text:s/>1.523,57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70.47" calcext:value-type="float">
            <text:p><text:s/>570,47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692.45" calcext:value-type="float">
            <text:p><text:s/>1.692,45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26.74" calcext:value-type="float">
            <text:p><text:s/>126,74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26.73" calcext:value-type="float">
            <text:p><text:s/>126,73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093.69" calcext:value-type="float">
            <text:p><text:s/>2.093,69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802.55" calcext:value-type="float">
            <text:p><text:s/>3.802,55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267.52" calcext:value-type="float">
            <text:p><text:s/>1.267,52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433.42" calcext:value-type="float">
            <text:p><text:s/>1.433,42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756.41" calcext:value-type="float">
            <text:p><text:s/>4.756,41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471.55" calcext:value-type="float">
            <text:p><text:s/>2.471,55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020.62" calcext:value-type="float">
            <text:p><text:s/>2.020,62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679.32" calcext:value-type="float">
            <text:p><text:s/>679,32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15.04" calcext:value-type="float">
            <text:p><text:s/>215,04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81.62" calcext:value-type="float">
            <text:p><text:s/>581,62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295.85" calcext:value-type="float">
            <text:p><text:s/>3.295,85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217.22" calcext:value-type="float">
            <text:p><text:s/>2.217,22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.12" calcext:value-type="float">
            <text:p><text:s/>3,12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785.13" calcext:value-type="float">
            <text:p><text:s/>785,13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956.18" calcext:value-type="float">
            <text:p><text:s/>956,18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01.54" calcext:value-type="float">
            <text:p><text:s/>201,54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829.17" calcext:value-type="float">
            <text:p><text:s/>3.829,17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55" calcext:value-type="float">
            <text:p><text:s/>55,00 </text:p>
          </table:table-cell>
          <table:table-cell office:value-type="string" calcext:value-type="string">
            <text:p>19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06" calcext:value-type="float">
            <text:p><text:s/>6,0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1.16" calcext:value-type="float">
            <text:p><text:s/>41,1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34" calcext:value-type="float">
            <text:p><text:s/>20,34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.7" calcext:value-type="float">
            <text:p><text:s/>2,70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51" calcext:value-type="float">
            <text:p><text:s/>16,51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71.84" calcext:value-type="float">
            <text:p><text:s/>1.771,84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3.25" calcext:value-type="float">
            <text:p><text:s/>93,25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64.85" calcext:value-type="float">
            <text:p><text:s/>1.264,85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14.12" calcext:value-type="float">
            <text:p><text:s/>614,12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33" calcext:value-type="float">
            <text:p><text:s/>10,33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0.55" calcext:value-type="float">
            <text:p><text:s/>280,55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.74" calcext:value-type="float">
            <text:p><text:s/>9,74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4.73" calcext:value-type="float">
            <text:p><text:s/>84,73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.63" calcext:value-type="float">
            <text:p><text:s/>29,63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3.12" calcext:value-type="float">
            <text:p><text:s/>293,12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1.25" calcext:value-type="float">
            <text:p><text:s/>41,25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6.07" calcext:value-type="float">
            <text:p><text:s/>146,0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7.42" calcext:value-type="float">
            <text:p><text:s/>177,42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5.66" calcext:value-type="float">
            <text:p><text:s/>265,6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9.06" calcext:value-type="float">
            <text:p><text:s/>229,0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3.21" calcext:value-type="float">
            <text:p><text:s/>293,21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6" calcext:value-type="float">
            <text:p><text:s/>6,60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9.47" calcext:value-type="float">
            <text:p><text:s/>259,4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0.23" calcext:value-type="float">
            <text:p><text:s/>300,23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86.7" calcext:value-type="float">
            <text:p><text:s/>386,70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9.02" calcext:value-type="float">
            <text:p><text:s/>199,02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48.69" calcext:value-type="float">
            <text:p><text:s/>748,69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4.84" calcext:value-type="float">
            <text:p><text:s/>124,84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7.22" calcext:value-type="float">
            <text:p><text:s/>217,22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95.09" calcext:value-type="float">
            <text:p><text:s/>595,09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6.67" calcext:value-type="float">
            <text:p><text:s/>276,6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8" calcext:value-type="float">
            <text:p><text:s/>188,00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2.89" calcext:value-type="float">
            <text:p><text:s/>72,89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2.88" calcext:value-type="float">
            <text:p><text:s/>72,88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1" calcext:value-type="float">
            <text:p><text:s/>0,01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8.43" calcext:value-type="float">
            <text:p><text:s/>168,43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05.3" calcext:value-type="float">
            <text:p><text:s/>505,30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3.87" calcext:value-type="float">
            <text:p><text:s/>123,8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.07" calcext:value-type="float">
            <text:p><text:s/>33,0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7.02" calcext:value-type="float">
            <text:p><text:s/>57,02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03" calcext:value-type="float">
            <text:p><text:s/>10,03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7.39" calcext:value-type="float">
            <text:p><text:s/>87,39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.66" calcext:value-type="float">
            <text:p><text:s/>14,6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82.79" calcext:value-type="float">
            <text:p><text:s/>482,79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19" calcext:value-type="float">
            <text:p><text:s/>6,19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8.31" calcext:value-type="float">
            <text:p><text:s/>128,31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2.88" calcext:value-type="float">
            <text:p><text:s/>72,88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10.52" calcext:value-type="float">
            <text:p><text:s/>510,52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25.67" calcext:value-type="float">
            <text:p><text:s/>425,6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44.93" calcext:value-type="float">
            <text:p><text:s/>444,93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4.25" calcext:value-type="float">
            <text:p><text:s/>224,25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7.47" calcext:value-type="float">
            <text:p><text:s/>197,4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0.26" calcext:value-type="float">
            <text:p><text:s/>280,2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0.47" calcext:value-type="float">
            <text:p><text:s/>360,4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.02" calcext:value-type="float">
            <text:p><text:s/>18,02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19.87" calcext:value-type="float">
            <text:p><text:s/>319,8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5.5" calcext:value-type="float">
            <text:p><text:s/>185,50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9.29" calcext:value-type="float">
            <text:p><text:s/>279,29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6.73" calcext:value-type="float">
            <text:p><text:s/>76,73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2.24" calcext:value-type="float">
            <text:p><text:s/>192,24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4.07" calcext:value-type="float">
            <text:p><text:s/>334,0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7.67" calcext:value-type="float">
            <text:p><text:s/>77,6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19.8" calcext:value-type="float">
            <text:p><text:s/>519,80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22" calcext:value-type="float">
            <text:p><text:s/>6,22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9.88" calcext:value-type="float">
            <text:p><text:s/>59,88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46.17" calcext:value-type="float">
            <text:p><text:s/>846,1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5.57" calcext:value-type="float">
            <text:p><text:s/>95,5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0.07" calcext:value-type="float">
            <text:p><text:s/>210,0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0.03" calcext:value-type="float">
            <text:p><text:s/>80,03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.74" calcext:value-type="float">
            <text:p><text:s/>9,74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.32" calcext:value-type="float">
            <text:p><text:s/>15,32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0.94" calcext:value-type="float">
            <text:p><text:s/>300,94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2.9" calcext:value-type="float">
            <text:p><text:s/>62,90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9.48" calcext:value-type="float">
            <text:p><text:s/>169,48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4.25" calcext:value-type="float">
            <text:p><text:s/>74,25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75.34" calcext:value-type="float">
            <text:p><text:s/>475,34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93.83" calcext:value-type="float">
            <text:p><text:s/>493,83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93.82" calcext:value-type="float">
            <text:p><text:s/>493,82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68.11" calcext:value-type="float">
            <text:p><text:s/>2.868,11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20.55" calcext:value-type="float">
            <text:p><text:s/>1.120,55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8.95" calcext:value-type="float">
            <text:p><text:s/>48,95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0.85" calcext:value-type="float">
            <text:p><text:s/>10,85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73" calcext:value-type="float">
            <text:p><text:s/>28,73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8" calcext:value-type="float">
            <text:p><text:s/>9,78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4.66" calcext:value-type="float">
            <text:p><text:s/>24,6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6.79" calcext:value-type="float">
            <text:p><text:s/>16,79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8.45" calcext:value-type="float">
            <text:p><text:s/>18,45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19.33" calcext:value-type="float">
            <text:p><text:s/>119,33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4.67" calcext:value-type="float">
            <text:p><text:s/>64,6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7" calcext:value-type="float">
            <text:p><text:s/>67,3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9.32" calcext:value-type="float">
            <text:p><text:s/>79,32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5.44" calcext:value-type="float">
            <text:p><text:s/>65,44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3.49" calcext:value-type="float">
            <text:p><text:s/>13,49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2.06" calcext:value-type="float">
            <text:p><text:s/>62,0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6" calcext:value-type="float">
            <text:p><text:s/>67,3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7" calcext:value-type="float">
            <text:p><text:s/>67,3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3.58" calcext:value-type="float">
            <text:p><text:s/>23,58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4.67" calcext:value-type="float">
            <text:p><text:s/>64,6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4.51" calcext:value-type="float">
            <text:p><text:s/>74,51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3.42" calcext:value-type="float">
            <text:p><text:s/>23,42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79.11" calcext:value-type="float">
            <text:p><text:s/>279,11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39" calcext:value-type="float">
            <text:p><text:s/>22,39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31.76" calcext:value-type="float">
            <text:p><text:s/>31,76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7" calcext:value-type="float">
            <text:p><text:s/>67,3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3.05" calcext:value-type="float">
            <text:p><text:s/>23,05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2.17" calcext:value-type="float">
            <text:p><text:s/>62,17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50.41" calcext:value-type="float">
            <text:p><text:s/>50,41 </text:p>
          </table:table-cell>
          <table:table-cell office:value-type="string" calcext:value-type="string">
            <text:p>22/04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8.85" calcext:value-type="float">
            <text:p><text:s/>78,85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80.64" calcext:value-type="float">
            <text:p><text:s/>380,64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1.18" calcext:value-type="float">
            <text:p><text:s/>101,18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.27" calcext:value-type="float">
            <text:p><text:s/>4,27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49.92" calcext:value-type="float">
            <text:p><text:s/>649,9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2.87" calcext:value-type="float">
            <text:p><text:s/>112,87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<text:s/>8,1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<text:s/>8,1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7.6" calcext:value-type="float">
            <text:p><text:s/>147,60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.34" calcext:value-type="float">
            <text:p><text:s/>4,34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5.12" calcext:value-type="float">
            <text:p><text:s/>65,1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7.05" calcext:value-type="float">
            <text:p><text:s/>217,05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<text:s/>8,1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0.24" calcext:value-type="float">
            <text:p><text:s/>130,24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6.82" calcext:value-type="float">
            <text:p><text:s/>86,8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<text:s/>8,1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94.88" calcext:value-type="float">
            <text:p><text:s/>594,88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4.5" calcext:value-type="float">
            <text:p><text:s/>184,50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2.56" calcext:value-type="float">
            <text:p><text:s/>32,56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<text:s/>8,1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6.94" calcext:value-type="float">
            <text:p><text:s/>26,94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.89" calcext:value-type="float">
            <text:p><text:s/>10,89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.74" calcext:value-type="float">
            <text:p><text:s/>6,74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<text:s/>8,1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<text:s/>8,1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.06" calcext:value-type="float">
            <text:p><text:s/>9,06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<text:s/>8,1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<text:s/>8,1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85.74" calcext:value-type="float">
            <text:p><text:s/>885,74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2.31" calcext:value-type="float">
            <text:p><text:s/>32,31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6.93" calcext:value-type="float">
            <text:p><text:s/>26,93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<text:s/>8,1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7.06" calcext:value-type="float">
            <text:p><text:s/>217,06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8.68" calcext:value-type="float">
            <text:p><text:s/>108,68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<text:s/>8,1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9.17" calcext:value-type="float">
            <text:p><text:s/>59,17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<text:s/>8,1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.33" calcext:value-type="float">
            <text:p><text:s/>21,33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6.95" calcext:value-type="float">
            <text:p><text:s/>136,95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4.19" calcext:value-type="float">
            <text:p><text:s/>24,19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<text:s/>8,1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1.51" calcext:value-type="float">
            <text:p><text:s/>81,51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44.36" calcext:value-type="float">
            <text:p><text:s/>1.144,36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04.86" calcext:value-type="float">
            <text:p><text:s/>504,86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3.66" calcext:value-type="float">
            <text:p><text:s/>33,66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7.87" calcext:value-type="float">
            <text:p><text:s/>187,87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.33" calcext:value-type="float">
            <text:p><text:s/>6,33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29.14" calcext:value-type="float">
            <text:p><text:s/>929,14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<text:s/>8,1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8.38" calcext:value-type="float">
            <text:p><text:s/>48,38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.72" calcext:value-type="float">
            <text:p><text:s/>3,7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98" calcext:value-type="float">
            <text:p><text:s/>7,98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07" calcext:value-type="float">
            <text:p><text:s/>8,07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1" calcext:value-type="float">
            <text:p><text:s/>8,11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<text:s/>8,1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3" calcext:value-type="float">
            <text:p><text:s/>8,13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92" calcext:value-type="float">
            <text:p><text:s/>8,9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.32" calcext:value-type="float">
            <text:p><text:s/>9,3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.32" calcext:value-type="float">
            <text:p><text:s/>9,3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.62" calcext:value-type="float">
            <text:p><text:s/>1,6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.15" calcext:value-type="float">
            <text:p><text:s/>9,15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.53" calcext:value-type="float">
            <text:p><text:s/>13,53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.15" calcext:value-type="float">
            <text:p><text:s/>16,15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.91" calcext:value-type="float">
            <text:p><text:s/>18,91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4.23" calcext:value-type="float">
            <text:p><text:s/>24,23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8.79" calcext:value-type="float">
            <text:p><text:s/>38,79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5.75" calcext:value-type="float">
            <text:p><text:s/>45,75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1.68" calcext:value-type="float">
            <text:p><text:s/>61,68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5.72" calcext:value-type="float">
            <text:p><text:s/>95,7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0.98" calcext:value-type="float">
            <text:p><text:s/>100,98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5.52" calcext:value-type="float">
            <text:p><text:s/>115,5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90.63" calcext:value-type="float">
            <text:p><text:s/>190,63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7.06" calcext:value-type="float">
            <text:p><text:s/>217,06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1.46" calcext:value-type="float">
            <text:p><text:s/>111,46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19.31" calcext:value-type="float">
            <text:p><text:s/>419,31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97.76" calcext:value-type="float">
            <text:p><text:s/>597,76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4.76" calcext:value-type="float">
            <text:p><text:s/>154,76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73.47" calcext:value-type="float">
            <text:p><text:s/>173,47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8.88" calcext:value-type="float">
            <text:p><text:s/>168,88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0.35" calcext:value-type="float">
            <text:p><text:s/>130,35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42.67" calcext:value-type="float">
            <text:p><text:s/>442,67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7.2" calcext:value-type="float">
            <text:p><text:s/>17,20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49" calcext:value-type="float">
            <text:p><text:s/>7,49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6.55" calcext:value-type="float">
            <text:p><text:s/>26,55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0.27" calcext:value-type="float">
            <text:p><text:s/>0,27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1.32" calcext:value-type="float">
            <text:p><text:s/>121,3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1.22" calcext:value-type="float">
            <text:p><text:s/>11,22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.2" calcext:value-type="float">
            <text:p><text:s/>12,20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7.39" calcext:value-type="float">
            <text:p><text:s/>227,39 </text:p>
          </table:table-cell>
          <table:table-cell office:value-type="string" calcext:value-type="string">
            <text:p>09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PTIMA ITALIA SPA</text:p>
          </table:table-cell>
          <table:table-cell office:value-type="string" calcext:value-type="string">
            <text:p>Utenze e canoni</text:p>
          </table:table-cell>
          <table:table-cell office:value-type="float" office:value="426.46" calcext:value-type="float">
            <text:p><text:s/>426,46 </text:p>
          </table:table-cell>
          <table:table-cell office:value-type="string" calcext:value-type="string">
            <text:p>10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459.33" calcext:value-type="float">
            <text:p><text:s/>2.459,33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055.19" calcext:value-type="float">
            <text:p><text:s/>2.055,19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482.96" calcext:value-type="float">
            <text:p><text:s/>2.482,96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0.02" calcext:value-type="float">
            <text:p><text:s/>0,02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0.38" calcext:value-type="float">
            <text:p><text:s/>0,38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932.49" calcext:value-type="float">
            <text:p><text:s/>932,49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56.62" calcext:value-type="float">
            <text:p><text:s/>556,62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456.85" calcext:value-type="float">
            <text:p><text:s/>1.456,85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480.53" calcext:value-type="float">
            <text:p><text:s/>5.480,53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651.68" calcext:value-type="float">
            <text:p><text:s/>4.651,68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54.34" calcext:value-type="float">
            <text:p><text:s/>454,34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632.93" calcext:value-type="float">
            <text:p><text:s/>1.632,93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841.14" calcext:value-type="float">
            <text:p><text:s/>841,14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08.49" calcext:value-type="float">
            <text:p><text:s/>208,49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722.81" calcext:value-type="float">
            <text:p><text:s/>1.722,81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903.35" calcext:value-type="float">
            <text:p><text:s/>903,35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.65" calcext:value-type="float">
            <text:p><text:s/>2,65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06.44" calcext:value-type="float">
            <text:p><text:s/>206,44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922.33" calcext:value-type="float">
            <text:p><text:s/>3.922,33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6118.59" calcext:value-type="float">
            <text:p><text:s/>6.118,59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568.87" calcext:value-type="float">
            <text:p><text:s/>1.568,87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56.88" calcext:value-type="float">
            <text:p><text:s/>156,88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888.87" calcext:value-type="float">
            <text:p><text:s/>2.888,87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38.11" calcext:value-type="float">
            <text:p><text:s/>538,11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049.26" calcext:value-type="float">
            <text:p><text:s/>3.049,26 </text:p>
          </table:table-cell>
          <table:table-cell office:value-type="string" calcext:value-type="string">
            <text:p>1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522.07" calcext:value-type="float">
            <text:p><text:s/>3.522,07 </text:p>
          </table:table-cell>
          <table:table-cell office:value-type="string" calcext:value-type="string">
            <text:p>18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31.96" calcext:value-type="float">
            <text:p><text:s/>931,96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77.74" calcext:value-type="float">
            <text:p><text:s/>1.277,74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7.25" calcext:value-type="float">
            <text:p><text:s/>67,25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76.52" calcext:value-type="float">
            <text:p><text:s/>1.076,52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09.9" calcext:value-type="float">
            <text:p><text:s/>1.709,90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95.88" calcext:value-type="float">
            <text:p><text:s/>495,88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9.65" calcext:value-type="float">
            <text:p><text:s/>169,65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1.41" calcext:value-type="float">
            <text:p><text:s/>71,41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99.81" calcext:value-type="float">
            <text:p><text:s/>1.099,81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0.91" calcext:value-type="float">
            <text:p><text:s/>290,91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4.22" calcext:value-type="float">
            <text:p><text:s/>264,22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00.35" calcext:value-type="float">
            <text:p><text:s/>500,35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5.19" calcext:value-type="float">
            <text:p><text:s/>295,19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29.94" calcext:value-type="float">
            <text:p><text:s/>529,94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9.19" calcext:value-type="float">
            <text:p><text:s/>79,19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73.98" calcext:value-type="float">
            <text:p><text:s/>473,98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9.66" calcext:value-type="float">
            <text:p><text:s/>259,66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42" calcext:value-type="float">
            <text:p><text:s/>19,42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06" calcext:value-type="float">
            <text:p><text:s/>19,06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6.49" calcext:value-type="float">
            <text:p><text:s/>56,49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6.58" calcext:value-type="float">
            <text:p><text:s/>256,58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.05" calcext:value-type="float">
            <text:p><text:s/>5,05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3.47" calcext:value-type="float">
            <text:p><text:s/>163,47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6.05" calcext:value-type="float">
            <text:p><text:s/>66,05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6.04" calcext:value-type="float">
            <text:p><text:s/>66,04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8" calcext:value-type="float">
            <text:p><text:s/>10,80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8.07" calcext:value-type="float">
            <text:p><text:s/>78,07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.78" calcext:value-type="float">
            <text:p><text:s/>5,78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30.94" calcext:value-type="float">
            <text:p><text:s/>730,94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4.3" calcext:value-type="float">
            <text:p><text:s/>194,30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72.16" calcext:value-type="float">
            <text:p><text:s/>472,16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4.48" calcext:value-type="float">
            <text:p><text:s/>124,48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0.72" calcext:value-type="float">
            <text:p><text:s/>110,72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2.01" calcext:value-type="float">
            <text:p><text:s/>112,01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3.66" calcext:value-type="float">
            <text:p><text:s/>43,66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0.77" calcext:value-type="float">
            <text:p><text:s/>160,77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6.41" calcext:value-type="float">
            <text:p><text:s/>56,41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51" calcext:value-type="float">
            <text:p><text:s/>16,51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1" calcext:value-type="float">
            <text:p><text:s/>0,01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11" calcext:value-type="float">
            <text:p><text:s/>11,11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98.64" calcext:value-type="float">
            <text:p><text:s/>398,64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8.74" calcext:value-type="float">
            <text:p><text:s/>118,74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86" calcext:value-type="float">
            <text:p><text:s/>6,86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2.46" calcext:value-type="float">
            <text:p><text:s/>152,46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8.42" calcext:value-type="float">
            <text:p><text:s/>278,42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.49" calcext:value-type="float">
            <text:p><text:s/>15,49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6.47" calcext:value-type="float">
            <text:p><text:s/>56,47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39.22" calcext:value-type="float">
            <text:p><text:s/>439,22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3.13" calcext:value-type="float">
            <text:p><text:s/>83,13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8.58" calcext:value-type="float">
            <text:p><text:s/>258,58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5.6" calcext:value-type="float">
            <text:p><text:s/>165,60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19.93" calcext:value-type="float">
            <text:p><text:s/>319,93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2.63" calcext:value-type="float">
            <text:p><text:s/>192,63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17" calcext:value-type="float">
            <text:p><text:s/>10,17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03.21" calcext:value-type="float">
            <text:p><text:s/>503,21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9.06" calcext:value-type="float">
            <text:p><text:s/>279,06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5.69" calcext:value-type="float">
            <text:p><text:s/>45,69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7.99" calcext:value-type="float">
            <text:p><text:s/>47,99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14" calcext:value-type="float">
            <text:p><text:s/>6,14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0.67" calcext:value-type="float">
            <text:p><text:s/>200,67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8.27" calcext:value-type="float">
            <text:p><text:s/>168,27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1.72" calcext:value-type="float">
            <text:p><text:s/>241,72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4.23" calcext:value-type="float">
            <text:p><text:s/>64,23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6.32" calcext:value-type="float">
            <text:p><text:s/>246,32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.55" calcext:value-type="float">
            <text:p><text:s/>2,55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9.09" calcext:value-type="float">
            <text:p><text:s/>279,09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8" calcext:value-type="float">
            <text:p><text:s/>10,80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0.58" calcext:value-type="float">
            <text:p><text:s/>240,58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30.75" calcext:value-type="float">
            <text:p><text:s/>530,75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23.33" calcext:value-type="float">
            <text:p><text:s/>523,33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4.44" calcext:value-type="float">
            <text:p><text:s/>174,44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11.58" calcext:value-type="float">
            <text:p><text:s/>511,58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11.57" calcext:value-type="float">
            <text:p><text:s/>511,57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8.54" calcext:value-type="float">
            <text:p><text:s/>378,54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8.67" calcext:value-type="float">
            <text:p><text:s/>188,67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5.15" calcext:value-type="float">
            <text:p><text:s/>195,15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IND TRE SPA</text:p>
          </table:table-cell>
          <table:table-cell office:value-type="string" calcext:value-type="string">
            <text:p>Utenze e canoni</text:p>
          </table:table-cell>
          <table:table-cell office:value-type="float" office:value="68.94" calcext:value-type="float">
            <text:p><text:s/>68,94 </text:p>
          </table:table-cell>
          <table:table-cell office:value-type="string" calcext:value-type="string">
            <text:p>23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ONLINE SRL</text:p>
          </table:table-cell>
          <table:table-cell office:value-type="string" calcext:value-type="string">
            <text:p>Utenze e canoni</text:p>
          </table:table-cell>
          <table:table-cell office:value-type="float" office:value="1870.26" calcext:value-type="float">
            <text:p><text:s/>1.870,26 </text:p>
          </table:table-cell>
          <table:table-cell office:value-type="string" calcext:value-type="string">
            <text:p>27/05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PTIMA ITALIA SPA</text:p>
          </table:table-cell>
          <table:table-cell office:value-type="string" calcext:value-type="string">
            <text:p>Utenze e canoni</text:p>
          </table:table-cell>
          <table:table-cell office:value-type="float" office:value="9.11" calcext:value-type="float">
            <text:p><text:s/>9,11 </text:p>
          </table:table-cell>
          <table:table-cell office:value-type="string" calcext:value-type="string">
            <text:p>08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IND TRE SPA</text:p>
          </table:table-cell>
          <table:table-cell office:value-type="string" calcext:value-type="string">
            <text:p>Utenze e canoni</text:p>
          </table:table-cell>
          <table:table-cell office:value-type="float" office:value="68.94" calcext:value-type="float">
            <text:p><text:s/>68,94 </text:p>
          </table:table-cell>
          <table:table-cell office:value-type="string" calcext:value-type="string">
            <text:p>08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50.41" calcext:value-type="float">
            <text:p><text:s/>50,41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2.06" calcext:value-type="float">
            <text:p><text:s/>62,06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71" calcext:value-type="float">
            <text:p><text:s/>28,71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19.33" calcext:value-type="float">
            <text:p><text:s/>119,33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3.09" calcext:value-type="float">
            <text:p><text:s/>23,09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92" calcext:value-type="float">
            <text:p><text:s/>22,92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7" calcext:value-type="float">
            <text:p><text:s/>67,37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9.11" calcext:value-type="float">
            <text:p><text:s/>29,11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9.96" calcext:value-type="float">
            <text:p><text:s/>19,96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4.76" calcext:value-type="float">
            <text:p><text:s/>44,76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8.45" calcext:value-type="float">
            <text:p><text:s/>18,45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7" calcext:value-type="float">
            <text:p><text:s/>67,37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.08" calcext:value-type="float">
            <text:p><text:s/>12,08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4.67" calcext:value-type="float">
            <text:p><text:s/>64,67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6" calcext:value-type="float">
            <text:p><text:s/>67,36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7" calcext:value-type="float">
            <text:p><text:s/>21,97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5.44" calcext:value-type="float">
            <text:p><text:s/>65,44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2.24" calcext:value-type="float">
            <text:p><text:s/>62,24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7" calcext:value-type="float">
            <text:p><text:s/>67,37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8.95" calcext:value-type="float">
            <text:p><text:s/>48,95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81" calcext:value-type="float">
            <text:p><text:s/>9,81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83.51" calcext:value-type="float">
            <text:p><text:s/>83,51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37" calcext:value-type="float">
            <text:p><text:s/>22,37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4.8" calcext:value-type="float">
            <text:p><text:s/>284,80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9.64" calcext:value-type="float">
            <text:p><text:s/>79,64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1.41" calcext:value-type="float">
            <text:p><text:s/>11,41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3.09" calcext:value-type="float">
            <text:p><text:s/>23,09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8" calcext:value-type="float">
            <text:p><text:s/>9,78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4.67" calcext:value-type="float">
            <text:p><text:s/>64,67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09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626.79" calcext:value-type="float">
            <text:p><text:s/>626,79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13.62" calcext:value-type="float">
            <text:p><text:s/>113,62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.65" calcext:value-type="float">
            <text:p><text:s/>2,65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051.92" calcext:value-type="float">
            <text:p><text:s/>1.051,92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7.87" calcext:value-type="float">
            <text:p><text:s/>47,87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7.87" calcext:value-type="float">
            <text:p><text:s/>47,87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1.78" calcext:value-type="float">
            <text:p><text:s/>31,78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736.84" calcext:value-type="float">
            <text:p><text:s/>736,84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210.52" calcext:value-type="float">
            <text:p><text:s/>2.210,52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28.42" calcext:value-type="float">
            <text:p><text:s/>528,42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718.56" calcext:value-type="float">
            <text:p><text:s/>2.718,56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011.28" calcext:value-type="float">
            <text:p><text:s/>3.011,28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800.47" calcext:value-type="float">
            <text:p><text:s/>800,47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387.84" calcext:value-type="float">
            <text:p><text:s/>1.387,84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.45" calcext:value-type="float">
            <text:p><text:s/>3,45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0.18" calcext:value-type="float">
            <text:p><text:s/>0,18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098.51" calcext:value-type="float">
            <text:p><text:s/>2.098,51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10.45" calcext:value-type="float">
            <text:p><text:s/>110,45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561.56" calcext:value-type="float">
            <text:p><text:s/>1.561,56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75.57" calcext:value-type="float">
            <text:p><text:s/>275,57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856.52" calcext:value-type="float">
            <text:p><text:s/>856,52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501.72" calcext:value-type="float">
            <text:p><text:s/>1.501,72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687.64" calcext:value-type="float">
            <text:p><text:s/>1.687,64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638.59" calcext:value-type="float">
            <text:p><text:s/>638,59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92.13" calcext:value-type="float">
            <text:p><text:s/>292,13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92.93" calcext:value-type="float">
            <text:p><text:s/>392,93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64.24" calcext:value-type="float">
            <text:p><text:s/>464,24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27.92" calcext:value-type="float">
            <text:p><text:s/>327,92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01.44" calcext:value-type="float">
            <text:p><text:s/>201,44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014.4" calcext:value-type="float">
            <text:p><text:s/>2.014,40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7856.15" calcext:value-type="float">
            <text:p><text:s/>7.856,15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857.2" calcext:value-type="float">
            <text:p><text:s/>11.857,20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4.48" calcext:value-type="float">
            <text:p><text:s/>84,48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17.82" calcext:value-type="float">
            <text:p><text:s/>317,82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5.75" calcext:value-type="float">
            <text:p><text:s/>165,75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37.45" calcext:value-type="float">
            <text:p><text:s/>237,45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64.83" calcext:value-type="float">
            <text:p><text:s/>264,83 </text:p>
          </table:table-cell>
          <table:table-cell office:value-type="string" calcext:value-type="string">
            <text:p>16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4.63" calcext:value-type="float">
            <text:p><text:s/>114,63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4.63" calcext:value-type="float">
            <text:p><text:s/>114,63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8.1" calcext:value-type="float">
            <text:p><text:s/>338,10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78.95" calcext:value-type="float">
            <text:p><text:s/>478,95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4.63" calcext:value-type="float">
            <text:p><text:s/>114,63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4.63" calcext:value-type="float">
            <text:p><text:s/>114,63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5.6" calcext:value-type="float">
            <text:p><text:s/>125,60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9.7" calcext:value-type="float">
            <text:p><text:s/>79,70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2.86" calcext:value-type="float">
            <text:p><text:s/>232,86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35" calcext:value-type="float">
            <text:p><text:s/>16,35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.82" calcext:value-type="float">
            <text:p><text:s/>12,82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64" calcext:value-type="float">
            <text:p><text:s/>6,64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0.65" calcext:value-type="float">
            <text:p><text:s/>370,65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31" calcext:value-type="float">
            <text:p><text:s/>10,31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5.23" calcext:value-type="float">
            <text:p><text:s/>45,23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2.41" calcext:value-type="float">
            <text:p><text:s/>52,41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5.94" calcext:value-type="float">
            <text:p><text:s/>205,94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74" calcext:value-type="float">
            <text:p><text:s/>11,74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6.75" calcext:value-type="float">
            <text:p><text:s/>236,75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4.09" calcext:value-type="float">
            <text:p><text:s/>64,09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29.05" calcext:value-type="float">
            <text:p><text:s/>429,05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5.63" calcext:value-type="float">
            <text:p><text:s/>45,63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1.65" calcext:value-type="float">
            <text:p><text:s/>91,65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13.53" calcext:value-type="float">
            <text:p><text:s/>313,53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.11" calcext:value-type="float">
            <text:p><text:s/>5,11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5.4" calcext:value-type="float">
            <text:p><text:s/>175,40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0.28" calcext:value-type="float">
            <text:p><text:s/>200,28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.95" calcext:value-type="float">
            <text:p><text:s/>1,95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0.35" calcext:value-type="float">
            <text:p><text:s/>230,35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0.51" calcext:value-type="float">
            <text:p><text:s/>90,51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3.91" calcext:value-type="float">
            <text:p><text:s/>43,91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3.78" calcext:value-type="float">
            <text:p><text:s/>63,78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59.95" calcext:value-type="float">
            <text:p><text:s/>1.959,95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.75" calcext:value-type="float">
            <text:p><text:s/>8,75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4.55" calcext:value-type="float">
            <text:p><text:s/>134,55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2.83" calcext:value-type="float">
            <text:p><text:s/>42,83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92" calcext:value-type="float">
            <text:p><text:s/>10,92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3.86" calcext:value-type="float">
            <text:p><text:s/>373,86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4.43" calcext:value-type="float">
            <text:p><text:s/>154,43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9.98" calcext:value-type="float">
            <text:p><text:s/>39,98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8.08" calcext:value-type="float">
            <text:p><text:s/>48,08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8.08" calcext:value-type="float">
            <text:p><text:s/>48,08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8.59" calcext:value-type="float">
            <text:p><text:s/>158,59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30.97" calcext:value-type="float">
            <text:p><text:s/>430,97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30.97" calcext:value-type="float">
            <text:p><text:s/>430,97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86.96" calcext:value-type="float">
            <text:p><text:s/>486,96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9.43" calcext:value-type="float">
            <text:p><text:s/>229,43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6.43" calcext:value-type="float">
            <text:p><text:s/>46,43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1" calcext:value-type="float">
            <text:p><text:s/>0,01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7.21" calcext:value-type="float">
            <text:p><text:s/>217,21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3.26" calcext:value-type="float">
            <text:p><text:s/>283,26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18.35" calcext:value-type="float">
            <text:p><text:s/>418,35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71" calcext:value-type="float">
            <text:p><text:s/>16,71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9.06" calcext:value-type="float">
            <text:p><text:s/>219,06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01.04" calcext:value-type="float">
            <text:p><text:s/>401,04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4.98" calcext:value-type="float">
            <text:p><text:s/>164,98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8.6" calcext:value-type="float">
            <text:p><text:s/>348,60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1.09" calcext:value-type="float">
            <text:p><text:s/>91,09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3.37" calcext:value-type="float">
            <text:p><text:s/>193,37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4.86" calcext:value-type="float">
            <text:p><text:s/>134,86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4.33" calcext:value-type="float">
            <text:p><text:s/>154,33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80.59" calcext:value-type="float">
            <text:p><text:s/>580,59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.03" calcext:value-type="float">
            <text:p><text:s/>4,03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7.03" calcext:value-type="float">
            <text:p><text:s/>257,03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1.34" calcext:value-type="float">
            <text:p><text:s/>211,34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.4" calcext:value-type="float">
            <text:p><text:s/>4,40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3.55" calcext:value-type="float">
            <text:p><text:s/>103,55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00.15" calcext:value-type="float">
            <text:p><text:s/>400,15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3.38" calcext:value-type="float">
            <text:p><text:s/>133,38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86" calcext:value-type="float">
            <text:p><text:s/>16,86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8.14" calcext:value-type="float">
            <text:p><text:s/>98,14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8.77" calcext:value-type="float">
            <text:p><text:s/>338,77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7.63" calcext:value-type="float">
            <text:p><text:s/>237,63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8.23" calcext:value-type="float">
            <text:p><text:s/>138,23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4.88" calcext:value-type="float">
            <text:p><text:s/>134,88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9.59" calcext:value-type="float">
            <text:p><text:s/>139,59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2.97" calcext:value-type="float">
            <text:p><text:s/>202,97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36.99" calcext:value-type="float">
            <text:p><text:s/>1.136,99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9.84" calcext:value-type="float">
            <text:p><text:s/>59,84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35.2" calcext:value-type="float">
            <text:p><text:s/>2.135,20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89.16" calcext:value-type="float">
            <text:p><text:s/>1.089,16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68.96" calcext:value-type="float">
            <text:p><text:s/>1.068,96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OLOMITI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8.66" calcext:value-type="float">
            <text:p><text:s/>68,66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OLOMITI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8.66" calcext:value-type="float">
            <text:p><text:s/>68,66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.E.M.C.A. SRL</text:p>
          </table:table-cell>
          <table:table-cell office:value-type="string" calcext:value-type="string">
            <text:p>Utenze e canoni</text:p>
          </table:table-cell>
          <table:table-cell office:value-type="float" office:value="28.8" calcext:value-type="float">
            <text:p><text:s/>28,80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319.36" calcext:value-type="float">
            <text:p><text:s/>319,36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.2" calcext:value-type="float">
            <text:p><text:s/>12,20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1.22" calcext:value-type="float">
            <text:p><text:s/>11,22 </text:p>
          </table:table-cell>
          <table:table-cell office:value-type="string" calcext:value-type="string">
            <text:p>23/06/20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762.66" calcext:value-type="float">
            <text:p><text:s/>762,66 </text:p>
          </table:table-cell>
          <table:table-cell office:value-type="string" calcext:value-type="string">
            <text:p>04/04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175.68" calcext:value-type="float">
            <text:p><text:s/>175,68 </text:p>
          </table:table-cell>
          <table:table-cell office:value-type="string" calcext:value-type="string">
            <text:p>20/04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336.72" calcext:value-type="float">
            <text:p><text:s/>336,72 </text:p>
          </table:table-cell>
          <table:table-cell office:value-type="string" calcext:value-type="string">
            <text:p>20/04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164.7" calcext:value-type="float">
            <text:p><text:s/>164,70 </text:p>
          </table:table-cell>
          <table:table-cell office:value-type="string" calcext:value-type="string">
            <text:p>20/04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329.4" calcext:value-type="float">
            <text:p><text:s/>329,40 </text:p>
          </table:table-cell>
          <table:table-cell office:value-type="string" calcext:value-type="string">
            <text:p>20/04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1513.65" calcext:value-type="float">
            <text:p><text:s/>1.513,65 </text:p>
          </table:table-cell>
          <table:table-cell office:value-type="string" calcext:value-type="string">
            <text:p>26/04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762.66" calcext:value-type="float">
            <text:p><text:s/>762,66 </text:p>
          </table:table-cell>
          <table:table-cell office:value-type="string" calcext:value-type="string">
            <text:p>26/04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DELLA BONIFICA RENANA</text:p>
          </table:table-cell>
          <table:table-cell office:value-type="string" calcext:value-type="string">
            <text:p>Utilizzo di beni di terzi</text:p>
          </table:table-cell>
          <table:table-cell office:value-type="float" office:value="161.18" calcext:value-type="float">
            <text:p><text:s/>161,18 </text:p>
          </table:table-cell>
          <table:table-cell office:value-type="string" calcext:value-type="string">
            <text:p>28/04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DELLA BONIFICA RENANA</text:p>
          </table:table-cell>
          <table:table-cell office:value-type="string" calcext:value-type="string">
            <text:p>Utilizzo di beni di terzi</text:p>
          </table:table-cell>
          <table:table-cell office:value-type="float" office:value="1400.14" calcext:value-type="float">
            <text:p><text:s/>1.400,14 </text:p>
          </table:table-cell>
          <table:table-cell office:value-type="string" calcext:value-type="string">
            <text:p>28/04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DELLA BONIFICA RENANA</text:p>
          </table:table-cell>
          <table:table-cell office:value-type="string" calcext:value-type="string">
            <text:p>Utilizzo di beni di terzi</text:p>
          </table:table-cell>
          <table:table-cell office:value-type="float" office:value="15599.86" calcext:value-type="float">
            <text:p><text:s/>15.599,86 </text:p>
          </table:table-cell>
          <table:table-cell office:value-type="string" calcext:value-type="string">
            <text:p>28/04/20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223.25" calcext:value-type="float">
            <text:p><text:s/>223,25 </text:p>
          </table:table-cell>
          <table:table-cell office:value-type="string" calcext:value-type="string">
            <text:p>03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340.83" calcext:value-type="float">
            <text:p><text:s/>340,83 </text:p>
          </table:table-cell>
          <table:table-cell office:value-type="string" calcext:value-type="string">
            <text:p>03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652.7" calcext:value-type="float">
            <text:p><text:s/>652,70 </text:p>
          </table:table-cell>
          <table:table-cell office:value-type="string" calcext:value-type="string">
            <text:p>03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6827.73" calcext:value-type="float">
            <text:p><text:s/>6.827,73 </text:p>
          </table:table-cell>
          <table:table-cell office:value-type="string" calcext:value-type="string">
            <text:p>11/05/2022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Utilizzo di beni di terzi</text:p>
          </table:table-cell>
          <table:table-cell office:value-type="float" office:value="19.74" calcext:value-type="float">
            <text:p><text:s/>19,74 </text:p>
          </table:table-cell>
          <table:table-cell office:value-type="string" calcext:value-type="string">
            <text:p>12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1800.72" calcext:value-type="float">
            <text:p><text:s/>1.800,72 </text:p>
          </table:table-cell>
          <table:table-cell office:value-type="string" calcext:value-type="string">
            <text:p>18/05/2022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PER LO STUDIO CULTURA FISICA</text:p>
          </table:table-cell>
          <table:table-cell office:value-type="string" calcext:value-type="string">
            <text:p>Utilizzo di beni di terzi</text:p>
          </table:table-cell>
          <table:table-cell office:value-type="float" office:value="502" calcext:value-type="float">
            <text:p><text:s/>502,00 </text:p>
          </table:table-cell>
          <table:table-cell office:value-type="string" calcext:value-type="string">
            <text:p>19/05/20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43.92" calcext:value-type="float">
            <text:p><text:s/>43,92 </text:p>
          </table:table-cell>
          <table:table-cell office:value-type="string" calcext:value-type="string">
            <text:p>27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K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109.8" calcext:value-type="float">
            <text:p><text:s/>109,80 </text:p>
          </table:table-cell>
          <table:table-cell office:value-type="string" calcext:value-type="string">
            <text:p>27/05/20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 table:number-rows-repeated="1047201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4">
      <number:text> </number:text>
      <number:text-content/>
      <number:text> </number:text>
      <style:map style:condition="value()&gt;0" style:apply-style-name="N104P0"/>
      <style:map style:condition="value()&lt;0" style:apply-style-name="N104P1"/>
      <style:map style:condition="value()=0" style:apply-style-name="N104P2"/>
    </number:text-style>
    <number:time-style style:name="N105">
      <number:minutes number:style="long"/>
      <number:text>:</number:text>
      <number:seconds number:style="long"/>
    </number:time-style>
    <number:time-style style:name="N10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7">
      <number:minutes number:style="long"/>
      <number:text>:</number:text>
      <number:seconds number:style="long" number:decimal-places="1"/>
    </number:time-style>
    <number:number-style style:name="N10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10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4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4P0"/>
    </number:number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6P0"/>
    </number:number-style>
    <number:number-style style:name="N1010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7P0"/>
    </number:number-style>
    <number:date-style style:name="N10108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9" number:language="it" number:country="IT">
      <number:day number:style="long"/>
      <number:text>-</number:text>
      <number:month number:textual="true"/>
    </number:date-style>
    <number:date-style style:name="N10110" number:language="it" number:country="IT">
      <number:month number:textual="true"/>
      <number:text>-</number:text>
      <number:year/>
    </number:date-style>
    <number:time-style style:name="N10111" number:language="it" number:country="IT">
      <number:hours/>
      <number:text>:</number:text>
      <number:minutes number:style="long"/>
      <number:text> </number:text>
      <number:am-pm/>
    </number:time-style>
    <number:time-style style:name="N10112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3" number:language="it" number:country="IT">
      <number:hours/>
      <number:text>:</number:text>
      <number:minutes number:style="long"/>
    </number:time-style>
    <number:time-style style:name="N10114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5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6P0" style:volatile="true" number:language="it" number:country="IT">
      <number:number number:decimal-places="0" loext:min-decimal-places="0" number:min-integer-digits="1" number:grouping="true"/>
    </number:number-style>
    <number:number-style style:name="N10116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number number:decimal-places="0" loext:min-decimal-places="0" number:min-integer-digits="1" number:grouping="true"/>
    </number:number-style>
    <number:number-style style:name="N10117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2" loext:min-decimal-places="2" number:min-integer-digits="1" number:grouping="true"/>
    </number:number-style>
    <number:number-style style:name="N10118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2" loext:min-decimal-places="2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0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0P2" style:volatile="true" number:language="it" number:country="IT">
      <loext:text> </loext:text>
      <loext:fill-character> </loext:fill-character>
      <number:text>- </number:text>
    </number:number-style>
    <number:text-style style:name="N10120" number:language="it" number:country="IT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1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1P2" style:volatile="true" number:language="it" number:country="IT">
      <loext:text> € </loext:text>
      <loext:fill-character> </loext:fill-character>
      <number:text>- </number:text>
    </number:number-style>
    <number:text-style style:name="N10121" number:language="it" number:country="IT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2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2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22" number:language="it" number:country="IT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Comma" style:display-name="Excel Built-in Comma" style:family="table-cell" style:parent-style-name="Default" style:data-style-name="N104"/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1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nnalisa Bergami</meta:initial-creator>
    <dc:creator>Annalisa Bergami</dc:creator>
    <meta:creation-date>2022-07-13T12:33:41</meta:creation-date>
    <dc:date>2022-07-13T13:09:00</dc:date>
    <meta:generator>LibreOffice/6.4.1.2$Windows_X86_64 LibreOffice_project/4d224e95b98b138af42a64d84056446d09082932</meta:generator>
    <meta:document-statistic meta:table-count="1" meta:cell-count="6870" meta:object-count="0"/>
    <meta:user-defined meta:name="AppVersion">15.0300</meta:user-defined>
    <meta:user-defined meta:name="Company">Lepida S.p.A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