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7.616cm"/>
    </style:style>
    <style:style style:name="co2" style:family="table-column">
      <style:table-column-properties fo:break-before="auto" style:column-width="12.993cm"/>
    </style:style>
    <style:style style:name="co3" style:family="table-column">
      <style:table-column-properties fo:break-before="auto" style:column-width="2.521cm"/>
    </style:style>
    <style:style style:name="co4" style:family="table-column">
      <style:table-column-properties fo:break-before="auto" style:column-width="2.997cm"/>
    </style:style>
    <style:style style:name="co5" style:family="table-column">
      <style:table-column-properties fo:break-before="auto" style:column-width="1.064cm"/>
    </style:style>
    <style:style style:name="co6" style:family="table-column">
      <style:table-column-properties fo:break-before="auto" style:column-width="1.792cm"/>
    </style:style>
    <style:style style:name="ro1" style:family="table-row">
      <style:table-row-properties style:row-height="0.45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Calibri Ligh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 style:data-style-name="N109">
      <style:table-cell-properties style:rotation-align="none"/>
      <style:text-properties fo:color="#000000" style:text-outline="false" style:text-line-through-style="none" style:text-line-through-type="none" style:font-name="Calibri Ligh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4"/>
        <table:table-column table:style-name="co5" table:default-cell-style-name="ce2"/>
        <table:table-column table:style-name="co6" table:number-columns-repeated="1019" table:default-cell-style-name="ce2"/>
        <table:table-row table:style-name="ro1">
          <table:table-cell table:style-name="ce1" office:value-type="string" calcext:value-type="string">
            <text:p>BENEFICIARIO</text:p>
          </table:table-cell>
          <table:table-cell table:style-name="ce1" office:value-type="string" calcext:value-type="string">
            <text:p><text:s/>TIPOLOGIA DI SPESA </text:p>
          </table:table-cell>
          <table:table-cell table:style-name="ce1" office:value-type="string" calcext:value-type="string">
            <text:p><text:s text:c="3"/>IMPORTO <text:s text:c="2"/></text:p>
          </table:table-cell>
          <table:table-cell table:style-name="ce1" office:value-type="string" calcext:value-type="string">
            <text:p>DATA MANDATO</text:p>
          </table:table-cell>
          <table:table-cell table:style-name="ce1" office:value-type="string" calcext:value-type="string">
            <text:p>COD.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220.4" calcext:value-type="float">
            <text:p><text:s/>2.220,40 </text:p>
          </table:table-cell>
          <table:table-cell office:value-type="date" office:date-value="2022-07-28" calcext:value-type="date">
            <text:p>28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LDARINI &amp; ASSOCIATI SRL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188" calcext:value-type="float">
            <text:p><text:s/>188,0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ERA S.R.L.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632" calcext:value-type="float">
            <text:p><text:s/>632,0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ERA S.R.L.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480" calcext:value-type="float">
            <text:p><text:s/>480,0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ERA S.R.L.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200" calcext:value-type="float">
            <text:p><text:s/>200,0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ERA S.R.L.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600" calcext:value-type="float">
            <text:p><text:s/>600,0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ASTA <text:s/>LICIA</text:p>
          </table:table-cell>
          <table:table-cell office:value-type="string" calcext:value-type="string">
            <text:p>Acquisto di servizi per formazione e addestramento del personale dell'ente</text:p>
          </table:table-cell>
          <table:table-cell office:value-type="float" office:value="1046.76" calcext:value-type="float">
            <text:p><text:s/>1.046,76 </text:p>
          </table:table-cell>
          <table:table-cell office:value-type="date" office:date-value="2022-08-30" calcext:value-type="date">
            <text:p>30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173.58" calcext:value-type="float">
            <text:p><text:s/>1.173,58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168.68" calcext:value-type="float">
            <text:p><text:s/>168,68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CA S.R.L.</text:p>
          </table:table-cell>
          <table:table-cell office:value-type="string" calcext:value-type="string">
            <text:p>Aggi di riscossione</text:p>
          </table:table-cell>
          <table:table-cell office:value-type="float" office:value="49.27" calcext:value-type="float">
            <text:p><text:s/>49,27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404" calcext:value-type="float">
            <text:p>14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BAR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.18" calcext:value-type="float">
            <text:p><text:s/>10,1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BIELL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BOLOGNA-SERVIZI NOTIFICAZIONI-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53.06" calcext:value-type="float">
            <text:p><text:s/>553,06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BUDRI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89.86" calcext:value-type="float">
            <text:p><text:s/>89,86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CASALECCHIO DI REN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33.5" calcext:value-type="float">
            <text:p><text:s/>33,50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CASTEL SAN PIETRO TERM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6.24" calcext:value-type="float">
            <text:p><text:s/>26,24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CASTELFRANCO EMILI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CASTELLO D'ARGI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CENT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9.67" calcext:value-type="float">
            <text:p><text:s/>19,67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CREVALCOR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.18" calcext:value-type="float">
            <text:p><text:s/>10,1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FERRAR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6.06" calcext:value-type="float">
            <text:p><text:s/>16,06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GENOV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8.88" calcext:value-type="float">
            <text:p><text:s/>8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GRANAROLO DELL'EMILI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34.08" calcext:value-type="float">
            <text:p><text:s/>134,0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LORET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.76" calcext:value-type="float">
            <text:p><text:s/>11,76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MASCAL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MELILLI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0.18" calcext:value-type="float">
            <text:p><text:s/>10,1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MINERBI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MODE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MONTERENZI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7.64" calcext:value-type="float">
            <text:p><text:s/>17,64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OSIM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PIANOR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88.9" calcext:value-type="float">
            <text:p><text:s/>88,90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PONTECAGNANO FAIAN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PORTOMAGGIOR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.76" calcext:value-type="float">
            <text:p><text:s/>11,76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RICCION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9.88" calcext:value-type="float">
            <text:p><text:s/>9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ROSIGNANO MARITTIM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SAN LAZZARO DI SAVE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5.76" calcext:value-type="float">
            <text:p><text:s/>15,76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SIG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VALBREMB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VAZZAN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VIGEVAN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5.88" calcext:value-type="float">
            <text:p><text:s/>5,88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COMUNI PIANURA REGGIAN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1.76" calcext:value-type="float">
            <text:p><text:s/>11,76 </text:p>
          </table:table-cell>
          <table:table-cell office:value-type="date" office:date-value="2022-07-01" calcext:value-type="date">
            <text:p>01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84" calcext:value-type="float">
            <text:p><text:s/>284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FOCAMERE S.C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69" calcext:value-type="float">
            <text:p><text:s/>69,00 </text:p>
          </table:table-cell>
          <table:table-cell office:value-type="date" office:date-value="2022-07-19" calcext:value-type="date">
            <text:p>19/07/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FOCAMERE S.C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15.18" calcext:value-type="float">
            <text:p><text:s/>15,18 </text:p>
          </table:table-cell>
          <table:table-cell office:value-type="date" office:date-value="2022-08-01" calcext:value-type="date">
            <text:p>01/08/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LDARINI &amp; ASSOCIATI SRL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4" calcext:value-type="float">
            <text:p><text:s/>74,0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50" calcext:value-type="float">
            <text:p><text:s/>250,0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TUDI PROGETTO DONNA DIVERSITY MG</text:p>
          </table:table-cell>
          <table:table-cell office:value-type="string" calcext:value-type="string">
            <text:p>Altre spese correnti n.a.c.</text:p>
          </table:table-cell>
          <table:table-cell office:value-type="float" office:value="9500" calcext:value-type="float">
            <text:p><text:s/>9.50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LLETTIVO VERSO</text:p>
          </table:table-cell>
          <table:table-cell office:value-type="string" calcext:value-type="string">
            <text:p>Altre spese correnti n.a.c.</text:p>
          </table:table-cell>
          <table:table-cell office:value-type="float" office:value="750" calcext:value-type="float">
            <text:p><text:s/>750,00 </text:p>
          </table:table-cell>
          <table:table-cell office:value-type="date" office:date-value="2022-08-31" calcext:value-type="date">
            <text:p>31/08/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68.4" calcext:value-type="float">
            <text:p><text:s/>68,40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Altre spese correnti n.a.c.</text:p>
          </table:table-cell>
          <table:table-cell office:value-type="float" office:value="200.96" calcext:value-type="float">
            <text:p><text:s/>200,96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6.23" calcext:value-type="float">
            <text:p><text:s/>16,23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80.44" calcext:value-type="float">
            <text:p><text:s/>80,44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47.05" calcext:value-type="float">
            <text:p><text:s/>147,05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175.37" calcext:value-type="float">
            <text:p><text:s/>175,37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Altre spese in conto capitale n.a.c.</text:p>
          </table:table-cell>
          <table:table-cell office:value-type="float" office:value="922.57" calcext:value-type="float">
            <text:p><text:s/>922,57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Altre spese per il personale</text:p>
          </table:table-cell>
          <table:table-cell office:value-type="float" office:value="6219.2" calcext:value-type="float">
            <text:p><text:s/>6.219,2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AY RISTOSERVICE SPA</text:p>
          </table:table-cell>
          <table:table-cell office:value-type="string" calcext:value-type="string">
            <text:p>Altre spese per il personale</text:p>
          </table:table-cell>
          <table:table-cell office:value-type="float" office:value="6219.2" calcext:value-type="float">
            <text:p><text:s/>6.219,20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OCIALE CULTURALE VILLANOVA</text:p>
          </table:table-cell>
          <table:table-cell office:value-type="string" calcext:value-type="string">
            <text:p>Altre spese per redditi da capitale n.a.c.</text:p>
          </table:table-cell>
          <table:table-cell office:value-type="float" office:value="1203.15" calcext:value-type="float">
            <text:p><text:s/>1.203,15 </text:p>
          </table:table-cell>
          <table:table-cell office:value-type="date" office:date-value="2022-08-30" calcext:value-type="date">
            <text:p>30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IONDI <text:s/>MARC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336" calcext:value-type="float">
            <text:p><text:s/>336,00 </text:p>
          </table:table-cell>
          <table:table-cell office:value-type="date" office:date-value="2022-07-08" calcext:value-type="date">
            <text:p>08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57.82" calcext:value-type="float">
            <text:p><text:s/>157,82 </text:p>
          </table:table-cell>
          <table:table-cell office:value-type="date" office:date-value="2022-07-08" calcext:value-type="date">
            <text:p>08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42" calcext:value-type="float">
            <text:p><text:s/>1,42 </text:p>
          </table:table-cell>
          <table:table-cell office:value-type="date" office:date-value="2022-07-08" calcext:value-type="date">
            <text:p>08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.95" calcext:value-type="float">
            <text:p><text:s/>5,95 </text:p>
          </table:table-cell>
          <table:table-cell office:value-type="date" office:date-value="2022-07-08" calcext:value-type="date">
            <text:p>08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443.94" calcext:value-type="float">
            <text:p><text:s/>1.443,94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0.71" calcext:value-type="float">
            <text:p><text:s/>50,71 </text:p>
          </table:table-cell>
          <table:table-cell office:value-type="date" office:date-value="2022-07-19" calcext:value-type="date">
            <text:p>19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7.02" calcext:value-type="float">
            <text:p><text:s/>27,02 </text:p>
          </table:table-cell>
          <table:table-cell office:value-type="date" office:date-value="2022-07-22" calcext:value-type="date">
            <text:p>22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15" calcext:value-type="float">
            <text:p><text:s/>0,15 </text:p>
          </table:table-cell>
          <table:table-cell office:value-type="date" office:date-value="2022-07-22" calcext:value-type="date">
            <text:p>22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8" calcext:value-type="float">
            <text:p><text:s/>0,08 </text:p>
          </table:table-cell>
          <table:table-cell office:value-type="date" office:date-value="2022-07-22" calcext:value-type="date">
            <text:p>22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52" calcext:value-type="float">
            <text:p><text:s/>0,52 </text:p>
          </table:table-cell>
          <table:table-cell office:value-type="date" office:date-value="2022-07-22" calcext:value-type="date">
            <text:p>22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03" calcext:value-type="float">
            <text:p><text:s/>1,03 </text:p>
          </table:table-cell>
          <table:table-cell office:value-type="date" office:date-value="2022-07-22" calcext:value-type="date">
            <text:p>22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O LOCO CASTENASO APS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2337.5" calcext:value-type="float">
            <text:p><text:s/>12.337,50 </text:p>
          </table:table-cell>
          <table:table-cell office:value-type="date" office:date-value="2022-07-22" calcext:value-type="date">
            <text:p>22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O LOCO CASTENASO APS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700" calcext:value-type="float">
            <text:p><text:s/>700,00 </text:p>
          </table:table-cell>
          <table:table-cell office:value-type="date" office:date-value="2022-07-22" calcext:value-type="date">
            <text:p>22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040.98" calcext:value-type="float">
            <text:p><text:s/>1.040,98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LE ENTRATE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08.75" calcext:value-type="float">
            <text:p><text:s/>208,75 </text:p>
          </table:table-cell>
          <table:table-cell office:value-type="date" office:date-value="2022-07-28" calcext:value-type="date">
            <text:p>28/07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62.55" calcext:value-type="float">
            <text:p><text:s/>162,55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TERRE DI PIANUR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50" calcext:value-type="float">
            <text:p><text:s/>50,00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80.86" calcext:value-type="float">
            <text:p><text:s/>80,86 </text:p>
          </table:table-cell>
          <table:table-cell office:value-type="date" office:date-value="2022-09-01" calcext:value-type="date">
            <text:p>01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24" calcext:value-type="float">
            <text:p><text:s/>0,24 </text:p>
          </table:table-cell>
          <table:table-cell office:value-type="date" office:date-value="2022-09-01" calcext:value-type="date">
            <text:p>01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3.31" calcext:value-type="float">
            <text:p><text:s/>23,31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7" calcext:value-type="float">
            <text:p><text:s/>0,07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93.28" calcext:value-type="float">
            <text:p><text:s/>193,28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58" calcext:value-type="float">
            <text:p><text:s/>0,58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3.09" calcext:value-type="float">
            <text:p><text:s/>3,09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8.36" calcext:value-type="float">
            <text:p><text:s/>8,36 </text:p>
          </table:table-cell>
          <table:table-cell office:value-type="date" office:date-value="2022-09-05" calcext:value-type="date">
            <text:p>05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2" calcext:value-type="float">
            <text:p><text:s/>0,02 </text:p>
          </table:table-cell>
          <table:table-cell office:value-type="date" office:date-value="2022-09-05" calcext:value-type="date">
            <text:p>05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9.57" calcext:value-type="float">
            <text:p><text:s/>19,57 </text:p>
          </table:table-cell>
          <table:table-cell office:value-type="date" office:date-value="2022-09-05" calcext:value-type="date">
            <text:p>05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5" calcext:value-type="float">
            <text:p><text:s/>0,05 </text:p>
          </table:table-cell>
          <table:table-cell office:value-type="date" office:date-value="2022-09-05" calcext:value-type="date">
            <text:p>05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63.06" calcext:value-type="float">
            <text:p><text:s/>63,06 </text:p>
          </table:table-cell>
          <table:table-cell office:value-type="date" office:date-value="2022-09-08" calcext:value-type="date">
            <text:p>08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23" calcext:value-type="float">
            <text:p><text:s/>1,23 </text:p>
          </table:table-cell>
          <table:table-cell office:value-type="date" office:date-value="2022-09-08" calcext:value-type="date">
            <text:p>08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.15" calcext:value-type="float">
            <text:p><text:s/>1,15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6.43" calcext:value-type="float">
            <text:p><text:s/>26,43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7.01" calcext:value-type="float">
            <text:p><text:s/>27,01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67.84" calcext:value-type="float">
            <text:p><text:s/>67,84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4.24" calcext:value-type="float">
            <text:p><text:s/>24,24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9" calcext:value-type="float">
            <text:p><text:s/>0,09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9" calcext:value-type="float">
            <text:p><text:s/>0,09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4" calcext:value-type="float">
            <text:p><text:s/>0,40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0.09" calcext:value-type="float">
            <text:p><text:s/>0,09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TTA' METROPOLITANA DI BOLOGNA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93.85" calcext:value-type="float">
            <text:p><text:s/>193,85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628.63" calcext:value-type="float">
            <text:p><text:s/>1.628,63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940.24" calcext:value-type="float">
            <text:p><text:s/>940,24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1091.35" calcext:value-type="float">
            <text:p><text:s/>1.091,35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'INTERNO</text:p>
          </table:table-cell>
          <table:table-cell office:value-type="string" calcext:value-type="string">
            <text:p>Altre uscite per conto terzi n.a.c.</text:p>
          </table:table-cell>
          <table:table-cell office:value-type="float" office:value="2014.8" calcext:value-type="float">
            <text:p><text:s/>2.014,8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9901" calcext:value-type="float">
            <text:p>9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2F MULTIMEDIA SRL</text:p>
          </table:table-cell>
          <table:table-cell office:value-type="string" calcext:value-type="string">
            <text:p>Altri beni di consumo</text:p>
          </table:table-cell>
          <table:table-cell office:value-type="float" office:value="512.4" calcext:value-type="float">
            <text:p><text:s/>512,4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Altri beni di consumo</text:p>
          </table:table-cell>
          <table:table-cell office:value-type="float" office:value="1000.4" calcext:value-type="float">
            <text:p><text:s/>1.000,4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RREBIAN SPA</text:p>
          </table:table-cell>
          <table:table-cell office:value-type="string" calcext:value-type="string">
            <text:p>Altri beni di consumo</text:p>
          </table:table-cell>
          <table:table-cell office:value-type="float" office:value="289.47" calcext:value-type="float">
            <text:p><text:s/>289,47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FICHE GASPARI SRL</text:p>
          </table:table-cell>
          <table:table-cell office:value-type="string" calcext:value-type="string">
            <text:p>Altri beni di consumo</text:p>
          </table:table-cell>
          <table:table-cell office:value-type="float" office:value="384.91" calcext:value-type="float">
            <text:p><text:s/>384,91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794.23" calcext:value-type="float">
            <text:p><text:s/>794,23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ORIAZZI SRL</text:p>
          </table:table-cell>
          <table:table-cell office:value-type="string" calcext:value-type="string">
            <text:p>Altri beni di consumo</text:p>
          </table:table-cell>
          <table:table-cell office:value-type="float" office:value="1237.08" calcext:value-type="float">
            <text:p><text:s/>1.237,08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beni di consumo</text:p>
          </table:table-cell>
          <table:table-cell office:value-type="float" office:value="3542.88" calcext:value-type="float">
            <text:p><text:s/>3.542,88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09.1" calcext:value-type="float">
            <text:p><text:s/>109,1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1" calcext:value-type="float">
            <text:p>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27" calcext:value-type="float">
            <text:p><text:s/>127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1" calcext:value-type="float">
            <text:p>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3.5" calcext:value-type="float">
            <text:p><text:s/>43,5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0" calcext:value-type="float">
            <text:p><text:s/>40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0.5" calcext:value-type="float">
            <text:p><text:s/>40,5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3.5" calcext:value-type="float">
            <text:p><text:s/>33,5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97.54" calcext:value-type="float">
            <text:p><text:s/>97,54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54.8" calcext:value-type="float">
            <text:p><text:s/>154,8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37" calcext:value-type="float">
            <text:p><text:s/>37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43.5" calcext:value-type="float">
            <text:p><text:s/>43,5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80" calcext:value-type="float">
            <text:p><text:s/>80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77.7" calcext:value-type="float">
            <text:p><text:s/>277,7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5" calcext:value-type="float">
            <text:p><text:s/>55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49.99" calcext:value-type="float">
            <text:p><text:s/>149,99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52.65" calcext:value-type="float">
            <text:p><text:s/>52,65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4.7" calcext:value-type="float">
            <text:p><text:s/>14,7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295" calcext:value-type="float">
            <text:p><text:s/>295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30.05" calcext:value-type="float">
            <text:p><text:s/>130,05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7.9" calcext:value-type="float">
            <text:p><text:s/>7,9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beni di consumo</text:p>
          </table:table-cell>
          <table:table-cell office:value-type="float" office:value="12" calcext:value-type="float">
            <text:p><text:s/>12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KRITERION SNC</text:p>
          </table:table-cell>
          <table:table-cell office:value-type="string" calcext:value-type="string">
            <text:p>Altri beni di consumo</text:p>
          </table:table-cell>
          <table:table-cell office:value-type="float" office:value="732" calcext:value-type="float">
            <text:p><text:s/>732,0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363.06" calcext:value-type="float">
            <text:p><text:s/>363,06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240.71" calcext:value-type="float">
            <text:p><text:s/>240,71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ANDA CIRCUS APS</text:p>
          </table:table-cell>
          <table:table-cell office:value-type="string" calcext:value-type="string">
            <text:p>Altri beni di consumo</text:p>
          </table:table-cell>
          <table:table-cell office:value-type="float" office:value="1040" calcext:value-type="float">
            <text:p><text:s/>1.040,0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8:03 SERVIZI E TELEFONIA DI TAMISARI EMA</text:p>
          </table:table-cell>
          <table:table-cell office:value-type="string" calcext:value-type="string">
            <text:p>Altri beni di consumo</text:p>
          </table:table-cell>
          <table:table-cell office:value-type="float" office:value="255" calcext:value-type="float">
            <text:p><text:s/>255,0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8:03 SERVIZI E TELEFONIA DI TAMISARI EMA</text:p>
          </table:table-cell>
          <table:table-cell office:value-type="string" calcext:value-type="string">
            <text:p>Altri beni di consumo</text:p>
          </table:table-cell>
          <table:table-cell office:value-type="float" office:value="170" calcext:value-type="float">
            <text:p><text:s/>170,0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O GOMME DI CASTAGNA LUCA</text:p>
          </table:table-cell>
          <table:table-cell office:value-type="string" calcext:value-type="string">
            <text:p>Altri beni di consumo</text:p>
          </table:table-cell>
          <table:table-cell office:value-type="float" office:value="7.04" calcext:value-type="float">
            <text:p><text:s/>7,04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O GOMME DI CASTAGNA LUCA</text:p>
          </table:table-cell>
          <table:table-cell office:value-type="string" calcext:value-type="string">
            <text:p>Altri beni di consumo</text:p>
          </table:table-cell>
          <table:table-cell office:value-type="float" office:value="9.24" calcext:value-type="float">
            <text:p><text:s/>9,24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O GOMME DI CASTAGNA LUCA</text:p>
          </table:table-cell>
          <table:table-cell office:value-type="string" calcext:value-type="string">
            <text:p>Altri beni di consumo</text:p>
          </table:table-cell>
          <table:table-cell office:value-type="float" office:value="7.04" calcext:value-type="float">
            <text:p><text:s/>7,04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O GOMME DI CASTAGNA LUCA</text:p>
          </table:table-cell>
          <table:table-cell office:value-type="string" calcext:value-type="string">
            <text:p>Altri beni di consumo</text:p>
          </table:table-cell>
          <table:table-cell office:value-type="float" office:value="81.4" calcext:value-type="float">
            <text:p><text:s/>81,4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FORNITURE SNC DI COSTA M. &amp; SCALI</text:p>
          </table:table-cell>
          <table:table-cell office:value-type="string" calcext:value-type="string">
            <text:p>Altri beni di consumo</text:p>
          </table:table-cell>
          <table:table-cell office:value-type="float" office:value="49.5" calcext:value-type="float">
            <text:p><text:s/>49,5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GEMMA DI L.E R. FORMICA</text:p>
          </table:table-cell>
          <table:table-cell office:value-type="string" calcext:value-type="string">
            <text:p>Altri beni di consumo</text:p>
          </table:table-cell>
          <table:table-cell office:value-type="float" office:value="4.09" calcext:value-type="float">
            <text:p><text:s/>4,09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1" calcext:value-type="float">
            <text:p>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GEMMA DI L.E R. FORMICA</text:p>
          </table:table-cell>
          <table:table-cell office:value-type="string" calcext:value-type="string">
            <text:p>Altri beni di consumo</text:p>
          </table:table-cell>
          <table:table-cell office:value-type="float" office:value="4.55" calcext:value-type="float">
            <text:p><text:s/>4,55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1" calcext:value-type="float">
            <text:p>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ZZANTI MEDIA SRL</text:p>
          </table:table-cell>
          <table:table-cell office:value-type="string" calcext:value-type="string">
            <text:p>Altri beni di consumo</text:p>
          </table:table-cell>
          <table:table-cell office:value-type="float" office:value="66" calcext:value-type="float">
            <text:p><text:s/>66,0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1" calcext:value-type="float">
            <text:p>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Altri beni di consumo</text:p>
          </table:table-cell>
          <table:table-cell office:value-type="float" office:value="64.9" calcext:value-type="float">
            <text:p><text:s/>64,9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TALI GINO SRL</text:p>
          </table:table-cell>
          <table:table-cell office:value-type="string" calcext:value-type="string">
            <text:p>Altri beni di consumo</text:p>
          </table:table-cell>
          <table:table-cell office:value-type="float" office:value="3.9" calcext:value-type="float">
            <text:p><text:s/>3,9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R SAFETY SYSTEM S.P.A. UNIPERSONALE</text:p>
          </table:table-cell>
          <table:table-cell office:value-type="string" calcext:value-type="string">
            <text:p>Altri beni di consumo</text:p>
          </table:table-cell>
          <table:table-cell office:value-type="float" office:value="9.86" calcext:value-type="float">
            <text:p><text:s/>9,86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CART DI NATALI ANTONIO &amp; C.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16.92" calcext:value-type="float">
            <text:p><text:s/>16,92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CART DI NATALI ANTONIO &amp; C.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27.63" calcext:value-type="float">
            <text:p><text:s/>27,63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DINI <text:s/>LUCA</text:p>
          </table:table-cell>
          <table:table-cell office:value-type="string" calcext:value-type="string">
            <text:p>Altri beni di consumo</text:p>
          </table:table-cell>
          <table:table-cell office:value-type="float" office:value="750" calcext:value-type="float">
            <text:p><text:s/>750,00 </text:p>
          </table:table-cell>
          <table:table-cell office:value-type="date" office:date-value="2022-07-28" calcext:value-type="date">
            <text:p>28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FFIATTI <text:s/>DAMIANO</text:p>
          </table:table-cell>
          <table:table-cell office:value-type="string" calcext:value-type="string">
            <text:p>Altri beni di consumo</text:p>
          </table:table-cell>
          <table:table-cell office:value-type="float" office:value="250" calcext:value-type="float">
            <text:p><text:s/>250,00 </text:p>
          </table:table-cell>
          <table:table-cell office:value-type="date" office:date-value="2022-07-28" calcext:value-type="date">
            <text:p>28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LEU LINE SRL</text:p>
          </table:table-cell>
          <table:table-cell office:value-type="string" calcext:value-type="string">
            <text:p>Altri beni di consumo</text:p>
          </table:table-cell>
          <table:table-cell office:value-type="float" office:value="1403" calcext:value-type="float">
            <text:p><text:s/>1.403,0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P. SPA</text:p>
          </table:table-cell>
          <table:table-cell office:value-type="string" calcext:value-type="string">
            <text:p>Altri beni di consumo</text:p>
          </table:table-cell>
          <table:table-cell office:value-type="float" office:value="86.36" calcext:value-type="float">
            <text:p><text:s/>86,36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RINT SPA</text:p>
          </table:table-cell>
          <table:table-cell office:value-type="string" calcext:value-type="string">
            <text:p>Altri beni di consumo</text:p>
          </table:table-cell>
          <table:table-cell office:value-type="float" office:value="366" calcext:value-type="float">
            <text:p><text:s/>366,0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51.98" calcext:value-type="float">
            <text:p><text:s/>51,98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26.13" calcext:value-type="float">
            <text:p><text:s/>26,13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MET S.R.L.</text:p>
          </table:table-cell>
          <table:table-cell office:value-type="string" calcext:value-type="string">
            <text:p>Altri beni di consumo</text:p>
          </table:table-cell>
          <table:table-cell office:value-type="float" office:value="31.05" calcext:value-type="float">
            <text:p><text:s/>31,05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UBBLICA ASSISTENZA CASTENASO</text:p>
          </table:table-cell>
          <table:table-cell office:value-type="string" calcext:value-type="string">
            <text:p>Altri beni di consumo</text:p>
          </table:table-cell>
          <table:table-cell office:value-type="float" office:value="140" calcext:value-type="float">
            <text:p><text:s/>140,0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Altri beni di consumo</text:p>
          </table:table-cell>
          <table:table-cell office:value-type="float" office:value="902.8" calcext:value-type="float">
            <text:p><text:s/>902,8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beni di consumo</text:p>
          </table:table-cell>
          <table:table-cell office:value-type="float" office:value="3381.84" calcext:value-type="float">
            <text:p><text:s/>3.381,84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CULTURALE OPALIA</text:p>
          </table:table-cell>
          <table:table-cell office:value-type="string" calcext:value-type="string">
            <text:p>Altri beni di consumo</text:p>
          </table:table-cell>
          <table:table-cell office:value-type="float" office:value="200" calcext:value-type="float">
            <text:p><text:s/>200,00 </text:p>
          </table:table-cell>
          <table:table-cell office:value-type="date" office:date-value="2022-08-12" calcext:value-type="date">
            <text:p>1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NTENOVI SRL</text:p>
          </table:table-cell>
          <table:table-cell office:value-type="string" calcext:value-type="string">
            <text:p>Altri beni di consumo</text:p>
          </table:table-cell>
          <table:table-cell office:value-type="float" office:value="1708" calcext:value-type="float">
            <text:p><text:s/>1.708,00 </text:p>
          </table:table-cell>
          <table:table-cell office:value-type="date" office:date-value="2022-08-12" calcext:value-type="date">
            <text:p>1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BARADAN TEATRO RAGAZZI</text:p>
          </table:table-cell>
          <table:table-cell office:value-type="string" calcext:value-type="string">
            <text:p>Altri beni di consumo</text:p>
          </table:table-cell>
          <table:table-cell office:value-type="float" office:value="440" calcext:value-type="float">
            <text:p><text:s/>440,0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CULTURALE SI CONTA E SI RAC</text:p>
          </table:table-cell>
          <table:table-cell office:value-type="string" calcext:value-type="string">
            <text:p>Altri beni di consumo</text:p>
          </table:table-cell>
          <table:table-cell office:value-type="float" office:value="530" calcext:value-type="float">
            <text:p><text:s/>530,0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3.68" calcext:value-type="float">
            <text:p><text:s/>103,68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3.07" calcext:value-type="float">
            <text:p><text:s/>63,0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51.22" calcext:value-type="float">
            <text:p><text:s/>51,22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47.94" calcext:value-type="float">
            <text:p><text:s/>147,94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7.6" calcext:value-type="float">
            <text:p><text:s/>67,60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3.57" calcext:value-type="float">
            <text:p><text:s/>93,5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39.77" calcext:value-type="float">
            <text:p><text:s/>39,7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59" calcext:value-type="float">
            <text:p><text:s/>159,00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2.12" calcext:value-type="float">
            <text:p><text:s/>82,12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8" calcext:value-type="float">
            <text:p><text:s/>98,00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57.77" calcext:value-type="float">
            <text:p><text:s/>57,7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46.14" calcext:value-type="float">
            <text:p><text:s/>146,14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74.23" calcext:value-type="float">
            <text:p><text:s/>74,23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96.68" calcext:value-type="float">
            <text:p><text:s/>96,68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0" calcext:value-type="float">
            <text:p><text:s/>60,00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0.45" calcext:value-type="float">
            <text:p><text:s/>80,45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49.44" calcext:value-type="float">
            <text:p><text:s/>249,44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55.01" calcext:value-type="float">
            <text:p><text:s/>55,01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246.21" calcext:value-type="float">
            <text:p><text:s/>246,21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0.05" calcext:value-type="float">
            <text:p><text:s/>80,05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33.54" calcext:value-type="float">
            <text:p><text:s/>133,54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40.03" calcext:value-type="float">
            <text:p><text:s/>40,03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1.15" calcext:value-type="float">
            <text:p><text:s/>101,15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35.43" calcext:value-type="float">
            <text:p><text:s/>35,43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RZADURI <text:s/>MIRKO</text:p>
          </table:table-cell>
          <table:table-cell office:value-type="string" calcext:value-type="string">
            <text:p>Altri beni di consumo</text:p>
          </table:table-cell>
          <table:table-cell office:value-type="float" office:value="750" calcext:value-type="float">
            <text:p><text:s/>750,00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EDES ITALIA SPA</text:p>
          </table:table-cell>
          <table:table-cell office:value-type="string" calcext:value-type="string">
            <text:p>Altri beni di consumo</text:p>
          </table:table-cell>
          <table:table-cell office:value-type="float" office:value="321.25" calcext:value-type="float">
            <text:p><text:s/>321,25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FERRAMENTA RIZZOLI SRL</text:p>
          </table:table-cell>
          <table:table-cell office:value-type="string" calcext:value-type="string">
            <text:p>Altri beni di consumo</text:p>
          </table:table-cell>
          <table:table-cell office:value-type="float" office:value="619.5" calcext:value-type="float">
            <text:p><text:s/>619,5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277.99" calcext:value-type="float">
            <text:p><text:s/>3.277,99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022.86" calcext:value-type="float">
            <text:p><text:s/>1.022,86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1303.09" calcext:value-type="float">
            <text:p><text:s/>1.303,09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4024.34" calcext:value-type="float">
            <text:p><text:s/>4.024,34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336.53" calcext:value-type="float">
            <text:p><text:s/>3.336,53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896.75" calcext:value-type="float">
            <text:p><text:s/>896,75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395.07" calcext:value-type="float">
            <text:p><text:s/>3.395,07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532.44" calcext:value-type="float">
            <text:p><text:s/>532,44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2897.51" calcext:value-type="float">
            <text:p><text:s/>2.897,51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672.56" calcext:value-type="float">
            <text:p><text:s/>672,56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477.04" calcext:value-type="float">
            <text:p><text:s/>3.477,04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805.8" calcext:value-type="float">
            <text:p><text:s/>3.805,8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280.14" calcext:value-type="float">
            <text:p><text:s/>3.280,14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3734.01" calcext:value-type="float">
            <text:p><text:s/>3.734,01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beni di consumo</text:p>
          </table:table-cell>
          <table:table-cell office:value-type="float" office:value="4787.44" calcext:value-type="float">
            <text:p><text:s/>4.787,44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LOTTO CULTURALE MODENA APS</text:p>
          </table:table-cell>
          <table:table-cell office:value-type="string" calcext:value-type="string">
            <text:p>Altri beni di consumo</text:p>
          </table:table-cell>
          <table:table-cell office:value-type="float" office:value="427" calcext:value-type="float">
            <text:p><text:s/>427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Altri beni di consumo</text:p>
          </table:table-cell>
          <table:table-cell office:value-type="float" office:value="1000.4" calcext:value-type="float">
            <text:p><text:s/>1.000,40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CCI <text:s/>CINZIA</text:p>
          </table:table-cell>
          <table:table-cell office:value-type="string" calcext:value-type="string">
            <text:p>Altri beni di consumo</text:p>
          </table:table-cell>
          <table:table-cell office:value-type="float" office:value="240" calcext:value-type="float">
            <text:p><text:s/>240,00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Altri beni di consumo</text:p>
          </table:table-cell>
          <table:table-cell office:value-type="float" office:value="3381.84" calcext:value-type="float">
            <text:p><text:s/>3.381,84 </text:p>
          </table:table-cell>
          <table:table-cell office:value-type="date" office:date-value="2022-09-16" calcext:value-type="date">
            <text:p>16/09/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XA S.A.S.</text:p>
          </table:table-cell>
          <table:table-cell office:value-type="string" calcext:value-type="string">
            <text:p>Altri beni di consumo</text:p>
          </table:table-cell>
          <table:table-cell office:value-type="float" office:value="1559.04" calcext:value-type="float">
            <text:p><text:s/>1.559,04 </text:p>
          </table:table-cell>
          <table:table-cell office:value-type="date" office:date-value="2022-09-16" calcext:value-type="date">
            <text:p>16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UBBLICA ASSISTENZA CASTENASO</text:p>
          </table:table-cell>
          <table:table-cell office:value-type="string" calcext:value-type="string">
            <text:p>Altri beni di consumo</text:p>
          </table:table-cell>
          <table:table-cell office:value-type="float" office:value="60" calcext:value-type="float">
            <text:p><text:s/>60,00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IMENTI <text:s/>CESARE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ADESI <text:s/>GIUL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ODEO PAOL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DALO' <text:s/>KETTY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DREANI CARLOTT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GELORO LUIGI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TONICELLI SARA</text:p>
          </table:table-cell>
          <table:table-cell office:value-type="string" calcext:value-type="string">
            <text:p>Altri beni di consumo</text:p>
          </table:table-cell>
          <table:table-cell office:value-type="float" office:value="90" calcext:value-type="float">
            <text:p><text:s/>90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ZOLINI STEFANO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GHI <text:s/>LORENZ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IANCHI GIAD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ILLI <text:s/>MASSIMILIANO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RTOLINI <text:s/>MARCO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RUSA <text:s/>MICHEL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LIGARI SILV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PUTO <text:s/>GIANLUCA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RE' <text:s/>LAUR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HERCHER <text:s/>MARIALFONSA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LANGELO BARBAR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LLINA LETIZ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RINITI <text:s/>BRUNO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RINITI <text:s/>LORENZ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URIA ANTONELL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AMIANI MICHELE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EGLI ESPOSTI <text:s/>KETTY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ELLE FAVE <text:s/>MARC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I CESARE SAR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TTI LIV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UO' <text:s/>AGNESE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UO' <text:s/>BEATRICE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UO' <text:s/>ELISA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UO' GIOVANNI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INI MAR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SCARINI <text:s/>STEFAN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RANCHINI <text:s text:c="2"/>STEFANIA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ROSIO ISABELL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USETTO <text:s/>IRINA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BRIELE <text:s/>MARIA ANGEL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BUSI <text:s/>IRENE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RCIA <text:s/>ANGELIC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RDELLINI <text:s/>SON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RUTI <text:s/>GIORG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RUTTI <text:s/>FRANCESC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AUDENZI <text:s/>LUC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ELARDI <text:s/>DANIELA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ACOMELLI <text:s/>ALESS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NDI ELIS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OSSI <text:s/>FEDERIC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UERRA <text:s/>ELEN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UERRA ALEXANDRA KIM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UERRA DANIELE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SALATA <text:s/>LOREDAN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GHETTI VIRGIN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LLI <text:s/>PAMEL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PORE <text:s/>ALESSANDR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PORE <text:s/>SILVIA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OLLI <text:s/>ROBERT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OLLI GIOVANNA</text:p>
          </table:table-cell>
          <table:table-cell office:value-type="string" calcext:value-type="string">
            <text:p>Altri beni di consumo</text:p>
          </table:table-cell>
          <table:table-cell office:value-type="float" office:value="61" calcext:value-type="float">
            <text:p><text:s/>61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OPATRIELLO <text:s/>GRAZIELL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NTOVANI <text:s/>ALICE MANUELA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NTOVANI <text:s/>CLAUD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NTOVANI <text:s/>GUID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RI <text:s/>CHIARA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RINELLA ELEN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RTELLI <text:s/>GIANLUC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TTEUCCI <text:s/>FILIPP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NARI <text:s/>MAFALD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NTALTO <text:s/>EMANUEL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RELLO <text:s/>GIAD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SUCEMI GIUSEPPE</text:p>
          </table:table-cell>
          <table:table-cell office:value-type="string" calcext:value-type="string">
            <text:p>Altri beni di consumo</text:p>
          </table:table-cell>
          <table:table-cell office:value-type="float" office:value="61" calcext:value-type="float">
            <text:p><text:s/>61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NETTI <text:s/>SANDR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ANETTI <text:s/>VALENTIN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EROZZI MATTE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ICOLINI <text:s/>MARIO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MIERI <text:s/>STEFANO</text:p>
          </table:table-cell>
          <table:table-cell office:value-type="string" calcext:value-type="string">
            <text:p>Altri beni di consumo</text:p>
          </table:table-cell>
          <table:table-cell office:value-type="float" office:value="187" calcext:value-type="float">
            <text:p><text:s/>187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ESCHI <text:s/>HILLARY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RRI GIUSEPPIN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VA <text:s/>ELEN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ULVIRENTI <text:s/>ALFIO GIUSEPPE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ONDELLI <text:s/>MASSIM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UBINI <text:s/>FEDERIC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UGGERI <text:s/>SASH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UVIOLI <text:s/>SIMONE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RTI <text:s/>CRISTIN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ANDELLARI <text:s/>CHIAR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ANDELLARI <text:s/>RICCARD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LLERI <text:s/>VALENTIN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RRAZANETTI <text:s/>GUID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GNORELLO <text:s/>VITO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ARES FRANCESCO CORAL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PONGHI <text:s/>LAUR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RZI <text:s/>KAT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UTTOLANI <text:s/>MONI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A <text:s/>CHIAR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<text:s/>DAVIDE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ENTURI GIOVANN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DALI <text:s/>GIANLUC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VOLA <text:s/>LUIGI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ZAPPATERRA SAMUELE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ZUNARELLI LIPPARINI <text:s/>SIMONA</text:p>
          </table:table-cell>
          <table:table-cell office:value-type="string" calcext:value-type="string">
            <text:p>Altri beni di consumo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07" calcext:value-type="float">
            <text:p>1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105.44" calcext:value-type="float">
            <text:p><text:s/>105,44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0.95" calcext:value-type="float">
            <text:p><text:s/>80,95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30" calcext:value-type="float">
            <text:p><text:s/>30,00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6.22" calcext:value-type="float">
            <text:p><text:s/>86,22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51.23" calcext:value-type="float">
            <text:p><text:s/>51,23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64.97" calcext:value-type="float">
            <text:p><text:s/>64,97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TALIANA PETROLI SPA</text:p>
          </table:table-cell>
          <table:table-cell office:value-type="string" calcext:value-type="string">
            <text:p>Altri beni di consumo</text:p>
          </table:table-cell>
          <table:table-cell office:value-type="float" office:value="88.72" calcext:value-type="float">
            <text:p><text:s/>88,72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 PATRIA SRL</text:p>
          </table:table-cell>
          <table:table-cell office:value-type="string" calcext:value-type="string">
            <text:p>Altri beni di consumo</text:p>
          </table:table-cell>
          <table:table-cell office:value-type="float" office:value="79.3" calcext:value-type="float">
            <text:p><text:s/>79,30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LDINI ARRIGO S.R.L.</text:p>
          </table:table-cell>
          <table:table-cell office:value-type="string" calcext:value-type="string">
            <text:p>Altri servizi</text:p>
          </table:table-cell>
          <table:table-cell office:value-type="float" office:value="765.5" calcext:value-type="float">
            <text:p><text:s/>765,5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Altri servizi</text:p>
          </table:table-cell>
          <table:table-cell office:value-type="float" office:value="2480.66" calcext:value-type="float">
            <text:p><text:s/>2.480,66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Altri servizi</text:p>
          </table:table-cell>
          <table:table-cell office:value-type="float" office:value="2480.66" calcext:value-type="float">
            <text:p><text:s/>2.480,66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Altri servizi</text:p>
          </table:table-cell>
          <table:table-cell office:value-type="float" office:value="9.76" calcext:value-type="float">
            <text:p><text:s/>9,76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68.8" calcext:value-type="float">
            <text:p><text:s/>68,8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246.94" calcext:value-type="float">
            <text:p><text:s/>246,94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servizi</text:p>
          </table:table-cell>
          <table:table-cell office:value-type="float" office:value="75" calcext:value-type="float">
            <text:p><text:s/>75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695.4" calcext:value-type="float">
            <text:p><text:s/>695,4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347.7" calcext:value-type="float">
            <text:p><text:s/>347,7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347.7" calcext:value-type="float">
            <text:p><text:s/>347,7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390.8" calcext:value-type="float">
            <text:p><text:s/>1.390,8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6.64" calcext:value-type="float">
            <text:p><text:s/>6,64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6.86" calcext:value-type="float">
            <text:p><text:s/>6,86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EDIAPRINT <text:s/>SRL</text:p>
          </table:table-cell>
          <table:table-cell office:value-type="string" calcext:value-type="string">
            <text:p>Altri servizi</text:p>
          </table:table-cell>
          <table:table-cell office:value-type="float" office:value="52.8" calcext:value-type="float">
            <text:p><text:s/>52,8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NISTERO DELLE INFRASTRUTTURE E DEI TRA</text:p>
          </table:table-cell>
          <table:table-cell office:value-type="string" calcext:value-type="string">
            <text:p>Altri servizi</text:p>
          </table:table-cell>
          <table:table-cell office:value-type="float" office:value="553.38" calcext:value-type="float">
            <text:p><text:s/>553,38 </text:p>
          </table:table-cell>
          <table:table-cell office:value-type="date" office:date-value="2022-07-28" calcext:value-type="date">
            <text:p>28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.CULTURALE BURATTINGEGNO TEATRO</text:p>
          </table:table-cell>
          <table:table-cell office:value-type="string" calcext:value-type="string">
            <text:p>Altri servizi</text:p>
          </table:table-cell>
          <table:table-cell office:value-type="float" office:value="732" calcext:value-type="float">
            <text:p><text:s/>732,0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99.02" calcext:value-type="float">
            <text:p><text:s/>99,02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3964.1" calcext:value-type="float">
            <text:p><text:s/>3.964,1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CROREX SPA</text:p>
          </table:table-cell>
          <table:table-cell office:value-type="string" calcext:value-type="string">
            <text:p>Altri servizi</text:p>
          </table:table-cell>
          <table:table-cell office:value-type="float" office:value="15372" calcext:value-type="float">
            <text:p><text:s/>15.372,0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5021.57" calcext:value-type="float">
            <text:p><text:s/>5.021,57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EN GROUP</text:p>
          </table:table-cell>
          <table:table-cell office:value-type="string" calcext:value-type="string">
            <text:p>Altri servizi</text:p>
          </table:table-cell>
          <table:table-cell office:value-type="float" office:value="9108.68" calcext:value-type="float">
            <text:p><text:s/>9.108,68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ILELIBERO DI MAURIZIA MARTELLI</text:p>
          </table:table-cell>
          <table:table-cell office:value-type="string" calcext:value-type="string">
            <text:p>Altri servizi</text:p>
          </table:table-cell>
          <table:table-cell office:value-type="float" office:value="100" calcext:value-type="float">
            <text:p><text:s/>100,00 </text:p>
          </table:table-cell>
          <table:table-cell office:value-type="date" office:date-value="2022-08-03" calcext:value-type="date">
            <text:p>03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39.08" calcext:value-type="float">
            <text:p><text:s/>139,08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4856.21" calcext:value-type="float">
            <text:p><text:s/>4.856,21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NERGON GROUP SNC</text:p>
          </table:table-cell>
          <table:table-cell office:value-type="string" calcext:value-type="string">
            <text:p>Altri servizi</text:p>
          </table:table-cell>
          <table:table-cell office:value-type="float" office:value="7320" calcext:value-type="float">
            <text:p><text:s/>7.320,0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02" calcext:value-type="float">
            <text:p>1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i servizi</text:p>
          </table:table-cell>
          <table:table-cell office:value-type="float" office:value="603.19" calcext:value-type="float">
            <text:p><text:s/>603,19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6.53" calcext:value-type="float">
            <text:p><text:s/>16,53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6.77" calcext:value-type="float">
            <text:p><text:s/>6,77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.27" calcext:value-type="float">
            <text:p><text:s/>13,27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.22" calcext:value-type="float">
            <text:p><text:s/>13,22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7.23" calcext:value-type="float">
            <text:p><text:s/>7,23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6.52" calcext:value-type="float">
            <text:p><text:s/>16,52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.11" calcext:value-type="float">
            <text:p><text:s/>4,11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2.77" calcext:value-type="float">
            <text:p><text:s/>22,77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6.53" calcext:value-type="float">
            <text:p><text:s/>16,53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4.62" calcext:value-type="float">
            <text:p><text:s/>44,62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6.9" calcext:value-type="float">
            <text:p><text:s/>46,90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48.9" calcext:value-type="float">
            <text:p><text:s/>48,90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19.56" calcext:value-type="float">
            <text:p><text:s/>119,56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0.74" calcext:value-type="float">
            <text:p><text:s/>130,74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36.54" calcext:value-type="float">
            <text:p><text:s/>136,54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59.41" calcext:value-type="float">
            <text:p><text:s/>159,41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70.19" calcext:value-type="float">
            <text:p><text:s/>170,19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70.19" calcext:value-type="float">
            <text:p><text:s/>170,19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83.18" calcext:value-type="float">
            <text:p><text:s/>183,18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90.02" calcext:value-type="float">
            <text:p><text:s/>190,02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04.52" calcext:value-type="float">
            <text:p><text:s/>204,52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14.46" calcext:value-type="float">
            <text:p><text:s/>214,46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40.75" calcext:value-type="float">
            <text:p><text:s/>240,75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42.06" calcext:value-type="float">
            <text:p><text:s/>242,06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42.07" calcext:value-type="float">
            <text:p><text:s/>242,07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3.87" calcext:value-type="float">
            <text:p><text:s/>3,87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738.5" calcext:value-type="float">
            <text:p><text:s/>1.738,50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STI <text:s/>ELENA</text:p>
          </table:table-cell>
          <table:table-cell office:value-type="string" calcext:value-type="string">
            <text:p>Altri servizi</text:p>
          </table:table-cell>
          <table:table-cell office:value-type="float" office:value="429.64" calcext:value-type="float">
            <text:p><text:s/>429,64 </text:p>
          </table:table-cell>
          <table:table-cell office:value-type="date" office:date-value="2022-08-12" calcext:value-type="date">
            <text:p>1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STI <text:s/>ELENA</text:p>
          </table:table-cell>
          <table:table-cell office:value-type="string" calcext:value-type="string">
            <text:p>Altri servizi</text:p>
          </table:table-cell>
          <table:table-cell office:value-type="float" office:value="720.36" calcext:value-type="float">
            <text:p><text:s/>720,36 </text:p>
          </table:table-cell>
          <table:table-cell office:value-type="date" office:date-value="2022-08-12" calcext:value-type="date">
            <text:p>1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Altri servizi</text:p>
          </table:table-cell>
          <table:table-cell office:value-type="float" office:value="5618.41" calcext:value-type="float">
            <text:p><text:s/>5.618,41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6.64" calcext:value-type="float">
            <text:p><text:s/>6,64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Altri servizi</text:p>
          </table:table-cell>
          <table:table-cell office:value-type="float" office:value="2480.66" calcext:value-type="float">
            <text:p><text:s/>2.480,66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S AUTOMATED DATA SYSTEMS S.P.A.</text:p>
          </table:table-cell>
          <table:table-cell office:value-type="string" calcext:value-type="string">
            <text:p>Altri servizi</text:p>
          </table:table-cell>
          <table:table-cell office:value-type="float" office:value="3050" calcext:value-type="float">
            <text:p><text:s/>3.05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IBOU SOCIETA' COOPERATIVA</text:p>
          </table:table-cell>
          <table:table-cell office:value-type="string" calcext:value-type="string">
            <text:p>Altri servizi</text:p>
          </table:table-cell>
          <table:table-cell office:value-type="float" office:value="805.2" calcext:value-type="float">
            <text:p><text:s/>805,2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IBOU SOCIETA' COOPERATIVA</text:p>
          </table:table-cell>
          <table:table-cell office:value-type="string" calcext:value-type="string">
            <text:p>Altri servizi</text:p>
          </table:table-cell>
          <table:table-cell office:value-type="float" office:value="414.8" calcext:value-type="float">
            <text:p><text:s/>414,8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402.19" calcext:value-type="float">
            <text:p><text:s/>2.402,19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3138.98" calcext:value-type="float">
            <text:p><text:s/>3.138,98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992.51" calcext:value-type="float">
            <text:p><text:s/>2.992,51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3051.1" calcext:value-type="float">
            <text:p><text:s/>3.051,1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831.85" calcext:value-type="float">
            <text:p><text:s/>2.831,85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251.59" calcext:value-type="float">
            <text:p><text:s/>251,59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407.33" calcext:value-type="float">
            <text:p><text:s/>407,33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 MACCHINE CELIBI SCARL</text:p>
          </table:table-cell>
          <table:table-cell office:value-type="string" calcext:value-type="string">
            <text:p>Altri servizi</text:p>
          </table:table-cell>
          <table:table-cell office:value-type="float" office:value="467.24" calcext:value-type="float">
            <text:p><text:s/>467,24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Altri servizi</text:p>
          </table:table-cell>
          <table:table-cell office:value-type="float" office:value="25.53" calcext:value-type="float">
            <text:p><text:s/>25,53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CA SOC.COOP. A.R.L. SERVIZIO AUTONOLEG</text:p>
          </table:table-cell>
          <table:table-cell office:value-type="string" calcext:value-type="string">
            <text:p>Altri servizi</text:p>
          </table:table-cell>
          <table:table-cell office:value-type="float" office:value="1390.8" calcext:value-type="float">
            <text:p><text:s/>1.390,8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LOTTO CULTURALE MODENA APS</text:p>
          </table:table-cell>
          <table:table-cell office:value-type="string" calcext:value-type="string">
            <text:p>Altri servizi</text:p>
          </table:table-cell>
          <table:table-cell office:value-type="float" office:value="366" calcext:value-type="float">
            <text:p><text:s/>366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15272.21" calcext:value-type="float">
            <text:p><text:s/>15.272,21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63975.97" calcext:value-type="float">
            <text:p><text:s/>63.975,97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CER</text:p>
          </table:table-cell>
          <table:table-cell office:value-type="string" calcext:value-type="string">
            <text:p>Altri servizi</text:p>
          </table:table-cell>
          <table:table-cell office:value-type="float" office:value="2832.28" calcext:value-type="float">
            <text:p><text:s/>2.832,28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802" calcext:value-type="float">
            <text:p>8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830" calcext:value-type="float">
            <text:p><text:s/>1.830,00 </text:p>
          </table:table-cell>
          <table:table-cell office:value-type="date" office:date-value="2022-09-16" calcext:value-type="date">
            <text:p>16/09/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1000" calcext:value-type="float">
            <text:p><text:s/>1.000,00 </text:p>
          </table:table-cell>
          <table:table-cell office:value-type="date" office:date-value="2022-09-16" calcext:value-type="date">
            <text:p>16/09/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LITALSOFT SRL</text:p>
          </table:table-cell>
          <table:table-cell office:value-type="string" calcext:value-type="string">
            <text:p>Altri servizi</text:p>
          </table:table-cell>
          <table:table-cell office:value-type="float" office:value="5008.08" calcext:value-type="float">
            <text:p><text:s/>5.008,08 </text:p>
          </table:table-cell>
          <table:table-cell office:value-type="date" office:date-value="2022-09-16" calcext:value-type="date">
            <text:p>16/09/22</text:p>
          </table:table-cell>
          <table:table-cell office:value-type="float" office:value="104" calcext:value-type="float">
            <text:p>1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Altri servizi</text:p>
          </table:table-cell>
          <table:table-cell office:value-type="float" office:value="6.86" calcext:value-type="float">
            <text:p><text:s/>6,86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5" calcext:value-type="float">
            <text:p><text:s/>15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5" calcext:value-type="float">
            <text:p><text:s/>15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" calcext:value-type="float">
            <text:p><text:s/>10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" calcext:value-type="float">
            <text:p><text:s/>10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00" calcext:value-type="float">
            <text:p><text:s/>100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17.17" calcext:value-type="float">
            <text:p><text:s/>117,17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420" calcext:value-type="float">
            <text:p><text:s/>420,00 </text:p>
          </table:table-cell>
          <table:table-cell office:value-type="date" office:date-value="2022-08-12" calcext:value-type="date">
            <text:p>12/08/22</text:p>
          </table:table-cell>
          <table:table-cell office:value-type="float" office:value="1204" calcext:value-type="float">
            <text:p>120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1536.9" calcext:value-type="float">
            <text:p><text:s/>1.536,9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Altri trasferimenti a famiglie</text:p>
          </table:table-cell>
          <table:table-cell office:value-type="float" office:value="7000" calcext:value-type="float">
            <text:p><text:s/>7.00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Beni immobili</text:p>
          </table:table-cell>
          <table:table-cell office:value-type="float" office:value="1806.01" calcext:value-type="float">
            <text:p><text:s/>1.806,01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905" calcext:value-type="float">
            <text:p>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328.19" calcext:value-type="float">
            <text:p><text:s/>1.328,19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020.43" calcext:value-type="float">
            <text:p><text:s/>3.020,43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6.51" calcext:value-type="float">
            <text:p><text:s/>16,51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2.94" calcext:value-type="float">
            <text:p><text:s/>32,94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1.52" calcext:value-type="float">
            <text:p><text:s/>41,52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8.19" calcext:value-type="float">
            <text:p><text:s/>48,19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9.41" calcext:value-type="float">
            <text:p><text:s/>49,41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9.41" calcext:value-type="float">
            <text:p><text:s/>49,41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9.41" calcext:value-type="float">
            <text:p><text:s/>49,41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80.28" calcext:value-type="float">
            <text:p><text:s/>80,28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20.65" calcext:value-type="float">
            <text:p><text:s/>220,65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65.48" calcext:value-type="float">
            <text:p><text:s/>265,48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46.73" calcext:value-type="float">
            <text:p><text:s/>646,73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255.64" calcext:value-type="float">
            <text:p><text:s/>1.255,64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277.54" calcext:value-type="float">
            <text:p><text:s/>1.277,54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39.85" calcext:value-type="float">
            <text:p><text:s/>39,85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79.7" calcext:value-type="float">
            <text:p><text:s/>79,7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121.88" calcext:value-type="float">
            <text:p><text:s/>121,88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159.07" calcext:value-type="float">
            <text:p><text:s/>159,07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617.81" calcext:value-type="float">
            <text:p><text:s/>617,81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65.32" calcext:value-type="float">
            <text:p><text:s/>65,32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.G. SISTEMI DI RIGHI GIUSEPPE</text:p>
          </table:table-cell>
          <table:table-cell office:value-type="string" calcext:value-type="string">
            <text:p>Beni immobili</text:p>
          </table:table-cell>
          <table:table-cell office:value-type="float" office:value="14.37" calcext:value-type="float">
            <text:p><text:s/>14,37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Beni immobili</text:p>
          </table:table-cell>
          <table:table-cell office:value-type="float" office:value="4867.8" calcext:value-type="float">
            <text:p><text:s/>4.867,8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901" calcext:value-type="float">
            <text:p>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RCE E VANNINI SERVICE SRL</text:p>
          </table:table-cell>
          <table:table-cell office:value-type="string" calcext:value-type="string">
            <text:p>Beni immobili</text:p>
          </table:table-cell>
          <table:table-cell office:value-type="float" office:value="829.6" calcext:value-type="float">
            <text:p><text:s/>829,6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AMBIENTE SRL</text:p>
          </table:table-cell>
          <table:table-cell office:value-type="string" calcext:value-type="string">
            <text:p>Beni immobili</text:p>
          </table:table-cell>
          <table:table-cell office:value-type="float" office:value="3444.26" calcext:value-type="float">
            <text:p><text:s/>3.444,26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905" calcext:value-type="float">
            <text:p>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Beni immobili</text:p>
          </table:table-cell>
          <table:table-cell office:value-type="float" office:value="2900" calcext:value-type="float">
            <text:p><text:s/>2.900,0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Beni immobili</text:p>
          </table:table-cell>
          <table:table-cell office:value-type="float" office:value="638" calcext:value-type="float">
            <text:p><text:s/>638,0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REDAMENTI 3.0 SNC</text:p>
          </table:table-cell>
          <table:table-cell office:value-type="string" calcext:value-type="string">
            <text:p>Beni immobili</text:p>
          </table:table-cell>
          <table:table-cell office:value-type="float" office:value="500.2" calcext:value-type="float">
            <text:p><text:s/>500,2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2610.8" calcext:value-type="float">
            <text:p><text:s/>2.610,8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3367.2" calcext:value-type="float">
            <text:p><text:s/>3.367,2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490" calcext:value-type="float">
            <text:p><text:s/>490,0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07.8" calcext:value-type="float">
            <text:p><text:s/>107,8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8.75" calcext:value-type="float">
            <text:p><text:s/>88,75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4.51" calcext:value-type="float">
            <text:p><text:s/>94,51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4.67" calcext:value-type="float">
            <text:p><text:s/>94,6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01.77" calcext:value-type="float">
            <text:p><text:s/>101,7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01.77" calcext:value-type="float">
            <text:p><text:s/>101,7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01.77" calcext:value-type="float">
            <text:p><text:s/>101,7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01.77" calcext:value-type="float">
            <text:p><text:s/>101,7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01.77" calcext:value-type="float">
            <text:p><text:s/>101,7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05.69" calcext:value-type="float">
            <text:p><text:s/>105,6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5.08" calcext:value-type="float">
            <text:p><text:s/>115,0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5.08" calcext:value-type="float">
            <text:p><text:s/>115,0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5.08" calcext:value-type="float">
            <text:p><text:s/>115,0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5.08" calcext:value-type="float">
            <text:p><text:s/>115,0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5.08" calcext:value-type="float">
            <text:p><text:s/>115,0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5.08" calcext:value-type="float">
            <text:p><text:s/>115,0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5.08" calcext:value-type="float">
            <text:p><text:s/>115,0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8.39" calcext:value-type="float">
            <text:p><text:s/>118,3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42.01" calcext:value-type="float">
            <text:p><text:s/>142,01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51.79" calcext:value-type="float">
            <text:p><text:s/>151,7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68.68" calcext:value-type="float">
            <text:p><text:s/>168,6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86.98" calcext:value-type="float">
            <text:p><text:s/>186,9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86.98" calcext:value-type="float">
            <text:p><text:s/>186,9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98.82" calcext:value-type="float">
            <text:p><text:s/>198,82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4.18" calcext:value-type="float">
            <text:p><text:s/>214,1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52.26" calcext:value-type="float">
            <text:p><text:s/>252,26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39.09" calcext:value-type="float">
            <text:p><text:s/>339,0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60.67" calcext:value-type="float">
            <text:p><text:s/>360,6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23.69" calcext:value-type="float">
            <text:p><text:s/>423,6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3.55" calcext:value-type="float">
            <text:p><text:s/>433,55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58.94" calcext:value-type="float">
            <text:p><text:s/>458,94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25.91" calcext:value-type="float">
            <text:p><text:s/>525,91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75.43" calcext:value-type="float">
            <text:p><text:s/>575,43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08.63" calcext:value-type="float">
            <text:p><text:s/>608,63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24.22" calcext:value-type="float">
            <text:p><text:s/>624,22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65.14" calcext:value-type="float">
            <text:p><text:s/>765,14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72.39" calcext:value-type="float">
            <text:p><text:s/>872,3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30.85" calcext:value-type="float">
            <text:p><text:s/>930,85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64.47" calcext:value-type="float">
            <text:p><text:s/>964,4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060.4" calcext:value-type="float">
            <text:p><text:s/>1.060,4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35" calcext:value-type="float">
            <text:p><text:s/>2.135,0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233" calcext:value-type="float">
            <text:p><text:s/>3.233,0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233" calcext:value-type="float">
            <text:p><text:s/>3.233,0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233.8" calcext:value-type="float">
            <text:p><text:s/>5.233,8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3.31" calcext:value-type="float">
            <text:p><text:s/>13,31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8.52" calcext:value-type="float">
            <text:p><text:s/>28,52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70.97" calcext:value-type="float">
            <text:p><text:s/>70,9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2.1" calcext:value-type="float">
            <text:p><text:s/>92,1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7" calcext:value-type="float">
            <text:p><text:s/>97,0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84.22" calcext:value-type="float">
            <text:p><text:s/>184,22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3.75" calcext:value-type="float">
            <text:p><text:s/>433,75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02.37" calcext:value-type="float">
            <text:p><text:s/>202,3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.59" calcext:value-type="float">
            <text:p><text:s/>21,5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1.59" calcext:value-type="float">
            <text:p><text:s/>21,5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.29" calcext:value-type="float">
            <text:p><text:s/>43,2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.29" calcext:value-type="float">
            <text:p><text:s/>43,2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.29" calcext:value-type="float">
            <text:p><text:s/>43,2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.29" calcext:value-type="float">
            <text:p><text:s/>43,2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.29" calcext:value-type="float">
            <text:p><text:s/>43,2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.29" calcext:value-type="float">
            <text:p><text:s/>43,2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8.69" calcext:value-type="float">
            <text:p><text:s/>48,6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4.93" calcext:value-type="float">
            <text:p><text:s/>64,93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8.64" calcext:value-type="float">
            <text:p><text:s/>68,64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8.64" calcext:value-type="float">
            <text:p><text:s/>68,64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8.64" calcext:value-type="float">
            <text:p><text:s/>68,64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8.64" calcext:value-type="float">
            <text:p><text:s/>68,64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8.64" calcext:value-type="float">
            <text:p><text:s/>68,64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5.35" calcext:value-type="float">
            <text:p><text:s/>85,35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6.57" calcext:value-type="float">
            <text:p><text:s/>86,5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6.58" calcext:value-type="float">
            <text:p><text:s/>86,5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88.25" calcext:value-type="float">
            <text:p><text:s/>88,25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9.17" calcext:value-type="float">
            <text:p><text:s/>59,1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59.17" calcext:value-type="float">
            <text:p><text:s/>59,1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62.58" calcext:value-type="float">
            <text:p><text:s/>62,5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12.43" calcext:value-type="float">
            <text:p><text:s/>112,43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39.57" calcext:value-type="float">
            <text:p><text:s/>139,5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181.35" calcext:value-type="float">
            <text:p><text:s/>181,35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207.1" calcext:value-type="float">
            <text:p><text:s/>207,1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04.93" calcext:value-type="float">
            <text:p><text:s/>304,93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05.4" calcext:value-type="float">
            <text:p><text:s/>305,4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368.33" calcext:value-type="float">
            <text:p><text:s/>368,33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67.08" calcext:value-type="float">
            <text:p><text:s/>467,0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64.47" calcext:value-type="float">
            <text:p><text:s/>964,4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964.47" calcext:value-type="float">
            <text:p><text:s/>964,47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9.21" calcext:value-type="float">
            <text:p><text:s/>49,21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3.29" calcext:value-type="float">
            <text:p><text:s/>43,2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Beni immobili</text:p>
          </table:table-cell>
          <table:table-cell office:value-type="float" office:value="47.33" calcext:value-type="float">
            <text:p><text:s/>47,33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AGRICOLA F.LLI RINALDI S.S</text:p>
          </table:table-cell>
          <table:table-cell office:value-type="string" calcext:value-type="string">
            <text:p>Beni immobili</text:p>
          </table:table-cell>
          <table:table-cell office:value-type="float" office:value="6710" calcext:value-type="float">
            <text:p><text:s/>6.710,0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901" calcext:value-type="float">
            <text:p>9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012.6" calcext:value-type="float">
            <text:p><text:s/>1.012,6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1610.4" calcext:value-type="float">
            <text:p><text:s/>1.610,4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ANDI COSTRUZIONI SRL</text:p>
          </table:table-cell>
          <table:table-cell office:value-type="string" calcext:value-type="string">
            <text:p>Beni immobili</text:p>
          </table:table-cell>
          <table:table-cell office:value-type="float" office:value="3641.7" calcext:value-type="float">
            <text:p><text:s/>3.641,7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51.46" calcext:value-type="float">
            <text:p><text:s/>351,46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1.22" calcext:value-type="float">
            <text:p><text:s/>41,22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92.51" calcext:value-type="float">
            <text:p><text:s/>92,51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42.94" calcext:value-type="float">
            <text:p><text:s/>142,94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65.43" calcext:value-type="float">
            <text:p><text:s/>165,43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78.16" calcext:value-type="float">
            <text:p><text:s/>278,16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381.25" calcext:value-type="float">
            <text:p><text:s/>381,25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461.05" calcext:value-type="float">
            <text:p><text:s/>461,05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787.29" calcext:value-type="float">
            <text:p><text:s/>787,29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105.1" calcext:value-type="float">
            <text:p><text:s/>1.105,10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107.77" calcext:value-type="float">
            <text:p><text:s/>1.107,77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1777" calcext:value-type="float">
            <text:p><text:s/>1.777,00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371.81" calcext:value-type="float">
            <text:p><text:s/>2.371,81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58.77" calcext:value-type="float">
            <text:p><text:s/>58,77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61.62" calcext:value-type="float">
            <text:p><text:s/>61,62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ANTOTTO ARNALDO IMPIANTI SRL</text:p>
          </table:table-cell>
          <table:table-cell office:value-type="string" calcext:value-type="string">
            <text:p>Beni immobili</text:p>
          </table:table-cell>
          <table:table-cell office:value-type="float" office:value="26.49" calcext:value-type="float">
            <text:p><text:s/>26,49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ERA S.A.S. DI BRINTAZZOLI GIANPAOLO E </text:p>
          </table:table-cell>
          <table:table-cell office:value-type="string" calcext:value-type="string">
            <text:p>Beni immobili</text:p>
          </table:table-cell>
          <table:table-cell office:value-type="float" office:value="3628.28" calcext:value-type="float">
            <text:p><text:s/>3.628,28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1005" calcext:value-type="float">
            <text:p>10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ERINI <text:s/>MAURO</text:p>
          </table:table-cell>
          <table:table-cell office:value-type="string" calcext:value-type="string">
            <text:p>Consulenze</text:p>
          </table:table-cell>
          <table:table-cell office:value-type="float" office:value="6470.88" calcext:value-type="float">
            <text:p><text:s/>6.470,88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Consulenze</text:p>
          </table:table-cell>
          <table:table-cell office:value-type="float" office:value="3869.84" calcext:value-type="float">
            <text:p><text:s/>3.869,84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GIALLO S.R.L SOCIETÀ TRA PROFESSI</text:p>
          </table:table-cell>
          <table:table-cell office:value-type="string" calcext:value-type="string">
            <text:p>Consulenze</text:p>
          </table:table-cell>
          <table:table-cell office:value-type="float" office:value="3425.76" calcext:value-type="float">
            <text:p><text:s/>3.425,7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1095.05" calcext:value-type="float">
            <text:p><text:s/>41.095,05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<text:s/>244,0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<text:s/>146,4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1" calcext:value-type="float">
            <text:p><text:s/>14.760,61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.15" calcext:value-type="float">
            <text:p><text:s/>24,15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0195.8" calcext:value-type="float">
            <text:p><text:s/>40.195,8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93.01" calcext:value-type="float">
            <text:p><text:s/>1.493,01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237.15" calcext:value-type="float">
            <text:p><text:s/>7.237,15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303.56" calcext:value-type="float">
            <text:p><text:s/>5.303,56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TESON <text:s/>CENTRO PSICOPEDAGOGICO POLIV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200" calcext:value-type="float">
            <text:p><text:s/>1.200,0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75.68" calcext:value-type="float">
            <text:p><text:s/>575,68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58.12" calcext:value-type="float">
            <text:p><text:s/>258,12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6.79" calcext:value-type="float">
            <text:p><text:s/>56,79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11079.8" calcext:value-type="float">
            <text:p><text:s/>111.079,80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NDAZIONE VILLA GHIGI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700" calcext:value-type="float">
            <text:p><text:s/>5.700,00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<text:s/>168.311,17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8593.38" calcext:value-type="float">
            <text:p><text:s/>8.593,38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MA SICUREZZA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1089.8" calcext:value-type="float">
            <text:p><text:s/>11.089,8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480" calcext:value-type="float">
            <text:p><text:s/>7.480,0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64161.42" calcext:value-type="float">
            <text:p><text:s/>64.161,42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75.68" calcext:value-type="float">
            <text:p><text:s/>575,68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1" calcext:value-type="float">
            <text:p><text:s/>14.760,61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4" calcext:value-type="float">
            <text:p><text:s/>244,0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5303.56" calcext:value-type="float">
            <text:p><text:s/>5.303,56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6.4" calcext:value-type="float">
            <text:p><text:s/>146,4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237.15" calcext:value-type="float">
            <text:p><text:s/>7.237,15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4.15" calcext:value-type="float">
            <text:p><text:s/>24,15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7.6" calcext:value-type="float">
            <text:p><text:s/>97,6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350.81" calcext:value-type="float">
            <text:p><text:s/>1.350,81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5876.32" calcext:value-type="float">
            <text:p><text:s/>25.876,32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218.73" calcext:value-type="float">
            <text:p><text:s/>15.218,73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1399.13" calcext:value-type="float">
            <text:p><text:s/>21.399,13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8796.67" calcext:value-type="float">
            <text:p><text:s/>18.796,67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68311.17" calcext:value-type="float">
            <text:p><text:s/>168.311,17 </text:p>
          </table:table-cell>
          <table:table-cell office:value-type="date" office:date-value="2022-08-03" calcext:value-type="date">
            <text:p>03/08/22</text:p>
          </table:table-cell>
          <table:table-cell office:value-type="float" office:value="903" calcext:value-type="float">
            <text:p>9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AMBIENTE SRL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5167.04" calcext:value-type="float">
            <text:p><text:s/>15.167,04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307" calcext:value-type="float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FORMATI SENSIBILI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00" calcext:value-type="float">
            <text:p><text:s/>90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480" calcext:value-type="float">
            <text:p><text:s/>7.480,00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2520.74" calcext:value-type="float">
            <text:p><text:s/>42.520,74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14760.61" calcext:value-type="float">
            <text:p><text:s/>14.760,61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99.3" calcext:value-type="float">
            <text:p><text:s/>99,30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0.88" calcext:value-type="float">
            <text:p><text:s/>0,88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SOCIALE SOCIETA' DOLCE S.C.A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71.1" calcext:value-type="float">
            <text:p><text:s/>71,10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2239.45" calcext:value-type="float">
            <text:p><text:s/>2.239,45 </text:p>
          </table:table-cell>
          <table:table-cell office:value-type="date" office:date-value="2022-09-16" calcext:value-type="date">
            <text:p>16/09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4365.16" calcext:value-type="float">
            <text:p><text:s/>4.365,16 </text:p>
          </table:table-cell>
          <table:table-cell office:value-type="date" office:date-value="2022-09-16" calcext:value-type="date">
            <text:p>16/09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PPI E GIANBURRASCA SCHOOL DI ARIOTI AR</text:p>
          </table:table-cell>
          <table:table-cell office:value-type="string" calcext:value-type="string">
            <text:p>Contratti di servizio pubblico</text:p>
          </table:table-cell>
          <table:table-cell office:value-type="float" office:value="3500" calcext:value-type="float">
            <text:p><text:s/>3.500,00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47.25" calcext:value-type="float">
            <text:p><text:s/>47,25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91.9" calcext:value-type="float">
            <text:p><text:s/>91,9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20.5" calcext:value-type="float">
            <text:p><text:s/>120,5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EDICOLA DELLA PIAZZA SN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65.6" calcext:value-type="float">
            <text:p><text:s/>65,6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IBRERIE COOP. SPA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2975.7" calcext:value-type="float">
            <text:p><text:s/>2.975,7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EGGERE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18.29" calcext:value-type="float">
            <text:p><text:s/>18,29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'EDICOLA DELLA PIAZZA SNC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70.4" calcext:value-type="float">
            <text:p><text:s/>70,40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FOCLIP SRL</text:p>
          </table:table-cell>
          <table:table-cell office:value-type="string" calcext:value-type="string">
            <text:p>Giornali, riviste e pubblicazioni</text:p>
          </table:table-cell>
          <table:table-cell office:value-type="float" office:value="2022.8" calcext:value-type="float">
            <text:p><text:s/>2.022,80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TE S.P.A.</text:p>
          </table:table-cell>
          <table:table-cell office:value-type="string" calcext:value-type="string">
            <text:p>Impianti e macchinari</text:p>
          </table:table-cell>
          <table:table-cell office:value-type="float" office:value="4128.66" calcext:value-type="float">
            <text:p><text:s/>4.128,66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4.64" calcext:value-type="float">
            <text:p><text:s/>4,64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30.6" calcext:value-type="float">
            <text:p><text:s/>30,6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232.95" calcext:value-type="float">
            <text:p><text:s/>232,95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210.94" calcext:value-type="float">
            <text:p><text:s/>210,94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117.06" calcext:value-type="float">
            <text:p><text:s/>117,06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115.9" calcext:value-type="float">
            <text:p><text:s/>115,9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109.41" calcext:value-type="float">
            <text:p><text:s/>109,41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64.9" calcext:value-type="float">
            <text:p><text:s/>64,9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62.59" calcext:value-type="float">
            <text:p><text:s/>62,59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42.59" calcext:value-type="float">
            <text:p><text:s/>42,59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2447.34" calcext:value-type="float">
            <text:p><text:s/>2.447,34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IUSTI LUCIANO SRL</text:p>
          </table:table-cell>
          <table:table-cell office:value-type="string" calcext:value-type="string">
            <text:p>Impianti e macchinari</text:p>
          </table:table-cell>
          <table:table-cell office:value-type="float" office:value="41.03" calcext:value-type="float">
            <text:p><text:s/>41,03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TE S.P.A.</text:p>
          </table:table-cell>
          <table:table-cell office:value-type="string" calcext:value-type="string">
            <text:p>Impianti e macchinari</text:p>
          </table:table-cell>
          <table:table-cell office:value-type="float" office:value="3119.54" calcext:value-type="float">
            <text:p><text:s/>3.119,54 </text:p>
          </table:table-cell>
          <table:table-cell office:value-type="date" office:date-value="2022-09-30" calcext:value-type="date">
            <text:p>30/09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TE S.P.A.</text:p>
          </table:table-cell>
          <table:table-cell office:value-type="string" calcext:value-type="string">
            <text:p>Impianti e macchinari</text:p>
          </table:table-cell>
          <table:table-cell office:value-type="float" office:value="1465.95" calcext:value-type="float">
            <text:p><text:s/>1.465,95 </text:p>
          </table:table-cell>
          <table:table-cell office:value-type="date" office:date-value="2022-09-30" calcext:value-type="date">
            <text:p>30/09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6" calcext:value-type="float">
            <text:p><text:s/>16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7" calcext:value-type="float">
            <text:p><text:s/>27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48" calcext:value-type="float">
            <text:p><text:s/>48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05.5" calcext:value-type="float">
            <text:p><text:s/>105,5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05.5" calcext:value-type="float">
            <text:p><text:s/>105,5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DEL TERRITORIO - UFFICIO PROVINC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00" calcext:value-type="float">
            <text:p><text:s/>200,0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11" calcext:value-type="float">
            <text:p>1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34.21" calcext:value-type="float">
            <text:p><text:s/>34,21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63.3" calcext:value-type="float">
            <text:p><text:s/>263,30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23.56" calcext:value-type="float">
            <text:p><text:s/>123,56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40.38" calcext:value-type="float">
            <text:p><text:s/>140,38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41.62" calcext:value-type="float">
            <text:p><text:s/>141,62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229.34" calcext:value-type="float">
            <text:p><text:s/>229,34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60.58" calcext:value-type="float">
            <text:p><text:s/>60,58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62.26" calcext:value-type="float">
            <text:p><text:s/>162,26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ABACCHERIA <text:s/>2000 DI BERTOZZI PAOLA</text:p>
          </table:table-cell>
          <table:table-cell office:value-type="string" calcext:value-type="string">
            <text:p>Imposta di registro e di bollo</text:p>
          </table:table-cell>
          <table:table-cell office:value-type="float" office:value="189.32" calcext:value-type="float">
            <text:p><text:s/>189,32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IETTI <text:s/>CARL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4440.8" calcext:value-type="float">
            <text:p><text:s/>4.440,8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HOENIX ARCHEOLOGIA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668.56" calcext:value-type="float">
            <text:p><text:s/>668,56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ABBRI <text:s/>STEFAN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2189.95" calcext:value-type="float">
            <text:p><text:s/>2.189,95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PRARA <text:s/>ALBERT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55.02" calcext:value-type="float">
            <text:p><text:s/>55,02 </text:p>
          </table:table-cell>
          <table:table-cell office:value-type="date" office:date-value="2022-07-28" calcext:value-type="date">
            <text:p>28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PRARA <text:s/>ALBERT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3394.04" calcext:value-type="float">
            <text:p><text:s/>3.394,04 </text:p>
          </table:table-cell>
          <table:table-cell office:value-type="date" office:date-value="2022-07-28" calcext:value-type="date">
            <text:p>28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PRARA <text:s/>ALBERT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2806.12" calcext:value-type="float">
            <text:p><text:s/>2.806,12 </text:p>
          </table:table-cell>
          <table:table-cell office:value-type="date" office:date-value="2022-07-28" calcext:value-type="date">
            <text:p>28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DROVANDI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2000" calcext:value-type="float">
            <text:p><text:s/>2.00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DEL INGEGNERIA SRL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1832.44" calcext:value-type="float">
            <text:p><text:s/>1.832,44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ODA <text:s/>ROBERTO</text:p>
          </table:table-cell>
          <table:table-cell office:value-type="string" calcext:value-type="string">
            <text:p>Incarichi professionali per la realizzazione di investimenti</text:p>
          </table:table-cell>
          <table:table-cell office:value-type="float" office:value="3202.5" calcext:value-type="float">
            <text:p><text:s/>3.202,50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100" calcext:value-type="float">
            <text:p><text:s/>100,0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IANCONI <text:s/>GIANCARLO</text:p>
          </table:table-cell>
          <table:table-cell office:value-type="string" calcext:value-type="string">
            <text:p>Interventi assistenziali</text:p>
          </table:table-cell>
          <table:table-cell office:value-type="float" office:value="975" calcext:value-type="float">
            <text:p><text:s/>975,0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206" calcext:value-type="float">
            <text:p>12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ZUCCHI <text:s/>DANILO</text:p>
          </table:table-cell>
          <table:table-cell office:value-type="string" calcext:value-type="string">
            <text:p>Interventi assistenziali</text:p>
          </table:table-cell>
          <table:table-cell office:value-type="float" office:value="8000" calcext:value-type="float">
            <text:p><text:s/>8.000,0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206" calcext:value-type="float">
            <text:p>12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A TESTA IN GIU' DI CHIARA BRINTAZZ</text:p>
          </table:table-cell>
          <table:table-cell office:value-type="string" calcext:value-type="string">
            <text:p>Interventi assistenziali</text:p>
          </table:table-cell>
          <table:table-cell office:value-type="float" office:value="1000" calcext:value-type="float">
            <text:p><text:s/>1.000,00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393.41" calcext:value-type="float">
            <text:p><text:s/>3.393,41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4384.62" calcext:value-type="float">
            <text:p><text:s/>4.384,62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892.62" calcext:value-type="float">
            <text:p><text:s/>2.892,62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691.94" calcext:value-type="float">
            <text:p><text:s/>2.691,94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509.05" calcext:value-type="float">
            <text:p><text:s/>3.509,05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3046.6" calcext:value-type="float">
            <text:p><text:s/>3.046,60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2857.38" calcext:value-type="float">
            <text:p><text:s/>2.857,38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ANDSTAD ITALIA SPA</text:p>
          </table:table-cell>
          <table:table-cell office:value-type="string" calcext:value-type="string">
            <text:p>Lavoro flessibile, quota LSU e acquisto di servizi da agenzie di lavoro interinale</text:p>
          </table:table-cell>
          <table:table-cell office:value-type="float" office:value="1140.6" calcext:value-type="float">
            <text:p><text:s/>1.140,60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" calcext:value-type="float">
            <text:p><text:s/>18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0" calcext:value-type="float">
            <text:p><text:s/>100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2.9" calcext:value-type="float">
            <text:p><text:s/>112,9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1.37" calcext:value-type="float">
            <text:p><text:s/>101,37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0" calcext:value-type="float">
            <text:p><text:s/>80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89.87" calcext:value-type="float">
            <text:p><text:s/>189,87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7.54" calcext:value-type="float">
            <text:p><text:s/>87,54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3.28" calcext:value-type="float">
            <text:p><text:s/>93,28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7.73" calcext:value-type="float">
            <text:p><text:s/>197,73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7.54" calcext:value-type="float">
            <text:p><text:s/>87,54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4.71" calcext:value-type="float">
            <text:p><text:s/>104,71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6" calcext:value-type="float">
            <text:p><text:s/>16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8" calcext:value-type="float">
            <text:p><text:s/>48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9.18" calcext:value-type="float">
            <text:p><text:s/>49,18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5" calcext:value-type="float">
            <text:p><text:s/>25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6" calcext:value-type="float">
            <text:p><text:s/>76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3.2" calcext:value-type="float">
            <text:p><text:s/>73,2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58.6" calcext:value-type="float">
            <text:p><text:s/>158,6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4306.6" calcext:value-type="float">
            <text:p><text:s/>4.306,6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REVISIONI AUTO BOLOGNA II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4.18" calcext:value-type="float">
            <text:p><text:s/>24,18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QUEST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9.28" calcext:value-type="float">
            <text:p><text:s/>89,28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OTOR BIKE SERVICE DI CANELLINI MATTEO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.26" calcext:value-type="float">
            <text:p><text:s/>19,26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.R.A.D. SNC DI CANNONE MARCO, ROBERT &amp;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8.6" calcext:value-type="float">
            <text:p><text:s/>28,6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<text:s/>109,8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5.9" calcext:value-type="float">
            <text:p><text:s/>115,9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34.2" calcext:value-type="float">
            <text:p><text:s/>134,2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46.4" calcext:value-type="float">
            <text:p><text:s/>146,4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10" calcext:value-type="float">
            <text:p><text:s/>110,0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4.2" calcext:value-type="float">
            <text:p><text:s/>24,2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3.2" calcext:value-type="float">
            <text:p><text:s/>73,2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5.4" calcext:value-type="float">
            <text:p><text:s/>85,4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9.8" calcext:value-type="float">
            <text:p><text:s/>109,80 </text:p>
          </table:table-cell>
          <table:table-cell office:value-type="date" office:date-value="2022-07-27" calcext:value-type="date">
            <text:p>27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.LLI TOMASINI <text:s/>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051.37" calcext:value-type="float">
            <text:p><text:s/>1.051,3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9000" calcext:value-type="float">
            <text:p><text:s/>9.000,0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1911.56" calcext:value-type="float">
            <text:p><text:s/>1.911,56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77.52" calcext:value-type="float">
            <text:p><text:s/>77,52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6.58" calcext:value-type="float">
            <text:p><text:s/>86,58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88.2" calcext:value-type="float">
            <text:p><text:s/>88,2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15.16" calcext:value-type="float">
            <text:p><text:s/>215,16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01.2" calcext:value-type="float">
            <text:p><text:s/>301,20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390.42" calcext:value-type="float">
            <text:p><text:s/>390,42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LIMART ZETA SRL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254.99" calcext:value-type="float">
            <text:p><text:s/>254,99 </text:p>
          </table:table-cell>
          <table:table-cell office:value-type="date" office:date-value="2022-08-24" calcext:value-type="date">
            <text:p>24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1" calcext:value-type="float">
            <text:p><text:s/>61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NUOVA SIEP DI CINELLI S.R.L.</text:p>
          </table:table-cell>
          <table:table-cell office:value-type="string" calcext:value-type="string">
            <text:p>Manutenzione ordinaria e riparazioni</text:p>
          </table:table-cell>
          <table:table-cell office:value-type="float" office:value="61" calcext:value-type="float">
            <text:p><text:s/>61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ECO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1122.16" calcext:value-type="float">
            <text:p><text:s/>1.122,16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AND PRIX SRL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1189.5" calcext:value-type="float">
            <text:p><text:s/>1.189,50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OCACCIA GROUP AUTOMOTIVE</text:p>
          </table:table-cell>
          <table:table-cell office:value-type="string" calcext:value-type="string">
            <text:p>Mezzi di trasporto ad uso civile, di sicurezza e ordine pubblico</text:p>
          </table:table-cell>
          <table:table-cell office:value-type="float" office:value="8723" calcext:value-type="float">
            <text:p><text:s/>8.723,0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ENDENE SRL</text:p>
          </table:table-cell>
          <table:table-cell office:value-type="string" calcext:value-type="string">
            <text:p>Mobili e arredi</text:p>
          </table:table-cell>
          <table:table-cell office:value-type="float" office:value="615.49" calcext:value-type="float">
            <text:p><text:s/>615,49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ESSANDRI <text:s/>ANDREA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5081.64" calcext:value-type="float">
            <text:p><text:s/>5.081,64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'ORSI <text:s/>STEFANO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7500.45" calcext:value-type="float">
            <text:p><text:s/>7.500,45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ASSOCIATO FIORILLI ZURLA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5000.61" calcext:value-type="float">
            <text:p><text:s/>5.000,61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UDIO ASSOCIATO FIORILLI ZURLA</text:p>
          </table:table-cell>
          <table:table-cell office:value-type="string" calcext:value-type="string">
            <text:p>Organi e incarichi istituzionali dell'amministrazione</text:p>
          </table:table-cell>
          <table:table-cell office:value-type="float" office:value="284.39" calcext:value-type="float">
            <text:p><text:s/>284,39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RPO BANDISTICO BANDA GIOVANILE CITTA' 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00" calcext:value-type="float">
            <text:p><text:s/>400,0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C SERVIZI SOC. COOP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00" calcext:value-type="float">
            <text:p><text:s/>400,0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CULTURALE FATTORIA VITTADIN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0" calcext:value-type="float">
            <text:p><text:s/>150,0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CULTURALE FATTORIA VITTADIN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0" calcext:value-type="float">
            <text:p><text:s/>150,0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CULTURALE FATTORIA VITTADIN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00" calcext:value-type="float">
            <text:p><text:s/>200,0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ASYSHOW COOP. SOC. COOP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00" calcext:value-type="float">
            <text:p><text:s/>400,0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17.12" calcext:value-type="float">
            <text:p><text:s/>117,12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35.57" calcext:value-type="float">
            <text:p><text:s/>1.535,57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4.09" calcext:value-type="float">
            <text:p><text:s/>134,09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87.96" calcext:value-type="float">
            <text:p><text:s/>87,96 </text:p>
          </table:table-cell>
          <table:table-cell office:value-type="date" office:date-value="2022-07-26" calcext:value-type="date">
            <text:p>26/07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FFIATTI <text:s/>DAMIAN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87.5" calcext:value-type="float">
            <text:p><text:s/>187,50 </text:p>
          </table:table-cell>
          <table:table-cell office:value-type="date" office:date-value="2022-07-28" calcext:value-type="date">
            <text:p>28/07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SIBIRSI SOC. COOP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45" calcext:value-type="float">
            <text:p><text:s/>145,0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CULTURALE SI CONTA E SI RAC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CULTURALE SI CONTA E SI RAC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00" calcext:value-type="float">
            <text:p><text:s/>400,0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CULTURALE SI CONTA E SI RAC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LOGNA TANGO LAB ASD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50" calcext:value-type="float">
            <text:p><text:s/>250,0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E LUIGI <text:s/>SILV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90" calcext:value-type="float">
            <text:p><text:s/>90,0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REMIATO STABILIMENTO TIPOGRAFICO DEI 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53.72" calcext:value-type="float">
            <text:p><text:s/>153,72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42.98" calcext:value-type="float">
            <text:p><text:s/>142,98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63.67" calcext:value-type="float">
            <text:p><text:s/>163,6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.88" calcext:value-type="float">
            <text:p><text:s/>4,88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4.88" calcext:value-type="float">
            <text:p><text:s/>4,88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.I.A.E.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139.37" calcext:value-type="float">
            <text:p><text:s/>139,37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TERIO LASALVIA <text:s/>STEFANIA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RTARINI <text:s/>MAR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300" calcext:value-type="float">
            <text:p><text:s/>30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ASYSHOW COOP. SOC. COOP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900" calcext:value-type="float">
            <text:p><text:s/>90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EDHA ARTA - ROSTICCERIA BAR PARADIS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00" calcext:value-type="float">
            <text:p><text:s/>20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UGO MUSIC FESTIVAL APS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550" calcext:value-type="float">
            <text:p><text:s/>550,00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OLINO <text:s/>FRANCES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200" calcext:value-type="float">
            <text:p><text:s/>200,00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OLINO <text:s/>FRANCESCO</text:p>
          </table:table-cell>
          <table:table-cell office:value-type="string" calcext:value-type="string">
            <text:p>Organizzazione eventi, pubblicita' e servizi per trasferta</text:p>
          </table:table-cell>
          <table:table-cell office:value-type="float" office:value="855" calcext:value-type="float">
            <text:p><text:s/>855,00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701" calcext:value-type="float">
            <text:p>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RCHI <text:s/>ROMANO</text:p>
          </table:table-cell>
          <table:table-cell office:value-type="string" calcext:value-type="string">
            <text:p>Rimborsi di parte corrente a Famiglie di somme non dovute o incassate in eccesso</text:p>
          </table:table-cell>
          <table:table-cell office:value-type="float" office:value="150" calcext:value-type="float">
            <text:p><text:s/>150,00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LOIANO</text:p>
          </table:table-cell>
          <table:table-cell office:value-type="string" calcext:value-type="string">
            <text:p>Rimborsi per spese di personale (comando, distacco, fuori ruolo, convenzioni, ecc...) </text:p>
          </table:table-cell>
          <table:table-cell office:value-type="float" office:value="2031.83" calcext:value-type="float">
            <text:p><text:s/>2.031,83 </text:p>
          </table:table-cell>
          <table:table-cell office:value-type="date" office:date-value="2022-09-28" calcext:value-type="date">
            <text:p>28/09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BOLOGNA</text:p>
          </table:table-cell>
          <table:table-cell office:value-type="string" calcext:value-type="string">
            <text:p>Rimborsi per spese di personale (comando, distacco, fuori ruolo, convenzioni, ecc...) </text:p>
          </table:table-cell>
          <table:table-cell office:value-type="float" office:value="22949.17" calcext:value-type="float">
            <text:p><text:s/>22.949,17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10" calcext:value-type="float">
            <text:p>1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OSTE ITALIANE-MAC. AFFRANCATRICE FILIAL</text:p>
          </table:table-cell>
          <table:table-cell office:value-type="string" calcext:value-type="string">
            <text:p>Servizi amministrativi</text:p>
          </table:table-cell>
          <table:table-cell office:value-type="float" office:value="3000" calcext:value-type="float">
            <text:p><text:s/>3.000,00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12.14" calcext:value-type="float">
            <text:p><text:s/>312,14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<text:s/>271,76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7" calcext:value-type="float">
            <text:p><text:s/>205,87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1" calcext:value-type="float">
            <text:p><text:s/>543,51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4" calcext:value-type="float">
            <text:p><text:s/>362,34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6" calcext:value-type="float">
            <text:p><text:s/>271,76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9.1" calcext:value-type="float">
            <text:p><text:s/>119,1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8.5" calcext:value-type="float">
            <text:p><text:s/>148,5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7.15" calcext:value-type="float">
            <text:p><text:s/>77,15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3.75" calcext:value-type="float">
            <text:p><text:s/>513,75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.55" calcext:value-type="float">
            <text:p><text:s/>11,55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3.03" calcext:value-type="float">
            <text:p><text:s/>113,03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.67" calcext:value-type="float">
            <text:p><text:s/>32,67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6.2" calcext:value-type="float">
            <text:p><text:s/>26,2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.97" calcext:value-type="float">
            <text:p><text:s/>16,97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447.98" calcext:value-type="float">
            <text:p><text:s/>15.447,98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070.68" calcext:value-type="float">
            <text:p><text:s/>4.070,68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798.56" calcext:value-type="float">
            <text:p><text:s/>11.798,56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56.3" calcext:value-type="float">
            <text:p><text:s/>656,30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88.59" calcext:value-type="float">
            <text:p><text:s/>2.188,59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13.97" calcext:value-type="float">
            <text:p><text:s/>1.513,97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5" calcext:value-type="float">
            <text:p><text:s/>525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50" calcext:value-type="float">
            <text:p><text:s/>250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10" calcext:value-type="float">
            <text:p><text:s/>210,00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1201" calcext:value-type="float">
            <text:p>12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4.92" calcext:value-type="float">
            <text:p><text:s/>304,92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SORZIO BLU SOCIETA' COOPERATIVA SOCI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86.09" calcext:value-type="float">
            <text:p><text:s/>3.686,09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7.59" calcext:value-type="float">
            <text:p><text:s/>367,59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65" calcext:value-type="float">
            <text:p><text:s/>1.865,0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10.3" calcext:value-type="float">
            <text:p><text:s/>410,30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5606.45" calcext:value-type="float">
            <text:p><text:s/>15.606,45 </text:p>
          </table:table-cell>
          <table:table-cell office:value-type="date" office:date-value="2022-08-05" calcext:value-type="date">
            <text:p>05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760.95" calcext:value-type="float">
            <text:p><text:s/>13.760,95 </text:p>
          </table:table-cell>
          <table:table-cell office:value-type="date" office:date-value="2022-08-05" calcext:value-type="date">
            <text:p>05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290.76" calcext:value-type="float">
            <text:p><text:s/>1.290,76 </text:p>
          </table:table-cell>
          <table:table-cell office:value-type="date" office:date-value="2022-08-05" calcext:value-type="date">
            <text:p>05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9.67" calcext:value-type="float">
            <text:p><text:s/>99,67 </text:p>
          </table:table-cell>
          <table:table-cell office:value-type="date" office:date-value="2022-08-05" calcext:value-type="date">
            <text:p>05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4427.15" calcext:value-type="float">
            <text:p><text:s/>34.427,15 </text:p>
          </table:table-cell>
          <table:table-cell office:value-type="date" office:date-value="2022-08-05" calcext:value-type="date">
            <text:p>05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976" calcext:value-type="float">
            <text:p><text:s/>976,0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5" calcext:value-type="float">
            <text:p><text:s/>1.320,3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83.12" calcext:value-type="float">
            <text:p><text:s/>483,1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2.08" calcext:value-type="float">
            <text:p><text:s/>322,08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1.56" calcext:value-type="float">
            <text:p><text:s/>241,5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4" calcext:value-type="float">
            <text:p><text:s/>735,94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7.15" calcext:value-type="float">
            <text:p><text:s/>77,1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09.58" calcext:value-type="float">
            <text:p><text:s/>509,58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48.5" calcext:value-type="float">
            <text:p><text:s/>148,5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.55" calcext:value-type="float">
            <text:p><text:s/>11,5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2.11" calcext:value-type="float">
            <text:p><text:s/>112,1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2.67" calcext:value-type="float">
            <text:p><text:s/>32,6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7.15" calcext:value-type="float">
            <text:p><text:s/>77,1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45.36" calcext:value-type="float">
            <text:p><text:s/>245,36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06.53" calcext:value-type="float">
            <text:p><text:s/>306,53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66.49" calcext:value-type="float">
            <text:p><text:s/>1.066,49 </text:p>
          </table:table-cell>
          <table:table-cell office:value-type="date" office:date-value="2022-08-10" calcext:value-type="date">
            <text:p>10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ESTER SOC. COOPERATIV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4.01" calcext:value-type="float">
            <text:p><text:s/>274,01 </text:p>
          </table:table-cell>
          <table:table-cell office:value-type="date" office:date-value="2022-08-19" calcext:value-type="date">
            <text:p>19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1.17" calcext:value-type="float">
            <text:p><text:s/>181,17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0.09" calcext:value-type="float">
            <text:p><text:s/>200,09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320.34" calcext:value-type="float">
            <text:p><text:s/>1.320,34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860.75" calcext:value-type="float">
            <text:p><text:s/>860,75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24.81" calcext:value-type="float">
            <text:p><text:s/>724,81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83" calcext:value-type="float">
            <text:p><text:s/>183,00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80.6" calcext:value-type="float">
            <text:p><text:s/>280,60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12.4" calcext:value-type="float">
            <text:p><text:s/>512,40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43.51" calcext:value-type="float">
            <text:p><text:s/>543,51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451.4" calcext:value-type="float">
            <text:p><text:s/>451,40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362.35" calcext:value-type="float">
            <text:p><text:s/>362,35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71.75" calcext:value-type="float">
            <text:p><text:s/>271,75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205.87" calcext:value-type="float">
            <text:p><text:s/>205,87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35.95" calcext:value-type="float">
            <text:p><text:s/>735,95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301" calcext:value-type="float">
            <text:p>3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1.55" calcext:value-type="float">
            <text:p><text:s/>11,55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.97" calcext:value-type="float">
            <text:p><text:s/>16,97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615.83" calcext:value-type="float">
            <text:p><text:s/>615,83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52.52" calcext:value-type="float">
            <text:p><text:s/>52,52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ICTOR SOCIETA' COOPERATIVA SOCIALE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77.15" calcext:value-type="float">
            <text:p><text:s/>77,15 </text:p>
          </table:table-cell>
          <table:table-cell office:value-type="date" office:date-value="2022-08-22" calcext:value-type="date">
            <text:p>22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SEPURI SCPA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78.2" calcext:value-type="float">
            <text:p><text:s/>178,2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6993.63" calcext:value-type="float">
            <text:p><text:s/>16.993,63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FELSINEA RISTORAZIONE SRL</text:p>
          </table:table-cell>
          <table:table-cell office:value-type="string" calcext:value-type="string">
            <text:p>Servizi ausiliari per il funzionamento dell'ente</text:p>
          </table:table-cell>
          <table:table-cell office:value-type="float" office:value="10688.57" calcext:value-type="float">
            <text:p><text:s/>10.688,57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406" calcext:value-type="float">
            <text:p>4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Servizi finanziari</text:p>
          </table:table-cell>
          <table:table-cell office:value-type="float" office:value="96.8" calcext:value-type="float">
            <text:p><text:s/>96,80 </text:p>
          </table:table-cell>
          <table:table-cell office:value-type="date" office:date-value="2022-08-01" calcext:value-type="date">
            <text:p>01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CASTENASO</text:p>
          </table:table-cell>
          <table:table-cell office:value-type="string" calcext:value-type="string">
            <text:p>Servizi finanziari</text:p>
          </table:table-cell>
          <table:table-cell office:value-type="float" office:value="14600" calcext:value-type="float">
            <text:p><text:s/>14.600,00 </text:p>
          </table:table-cell>
          <table:table-cell office:value-type="date" office:date-value="2022-08-05" calcext:value-type="date">
            <text:p>05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ATAGRAPH S.R.L.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8006.25" calcext:value-type="float">
            <text:p><text:s/>8.006,25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RUPPO MARCHE INFORMATICA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634.4" calcext:value-type="float">
            <text:p><text:s/>634,4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209" calcext:value-type="float">
            <text:p>120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GIOLI SPA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2202.1" calcext:value-type="float">
            <text:p><text:s/>2.202,1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TE S.P.A.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1912.96" calcext:value-type="float">
            <text:p><text:s/>1.912,96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NCLOUD TEAM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2440" calcext:value-type="float">
            <text:p><text:s/>2.440,0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ervizi informatici e di telecomunicazioni</text:p>
          </table:table-cell>
          <table:table-cell office:value-type="float" office:value="6618.5" calcext:value-type="float">
            <text:p><text:s/>6.618,50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I COMPUTER SPA</text:p>
          </table:table-cell>
          <table:table-cell office:value-type="string" calcext:value-type="string">
            <text:p>Software</text:p>
          </table:table-cell>
          <table:table-cell office:value-type="float" office:value="8906" calcext:value-type="float">
            <text:p><text:s/>8.906,0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DIMATICA DI ANDREA DEL MONTE</text:p>
          </table:table-cell>
          <table:table-cell office:value-type="string" calcext:value-type="string">
            <text:p>Software</text:p>
          </table:table-cell>
          <table:table-cell office:value-type="float" office:value="951.6" calcext:value-type="float">
            <text:p><text:s/>951,60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8" calcext:value-type="float">
            <text:p>10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12444" calcext:value-type="float">
            <text:p><text:s/>12.444,0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ARBETTI <text:s/>MASSIMO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7556" calcext:value-type="float">
            <text:p><text:s/>7.556,00 </text:p>
          </table:table-cell>
          <table:table-cell office:value-type="date" office:date-value="2022-07-28" calcext:value-type="date">
            <text:p>28/07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MBITO SRL</text:p>
          </table:table-cell>
          <table:table-cell office:value-type="string" calcext:value-type="string">
            <text:p>Spese di investimento per beni immateriali n.a.c.</text:p>
          </table:table-cell>
          <table:table-cell office:value-type="float" office:value="12444" calcext:value-type="float">
            <text:p><text:s/>12.444,00 </text:p>
          </table:table-cell>
          <table:table-cell office:value-type="date" office:date-value="2022-09-27" calcext:value-type="date">
            <text:p>27/09/22</text:p>
          </table:table-cell>
          <table:table-cell office:value-type="float" office:value="105" calcext:value-type="float">
            <text:p>1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Terreni</text:p>
          </table:table-cell>
          <table:table-cell office:value-type="float" office:value="4196.96" calcext:value-type="float">
            <text:p><text:s/>4.196,96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905" calcext:value-type="float">
            <text:p>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RIVERDE S.C.SOCIALE ARL</text:p>
          </table:table-cell>
          <table:table-cell office:value-type="string" calcext:value-type="string">
            <text:p>Terreni</text:p>
          </table:table-cell>
          <table:table-cell office:value-type="float" office:value="33749.99" calcext:value-type="float">
            <text:p><text:s/>33.749,99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905" calcext:value-type="float">
            <text:p>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ECNOAMBIENTE SRL</text:p>
          </table:table-cell>
          <table:table-cell office:value-type="string" calcext:value-type="string">
            <text:p>Terreni</text:p>
          </table:table-cell>
          <table:table-cell office:value-type="float" office:value="3904" calcext:value-type="float">
            <text:p><text:s/>3.904,0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LDROVANDI SRL</text:p>
          </table:table-cell>
          <table:table-cell office:value-type="string" calcext:value-type="string">
            <text:p>Terreni</text:p>
          </table:table-cell>
          <table:table-cell office:value-type="float" office:value="2840" calcext:value-type="float">
            <text:p><text:s/>2.84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905" calcext:value-type="float">
            <text:p>90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GENZIA PER L'ENERGIA E LO SVILUPPO SOST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520" calcext:value-type="float">
            <text:p><text:s/>520,00 </text:p>
          </table:table-cell>
          <table:table-cell office:value-type="date" office:date-value="2022-07-06" calcext:value-type="date">
            <text:p>06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RETI E MOBILITA' SRL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18187.92" calcext:value-type="float">
            <text:p><text:s/>18.187,92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02" calcext:value-type="float">
            <text:p>1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CIETA' RETI E MOBILITA' SRL</text:p>
          </table:table-cell>
          <table:table-cell office:value-type="string" calcext:value-type="string">
            <text:p>Trasferimenti correnti a altre imprese</text:p>
          </table:table-cell>
          <table:table-cell office:value-type="float" office:value="295.69" calcext:value-type="float">
            <text:p><text:s/>295,69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002" calcext:value-type="float">
            <text:p>10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NAC AUTORITA' NAZIONALE ANTICORRUZIONE</text:p>
          </table:table-cell>
          <table:table-cell office:value-type="string" calcext:value-type="string">
            <text:p>Trasferimenti correnti a Amministrazioni Centrali</text:p>
          </table:table-cell>
          <table:table-cell office:value-type="float" office:value="225" calcext:value-type="float">
            <text:p><text:s/>225,00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801" calcext:value-type="float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60.44" calcext:value-type="float">
            <text:p><text:s/>560,44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66.7" calcext:value-type="float">
            <text:p><text:s/>466,7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7074" calcext:value-type="float">
            <text:p><text:s/>17.074,0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07.05" calcext:value-type="float">
            <text:p><text:s/>807,05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83.86" calcext:value-type="float">
            <text:p><text:s/>683,86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72.6" calcext:value-type="float">
            <text:p><text:s/>472,6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LCO IDA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201.49" calcext:value-type="float">
            <text:p><text:s/>201,49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237.46" calcext:value-type="float">
            <text:p><text:s/>237,46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STITUZIONE BIBLIOTECHE COMUNE DI BOLOGN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30343.07" calcext:value-type="float">
            <text:p><text:s/>30.343,07 </text:p>
          </table:table-cell>
          <table:table-cell office:value-type="date" office:date-value="2022-07-28" calcext:value-type="date">
            <text:p>28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10.39" calcext:value-type="float">
            <text:p><text:s/>510,39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60.44" calcext:value-type="float">
            <text:p><text:s/>560,44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95" calcext:value-type="float">
            <text:p><text:s/>795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11.35" calcext:value-type="float">
            <text:p><text:s/>611,35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11.55" calcext:value-type="float">
            <text:p><text:s/>811,55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61.5" calcext:value-type="float">
            <text:p><text:s/>761,5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11.55" calcext:value-type="float">
            <text:p><text:s/>811,55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57" calcext:value-type="float">
            <text:p><text:s/>757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07.05" calcext:value-type="float">
            <text:p><text:s/>807,05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33.81" calcext:value-type="float">
            <text:p><text:s/>633,81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83.86" calcext:value-type="float">
            <text:p><text:s/>683,86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91.96" calcext:value-type="float">
            <text:p><text:s/>891,96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LCO IDA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317.48" calcext:value-type="float">
            <text:p><text:s/>317,48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LCO IDA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267.43" calcext:value-type="float">
            <text:p><text:s/>267,43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3187.58" calcext:value-type="float">
            <text:p><text:s/>3.187,58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63.68" calcext:value-type="float">
            <text:p><text:s/>963,68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83.68" calcext:value-type="float">
            <text:p><text:s/>883,68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66.02" calcext:value-type="float">
            <text:p><text:s/>966,02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02.31" calcext:value-type="float">
            <text:p><text:s/>902,31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VILLA GLORY SRL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27.31" calcext:value-type="float">
            <text:p><text:s/>827,31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MUNE DI BUDRIO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00" calcext:value-type="float">
            <text:p><text:s/>600,00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801" calcext:value-type="float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74.89" calcext:value-type="float">
            <text:p><text:s/>74,89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6968.74" calcext:value-type="float">
            <text:p><text:s/>16.968,74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UNIONE RENO GALLIER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92933.75" calcext:value-type="float">
            <text:p><text:s/>92.933,75 </text:p>
          </table:table-cell>
          <table:table-cell office:value-type="date" office:date-value="2022-09-13" calcext:value-type="date">
            <text:p>13/09/22</text:p>
          </table:table-cell>
          <table:table-cell office:value-type="float" office:value="1801" calcext:value-type="float">
            <text:p>18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11.55" calcext:value-type="float">
            <text:p><text:s/>811,5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560.44" calcext:value-type="float">
            <text:p><text:s/>560,4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16.55" calcext:value-type="float">
            <text:p><text:s/>416,5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66.7" calcext:value-type="float">
            <text:p><text:s/>466,70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66.7" calcext:value-type="float">
            <text:p><text:s/>466,70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ZIENDA PUBBLICA DI SERVIZI ALLA PERSONA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17074" calcext:value-type="float">
            <text:p><text:s/>17.074,00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DIAI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807.55" calcext:value-type="float">
            <text:p><text:s/>807,5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683.86" calcext:value-type="float">
            <text:p><text:s/>683,86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ENEFCIARI DIVERSI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472.6" calcext:value-type="float">
            <text:p><text:s/>472,60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OLCO IDAPOLI SOC. COOPERATIVA SOCIALE</text:p>
          </table:table-cell>
          <table:table-cell office:value-type="string" calcext:value-type="string">
            <text:p>Trasferimenti correnti a Amministrazioni Locali</text:p>
          </table:table-cell>
          <table:table-cell office:value-type="float" office:value="317.48" calcext:value-type="float">
            <text:p><text:s/>317,48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203" calcext:value-type="float">
            <text:p>12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ICIAMICI BOLOGNA ODV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9600" calcext:value-type="float">
            <text:p><text:s/>9.600,00 </text:p>
          </table:table-cell>
          <table:table-cell office:value-type="date" office:date-value="2022-08-05" calcext:value-type="date">
            <text:p>05/08/22</text:p>
          </table:table-cell>
          <table:table-cell office:value-type="float" office:value="1307" calcext:value-type="float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TLETICA CASTENASO A.S.D.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00" calcext:value-type="float">
            <text:p><text:s/>5.00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OCCIOFILA <text:s/>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5000" calcext:value-type="float">
            <text:p><text:s/>5.000,00 </text:p>
          </table:table-cell>
          <table:table-cell office:value-type="date" office:date-value="2022-08-25" calcext:value-type="date">
            <text:p>25/08/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RIFUGIO DI BAGNAROLA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21069.11" calcext:value-type="float">
            <text:p><text:s/>21.069,11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1307" calcext:value-type="float">
            <text:p>13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RCOLO TENNIS CASTENASO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6000" calcext:value-type="float">
            <text:p><text:s/>6.000,00 </text:p>
          </table:table-cell>
          <table:table-cell office:value-type="date" office:date-value="2022-09-02" calcext:value-type="date">
            <text:p>02/09/22</text:p>
          </table:table-cell>
          <table:table-cell office:value-type="float" office:value="601" calcext:value-type="float">
            <text:p>6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CI SERVIZIO CIVILE BOLOGNA</text:p>
          </table:table-cell>
          <table:table-cell office:value-type="string" calcext:value-type="string">
            <text:p>Trasferimenti correnti a Istituzioni Sociali Private </text:p>
          </table:table-cell>
          <table:table-cell office:value-type="float" office:value="3275.44" calcext:value-type="float">
            <text:p><text:s/>3.275,44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207" calcext:value-type="float">
            <text:p>120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CONOMO COMUNALE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23.14" calcext:value-type="float">
            <text:p><text:s/>23,14 </text:p>
          </table:table-cell>
          <table:table-cell office:value-type="date" office:date-value="2022-07-13" calcext:value-type="date">
            <text:p>13/07/22</text:p>
          </table:table-cell>
          <table:table-cell office:value-type="float" office:value="401" calcext:value-type="float">
            <text:p>4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ASSISTENTI CIVICI CASTENASO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7750" calcext:value-type="float">
            <text:p><text:s/>7.750,0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101" calcext:value-type="float">
            <text:p>1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SOCIAZIONE NAZIONALE CARABINIERI - SEZ</text:p>
          </table:table-cell>
          <table:table-cell office:value-type="string" calcext:value-type="string">
            <text:p>Trasferimenti correnti a organismi interni e/o unita' locali della amministrazione</text:p>
          </table:table-cell>
          <table:table-cell office:value-type="float" office:value="7750" calcext:value-type="float">
            <text:p><text:s/>7.750,00 </text:p>
          </table:table-cell>
          <table:table-cell office:value-type="date" office:date-value="2022-07-15" calcext:value-type="date">
            <text:p>15/07/22</text:p>
          </table:table-cell>
          <table:table-cell office:value-type="float" office:value="1101" calcext:value-type="float">
            <text:p>11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411.21" calcext:value-type="float">
            <text:p><text:s/>411,21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<text:s/>121,32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07" calcext:value-type="float">
            <text:p><text:s/>64,07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8.02" calcext:value-type="float">
            <text:p><text:s/>238,02 </text:p>
          </table:table-cell>
          <table:table-cell office:value-type="date" office:date-value="2022-07-14" calcext:value-type="date">
            <text:p>14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8.85" calcext:value-type="float">
            <text:p><text:s/>98,85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.9" calcext:value-type="float">
            <text:p><text:s/>9,90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7.38" calcext:value-type="float">
            <text:p><text:s/>17,38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33.4" calcext:value-type="float">
            <text:p><text:s/>733,40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1.91" calcext:value-type="float">
            <text:p><text:s/>21,91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6.89" calcext:value-type="float">
            <text:p><text:s/>76,89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34.8" calcext:value-type="float">
            <text:p><text:s/>734,80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18" calcext:value-type="float">
            <text:p><text:s/>0,18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4.56" calcext:value-type="float">
            <text:p><text:s/>24,56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96.55" calcext:value-type="float">
            <text:p><text:s/>296,55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00.54" calcext:value-type="float">
            <text:p><text:s/>100,54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0.74" calcext:value-type="float">
            <text:p><text:s/>20,74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8.5" calcext:value-type="float">
            <text:p><text:s/>98,50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7.38" calcext:value-type="float">
            <text:p><text:s/>57,38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16.39" calcext:value-type="float">
            <text:p><text:s/>416,39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6.39" calcext:value-type="float">
            <text:p><text:s/>96,39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45.16" calcext:value-type="float">
            <text:p><text:s/>245,16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2.86" calcext:value-type="float">
            <text:p><text:s/>62,86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.29" calcext:value-type="float">
            <text:p><text:s/>6,29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6.39" calcext:value-type="float">
            <text:p><text:s/>96,39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8.79" calcext:value-type="float">
            <text:p><text:s/>328,79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87.4" calcext:value-type="float">
            <text:p><text:s/>87,40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.45" calcext:value-type="float">
            <text:p><text:s/>3,45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0.3" calcext:value-type="float">
            <text:p><text:s/>90,30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.54" calcext:value-type="float">
            <text:p><text:s/>14,54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.53" calcext:value-type="float">
            <text:p><text:s/>14,53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16.32" calcext:value-type="float">
            <text:p><text:s/>216,32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3.89" calcext:value-type="float">
            <text:p><text:s/>33,89 </text:p>
          </table:table-cell>
          <table:table-cell office:value-type="date" office:date-value="2022-07-20" calcext:value-type="date">
            <text:p>20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46" calcext:value-type="float">
            <text:p><text:s/>11,46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.43" calcext:value-type="float">
            <text:p><text:s/>42,43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13" calcext:value-type="float">
            <text:p><text:s/>11,13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8" calcext:value-type="float">
            <text:p><text:s/>12,8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0.98" calcext:value-type="float">
            <text:p><text:s/>110,98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.46" calcext:value-type="float">
            <text:p><text:s/>40,46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6.35" calcext:value-type="float">
            <text:p><text:s/>226,35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2.1" calcext:value-type="float">
            <text:p><text:s/>322,1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3.82" calcext:value-type="float">
            <text:p><text:s/>183,82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08" calcext:value-type="float">
            <text:p><text:s/>10,08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96.4" calcext:value-type="float">
            <text:p><text:s/>1.096,4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0.89" calcext:value-type="float">
            <text:p><text:s/>340,89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9.33" calcext:value-type="float">
            <text:p><text:s/>119,33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0.69" calcext:value-type="float">
            <text:p><text:s/>150,69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0.18" calcext:value-type="float">
            <text:p><text:s/>180,18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3.75" calcext:value-type="float">
            <text:p><text:s/>113,75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2.38" calcext:value-type="float">
            <text:p><text:s/>192,38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8.97" calcext:value-type="float">
            <text:p><text:s/>88,97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86" calcext:value-type="float">
            <text:p><text:s/>6,86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9.09" calcext:value-type="float">
            <text:p><text:s/>349,09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1.13" calcext:value-type="float">
            <text:p><text:s/>141,13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.44" calcext:value-type="float">
            <text:p><text:s/>40,44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0.2" calcext:value-type="float">
            <text:p><text:s/>290,2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4" calcext:value-type="float">
            <text:p><text:s/>16,4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4" calcext:value-type="float">
            <text:p><text:s/>16,4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4" calcext:value-type="float">
            <text:p><text:s/>16,4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.17" calcext:value-type="float">
            <text:p><text:s/>37,17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5.2" calcext:value-type="float">
            <text:p><text:s/>215,2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6.55" calcext:value-type="float">
            <text:p><text:s/>56,55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7.08" calcext:value-type="float">
            <text:p><text:s/>207,08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0.85" calcext:value-type="float">
            <text:p><text:s/>80,85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1.8" calcext:value-type="float">
            <text:p><text:s/>131,8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5.62" calcext:value-type="float">
            <text:p><text:s/>135,62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0.21" calcext:value-type="float">
            <text:p><text:s/>510,21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4" calcext:value-type="float">
            <text:p><text:s/>164,0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8.64" calcext:value-type="float">
            <text:p><text:s/>38,64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66" calcext:value-type="float">
            <text:p><text:s/>9,66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54" calcext:value-type="float">
            <text:p><text:s/>18,54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2.24" calcext:value-type="float">
            <text:p><text:s/>302,24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3.22" calcext:value-type="float">
            <text:p><text:s/>123,22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4" calcext:value-type="float">
            <text:p><text:s/>16,4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83.47" calcext:value-type="float">
            <text:p><text:s/>1.883,47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12.03" calcext:value-type="float">
            <text:p><text:s/>1.412,03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.72" calcext:value-type="float">
            <text:p><text:s/>37,72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16.65" calcext:value-type="float">
            <text:p><text:s/>716,65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68" calcext:value-type="float">
            <text:p><text:s/>3,68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6" calcext:value-type="float">
            <text:p><text:s/>11,6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.21" calcext:value-type="float">
            <text:p><text:s/>44,21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8.19" calcext:value-type="float">
            <text:p><text:s/>88,19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7.47" calcext:value-type="float">
            <text:p><text:s/>407,47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9.97" calcext:value-type="float">
            <text:p><text:s/>109,97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7.41" calcext:value-type="float">
            <text:p><text:s/>167,41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8.21" calcext:value-type="float">
            <text:p><text:s/>238,21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1.75" calcext:value-type="float">
            <text:p><text:s/>331,75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52" calcext:value-type="float">
            <text:p><text:s/>16,52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3.27" calcext:value-type="float">
            <text:p><text:s/>253,27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7.14" calcext:value-type="float">
            <text:p><text:s/>37,14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2.92" calcext:value-type="float">
            <text:p><text:s/>202,92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8.79" calcext:value-type="float">
            <text:p><text:s/>288,79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1.94" calcext:value-type="float">
            <text:p><text:s/>81,94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7.08" calcext:value-type="float">
            <text:p><text:s/>47,08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3.92" calcext:value-type="float">
            <text:p><text:s/>283,92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.08" calcext:value-type="float">
            <text:p><text:s/>12,08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0.2" calcext:value-type="float">
            <text:p><text:s/>170,2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0.12" calcext:value-type="float">
            <text:p><text:s/>120,12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1.44" calcext:value-type="float">
            <text:p><text:s/>451,44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1.43" calcext:value-type="float">
            <text:p><text:s/>451,43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7.45" calcext:value-type="float">
            <text:p><text:s/>207,45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03" calcext:value-type="float">
            <text:p><text:s/>4,03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.95" calcext:value-type="float">
            <text:p><text:s/>1,95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2.95" calcext:value-type="float">
            <text:p><text:s/>332,95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8.04" calcext:value-type="float">
            <text:p><text:s/>138,04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96.56" calcext:value-type="float">
            <text:p><text:s/>596,56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6.28" calcext:value-type="float">
            <text:p><text:s/>186,28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2.17" calcext:value-type="float">
            <text:p><text:s/>82,17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.8" calcext:value-type="float">
            <text:p><text:s/>39,8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5.27" calcext:value-type="float">
            <text:p><text:s/>215,27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4.22" calcext:value-type="float">
            <text:p><text:s/>94,22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59" calcext:value-type="float">
            <text:p><text:s/>4,59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8.7" calcext:value-type="float">
            <text:p><text:s/>308,70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7.09" calcext:value-type="float">
            <text:p><text:s/>97,09 </text:p>
          </table:table-cell>
          <table:table-cell office:value-type="date" office:date-value="2022-07-21" calcext:value-type="date">
            <text:p>21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LOMITI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date" office:date-value="2022-07-22" calcext:value-type="date">
            <text:p>22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LOMITI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date" office:date-value="2022-07-22" calcext:value-type="date">
            <text:p>22/07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.64" calcext:value-type="float">
            <text:p><text:s/>1,64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.17" calcext:value-type="float">
            <text:p><text:s/>18,1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73.81" calcext:value-type="float">
            <text:p><text:s/>273,8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04.35" calcext:value-type="float">
            <text:p><text:s/>304,3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1.5" calcext:value-type="float">
            <text:p><text:s/>101,5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6.27" calcext:value-type="float">
            <text:p><text:s/>56,2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67.03" calcext:value-type="float">
            <text:p><text:s/>267,03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5.67" calcext:value-type="float">
            <text:p><text:s/>315,6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.4" calcext:value-type="float">
            <text:p><text:s/>23,4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2.95" calcext:value-type="float">
            <text:p><text:s/>102,9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0.43" calcext:value-type="float">
            <text:p><text:s/>80,43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5.05" calcext:value-type="float">
            <text:p><text:s/>65,0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.07" calcext:value-type="float">
            <text:p><text:s/>7,0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3.21" calcext:value-type="float">
            <text:p><text:s/>33,2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7.82" calcext:value-type="float">
            <text:p><text:s/>197,8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0.82" calcext:value-type="float">
            <text:p><text:s/>180,8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2.42" calcext:value-type="float">
            <text:p><text:s/>42,4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1.21" calcext:value-type="float">
            <text:p><text:s/>21,2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88.22" calcext:value-type="float">
            <text:p><text:s/>188,2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44" calcext:value-type="float">
            <text:p><text:s/>8,44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7" calcext:value-type="float">
            <text:p><text:s/>8,1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06" calcext:value-type="float">
            <text:p><text:s/>11,0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42.51" calcext:value-type="float">
            <text:p><text:s/>542,5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01" calcext:value-type="float">
            <text:p><text:s/>11,0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2.97" calcext:value-type="float">
            <text:p><text:s/>112,9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25" calcext:value-type="float">
            <text:p><text:s/>425,0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.28" calcext:value-type="float">
            <text:p><text:s/>9,28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.95" calcext:value-type="float">
            <text:p><text:s/>16,9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02.32" calcext:value-type="float">
            <text:p><text:s/>102,3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48" calcext:value-type="float">
            <text:p><text:s/>8,48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7" calcext:value-type="float">
            <text:p><text:s/>8,1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58.52" calcext:value-type="float">
            <text:p><text:s/>458,5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.77" calcext:value-type="float">
            <text:p><text:s/>13,7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42" calcext:value-type="float">
            <text:p><text:s/>6,4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4.99" calcext:value-type="float">
            <text:p><text:s/>134,99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0" calcext:value-type="float">
            <text:p><text:s/>90,0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7" calcext:value-type="float">
            <text:p><text:s/>8,1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7" calcext:value-type="float">
            <text:p><text:s/>8,1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.41" calcext:value-type="float">
            <text:p><text:s/>3,4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7.51" calcext:value-type="float">
            <text:p><text:s/>87,5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3.37" calcext:value-type="float">
            <text:p><text:s/>43,3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3.17" calcext:value-type="float">
            <text:p><text:s/>163,1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.06" calcext:value-type="float">
            <text:p><text:s/>17,0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8.06" calcext:value-type="float">
            <text:p><text:s/>168,0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8.06" calcext:value-type="float">
            <text:p><text:s/>168,0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39" calcext:value-type="float">
            <text:p><text:s/>8,39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88.08" calcext:value-type="float">
            <text:p><text:s/>588,08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59.45" calcext:value-type="float">
            <text:p><text:s/>259,4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7.29" calcext:value-type="float">
            <text:p><text:s/>17,29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8.76" calcext:value-type="float">
            <text:p><text:s/>38,7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.49" calcext:value-type="float">
            <text:p><text:s/>16,49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24" calcext:value-type="float">
            <text:p><text:s/>11,24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5.41" calcext:value-type="float">
            <text:p><text:s/>25,4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0.42" calcext:value-type="float">
            <text:p><text:s/>140,4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70.21" calcext:value-type="float">
            <text:p><text:s/>70,2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6.56" calcext:value-type="float">
            <text:p><text:s/>66,5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514.56" calcext:value-type="float">
            <text:p><text:s/>514,5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0.88" calcext:value-type="float">
            <text:p><text:s/>0,88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32.41" calcext:value-type="float">
            <text:p><text:s/>232,4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45" calcext:value-type="float">
            <text:p><text:s/>8,4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9.91" calcext:value-type="float">
            <text:p><text:s/>49,91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9.7" calcext:value-type="float">
            <text:p><text:s/>19,7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21.43" calcext:value-type="float">
            <text:p><text:s/>221,43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17" calcext:value-type="float">
            <text:p><text:s/>11,1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.44" calcext:value-type="float">
            <text:p><text:s/>6,44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28.58" calcext:value-type="float">
            <text:p><text:s/>28,58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7.22" calcext:value-type="float">
            <text:p><text:s/>47,2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93.23" calcext:value-type="float">
            <text:p><text:s/>93,23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06" calcext:value-type="float">
            <text:p><text:s/>11,0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07.25" calcext:value-type="float">
            <text:p><text:s/>407,2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23" calcext:value-type="float">
            <text:p><text:s/>11,23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8" calcext:value-type="float">
            <text:p><text:s/>8,28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8" calcext:value-type="float">
            <text:p><text:s/>8,28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68.6" calcext:value-type="float">
            <text:p><text:s/>368,6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7" calcext:value-type="float">
            <text:p><text:s/>8,1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59.19" calcext:value-type="float">
            <text:p><text:s/>659,19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406.46" calcext:value-type="float">
            <text:p><text:s/>1.406,4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30.59" calcext:value-type="float">
            <text:p><text:s/>130,59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2.48" calcext:value-type="float">
            <text:p><text:s/>162,48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.32" calcext:value-type="float">
            <text:p><text:s/>1,32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46" calcext:value-type="float">
            <text:p><text:s/>8,4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17" calcext:value-type="float">
            <text:p><text:s/>8,17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45" calcext:value-type="float">
            <text:p><text:s/>8,4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4.64" calcext:value-type="float">
            <text:p><text:s/>4,64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57.76" calcext:value-type="float">
            <text:p><text:s/>157,7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69.6" calcext:value-type="float">
            <text:p><text:s/>69,6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68.85" calcext:value-type="float">
            <text:p><text:s/>168,8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8.19" calcext:value-type="float">
            <text:p><text:s/>88,19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31.33" calcext:value-type="float">
            <text:p><text:s/>31,33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11.2" calcext:value-type="float">
            <text:p><text:s/>11,2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SPA</text:p>
          </table:table-cell>
          <table:table-cell office:value-type="string" calcext:value-type="string">
            <text:p>Utenze e canoni</text:p>
          </table:table-cell>
          <table:table-cell office:value-type="float" office:value="8.26" calcext:value-type="float">
            <text:p><text:s/>8,2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.13" calcext:value-type="float">
            <text:p><text:s/>11,13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7" calcext:value-type="float">
            <text:p><text:s/>9,7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4.34" calcext:value-type="float">
            <text:p><text:s/>24,34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7.46" calcext:value-type="float">
            <text:p><text:s/>17,4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06" calcext:value-type="float">
            <text:p><text:s/>62,0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<text:s/>64,6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9.42" calcext:value-type="float">
            <text:p><text:s/>79,42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27" calcext:value-type="float">
            <text:p><text:s/>23,2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2.17" calcext:value-type="float">
            <text:p><text:s/>62,1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6" calcext:value-type="float">
            <text:p><text:s/>67,3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9" calcext:value-type="float">
            <text:p><text:s/>22,90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15" calcext:value-type="float">
            <text:p><text:s/>28,15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8" calcext:value-type="float">
            <text:p><text:s/>9,80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9.33" calcext:value-type="float">
            <text:p><text:s/>119,33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37.42" calcext:value-type="float">
            <text:p><text:s/>37,42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8.69" calcext:value-type="float">
            <text:p><text:s/>28,69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1.96" calcext:value-type="float">
            <text:p><text:s/>21,9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.32" calcext:value-type="float">
            <text:p><text:s/>11,32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3.34" calcext:value-type="float">
            <text:p><text:s/>23,34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7" calcext:value-type="float">
            <text:p><text:s/>9,7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48.95" calcext:value-type="float">
            <text:p><text:s/>48,95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5.44" calcext:value-type="float">
            <text:p><text:s/>65,44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37" calcext:value-type="float">
            <text:p><text:s/>67,3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7.17" calcext:value-type="float">
            <text:p><text:s/>67,1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91.78" calcext:value-type="float">
            <text:p><text:s/>291,78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64.67" calcext:value-type="float">
            <text:p><text:s/>64,67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78.02" calcext:value-type="float">
            <text:p><text:s/>78,02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9.76" calcext:value-type="float">
            <text:p><text:s/>9,76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8.45" calcext:value-type="float">
            <text:p><text:s/>18,45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22.52" calcext:value-type="float">
            <text:p><text:s/>22,52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1.75" calcext:value-type="float">
            <text:p><text:s/>51,75 </text:p>
          </table:table-cell>
          <table:table-cell office:value-type="date" office:date-value="2022-08-11" calcext:value-type="date">
            <text:p>11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.9" calcext:value-type="float">
            <text:p><text:s/>4,9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4.4" calcext:value-type="float">
            <text:p><text:s/>64,4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73.59" calcext:value-type="float">
            <text:p><text:s/>673,59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68.3" calcext:value-type="float">
            <text:p><text:s/>568,3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.96" calcext:value-type="float">
            <text:p><text:s/>14,96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.86" calcext:value-type="float">
            <text:p><text:s/>3,86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13" calcext:value-type="float">
            <text:p><text:s/>0,13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7.79" calcext:value-type="float">
            <text:p><text:s/>27,79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93.2" calcext:value-type="float">
            <text:p><text:s/>193,2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7.81" calcext:value-type="float">
            <text:p><text:s/>47,81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79.88" calcext:value-type="float">
            <text:p><text:s/>179,88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3.28" calcext:value-type="float">
            <text:p><text:s/>13,28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3.27" calcext:value-type="float">
            <text:p><text:s/>13,27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84.24" calcext:value-type="float">
            <text:p><text:s/>284,24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1.86" calcext:value-type="float">
            <text:p><text:s/>91,86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7.46" calcext:value-type="float">
            <text:p><text:s/>7,46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.1" calcext:value-type="float">
            <text:p><text:s/>5,1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83.9" calcext:value-type="float">
            <text:p><text:s/>183,90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.99" calcext:value-type="float">
            <text:p><text:s/>11,99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19.91" calcext:value-type="float">
            <text:p><text:s/>119,91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67.66" calcext:value-type="float">
            <text:p><text:s/>467,66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74.14" calcext:value-type="float">
            <text:p><text:s/>174,14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.52" calcext:value-type="float">
            <text:p><text:s/>2,52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WIND TRE SPA</text:p>
          </table:table-cell>
          <table:table-cell office:value-type="string" calcext:value-type="string">
            <text:p>Utenze e canoni</text:p>
          </table:table-cell>
          <table:table-cell office:value-type="float" office:value="68.32" calcext:value-type="float">
            <text:p><text:s/>68,32 </text:p>
          </table:table-cell>
          <table:table-cell office:value-type="date" office:date-value="2022-08-16" calcext:value-type="date">
            <text:p>16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1.57" calcext:value-type="float">
            <text:p><text:s/>151,57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19.46" calcext:value-type="float">
            <text:p><text:s/>1.119,46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4.43" calcext:value-type="float">
            <text:p><text:s/>344,43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64" calcext:value-type="float">
            <text:p><text:s/>11,64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.2" calcext:value-type="float">
            <text:p><text:s/>28,20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44" calcext:value-type="float">
            <text:p><text:s/>11,44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91" calcext:value-type="float">
            <text:p><text:s/>8,91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6.7" calcext:value-type="float">
            <text:p><text:s/>246,70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77" calcext:value-type="float">
            <text:p><text:s/>10,77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.57" calcext:value-type="float">
            <text:p><text:s/>20,57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0.51" calcext:value-type="float">
            <text:p><text:s/>90,51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0.65" calcext:value-type="float">
            <text:p><text:s/>110,6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38" calcext:value-type="float">
            <text:p><text:s/>3,38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8.87" calcext:value-type="float">
            <text:p><text:s/>168,87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.2" calcext:value-type="float">
            <text:p><text:s/>28,20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4.05" calcext:value-type="float">
            <text:p><text:s/>34,0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63.99" calcext:value-type="float">
            <text:p><text:s/>863,99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0.46" calcext:value-type="float">
            <text:p><text:s/>80,46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2.29" calcext:value-type="float">
            <text:p><text:s/>532,29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1.43" calcext:value-type="float">
            <text:p><text:s/>261,43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6.68" calcext:value-type="float">
            <text:p><text:s/>226,68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.93" calcext:value-type="float">
            <text:p><text:s/>19,93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5.42" calcext:value-type="float">
            <text:p><text:s/>225,42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0.08" calcext:value-type="float">
            <text:p><text:s/>80,08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.66" calcext:value-type="float">
            <text:p><text:s/>10,66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15" calcext:value-type="float">
            <text:p><text:s/>35,1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9.64" calcext:value-type="float">
            <text:p><text:s/>159,64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1.19" calcext:value-type="float">
            <text:p><text:s/>51,19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5.93" calcext:value-type="float">
            <text:p><text:s/>185,93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64" calcext:value-type="float">
            <text:p><text:s/>6,64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2.01" calcext:value-type="float">
            <text:p><text:s/>122,01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15" calcext:value-type="float">
            <text:p><text:s/>35,1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6.85" calcext:value-type="float">
            <text:p><text:s/>106,8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4.05" calcext:value-type="float">
            <text:p><text:s/>74,0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2.33" calcext:value-type="float">
            <text:p><text:s/>162,33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.32" calcext:value-type="float">
            <text:p><text:s/>33,32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2.81" calcext:value-type="float">
            <text:p><text:s/>172,81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7.12" calcext:value-type="float">
            <text:p><text:s/>277,12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2.84" calcext:value-type="float">
            <text:p><text:s/>122,84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2.46" calcext:value-type="float">
            <text:p><text:s/>102,46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92" calcext:value-type="float">
            <text:p><text:s/>3,92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2.59" calcext:value-type="float">
            <text:p><text:s/>72,59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4.42" calcext:value-type="float">
            <text:p><text:s/>534,42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34.41" calcext:value-type="float">
            <text:p><text:s/>534,41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3" calcext:value-type="float">
            <text:p><text:s/>9,30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9.28" calcext:value-type="float">
            <text:p><text:s/>139,28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.68" calcext:value-type="float">
            <text:p><text:s/>15,68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.79" calcext:value-type="float">
            <text:p><text:s/>1,79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92" calcext:value-type="float">
            <text:p><text:s/>3,92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7.65" calcext:value-type="float">
            <text:p><text:s/>137,6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7.88" calcext:value-type="float">
            <text:p><text:s/>227,88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6.58" calcext:value-type="float">
            <text:p><text:s/>286,58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1.55" calcext:value-type="float">
            <text:p><text:s/>271,5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0.71" calcext:value-type="float">
            <text:p><text:s/>70,71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6.01" calcext:value-type="float">
            <text:p><text:s/>266,01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3.15" calcext:value-type="float">
            <text:p><text:s/>193,1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2.83" calcext:value-type="float">
            <text:p><text:s/>42,83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0.2" calcext:value-type="float">
            <text:p><text:s/>80,20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9.51" calcext:value-type="float">
            <text:p><text:s/>49,51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6.59" calcext:value-type="float">
            <text:p><text:s/>186,59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.78" calcext:value-type="float">
            <text:p><text:s/>26,78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00.06" calcext:value-type="float">
            <text:p><text:s/>1.800,06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80.24" calcext:value-type="float">
            <text:p><text:s/>580,24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.54" calcext:value-type="float">
            <text:p><text:s/>30,54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27.2" calcext:value-type="float">
            <text:p><text:s/>1.727,20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7.17" calcext:value-type="float">
            <text:p><text:s/>127,17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7.66" calcext:value-type="float">
            <text:p><text:s/>167,66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0.95" calcext:value-type="float">
            <text:p><text:s/>240,9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7.51" calcext:value-type="float">
            <text:p><text:s/>187,51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3.6" calcext:value-type="float">
            <text:p><text:s/>103,60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4.97" calcext:value-type="float">
            <text:p><text:s/>44,97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15" calcext:value-type="float">
            <text:p><text:s/>35,1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.94" calcext:value-type="float">
            <text:p><text:s/>39,94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0.67" calcext:value-type="float">
            <text:p><text:s/>210,67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.15" calcext:value-type="float">
            <text:p><text:s/>35,15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5.2" calcext:value-type="float">
            <text:p><text:s/>85,20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2.67" calcext:value-type="float">
            <text:p><text:s/>152,67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1.12" calcext:value-type="float">
            <text:p><text:s/>271,12 </text:p>
          </table:table-cell>
          <table:table-cell office:value-type="date" office:date-value="2022-08-18" calcext:value-type="date">
            <text:p>18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53.46" calcext:value-type="float">
            <text:p><text:s/>353,46 </text:p>
          </table:table-cell>
          <table:table-cell office:value-type="date" office:date-value="2022-08-30" calcext:value-type="date">
            <text:p>30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41.95" calcext:value-type="float">
            <text:p><text:s/>241,95 </text:p>
          </table:table-cell>
          <table:table-cell office:value-type="date" office:date-value="2022-08-30" calcext:value-type="date">
            <text:p>30/08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LOMITI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date" office:date-value="2022-09-01" calcext:value-type="date">
            <text:p>01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LOMITI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date" office:date-value="2022-09-01" calcext:value-type="date">
            <text:p>01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LOMITI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date" office:date-value="2022-09-01" calcext:value-type="date">
            <text:p>01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OLOMITI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.65" calcext:value-type="float">
            <text:p><text:s/>2,65 </text:p>
          </table:table-cell>
          <table:table-cell office:value-type="date" office:date-value="2022-09-01" calcext:value-type="date">
            <text:p>01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PTIMA ITALIA SPA</text:p>
          </table:table-cell>
          <table:table-cell office:value-type="string" calcext:value-type="string">
            <text:p>Utenze e canoni</text:p>
          </table:table-cell>
          <table:table-cell office:value-type="float" office:value="340.83" calcext:value-type="float">
            <text:p><text:s/>340,83 </text:p>
          </table:table-cell>
          <table:table-cell office:value-type="date" office:date-value="2022-09-06" calcext:value-type="date">
            <text:p>0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1.22" calcext:value-type="float">
            <text:p><text:s/>11,22 </text:p>
          </table:table-cell>
          <table:table-cell office:value-type="date" office:date-value="2022-09-06" calcext:value-type="date">
            <text:p>0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.2" calcext:value-type="float">
            <text:p><text:s/>12,20 </text:p>
          </table:table-cell>
          <table:table-cell office:value-type="date" office:date-value="2022-09-06" calcext:value-type="date">
            <text:p>0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121.32" calcext:value-type="float">
            <text:p><text:s/>121,32 </text:p>
          </table:table-cell>
          <table:table-cell office:value-type="date" office:date-value="2022-09-06" calcext:value-type="date">
            <text:p>0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TIM SPA</text:p>
          </table:table-cell>
          <table:table-cell office:value-type="string" calcext:value-type="string">
            <text:p>Utenze e canoni</text:p>
          </table:table-cell>
          <table:table-cell office:value-type="float" office:value="50.41" calcext:value-type="float">
            <text:p><text:s/>50,41 </text:p>
          </table:table-cell>
          <table:table-cell office:value-type="date" office:date-value="2022-09-06" calcext:value-type="date">
            <text:p>0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5.44" calcext:value-type="float">
            <text:p><text:s/>55,44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95.1" calcext:value-type="float">
            <text:p><text:s/>695,10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644.78" calcext:value-type="float">
            <text:p><text:s/>644,78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.07" calcext:value-type="float">
            <text:p><text:s/>5,07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0.8" calcext:value-type="float">
            <text:p><text:s/>50,80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5.66" calcext:value-type="float">
            <text:p><text:s/>15,66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4.9" calcext:value-type="float">
            <text:p><text:s/>4,90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03" calcext:value-type="float">
            <text:p><text:s/>0,03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4.77" calcext:value-type="float">
            <text:p><text:s/>14,77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166.3" calcext:value-type="float">
            <text:p><text:s/>166,30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97.5" calcext:value-type="float">
            <text:p><text:s/>297,50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92.27" calcext:value-type="float">
            <text:p><text:s/>92,27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7.79" calcext:value-type="float">
            <text:p><text:s/>27,79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5.08" calcext:value-type="float">
            <text:p><text:s/>5,08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0.64" calcext:value-type="float">
            <text:p><text:s/>0,64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29.63" calcext:value-type="float">
            <text:p><text:s/>29,63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HERA COMM SRL</text:p>
          </table:table-cell>
          <table:table-cell office:value-type="string" calcext:value-type="string">
            <text:p>Utenze e canoni</text:p>
          </table:table-cell>
          <table:table-cell office:value-type="float" office:value="32.69" calcext:value-type="float">
            <text:p><text:s/>32,69 </text:p>
          </table:table-cell>
          <table:table-cell office:value-type="date" office:date-value="2022-09-20" calcext:value-type="date">
            <text:p>20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21.55" calcext:value-type="float">
            <text:p><text:s/>621,5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15" calcext:value-type="float">
            <text:p><text:s/>11,1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.71" calcext:value-type="float">
            <text:p><text:s/>14,7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.01" calcext:value-type="float">
            <text:p><text:s/>25,0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24.53" calcext:value-type="float">
            <text:p><text:s/>324,53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.22" calcext:value-type="float">
            <text:p><text:s/>8,22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9.58" calcext:value-type="float">
            <text:p><text:s/>119,58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69" calcext:value-type="float">
            <text:p><text:s/>11,69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8.31" calcext:value-type="float">
            <text:p><text:s/>68,3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6.74" calcext:value-type="float">
            <text:p><text:s/>236,7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8.67" calcext:value-type="float">
            <text:p><text:s/>28,67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57.97" calcext:value-type="float">
            <text:p><text:s/>1.457,97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95.88" calcext:value-type="float">
            <text:p><text:s/>1.395,88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7.51" calcext:value-type="float">
            <text:p><text:s/>57,5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.86" calcext:value-type="float">
            <text:p><text:s/>6,86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5.21" calcext:value-type="float">
            <text:p><text:s/>135,2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1.54" calcext:value-type="float">
            <text:p><text:s/>81,5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.69" calcext:value-type="float">
            <text:p><text:s/>40,69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5.57" calcext:value-type="float">
            <text:p><text:s/>45,57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6.91" calcext:value-type="float">
            <text:p><text:s/>146,9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64.44" calcext:value-type="float">
            <text:p><text:s/>264,4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1.01" calcext:value-type="float">
            <text:p><text:s/>211,0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0.41" calcext:value-type="float">
            <text:p><text:s/>210,4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2.79" calcext:value-type="float">
            <text:p><text:s/>22,79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3.05" calcext:value-type="float">
            <text:p><text:s/>33,0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6.4" calcext:value-type="float">
            <text:p><text:s/>206,40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0.87" calcext:value-type="float">
            <text:p><text:s/>120,87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0.01" calcext:value-type="float">
            <text:p><text:s/>0,0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57.64" calcext:value-type="float">
            <text:p><text:s/>157,6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4.8" calcext:value-type="float">
            <text:p><text:s/>304,80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8.55" calcext:value-type="float">
            <text:p><text:s/>188,5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5.89" calcext:value-type="float">
            <text:p><text:s/>115,89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3.79" calcext:value-type="float">
            <text:p><text:s/>143,79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18.58" calcext:value-type="float">
            <text:p><text:s/>218,58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04.93" calcext:value-type="float">
            <text:p><text:s/>204,93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40.54" calcext:value-type="float">
            <text:p><text:s/>140,5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04.15" calcext:value-type="float">
            <text:p><text:s/>404,1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94.42" calcext:value-type="float">
            <text:p><text:s/>294,42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8.4" calcext:value-type="float">
            <text:p><text:s/>118,40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4.79" calcext:value-type="float">
            <text:p><text:s/>84,79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95.3" calcext:value-type="float">
            <text:p><text:s/>195,30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3.54" calcext:value-type="float">
            <text:p><text:s/>183,5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3.75" calcext:value-type="float">
            <text:p><text:s/>103,7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12" calcext:value-type="float">
            <text:p><text:s/>4,12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01.02" calcext:value-type="float">
            <text:p><text:s/>301,02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61.02" calcext:value-type="float">
            <text:p><text:s/>1.061,02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6.39" calcext:value-type="float">
            <text:p><text:s/>36,39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.99" calcext:value-type="float">
            <text:p><text:s/>11,99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2.47" calcext:value-type="float">
            <text:p><text:s/>52,47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544.75" calcext:value-type="float">
            <text:p><text:s/>544,7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.7" calcext:value-type="float">
            <text:p><text:s/>4,70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.57" calcext:value-type="float">
            <text:p><text:s/>3,57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.71" calcext:value-type="float">
            <text:p><text:s/>9,7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.89" calcext:value-type="float">
            <text:p><text:s/>1,89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5.45" calcext:value-type="float">
            <text:p><text:s/>95,4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92" calcext:value-type="float">
            <text:p><text:s/>18,92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92" calcext:value-type="float">
            <text:p><text:s/>18,92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83.47" calcext:value-type="float">
            <text:p><text:s/>83,47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92" calcext:value-type="float">
            <text:p><text:s/>18,92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74.24" calcext:value-type="float">
            <text:p><text:s/>174,2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6.51" calcext:value-type="float">
            <text:p><text:s/>16,5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.01" calcext:value-type="float">
            <text:p><text:s/>25,0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13.85" calcext:value-type="float">
            <text:p><text:s/>113,8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33.66" calcext:value-type="float">
            <text:p><text:s/>133,66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93.14" calcext:value-type="float">
            <text:p><text:s/>693,1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8.34" calcext:value-type="float">
            <text:p><text:s/>48,3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08.56" calcext:value-type="float">
            <text:p><text:s/>708,56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708.56" calcext:value-type="float">
            <text:p><text:s/>708,56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8.92" calcext:value-type="float">
            <text:p><text:s/>18,92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32.41" calcext:value-type="float">
            <text:p><text:s/>232,4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415.51" calcext:value-type="float">
            <text:p><text:s/>415,51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06.84" calcext:value-type="float">
            <text:p><text:s/>106,8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90.6" calcext:value-type="float">
            <text:p><text:s/>90,60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126.15" calcext:value-type="float">
            <text:p><text:s/>126,15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39.03" calcext:value-type="float">
            <text:p><text:s/>39,03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67.24" calcext:value-type="float">
            <text:p><text:s/>67,2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2A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2.94" calcext:value-type="float">
            <text:p><text:s/>252,94 </text:p>
          </table:table-cell>
          <table:table-cell office:value-type="date" office:date-value="2022-09-26" calcext:value-type="date">
            <text:p>26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79.72" calcext:value-type="float">
            <text:p><text:s/>279,72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NEL ENERGIA SPA</text:p>
          </table:table-cell>
          <table:table-cell office:value-type="string" calcext:value-type="string">
            <text:p>Utenze e canoni</text:p>
          </table:table-cell>
          <table:table-cell office:value-type="float" office:value="254.04" calcext:value-type="float">
            <text:p><text:s/>254,04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L.E.M.C.A. SRL</text:p>
          </table:table-cell>
          <table:table-cell office:value-type="string" calcext:value-type="string">
            <text:p>Utenze e canoni</text:p>
          </table:table-cell>
          <table:table-cell office:value-type="float" office:value="28.2" calcext:value-type="float">
            <text:p><text:s/>28,20 </text:p>
          </table:table-cell>
          <table:table-cell office:value-type="date" office:date-value="2022-09-29" calcext:value-type="date">
            <text:p>29/09/22</text:p>
          </table:table-cell>
          <table:table-cell office:value-type="float" office:value="1701" calcext:value-type="float">
            <text:p>170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ERATIVA PER LO STUDIO CULTURA FISICA</text:p>
          </table:table-cell>
          <table:table-cell office:value-type="string" calcext:value-type="string">
            <text:p>Utilizzo di beni di terzi</text:p>
          </table:table-cell>
          <table:table-cell office:value-type="float" office:value="5002" calcext:value-type="float">
            <text:p><text:s/>5.002,00 </text:p>
          </table:table-cell>
          <table:table-cell office:value-type="date" office:date-value="2022-07-04" calcext:value-type="date">
            <text:p>04/07/22</text:p>
          </table:table-cell>
          <table:table-cell office:value-type="float" office:value="502" calcext:value-type="float">
            <text:p>50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762.66" calcext:value-type="float">
            <text:p><text:s/>762,66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28.1" calcext:value-type="float">
            <text:p><text:s/>128,10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04.3" calcext:value-type="float">
            <text:p><text:s/>204,30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267.18" calcext:value-type="float">
            <text:p><text:s/>267,18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NP PARIBAS LEASE GROUP SA</text:p>
          </table:table-cell>
          <table:table-cell office:value-type="string" calcext:value-type="string">
            <text:p>Utilizzo di beni di terzi</text:p>
          </table:table-cell>
          <table:table-cell office:value-type="float" office:value="1513.65" calcext:value-type="float">
            <text:p><text:s/>1.513,65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RICOH ITALIA S.R.L.</text:p>
          </table:table-cell>
          <table:table-cell office:value-type="string" calcext:value-type="string">
            <text:p>Utilizzo di beni di terzi</text:p>
          </table:table-cell>
          <table:table-cell office:value-type="float" office:value="73.2" calcext:value-type="float">
            <text:p><text:s/>73,20 </text:p>
          </table:table-cell>
          <table:table-cell office:value-type="date" office:date-value="2022-07-12" calcext:value-type="date">
            <text:p>12/07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700.06" calcext:value-type="float">
            <text:p><text:s/>700,06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333.43" calcext:value-type="float">
            <text:p><text:s/>333,43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175.68" calcext:value-type="float">
            <text:p><text:s/>175,68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GBR ROSSETTO SPA</text:p>
          </table:table-cell>
          <table:table-cell office:value-type="string" calcext:value-type="string">
            <text:p>Utilizzo di beni di terzi</text:p>
          </table:table-cell>
          <table:table-cell office:value-type="float" office:value="417.04" calcext:value-type="float">
            <text:p><text:s/>417,04 </text:p>
          </table:table-cell>
          <table:table-cell office:value-type="date" office:date-value="2022-08-02" calcext:value-type="date">
            <text:p>02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QUARK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109.8" calcext:value-type="float">
            <text:p><text:s/>109,80 </text:p>
          </table:table-cell>
          <table:table-cell office:value-type="date" office:date-value="2022-08-04" calcext:value-type="date">
            <text:p>04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DOMINIO VIA R. ATRIA</text:p>
          </table:table-cell>
          <table:table-cell office:value-type="string" calcext:value-type="string">
            <text:p>Utilizzo di beni di terzi</text:p>
          </table:table-cell>
          <table:table-cell office:value-type="float" office:value="518" calcext:value-type="float">
            <text:p><text:s/>518,00 </text:p>
          </table:table-cell>
          <table:table-cell office:value-type="date" office:date-value="2022-08-05" calcext:value-type="date">
            <text:p>05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NDOMINIO VIA R. ATRIA</text:p>
          </table:table-cell>
          <table:table-cell office:value-type="string" calcext:value-type="string">
            <text:p>Utilizzo di beni di terzi</text:p>
          </table:table-cell>
          <table:table-cell office:value-type="float" office:value="2718.2" calcext:value-type="float">
            <text:p><text:s/>2.718,20 </text:p>
          </table:table-cell>
          <table:table-cell office:value-type="date" office:date-value="2022-08-05" calcext:value-type="date">
            <text:p>05/08/22</text:p>
          </table:table-cell>
          <table:table-cell office:value-type="float" office:value="106" calcext:value-type="float">
            <text:p>10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55.56" calcext:value-type="float">
            <text:p><text:s/>55,56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223.25" calcext:value-type="float">
            <text:p><text:s/>223,25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340.83" calcext:value-type="float">
            <text:p><text:s/>340,83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LTICOPIA E ARREDA UFFICIO SRL</text:p>
          </table:table-cell>
          <table:table-cell office:value-type="string" calcext:value-type="string">
            <text:p>Utilizzo di beni di terzi</text:p>
          </table:table-cell>
          <table:table-cell office:value-type="float" office:value="652.7" calcext:value-type="float">
            <text:p><text:s/>652,70 </text:p>
          </table:table-cell>
          <table:table-cell office:value-type="date" office:date-value="2022-08-08" calcext:value-type="date">
            <text:p>08/08/22</text:p>
          </table:table-cell>
          <table:table-cell office:value-type="float" office:value="103" calcext:value-type="float">
            <text:p>10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OOP. FACCHINI CASTENASO</text:p>
          </table:table-cell>
          <table:table-cell office:value-type="string" calcext:value-type="string">
            <text:p>Utilizzo di beni di terzi</text:p>
          </table:table-cell>
          <table:table-cell office:value-type="float" office:value="987.9" calcext:value-type="float">
            <text:p><text:s/>987,90 </text:p>
          </table:table-cell>
          <table:table-cell office:value-type="date" office:date-value="2022-08-29" calcext:value-type="date">
            <text:p>29/08/22</text:p>
          </table:table-cell>
          <table:table-cell office:value-type="float" office:value="902" calcext:value-type="float">
            <text:p>902</text:p>
          </table:table-cell>
          <table:table-cell table:number-columns-repeated="1019"/>
        </table:table-row>
        <table:table-row table:style-name="ro1" table:number-rows-repeated="104715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4">
      <number:text> </number:text>
      <number:text-content/>
      <number:text> </number:text>
      <style:map style:condition="value()&gt;0" style:apply-style-name="N104P0"/>
      <style:map style:condition="value()&lt;0" style:apply-style-name="N104P1"/>
      <style:map style:condition="value()=0" style:apply-style-name="N104P2"/>
    </number:text-style>
    <number:time-style style:name="N105">
      <number:minutes number:style="long"/>
      <number:text>:</number:text>
      <number:seconds number:style="long"/>
    </number:time-style>
    <number:time-style style:name="N10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7">
      <number:minutes number:style="long"/>
      <number:text>:</number:text>
      <number:seconds number:style="long" number:decimal-places="1"/>
    </number:time-style>
    <number:number-style style:name="N108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9P0" style:volatile="true">
      <number:day number:style="long"/>
      <number:text>/</number:text>
      <number:month number:style="long"/>
      <number:text>/</number:text>
      <number:year/>
    </number:date-style>
    <number:text-style style:name="N109">
      <number:text-content/>
      <style:map style:condition="value()&lt;=1.79769313486232E+308" style:apply-style-name="N109P0"/>
    </number:text-style>
    <number:number-style style:name="N1010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4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6P0"/>
    </number:number-style>
    <number:number-style style:name="N1010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7P0"/>
    </number:number-style>
    <number:date-style style:name="N10108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9" number:language="it" number:country="IT">
      <number:day number:style="long"/>
      <number:text>-</number:text>
      <number:month number:textual="true"/>
    </number:date-style>
    <number:date-style style:name="N10110" number:language="it" number:country="IT">
      <number:month number:textual="true"/>
      <number:text>-</number:text>
      <number:year/>
    </number:date-style>
    <number:time-style style:name="N10111" number:language="it" number:country="IT">
      <number:hours/>
      <number:text>:</number:text>
      <number:minutes number:style="long"/>
      <number:text> </number:text>
      <number:am-pm/>
    </number:time-style>
    <number:time-style style:name="N10112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3" number:language="it" number:country="IT">
      <number:hours/>
      <number:text>:</number:text>
      <number:minutes number:style="long"/>
    </number:time-style>
    <number:time-style style:name="N10114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5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6P0" style:volatile="true" number:language="it" number:country="IT">
      <number:number number:decimal-places="0" loext:min-decimal-places="0" number:min-integer-digits="1" number:grouping="true"/>
    </number:number-style>
    <number:number-style style:name="N10116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0" loext:min-decimal-places="0" number:min-integer-digits="1" number:grouping="true"/>
    </number:number-style>
    <number:number-style style:name="N10117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loext:min-decimal-places="2" number:min-integer-digits="1" number:grouping="true"/>
    </number:number-style>
    <number:number-style style:name="N10118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2" loext:min-decimal-places="2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0P2" style:volatile="true" number:language="it" number:country="IT">
      <loext:text> </loext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1P2" style:volatile="true" number:language="it" number:country="IT">
      <loext:text> € </loext:text>
      <loext:fill-character> </loext:fill-character>
      <number:text>-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2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Comma" style:display-name="Excel Built-in Comma" style:family="table-cell" style:parent-style-name="Default" style:data-style-name="N104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nnalisa Bergami</meta:initial-creator>
    <dc:creator>Annalisa Bergami</dc:creator>
    <meta:creation-date>2022-10-21T07:29:37</meta:creation-date>
    <dc:date>2022-10-21T07:49:18</dc:date>
    <meta:generator>LibreOffice/6.4.1.2$Windows_X86_64 LibreOffice_project/4d224e95b98b138af42a64d84056446d09082932</meta:generator>
    <meta:document-statistic meta:table-count="1" meta:cell-count="7125" meta:object-count="0"/>
    <meta:user-defined meta:name="AppVersion">15.0300</meta:user-defined>
    <meta:user-defined meta:name="Company">Lepid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