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co1" style:family="table-column">
      <style:table-column-properties fo:break-before="auto" style:column-width="18.011cm"/>
    </style:style>
    <style:style style:name="co2" style:family="table-column">
      <style:table-column-properties fo:break-before="auto" style:column-width="17.759cm"/>
    </style:style>
    <style:style style:name="co3" style:family="table-column">
      <style:table-column-properties fo:break-before="auto" style:column-width="1.755cm"/>
    </style:style>
    <style:style style:name="ro1" style:family="table-row">
      <style:table-row-properties style:row-height="0.529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3" style:family="table-cell" style:parent-style-name="Default">
      <style:table-cell-properties fo:padding="0.071cm"/>
    </style:style>
    <style:style style:name="ce4" style:family="table-cell" style:parent-style-name="Default">
      <style:table-cell-properties fo:background-color="#ffff00"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number-columns-repeated="62" table:default-cell-style-name="Default"/>
        <table:table-row table:style-name="ro1">
          <table:table-cell table:style-name="ce1" office:value-type="string" calcext:value-type="string">
            <text:p>TERRENO</text:p>
          </table:table-cell>
          <table:table-cell table:style-name="ce1" office:value-type="string" calcext:value-type="string">
            <text:p>CESPITE</text:p>
          </table:table-cell>
          <table:table-cell table:style-name="ce4" office:value-type="string" calcext:value-type="string">
            <text:p>FOGLIO</text:p>
          </table:table-cell>
          <table:table-cell table:style-name="ce4" office:value-type="string" calcext:value-type="string">
            <text:p>MAPPALE</text:p>
          </table:table-cell>
          <table:table-cell table:style-name="ce4" office:value-type="string" calcext:value-type="string">
            <text:p>SUB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ADIACENTE ORATORIO SAN MATTEO VIA PEDERZA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17" calcext:value-type="float">
            <text:p>61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ADIACENTE ORATORIO SAN MATTEO VIA PEDERZA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19" calcext:value-type="float">
            <text:p>61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ADIACENTE ORATORIO SAN MATTEO VIA PEDERZA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18" calcext:value-type="float">
            <text:p>61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ADIACENTE VIA XXI OTTOBRE ZONA PARCHEGGIO MERCATO</text:p>
          </table:table-cell>
          <table:table-cell table:style-name="ce2" office:value-type="string" calcext:value-type="string">
            <text:p>AREA <text:s/>VIA XXI OTTOBRE ZONA PARCHEGGIO MERCATO PART.1049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49" calcext:value-type="float">
            <text:p>104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ADIACENTE VIA XXI OTTOBRE ZONA PARCHEGGIO MERCATO</text:p>
          </table:table-cell>
          <table:table-cell table:style-name="ce2" office:value-type="string" calcext:value-type="string">
            <text:p>AREA <text:s/>VIA XXI OTTOBRE ZONA PARCHEGGIO MERCATO PART. 2065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65" calcext:value-type="float">
            <text:p>206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ADIACENTE VIA XXI OTTOBRE ZONA PARCHEGGIO MERCATO</text:p>
          </table:table-cell>
          <table:table-cell table:style-name="ce2" office:value-type="string" calcext:value-type="string">
            <text:p>AREA <text:s/>VIA XXI OTTOBRE ZONA PARCHEGGIO MERCATO PART. 1011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11" calcext:value-type="float">
            <text:p>101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ABINA ELETTRICA VIA FAUSTO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98" calcext:value-type="float">
            <text:p>49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CABINA ENEL - VIA SACCO E VANZETTI</text:p>
          </table:table-cell>
          <table:table-cell table:style-name="ce2" office:value-type="string" calcext:value-type="string">
            <text:p>AREA CABINA ENEL VIA SACCO E VANZETTI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0" calcext:value-type="float">
            <text:p>15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ABINA ENEL VIA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942" calcext:value-type="float">
            <text:p>94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HIOSCO FIORI PRESSO IL CIMITER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02" calcext:value-type="float">
            <text:p>90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HIOSCO GELATI PIAZZA BASSI BENITA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1" calcext:value-type="float">
            <text:p>15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CHIOSCO GELATI PIAZZETTA MARIA CALLAS</text:p>
          </table:table-cell>
          <table:table-cell table:style-name="ce2" office:value-type="string" calcext:value-type="string">
            <text:p>AREA CHIOSCO GELATI PIAZZETTA MARIA CALLS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940" calcext:value-type="float">
            <text:p>94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HIOSCO GELATI VIA BENTIVOGLI N. 34/2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63" calcext:value-type="float">
            <text:p>46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CHIOSCO VIA GOLINELLI N. 1 VILLANOVA</text:p>
          </table:table-cell>
          <table:table-cell table:style-name="ce2" office:value-type="string" calcext:value-type="string">
            <text:p>AREA CHIOSCO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382" calcext:value-type="float">
            <text:p>38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OMUNALE DAVANTI AL CIV. 6 P.ZZA MANDINI MARANO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OMUNALE DAVANTI AL CIV. 6 P.ZZA MANDINI MARANO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OMUNALE DAVANTI AL CIV. 6 P.ZZA MANDINI MARANO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COMUNALE DAVANTI AL CIV. 6 P.ZZA MANDINI MARANO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9"/>
        </table:table-row>
        <table:table-row table:style-name="ro1">
          <table:table-cell table:style-name="ce2" office:value-type="string" calcext:value-type="string">
            <text:p>AREA CORTE BARGELLO N. 1, 3, 5</text:p>
          </table:table-cell>
          <table:table-cell table:style-name="ce2" office:value-type="string" calcext:value-type="string">
            <text:p>AREA VERDE CORTE BARGELLO N. 1, 3, 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21" calcext:value-type="float">
            <text:p>72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DENTRO EDIFICIO VIA GRAMSCI 26, 27</text:p>
          </table:table-cell>
          <table:table-cell table:style-name="ce2" office:value-type="string" calcext:value-type="string">
            <text:p>AREA DENTRO EDIFICIO VIA <text:s/>GRAMSCI 26,27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16" calcext:value-type="float">
            <text:p>21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DEPURATORE FOSSAMARZA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7" calcext:value-type="float">
            <text:p>25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DEPURATORE FOSSAMARZA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259" calcext:value-type="float">
            <text:p>25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DI VIABILITA' VIA PEDERZAN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220" calcext:value-type="float">
            <text:p>22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EDICOLA PIAZZA BASSI N. 2/B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97" calcext:value-type="float">
            <text:p>19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ESTERNA E PARCHEGGIO NUOVA PISCINA VIA MARANO</text:p>
          </table:table-cell>
          <table:table-cell table:style-name="ce2" office:value-type="string" calcext:value-type="string">
            <text:p>AREA PARCHEGGIO NUOVA PISCINA VIA MARANO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40" calcext:value-type="float">
            <text:p>74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ESTERNA E PARCHEGGIO NUOVA PISCINA VIA MARANO</text:p>
          </table:table-cell>
          <table:table-cell table:style-name="ce2" office:value-type="string" calcext:value-type="string">
            <text:p>AREA ESTERNA NUOVA PISCINA VIA MARANO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89" calcext:value-type="float">
            <text:p>78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ex casa Benfenati</text:p>
          </table:table-cell>
          <table:table-cell table:style-name="ce2" office:value-type="string" calcext:value-type="string">
            <text:p>Area ex Ca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28" calcext:value-type="float">
            <text:p>102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EX FORNACE DI FIESSO - MAGAZZIN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" calcext:value-type="float">
            <text:p>2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EX VOLVO IN VIA TOSARELLI 280</text:p>
          </table:table-cell>
          <table:table-cell table:style-name="ce2" office:value-type="string" calcext:value-type="string">
            <text:p>AREA EX VOLVO VIA TOSARELLI 280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50" calcext:value-type="float">
            <text:p>65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48" calcext:value-type="float">
            <text:p>4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89" calcext:value-type="float">
            <text:p>8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88" calcext:value-type="float">
            <text:p>8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437" calcext:value-type="float">
            <text:p>43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12" calcext:value-type="float">
            <text:p>11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59" calcext:value-type="float">
            <text:p>55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56" calcext:value-type="float">
            <text:p>55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46" calcext:value-type="float">
            <text:p>4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417" calcext:value-type="float">
            <text:p>41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25" calcext:value-type="float">
            <text:p>12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DESTRA IDICE VIA LARGO MOLINO</text:p>
          </table:table-cell>
          <table:table-cell table:style-name="ce2" office:value-type="string" calcext:value-type="string">
            <text:p>AREA FLUVIALE DESTRA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24" calcext:value-type="float">
            <text:p>12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EX DEPURATORE IMHOFF 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63" calcext:value-type="float">
            <text:p>36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FLUVIALE VIA 2 AGOSTO 1980</text:p>
          </table:table-cell>
          <table:table-cell table:style-name="ce2" office:value-type="string" calcext:value-type="string">
            <text:p>AREA FLUVIAL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81" calcext:value-type="float">
            <text:p>18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80" calcext:value-type="float">
            <text:p>38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514" calcext:value-type="float">
            <text:p>51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515" calcext:value-type="float">
            <text:p>5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91" calcext:value-type="float">
            <text:p>29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88" calcext:value-type="float">
            <text:p>28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87" calcext:value-type="float">
            <text:p>28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5" calcext:value-type="float">
            <text:p>30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93" calcext:value-type="float">
            <text:p>29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92" calcext:value-type="float">
            <text:p>29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79" calcext:value-type="float">
            <text:p>37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CHIUSA NUOVA - EX PROPRIETA' PELLEGR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84" calcext:value-type="float">
            <text:p>18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FLUVIALE VIA PEDAGNA DESTRA ZONA MAGAZZINO COMUNALE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01" calcext:value-type="float">
            <text:p>200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NUOVO POLO SCOLASTICO IN COSTRUZIONE 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36" calcext:value-type="float">
            <text:p>73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OASI FELINA VIA DI VITTORIO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496" calcext:value-type="float">
            <text:p>49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ARCHEGGIO LARGO PEDERZANA</text:p>
          </table:table-cell>
          <table:table-cell table:style-name="ce2" office:value-type="string" calcext:value-type="string">
            <text:p>AREA DI PARCHEGGIO LARGO PEDERZAN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617" calcext:value-type="float">
            <text:p>61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ARCHEGGIO LARGO PEDERZANA</text:p>
          </table:table-cell>
          <table:table-cell table:style-name="ce2" office:value-type="string" calcext:value-type="string">
            <text:p>AREA DI PARCHEGGIO LARGO PEDERZAN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62" calcext:value-type="float">
            <text:p>106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archeggio Via 25 Aprile/Pasquali</text:p>
          </table:table-cell>
          <table:table-cell table:style-name="ce2" office:value-type="string" calcext:value-type="string">
            <text:p>parcheggio mappale 1014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014" calcext:value-type="float">
            <text:p>101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PEDONALE DAVANTI AL CIV. 4 DI VIA NASI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53" calcext:value-type="float">
            <text:p>353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PEDONALE DAVANTI AL CIV. 4 DI VIA NASI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53" calcext:value-type="float">
            <text:p>353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61" calcext:value-type="float">
            <text:p>661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61" calcext:value-type="float">
            <text:p>66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4" calcext:value-type="float">
            <text:p>68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2" calcext:value-type="float">
            <text:p>68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0" calcext:value-type="float">
            <text:p>68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9" calcext:value-type="float">
            <text:p>68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93" calcext:value-type="float">
            <text:p>69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95" calcext:value-type="float">
            <text:p>69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97" calcext:value-type="float">
            <text:p>69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6" calcext:value-type="float">
            <text:p>68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PER ALLARGAMENTO VIA BARGELLO</text:p>
          </table:table-cell>
          <table:table-cell table:style-name="ce2" office:value-type="string" calcext:value-type="string">
            <text:p>AREE PER ALLARGAMENTO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91" calcext:value-type="float">
            <text:p>69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TELEFONIA PRESSO IL CENTRO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22" calcext:value-type="float">
            <text:p>52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TELEFONIA PRESSO IL CENTRO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20" calcext:value-type="float">
            <text:p>52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ADIACENTE ASILO NIDO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11" calcext:value-type="float">
            <text:p>81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ADIACENTE ASILO NIDO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09" calcext:value-type="float">
            <text:p>80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ADIACENTE LE VILLETTE VIA EINSTEIN DAL 37 AL 6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12" calcext:value-type="float">
            <text:p>81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ADIACENTE OSTERIA DI FIESSO</text:p>
          </table:table-cell>
          <table:table-cell table:style-name="ce2" office:value-type="string" calcext:value-type="string">
            <text:p>AREA VERDE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66" calcext:value-type="float">
            <text:p>16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ADIACENTE OSTERIA DI FIESSO</text:p>
          </table:table-cell>
          <table:table-cell table:style-name="ce2" office:value-type="string" calcext:value-type="string">
            <text:p>AREA VERDE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67" calcext:value-type="float">
            <text:p>16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ADIACENTE V. D. ALIGHIERI N. 18 - 2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56" calcext:value-type="float">
            <text:p>85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ADIACENTE VIA 2 AGOSTO SOPRAPASSO VIA ROMITNO</text:p>
          </table:table-cell>
          <table:table-cell table:style-name="ce2" office:value-type="string" calcext:value-type="string">
            <text:p>AREA VERDE ADIACENTE VIA 2 AGOSTO SOPRAPASSO VIA ROMITINO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181" calcext:value-type="float">
            <text:p>18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ADIACENTE VIA 2 AGOSTO SOPRAPASSO VIA ROMITNO</text:p>
          </table:table-cell>
          <table:table-cell table:style-name="ce2" office:value-type="string" calcext:value-type="string">
            <text:p>AREA VERDE ADIACENTE VIA 2 AGOSTO SOPRAPASSO VIA ROMIT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5" calcext:value-type="float">
            <text:p>5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ADIACENTE VIA 2 AGOSTO SOPRAPASSO VIA ROMITNO</text:p>
          </table:table-cell>
          <table:table-cell table:style-name="ce2" office:value-type="string" calcext:value-type="string">
            <text:p>AREA VERDE ADIACENTE VIA 2 AGOSTO SOPRAPASSO VIA ROMITINO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180" calcext:value-type="float">
            <text:p>18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ADIACENTE VIA NEWTON DAL 7 AL 19</text:p>
          </table:table-cell>
          <table:table-cell table:style-name="ce2" office:value-type="string" calcext:value-type="string">
            <text:p>AREA VERDE VIA NEWTON DAL 7 AL 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76" calcext:value-type="float">
            <text:p>87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ADIACENTE VILLETTE VIA GALILEI DAL N. 1 AL N. 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6" calcext:value-type="float">
            <text:p>59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ADIACENTE VILLETTE VIA GALILEI DAL N. 1 AL N. 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71" calcext:value-type="float">
            <text:p>47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ADIACENTE VILLETTE VIA GALILEI DAL N. 1 AL N. 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38" calcext:value-type="float">
            <text:p>13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BASSA BENFENATI</text:p>
          </table:table-cell>
          <table:table-cell table:style-name="ce2" office:value-type="string" calcext:value-type="string">
            <text:p>AREA VERDE IN PROSSIMITA' PARROCCHIA . GIOVANNI BATTISTA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44" calcext:value-type="float">
            <text:p>104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BASSA BENFENATI</text:p>
          </table:table-cell>
          <table:table-cell table:style-name="ce2" office:value-type="string" calcext:value-type="string">
            <text:p>AREA VERDE IN PROSSIMITA' PARROCCHIA . GIOVANNI BATTISTA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45" calcext:value-type="float">
            <text:p>104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6" calcext:value-type="float">
            <text:p>5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99" calcext:value-type="float">
            <text:p>9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3" calcext:value-type="float">
            <text:p>11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7" calcext:value-type="float">
            <text:p>10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0" calcext:value-type="float">
            <text:p>10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1" calcext:value-type="float">
            <text:p>10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377" calcext:value-type="float">
            <text:p>37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98" calcext:value-type="float">
            <text:p>9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97" calcext:value-type="float">
            <text:p>9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6" calcext:value-type="float">
            <text:p>11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95" calcext:value-type="float">
            <text:p>9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96" calcext:value-type="float">
            <text:p>9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47" calcext:value-type="float">
            <text:p>10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9" calcext:value-type="float">
            <text:p>10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7" calcext:value-type="float">
            <text:p>11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5" calcext:value-type="float">
            <text:p>1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4" calcext:value-type="float">
            <text:p>11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2" calcext:value-type="float">
            <text:p>11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8" calcext:value-type="float">
            <text:p>1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9" calcext:value-type="float">
            <text:p>11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91" calcext:value-type="float">
            <text:p>9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BASSA BENFENA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31" calcext:value-type="float">
            <text:p>83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CIMITERO VIA 21 OTTOBRE 1994</text:p>
          </table:table-cell>
          <table:table-cell table:style-name="ce2" office:value-type="string" calcext:value-type="string">
            <text:p>AREA VERDE CIMITERO VIA 21 OTTOBRE 194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29" calcext:value-type="float">
            <text:p>82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COMPARTO HERA VIA FRULLO</text:p>
          </table:table-cell>
          <table:table-cell table:style-name="ce2" office:value-type="string" calcext:value-type="string">
            <text:p>AREA PARTICELLA 389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89" calcext:value-type="float">
            <text:p>38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COMPARTO HERA VIA FRULLO</text:p>
          </table:table-cell>
          <table:table-cell table:style-name="ce2" office:value-type="string" calcext:value-type="string">
            <text:p>AREA PARTICELLA 387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87" calcext:value-type="float">
            <text:p>38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COMPARTO HERA VIA FRULLO</text:p>
          </table:table-cell>
          <table:table-cell table:style-name="ce2" office:value-type="string" calcext:value-type="string">
            <text:p>AREA PARTICELLA 366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66" calcext:value-type="float">
            <text:p>36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00" calcext:value-type="float">
            <text:p>60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01" calcext:value-type="float">
            <text:p>60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7" calcext:value-type="float">
            <text:p>59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CORTE BARGELLO N. 1, 3, 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26" calcext:value-type="float">
            <text:p>72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CORTE BARGELLO N. 1, 3, 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32" calcext:value-type="float">
            <text:p>73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E VIALETTO PARTE VIA GALILEI - PIAZZETTA MARIA C</text:p>
          </table:table-cell>
          <table:table-cell table:style-name="ce2" office:value-type="string" calcext:value-type="string">
            <text:p>AREA VERDE E VIALETTO PARTE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59" calcext:value-type="float">
            <text:p>75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E VIALETTO PARTE VIA GALILEI - PIAZZETTA MARIA C</text:p>
          </table:table-cell>
          <table:table-cell table:style-name="ce2" office:value-type="string" calcext:value-type="string">
            <text:p>AREA VERDE E VIALETTO PARTE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56" calcext:value-type="float">
            <text:p>75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IN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33" calcext:value-type="float">
            <text:p>6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IN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24" calcext:value-type="float">
            <text:p>62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IN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23" calcext:value-type="float">
            <text:p>62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ORATORIO DEL NIBBIO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1" calcext:value-type="float">
            <text:p>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ORATORIO DEL NIBBIO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84" calcext:value-type="float">
            <text:p>8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ORATORIO DEL NIBBIO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88" calcext:value-type="float">
            <text:p>8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ORATORIO DEL NIBBIO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86" calcext:value-type="float">
            <text:p>8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ORATORIO DEL NIBBIO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82" calcext:value-type="float">
            <text:p>8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ORATORIO DEL NIBBIO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" calcext:value-type="float">
            <text:p>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ORATORIO DEL NIBBIO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79" calcext:value-type="float">
            <text:p>7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SGAMBAMENTO CANI VIA NASICA - BENTIVOGLI</text:p>
          </table:table-cell>
          <table:table-cell table:style-name="ce2" office:value-type="string" calcext:value-type="string">
            <text:p>AREA VERDE SGAMBAMENTO CANI VIA NASICA - VIA BENTIVOGL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88" calcext:value-type="float">
            <text:p>48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SGAMBAMENTO CANI VIA NASICA - BENTIVOGLI</text:p>
          </table:table-cell>
          <table:table-cell table:style-name="ce2" office:value-type="string" calcext:value-type="string">
            <text:p>AREA VERDE SGAMBAMENTO CANI VIA NASICA - VIA BENTIVOGL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83" calcext:value-type="float">
            <text:p>48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STELLI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14" calcext:value-type="float">
            <text:p>81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STELLI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31" calcext:value-type="float">
            <text:p>13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STELLINA ADIACENTE VIA VOLTA - PARCO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30" calcext:value-type="float">
            <text:p>13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STELLINA ADIACENTE VIA VOLTA - PARCO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70" calcext:value-type="float">
            <text:p>77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STELLINA ADIACENTE VIA VOLTA - PARCO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71" calcext:value-type="float">
            <text:p>77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STELLINA ADIACENTE VIA VOLTA - PARCO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29" calcext:value-type="float">
            <text:p>12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BELLINI N. 4 VILLANOVA</text:p>
          </table:table-cell>
          <table:table-cell table:style-name="ce2" office:value-type="string" calcext:value-type="string">
            <text:p>AREA VERDE VIA BELLINI N. 4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5" calcext:value-type="float">
            <text:p>50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BELLINI N. 4 VILLANOVA</text:p>
          </table:table-cell>
          <table:table-cell table:style-name="ce2" office:value-type="string" calcext:value-type="string">
            <text:p>AREA VERDE VIA BELLINI N. 4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6" calcext:value-type="float">
            <text:p>50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BELLINI N. 4 VILLANOVA</text:p>
          </table:table-cell>
          <table:table-cell table:style-name="ce2" office:value-type="string" calcext:value-type="string">
            <text:p>AREA VERDE VIA BELLINI N. 4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" calcext:value-type="float">
            <text:p>5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BENTIVOGL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83" calcext:value-type="float">
            <text:p>48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BENTIVOGLI 34/2 GELATERIA</text:p>
          </table:table-cell>
          <table:table-cell table:style-name="ce2" office:value-type="string" calcext:value-type="string">
            <text:p>AREA VERDE VIA BENTIVOGLI N. 34/2 GELATERI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62" calcext:value-type="float">
            <text:p>46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BENTIVOGLI 34/2 GELATERIA</text:p>
          </table:table-cell>
          <table:table-cell table:style-name="ce2" office:value-type="string" calcext:value-type="string">
            <text:p>AREA VERDE VIA BENTIVOGLI N. 34/2 GELATERI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54" calcext:value-type="float">
            <text:p>45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BENTIVOGLI N. 38 - 4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74" calcext:value-type="float">
            <text:p>47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BENTIVOGLI N. 38 - 40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8" calcext:value-type="float">
            <text:p>29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BOTTAU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55" calcext:value-type="float">
            <text:p>45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BOTTAU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52" calcext:value-type="float">
            <text:p>45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266" calcext:value-type="float">
            <text:p>26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COPERNIC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15" calcext:value-type="float">
            <text:p>8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COPERNIC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18" calcext:value-type="float">
            <text:p>81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CRISTINA CAMPO COMPARTO HERA</text:p>
          </table:table-cell>
          <table:table-cell table:style-name="ce2" office:value-type="string" calcext:value-type="string">
            <text:p>AREA PARTICELLA 377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7" calcext:value-type="float">
            <text:p>37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CRISTINA CAMPO COMPARTO HERA</text:p>
          </table:table-cell>
          <table:table-cell table:style-name="ce2" office:value-type="string" calcext:value-type="string">
            <text:p>AREA PARTICELLA 376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6" calcext:value-type="float">
            <text:p>37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DEGLI OLMI FIESSO</text:p>
          </table:table-cell>
          <table:table-cell table:style-name="ce2" office:value-type="string" calcext:value-type="string">
            <text:p>AREA VERDE VIA DEGLI OLMI FIESSO M. 596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96" calcext:value-type="float">
            <text:p>59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DEGLI OLMI FIESSO</text:p>
          </table:table-cell>
          <table:table-cell table:style-name="ce2" office:value-type="string" calcext:value-type="string">
            <text:p>AREA VERDE VIA DEGLI OLMI FIESSO M. 432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32" calcext:value-type="float">
            <text:p>43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DELLA PIEVE N. 35 MARANO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602" calcext:value-type="float">
            <text:p>60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DELLE OLIMPIAD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52" calcext:value-type="float">
            <text:p>35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DELLE OLIMPIAD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99" calcext:value-type="float">
            <text:p>39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DELLE OLIMPIAD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17" calcext:value-type="float">
            <text:p>21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DELLE OLIMPIADI N. 101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39" calcext:value-type="float">
            <text:p>43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DELLE OLIMPIADI N. 101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38" calcext:value-type="float">
            <text:p>43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DELLE OLIMPIADI N. 101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44" calcext:value-type="float">
            <text:p>44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77" calcext:value-type="float">
            <text:p>37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F.LLI ROSSELL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470" calcext:value-type="float">
            <text:p>47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F.LLI ROSSELL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469" calcext:value-type="float">
            <text:p>46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FAVA - VIA ROMITINO COMPARTO C1.1L</text:p>
          </table:table-cell>
          <table:table-cell table:style-name="ce2" office:value-type="string" calcext:value-type="string">
            <text:p>AREA VERDE VIA FAVA <text:s/>- VIA ROMITINO COMP. C1.1L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39" calcext:value-type="float">
            <text:p>73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FAVA - VIA ROMITINO COMPARTO C1.1L</text:p>
          </table:table-cell>
          <table:table-cell table:style-name="ce2" office:value-type="string" calcext:value-type="string">
            <text:p>AREA VERDE VIA FAVA <text:s/>- VIA ROMITINO COMP. C1.1L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54" calcext:value-type="float">
            <text:p>75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FAVA - VIA ROMITINO COMPARTO C1.1L</text:p>
          </table:table-cell>
          <table:table-cell table:style-name="ce2" office:value-type="string" calcext:value-type="string">
            <text:p>AREA VERDE VIA FAVA <text:s/>- VIA ROMITINO COMP. C1.1L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71" calcext:value-type="float">
            <text:p>77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FAVA - VIA ROMITINO COMPARTO C1.1L</text:p>
          </table:table-cell>
          <table:table-cell table:style-name="ce2" office:value-type="string" calcext:value-type="string">
            <text:p>AREA VERDE VIA FAVA <text:s/>- VIA ROMITINO COMP. C1.1L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45" calcext:value-type="float">
            <text:p>74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FAVA - VIA ROMITINO COMPARTO C1.1L</text:p>
          </table:table-cell>
          <table:table-cell table:style-name="ce2" office:value-type="string" calcext:value-type="string">
            <text:p>AREA VERDE VIA FAVA <text:s/>- VIA ROMITINO COMP. C1.1L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97" calcext:value-type="float">
            <text:p>79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FAVA - VIA ROMITINO COMPARTO C1.1L</text:p>
          </table:table-cell>
          <table:table-cell table:style-name="ce2" office:value-type="string" calcext:value-type="string">
            <text:p>AREA VERDE VIA FAVA <text:s/>- VIA ROMITINO COMP. C1.1L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62" calcext:value-type="float">
            <text:p>76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FAVA - VIA ROMITINO COMPARTO C1.1L</text:p>
          </table:table-cell>
          <table:table-cell table:style-name="ce2" office:value-type="string" calcext:value-type="string">
            <text:p>AREA VERDE VIA FAVA <text:s/>- VIA ROMITINO COMP. C1.1L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64" calcext:value-type="float">
            <text:p>76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FAVA - VIA ROMITINO COMPARTO C1.1L</text:p>
          </table:table-cell>
          <table:table-cell table:style-name="ce2" office:value-type="string" calcext:value-type="string">
            <text:p>AREA VERDE VIA FAVA <text:s/>- VIA ROMITINO COMP. C1.1L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31" calcext:value-type="float">
            <text:p>73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02" calcext:value-type="float">
            <text:p>100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G. ROSSIN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71" calcext:value-type="float">
            <text:p>27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GALILEI ADIACENTE EDIFICIO VIA GALILEI 8/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07" calcext:value-type="float">
            <text:p>100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GALILEI ADIACENTE EDIFICIO VIA GALILEI 8/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95" calcext:value-type="float">
            <text:p>39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GRAMSCI DAL N. 29 AL N. 33 - EX COMP. B3.2.1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34" calcext:value-type="float">
            <text:p>73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AZZI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528" calcext:value-type="float">
            <text:p>52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AZZ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469" calcext:value-type="float">
            <text:p>46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AZZ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15" calcext:value-type="float">
            <text:p>1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AZZINI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1" calcext:value-type="float">
            <text:p>1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AZZINI 51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333" calcext:value-type="float">
            <text:p>3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ERIGH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691" calcext:value-type="float">
            <text:p>69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ERIGHI N. 1/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358" calcext:value-type="float">
            <text:p>358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OLINARI PRADELL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90" calcext:value-type="float">
            <text:p>39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OLINARI PRADELL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88" calcext:value-type="float">
            <text:p>38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OLINARI PRADELL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94" calcext:value-type="float">
            <text:p>39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OLINARI PRADELL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27" calcext:value-type="float">
            <text:p>3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OLINARI PRADELL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77" calcext:value-type="float">
            <text:p>37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OLINARI PRADELL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93" calcext:value-type="float">
            <text:p>39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OLINARI PRADELL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83" calcext:value-type="float">
            <text:p>38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MOLINARI PRADELL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386" calcext:value-type="float">
            <text:p>38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NASICA N. 103/6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458" calcext:value-type="float">
            <text:p>45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ROMITINO N. 3/2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4" calcext:value-type="float">
            <text:p>7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ROMITINO N. 3/2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0" calcext:value-type="float">
            <text:p>7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- RETRO GROS MOP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91" calcext:value-type="float">
            <text:p>109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ALL'INGRESSO DEL PAESE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6" calcext:value-type="float">
            <text:p>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ALL'INGRESSO DEL PAESE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26" calcext:value-type="float">
            <text:p>2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ALL'INGRESSO DEL PAESE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27" calcext:value-type="float">
            <text:p>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ALL'INGRESSO DEL PAESE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11" calcext:value-type="float">
            <text:p>1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DAL N. 23 AL N. 31/A - EX COOP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59" calcext:value-type="float">
            <text:p>85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TOSARELLI EX AREA DELLA PROVINCIA</text:p>
          </table:table-cell>
          <table:table-cell table:style-name="ce2" office:value-type="string" calcext:value-type="string">
            <text:p>AREA VERDE VIA TOSARELLI EX AREA DELLA PROVINCIA F. 27 M. 1056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56" calcext:value-type="float">
            <text:p>105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TOSARELLI EX AREA DELLA PROVINCIA</text:p>
          </table:table-cell>
          <table:table-cell table:style-name="ce2" office:value-type="string" calcext:value-type="string">
            <text:p>AREA VERDE VIA TOSARELLI EX AREA DELLA PROVINCIA F. 27 M. 105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55" calcext:value-type="float">
            <text:p>105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TOSARELLI EX AREA DELLA PROVINCIA</text:p>
          </table:table-cell>
          <table:table-cell table:style-name="ce2" office:value-type="string" calcext:value-type="string">
            <text:p>AREA VERDE VIA TOSARELLI EX AREA DELLA PROVINCIA F. 27 M. 105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54" calcext:value-type="float">
            <text:p>105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N. 161/2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602" calcext:value-type="float">
            <text:p>60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27" calcext:value-type="float">
            <text:p>7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37" calcext:value-type="float">
            <text:p>73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18" calcext:value-type="float">
            <text:p>71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26" calcext:value-type="float">
            <text:p>72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25" calcext:value-type="float">
            <text:p>72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TOSARELLI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15" calcext:value-type="float">
            <text:p>7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03" calcext:value-type="float">
            <text:p>100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ERDE VIA VOLTA</text:p>
          </table:table-cell>
          <table:table-cell table:style-name="ce2" office:value-type="string" calcext:value-type="string">
            <text:p>AREA VERDE VIA VOLTA F. 26 M. 1360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360" calcext:value-type="float">
            <text:p>136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CINO PIAZZA ZAPELL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07" calcext:value-type="float">
            <text:p>80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VICINO PIAZZA ZAPELL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08" calcext:value-type="float">
            <text:p>8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ERDE ZONA STELLINA PIAZZETTA MARIA CALLAS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939" calcext:value-type="float">
            <text:p>93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IA CA' DELL'ORBO NORD - DEL LAVORO - PER REALIZZAZIONE LOTTO 2 BIS ASSE LUNGOSAVENA</text:p>
          </table:table-cell>
          <table:table-cell table:style-name="ce2" office:value-type="string" calcext:value-type="string">
            <text:p>AREA VIA CA' DELL'ORBO NORD - DEL LAVORO PER REALIZZAZIONE LOTTO 2 BIS ASSE LUNGOSAVE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29" calcext:value-type="float">
            <text:p>62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IA CADUTI PER LA LIBERTA' VICINO AL MAGAZZINO COMUNALE</text:p>
          </table:table-cell>
          <table:table-cell table:style-name="ce2" office:value-type="string" calcext:value-type="string">
            <text:p>AREA VIA CAUTI PER LA LIBERTA'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1" calcext:value-type="float">
            <text:p>3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IA CADUTI PER LA LIBERTA' VICINO AL MAGAZZINO COMUNALE</text:p>
          </table:table-cell>
          <table:table-cell table:style-name="ce2" office:value-type="string" calcext:value-type="string">
            <text:p>AREA VIA CAUTI PER LA LIBERTA'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" calcext:value-type="float">
            <text:p>3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IA CADUTI PER LA LIBERTA' VICINO AL MAGAZZINO COMUNALE</text:p>
          </table:table-cell>
          <table:table-cell table:style-name="ce2" office:value-type="string" calcext:value-type="string">
            <text:p>AREA VIA CAUTI PER LA LIBERTA'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0" calcext:value-type="float">
            <text:p>3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IA DEL LAVORO PER REALIZZAZIONE LOTTO 2 <text:s/>BIS ASSE LUNGOSAVENA</text:p>
          </table:table-cell>
          <table:table-cell table:style-name="ce2" office:value-type="string" calcext:value-type="string">
            <text:p>AREE VIA DEL LAVORO PER REALIZZAZIONE LOTTO 2 <text:s/>BIS ASSE LUNGOSAVE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30" calcext:value-type="float">
            <text:p>63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IA FIUMANA SINISTRA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122" calcext:value-type="float">
            <text:p>12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IA TOSARELLI - VIA BOVI PER LA REALIZZAZIONE LOTTO 2 ASSE LUNGOSAVENA</text:p>
          </table:table-cell>
          <table:table-cell table:style-name="ce2" office:value-type="string" calcext:value-type="string">
            <text:p>AREA VIA TOSARELLI - VIA BOVI PER LA REALIZZAZIONE LOTTO 2 BIS ASSE LUNGOSAVEN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802" calcext:value-type="float">
            <text:p>80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IA TOSARELLI 318</text:p>
          </table:table-cell>
          <table:table-cell table:number-columns-repeated="2" table:style-name="ce2" office:value-type="float" office:value="33" calcext:value-type="float">
            <text:p>33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IA TOSARELLI 318</text:p>
          </table:table-cell>
          <table:table-cell table:number-columns-repeated="2" table:style-name="ce2" office:value-type="float" office:value="33" calcext:value-type="float">
            <text:p>33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IA TOSARELLI 318</text:p>
          </table:table-cell>
          <table:table-cell table:number-columns-repeated="2" table:style-name="ce2" office:value-type="float" office:value="33" calcext:value-type="float">
            <text:p>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IABILITA' INTERNA VIA TOSARELLI N. 34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569" calcext:value-type="float">
            <text:p>56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A VIABILITA' INTERNA VIA TOSARELLI N. 34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569" calcext:value-type="float">
            <text:p>56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A VIABILITA' VIA VOLTA</text:p>
          </table:table-cell>
          <table:table-cell table:style-name="ce2" office:value-type="string" calcext:value-type="string">
            <text:p>F. 26 M. 772 STRADA M. 136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361" calcext:value-type="float">
            <text:p>136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ADIACENTE VIA EINSTEIN DAL N. 37 AL N. 61</text:p>
          </table:table-cell>
          <table:table-cell table:style-name="ce2" office:value-type="string" calcext:value-type="string">
            <text:p>AREE ADIACENTI VIA EINSTEIN DAL N. 37 AL N. 6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34" calcext:value-type="float">
            <text:p>63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ADIACENTE VIA EINSTEIN DAL N. 37 AL N. 61</text:p>
          </table:table-cell>
          <table:table-cell table:style-name="ce2" office:value-type="string" calcext:value-type="string">
            <text:p>AREE ADIACENTI VIA EINSTEIN DAL N. 37 AL N. 6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31" calcext:value-type="float">
            <text:p>63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ADIACENTE VIA EINSTEIN DAL N. 37 AL N. 61</text:p>
          </table:table-cell>
          <table:table-cell table:style-name="ce2" office:value-type="string" calcext:value-type="string">
            <text:p>AREE ADIACENTI VIA EINSTEIN DAL N. 37 AL N. 6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20" calcext:value-type="float">
            <text:p>62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ADIACENTI AL CIMITERO CEDUTE IN DIRITTO DI SUP. ALLA PARROCCHIA DI CASTENASO</text:p>
          </table:table-cell>
          <table:table-cell table:style-name="ce2" office:value-type="string" calcext:value-type="string">
            <text:p>AREE VERDI ADIACENTI AL CIMITERO COMUNALE MAPPALE 2021.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1" calcext:value-type="float">
            <text:p>202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ADIACENTI AL CIMITERO CEDUTE IN DIRITTO DI SUP. ALLA PARROCCHIA DI CASTENASO</text:p>
          </table:table-cell>
          <table:table-cell table:style-name="ce2" office:value-type="string" calcext:value-type="string">
            <text:p>AREE VERDI ADIACENTI AL CIMITERO COMUNALE MAPPALE 1041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41" calcext:value-type="float">
            <text:p>104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ADIACENTI AL CIMITERO CEDUTE IN DIRITTO DI SUP. ALLA PARROCCHIA DI CASTENASO</text:p>
          </table:table-cell>
          <table:table-cell table:style-name="ce2" office:value-type="string" calcext:value-type="string">
            <text:p>AREE VERDI ADIACENTI AL CIMITERO COMUNALE MAPPALE 1039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39" calcext:value-type="float">
            <text:p>103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ADIACENTI VILLETTE VIA DELLA PIEVE 6/3 - 6/8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96" calcext:value-type="float">
            <text:p>19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ADIACENTI VILLETTE VIA DELLA PIEVE 6/3 - 6/8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46" calcext:value-type="float">
            <text:p>14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ADIACENTI EX VOLVO VIA TOSARELL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8" calcext:value-type="float">
            <text:p>5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ADIACENTI EX VOLVO VIA TOSARELL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7" calcext:value-type="float">
            <text:p>50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VERDI -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86" calcext:value-type="float">
            <text:p>28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VERDI -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26" calcext:value-type="float">
            <text:p>62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VERDI -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27" calcext:value-type="float">
            <text:p>6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VERDI -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89" calcext:value-type="float">
            <text:p>28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VERDI -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31" calcext:value-type="float">
            <text:p>63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VERDI -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32" calcext:value-type="float">
            <text:p>63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VERDI - VIA DEL LAVOR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25" calcext:value-type="float">
            <text:p>62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XXI OTTOBRE 1944 VICINO AL CIMITER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649" calcext:value-type="float">
            <text:p>64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COMUNALI VIA XXI OTTOBRE 1944 VICINO AL CIMITER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50" calcext:value-type="float">
            <text:p>5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EX BRICO VILLANOVA</text:p>
          </table:table-cell>
          <table:table-cell table:style-name="ce2" office:value-type="string" calcext:value-type="string">
            <text:p>AREE EX BRICO VILLANOVA - PARTE VERDE PUBBLICO MAPP. 318 SUB. 34, 35, 41, 39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18" calcext:value-type="float">
            <text:p>318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59"/>
        </table:table-row>
        <table:table-row table:style-name="ro1">
          <table:table-cell table:style-name="ce2" office:value-type="string" calcext:value-type="string">
            <text:p>AREE EX BRICO VILLANOVA</text:p>
          </table:table-cell>
          <table:table-cell table:style-name="ce2" office:value-type="string" calcext:value-type="string">
            <text:p>AREE EX BRICO VILLANOVA - PARTE VERDE PUBBLICO MAPP. 318 SUB. 34, 35, 41, 39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18" calcext:value-type="float">
            <text:p>318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59"/>
        </table:table-row>
        <table:table-row table:style-name="ro1">
          <table:table-cell table:style-name="ce2" office:value-type="string" calcext:value-type="string">
            <text:p>AREE EX BRICO VILLANOVA</text:p>
          </table:table-cell>
          <table:table-cell table:style-name="ce2" office:value-type="string" calcext:value-type="string">
            <text:p>AREE EX BRICO VILLANOVA - PARTE VERDE PUBBLICO MAPP. 318 SUB. 34, 35, 41, 39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18" calcext:value-type="float">
            <text:p>318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59"/>
        </table:table-row>
        <table:table-row table:style-name="ro1">
          <table:table-cell table:style-name="ce2" office:value-type="string" calcext:value-type="string">
            <text:p>AREE EX BRICO VILLANOVA</text:p>
          </table:table-cell>
          <table:table-cell table:style-name="ce2" office:value-type="string" calcext:value-type="string">
            <text:p>AREE EX BRICO VILLANOVA - PARTE VERDE PUBBLICO MAPP. 318 SUB. 34, 35, 41, 39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18" calcext:value-type="float">
            <text:p>318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59"/>
        </table:table-row>
        <table:table-row table:style-name="ro1">
          <table:table-cell table:style-name="ce2" office:value-type="string" calcext:value-type="string">
            <text:p>AREE EX BRICO VILLANOVA</text:p>
          </table:table-cell>
          <table:table-cell table:style-name="ce2" office:value-type="string" calcext:value-type="string">
            <text:p>AREE EX BRICO VILLANOVA - PARTE PARCHEGGIO M. 434 SUB. 4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34" calcext:value-type="float">
            <text:p>434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9"/>
        </table:table-row>
        <table:table-row table:style-name="ro1">
          <table:table-cell table:style-name="ce2" office:value-type="string" calcext:value-type="string">
            <text:p>AREE PER REALIZZAZIONE ROTONDA VIA ROMITINO - VIA FAVA</text:p>
          </table:table-cell>
          <table:table-cell table:style-name="ce2" office:value-type="string" calcext:value-type="string">
            <text:p>AREE PER REALIZZAZIONE ROTONDA VIA ROMIT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39" calcext:value-type="float">
            <text:p>83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PER REALIZZAZIONE ROTONDA VIA ROMITINO - VIA FAVA</text:p>
          </table:table-cell>
          <table:table-cell table:style-name="ce2" office:value-type="string" calcext:value-type="string">
            <text:p>AREE PER REALIZZAZIONE ROTONDA VIA ROMIT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37" calcext:value-type="float">
            <text:p>83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E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15" calcext:value-type="float">
            <text:p>6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E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12" calcext:value-type="float">
            <text:p>61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E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21" calcext:value-type="float">
            <text:p>62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E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24" calcext:value-type="float">
            <text:p>62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E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18" calcext:value-type="float">
            <text:p>61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E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11" calcext:value-type="float">
            <text:p>61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ADICENTI AL CIMITERO COMUNALE</text:p>
          </table:table-cell>
          <table:table-cell table:style-name="ce2" office:value-type="string" calcext:value-type="string">
            <text:p>AREE VERDI ADIACENTI AL CIMITERO COMUNALE MAPPALE 2068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68" calcext:value-type="float">
            <text:p>206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ADICENTI AL CIMITERO COMUNALE</text:p>
          </table:table-cell>
          <table:table-cell table:style-name="ce2" office:value-type="string" calcext:value-type="string">
            <text:p>AREE VERDI ADIACENTI AL CIMITERO COMUNALE MAPPALE 2067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67" calcext:value-type="float">
            <text:p>206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ADICENTI AL CIMITERO COMUNALE</text:p>
          </table:table-cell>
          <table:table-cell table:style-name="ce2" office:value-type="string" calcext:value-type="string">
            <text:p>AREE VERDI ADIACENTI AL CIMITERO COMUNALE MAPPALE 2018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18" calcext:value-type="float">
            <text:p>201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ADICENTI AL CIMITERO COMUNALE</text:p>
          </table:table-cell>
          <table:table-cell table:style-name="ce2" office:value-type="string" calcext:value-type="string">
            <text:p>AREE VERDI ADIACENTI AL CIMITERO COMUNALE MAPPALE 2017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17" calcext:value-type="float">
            <text:p>201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49" calcext:value-type="float">
            <text:p>84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48" calcext:value-type="float">
            <text:p>84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141" calcext:value-type="float">
            <text:p>141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17" calcext:value-type="float">
            <text:p>417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17" calcext:value-type="float">
            <text:p>417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136" calcext:value-type="float">
            <text:p>136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17" calcext:value-type="float">
            <text:p>417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36" calcext:value-type="float">
            <text:p>43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37" calcext:value-type="float">
            <text:p>437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137" calcext:value-type="float">
            <text:p>137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36" calcext:value-type="float">
            <text:p>43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18" calcext:value-type="float">
            <text:p>318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133" calcext:value-type="float">
            <text:p>133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138" calcext:value-type="float">
            <text:p>138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18" calcext:value-type="float">
            <text:p>318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18" calcext:value-type="float">
            <text:p>318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135" calcext:value-type="float">
            <text:p>135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18" calcext:value-type="float">
            <text:p>318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134" calcext:value-type="float">
            <text:p>134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27" calcext:value-type="float">
            <text:p>8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35" calcext:value-type="float">
            <text:p>83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42" calcext:value-type="float">
            <text:p>84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44" calcext:value-type="float">
            <text:p>84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17" calcext:value-type="float">
            <text:p>81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29" calcext:value-type="float">
            <text:p>82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16" calcext:value-type="float">
            <text:p>81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25" calcext:value-type="float">
            <text:p>82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31" calcext:value-type="float">
            <text:p>83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37" calcext:value-type="float">
            <text:p>83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21" calcext:value-type="float">
            <text:p>82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32" calcext:value-type="float">
            <text:p>83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19" calcext:value-type="float">
            <text:p>81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35" calcext:value-type="float">
            <text:p>43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23" calcext:value-type="float">
            <text:p>82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33" calcext:value-type="float">
            <text:p>4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40" calcext:value-type="float">
            <text:p>84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18" calcext:value-type="float">
            <text:p>81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47" calcext:value-type="float">
            <text:p>5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27" calcext:value-type="float">
            <text:p>5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71" calcext:value-type="float">
            <text:p>57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74" calcext:value-type="float">
            <text:p>57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59" calcext:value-type="float">
            <text:p>55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25" calcext:value-type="float">
            <text:p>52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18" calcext:value-type="float">
            <text:p>51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19" calcext:value-type="float">
            <text:p>51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26" calcext:value-type="float">
            <text:p>52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53" calcext:value-type="float">
            <text:p>55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85" calcext:value-type="float">
            <text:p>58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16" calcext:value-type="float">
            <text:p>51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21" calcext:value-type="float">
            <text:p>52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33" calcext:value-type="float">
            <text:p>5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30" calcext:value-type="float">
            <text:p>53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87" calcext:value-type="float">
            <text:p>58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32" calcext:value-type="float">
            <text:p>53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. C1.1C VIA NUVOLARI - VIA PET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51" calcext:value-type="float">
            <text:p>55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13" calcext:value-type="float">
            <text:p>101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58" calcext:value-type="float">
            <text:p>105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74" calcext:value-type="float">
            <text:p>97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62" calcext:value-type="float">
            <text:p>96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69" calcext:value-type="float">
            <text:p>96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57" calcext:value-type="float">
            <text:p>95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82" calcext:value-type="float">
            <text:p>98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78" calcext:value-type="float">
            <text:p>97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55" calcext:value-type="float">
            <text:p>105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42" calcext:value-type="float">
            <text:p>94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70" calcext:value-type="float">
            <text:p>107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48" calcext:value-type="float">
            <text:p>94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61" calcext:value-type="float">
            <text:p>106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39" calcext:value-type="float">
            <text:p>93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74" calcext:value-type="float">
            <text:p>107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79" calcext:value-type="float">
            <text:p>107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67" calcext:value-type="float">
            <text:p>106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 G-H VIA ALIGHIERI VIA PETRARCA</text:p>
          </table:table-cell>
          <table:table-cell table:style-name="ce2" office:value-type="string" calcext:value-type="string">
            <text:p>AREE VERDI COMPARTO C1 G-H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76" calcext:value-type="float">
            <text:p>107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34" calcext:value-type="float">
            <text:p>93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61" calcext:value-type="float">
            <text:p>96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59" calcext:value-type="float">
            <text:p>95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71" calcext:value-type="float">
            <text:p>97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66" calcext:value-type="float">
            <text:p>96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64" calcext:value-type="float">
            <text:p>96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70" calcext:value-type="float">
            <text:p>97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69" calcext:value-type="float">
            <text:p>96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65" calcext:value-type="float">
            <text:p>96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29" calcext:value-type="float">
            <text:p>62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MPARTO C1.1A VIA GINZBURG-VIA DELEDDA-VIA MORANTE E VIA SAND</text:p>
          </table:table-cell>
          <table:table-cell table:style-name="ce2" office:value-type="string" calcext:value-type="string">
            <text:p>AREE VERDI COMPARTO C1.1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95" calcext:value-type="float">
            <text:p>49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94" calcext:value-type="float">
            <text:p>49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78" calcext:value-type="float">
            <text:p>17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73" calcext:value-type="float">
            <text:p>47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84" calcext:value-type="float">
            <text:p>48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85" calcext:value-type="float">
            <text:p>48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15" calcext:value-type="float">
            <text:p>5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61" calcext:value-type="float">
            <text:p>46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25" calcext:value-type="float">
            <text:p>52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16" calcext:value-type="float">
            <text:p>51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86" calcext:value-type="float">
            <text:p>48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76" calcext:value-type="float">
            <text:p>47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28" calcext:value-type="float">
            <text:p>52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31" calcext:value-type="float">
            <text:p>53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24" calcext:value-type="float">
            <text:p>52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63" calcext:value-type="float">
            <text:p>56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48" calcext:value-type="float">
            <text:p>54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9" calcext:value-type="float">
            <text:p>55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27" calcext:value-type="float">
            <text:p>5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5" calcext:value-type="float">
            <text:p>55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8" calcext:value-type="float">
            <text:p>55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4" calcext:value-type="float">
            <text:p>55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97" calcext:value-type="float">
            <text:p>49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6" calcext:value-type="float">
            <text:p>55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14" calcext:value-type="float">
            <text:p>51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03" calcext:value-type="float">
            <text:p>50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7" calcext:value-type="float">
            <text:p>55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08" calcext:value-type="float">
            <text:p>5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44" calcext:value-type="float">
            <text:p>54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NSORZIO ZANARINI VIA XXV APRILE DAL 26 AL 60</text:p>
          </table:table-cell>
          <table:table-cell table:style-name="ce2" office:value-type="string" calcext:value-type="string">
            <text:p>AREE VERDI CONSORZIO ZANARINI VIA 25 APRIL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78" calcext:value-type="float">
            <text:p>77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NSORZIO ZANARINI VIA XXV APRILE DAL 26 AL 60</text:p>
          </table:table-cell>
          <table:table-cell table:style-name="ce2" office:value-type="string" calcext:value-type="string">
            <text:p>AREE VERDI CONSORZIO ZANARINI VIA 25 APRIL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79" calcext:value-type="float">
            <text:p>77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NSORZIO ZANARINI VIA XXV APRILE DAL 26 AL 60</text:p>
          </table:table-cell>
          <table:table-cell table:style-name="ce2" office:value-type="string" calcext:value-type="string">
            <text:p>AREE VERDI CONSORZIO ZANARINI VIA 25 APRIL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80" calcext:value-type="float">
            <text:p>78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NSORZIO ZANARINI VIA XXV APRILE DAL 26 AL 60</text:p>
          </table:table-cell>
          <table:table-cell table:style-name="ce2" office:value-type="string" calcext:value-type="string">
            <text:p>AREE VERDI CONSORZIO ZANARINI VIA 25 APRIL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83" calcext:value-type="float">
            <text:p>78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 CONSORZIO ZANARINI VIA XXV APRILE DAL 26 AL 60</text:p>
          </table:table-cell>
          <table:table-cell table:style-name="ce2" office:value-type="string" calcext:value-type="string">
            <text:p>AREE VERDI CONSORZIO ZANARINI VIA 25 APRILE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82" calcext:value-type="float">
            <text:p>78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AMENDOLA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51" calcext:value-type="float">
            <text:p>35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AMENDOLA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99" calcext:value-type="float">
            <text:p>29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AMENDOLA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20" calcext:value-type="float">
            <text:p>22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644" calcext:value-type="float">
            <text:p>64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13" calcext:value-type="float">
            <text:p>71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57" calcext:value-type="float">
            <text:p>75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71" calcext:value-type="float">
            <text:p>77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643" calcext:value-type="float">
            <text:p>64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TRATTATI DI ROMA DAL 2 AL 62/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33" calcext:value-type="float">
            <text:p>10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TRATTATI DI ROMA DAL 2 AL 62/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34" calcext:value-type="float">
            <text:p>103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TRATTATI DI ROMA DAL 2 AL 62/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38" calcext:value-type="float">
            <text:p>103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34" calcext:value-type="float">
            <text:p>43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93" calcext:value-type="float">
            <text:p>29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92" calcext:value-type="float">
            <text:p>29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83" calcext:value-type="float">
            <text:p>48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88" calcext:value-type="float">
            <text:p>28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73" calcext:value-type="float">
            <text:p>47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86" calcext:value-type="float">
            <text:p>48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36" calcext:value-type="float">
            <text:p>43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53" calcext:value-type="float">
            <text:p>65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52" calcext:value-type="float">
            <text:p>65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37" calcext:value-type="float">
            <text:p>43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ERDI VIA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28" calcext:value-type="float">
            <text:p>62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63" calcext:value-type="float">
            <text:p>86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65" calcext:value-type="float">
            <text:p>86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66" calcext:value-type="float">
            <text:p>86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69" calcext:value-type="float">
            <text:p>86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70" calcext:value-type="float">
            <text:p>87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2" calcext:value-type="float">
            <text:p>88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3" calcext:value-type="float">
            <text:p>88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4" calcext:value-type="float">
            <text:p>88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5" calcext:value-type="float">
            <text:p>88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6" calcext:value-type="float">
            <text:p>88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7" calcext:value-type="float">
            <text:p>88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8" calcext:value-type="float">
            <text:p>88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9" calcext:value-type="float">
            <text:p>88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90" calcext:value-type="float">
            <text:p>89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94" calcext:value-type="float">
            <text:p>89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ERDI, PISTA CICLABILE E MARCIAPIEDI, VIA VILLANOVA DAL 28 AL 28/8</text:p>
          </table:table-cell>
          <table:table-cell table:style-name="ce2" office:value-type="string" calcext:value-type="string">
            <text:p>AREE VERDI, PISTA CICLABILE E MARCIAPIEDI, VIA VILLANOVA DLA N.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62" calcext:value-type="float">
            <text:p>86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IA CA' DELL'ORBO SUD LOTTO 2 <text:s/>BIS ASSE LUNGOSAVENA</text:p>
          </table:table-cell>
          <table:table-cell table:style-name="ce2" office:value-type="string" calcext:value-type="string">
            <text:p>AREE VIA VERDI PER REALIZZAZIONE LOTTO 2 BIS ASSE LUNGOSAVE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28" calcext:value-type="float">
            <text:p>62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IA CA' DELL'ORBO SUD LOTTO 2 <text:s/>BIS ASSE LUNGOSAVENA</text:p>
          </table:table-cell>
          <table:table-cell table:style-name="ce2" office:value-type="string" calcext:value-type="string">
            <text:p>AREE VIA VERDI PER REALIZZAZIONE LOTTO 2 BIS ASSE LUNGOSAVE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27" calcext:value-type="float">
            <text:p>6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DEL LAVORO PER LA REALIZZAZIONE LOTTO 2 BIS ASSE LUNGOSAVE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33" calcext:value-type="float">
            <text:p>6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DEL LAVORO PER LA REALIZZAZIONE LOTTO 2 BIS ASSE LUNGOSAVE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632" calcext:value-type="float">
            <text:p>63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60" calcext:value-type="float">
            <text:p>46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47" calcext:value-type="float">
            <text:p>6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35" calcext:value-type="float">
            <text:p>63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44" calcext:value-type="float">
            <text:p>64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40" calcext:value-type="float">
            <text:p>64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46" calcext:value-type="float">
            <text:p>64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34" calcext:value-type="float">
            <text:p>63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45" calcext:value-type="float">
            <text:p>64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38" calcext:value-type="float">
            <text:p>43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41" calcext:value-type="float">
            <text:p>64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43" calcext:value-type="float">
            <text:p>64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- VIA BOVI - VIA VERDI - PER REALIZZAZIONE LOTTO 2 BIS ASSE LUNGOSAVENA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59" calcext:value-type="float">
            <text:p>45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PER REALIZZAZIONE LOTTO 2 BIS LUNGOSAVENA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68" calcext:value-type="float">
            <text:p>46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PER REALIZZAZIONE LOTTO 2 BIS LUNGOSAVENA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62" calcext:value-type="float">
            <text:p>46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PER REALIZZAZIONE LOTTO 2 BIS LUNGOSAVENA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66" calcext:value-type="float">
            <text:p>46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TOSARELLI PER REALIZZAZIONE LOTTO 2 BIS LUNGOSAVENA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64" calcext:value-type="float">
            <text:p>46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VERDI PER REALIZZAZIONE LOTTO 2 <text:s/>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38" calcext:value-type="float">
            <text:p>63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AREE VIA VERDI PER REALIZZAZIONE LOTTO 2 <text:s/>BIS ASSE LUNGOSAVENA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37" calcext:value-type="float">
            <text:p>63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IA XXI OTTOBRE</text:p>
          </table:table-cell>
          <table:table-cell table:style-name="ce2" office:value-type="string" calcext:value-type="string">
            <text:p>AREA PARTICELLA 207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74" calcext:value-type="float">
            <text:p>207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AREE VIA XXI OTTOBRE</text:p>
          </table:table-cell>
          <table:table-cell table:style-name="ce2" office:value-type="string" calcext:value-type="string">
            <text:p>AREA PARTICELLA 2063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63" calcext:value-type="float">
            <text:p>206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CAMPER SERVICE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73" calcext:value-type="float">
            <text:p>37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CENTRALINA ACQUEDOTTO VIA SAN VITALE FOSSAMARZA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134" calcext:value-type="float">
            <text:p>13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DDS AREA NUOVA PISCINA VIA MARANO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90" calcext:value-type="float">
            <text:p>79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CORSO ALDO MORO 7, 9, 11, 13</text:p>
          </table:table-cell>
          <table:table-cell table:style-name="ce2" office:value-type="string" calcext:value-type="string">
            <text:p>PARTICELLA N. 530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30" calcext:value-type="float">
            <text:p>53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CORSO ALDO MORO DAL N. 18 AL 24</text:p>
          </table:table-cell>
          <table:table-cell table:style-name="ce2" office:value-type="string" calcext:value-type="string">
            <text:p>PARTICELLA N. 37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79" calcext:value-type="float">
            <text:p>37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CORSO ALDO MORO N. 2 , 4, 6, 8</text:p>
          </table:table-cell>
          <table:table-cell table:style-name="ce2" office:value-type="string" calcext:value-type="string">
            <text:p>PARTICELLA N. 35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54" calcext:value-type="float">
            <text:p>35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CORSO ALDO MORO N. 26, 28, 30, 32 - EDIFICIO ERP</text:p>
          </table:table-cell>
          <table:table-cell table:style-name="ce2" office:value-type="string" calcext:value-type="string">
            <text:p>DDS CORSO ALDO MORO N. 26, 28, 30, 3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PIAZZA MANDINI N. 2, 4</text:p>
          </table:table-cell>
          <table:table-cell table:style-name="ce2" office:value-type="string" calcext:value-type="string">
            <text:p>PARTICELLA N. 140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40" calcext:value-type="float">
            <text:p>14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PIAZZA MANDINI N. 6</text:p>
          </table:table-cell>
          <table:table-cell table:style-name="ce2" office:value-type="string" calcext:value-type="string">
            <text:p>PARTICELLA N. 139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PIAZZA MARIE CURIE N. 2, 4, 6</text:p>
          </table:table-cell>
          <table:table-cell table:style-name="ce2" office:value-type="string" calcext:value-type="string">
            <text:p>PARTICELLA N. 76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62" calcext:value-type="float">
            <text:p>76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DDS VIA AMENDOLA N. 5 - PUBBLICA ASSISTENZA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18" calcext:value-type="float">
            <text:p>21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ANTE ALIGHIERI N. 10, 12</text:p>
          </table:table-cell>
          <table:table-cell table:style-name="ce2" office:value-type="string" calcext:value-type="string">
            <text:p>PARTICELLE N. 855, 85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55" calcext:value-type="float">
            <text:p>85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ANTE ALIGHIERI N. 10, 12</text:p>
          </table:table-cell>
          <table:table-cell table:style-name="ce2" office:value-type="string" calcext:value-type="string">
            <text:p>PARTICELLE N. 855, 85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54" calcext:value-type="float">
            <text:p>85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ANTE ALIGHIERI N. 6, 8</text:p>
          </table:table-cell>
          <table:table-cell table:style-name="ce2" office:value-type="string" calcext:value-type="string">
            <text:p>PARTICELLA N. 891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91" calcext:value-type="float">
            <text:p>89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ELLE OLIMPIADI DAL N. 1 AL 15</text:p>
          </table:table-cell>
          <table:table-cell table:style-name="ce2" office:value-type="string" calcext:value-type="string">
            <text:p>PARTICELLA N. 35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59" calcext:value-type="float">
            <text:p>35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ELLE OLIMPIADI DAL N. 2 AL 26</text:p>
          </table:table-cell>
          <table:table-cell table:style-name="ce2" office:value-type="string" calcext:value-type="string">
            <text:p>PARTICELLE N. 395 - 396 - 39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96" calcext:value-type="float">
            <text:p>39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ELLE OLIMPIADI DAL N. 2 AL 26</text:p>
          </table:table-cell>
          <table:table-cell table:style-name="ce2" office:value-type="string" calcext:value-type="string">
            <text:p>PARTICELLE N. 395 - 396 - 39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98" calcext:value-type="float">
            <text:p>39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ELLE OLIMPIADI DAL N. 2 AL 26</text:p>
          </table:table-cell>
          <table:table-cell table:style-name="ce2" office:value-type="string" calcext:value-type="string">
            <text:p>PARTICELLE N. 395 - 396 - 39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95" calcext:value-type="float">
            <text:p>39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ELLE OLIMPIADI DAL N. 53 AL 63</text:p>
          </table:table-cell>
          <table:table-cell table:style-name="ce2" office:value-type="string" calcext:value-type="string">
            <text:p>PARTICELLA N. 402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02" calcext:value-type="float">
            <text:p>40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ELLE OLIMPIADI N. 101</text:p>
          </table:table-cell>
          <table:table-cell table:style-name="ce2" office:value-type="string" calcext:value-type="string">
            <text:p>PARTICELLA N. 442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42" calcext:value-type="float">
            <text:p>44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DELLE OLIMPIADI N. DAL 68 AL 88</text:p>
          </table:table-cell>
          <table:table-cell table:style-name="ce2" office:value-type="string" calcext:value-type="string">
            <text:p>PARTICELLA N. 38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89" calcext:value-type="float">
            <text:p>38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EINSTEIN 12, 14, 16</text:p>
          </table:table-cell>
          <table:table-cell table:style-name="ce2" office:value-type="string" calcext:value-type="string">
            <text:p>PARTICELLA N. 36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63" calcext:value-type="float">
            <text:p>36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EINSTEIN DAL N. 18 AL 28</text:p>
          </table:table-cell>
          <table:table-cell table:style-name="ce2" office:value-type="string" calcext:value-type="string">
            <text:p>PARTICELLE N. 592, 593, 594, 595, 59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1" calcext:value-type="float">
            <text:p>59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EINSTEIN DAL N. 18 AL 28</text:p>
          </table:table-cell>
          <table:table-cell table:style-name="ce2" office:value-type="string" calcext:value-type="string">
            <text:p>PARTICELLE N. 592, 593, 594, 595, 59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2" calcext:value-type="float">
            <text:p>59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EINSTEIN DAL N. 18 AL 28</text:p>
          </table:table-cell>
          <table:table-cell table:style-name="ce2" office:value-type="string" calcext:value-type="string">
            <text:p>PARTICELLE N. 592, 593, 594, 595, 59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4" calcext:value-type="float">
            <text:p>59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EINSTEIN DAL N. 18 AL 28</text:p>
          </table:table-cell>
          <table:table-cell table:style-name="ce2" office:value-type="string" calcext:value-type="string">
            <text:p>PARTICELLE N. 592, 593, 594, 595, 59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5" calcext:value-type="float">
            <text:p>59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EINSTEIN DAL N. 18 AL 28</text:p>
          </table:table-cell>
          <table:table-cell table:style-name="ce2" office:value-type="string" calcext:value-type="string">
            <text:p>PARTICELLE N. 592, 593, 594, 595, 591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3" calcext:value-type="float">
            <text:p>59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EINSTEIN DAL N. 2, 4, 6, 8, 10</text:p>
          </table:table-cell>
          <table:table-cell table:style-name="ce2" office:value-type="string" calcext:value-type="string">
            <text:p>PARTICELLA N. 366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66" calcext:value-type="float">
            <text:p>36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EINSTEIN DAL N. 21, 23, 25, 27, 29</text:p>
          </table:table-cell>
          <table:table-cell table:style-name="ce2" office:value-type="string" calcext:value-type="string">
            <text:p>PARTICELLA N. 385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85" calcext:value-type="float">
            <text:p>38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FERMI 64</text:p>
          </table:table-cell>
          <table:table-cell table:style-name="ce2" office:value-type="string" calcext:value-type="string">
            <text:p>PARTICELLA N. 80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03" calcext:value-type="float">
            <text:p>80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FERMI N. 66</text:p>
          </table:table-cell>
          <table:table-cell table:style-name="ce2" office:value-type="string" calcext:value-type="string">
            <text:p>PARTICELLA N. 806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06" calcext:value-type="float">
            <text:p>80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FERMI N. 68, 70</text:p>
          </table:table-cell>
          <table:table-cell table:style-name="ce2" office:value-type="string" calcext:value-type="string">
            <text:p>PARTICELLA N. 810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10" calcext:value-type="float">
            <text:p>81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GALILEI N. 6, 8</text:p>
          </table:table-cell>
          <table:table-cell table:style-name="ce2" office:value-type="string" calcext:value-type="string">
            <text:p>PARTICELLA N. 46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6" calcext:value-type="float">
            <text:p>4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DDS VIA GALVANI N. 24, 26, 28, 30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40" calcext:value-type="float">
            <text:p>14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DDS VIA GINZBURG N. 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50" calcext:value-type="float">
            <text:p>55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GRAMSCI 24, 26, 28, 30</text:p>
          </table:table-cell>
          <table:table-cell table:style-name="ce2" office:value-type="string" calcext:value-type="string">
            <text:p>PARTICELLA 140</text:p>
          </table:table-cell>
          <table:table-cell table:number-columns-repeated="2" table:style-name="ce2" office:value-type="float" office:value="999" calcext:value-type="float">
            <text:p>99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GRAMSCI 32, 34, 36</text:p>
          </table:table-cell>
          <table:table-cell table:style-name="ce2" office:value-type="string" calcext:value-type="string">
            <text:p>PARTICELLA N. 157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7" calcext:value-type="float">
            <text:p>15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GRAMSCI N. 38, 40</text:p>
          </table:table-cell>
          <table:table-cell table:style-name="ce2" office:value-type="string" calcext:value-type="string">
            <text:p>PARTICELLA N. 159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9" calcext:value-type="float">
            <text:p>15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GRAMSCI N. 42, 44, 46</text:p>
          </table:table-cell>
          <table:table-cell table:style-name="ce2" office:value-type="string" calcext:value-type="string">
            <text:p>PARTICELLA N. 156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6" calcext:value-type="float">
            <text:p>15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GRAMSCI N. 48, 50, 52</text:p>
          </table:table-cell>
          <table:table-cell table:style-name="ce2" office:value-type="string" calcext:value-type="string">
            <text:p>PARTICELLA N. 158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8" calcext:value-type="float">
            <text:p>15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LEONARDO DA VINCI DAL N. 76 AL 86</text:p>
          </table:table-cell>
          <table:table-cell table:style-name="ce2" office:value-type="string" calcext:value-type="string">
            <text:p>PARTICELLA N. 495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5" calcext:value-type="float">
            <text:p>49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DDS VIA NEWTON N. 1, 3, 5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71" calcext:value-type="float">
            <text:p>87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ERDI DAL N. 1 AL N. 33/3</text:p>
          </table:table-cell>
          <table:table-cell table:style-name="ce2" office:value-type="string" calcext:value-type="string">
            <text:p>PARTICELLA N. 14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145" calcext:value-type="float">
            <text:p>14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ERDI DAL N. 35 AL N. 45</text:p>
          </table:table-cell>
          <table:table-cell table:style-name="ce2" office:value-type="string" calcext:value-type="string">
            <text:p>PARTICELLA N. 351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51" calcext:value-type="float">
            <text:p>35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08" calcext:value-type="float">
            <text:p>60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09" calcext:value-type="float">
            <text:p>60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0" calcext:value-type="float">
            <text:p>61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1" calcext:value-type="float">
            <text:p>61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2" calcext:value-type="float">
            <text:p>61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3" calcext:value-type="float">
            <text:p>61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4" calcext:value-type="float">
            <text:p>61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5" calcext:value-type="float">
            <text:p>61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6" calcext:value-type="float">
            <text:p>61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7" calcext:value-type="float">
            <text:p>61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8" calcext:value-type="float">
            <text:p>61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19" calcext:value-type="float">
            <text:p>61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4 AL 28</text:p>
          </table:table-cell>
          <table:table-cell table:style-name="ce2" office:value-type="string" calcext:value-type="string">
            <text:p>PARTICELLE DAL N. 607 AL N. 61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607" calcext:value-type="float">
            <text:p>60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DDS VIA VOLTA DAL N. 52, 54, 56, 58, 60</text:p>
          </table:table-cell>
          <table:table-cell table:style-name="ce2" office:value-type="string" calcext:value-type="string">
            <text:p>PARTICELLA N. 76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69" calcext:value-type="float">
            <text:p>76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EX AREA CIMITERIALE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string" calcext:value-type="string">
            <text:p>B <text:s text:c="8"/>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EX ORTI VIA DELL'ARTIGIANO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153" calcext:value-type="float">
            <text:p>15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AMENDOLA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05" calcext:value-type="float">
            <text:p>70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AMENDOLA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5" calcext:value-type="float">
            <text:p>5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BENTIVOGL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08" calcext:value-type="float">
            <text:p>20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BENTIVOGL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07" calcext:value-type="float">
            <text:p>200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DON MINZONI VILLANOVA</text:p>
          </table:table-cell>
          <table:table-cell table:style-name="ce2" office:value-type="string" calcext:value-type="string">
            <text:p>GIARDINO PUBBLICO VIA DON MINZONI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241" calcext:value-type="float">
            <text:p>24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DON MINZONI VILLANOVA</text:p>
          </table:table-cell>
          <table:table-cell table:style-name="ce2" office:value-type="string" calcext:value-type="string">
            <text:p>GIARDINO PUBBLICO VIA DON MINZONI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238" calcext:value-type="float">
            <text:p>23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DON MINZONI VILLANOVA</text:p>
          </table:table-cell>
          <table:table-cell table:style-name="ce2" office:value-type="string" calcext:value-type="string">
            <text:p>GIARDINO PUBBLICO VIA DON MINZONI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240" calcext:value-type="float">
            <text:p>24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DON MINZONI VILLANOVA</text:p>
          </table:table-cell>
          <table:table-cell table:style-name="ce2" office:value-type="string" calcext:value-type="string">
            <text:p>GIARDINO PUBBLICO VIA DON MINZONI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237" calcext:value-type="float">
            <text:p>23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FIESSO ADIACENTE AL PONTE BLU</text:p>
          </table:table-cell>
          <table:table-cell table:style-name="ce2" office:value-type="string" calcext:value-type="string">
            <text:p>GIARDINO PUBBLICO 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20" calcext:value-type="float">
            <text:p>92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FIESSO ADIACENTE AL PONTE BLU</text:p>
          </table:table-cell>
          <table:table-cell table:style-name="ce2" office:value-type="string" calcext:value-type="string">
            <text:p>GIARDINO PUBBLICO 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66" calcext:value-type="float">
            <text:p>36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FIESSO ADIACENTE AL PONTE BLU</text:p>
          </table:table-cell>
          <table:table-cell table:style-name="ce2" office:value-type="string" calcext:value-type="string">
            <text:p>GIARDINO PUBBLICO 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27" calcext:value-type="float">
            <text:p>92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FIESSO ADIACENTE AL PONTE BLU</text:p>
          </table:table-cell>
          <table:table-cell table:style-name="ce2" office:value-type="string" calcext:value-type="string">
            <text:p>GIARDINO PUBBLICO 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627" calcext:value-type="float">
            <text:p>62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FIESSO ADIACENTE AL PONTE BLU</text:p>
          </table:table-cell>
          <table:table-cell table:style-name="ce2" office:value-type="string" calcext:value-type="string">
            <text:p>GIARDINO PUBBLICO 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73" calcext:value-type="float">
            <text:p>37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FIESSO ADIACENTE AL PONTE BLU</text:p>
          </table:table-cell>
          <table:table-cell table:style-name="ce2" office:value-type="string" calcext:value-type="string">
            <text:p>GIARDINO PUBBLICO 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24" calcext:value-type="float">
            <text:p>92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GIARDINO PUBBLICO VIA FIESSO ADIACENTE AL PONTE BLU</text:p>
          </table:table-cell>
          <table:table-cell table:style-name="ce2" office:value-type="string" calcext:value-type="string">
            <text:p>GIARDINO PUBBLICO 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24" calcext:value-type="float">
            <text:p>12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GOBET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12" calcext:value-type="float">
            <text:p>101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GOBET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09" calcext:value-type="float">
            <text:p>100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GOBET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07" calcext:value-type="float">
            <text:p>100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GOBETTI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47" calcext:value-type="float">
            <text:p>8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NASI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115" calcext:value-type="float">
            <text:p>1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GIARDINO PUBBLICO VIA TOSARELLI - BAR CENTRALE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55" calcext:value-type="float">
            <text:p>15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ORTI DI VILLANOVA VIA MERIGH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411" calcext:value-type="float">
            <text:p>41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ORTI DI VILLANOVA VIA MERIGH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467" calcext:value-type="float">
            <text:p>46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ORTI DI VILLANOVA VIA MERIGH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ORTI SINISTRA IDICE VICINO AL CIMITER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652" calcext:value-type="float">
            <text:p>65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ORTI SINISTRA IDICE VICINO AL CIMITER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650" calcext:value-type="float">
            <text:p>65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68" calcext:value-type="float">
            <text:p>56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73" calcext:value-type="float">
            <text:p>57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76" calcext:value-type="float">
            <text:p>57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69" calcext:value-type="float">
            <text:p>56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54" calcext:value-type="float">
            <text:p>55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84" calcext:value-type="float">
            <text:p>58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83" calcext:value-type="float">
            <text:p>58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62" calcext:value-type="float">
            <text:p>56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81" calcext:value-type="float">
            <text:p>58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79" calcext:value-type="float">
            <text:p>57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90" calcext:value-type="float">
            <text:p>59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55" calcext:value-type="float">
            <text:p>55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80" calcext:value-type="float">
            <text:p>58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1.1C VIA PETRI - VIA NUVOLARI - VIA COPP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52" calcext:value-type="float">
            <text:p>55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A VIA GINZBURG, VIA MORANTE, VIA DELEDDA E VIA SAND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968" calcext:value-type="float">
            <text:p>96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A VIA GINZBURG, VIA MORANTE, VIA DELEDDA E VIA SAND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06" calcext:value-type="float">
            <text:p>60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A VIA GINZBURG, VIA MORANTE, VIA DELEDDA E VIA SAND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27" calcext:value-type="float">
            <text:p>62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A VIA GINZBURG, VIA MORANTE, VIA DELEDDA E VIA SAND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02" calcext:value-type="float">
            <text:p>60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72" calcext:value-type="float">
            <text:p>47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18" calcext:value-type="float">
            <text:p>51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46" calcext:value-type="float">
            <text:p>54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20" calcext:value-type="float">
            <text:p>52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1" calcext:value-type="float">
            <text:p>55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3" calcext:value-type="float">
            <text:p>55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10" calcext:value-type="float">
            <text:p>51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2" calcext:value-type="float">
            <text:p>55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50" calcext:value-type="float">
            <text:p>55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01" calcext:value-type="float">
            <text:p>50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49" calcext:value-type="float">
            <text:p>54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COMPARTO C1.1I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543" calcext:value-type="float">
            <text:p>54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139" calcext:value-type="float">
            <text:p>139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47" calcext:value-type="float">
            <text:p>8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223" calcext:value-type="float">
            <text:p>223</text:p>
          </table:table-cell>
          <table:table-cell table:style-name="ce2" office:value-type="float" office:value="215" calcext:value-type="float">
            <text:p>21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223" calcext:value-type="float">
            <text:p>223</text:p>
          </table:table-cell>
          <table:table-cell table:style-name="ce2" office:value-type="float" office:value="216" calcext:value-type="float">
            <text:p>21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01" calcext:value-type="float">
            <text:p>30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45" calcext:value-type="float">
            <text:p>84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223" calcext:value-type="float">
            <text:p>223</text:p>
          </table:table-cell>
          <table:table-cell table:style-name="ce2" office:value-type="float" office:value="214" calcext:value-type="float">
            <text:p>21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51" calcext:value-type="float">
            <text:p>85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5" calcext:value-type="float">
            <text:p>32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223" calcext:value-type="float">
            <text:p>223</text:p>
          </table:table-cell>
          <table:table-cell table:style-name="ce2" office:value-type="float" office:value="210" calcext:value-type="float">
            <text:p>21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223" calcext:value-type="float">
            <text:p>223</text:p>
          </table:table-cell>
          <table:table-cell table:style-name="ce2" office:value-type="float" office:value="207" calcext:value-type="float">
            <text:p>20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223" calcext:value-type="float">
            <text:p>223</text:p>
          </table:table-cell>
          <table:table-cell table:style-name="ce2" office:value-type="float" office:value="211" calcext:value-type="float">
            <text:p>21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223" calcext:value-type="float">
            <text:p>223</text:p>
          </table:table-cell>
          <table:table-cell table:style-name="ce2" office:value-type="float" office:value="208" calcext:value-type="float">
            <text:p>2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20" calcext:value-type="float">
            <text:p>82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223" calcext:value-type="float">
            <text:p>223</text:p>
          </table:table-cell>
          <table:table-cell table:style-name="ce2" office:value-type="float" office:value="212" calcext:value-type="float">
            <text:p>21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E VIABILITA' C/O CENTRONOVA - IPERCOOP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19" calcext:value-type="float">
            <text:p>51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VIA LARGO MOLINO N. 4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58" calcext:value-type="float">
            <text:p>75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68" calcext:value-type="float">
            <text:p>76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69" calcext:value-type="float">
            <text:p>76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 VIA PASQUALI COMPARTO B3.2 EDILPIANORO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669" calcext:value-type="float">
            <text:p>66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ADIACENTE CENTRO COMMERCIALE STELLI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22" calcext:value-type="float">
            <text:p>72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CORTE BARGELLO N. 1, 3, 5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20" calcext:value-type="float">
            <text:p>72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E VERDE VIA MOLINARI PRADELLI DAL 1 AL 3/2</text:p>
          </table:table-cell>
          <table:table-cell table:style-name="ce2" office:value-type="string" calcext:value-type="string">
            <text:p>PARCHEGGIO E VERDE</text:p>
          </table:table-cell>
          <table:table-cell table:style-name="ce2" office:value-type="float" office:value="99" calcext:value-type="float">
            <text:p>99</text:p>
          </table:table-cell>
          <table:table-cell table:style-name="ce2" office:value-type="float" office:value="9999" calcext:value-type="float">
            <text:p>999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IN PROSSIMITA' PARROCCHIA SAN GIOVANNI BATTISTA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46" calcext:value-type="float">
            <text:p>104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MARANO ADIACENTE PIAZZA MANDINI</text:p>
          </table:table-cell>
          <table:table-cell table:style-name="ce2" office:value-type="string" calcext:value-type="string">
            <text:p>AREA DI PARCHEGGIO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262" calcext:value-type="float">
            <text:p>26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PICCOLO NIDO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1018" calcext:value-type="float">
            <text:p>101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PUBBLICO VIA 25 APRILE N. 12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263" calcext:value-type="float">
            <text:p>263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PUBBLICO VIA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94" calcext:value-type="float">
            <text:p>49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PUBBLICO VIA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93" calcext:value-type="float">
            <text:p>49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PUBBLICO VIA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95" calcext:value-type="float">
            <text:p>49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PUBBLICO VIA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92" calcext:value-type="float">
            <text:p>49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ARIOST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52" calcext:value-type="float">
            <text:p>95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BARGELLO VICINO AL CIV. 24/2 DI VIA BARGELLO</text:p>
          </table:table-cell>
          <table:table-cell table:style-name="ce2" office:value-type="string" calcext:value-type="string">
            <text:p>PARCHEGGIO VIA BARGELLO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250" calcext:value-type="float">
            <text:p>25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BENTIVOGLI DAL N. 10 AL N. 16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4" calcext:value-type="float">
            <text:p>202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BIRBANTERIA</text:p>
          </table:table-cell>
          <table:table-cell table:style-name="ce2" office:value-type="string" calcext:value-type="string">
            <text:p>AREA DI PARCHEGGIO VIA BIRBANTERIA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509" calcext:value-type="float">
            <text:p>50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BIRBANTERIA</text:p>
          </table:table-cell>
          <table:table-cell table:style-name="ce2" office:value-type="string" calcext:value-type="string">
            <text:p>AREA DI PARCHEGGIO VIA BIRBANTERIA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501" calcext:value-type="float">
            <text:p>50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BOCCACCI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60" calcext:value-type="float">
            <text:p>96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CA' DELL'ORBO N. 1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647" calcext:value-type="float">
            <text:p>6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CA' DELL'ORBO N. 1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646" calcext:value-type="float">
            <text:p>64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CA' DELL'ORBO NORD</text:p>
          </table:table-cell>
          <table:table-cell table:style-name="ce2" office:value-type="string" calcext:value-type="string">
            <text:p>AREA DI PARCHEGGIO VIA CA' DELL'ORBO NORD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92" calcext:value-type="float">
            <text:p>49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CA' DELL'ORBO NORD 11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511" calcext:value-type="float">
            <text:p>51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CA' DELL'ORBO SUD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55" calcext:value-type="float">
            <text:p>65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CA' DELL'ORBO SUD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54" calcext:value-type="float">
            <text:p>65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CARLINA N. 1</text:p>
          </table:table-cell>
          <table:table-cell table:style-name="ce2" office:value-type="float" office:value="30" calcext:value-type="float">
            <text:p>30</text:p>
          </table:table-cell>
          <table:table-cell table:style-name="ce2" office:value-type="float" office:value="274" calcext:value-type="float">
            <text:p>27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CAVOUR N. 2 - VILLANOVA</text:p>
          </table:table-cell>
          <table:table-cell table:style-name="ce2" office:value-type="string" calcext:value-type="string">
            <text:p>PARCHEGGIO VIA CAVOUR N. 2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98" calcext:value-type="float">
            <text:p>89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CHIUSA NUOVA 4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81" calcext:value-type="float">
            <text:p>78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CHIUSA NUOVA 4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77" calcext:value-type="float">
            <text:p>77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CODIVILLA</text:p>
          </table:table-cell>
          <table:table-cell table:style-name="ce2" office:value-type="string" calcext:value-type="string">
            <text:p>AREA DI PARCHEGGIO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425" calcext:value-type="float">
            <text:p>42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CODIVILLA</text:p>
          </table:table-cell>
          <table:table-cell table:style-name="ce2" office:value-type="string" calcext:value-type="string">
            <text:p>AREA DI PARCHEGGIO VIA CODIVILLA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265" calcext:value-type="float">
            <text:p>26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CRISTINA CAMPO COMPARTO HERA</text:p>
          </table:table-cell>
          <table:table-cell table:style-name="ce2" office:value-type="string" calcext:value-type="string">
            <text:p>AREA PARTICELLA 375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375" calcext:value-type="float">
            <text:p>37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ANTE ALIGHIERI</text:p>
          </table:table-cell>
          <table:table-cell table:style-name="ce2" office:value-type="string" calcext:value-type="string">
            <text:p>AREA DI PARCHEGGIO VIA DANTE ALIGHIER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67" calcext:value-type="float">
            <text:p>96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ANTE ALIGHIERI</text:p>
          </table:table-cell>
          <table:table-cell table:style-name="ce2" office:value-type="string" calcext:value-type="string">
            <text:p>AREA DI PARCHEGGIO VIA DANTE ALIGHIER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78" calcext:value-type="float">
            <text:p>107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ANTE ALIGHIERI</text:p>
          </table:table-cell>
          <table:table-cell table:style-name="ce2" office:value-type="string" calcext:value-type="string">
            <text:p>AREA DI PARCHEGGIO VIA DANTE ALIGHIER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77" calcext:value-type="float">
            <text:p>107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DELLA PIEVE DAL N. 42 AL 42/6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208" calcext:value-type="float">
            <text:p>2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DELLE OLIMPIAD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54" calcext:value-type="float">
            <text:p>45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DELLE OLIMPIAD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45" calcext:value-type="float">
            <text:p>44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ELLE OLIMPIADI N. 99, 101, 103</text:p>
          </table:table-cell>
          <table:table-cell table:style-name="ce2" office:value-type="string" calcext:value-type="string">
            <text:p>PARCHEGGIO VIA DELLE OLIMPIADI N. 99, 10, 103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43" calcext:value-type="float">
            <text:p>44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I VITTORIO VICINO CIV. 5/2 VIA DI VITTORIO</text:p>
          </table:table-cell>
          <table:table-cell table:style-name="ce2" office:value-type="string" calcext:value-type="string">
            <text:p>PARCHEGGIO VIA DI VITTORIO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509" calcext:value-type="float">
            <text:p>50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I VITTORIO VICINO CIV. 5/2 VIA DI VITTORIO</text:p>
          </table:table-cell>
          <table:table-cell table:style-name="ce2" office:value-type="string" calcext:value-type="string">
            <text:p>PARCHEGGIO VIA DI VITTORIO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510" calcext:value-type="float">
            <text:p>51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I VITTORIO VICINO CIV. 5/2 VIA DI VITTORIO</text:p>
          </table:table-cell>
          <table:table-cell table:style-name="ce2" office:value-type="string" calcext:value-type="string">
            <text:p>PARCHEGGIO VIA DI VITTORIO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497" calcext:value-type="float">
            <text:p>49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ON MINZONI N. 9</text:p>
          </table:table-cell>
          <table:table-cell table:style-name="ce2" office:value-type="string" calcext:value-type="string">
            <text:p>AREA DI PARCHEGGIO VIA DON MINZONI N. 9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48" calcext:value-type="float">
            <text:p>44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DON MINZONI N. 9</text:p>
          </table:table-cell>
          <table:table-cell table:style-name="ce2" office:value-type="string" calcext:value-type="string">
            <text:p>AREA DI PARCHEGGIO VIA DON MINZONI N. 9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47" calcext:value-type="float">
            <text:p>4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13" calcext:value-type="float">
            <text:p>61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23" calcext:value-type="float">
            <text:p>62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ELSA MORANTE DAL N. 9 AL N. 25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10" calcext:value-type="float">
            <text:p>61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FAVA - VIA ROMITINO COMPARTO C1.1L</text:p>
          </table:table-cell>
          <table:table-cell table:style-name="ce2" office:value-type="string" calcext:value-type="string">
            <text:p>PARCHEGGIO VIA FAVA <text:s/>- VIA ROMIT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72" calcext:value-type="float">
            <text:p>77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FAVA - VIA ROMITINO COMPARTO C1.1L</text:p>
          </table:table-cell>
          <table:table-cell table:style-name="ce2" office:value-type="string" calcext:value-type="string">
            <text:p>PARCHEGGIO VIA FAVA <text:s/>- VIA ROMIT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95" calcext:value-type="float">
            <text:p>79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FAVA - VIA ROMITINO COMPARTO C1.1L</text:p>
          </table:table-cell>
          <table:table-cell table:style-name="ce2" office:value-type="string" calcext:value-type="string">
            <text:p>PARCHEGGIO VIA FAVA <text:s/>- VIA ROMIT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77" calcext:value-type="float">
            <text:p>77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FAVA - VIA ROMITINO COMPARTO C1.1L</text:p>
          </table:table-cell>
          <table:table-cell table:style-name="ce2" office:value-type="string" calcext:value-type="string">
            <text:p>PARCHEGGIO VIA FAVA <text:s/>- VIA ROMIT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65" calcext:value-type="float">
            <text:p>76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FAVA - VIA ROMITINO COMPARTO C1.1L</text:p>
          </table:table-cell>
          <table:table-cell table:style-name="ce2" office:value-type="string" calcext:value-type="string">
            <text:p>PARCHEGGIO VIA FAVA <text:s/>- VIA ROMIT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61" calcext:value-type="float">
            <text:p>76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GALILEI 8/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45" calcext:value-type="float">
            <text:p>114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GALILEI 8/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45" calcext:value-type="float">
            <text:p>114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GOBETTI 10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41" calcext:value-type="float">
            <text:p>54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GOBETTI N. 1</text:p>
          </table:table-cell>
          <table:table-cell table:style-name="ce2" office:value-type="string" calcext:value-type="string">
            <text:p>AREA DI PARCHEGGIO VIA GOBETTI N. 1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48" calcext:value-type="float">
            <text:p>14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GRAMSCI DAL CIV. 29 AL CIV. 33 - EX COMPARTO B3.2.1</text:p>
          </table:table-cell>
          <table:table-cell table:style-name="ce2" office:value-type="string" calcext:value-type="string">
            <text:p>PARCHEGGIO VIA GRAMSCI DAL N. 29 AL N. 33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33" calcext:value-type="float">
            <text:p>7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LARGO MOLINO N. 6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65" calcext:value-type="float">
            <text:p>86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MERIGH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61" calcext:value-type="float">
            <text:p>76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MERIGHI BANCA DI IMOLA</text:p>
          </table:table-cell>
          <table:table-cell table:style-name="ce2" office:value-type="string" calcext:value-type="string">
            <text:p>PARCHEGGIO VIA MERIGH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358" calcext:value-type="float">
            <text:p>35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MERIGHI N. 1/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358" calcext:value-type="float">
            <text:p>358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NASICA N. 101/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48" calcext:value-type="float">
            <text:p>74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NASICA N. 4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NASICA N. 4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48" calcext:value-type="float">
            <text:p>48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NASICA N. 60, 60/A, 60/B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2" calcext:value-type="float">
            <text:p>202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NASICA N. 70, 72, 7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90" calcext:value-type="float">
            <text:p>99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NASICA N. 99, 101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741" calcext:value-type="float">
            <text:p>74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DAGNA DESTRA N. 1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233" calcext:value-type="float">
            <text:p>2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DERZANA 4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21" calcext:value-type="float">
            <text:p>2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DERZANA 4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474" calcext:value-type="float">
            <text:p>47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DERZANA ADIACENTE CAMST VIA TOSARELLI 318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31" calcext:value-type="float">
            <text:p>103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TRAR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59" calcext:value-type="float">
            <text:p>105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TRAR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80" calcext:value-type="float">
            <text:p>98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TRAR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60" calcext:value-type="float">
            <text:p>106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TRAR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73" calcext:value-type="float">
            <text:p>97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PETRAR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57" calcext:value-type="float">
            <text:p>105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SANTI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256" calcext:value-type="float">
            <text:p>25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SENTIERO IDICE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103/2 - CONAD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89" calcext:value-type="float">
            <text:p>48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103/2 - CONAD</text:p>
          </table:table-cell>
          <table:table-cell table:style-name="ce2" office:value-type="float" office:value="34" calcext:value-type="float">
            <text:p>34</text:p>
          </table:table-cell>
          <table:table-cell table:style-name="ce2" office:value-type="float" office:value="475" calcext:value-type="float">
            <text:p>47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TOSARELLI 282</text:p>
          </table:table-cell>
          <table:table-cell table:style-name="ce2" office:value-type="string" calcext:value-type="string">
            <text:p>PARCHEGGIO VIA TOSARELLI N. 282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13" calcext:value-type="float">
            <text:p>51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TOSARELLI 326 - GROS MOP</text:p>
          </table:table-cell>
          <table:table-cell table:style-name="ce2" office:value-type="string" calcext:value-type="string">
            <text:p>AREA DI PARCHEGGIO VIA TOSARELLI 326 - GROS MOP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40" calcext:value-type="float">
            <text:p>104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TOSARELLI 99, 101, 103</text:p>
          </table:table-cell>
          <table:table-cell table:style-name="ce2" office:value-type="string" calcext:value-type="string">
            <text:p>PARCHEGGIO VIA TOSARELLI N. 99, 101, 103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11" calcext:value-type="float">
            <text:p>21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TOSARELLI DAL N. 23 AL N. 31/A - AREA EX COOP</text:p>
          </table:table-cell>
          <table:table-cell table:style-name="ce2" office:value-type="string" calcext:value-type="string">
            <text:p>PARCHEGGIO VIA TOSARELLI DAL N. 23 AL 31/A - AREA EX COOP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858" calcext:value-type="float">
            <text:p>85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N. 155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423" calcext:value-type="float">
            <text:p>42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N. 155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06" calcext:value-type="float">
            <text:p>70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N. 155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07" calcext:value-type="float">
            <text:p>70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N. 155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09" calcext:value-type="float">
            <text:p>70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N. 155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05" calcext:value-type="float">
            <text:p>70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TOSARELLI N. 163/3</text:p>
          </table:table-cell>
          <table:table-cell table:style-name="ce2" office:value-type="string" calcext:value-type="string">
            <text:p>AREA DI PARCHEGGIO VIA TOSARELLI N. 163/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587" calcext:value-type="float">
            <text:p>58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N. 171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234" calcext:value-type="float">
            <text:p>23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N. 286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36" calcext:value-type="float">
            <text:p>73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TOSARELLI N. 342</text:p>
          </table:table-cell>
          <table:table-cell table:style-name="ce2" office:value-type="string" calcext:value-type="string">
            <text:p>PARCHEGIO VIA TOSARELLI N. 34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77" calcext:value-type="float">
            <text:p>77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N. 76/2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92" calcext:value-type="float">
            <text:p>29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VILLANOVA ZONA EMMELUNG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498" calcext:value-type="float">
            <text:p>49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VILLANOVA ZONA EMMELUNG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562" calcext:value-type="float">
            <text:p>56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VILLANOVA ZONA EMMELUNG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563" calcext:value-type="float">
            <text:p>56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ARELLI VILLANOVA ZONA EMMELUNG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322" calcext:value-type="float">
            <text:p>32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OSCANIN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03" calcext:value-type="float">
            <text:p>50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RATTATI DI ROMA DAL 2 AL 62/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32" calcext:value-type="float">
            <text:p>103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RATTATI DI ROMA DAL 2 AL 62/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39" calcext:value-type="float">
            <text:p>103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RATTATI DI ROMA DAL 2 AL 62/3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1037" calcext:value-type="float">
            <text:p>1037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HEGGIO VIA TURATI 31/2</text:p>
          </table:table-cell>
          <table:table-cell table:style-name="ce2" office:value-type="string" calcext:value-type="string">
            <text:p>PARCHEGGIO VIA TURATI N. 31/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80" calcext:value-type="float">
            <text:p>88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URATI 6/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46" calcext:value-type="float">
            <text:p>114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URATI 6/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46" calcext:value-type="float">
            <text:p>114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TURATI N. 39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90" calcext:value-type="float">
            <text:p>79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VILLANOVA 2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302" calcext:value-type="float">
            <text:p>30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VILLANOVA DAL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0" calcext:value-type="float">
            <text:p>88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VILLANOVA DAL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81" calcext:value-type="float">
            <text:p>88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HEGGIO VIA VILLANOVA DAL 28 AL 28/8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64" calcext:value-type="float">
            <text:p>86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DANIELE GRANDI</text:p>
          </table:table-cell>
          <table:table-cell table:style-name="ce2" office:value-type="string" calcext:value-type="string">
            <text:p>PARCO DANIELE GRANDI MAP. 116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67" calcext:value-type="float">
            <text:p>116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ANIELE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5" calcext:value-type="float">
            <text:p>3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ANIELE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81" calcext:value-type="float">
            <text:p>78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ANIELE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3" calcext:value-type="float">
            <text:p>3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ANIELE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79" calcext:value-type="float">
            <text:p>77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ANIELE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36" calcext:value-type="float">
            <text:p>3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ANIELE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04" calcext:value-type="float">
            <text:p>100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ANIELE GRAND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78" calcext:value-type="float">
            <text:p>77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PACE VILLANOVA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380" calcext:value-type="float">
            <text:p>38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PACE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9" calcext:value-type="float">
            <text:p>4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PACE VILLANOVA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298" calcext:value-type="float">
            <text:p>29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PACE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1017" calcext:value-type="float">
            <text:p>101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PACE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08" calcext:value-type="float">
            <text:p>6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PACE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1022" calcext:value-type="float">
            <text:p>102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PACE VILLANOVA</text:p>
          </table:table-cell>
          <table:table-cell table:style-name="ce2" office:value-type="float" office:value="37" calcext:value-type="float">
            <text:p>37</text:p>
          </table:table-cell>
          <table:table-cell table:style-name="ce2" office:value-type="float" office:value="378" calcext:value-type="float">
            <text:p>37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RESISTENZ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619" calcext:value-type="float">
            <text:p>61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RESISTENZ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5" calcext:value-type="float">
            <text:p>29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RESISTENZ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99" calcext:value-type="float">
            <text:p>19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DELLA RESISTENZ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26" calcext:value-type="float">
            <text:p>12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DELLA RESISTENZA</text:p>
          </table:table-cell>
          <table:table-cell table:style-name="ce2" office:value-type="string" calcext:value-type="string">
            <text:p>MANUTENZIONE AREE VERDI</text:p>
          </table:table-cell>
          <table:table-cell table:number-columns-repeated="2" table:style-name="ce2" office:value-type="float" office:value="99" calcext:value-type="float">
            <text:p>9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FLUVIALE SINISTRA IDICE - EX PALI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83" calcext:value-type="float">
            <text:p>28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FLUVIALE SINISTRA IDICE - EX PALI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84" calcext:value-type="float">
            <text:p>28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FLUVIALE SINISTRA IDICE - EX PALI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52" calcext:value-type="float">
            <text:p>25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FLUVIALE SINISTRA IDICE - EX PALI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53" calcext:value-type="float">
            <text:p>25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FLUVIALE SINISTRA IDICE - EX PALI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50" calcext:value-type="float">
            <text:p>25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FLUVIALE VIA TOSARELLI VICINO DISTRIBUTORE AGIP</text:p>
          </table:table-cell>
          <table:table-cell table:style-name="ce2" office:value-type="string" calcext:value-type="string">
            <text:p>PARCO FLUVIALE VIA TOSARELLI VICINO DISTRIBUTORE AGIP M.1059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59" calcext:value-type="float">
            <text:p>105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FLUVIALE VIA TOSARELLI VICINO DISTRIBUTORE AGIP</text:p>
          </table:table-cell>
          <table:table-cell table:style-name="ce2" office:value-type="string" calcext:value-type="string">
            <text:p>PARCO FLUVIALE VIA TOSARELLI VICINO DISTRIBUTORE AGIP M. 1085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85" calcext:value-type="float">
            <text:p>108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FLUVIALE VIA TOSARELLI VICINO DISTRIBUTORE AGIP</text:p>
          </table:table-cell>
          <table:table-cell table:style-name="ce2" office:value-type="string" calcext:value-type="string">
            <text:p>PARCO FLUVIALE VIA TOSARELLI VICINO DISTRIBUTORE AGIP M. 1058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058" calcext:value-type="float">
            <text:p>105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FLUVIALE VIA TOSARELLI VICINO DISTRIBUTORE AGIP</text:p>
          </table:table-cell>
          <table:table-cell table:style-name="ce2" office:value-type="string" calcext:value-type="string">
            <text:p>PARCO FLUVIALE VIA TOSARELLI VICINO DISTRIBUTORE AGIP M. 1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1" calcext:value-type="float">
            <text:p>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LA ROCCA VIA LARGO MOLINO</text:p>
          </table:table-cell>
          <table:table-cell table:style-name="ce2" office:value-type="string" calcext:value-type="string">
            <text:p>PARCO LA ROC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96" calcext:value-type="float">
            <text:p>9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LA ROCCA VIA LARGO MOLINO</text:p>
          </table:table-cell>
          <table:table-cell table:style-name="ce2" office:value-type="string" calcext:value-type="string">
            <text:p>PARCO LA ROC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622" calcext:value-type="float">
            <text:p>62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LA ROCCA VIA LARGO MOLINO</text:p>
          </table:table-cell>
          <table:table-cell table:style-name="ce2" office:value-type="string" calcext:value-type="string">
            <text:p>PARCO LA ROC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623" calcext:value-type="float">
            <text:p>62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LA ROCCA VIA LARGO MOLINO</text:p>
          </table:table-cell>
          <table:table-cell table:style-name="ce2" office:value-type="string" calcext:value-type="string">
            <text:p>PARCO LA ROC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624" calcext:value-type="float">
            <text:p>62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LA ROCCA VIA LARGO MOLINO</text:p>
          </table:table-cell>
          <table:table-cell table:style-name="ce2" office:value-type="string" calcext:value-type="string">
            <text:p>PARCO LA ROC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698" calcext:value-type="float">
            <text:p>69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LA ROCCA VIA LARGO MOLINO</text:p>
          </table:table-cell>
          <table:table-cell table:style-name="ce2" office:value-type="string" calcext:value-type="string">
            <text:p>PARCO LA ROC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456" calcext:value-type="float">
            <text:p>45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LA ROCCA VIA LARGO MOLINO</text:p>
          </table:table-cell>
          <table:table-cell table:style-name="ce2" office:value-type="string" calcext:value-type="string">
            <text:p>PARCO LA ROC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95" calcext:value-type="float">
            <text:p>9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ARCO LA ROCCA VIA LARGO MOLINO</text:p>
          </table:table-cell>
          <table:table-cell table:style-name="ce2" office:value-type="string" calcext:value-type="string">
            <text:p>PARCO LA ROCCA</text:p>
          </table:table-cell>
          <table:table-cell table:style-name="ce2" office:value-type="float" office:value="28" calcext:value-type="float">
            <text:p>28</text:p>
          </table:table-cell>
          <table:table-cell table:style-name="ce2" office:value-type="float" office:value="697" calcext:value-type="float">
            <text:p>69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PIAZZA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263" calcext:value-type="float">
            <text:p>26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46" calcext:value-type="float">
            <text:p>74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41" calcext:value-type="float">
            <text:p>74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44" calcext:value-type="float">
            <text:p>74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42" calcext:value-type="float">
            <text:p>74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642" calcext:value-type="float">
            <text:p>64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20" calcext:value-type="float">
            <text:p>72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641" calcext:value-type="float">
            <text:p>64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39" calcext:value-type="float">
            <text:p>73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22" calcext:value-type="float">
            <text:p>72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ARCO ZONA ROTONDA VILLANOV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31" calcext:value-type="float">
            <text:p>73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ABILE MARANO - CASTENASO</text:p>
          </table:table-cell>
          <table:table-cell table:style-name="ce2" office:value-type="string" calcext:value-type="string">
            <text:p>PIASTA CICLABILE MARANO - CASTENASO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418" calcext:value-type="float">
            <text:p>41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ABILE MARANO - CASTENASO</text:p>
          </table:table-cell>
          <table:table-cell table:style-name="ce2" office:value-type="string" calcext:value-type="string">
            <text:p>PIASTA CICLABILE MARANO - CASTENASO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44" calcext:value-type="float">
            <text:p>54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ABILE MARANO - CASTENASO</text:p>
          </table:table-cell>
          <table:table-cell table:style-name="ce2" office:value-type="string" calcext:value-type="string">
            <text:p>PIASTA CICLABILE MARANO - CASTENASO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34" calcext:value-type="float">
            <text:p>23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ABILE MARANO - CASTENASO</text:p>
          </table:table-cell>
          <table:table-cell table:style-name="ce2" office:value-type="string" calcext:value-type="string">
            <text:p>PIASTA CICLABILE MARANO - CASTENASO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38" calcext:value-type="float">
            <text:p>23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ABILE MARANO - CASTENASO</text:p>
          </table:table-cell>
          <table:table-cell table:style-name="ce2" office:value-type="string" calcext:value-type="string">
            <text:p>PIASTA CICLABILE MARANO - CASTENASO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36" calcext:value-type="float">
            <text:p>23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ABILE MARANO - CASTENASO</text:p>
          </table:table-cell>
          <table:table-cell table:style-name="ce2" office:value-type="string" calcext:value-type="string">
            <text:p>PIASTA CICLABILE MARANO - CASTENASO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42" calcext:value-type="float">
            <text:p>54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ABILE MARANO - CASTENASO</text:p>
          </table:table-cell>
          <table:table-cell table:style-name="ce2" office:value-type="string" calcext:value-type="string">
            <text:p>PIASTA CICLABILE MARANO - CASTENASO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406" calcext:value-type="float">
            <text:p>40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ABILE MARANO - CASTENASO</text:p>
          </table:table-cell>
          <table:table-cell table:style-name="ce2" office:value-type="string" calcext:value-type="string">
            <text:p>PIASTA CICLABILE MARANO - CASTENASO</text:p>
          </table:table-cell>
          <table:table-cell table:style-name="ce2" office:value-type="float" office:value="20" calcext:value-type="float">
            <text:p>20</text:p>
          </table:table-cell>
          <table:table-cell table:style-name="ce2" office:value-type="float" office:value="232" calcext:value-type="float">
            <text:p>23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80" calcext:value-type="float">
            <text:p>58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48" calcext:value-type="float">
            <text:p>74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49" calcext:value-type="float">
            <text:p>74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58" calcext:value-type="float">
            <text:p>75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3" calcext:value-type="float">
            <text:p>68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1" calcext:value-type="float">
            <text:p>68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79" calcext:value-type="float">
            <text:p>67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8" calcext:value-type="float">
            <text:p>68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53" calcext:value-type="float">
            <text:p>75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05" calcext:value-type="float">
            <text:p>60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92" calcext:value-type="float">
            <text:p>69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94" calcext:value-type="float">
            <text:p>69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96" calcext:value-type="float">
            <text:p>696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13" calcext:value-type="float">
            <text:p>41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591" calcext:value-type="float">
            <text:p>59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47" calcext:value-type="float">
            <text:p>7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51" calcext:value-type="float">
            <text:p>75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45" calcext:value-type="float">
            <text:p>74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43" calcext:value-type="float">
            <text:p>74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55" calcext:value-type="float">
            <text:p>75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41" calcext:value-type="float">
            <text:p>74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85" calcext:value-type="float">
            <text:p>68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757" calcext:value-type="float">
            <text:p>75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690" calcext:value-type="float">
            <text:p>69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CICLABILE VIA BARGELLO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414" calcext:value-type="float">
            <text:p>41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4" calcext:value-type="float">
            <text:p>66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672" calcext:value-type="float">
            <text:p>672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98" calcext:value-type="float">
            <text:p>99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99" calcext:value-type="float">
            <text:p>99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03" calcext:value-type="float">
            <text:p>100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00" calcext:value-type="float">
            <text:p>1000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04" calcext:value-type="float">
            <text:p>100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01" calcext:value-type="float">
            <text:p>1001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PISTA CICLOPEDONALE FIESSO COMPARTO C1.G-H</text:p>
          </table:table-cell>
          <table:table-cell table:style-name="ce2" office:value-type="string" calcext:value-type="string">
            <text:p>PISTA CICLOPEDONALE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97" calcext:value-type="float">
            <text:p>99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PISTA DI PATTINAGGIO VIA BENTIVOGL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54" calcext:value-type="float">
            <text:p>45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RELITTO STRADALE VIA BIRBANTERIA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95" calcext:value-type="float">
            <text:p>9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RELITTO STRADALE VIA CAUTI PER LA LIBERTA'</text:p>
          </table:table-cell>
          <table:table-cell table:style-name="ce2" office:value-type="string" calcext:value-type="string">
            <text:p>RELITTO STRADALE VIA CADUTI PER LA LIBERTA'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165" calcext:value-type="float">
            <text:p>16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RELITTO STRADALE VIA CIOTTITRENTADUE</text:p>
          </table:table-cell>
          <table:table-cell table:style-name="ce2" office:value-type="float" office:value="9" calcext:value-type="float">
            <text:p>9</text:p>
          </table:table-cell>
          <table:table-cell table:style-name="ce2" office:value-type="float" office:value="74" calcext:value-type="float">
            <text:p>7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RELITTO STRADALE VIA FRULLO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112" calcext:value-type="float">
            <text:p>11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RELITTO STRADALE VIA FRULLO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110" calcext:value-type="float">
            <text:p>110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RELITTO STRADALE VIA FRULLO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82" calcext:value-type="float">
            <text:p>82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RELITTO STRADALE VIA FRULLO</text:p>
          </table:table-cell>
          <table:table-cell table:style-name="ce2" office:value-type="float" office:value="19" calcext:value-type="float">
            <text:p>19</text:p>
          </table:table-cell>
          <table:table-cell table:style-name="ce2" office:value-type="float" office:value="79" calcext:value-type="float">
            <text:p>7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RELITTO STRADALE VIA FRULLO VICINO ALLA BASCHIERI &amp; PELLAGRI</text:p>
          </table:table-cell>
          <table:table-cell table:style-name="ce2" office:value-type="string" calcext:value-type="string">
            <text:p>RELITTO STRADALE VIA FRULLO</text:p>
          </table:table-cell>
          <table:table-cell table:style-name="ce2" office:value-type="float" office:value="24" calcext:value-type="float">
            <text:p>24</text:p>
          </table:table-cell>
          <table:table-cell table:style-name="ce2" office:value-type="float" office:value="158" calcext:value-type="float">
            <text:p>15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RELITTO STRADALE VIA MARCIAPESCE</text:p>
          </table:table-cell>
          <table:table-cell table:style-name="ce2" office:value-type="float" office:value="8" calcext:value-type="float">
            <text:p>8</text:p>
          </table:table-cell>
          <table:table-cell table:style-name="ce2" office:value-type="float" office:value="24" calcext:value-type="float">
            <text:p>2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SENTIERO ACCESSO DEPURATORE MARANO</text:p>
          </table:table-cell>
          <table:table-cell table:style-name="ce2" office:value-type="float" office:value="7" calcext:value-type="float">
            <text:p>7</text:p>
          </table:table-cell>
          <table:table-cell table:style-name="ce2" office:value-type="float" office:value="181" calcext:value-type="float">
            <text:p>181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SENTIERO FIESSO DIETRO CIVICO 26 VIA CADUTI DELLA LIBERTA'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string" calcext:value-type="string">
            <text:p>A <text:s text:c="8"/>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TERRENI COMPARTO ANSC2.1</text:p>
          </table:table-cell>
          <table:table-cell table:style-name="ce2" office:value-type="string" calcext:value-type="string">
            <text:p>AREA PARTICELLA 1136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36" calcext:value-type="float">
            <text:p>113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TERRENI COMPARTO ANSC2.1</text:p>
          </table:table-cell>
          <table:table-cell table:style-name="ce2" office:value-type="string" calcext:value-type="string">
            <text:p>AREA PARTICELLA 1123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23" calcext:value-type="float">
            <text:p>1123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TERRENI COMPARTO ANSC2.1</text:p>
          </table:table-cell>
          <table:table-cell table:style-name="ce2" office:value-type="string" calcext:value-type="string">
            <text:p>AREA PARTICELLA 1066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66" calcext:value-type="float">
            <text:p>1066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TERRENI COMPARTO ANSC2.1</text:p>
          </table:table-cell>
          <table:table-cell table:style-name="ce2" office:value-type="string" calcext:value-type="string">
            <text:p>AREA PARTICELLA 1064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64" calcext:value-type="float">
            <text:p>106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TERRENO COMUNALE DIETRO EDIFICI VIA MARCONI DAL 4 AL 8</text:p>
          </table:table-cell>
          <table:table-cell table:style-name="ce2" office:value-type="string" calcext:value-type="string">
            <text:p>TERRENO COMUNALE VIA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799" calcext:value-type="float">
            <text:p>799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VERDE PUBBLICO COMUNALE</text:p>
          </table:table-cell>
          <table:table-cell table:style-name="ce2" office:value-type="string" calcext:value-type="string">
            <text:p>MANUTENZIONI AREE VERDE PUBBLICO COMUNALE</text:p>
          </table:table-cell>
          <table:table-cell table:number-columns-repeated="2" table:style-name="ce2" office:value-type="float" office:value="999" calcext:value-type="float">
            <text:p>999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VIALETTI PEDONALI ADIACENTI PIAZZETTA MARIA CALLAS N. 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905" calcext:value-type="float">
            <text:p>905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VIALETTI PEDONALI ADIACENTI PIAZZETTA MARIA CALLAS N. 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904" calcext:value-type="float">
            <text:p>904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VIALETTI PEDONALI ADIACENTI PIAZZETTA MARIA CALLAS N. 2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98" calcext:value-type="float">
            <text:p>89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VIALETTO PEDONALE ADIACENTE EDIFICIO VIA GALILEI 8/7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08" calcext:value-type="float">
            <text:p>100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VIALETTO PEDONALE IN VIA BOCCACCIO 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48" calcext:value-type="float">
            <text:p>848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VIALETTO PEDONALE VIA FAVA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47" calcext:value-type="float">
            <text:p>747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VIALETTO PEDONALE VIA FAVA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43" calcext:value-type="float">
            <text:p>743</text:p>
          </table:table-cell>
          <table:table-cell table:style-name="ce2"/>
          <table:table-cell table:number-columns-repeated="59"/>
        </table:table-row>
        <table:table-row table:style-name="ro1">
          <table:table-cell table:number-columns-repeated="2" table:style-name="ce2" office:value-type="string" calcext:value-type="string">
            <text:p>VIALETTO PEDONALE VIA FAVA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735" calcext:value-type="float">
            <text:p>73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VIALETTO PEDONALE ZONA STELLINA DAVANTI VILLETTE P.ZZA MARIE</text:p>
          </table:table-cell>
          <table:table-cell table:style-name="ce2" office:value-type="string" calcext:value-type="string">
            <text:p>VIALETTO PEDONALE ZONA STELLINA DAVANTI VILLETTA P.ZZA MARIE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24" calcext:value-type="float">
            <text:p>724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VIALETTO PEDONALE ZONA STELLINA DAVANTI VILLETTE P.ZZA MARIE</text:p>
          </table:table-cell>
          <table:table-cell table:style-name="ce2" office:value-type="string" calcext:value-type="string">
            <text:p>VIALETTO PEDONALE ZONA STELLINA DAVANTI VILLETTA P.ZZA MARIE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25" calcext:value-type="float">
            <text:p>725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VIALETTO PEDONALE ZONA STELLINA DAVANTI VILLETTE P.ZZA MARIE</text:p>
          </table:table-cell>
          <table:table-cell table:style-name="ce2" office:value-type="string" calcext:value-type="string">
            <text:p>VIALETTO PEDONALE ZONA STELLINA DAVANTI VILLETTA P.ZZA MARIE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738" calcext:value-type="float">
            <text:p>738</text:p>
          </table:table-cell>
          <table:table-cell table:style-name="ce2"/>
          <table:table-cell table:number-columns-repeated="59"/>
        </table:table-row>
        <table:table-row table:style-name="ro1">
          <table:table-cell table:style-name="ce2" office:value-type="string" calcext:value-type="string">
            <text:p>VIALETTO VIA BOCCACCIO COMPARTO C1-G-H</text:p>
          </table:table-cell>
          <table:table-cell table:style-name="ce2" office:value-type="string" calcext:value-type="string">
            <text:p>VIALETTO VIA BOCCACCI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45" calcext:value-type="float">
            <text:p>845</text:p>
          </table:table-cell>
          <table:table-cell table:style-name="ce2"/>
          <table:table-cell table:number-columns-repeated="59"/>
        </table:table-row>
        <table:table-row table:style-name="ro1" table:number-rows-repeated="1047758">
          <table:table-cell table:number-columns-repeated="64"/>
        </table:table-row>
        <table:table-row table:style-name="ro1">
          <table:table-cell table:number-columns-repeated="64"/>
        </table:table-row>
        <table:named-expressions>
          <table:named-range table:name="Excel_BuiltIn__FilterDatabase" table:base-cell-address="$Foglio1.$A$1" table:cell-range-address="$Foglio1.$A$1:.$E$817"/>
        </table:named-expressions>
      </table:table>
      <table:named-expressions/>
      <table:database-ranges>
        <table:database-range table:name="__Anonymous_Sheet_DB__0" table:target-range-address="Foglio1.A1:Foglio1.E817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S Gothic" style:language-asian="zxx" style:country-asian="none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loext:min-decimal-places="0" number:min-integer-digits="1" number:grouping="true"/>
      <number:text> €</number:text>
    </number:number-style>
    <number:number-style style:name="N10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loext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loext:min-decimal-places="2" number:min-integer-digits="1" number:grouping="true"/>
      <number:text> €</number:text>
    </number:number-style>
    <number:number-style style:name="N10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loext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3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3P2" style:volatile="true">
      <loext:text> </loext:text>
      <loext:fill-character> </loext:fill-character>
      <number:text>- €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2-01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arisa Abruzzese</meta:initial-creator>
    <meta:creation-date>2022-11-16T12:34:33</meta:creation-date>
    <dc:creator>Marisa Abruzzese</dc:creator>
    <dc:date>2022-11-16T13:08:30</dc:date>
    <meta:document-statistic meta:table-count="1" meta:cell-count="3306" meta:object-count="0"/>
    <meta:generator>LibreOffice/6.4.1.2$Windows_X86_64 LibreOffice_project/4d224e95b98b138af42a64d84056446d09082932</meta:generator>
  </office:meta>
</office:document-meta>
</file>