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84cm"/>
    </style:style>
    <style:style style:name="co2" style:family="table-column">
      <style:table-column-properties fo:break-before="auto" style:column-width="13.047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1.064cm"/>
    </style:style>
    <style:style style:name="co6" style:family="table-column">
      <style:table-column-properties fo:break-before="auto" style:column-width="2.464cm"/>
    </style:style>
    <style:style style:name="co7" style:family="table-column">
      <style:table-column-properties fo:break-before="auto" style:column-width="2.238cm"/>
    </style:style>
    <style:style style:name="co8" style:family="table-column">
      <style:table-column-properties fo:break-before="auto" style:column-width="2.745cm"/>
    </style:style>
    <style:style style:name="co9" style:family="table-column">
      <style:table-column-properties fo:break-before="auto" style:column-width="15.679cm"/>
    </style:style>
    <style:style style:name="co10" style:family="table-column">
      <style:table-column-properties fo:break-before="auto" style:column-width="8.624cm"/>
    </style:style>
    <style:style style:name="co11" style:family="table-column">
      <style:table-column-properties fo:break-before="auto" style:column-width="2.155cm"/>
    </style:style>
    <style:style style:name="co12" style:family="table-column">
      <style:table-column-properties fo:break-before="auto" style:column-width="2.66cm"/>
    </style:style>
    <style:style style:name="co13" style:family="table-column">
      <style:table-column-properties fo:break-before="auto" style:column-width="1.931cm"/>
    </style:style>
    <style:style style:name="co14" style:family="table-column">
      <style:table-column-properties fo:break-before="auto" style:column-width="1.96cm"/>
    </style:style>
    <style:style style:name="co15" style:family="table-column">
      <style:table-column-properties fo:break-before="auto" style:column-width="2.632cm"/>
    </style:style>
    <style:style style:name="co16" style:family="table-column">
      <style:table-column-properties fo:break-before="auto" style:column-width="3.108cm"/>
    </style:style>
    <style:style style:name="co17" style:family="table-column">
      <style:table-column-properties fo:break-before="auto" style:column-width="3.667cm"/>
    </style:style>
    <style:style style:name="co18" style:family="table-column">
      <style:table-column-properties fo:break-before="auto" style:column-width="2.099cm"/>
    </style:style>
    <style:style style:name="co19" style:family="table-column">
      <style:table-column-properties fo:break-before="auto" style:column-width="2.799cm"/>
    </style:style>
    <style:style style:name="co20" style:family="table-column">
      <style:table-column-properties fo:break-before="auto" style:column-width="10.079cm"/>
    </style:style>
    <style:style style:name="co21" style:family="table-column">
      <style:table-column-properties fo:break-before="auto" style:column-width="11.003cm"/>
    </style:style>
    <style:style style:name="co22" style:family="table-column">
      <style:table-column-properties fo:break-before="auto" style:column-width="2.912cm"/>
    </style:style>
    <style:style style:name="co23" style:family="table-column">
      <style:table-column-properties fo:break-before="auto" style:column-width="1.7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00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column table:style-name="co4" table:default-cell-style-name="ce7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19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number-columns-repeated="1000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style-name="ce2" table:number-columns-repeated="1019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9.09" calcext:value-type="float">
            <text:p><text:s/>109,09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5.45" calcext:value-type="float">
            <text:p><text:s/>45,45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91" calcext:value-type="float">
            <text:p><text:s/>40,91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5" calcext:value-type="float">
            <text:p><text:s/>79,5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5.45" calcext:value-type="float">
            <text:p><text:s/>65,45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DEM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.49" calcext:value-type="float">
            <text:p><text:s/>17,49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GEMMA DI L.E R. FORMIC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.91" calcext:value-type="float">
            <text:p><text:s/>10,91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CCIONI <text:s/>EMANUEL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.55" calcext:value-type="float">
            <text:p><text:s/>6,5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CCIONI <text:s/>EMANUEL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" calcext:value-type="float">
            <text:p><text:s/>2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6" calcext:value-type="float">
            <text:p><text:s/>39,6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1" calcext:value-type="float">
            <text:p>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305.4" calcext:value-type="float">
            <text:p><text:s/>1.305,4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2" calcext:value-type="float">
            <text:p>1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4.94" calcext:value-type="float">
            <text:p><text:s/>104,9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5.32" calcext:value-type="float">
            <text:p><text:s/>115,3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UDRIO GOMME SAS DI BONDI FABRIZI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5.65" calcext:value-type="float">
            <text:p><text:s/>45,6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NTRO FORNITURE SNC DI COSTA M. &amp; SCALI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.16" calcext:value-type="float">
            <text:p><text:s/>50,16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.41" calcext:value-type="float">
            <text:p><text:s/>5,4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LORGROSS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.28" calcext:value-type="float">
            <text:p><text:s/>35,28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" calcext:value-type="float">
            <text:p><text:s/>16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24.2" calcext:value-type="float">
            <text:p><text:s/>524,2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7.5" calcext:value-type="float">
            <text:p><text:s/>207,5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77" calcext:value-type="float">
            <text:p><text:s/>477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0.2" calcext:value-type="float">
            <text:p><text:s/>80,2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" calcext:value-type="float">
            <text:p><text:s/>27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.8" calcext:value-type="float">
            <text:p><text:s/>44,8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4.59" calcext:value-type="float">
            <text:p><text:s/>84,59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.74" calcext:value-type="float">
            <text:p><text:s/>17,74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9.6" calcext:value-type="float">
            <text:p><text:s/>399,6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6.89" calcext:value-type="float">
            <text:p><text:s/>116,89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0" calcext:value-type="float">
            <text:p><text:s/>75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2" calcext:value-type="float">
            <text:p><text:s/>792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9" calcext:value-type="float">
            <text:p><text:s/>9,9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.17" calcext:value-type="float">
            <text:p><text:s/>68,1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.89" calcext:value-type="float">
            <text:p><text:s/>33,89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1.8" calcext:value-type="float">
            <text:p><text:s/>51,8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8" calcext:value-type="float">
            <text:p><text:s/>228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0.37" calcext:value-type="float">
            <text:p><text:s/>160,37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.4" calcext:value-type="float">
            <text:p><text:s/>4,4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0" calcext:value-type="float">
            <text:p><text:s/>37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2" calcext:value-type="float">
            <text:p><text:s/>32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" calcext:value-type="float">
            <text:p><text:s/>42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2" calcext:value-type="float">
            <text:p><text:s/>32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5" calcext:value-type="float">
            <text:p><text:s/>225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6.9" calcext:value-type="float">
            <text:p><text:s/>76,9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.98" calcext:value-type="float">
            <text:p><text:s/>15,98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3.26" calcext:value-type="float">
            <text:p><text:s/>183,26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6" calcext:value-type="float">
            <text:p><text:s/>606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.59" calcext:value-type="float">
            <text:p><text:s/>24,59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98.04" calcext:value-type="float">
            <text:p><text:s/>598,04 </text:p>
          </table:table-cell>
          <table:table-cell table:style-name="ce5" office:value-type="string" calcext:value-type="string">
            <text:p>06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3.56" calcext:value-type="float">
            <text:p><text:s/>373,56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1.86" calcext:value-type="float">
            <text:p><text:s/>681,8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4.24" calcext:value-type="float">
            <text:p><text:s/>174,2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5" calcext:value-type="float">
            <text:p><text:s/>165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" calcext:value-type="float">
            <text:p><text:s/>22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.24" calcext:value-type="float">
            <text:p><text:s/>24,2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4.61" calcext:value-type="float">
            <text:p><text:s/>114,61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0.36" calcext:value-type="float">
            <text:p><text:s/>80,36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.84" calcext:value-type="float">
            <text:p><text:s/>58,84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.35" calcext:value-type="float">
            <text:p><text:s/>28,35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6.64" calcext:value-type="float">
            <text:p><text:s/>56,64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1" calcext:value-type="float">
            <text:p><text:s/>51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3.38" calcext:value-type="float">
            <text:p><text:s/>43,38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4.43" calcext:value-type="float">
            <text:p><text:s/>74,43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70.8" calcext:value-type="float">
            <text:p><text:s/>470,8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9.45" calcext:value-type="float">
            <text:p><text:s/>99,45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7.64" calcext:value-type="float">
            <text:p><text:s/>87,64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9.7" calcext:value-type="float">
            <text:p><text:s/>119,7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" calcext:value-type="float">
            <text:p><text:s/>39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5.7" calcext:value-type="float">
            <text:p><text:s/>45,7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9.7" calcext:value-type="float">
            <text:p><text:s/>49,7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" calcext:value-type="float">
            <text:p><text:s/>66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.03" calcext:value-type="float">
            <text:p><text:s/>58,0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.59" calcext:value-type="float">
            <text:p><text:s/>53,59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1.74" calcext:value-type="float">
            <text:p><text:s/>171,74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15.99" calcext:value-type="float">
            <text:p><text:s/>315,99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1.33" calcext:value-type="float">
            <text:p><text:s/>191,3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" calcext:value-type="float">
            <text:p><text:s/>9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.36" calcext:value-type="float">
            <text:p><text:s/>67,36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3.53" calcext:value-type="float">
            <text:p><text:s/>123,5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74" calcext:value-type="float">
            <text:p><text:s/>85,74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7.68" calcext:value-type="float">
            <text:p><text:s/>77,68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2.05" calcext:value-type="float">
            <text:p><text:s/>92,05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4.31" calcext:value-type="float">
            <text:p><text:s/>74,31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.83" calcext:value-type="float">
            <text:p><text:s/>66,8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8.16" calcext:value-type="float">
            <text:p><text:s/>358,1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6.99" calcext:value-type="float">
            <text:p><text:s/>86,9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2.99" calcext:value-type="float">
            <text:p><text:s/>142,9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8.49" calcext:value-type="float">
            <text:p><text:s/>108,4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.69" calcext:value-type="float">
            <text:p><text:s/>53,6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8.62" calcext:value-type="float">
            <text:p><text:s/>98,6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.36" calcext:value-type="float">
            <text:p><text:s/>75,3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.76" calcext:value-type="float">
            <text:p><text:s/>66,7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.57" calcext:value-type="float">
            <text:p><text:s/>29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.05" calcext:value-type="float">
            <text:p><text:s/>7,0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.88" calcext:value-type="float">
            <text:p><text:s/>61,8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88.01" calcext:value-type="float">
            <text:p><text:s/>388,0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" calcext:value-type="float">
            <text:p><text:s/>10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49" calcext:value-type="float">
            <text:p><text:s/>40,4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3.19" calcext:value-type="float">
            <text:p><text:s/>93,1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.42" calcext:value-type="float">
            <text:p><text:s/>36,42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.78" calcext:value-type="float">
            <text:p><text:s/>33,7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6.48" calcext:value-type="float">
            <text:p><text:s/>56,4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.63" calcext:value-type="float">
            <text:p><text:s/>21,6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.7" calcext:value-type="float">
            <text:p><text:s/>22,7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53" calcext:value-type="float">
            <text:p><text:s/>40,53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LINARI FORNITUR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13.78" calcext:value-type="float">
            <text:p><text:s/>913,7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44" calcext:value-type="float">
            <text:p><text:s/>9,44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.69" calcext:value-type="float">
            <text:p><text:s/>6,69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.47" calcext:value-type="float">
            <text:p><text:s/>2,47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.46" calcext:value-type="float">
            <text:p><text:s/>7,4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.42" calcext:value-type="float">
            <text:p><text:s/>7,4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.58" calcext:value-type="float">
            <text:p><text:s/>7,5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3.22" calcext:value-type="float">
            <text:p><text:s/>63,22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.69" calcext:value-type="float">
            <text:p><text:s/>28,69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.31" calcext:value-type="float">
            <text:p><text:s/>34,31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2.13" calcext:value-type="float">
            <text:p><text:s/>82,1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4.83" calcext:value-type="float">
            <text:p><text:s/>84,8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72" calcext:value-type="float">
            <text:p><text:s/>25,7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1.11" calcext:value-type="float">
            <text:p><text:s/>221,1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CNOCART DI NATALI ANTONIO &amp; C.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.39" calcext:value-type="float">
            <text:p><text:s/>11,39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CNOCART DI NATALI ANTONIO &amp; C.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.64" calcext:value-type="float">
            <text:p><text:s/>17,6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IRGILIANA CONSULTING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.6" calcext:value-type="float">
            <text:p><text:s/>6,6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35.38" calcext:value-type="float">
            <text:p><text:s/>935,38 </text:p>
          </table:table-cell>
          <table:table-cell table:style-name="ce5" office:value-type="string" calcext:value-type="string">
            <text:p>21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80.66" calcext:value-type="float">
            <text:p><text:s/>2.480,66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66.2" calcext:value-type="float">
            <text:p><text:s/>266,20 </text:p>
          </table:table-cell>
          <table:table-cell table:style-name="ce5" office:value-type="string" calcext:value-type="string">
            <text:p>02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5" calcext:value-type="float">
            <text:p><text:s/>55,00 </text:p>
          </table:table-cell>
          <table:table-cell table:style-name="ce5" office:value-type="string" calcext:value-type="string">
            <text:p>02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8" calcext:value-type="float">
            <text:p><text:s/>198,00 </text:p>
          </table:table-cell>
          <table:table-cell table:style-name="ce5" office:value-type="string" calcext:value-type="string">
            <text:p>02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0" calcext:value-type="float">
            <text:p><text:s/>220,00 </text:p>
          </table:table-cell>
          <table:table-cell table:style-name="ce5" office:value-type="string" calcext:value-type="string">
            <text:p>02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10" calcext:value-type="float">
            <text:p><text:s/>1.21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00" calcext:value-type="float">
            <text:p><text:s/>90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32" calcext:value-type="float">
            <text:p><text:s/>332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3.3" calcext:value-type="float">
            <text:p><text:s/>23,3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7" calcext:value-type="float">
            <text:p><text:s/>27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NTO GOMME DI CASTAGNA LUC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8.6" calcext:value-type="float">
            <text:p><text:s/>28,6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RAGHETT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2.55" calcext:value-type="float">
            <text:p><text:s/>42,5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3.82" calcext:value-type="float">
            <text:p><text:s/>133,82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7.54" calcext:value-type="float">
            <text:p><text:s/>87,54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" calcext:value-type="float">
            <text:p><text:s/>13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94.55" calcext:value-type="float">
            <text:p><text:s/>294,5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35.94" calcext:value-type="float">
            <text:p><text:s/>335,9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5.65" calcext:value-type="float">
            <text:p><text:s/>135,6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1.97" calcext:value-type="float">
            <text:p><text:s/>81,9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1.43" calcext:value-type="float">
            <text:p><text:s/>191,4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5.4" calcext:value-type="float">
            <text:p><text:s/>105,4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7.75" calcext:value-type="float">
            <text:p><text:s/>157,7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9.18" calcext:value-type="float">
            <text:p><text:s/>199,18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4.41" calcext:value-type="float">
            <text:p><text:s/>74,4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3.41" calcext:value-type="float">
            <text:p><text:s/>193,41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" calcext:value-type="float">
            <text:p><text:s/>13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1.72" calcext:value-type="float">
            <text:p><text:s/>71,7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9.84" calcext:value-type="float">
            <text:p><text:s/>29,8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.03" calcext:value-type="float">
            <text:p><text:s/>18,03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2.11" calcext:value-type="float">
            <text:p><text:s/>42,1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0.71" calcext:value-type="float">
            <text:p><text:s/>20,7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4.71" calcext:value-type="float">
            <text:p><text:s/>34,7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2.32" calcext:value-type="float">
            <text:p><text:s/>62,3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6.37" calcext:value-type="float">
            <text:p><text:s/>16,3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ND PRIX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3.82" calcext:value-type="float">
            <text:p><text:s/>43,8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BA ASSICURAZIONI SPA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UNIPOLSAI ASSICURAZION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48.42" calcext:value-type="float">
            <text:p><text:s/>48,42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A AUDION SRL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2.28" calcext:value-type="float">
            <text:p><text:s/>212,28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41.05" calcext:value-type="float">
            <text:p><text:s/>341,05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25.44" calcext:value-type="float">
            <text:p><text:s/>325,44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96.2" calcext:value-type="float">
            <text:p><text:s/>396,2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3.53" calcext:value-type="float">
            <text:p><text:s/>13,53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3.82" calcext:value-type="float">
            <text:p><text:s/>13,82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4.56" calcext:value-type="float">
            <text:p><text:s/>14,56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.23" calcext:value-type="float">
            <text:p><text:s/>15,23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7.72" calcext:value-type="float">
            <text:p><text:s/>17,72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0.21" calcext:value-type="float">
            <text:p><text:s/>20,21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31.42" calcext:value-type="float">
            <text:p><text:s/>31,42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35.88" calcext:value-type="float">
            <text:p><text:s/>35,88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80" calcext:value-type="float">
            <text:p><text:s/>80,00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.3" calcext:value-type="float">
            <text:p><text:s/>2,30 </text:p>
          </table:table-cell>
          <table:table-cell table:style-name="ce5" office:value-type="string" calcext:value-type="string">
            <text:p>3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.82" calcext:value-type="float">
            <text:p><text:s/>1,82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2.34" calcext:value-type="float">
            <text:p><text:s/>22,3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.09" calcext:value-type="float">
            <text:p><text:s/>18,09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9.83" calcext:value-type="float">
            <text:p><text:s/>29,8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0.44" calcext:value-type="float">
            <text:p><text:s/>0,4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1.65" calcext:value-type="float">
            <text:p><text:s/>11,6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5.05" calcext:value-type="float">
            <text:p><text:s/>5,0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6.86" calcext:value-type="float">
            <text:p><text:s/>6,86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5.51" calcext:value-type="float">
            <text:p><text:s/>5,5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6.47" calcext:value-type="float">
            <text:p><text:s/>16,4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5.81" calcext:value-type="float">
            <text:p><text:s/>25,8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.71" calcext:value-type="float">
            <text:p><text:s/>15,7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5.3" calcext:value-type="float">
            <text:p><text:s/>5,3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0.76" calcext:value-type="float">
            <text:p><text:s/>10,76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.5" calcext:value-type="float">
            <text:p><text:s/>1,5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.3" calcext:value-type="float">
            <text:p><text:s/>2,3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6" calcext:value-type="float">
            <text:p><text:s/>6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6" calcext:value-type="float">
            <text:p><text:s/>6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89.93" calcext:value-type="float">
            <text:p><text:s/>89,9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9.41" calcext:value-type="float">
            <text:p><text:s/>29,4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8.13" calcext:value-type="float">
            <text:p><text:s/>8,1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6.67" calcext:value-type="float">
            <text:p><text:s/>16,6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0.44" calcext:value-type="float">
            <text:p><text:s/>10,44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2.84" calcext:value-type="float">
            <text:p><text:s/>12,84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8.5" calcext:value-type="float">
            <text:p><text:s/>28,5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67.18" calcext:value-type="float">
            <text:p><text:s/>267,18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13.65" calcext:value-type="float">
            <text:p><text:s/>1.513,65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62.66" calcext:value-type="float">
            <text:p><text:s/>762,66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04.3" calcext:value-type="float">
            <text:p><text:s/>204,3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28.1" calcext:value-type="float">
            <text:p><text:s/>128,1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36.72" calcext:value-type="float">
            <text:p><text:s/>336,72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64.7" calcext:value-type="float">
            <text:p><text:s/>164,7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29.4" calcext:value-type="float">
            <text:p><text:s/>329,4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75.68" calcext:value-type="float">
            <text:p><text:s/>175,68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23.25" calcext:value-type="float">
            <text:p><text:s/>223,25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52.7" calcext:value-type="float">
            <text:p><text:s/>652,7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40.83" calcext:value-type="float">
            <text:p><text:s/>340,83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5.56" calcext:value-type="float">
            <text:p><text:s/>55,56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67.04" calcext:value-type="float">
            <text:p><text:s/>367,04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ICOH ITALIA S.R.L.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3.2" calcext:value-type="float">
            <text:p><text:s/>73,2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3" calcext:value-type="float">
            <text:p>1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0.61" calcext:value-type="float">
            <text:p><text:s/>0,61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3.52" calcext:value-type="float">
            <text:p><text:s/>3,52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.05" calcext:value-type="float">
            <text:p><text:s/>1,05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6.65" calcext:value-type="float">
            <text:p><text:s/>6,6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.15" calcext:value-type="float">
            <text:p><text:s/>1,1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5" office:value-type="string" calcext:value-type="string">
            <text:p>29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.95" calcext:value-type="float">
            <text:p><text:s/>2,95 </text:p>
          </table:table-cell>
          <table:table-cell table:style-name="ce5" office:value-type="string" calcext:value-type="string">
            <text:p>29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8.7" calcext:value-type="float">
            <text:p><text:s/>28,7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87.32" calcext:value-type="float">
            <text:p><text:s/>1.087,32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0" calcext:value-type="float">
            <text:p><text:s/>24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.35" calcext:value-type="float">
            <text:p><text:s/>19,3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5.19" calcext:value-type="float">
            <text:p><text:s/>175,19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78.17" calcext:value-type="float">
            <text:p><text:s/>278,17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5.35" calcext:value-type="float">
            <text:p><text:s/>145,3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938" calcext:value-type="float">
            <text:p><text:s/>938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71" calcext:value-type="float">
            <text:p><text:s/>471,00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060" calcext:value-type="float">
            <text:p><text:s/>1.06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92" calcext:value-type="float">
            <text:p><text:s/>92,00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92" calcext:value-type="float">
            <text:p><text:s/>92,00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6" calcext:value-type="float">
            <text:p><text:s/>126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072" calcext:value-type="float">
            <text:p><text:s/>12.072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30" calcext:value-type="float">
            <text:p><text:s/>33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36" calcext:value-type="float">
            <text:p><text:s/>636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36" calcext:value-type="float">
            <text:p><text:s/>636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3" calcext:value-type="float">
            <text:p><text:s/>23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2" calcext:value-type="float">
            <text:p><text:s/>22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4" calcext:value-type="float">
            <text:p>1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8.7" calcext:value-type="float">
            <text:p><text:s/>78,7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" calcext:value-type="float">
            <text:p><text:s/>6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.2" calcext:value-type="float">
            <text:p><text:s/>90,2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4.77" calcext:value-type="float">
            <text:p><text:s/>584,77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66.18" calcext:value-type="float">
            <text:p><text:s/>1.066,18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92.54" calcext:value-type="float">
            <text:p><text:s/>592,54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75.06" calcext:value-type="float">
            <text:p><text:s/>875,06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45.19" calcext:value-type="float">
            <text:p><text:s/>2.345,19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L.A.S. SAS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.84" calcext:value-type="float">
            <text:p><text:s/>19,8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ERINI <text:s/>MAUR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6470.88" calcext:value-type="float">
            <text:p><text:s/>6.470,8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RAZZOLI <text:s/>MAURIZI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730" calcext:value-type="float">
            <text:p><text:s/>730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88" calcext:value-type="float">
            <text:p><text:s/>88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869.84" calcext:value-type="float">
            <text:p><text:s/>3.869,8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ZECCHI <text:s/>GIACOMO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000" calcext:value-type="float">
            <text:p><text:s/>2.000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RIATICA ACQU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88.32" calcext:value-type="float">
            <text:p><text:s/>1.288,32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RROZZERIA L.M. SNC DI LOMBARDELLI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545.36" calcext:value-type="float">
            <text:p><text:s/>2.545,36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60" calcext:value-type="float">
            <text:p><text:s/>160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7.78" calcext:value-type="float">
            <text:p><text:s/>87,7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908.48" calcext:value-type="float">
            <text:p><text:s/>2.908,4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" calcext:value-type="float">
            <text:p><text:s/>14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6" calcext:value-type="float">
            <text:p><text:s/>46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5" calcext:value-type="float">
            <text:p><text:s/>55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7" calcext:value-type="float">
            <text:p><text:s/>57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7" calcext:value-type="float">
            <text:p><text:s/>67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113.63" calcext:value-type="float">
            <text:p><text:s/>5.113,6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" calcext:value-type="float">
            <text:p><text:s/>14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9.1" calcext:value-type="float">
            <text:p><text:s/>69,1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9" calcext:value-type="float">
            <text:p><text:s/>119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.46" calcext:value-type="float">
            <text:p><text:s/>44,4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.54" calcext:value-type="float">
            <text:p><text:s/>1,5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05.81" calcext:value-type="float">
            <text:p><text:s/>405,81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5" calcext:value-type="float">
            <text:p><text:s/>75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6.49" calcext:value-type="float">
            <text:p><text:s/>116,49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" calcext:value-type="float">
            <text:p><text:s/>7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6.5" calcext:value-type="float">
            <text:p><text:s/>16,5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59" calcext:value-type="float">
            <text:p><text:s/>184,5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9.38" calcext:value-type="float">
            <text:p><text:s/>369,38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9.9" calcext:value-type="float">
            <text:p><text:s/>99,9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9" calcext:value-type="float">
            <text:p><text:s/>184,69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56.4" calcext:value-type="float">
            <text:p><text:s/>1.256,4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5.63" calcext:value-type="float">
            <text:p><text:s/>25,63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ASSI EMILI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791.49" calcext:value-type="float">
            <text:p><text:s/>1.791,49 </text:p>
          </table:table-cell>
          <table:table-cell table:style-name="ce5" office:value-type="string" calcext:value-type="string">
            <text:p>17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3.2" calcext:value-type="float">
            <text:p><text:s/>73,2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8.6" calcext:value-type="float">
            <text:p><text:s/>158,6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1" calcext:value-type="float">
            <text:p><text:s/>61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1" calcext:value-type="float">
            <text:p><text:s/>61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70.8" calcext:value-type="float">
            <text:p><text:s/>170,8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19.6" calcext:value-type="float">
            <text:p><text:s/>219,6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OSTE ITALIANE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9.6" calcext:value-type="float">
            <text:p><text:s/>39,6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40" calcext:value-type="float">
            <text:p><text:s/>34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6" calcext:value-type="float">
            <text:p><text:s/>976,0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1.76" calcext:value-type="float">
            <text:p><text:s/>271,76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4.8" calcext:value-type="float">
            <text:p><text:s/>74,8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1.76" calcext:value-type="float">
            <text:p><text:s/>271,76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5.88" calcext:value-type="float">
            <text:p><text:s/>205,88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43.51" calcext:value-type="float">
            <text:p><text:s/>543,51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51.4" calcext:value-type="float">
            <text:p><text:s/>451,4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2.34" calcext:value-type="float">
            <text:p><text:s/>362,34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09" calcext:value-type="float">
            <text:p><text:s/>200,09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35" calcext:value-type="float">
            <text:p><text:s/>1.320,35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75" calcext:value-type="float">
            <text:p><text:s/>860,75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24.81" calcext:value-type="float">
            <text:p><text:s/>724,81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0.6" calcext:value-type="float">
            <text:p><text:s/>280,6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2.4" calcext:value-type="float">
            <text:p><text:s/>512,4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2.4" calcext:value-type="float">
            <text:p><text:s/>512,4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43.1" calcext:value-type="float">
            <text:p><text:s/>1.043,1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24.81" calcext:value-type="float">
            <text:p><text:s/>724,81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0.6" calcext:value-type="float">
            <text:p><text:s/>280,6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09" calcext:value-type="float">
            <text:p><text:s/>200,09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75" calcext:value-type="float">
            <text:p><text:s/>860,7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35" calcext:value-type="float">
            <text:p><text:s/>1.320,3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5.88" calcext:value-type="float">
            <text:p><text:s/>205,8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43.5" calcext:value-type="float">
            <text:p><text:s/>543,5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2.34" calcext:value-type="float">
            <text:p><text:s/>362,34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1.76" calcext:value-type="float">
            <text:p><text:s/>271,76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51.4" calcext:value-type="float">
            <text:p><text:s/>451,4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24.81" calcext:value-type="float">
            <text:p><text:s/>724,8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60.75" calcext:value-type="float">
            <text:p><text:s/>860,75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.35" calcext:value-type="float">
            <text:p><text:s/>1.320,35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0.09" calcext:value-type="float">
            <text:p><text:s/>200,09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5.88" calcext:value-type="float">
            <text:p><text:s/>205,8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43.5" calcext:value-type="float">
            <text:p><text:s/>543,5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51.4" calcext:value-type="float">
            <text:p><text:s/>451,4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62.34" calcext:value-type="float">
            <text:p><text:s/>362,3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1.76" calcext:value-type="float">
            <text:p><text:s/>271,76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68.44" calcext:value-type="float">
            <text:p><text:s/>168,4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0.6" calcext:value-type="float">
            <text:p><text:s/>280,6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MBITO SRL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2444" calcext:value-type="float">
            <text:p><text:s/>12.444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RBETTI <text:s/>MASSIMO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8444" calcext:value-type="float">
            <text:p><text:s/>8.444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5" calcext:value-type="float">
            <text:p>1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.86" calcext:value-type="float">
            <text:p><text:s/>6,8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.64" calcext:value-type="float">
            <text:p><text:s/>6,6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VINA <text:s/>DAVID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4282" calcext:value-type="float">
            <text:p><text:s/>34.282,00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41.08" calcext:value-type="float">
            <text:p><text:s/>341,08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90.53" calcext:value-type="float">
            <text:p><text:s/>390,53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8.55" calcext:value-type="float">
            <text:p><text:s/>498,55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5.5" calcext:value-type="float">
            <text:p><text:s/>175,5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.02" calcext:value-type="float">
            <text:p><text:s/>19,02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48" calcext:value-type="float">
            <text:p><text:s/>35,48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.51" calcext:value-type="float">
            <text:p><text:s/>35,51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9" calcext:value-type="float">
            <text:p><text:s/>43,29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7.3" calcext:value-type="float">
            <text:p><text:s/>47,3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7.34" calcext:value-type="float">
            <text:p><text:s/>47,34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4.93" calcext:value-type="float">
            <text:p><text:s/>64,93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0.85" calcext:value-type="float">
            <text:p><text:s/>70,85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0.85" calcext:value-type="float">
            <text:p><text:s/>70,85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9.54" calcext:value-type="float">
            <text:p><text:s/>89,54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2.51" calcext:value-type="float">
            <text:p><text:s/>92,51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3.34" calcext:value-type="float">
            <text:p><text:s/>133,34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8.44" calcext:value-type="float">
            <text:p><text:s/>148,44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2.57" calcext:value-type="float">
            <text:p><text:s/>162,57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2.03" calcext:value-type="float">
            <text:p><text:s/>192,03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8.52" calcext:value-type="float">
            <text:p><text:s/>248,52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71.27" calcext:value-type="float">
            <text:p><text:s/>271,27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1.37" calcext:value-type="float">
            <text:p><text:s/>301,37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7.7" calcext:value-type="float">
            <text:p><text:s/>357,7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14.67" calcext:value-type="float">
            <text:p><text:s/>414,67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47.04" calcext:value-type="float">
            <text:p><text:s/>447,04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08.06" calcext:value-type="float">
            <text:p><text:s/>508,06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99.18" calcext:value-type="float">
            <text:p><text:s/>599,18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46.97" calcext:value-type="float">
            <text:p><text:s/>746,97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135" calcext:value-type="float">
            <text:p><text:s/>2.135,0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374.69" calcext:value-type="float">
            <text:p><text:s/>3.374,69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4.41" calcext:value-type="float">
            <text:p><text:s/>44,41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53.31" calcext:value-type="float">
            <text:p><text:s/>753,31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50.2" calcext:value-type="float">
            <text:p><text:s/>3.550,2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183.8" calcext:value-type="float">
            <text:p><text:s/>2.183,8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000" calcext:value-type="float">
            <text:p><text:s/>90.00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59.61" calcext:value-type="float">
            <text:p><text:s/>559,61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08" calcext:value-type="float">
            <text:p><text:s/>1.708,00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05" calcext:value-type="float">
            <text:p><text:s/>305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54" calcext:value-type="float">
            <text:p><text:s/>85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54" calcext:value-type="float">
            <text:p><text:s/>85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SP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07.76" calcext:value-type="float">
            <text:p><text:s/>207,76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6.21" calcext:value-type="float">
            <text:p><text:s/>246,21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65.95" calcext:value-type="float">
            <text:p><text:s/>265,95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50.62" calcext:value-type="float">
            <text:p><text:s/>450,62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33.3" calcext:value-type="float">
            <text:p><text:s/>933,3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CNOCUPOLE PANCALD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33.18" calcext:value-type="float">
            <text:p><text:s/>633,18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INTERPROVINCIALE COOPERATIVE A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6758.68" calcext:value-type="float">
            <text:p><text:s/>6.758,6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LMASTRI <text:s/>GIUSEPPE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11.44" calcext:value-type="float">
            <text:p><text:s/>211,44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LMASTRI <text:s/>GIUSEPPE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501.61" calcext:value-type="float">
            <text:p><text:s/>2.501,61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LMASTRI <text:s/>GIUSEPPE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3172" calcext:value-type="float">
            <text:p><text:s/>3.172,0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OING STUDIO TECNICO ASSOCIAT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548.73" calcext:value-type="float">
            <text:p><text:s/>2.548,73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ABBRI <text:s/>STEFAN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189.95" calcext:value-type="float">
            <text:p><text:s/>2.189,9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ERINI <text:s/>MAUR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9553.07" calcext:value-type="float">
            <text:p><text:s/>19.553,07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ODA <text:s/>ROBERT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359.77" calcext:value-type="float">
            <text:p><text:s/>1.359,7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252" calcext:value-type="float">
            <text:p><text:s/>252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395.68" calcext:value-type="float">
            <text:p><text:s/>1.395,68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1360.3" calcext:value-type="float">
            <text:p><text:s/>1.360,3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TAGRAPH S.R.L.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988.2" calcext:value-type="float">
            <text:p><text:s/>988,2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LDI <text:s/>DANIELA</text:p>
          </table:table-cell>
          <table:table-cell table:style-name="ce2" office:value-type="string" calcext:value-type="string">
            <text:p>Trasferimenti in conto capitale erogati a titolo di ripiano disavanzi pregressi a Famiglie</text:p>
          </table:table-cell>
          <table:table-cell table:style-name="ce3" office:value-type="float" office:value="1317.98" calcext:value-type="float">
            <text:p><text:s/>1.317,98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TANA <text:s/>EMMA</text:p>
          </table:table-cell>
          <table:table-cell table:style-name="ce2" office:value-type="string" calcext:value-type="string">
            <text:p>Trasferimenti in conto capitale erogati a titolo di ripiano disavanzi pregressi a Famiglie</text:p>
          </table:table-cell>
          <table:table-cell table:style-name="ce3" office:value-type="float" office:value="7377.99" calcext:value-type="float">
            <text:p><text:s/>7.377,99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OLINELLI <text:s/>ROBERTO</text:p>
          </table:table-cell>
          <table:table-cell table:style-name="ce2" office:value-type="string" calcext:value-type="string">
            <text:p>Trasferimenti in conto capitale erogati a titolo di ripiano disavanzi pregressi a Famiglie</text:p>
          </table:table-cell>
          <table:table-cell table:style-name="ce3" office:value-type="float" office:value="2293.17" calcext:value-type="float">
            <text:p><text:s/>2.293,17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DOMINIO VIA NUVOLARI 1 -3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4344" calcext:value-type="float">
            <text:p><text:s/>4.344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DOMINIO VIA R. ATRI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376.68" calcext:value-type="float">
            <text:p><text:s/>2.376,68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6" calcext:value-type="float">
            <text:p>1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8:03 SERVIZI E TELEFONIA DI TAMISARI EM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0" calcext:value-type="float">
            <text:p><text:s/>170,0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8:03 SERVIZI E TELEFONIA DI TAMISARI EM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5" calcext:value-type="float">
            <text:p><text:s/>255,0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0.8" calcext:value-type="float">
            <text:p><text:s/>2.000,8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IODATO FILOME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5" calcext:value-type="float">
            <text:p><text:s/>135,0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2" calcext:value-type="float">
            <text:p><text:s/>72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4" calcext:value-type="float">
            <text:p><text:s/>84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5" calcext:value-type="float">
            <text:p><text:s/>585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82.1" calcext:value-type="float">
            <text:p><text:s/>982,10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25.86" calcext:value-type="float">
            <text:p><text:s/>625,86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.4" calcext:value-type="float">
            <text:p><text:s/>23,4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UIDI GIULIAN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1.5" calcext:value-type="float">
            <text:p><text:s/>91,5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.84" calcext:value-type="float">
            <text:p><text:s/>15,8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Y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48" calcext:value-type="float">
            <text:p><text:s/>18,4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2.8" calcext:value-type="float">
            <text:p><text:s/>902,8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UBBLICA ASSISTENZA CASTENAS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ZOBBI PAOL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1.5" calcext:value-type="float">
            <text:p><text:s/>91,5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107" calcext:value-type="float">
            <text:p>1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7.44" calcext:value-type="float">
            <text:p><text:s/>77,44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9" calcext:value-type="float">
            <text:p><text:s/>99,0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" calcext:value-type="float">
            <text:p><text:s/>58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" calcext:value-type="float">
            <text:p><text:s/>21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5" calcext:value-type="float">
            <text:p><text:s/>175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.68" calcext:value-type="float">
            <text:p><text:s/>22,68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5" calcext:value-type="float">
            <text:p><text:s/>295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5.6" calcext:value-type="float">
            <text:p><text:s/>125,6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2" calcext:value-type="float">
            <text:p><text:s/>352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5" calcext:value-type="float">
            <text:p><text:s/>535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50" calcext:value-type="float">
            <text:p><text:s/>45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NFOCAMERE S.C.P.A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7.7" calcext:value-type="float">
            <text:p><text:s/>117,7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.76" calcext:value-type="float">
            <text:p><text:s/>12,76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CA SOFTWARE S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218.78" calcext:value-type="float">
            <text:p><text:s/>1.218,7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545.28" calcext:value-type="float">
            <text:p><text:s/>1.545,28 </text:p>
          </table:table-cell>
          <table:table-cell table:style-name="ce5" office:value-type="string" calcext:value-type="string">
            <text:p>2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7808" calcext:value-type="float">
            <text:p><text:s/>7.808,00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952" calcext:value-type="float">
            <text:p><text:s/>1.952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952" calcext:value-type="float">
            <text:p><text:s/>1.952,00 </text:p>
          </table:table-cell>
          <table:table-cell table:style-name="ce5" office:value-type="string" calcext:value-type="string">
            <text:p>2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480.66" calcext:value-type="float">
            <text:p><text:s/>2.480,66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952" calcext:value-type="float">
            <text:p><text:s/>1.952,0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480.66" calcext:value-type="float">
            <text:p><text:s/>2.480,6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40" calcext:value-type="float">
            <text:p><text:s/>540,00 </text:p>
          </table:table-cell>
          <table:table-cell table:style-name="ce5" office:value-type="string" calcext:value-type="string">
            <text:p>2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40" calcext:value-type="float">
            <text:p><text:s/>54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CO SISTEMI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745.42" calcext:value-type="float">
            <text:p><text:s/>745,42 </text:p>
          </table:table-cell>
          <table:table-cell table:style-name="ce5" office:value-type="string" calcext:value-type="string">
            <text:p>21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PIDA SC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323.3" calcext:value-type="float">
            <text:p><text:s/>1.323,3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PIDA SCPA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630.83" calcext:value-type="float">
            <text:p><text:s/>630,8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FTECH <text:s/>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0246.95" calcext:value-type="float">
            <text:p><text:s/>10.246,95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J-STORE DISTRIBUZIONE SRL</text:p>
          </table:table-cell>
          <table:table-cell table:style-name="ce2" office:value-type="string" calcext:value-type="string">
            <text:p>Software</text:p>
          </table:table-cell>
          <table:table-cell table:style-name="ce3" office:value-type="float" office:value="2989" calcext:value-type="float">
            <text:p><text:s/>2.989,0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08" calcext:value-type="float">
            <text:p>1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722" calcext:value-type="float">
            <text:p><text:s/>722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LDARINI &amp; ASSOCIATI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560" calcext:value-type="float">
            <text:p><text:s/>56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LDARINI &amp; ASSOCIATI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82" calcext:value-type="float">
            <text:p><text:s/>282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40" calcext:value-type="float">
            <text:p><text:s/>14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DEAPA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925" calcext:value-type="float">
            <text:p><text:s/>925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DA BOCCONI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455" calcext:value-type="float">
            <text:p><text:s/>455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6219.2" calcext:value-type="float">
            <text:p><text:s/>6.219,2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487.68" calcext:value-type="float">
            <text:p><text:s/>2.487,6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1368.22" calcext:value-type="float">
            <text:p><text:s/>1.368,22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2813.58" calcext:value-type="float">
            <text:p><text:s/>2.813,58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963.51" calcext:value-type="float">
            <text:p><text:s/>1.963,5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0" calcext:value-type="float">
            <text:p>110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.S.D. VILLANOVA VOLLEY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505.92" calcext:value-type="float">
            <text:p><text:s/>2.505,92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2.5" calcext:value-type="float">
            <text:p><text:s/>62,5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52" calcext:value-type="float">
            <text:p><text:s/>252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R POLLO CHE TROTTA SNC DI LEGNANI MATT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OTTI <text:s/>MARI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93.01" calcext:value-type="float">
            <text:p><text:s/>293,01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OTTI <text:s/>SILV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784.8" calcext:value-type="float">
            <text:p><text:s/>6.784,8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OTTI <text:s/>SILV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686" calcext:value-type="float">
            <text:p><text:s/>1.686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OTTI <text:s/>SILV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ZIOSI <text:s/>GIACOM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836.48" calcext:value-type="float">
            <text:p><text:s/>5.836,48 </text:p>
          </table:table-cell>
          <table:table-cell table:style-name="ce5" office:value-type="string" calcext:value-type="string">
            <text:p>07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.3" calcext:value-type="float">
            <text:p><text:s/>7,3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6.6" calcext:value-type="float">
            <text:p><text:s/>36,6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SE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9.18" calcext:value-type="float">
            <text:p><text:s/>19,1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NTAGUTI <text:s/>FILIPP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042.77" calcext:value-type="float">
            <text:p><text:s/>2.042,77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EDERZOLI <text:s/>TIZI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EMIATO STABILIMENTO TIPOGRAFICO DEI C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44.12" calcext:value-type="float">
            <text:p><text:s/>544,12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UNIONE LOMBARDA PONTEVICO E ROBECCO D'OG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TAGRAPH S.R.L.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1365.33" calcext:value-type="float">
            <text:p><text:s/>1.365,33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 METODI SPA</text:p>
          </table:table-cell>
          <table:table-cell table:style-name="ce2" office:value-type="string" calcext:value-type="string">
            <text:p>Servizi sanitari</text:p>
          </table:table-cell>
          <table:table-cell table:style-name="ce3" office:value-type="float" office:value="2407.77" calcext:value-type="float">
            <text:p><text:s/>2.407,77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7136.02" calcext:value-type="float">
            <text:p><text:s/>7.136,02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17656.43" calcext:value-type="float">
            <text:p><text:s/>17.656,43 </text:p>
          </table:table-cell>
          <table:table-cell table:style-name="ce5" office:value-type="string" calcext:value-type="string">
            <text:p>16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62.48" calcext:value-type="float">
            <text:p><text:s/>62,48 </text:p>
          </table:table-cell>
          <table:table-cell table:style-name="ce5" office:value-type="string" calcext:value-type="string">
            <text:p>16/11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320.28" calcext:value-type="float">
            <text:p><text:s/>320,28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19181.83" calcext:value-type="float">
            <text:p><text:s/>19.181,83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SORO DELLO STATO</text:p>
          </table:table-cell>
          <table:table-cell table:style-name="ce2" office:value-type="string" calcext:value-type="string">
            <text:p>Versamenti IVA a debito per le gestioni commerciali</text:p>
          </table:table-cell>
          <table:table-cell table:style-name="ce3" office:value-type="float" office:value="16338.97" calcext:value-type="float">
            <text:p><text:s/>16.338,97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11" calcext:value-type="float">
            <text:p>11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ARGELA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88" calcext:value-type="float">
            <text:p><text:s/>9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BRANDIZZ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CASALECCHIO DI RE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CASTEL SAN PIETRO TERM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1.26" calcext:value-type="float">
            <text:p><text:s/>71,2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CASTELFRANCO 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CASTIGLIONE DEI PEPOLI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8.48" calcext:value-type="float">
            <text:p><text:s/>8,4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CEN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FINALE 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FORLI'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05" calcext:value-type="float">
            <text:p><text:s/>9,05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GRANAROLO DELL'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IMO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LORE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AGENT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ARZABOT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EDICI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2.56" calcext:value-type="float">
            <text:p><text:s/>102,5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IL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ODIGLIA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OLINEL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4.14" calcext:value-type="float">
            <text:p><text:s/>24,14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ONTERENZ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2.55" calcext:value-type="float">
            <text:p><text:s/>42,55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MONZU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OLGIATE COMASC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OZZANO DELL'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ADOV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6.4" calcext:value-type="float">
            <text:p><text:s/>16,4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ALAZZOLO SULL'OGL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.38" calcext:value-type="float">
            <text:p><text:s/>12,3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ESCAR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IANOR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6.06" calcext:value-type="float">
            <text:p><text:s/>16,0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OGGIO RENATIC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ORTACOMAR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PORTOMAGGI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1.94" calcext:value-type="float">
            <text:p><text:s/>21,94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RODENGO SAI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ROSIGNANO MARITTIM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SAN GIORGIO DI PI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0.36" calcext:value-type="float">
            <text:p><text:s/>20,3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SAN LAZZARO DI SAVE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8.2" calcext:value-type="float">
            <text:p><text:s/>108,2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TERNI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UNIONE DEI COMUNI DELLA BASSA ROMA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ENTO GOMME DI CASTAGNA LUC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7.3" calcext:value-type="float">
            <text:p><text:s/>107,3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0" calcext:value-type="float">
            <text:p><text:s/>24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2.2" calcext:value-type="float">
            <text:p><text:s/>112,2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7.7" calcext:value-type="float">
            <text:p><text:s/>487,7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MMECI PUBBLICITA' 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2.8" calcext:value-type="float">
            <text:p><text:s/>52,8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.7" calcext:value-type="float">
            <text:p><text:s/>23,7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0.7" calcext:value-type="float">
            <text:p><text:s/>20,7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15.4" calcext:value-type="float">
            <text:p><text:s/>1.915,4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03.95" calcext:value-type="float">
            <text:p><text:s/>5.003,95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602.8" calcext:value-type="float">
            <text:p><text:s/>5.602,8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719.75" calcext:value-type="float">
            <text:p><text:s/>4.719,75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52.2" calcext:value-type="float">
            <text:p><text:s/>2.252,2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ONTINI LUIGI DI FILIPPO E GIOVANNI RONT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18.5" calcext:value-type="float">
            <text:p><text:s/>518,5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DI SCIENTIFIC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78.08" calcext:value-type="float">
            <text:p><text:s/>378,08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.6" calcext:value-type="float">
            <text:p><text:s/>12,6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87.3" calcext:value-type="float">
            <text:p><text:s/>87,3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.6" calcext:value-type="float">
            <text:p><text:s/>12,6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6.8" calcext:value-type="float">
            <text:p><text:s/>66,8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50.1" calcext:value-type="float">
            <text:p><text:s/>50,1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21.9" calcext:value-type="float">
            <text:p><text:s/>121,9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94" calcext:value-type="float">
            <text:p><text:s/>735,94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94" calcext:value-type="float">
            <text:p><text:s/>735,94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35.94" calcext:value-type="float">
            <text:p><text:s/>735,9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43.96" calcext:value-type="float">
            <text:p><text:s/>343,96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301" calcext:value-type="float">
            <text:p>3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0800" calcext:value-type="float">
            <text:p><text:s/>20.800,0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1" calcext:value-type="float">
            <text:p>4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M.L. GALLASS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34800" calcext:value-type="float">
            <text:p><text:s/>34.800,0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1" calcext:value-type="float">
            <text:p>4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0000" calcext:value-type="float">
            <text:p><text:s/>10.000,0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1" calcext:value-type="float">
            <text:p>4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27255.54" calcext:value-type="float">
            <text:p><text:s/>27.255,5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401" calcext:value-type="float">
            <text:p>4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RKLAB STUDIO DI ARCHITETTURA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9836.1" calcext:value-type="float">
            <text:p><text:s/>79.836,1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617.04" calcext:value-type="float">
            <text:p><text:s/>42.617,04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3.28" calcext:value-type="float">
            <text:p><text:s/>63,28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M.L. GALLAS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00.8" calcext:value-type="float">
            <text:p><text:s/>100,8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12.06" calcext:value-type="float">
            <text:p><text:s/>712,06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994.3" calcext:value-type="float">
            <text:p><text:s/>994,3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M.L. GALLASSI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230" calcext:value-type="float">
            <text:p><text:s/>1.230,0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COMPRENSIVO DI CASTENASO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14000" calcext:value-type="float">
            <text:p><text:s/>14.000,0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2" calcext:value-type="float">
            <text:p>4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RROCCHIA SAN GIOVANNI BATTISTA</text:p>
          </table:table-cell>
          <table:table-cell table:style-name="ce2" office:value-type="string" calcext:value-type="string">
            <text:p>Altre spese per redditi da capitale n.a.c.</text:p>
          </table:table-cell>
          <table:table-cell table:style-name="ce3" office:value-type="float" office:value="406" calcext:value-type="float">
            <text:p><text:s/>406,00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402.36" calcext:value-type="float">
            <text:p><text:s/>2.402,3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SALESIANO BEATA VERGINE DI SAN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527.45" calcext:value-type="float">
            <text:p><text:s/>8.527,45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SALESIANO BEATA VERGINE DI SAN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1427" calcext:value-type="float">
            <text:p><text:s/>11.427,0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NGELO PO</text:p>
          </table:table-cell>
          <table:table-cell table:style-name="ce2" office:value-type="string" calcext:value-type="string">
            <text:p>Attrezzature</text:p>
          </table:table-cell>
          <table:table-cell table:style-name="ce3" office:value-type="float" office:value="5633.96" calcext:value-type="float">
            <text:p><text:s/>5.633,96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1069.83" calcext:value-type="float">
            <text:p><text:s/>51.069,83 </text:p>
          </table:table-cell>
          <table:table-cell table:style-name="ce5" office:value-type="string" calcext:value-type="string">
            <text:p>17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436.54" calcext:value-type="float">
            <text:p><text:s/>8.436,5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311.17" calcext:value-type="float">
            <text:p><text:s/>18.311,1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1826.24" calcext:value-type="float">
            <text:p><text:s/>61.826,2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34.58" calcext:value-type="float">
            <text:p><text:s/>734,5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8140.91" calcext:value-type="float">
            <text:p><text:s/>68.140,9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574.27" calcext:value-type="float">
            <text:p><text:s/>3.574,2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30.69" calcext:value-type="float">
            <text:p><text:s/>830,6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63.08" calcext:value-type="float">
            <text:p><text:s/>1.163,0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568.72" calcext:value-type="float">
            <text:p><text:s/>5.568,72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2854.18" calcext:value-type="float">
            <text:p><text:s/>42.854,1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080.05" calcext:value-type="float">
            <text:p><text:s/>11.080,0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590" calcext:value-type="float">
            <text:p><text:s/>7.590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0" calcext:value-type="float">
            <text:p><text:s/>13.20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200" calcext:value-type="float">
            <text:p><text:s/>13.20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0" calcext:value-type="float">
            <text:p><text:s/>12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59.94" calcext:value-type="float">
            <text:p><text:s/>359,94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5953.52" calcext:value-type="float">
            <text:p><text:s/>95.953,52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326.94" calcext:value-type="float">
            <text:p><text:s/>14.326,9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53.86" calcext:value-type="float">
            <text:p><text:s/>1.353,8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61" calcext:value-type="float">
            <text:p><text:s/>261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64.96" calcext:value-type="float">
            <text:p><text:s/>1.164,9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26.63" calcext:value-type="float">
            <text:p><text:s/>2.026,63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362.84" calcext:value-type="float">
            <text:p><text:s/>3.362,84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083.19" calcext:value-type="float">
            <text:p><text:s/>4.083,19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3293.05" calcext:value-type="float">
            <text:p><text:s/>53.293,05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201.11" calcext:value-type="float">
            <text:p><text:s/>9.201,11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0377.87" calcext:value-type="float">
            <text:p><text:s/>90.377,87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58.6" calcext:value-type="float">
            <text:p><text:s/>1.758,6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889.65" calcext:value-type="float">
            <text:p><text:s/>11.889,6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14" calcext:value-type="float">
            <text:p><text:s/>1.314,00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89.08" calcext:value-type="float">
            <text:p><text:s/>289,08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.D. POLISPORTIVA VIRTU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720" calcext:value-type="float">
            <text:p><text:s/>2.72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.S.D. JUDO-KARATE CLUB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28.5" calcext:value-type="float">
            <text:p><text:s/>528,5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.S.D. VILLANOVA VOLLEY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8000" calcext:value-type="float">
            <text:p><text:s/>8.00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34" calcext:value-type="float">
            <text:p><text:s/>234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406" calcext:value-type="float">
            <text:p>406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RADIOIMMAGINARIA MEDIA HUB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00" calcext:value-type="float">
            <text:p><text:s/>7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305.4" calcext:value-type="float">
            <text:p><text:s/>1.305,4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63.6" calcext:value-type="float">
            <text:p><text:s/>463,6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.16" calcext:value-type="float">
            <text:p><text:s/>41,16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" calcext:value-type="float">
            <text:p><text:s/>35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2.46" calcext:value-type="float">
            <text:p><text:s/>352,46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6" calcext:value-type="float">
            <text:p><text:s/>56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.1" calcext:value-type="float">
            <text:p><text:s/>44,1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1.15" calcext:value-type="float">
            <text:p><text:s/>111,15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0" calcext:value-type="float">
            <text:p><text:s/>36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" calcext:value-type="float">
            <text:p><text:s/>6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.99" calcext:value-type="float">
            <text:p><text:s/>15,99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.99" calcext:value-type="float">
            <text:p><text:s/>29,99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" calcext:value-type="float">
            <text:p><text:s/>23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.3" calcext:value-type="float">
            <text:p><text:s/>42,3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IBOU SOCIETA' COOPERATIV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.45" calcext:value-type="float">
            <text:p><text:s/>24,45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L MOSAICO SOCIETA' COOPERATIVA SOCI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76.5" calcext:value-type="float">
            <text:p><text:s/>976,5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0.23" calcext:value-type="float">
            <text:p><text:s/>790,2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2.56" calcext:value-type="float">
            <text:p><text:s/>672,56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14.6" calcext:value-type="float">
            <text:p><text:s/>714,6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97.51" calcext:value-type="float">
            <text:p><text:s/>2.897,51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38.97" calcext:value-type="float">
            <text:p><text:s/>3.438,9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8.67" calcext:value-type="float">
            <text:p><text:s/>798,6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48.75" calcext:value-type="float">
            <text:p><text:s/>2.048,7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457.22" calcext:value-type="float">
            <text:p><text:s/>1.457,2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71.99" calcext:value-type="float">
            <text:p><text:s/>471,99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9.37" calcext:value-type="float">
            <text:p><text:s/>129,3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30.47" calcext:value-type="float">
            <text:p><text:s/>2.330,4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421.95" calcext:value-type="float">
            <text:p><text:s/>3.421,9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ICROCINE SNC DI RIGHETTI CRISTINA &amp; C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7.54" calcext:value-type="float">
            <text:p><text:s/>77,5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ICROCINE SNC DI RIGHETTI CRISTINA &amp; C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917" calcext:value-type="float">
            <text:p><text:s/>5.917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ICROCINE SNC DI RIGHETTI CRISTINA &amp; C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OGETTO SILENZIO DI DARDI ALESSANDR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00" calcext:value-type="float">
            <text:p><text:s/>800,0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.G. SISTEMI DI RIGHI GIUSEPP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6" calcext:value-type="float">
            <text:p><text:s/>66,0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49" calcext:value-type="float">
            <text:p><text:s/>549,00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9.6" calcext:value-type="float">
            <text:p><text:s/>219,60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9.2" calcext:value-type="float">
            <text:p><text:s/>79,2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.32" calcext:value-type="float">
            <text:p><text:s/>12,3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ORIAZZ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1.8" calcext:value-type="float">
            <text:p><text:s/>231,80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UM SO SOC. COOP SOCI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5" calcext:value-type="float">
            <text:p><text:s/>305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BC MARKETING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9.3" calcext:value-type="float">
            <text:p><text:s/>69,3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QUANTOBAST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RADIOIMMAGINARIA MEDIA HUB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0.74" calcext:value-type="float">
            <text:p><text:s/>360,74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15" calcext:value-type="float">
            <text:p><text:s/>315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3.18" calcext:value-type="float">
            <text:p><text:s/>503,1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67.23" calcext:value-type="float">
            <text:p><text:s/>467,2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85.9" calcext:value-type="float">
            <text:p><text:s/>585,9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50.34" calcext:value-type="float">
            <text:p><text:s/>1.450,34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56.97" calcext:value-type="float">
            <text:p><text:s/>956,9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664.92" calcext:value-type="float">
            <text:p><text:s/>2.664,92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02.19" calcext:value-type="float">
            <text:p><text:s/>2.402,19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46.94" calcext:value-type="float">
            <text:p><text:s/>646,94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3.77" calcext:value-type="float">
            <text:p><text:s/>143,7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ZZICONI <text:s/>MARTIN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40" calcext:value-type="float">
            <text:p><text:s/>44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3.85" calcext:value-type="float">
            <text:p><text:s/>173,85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90.8" calcext:value-type="float">
            <text:p><text:s/>1.390,8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64.65" calcext:value-type="float">
            <text:p><text:s/>1.564,6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RADIOIMMAGINARIA MEDIA HUB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RADIOIMMAGINARIA MEDIA HUB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O LOCO CASTENASO AP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136.17" calcext:value-type="float">
            <text:p><text:s/>5.136,1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IBLION SAS DI PAOLA SAONCELLA &amp; 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2500" calcext:value-type="float">
            <text:p><text:s/>2.5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43" calcext:value-type="float">
            <text:p><text:s/>43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7.8" calcext:value-type="float">
            <text:p><text:s/>67,8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22.3" calcext:value-type="float">
            <text:p><text:s/>122,3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40.1" calcext:value-type="float">
            <text:p><text:s/>140,1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49.3" calcext:value-type="float">
            <text:p><text:s/>49,3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CAMERA DEI SEGRETI DI FRATE CHIAR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6.4" calcext:value-type="float">
            <text:p><text:s/>66,4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1.9" calcext:value-type="float">
            <text:p><text:s/>31,90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8.7" calcext:value-type="float">
            <text:p><text:s/>68,7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5.6" calcext:value-type="float">
            <text:p><text:s/>65,6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94.1" calcext:value-type="float">
            <text:p><text:s/>94,1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IBRERIE COOP.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232.17" calcext:value-type="float">
            <text:p><text:s/>3.232,17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YOMU-NARI SNC DI VERSACI ROSALIA E THACI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02" calcext:value-type="float">
            <text:p><text:s/>102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72.13" calcext:value-type="float">
            <text:p><text:s/>72,1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72.13" calcext:value-type="float">
            <text:p><text:s/>72,1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72.13" calcext:value-type="float">
            <text:p><text:s/>72,13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39.37" calcext:value-type="float">
            <text:p><text:s/>139,3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0.45" calcext:value-type="float">
            <text:p><text:s/>0,45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7.3" calcext:value-type="float">
            <text:p><text:s/>27,3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31.38" calcext:value-type="float">
            <text:p><text:s/>331,38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5.83" calcext:value-type="float">
            <text:p><text:s/>615,8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5.83" calcext:value-type="float">
            <text:p><text:s/>615,83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0.5" calcext:value-type="float">
            <text:p><text:s/>30,50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.15" calcext:value-type="float">
            <text:p><text:s/>77,15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.15" calcext:value-type="float">
            <text:p><text:s/>77,1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8.5" calcext:value-type="float">
            <text:p><text:s/>148,5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3.75" calcext:value-type="float">
            <text:p><text:s/>513,7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9.58" calcext:value-type="float">
            <text:p><text:s/>509,5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9.1" calcext:value-type="float">
            <text:p><text:s/>119,1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2.11" calcext:value-type="float">
            <text:p><text:s/>112,11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.03" calcext:value-type="float">
            <text:p><text:s/>113,0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6.2" calcext:value-type="float">
            <text:p><text:s/>26,2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8.5" calcext:value-type="float">
            <text:p><text:s/>148,5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9.1" calcext:value-type="float">
            <text:p><text:s/>119,1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.15" calcext:value-type="float">
            <text:p><text:s/>77,15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6.2" calcext:value-type="float">
            <text:p><text:s/>26,2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2.67" calcext:value-type="float">
            <text:p><text:s/>32,6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2.52" calcext:value-type="float">
            <text:p><text:s/>52,52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3.75" calcext:value-type="float">
            <text:p><text:s/>513,75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9.58" calcext:value-type="float">
            <text:p><text:s/>509,58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.55" calcext:value-type="float">
            <text:p><text:s/>11,55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2.11" calcext:value-type="float">
            <text:p><text:s/>112,11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.03" calcext:value-type="float">
            <text:p><text:s/>113,03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2.67" calcext:value-type="float">
            <text:p><text:s/>32,67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002" calcext:value-type="float">
            <text:p><text:s/>5.002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668.67" calcext:value-type="float">
            <text:p><text:s/>1.668,67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502" calcext:value-type="float">
            <text:p>5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46.1" calcext:value-type="float">
            <text:p><text:s/>2.446,1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026.4" calcext:value-type="float">
            <text:p><text:s/>5.026,4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.94" calcext:value-type="float">
            <text:p><text:s/>32,9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.03" calcext:value-type="float">
            <text:p><text:s/>48,03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3.44" calcext:value-type="float">
            <text:p><text:s/>63,4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6.37" calcext:value-type="float">
            <text:p><text:s/>66,37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4.9" calcext:value-type="float">
            <text:p><text:s/>94,9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0.78" calcext:value-type="float">
            <text:p><text:s/>100,7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8.74" calcext:value-type="float">
            <text:p><text:s/>138,7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5.59" calcext:value-type="float">
            <text:p><text:s/>235,59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88.38" calcext:value-type="float">
            <text:p><text:s/>288,3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58.51" calcext:value-type="float">
            <text:p><text:s/>358,51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4.08" calcext:value-type="float">
            <text:p><text:s/>424,0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41.03" calcext:value-type="float">
            <text:p><text:s/>2.941,03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RANTOTTO ARNALDO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117.5" calcext:value-type="float">
            <text:p><text:s/>4.117,5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6.79" calcext:value-type="float">
            <text:p><text:s/>56,79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CTOR SOCIETA'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58.12" calcext:value-type="float">
            <text:p><text:s/>258,12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D CASTENASO CALCI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631" calcext:value-type="float">
            <text:p><text:s/>1.631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D CASTENASO CALCI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869" calcext:value-type="float">
            <text:p><text:s/>2.869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TLETICA CASTENASO A.S.D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STENASO ARCHERY TEAM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STENASO ARCHERY TEAM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STENASO ARCHERY TEAM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601" calcext:value-type="float">
            <text:p>6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BC MARKETING SRL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6.96" calcext:value-type="float">
            <text:p><text:s/>36,96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CULTURALE SI CONTA E SI RAC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800" calcext:value-type="float">
            <text:p><text:s/>8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CULTURALE SI CONTA E SI RAC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CULTURALE TEATRINO A DUE P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80" calcext:value-type="float">
            <text:p><text:s/>38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CULTURALE TEATRINO A DUE P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AGRICOLA BONAZZA DI ROCCA ERMANN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HIAVI DI ASCOLTO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LOR DIMENSION SRL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90.4" calcext:value-type="float">
            <text:p><text:s/>390,4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68" calcext:value-type="float">
            <text:p><text:s/>168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99.8" calcext:value-type="float">
            <text:p><text:s/>399,8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ATTORINI ALESSANDR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ATTORINI ALESSANDR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ATTORINI ALESSANDR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048.75" calcext:value-type="float">
            <text:p><text:s/>2.048,75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EDLEY SOCIETA' COOPERATIVA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EDLEY SOCIETA' COOPERATIVA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137.5" calcext:value-type="float">
            <text:p><text:s/>1.137,5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550" calcext:value-type="float">
            <text:p><text:s/>55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ONARI <text:s/>VALENTINA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SSARELLO <text:s/>CALOGER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800" calcext:value-type="float">
            <text:p><text:s/>80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EMIATO STABILIMENTO TIPOGRAFICO DEI C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9.28" calcext:value-type="float">
            <text:p><text:s/>29,28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EMIATO STABILIMENTO TIPOGRAFICO DEI C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82.27" calcext:value-type="float">
            <text:p><text:s/>182,2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EMIATO STABILIMENTO TIPOGRAFICO DEI C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97.18" calcext:value-type="float">
            <text:p><text:s/>297,1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UNTO DANZA CASTENASO AD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NTO BASTA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427" calcext:value-type="float">
            <text:p><text:s/>427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NTO BASTA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633" calcext:value-type="float">
            <text:p><text:s/>2.633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QUANTO BASTA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33" calcext:value-type="float">
            <text:p><text:s/>333,0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4.88" calcext:value-type="float">
            <text:p><text:s/>4,8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59.64" calcext:value-type="float">
            <text:p><text:s/>259,6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35.71" calcext:value-type="float">
            <text:p><text:s/>135,7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4.88" calcext:value-type="float">
            <text:p><text:s/>4,8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4.43" calcext:value-type="float">
            <text:p><text:s/>4,43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EMENTERIE ARISTICHE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EMENTERIE ARISTICHE APS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MART SOC. COOP. IMPRESA SOCI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ONI <text:s/>RENZ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000" calcext:value-type="float">
            <text:p><text:s/>1.000,00 </text:p>
          </table:table-cell>
          <table:table-cell table:style-name="ce6" office:value-type="date" office:date-value="2022-11-09" calcext:value-type="date">
            <text:p>09/11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UNAN CAPOEIRA E ARTE ASD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701" calcext:value-type="float">
            <text:p>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1.98" calcext:value-type="float">
            <text:p><text:s/>221,9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6.4" calcext:value-type="float">
            <text:p><text:s/>246,4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54.51" calcext:value-type="float">
            <text:p><text:s/>1.054,5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32" calcext:value-type="float">
            <text:p><text:s/>7,3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.3" calcext:value-type="float">
            <text:p><text:s/>15,3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.16" calcext:value-type="float">
            <text:p><text:s/>19,1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.33" calcext:value-type="float">
            <text:p><text:s/>19,3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1.77" calcext:value-type="float">
            <text:p><text:s/>21,77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6.9" calcext:value-type="float">
            <text:p><text:s/>46,9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4.52" calcext:value-type="float">
            <text:p><text:s/>54,5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0.68" calcext:value-type="float">
            <text:p><text:s/>60,6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6.36" calcext:value-type="float">
            <text:p><text:s/>66,3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7.88" calcext:value-type="float">
            <text:p><text:s/>67,8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2.62" calcext:value-type="float">
            <text:p><text:s/>72,6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44.75" calcext:value-type="float">
            <text:p><text:s/>144,7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57.96" calcext:value-type="float">
            <text:p><text:s/>957,96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0" calcext:value-type="float">
            <text:p><text:s/>6.710,00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901" calcext:value-type="float">
            <text:p>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EMETRA SOCIETA' COOPERATIVA SOCIALE O.N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4581.44" calcext:value-type="float">
            <text:p><text:s/>14.581,4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901" calcext:value-type="float">
            <text:p>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6.27" calcext:value-type="float">
            <text:p><text:s/>286,27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5.62" calcext:value-type="float">
            <text:p><text:s/>185,62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87.7" calcext:value-type="float">
            <text:p><text:s/>987,7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9.42" calcext:value-type="float">
            <text:p><text:s/>309,42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LDROVAND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2.7" calcext:value-type="float">
            <text:p><text:s/>192,7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.64" calcext:value-type="float">
            <text:p><text:s/>14,6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LORSILVA ANSAL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81.6" calcext:value-type="float">
            <text:p><text:s/>281,6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ETALC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234.27" calcext:value-type="float">
            <text:p><text:s/>23.234,27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6077.5" calcext:value-type="float">
            <text:p><text:s/>26.077,5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6" calcext:value-type="float">
            <text:p><text:s/>366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8.18" calcext:value-type="float">
            <text:p><text:s/>328,18 </text:p>
          </table:table-cell>
          <table:table-cell table:style-name="ce5" office:value-type="string" calcext:value-type="string">
            <text:p>07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2 EFFE GARDEN DI FINETTI LUCA <text:s/>E FERRI G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244.4" calcext:value-type="float">
            <text:p><text:s/>1.244,4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LDROVANDI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3127.4" calcext:value-type="float">
            <text:p><text:s/>3.127,4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TALIAN GARDEN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0625.99" calcext:value-type="float">
            <text:p><text:s/>10.625,99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3665.34" calcext:value-type="float">
            <text:p><text:s/>33.665,34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3665.34" calcext:value-type="float">
            <text:p><text:s/>33.665,3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081.41" calcext:value-type="float">
            <text:p><text:s/>15.081,41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LEGAMBIENTE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920" calcext:value-type="float">
            <text:p><text:s/>920,00 </text:p>
          </table:table-cell>
          <table:table-cell table:style-name="ce5" office:value-type="string" calcext:value-type="string">
            <text:p>08/11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15.67" calcext:value-type="float">
            <text:p><text:s/>1.515,67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915.3" calcext:value-type="float">
            <text:p><text:s/>915,3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2" calcext:value-type="float">
            <text:p>9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593.38" calcext:value-type="float">
            <text:p><text:s/>8.593,3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3420.39" calcext:value-type="float">
            <text:p><text:s/>13.420,39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5" office:value-type="string" calcext:value-type="string">
            <text:p>04/10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818" calcext:value-type="float">
            <text:p><text:s/>21.818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547.91" calcext:value-type="float">
            <text:p><text:s/>170.547,9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Trasferimenti correnti a organismi interni e/o unita' locali della amministrazione</text:p>
          </table:table-cell>
          <table:table-cell table:style-name="ce3" office:value-type="float" office:value="3191.48" calcext:value-type="float">
            <text:p><text:s/>3.191,4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903" calcext:value-type="float">
            <text:p>9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ENTURI AMBIENT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63.73" calcext:value-type="float">
            <text:p><text:s/>963,73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904" calcext:value-type="float">
            <text:p>9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93.99" calcext:value-type="float">
            <text:p><text:s/>1.693,99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5" calcext:value-type="float">
            <text:p>9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281.38" calcext:value-type="float">
            <text:p><text:s/>5.281,3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905" calcext:value-type="float">
            <text:p>9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20385.1" calcext:value-type="float">
            <text:p><text:s/>20.385,10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905" calcext:value-type="float">
            <text:p>9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12357.18" calcext:value-type="float">
            <text:p><text:s/>12.357,18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905" calcext:value-type="float">
            <text:p>9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LDROVANDI S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488" calcext:value-type="float">
            <text:p><text:s/>488,0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5" calcext:value-type="float">
            <text:p>9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UIDI <text:s/>CRISTIAN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5607" calcext:value-type="float">
            <text:p><text:s/>15.607,0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08" calcext:value-type="float">
            <text:p>9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E NOMISMA ENERGIA SRL</text:p>
          </table:table-cell>
          <table:table-cell table:style-name="ce2" office:value-type="string" calcext:value-type="string">
            <text:p>Prestazioni professionali e specialistiche</text:p>
          </table:table-cell>
          <table:table-cell table:style-name="ce3" office:value-type="float" office:value="3961.58" calcext:value-type="float">
            <text:p><text:s/>3.961,58 </text:p>
          </table:table-cell>
          <table:table-cell table:style-name="ce5" office:value-type="string" calcext:value-type="string">
            <text:p>03/10/2022</text:p>
          </table:table-cell>
          <table:table-cell table:style-name="ce2" office:value-type="float" office:value="908" calcext:value-type="float">
            <text:p>908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CIETA' RETI E MOBILITA' SRL</text:p>
          </table:table-cell>
          <table:table-cell table:style-name="ce2" office:value-type="string" calcext:value-type="string">
            <text:p>Trasferimenti correnti a altre imprese</text:p>
          </table:table-cell>
          <table:table-cell table:style-name="ce3" office:value-type="float" office:value="12322.4" calcext:value-type="float">
            <text:p><text:s/>12.322,40 </text:p>
          </table:table-cell>
          <table:table-cell table:style-name="ce5" office:value-type="string" calcext:value-type="string">
            <text:p>21/12/2022</text:p>
          </table:table-cell>
          <table:table-cell table:style-name="ce2" office:value-type="float" office:value="1002" calcext:value-type="float">
            <text:p>10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TON ASFALT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635.2" calcext:value-type="float">
            <text:p><text:s/>2.635,2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65.45" calcext:value-type="float">
            <text:p><text:s/>65,45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91.38" calcext:value-type="float">
            <text:p><text:s/>291,38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331.22" calcext:value-type="float">
            <text:p><text:s/>331,22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299.24" calcext:value-type="float">
            <text:p><text:s/>1.299,24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796.36" calcext:value-type="float">
            <text:p><text:s/>796,36 </text:p>
          </table:table-cell>
          <table:table-cell table:style-name="ce5" office:value-type="string" calcext:value-type="string">
            <text:p>13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1.02" calcext:value-type="float">
            <text:p><text:s/>11,0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97.03" calcext:value-type="float">
            <text:p><text:s/>197,0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72.37" calcext:value-type="float">
            <text:p><text:s/>272,3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754.87" calcext:value-type="float">
            <text:p><text:s/>754,8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423.48" calcext:value-type="float">
            <text:p><text:s/>1.423,4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.8" calcext:value-type="float">
            <text:p><text:s/>23,8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DERA S.A.S. DI BRINTAZZOLI GIANPAOLO E 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36.14" calcext:value-type="float">
            <text:p><text:s/>1.936,14 </text:p>
          </table:table-cell>
          <table:table-cell table:style-name="ce5" office:value-type="string" calcext:value-type="string">
            <text:p>22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1279.32" calcext:value-type="float">
            <text:p><text:s/>151.279,3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3687.16" calcext:value-type="float">
            <text:p><text:s/>93.687,1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6887.2" calcext:value-type="float">
            <text:p><text:s/>76.887,2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9.4" calcext:value-type="float">
            <text:p><text:s/>329,4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18.5" calcext:value-type="float">
            <text:p><text:s/>518,5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345.6" calcext:value-type="float">
            <text:p><text:s/>10.345,60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452.71" calcext:value-type="float">
            <text:p><text:s/>8.452,71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GNAL SYSTEM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838.87" calcext:value-type="float">
            <text:p><text:s/>32.838,87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84.72" calcext:value-type="float">
            <text:p><text:s/>3.684,72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989.15" calcext:value-type="float">
            <text:p><text:s/>5.989,15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26.1" calcext:value-type="float">
            <text:p><text:s/>326,1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ENTURI 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96.7" calcext:value-type="float">
            <text:p><text:s/>1.996,7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C. AGRICOLA RIGATIERI MASSIMO E C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294" calcext:value-type="float">
            <text:p><text:s/>3.294,0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C. AGRICOLA RIGATIERI MASSIMO E C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96" calcext:value-type="float">
            <text:p><text:s/>2.196,0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AMIE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02284.69" calcext:value-type="float">
            <text:p><text:s/>102.284,69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005" calcext:value-type="float">
            <text:p>1005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8" calcext:value-type="float">
            <text:p><text:s/>408,00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101" calcext:value-type="float">
            <text:p>1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UGLI E MUSSINI S.N.C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9.76" calcext:value-type="float">
            <text:p><text:s/>89,76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101" calcext:value-type="float">
            <text:p>1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R SERVICE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2864.32" calcext:value-type="float">
            <text:p><text:s/>2.864,32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101" calcext:value-type="float">
            <text:p>11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3679.52" calcext:value-type="float">
            <text:p><text:s/>3.679,5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886.52" calcext:value-type="float">
            <text:p><text:s/>2.886,5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3076.84" calcext:value-type="float">
            <text:p><text:s/>3.076,8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134.5" calcext:value-type="float">
            <text:p><text:s/>6.134,5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345.5" calcext:value-type="float">
            <text:p><text:s/>1.345,5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89.5" calcext:value-type="float">
            <text:p><text:s/>1.489,5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13" calcext:value-type="float">
            <text:p><text:s/>1.413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067" calcext:value-type="float">
            <text:p><text:s/>6.067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990.5" calcext:value-type="float">
            <text:p><text:s/>5.990,5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0721.13" calcext:value-type="float">
            <text:p><text:s/>30.721,13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838.26" calcext:value-type="float">
            <text:p><text:s/>4.838,26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69" calcext:value-type="float">
            <text:p><text:s/>69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040.5" calcext:value-type="float">
            <text:p><text:s/>14.040,5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237.15" calcext:value-type="float">
            <text:p><text:s/>7.237,1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77.23" calcext:value-type="float">
            <text:p><text:s/>14.677,23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003.4" calcext:value-type="float">
            <text:p><text:s/>2.003,40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0721.13" calcext:value-type="float">
            <text:p><text:s/>30.721,13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237.15" calcext:value-type="float">
            <text:p><text:s/>7.237,15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600.97" calcext:value-type="float">
            <text:p><text:s/>12.600,97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398.89" calcext:value-type="float">
            <text:p><text:s/>2.398,89 </text:p>
          </table:table-cell>
          <table:table-cell table:style-name="ce5" office:value-type="string" calcext:value-type="string">
            <text:p>14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59.64" calcext:value-type="float">
            <text:p><text:s/>2.159,64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146" calcext:value-type="float">
            <text:p><text:s/>4.146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4" calcext:value-type="float">
            <text:p><text:s/>54,0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20" calcext:value-type="float">
            <text:p><text:s/>4.72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07" calcext:value-type="float">
            <text:p><text:s/>207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693" calcext:value-type="float">
            <text:p><text:s/>4.693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MMEBO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854" calcext:value-type="float">
            <text:p><text:s/>854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5950" calcext:value-type="float">
            <text:p><text:s/>5.95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850.3" calcext:value-type="float">
            <text:p><text:s/>3.850,3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188.22" calcext:value-type="float">
            <text:p><text:s/>4.188,2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209.33" calcext:value-type="float">
            <text:p><text:s/>4.209,33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5.66" calcext:value-type="float">
            <text:p><text:s/>125,6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ORGIONE CENTRO DIDATTICO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2.57" calcext:value-type="float">
            <text:p><text:s/>82,57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4.85" calcext:value-type="float">
            <text:p><text:s/>144,85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6.34" calcext:value-type="float">
            <text:p><text:s/>26,34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75.34" calcext:value-type="float">
            <text:p><text:s/>375,34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71.18" calcext:value-type="float">
            <text:p><text:s/>571,18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10.5" calcext:value-type="float">
            <text:p><text:s/>310,50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93.64" calcext:value-type="float">
            <text:p><text:s/>93,64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43.61" calcext:value-type="float">
            <text:p><text:s/>243,61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42.75" calcext:value-type="float">
            <text:p><text:s/>142,75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10.52" calcext:value-type="float">
            <text:p><text:s/>310,52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38" calcext:value-type="float">
            <text:p><text:s/>138,00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201" calcext:value-type="float">
            <text:p>12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202" calcext:value-type="float">
            <text:p>12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60" calcext:value-type="float">
            <text:p><text:s/>660,00 </text:p>
          </table:table-cell>
          <table:table-cell table:style-name="ce5" office:value-type="string" calcext:value-type="string">
            <text:p>16/12/2022</text:p>
          </table:table-cell>
          <table:table-cell table:style-name="ce2" office:value-type="float" office:value="1202" calcext:value-type="float">
            <text:p>1202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2090.26" calcext:value-type="float">
            <text:p><text:s/>22.090,26 </text:p>
          </table:table-cell>
          <table:table-cell table:style-name="ce5" office:value-type="string" calcext:value-type="string">
            <text:p>15/12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16.55" calcext:value-type="float">
            <text:p><text:s/>416,55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510.39" calcext:value-type="float">
            <text:p><text:s/>510,39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66.7" calcext:value-type="float">
            <text:p><text:s/>466,7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992" calcext:value-type="float">
            <text:p><text:s/>2.992,00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33.81" calcext:value-type="float">
            <text:p><text:s/>633,81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683.86" calcext:value-type="float">
            <text:p><text:s/>683,8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57" calcext:value-type="float">
            <text:p><text:s/>757,0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807.05" calcext:value-type="float">
            <text:p><text:s/>807,0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LCO IDAPOLI SOC.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924.83" calcext:value-type="float">
            <text:p><text:s/>2.924,83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LCO IDAPOLI SOC.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317.48" calcext:value-type="float">
            <text:p><text:s/>317,4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SOLCO IDAPOLI SOC. COOPERATIVA SOCIALE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67.43" calcext:value-type="float">
            <text:p><text:s/>267,43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3" calcext:value-type="float">
            <text:p>1203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81.84" calcext:value-type="float">
            <text:p><text:s/>3.381,84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12.25" calcext:value-type="float">
            <text:p><text:s/>1.512,25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79.19" calcext:value-type="float">
            <text:p><text:s/>479,19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0" calcext:value-type="float">
            <text:p><text:s/>26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40" calcext:value-type="float">
            <text:p><text:s/>34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37" calcext:value-type="float">
            <text:p><text:s/>637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30" calcext:value-type="float">
            <text:p><text:s/>43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00" calcext:value-type="float">
            <text:p><text:s/>8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3" calcext:value-type="float">
            <text:p><text:s/>303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9.54" calcext:value-type="float">
            <text:p><text:s/>39,54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.35" calcext:value-type="float">
            <text:p><text:s/>21,35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4.62" calcext:value-type="float">
            <text:p><text:s/>284,62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2.61" calcext:value-type="float">
            <text:p><text:s/>52,61 </text:p>
          </table:table-cell>
          <table:table-cell table:style-name="ce5" office:value-type="string" calcext:value-type="string">
            <text:p>01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600" calcext:value-type="float">
            <text:p><text:s/>6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30" calcext:value-type="float">
            <text:p><text:s/>330,00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204" calcext:value-type="float">
            <text:p>12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759.99" calcext:value-type="float">
            <text:p><text:s/>759,99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311.36" calcext:value-type="float">
            <text:p><text:s/>311,3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829.09" calcext:value-type="float">
            <text:p><text:s/>829,09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792.11" calcext:value-type="float">
            <text:p><text:s/>792,1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5" office:value-type="string" calcext:value-type="string">
            <text:p>21/11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VSI ASSOCIAZIONE VOLONTARI PER IL SERV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24" calcext:value-type="float">
            <text:p><text:s/>624,00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STITUTO SUORE MISSIONARIE DELLA FANCIUL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312" calcext:value-type="float">
            <text:p><text:s/>312,00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207" calcext:value-type="float">
            <text:p>12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1095.92" calcext:value-type="float">
            <text:p><text:s/>91.095,92 </text:p>
          </table:table-cell>
          <table:table-cell table:style-name="ce5" office:value-type="string" calcext:value-type="string">
            <text:p>24/10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2815.41" calcext:value-type="float">
            <text:p><text:s/>132.815,41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37.74" calcext:value-type="float">
            <text:p><text:s/>437,74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RAFICHE GASPARI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005.33" calcext:value-type="float">
            <text:p><text:s/>1.005,33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33.65" calcext:value-type="float">
            <text:p><text:s/>33,65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ONCATO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2000" calcext:value-type="float">
            <text:p><text:s/>2.000,0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ALMASTRI <text:s/>GIUSEPPE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458.95" calcext:value-type="float">
            <text:p><text:s/>458,95 </text:p>
          </table:table-cell>
          <table:table-cell table:style-name="ce5" office:value-type="string" calcext:value-type="string">
            <text:p>13/12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RODA <text:s/>ROBERTO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1842.73" calcext:value-type="float">
            <text:p><text:s/>1.842,7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ARMISTA RASPANTI ANDREA <text:s/>C.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561.2" calcext:value-type="float">
            <text:p><text:s/>561,20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209" calcext:value-type="float">
            <text:p>1209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.PI.VI.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93" calcext:value-type="float">
            <text:p><text:s/>793,0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307" calcext:value-type="float">
            <text:p>13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0409.04" calcext:value-type="float">
            <text:p><text:s/>10.409,04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307" calcext:value-type="float">
            <text:p>13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SSOCIAZIONE RIFUGIO DI BAGNAROLA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267.28" calcext:value-type="float">
            <text:p><text:s/>5.267,28 </text:p>
          </table:table-cell>
          <table:table-cell table:style-name="ce5" office:value-type="string" calcext:value-type="string">
            <text:p>06/12/2022</text:p>
          </table:table-cell>
          <table:table-cell table:style-name="ce2" office:value-type="float" office:value="1307" calcext:value-type="float">
            <text:p>13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ICIAMICI BOLOGNA ODV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2400" calcext:value-type="float">
            <text:p><text:s/>2.400,0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307" calcext:value-type="float">
            <text:p>1307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6.27" calcext:value-type="float">
            <text:p><text:s/>26,2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49.69" calcext:value-type="float">
            <text:p><text:s/>149,69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90.04" calcext:value-type="float">
            <text:p><text:s/>190,0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44.41" calcext:value-type="float">
            <text:p><text:s/>244,41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68.17" calcext:value-type="float">
            <text:p><text:s/>268,1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31.17" calcext:value-type="float">
            <text:p><text:s/>31,17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405.59" calcext:value-type="float">
            <text:p><text:s/>405,59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4.42" calcext:value-type="float">
            <text:p><text:s/>4,42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4.38" calcext:value-type="float">
            <text:p><text:s/>14,38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5.24" calcext:value-type="float">
            <text:p><text:s/>25,2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342.34" calcext:value-type="float">
            <text:p><text:s/>342,34 </text:p>
          </table:table-cell>
          <table:table-cell table:style-name="ce5" office:value-type="string" calcext:value-type="string">
            <text:p>30/11/2022</text:p>
          </table:table-cell>
          <table:table-cell table:style-name="ce2" office:value-type="float" office:value="1404" calcext:value-type="float">
            <text:p>1404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80.75" calcext:value-type="float">
            <text:p><text:s/>2.280,75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8.8" calcext:value-type="float">
            <text:p><text:s/>98,8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67" calcext:value-type="float">
            <text:p><text:s/>43,6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6.11" calcext:value-type="float">
            <text:p><text:s/>286,1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8" calcext:value-type="float">
            <text:p><text:s/>8,0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17" calcext:value-type="float">
            <text:p><text:s/>40,1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9.74" calcext:value-type="float">
            <text:p><text:s/>209,7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1.17" calcext:value-type="float">
            <text:p><text:s/>181,1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2" calcext:value-type="float">
            <text:p><text:s/>22,2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89" calcext:value-type="float">
            <text:p><text:s/>22,8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6" calcext:value-type="float">
            <text:p><text:s/>11,2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9.4" calcext:value-type="float">
            <text:p><text:s/>1.079,4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2.88" calcext:value-type="float">
            <text:p><text:s/>282,8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19" calcext:value-type="float">
            <text:p><text:s/>22,1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4" calcext:value-type="float">
            <text:p><text:s/>11,4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8.47" calcext:value-type="float">
            <text:p><text:s/>118,47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11" calcext:value-type="float">
            <text:p><text:s/>8,1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8.2" calcext:value-type="float">
            <text:p><text:s/>98,2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09" calcext:value-type="float">
            <text:p><text:s/>45,0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85" calcext:value-type="float">
            <text:p><text:s/>36,8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4.92" calcext:value-type="float">
            <text:p><text:s/>924,9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35" calcext:value-type="float">
            <text:p><text:s/>45,3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.94" calcext:value-type="float">
            <text:p><text:s/>111,9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7.36" calcext:value-type="float">
            <text:p><text:s/>247,3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8" calcext:value-type="float">
            <text:p><text:s/>7,9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2.75" calcext:value-type="float">
            <text:p><text:s/>342,7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2.29" calcext:value-type="float">
            <text:p><text:s/>172,2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2.83" calcext:value-type="float">
            <text:p><text:s/>112,83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32" calcext:value-type="float">
            <text:p><text:s/>217,3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3.91" calcext:value-type="float">
            <text:p><text:s/>253,9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44" calcext:value-type="float">
            <text:p><text:s/>97,4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09" calcext:value-type="float">
            <text:p><text:s/>17,0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85" calcext:value-type="float">
            <text:p><text:s/>246,8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09" calcext:value-type="float">
            <text:p><text:s/>17,0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1.98" calcext:value-type="float">
            <text:p><text:s/>141,9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3.4" calcext:value-type="float">
            <text:p><text:s/>133,4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1.83" calcext:value-type="float">
            <text:p><text:s/>501,83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.16" calcext:value-type="float">
            <text:p><text:s/>303,1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5.99" calcext:value-type="float">
            <text:p><text:s/>225,9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2.18" calcext:value-type="float">
            <text:p><text:s/>452,1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7.78" calcext:value-type="float">
            <text:p><text:s/>217,7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0.64" calcext:value-type="float">
            <text:p><text:s/>530,6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0.64" calcext:value-type="float">
            <text:p><text:s/>530,6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4.04" calcext:value-type="float">
            <text:p><text:s/>104,0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6.5" calcext:value-type="float">
            <text:p><text:s/>146,5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9.78" calcext:value-type="float">
            <text:p><text:s/>99,7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6" calcext:value-type="float">
            <text:p><text:s/>9,60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7.98" calcext:value-type="float">
            <text:p><text:s/>287,9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8.18" calcext:value-type="float">
            <text:p><text:s/>118,1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37" calcext:value-type="float">
            <text:p><text:s/>17,3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.66" calcext:value-type="float">
            <text:p><text:s/>131,6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18" calcext:value-type="float">
            <text:p><text:s/>167,1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1.63" calcext:value-type="float">
            <text:p><text:s/>211,63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.5" calcext:value-type="float">
            <text:p><text:s/>57,5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92.5" calcext:value-type="float">
            <text:p><text:s/>1.092,50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68.02" calcext:value-type="float">
            <text:p><text:s/>1.368,02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9.28" calcext:value-type="float">
            <text:p><text:s/>749,28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42.01" calcext:value-type="float">
            <text:p><text:s/>2.742,0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02.51" calcext:value-type="float">
            <text:p><text:s/>3.402,51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0.31" calcext:value-type="float">
            <text:p><text:s/>410,3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0.46" calcext:value-type="float">
            <text:p><text:s/>410,4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2.67" calcext:value-type="float">
            <text:p><text:s/>232,6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6.42" calcext:value-type="float">
            <text:p><text:s/>296,4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1.72" calcext:value-type="float">
            <text:p><text:s/>751,7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77" calcext:value-type="float">
            <text:p><text:s/>90,77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03" calcext:value-type="float">
            <text:p><text:s/>69,03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29" calcext:value-type="float">
            <text:p><text:s/>2,2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28" calcext:value-type="float">
            <text:p><text:s/>5,2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28" calcext:value-type="float">
            <text:p><text:s/>50,2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.26" calcext:value-type="float">
            <text:p><text:s/>20,26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64" calcext:value-type="float">
            <text:p><text:s/>6,6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31" calcext:value-type="float">
            <text:p><text:s/>41,3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09" calcext:value-type="float">
            <text:p><text:s/>17,0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.68" calcext:value-type="float">
            <text:p><text:s/>145,6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51" calcext:value-type="float">
            <text:p><text:s/>13,5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7.51" calcext:value-type="float">
            <text:p><text:s/>187,5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0.82" calcext:value-type="float">
            <text:p><text:s/>230,8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6.15" calcext:value-type="float">
            <text:p><text:s/>186,1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5.23" calcext:value-type="float">
            <text:p><text:s/>325,23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41" calcext:value-type="float">
            <text:p><text:s/>8,41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69" calcext:value-type="float">
            <text:p><text:s/>43,6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24" calcext:value-type="float">
            <text:p><text:s/>30,2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09" calcext:value-type="float">
            <text:p><text:s/>17,09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.55" calcext:value-type="float">
            <text:p><text:s/>38,5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72" calcext:value-type="float">
            <text:p><text:s/>56,7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65" calcext:value-type="float">
            <text:p><text:s/>78,65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1.52" calcext:value-type="float">
            <text:p><text:s/>261,52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9.48" calcext:value-type="float">
            <text:p><text:s/>139,4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5.48" calcext:value-type="float">
            <text:p><text:s/>185,48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8.84" calcext:value-type="float">
            <text:p><text:s/>268,84 </text:p>
          </table:table-cell>
          <table:table-cell table:style-name="ce5" office:value-type="string" calcext:value-type="string">
            <text:p>24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84.14" calcext:value-type="float">
            <text:p><text:s/>2.084,14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8.58" calcext:value-type="float">
            <text:p><text:s/>388,5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3.94" calcext:value-type="float">
            <text:p><text:s/>223,9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8.53" calcext:value-type="float">
            <text:p><text:s/>128,53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4.94" calcext:value-type="float">
            <text:p><text:s/>204,9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2.34" calcext:value-type="float">
            <text:p><text:s/>242,3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93" calcext:value-type="float">
            <text:p><text:s/>40,93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19" calcext:value-type="float">
            <text:p><text:s/>22,1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72" calcext:value-type="float">
            <text:p><text:s/>4,7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45" calcext:value-type="float">
            <text:p><text:s/>46,4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31" calcext:value-type="float">
            <text:p><text:s/>45,3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3.36" calcext:value-type="float">
            <text:p><text:s/>133,3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" calcext:value-type="float">
            <text:p><text:s/>22,2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96" calcext:value-type="float">
            <text:p><text:s/>16,9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.73" calcext:value-type="float">
            <text:p><text:s/>151,73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.39" calcext:value-type="float">
            <text:p><text:s/>179,3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89" calcext:value-type="float">
            <text:p><text:s/>30,8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3.41" calcext:value-type="float">
            <text:p><text:s/>103,4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4" calcext:value-type="float">
            <text:p><text:s/>148,4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3.46" calcext:value-type="float">
            <text:p><text:s/>93,4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34" calcext:value-type="float">
            <text:p><text:s/>8,3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6.04" calcext:value-type="float">
            <text:p><text:s/>166,0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.56" calcext:value-type="float">
            <text:p><text:s/>123,5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1.48" calcext:value-type="float">
            <text:p><text:s/>231,4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0.02" calcext:value-type="float">
            <text:p><text:s/>530,0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8.48" calcext:value-type="float">
            <text:p><text:s/>308,4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62" calcext:value-type="float">
            <text:p><text:s/>17,6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12" calcext:value-type="float">
            <text:p><text:s/>61,1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.42" calcext:value-type="float">
            <text:p><text:s/>81,4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7.26" calcext:value-type="float">
            <text:p><text:s/>137,2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4" calcext:value-type="float">
            <text:p><text:s/>12,4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3" calcext:value-type="float">
            <text:p><text:s/>9,3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61" calcext:value-type="float">
            <text:p><text:s/>37,6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7.33" calcext:value-type="float">
            <text:p><text:s/>127,33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4.92" calcext:value-type="float">
            <text:p><text:s/>184,9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7" calcext:value-type="float">
            <text:p><text:s/>160,7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4.72" calcext:value-type="float">
            <text:p><text:s/>484,7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4.72" calcext:value-type="float">
            <text:p><text:s/>484,7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9.7" calcext:value-type="float">
            <text:p><text:s/>99,7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24" calcext:value-type="float">
            <text:p><text:s/>246,2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6" calcext:value-type="float">
            <text:p><text:s/>65,4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96.69" calcext:value-type="float">
            <text:p><text:s/>996,6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6.25" calcext:value-type="float">
            <text:p><text:s/>86,2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4.32" calcext:value-type="float">
            <text:p><text:s/>194,3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87" calcext:value-type="float">
            <text:p><text:s/>246,87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.2" calcext:value-type="float">
            <text:p><text:s/>221,2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68" calcext:value-type="float">
            <text:p><text:s/>47,6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66" calcext:value-type="float">
            <text:p><text:s/>7,6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94" calcext:value-type="float">
            <text:p><text:s/>1,9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5.27" calcext:value-type="float">
            <text:p><text:s/>135,27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82" calcext:value-type="float">
            <text:p><text:s/>125,8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59" calcext:value-type="float">
            <text:p><text:s/>64,5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8.32" calcext:value-type="float">
            <text:p><text:s/>108,3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6.58" calcext:value-type="float">
            <text:p><text:s/>246,5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2" calcext:value-type="float">
            <text:p><text:s/>272,00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82" calcext:value-type="float">
            <text:p><text:s/>40,8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4.06" calcext:value-type="float">
            <text:p><text:s/>214,0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62" calcext:value-type="float">
            <text:p><text:s/>17,6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8.08" calcext:value-type="float">
            <text:p><text:s/>88,08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62" calcext:value-type="float">
            <text:p><text:s/>17,6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62" calcext:value-type="float">
            <text:p><text:s/>17,6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54.64" calcext:value-type="float">
            <text:p><text:s/>1.154,64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64.19" calcext:value-type="float">
            <text:p><text:s/>964,1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75" calcext:value-type="float">
            <text:p><text:s/>50,7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20.99" calcext:value-type="float">
            <text:p><text:s/>2.120,9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1.55" calcext:value-type="float">
            <text:p><text:s/>131,5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2A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3.36" calcext:value-type="float">
            <text:p><text:s/>373,36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OLOMITI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OLOMITI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OLOMITI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DOLOMITI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.48" calcext:value-type="float">
            <text:p><text:s/>40,48 </text:p>
          </table:table-cell>
          <table:table-cell table:style-name="ce5" office:value-type="string" calcext:value-type="string">
            <text:p>18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-DISTRIBUZION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45" calcext:value-type="float">
            <text:p><text:s/>4,45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-DISTRIBUZION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45" calcext:value-type="float">
            <text:p><text:s/>4,45 </text:p>
          </table:table-cell>
          <table:table-cell table:style-name="ce5" office:value-type="string" calcext:value-type="string">
            <text:p>31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6.19" calcext:value-type="float">
            <text:p><text:s/>346,19 </text:p>
          </table:table-cell>
          <table:table-cell table:style-name="ce5" office:value-type="string" calcext:value-type="string">
            <text:p>0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3.88" calcext:value-type="float">
            <text:p><text:s/>653,88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4.08" calcext:value-type="float">
            <text:p><text:s/>494,08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1.57" calcext:value-type="float">
            <text:p><text:s/>71,57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34" calcext:value-type="float">
            <text:p><text:s/>68,34 </text:p>
          </table:table-cell>
          <table:table-cell table:style-name="ce5" office:value-type="string" calcext:value-type="string">
            <text:p>0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0.58" calcext:value-type="float">
            <text:p><text:s/>540,58 </text:p>
          </table:table-cell>
          <table:table-cell table:style-name="ce5" office:value-type="string" calcext:value-type="string">
            <text:p>27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18" calcext:value-type="float">
            <text:p><text:s/>0,18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95" calcext:value-type="float">
            <text:p><text:s/>51,95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86" calcext:value-type="float">
            <text:p><text:s/>62,8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5.56" calcext:value-type="float">
            <text:p><text:s/>325,5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9" calcext:value-type="float">
            <text:p><text:s/>15,8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9" calcext:value-type="float">
            <text:p><text:s/>4,9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.12" calcext:value-type="float">
            <text:p><text:s/>80,1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36" calcext:value-type="float">
            <text:p><text:s/>3,36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87" calcext:value-type="float">
            <text:p><text:s/>18,87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7.07" calcext:value-type="float">
            <text:p><text:s/>597,07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42" calcext:value-type="float">
            <text:p><text:s/>24,4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9.22" calcext:value-type="float">
            <text:p><text:s/>799,2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18" calcext:value-type="float">
            <text:p><text:s/>0,18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32" calcext:value-type="float">
            <text:p><text:s/>66,3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5.6" calcext:value-type="float">
            <text:p><text:s/>755,60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3.74" calcext:value-type="float">
            <text:p><text:s/>193,74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38" calcext:value-type="float">
            <text:p><text:s/>19,38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46" calcext:value-type="float">
            <text:p><text:s/>3,4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5" calcext:value-type="float">
            <text:p><text:s/>2,65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3.86" calcext:value-type="float">
            <text:p><text:s/>173,8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2.85" calcext:value-type="float">
            <text:p><text:s/>82,85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08" calcext:value-type="float">
            <text:p><text:s/>12,08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07" calcext:value-type="float">
            <text:p><text:s/>12,07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5.86" calcext:value-type="float">
            <text:p><text:s/>155,86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1.92" calcext:value-type="float">
            <text:p><text:s/>301,92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69" calcext:value-type="float">
            <text:p><text:s/>32,6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.71" calcext:value-type="float">
            <text:p><text:s/>57,71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.14" calcext:value-type="float">
            <text:p><text:s/>38,14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79" calcext:value-type="float">
            <text:p><text:s/>27,7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88" calcext:value-type="float">
            <text:p><text:s/>19,88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.79" calcext:value-type="float">
            <text:p><text:s/>74,79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.95" calcext:value-type="float">
            <text:p><text:s/>221,95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6.7" calcext:value-type="float">
            <text:p><text:s/>186,7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9.73" calcext:value-type="float">
            <text:p><text:s/>139,73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20.36" calcext:value-type="float">
            <text:p><text:s/>1.420,36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9.12" calcext:value-type="float">
            <text:p><text:s/>89,1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2" calcext:value-type="float">
            <text:p><text:s/>78,2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34" calcext:value-type="float">
            <text:p><text:s/>69,34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.61" calcext:value-type="float">
            <text:p><text:s/>101,61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.84" calcext:value-type="float">
            <text:p><text:s/>31,84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6.88" calcext:value-type="float">
            <text:p><text:s/>106,88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6" calcext:value-type="float">
            <text:p><text:s/>21,6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4.08" calcext:value-type="float">
            <text:p><text:s/>464,08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.02" calcext:value-type="float">
            <text:p><text:s/>80,02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94" calcext:value-type="float">
            <text:p><text:s/>6,94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43" calcext:value-type="float">
            <text:p><text:s/>3,43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8.95" calcext:value-type="float">
            <text:p><text:s/>198,95 </text:p>
          </table:table-cell>
          <table:table-cell table:style-name="ce5" office:value-type="string" calcext:value-type="string">
            <text:p>15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0.87" calcext:value-type="float">
            <text:p><text:s/>350,8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9.14" calcext:value-type="float">
            <text:p><text:s/>129,1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34" calcext:value-type="float">
            <text:p><text:s/>27,3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4.19" calcext:value-type="float">
            <text:p><text:s/>314,1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1.92" calcext:value-type="float">
            <text:p><text:s/>191,9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.29" calcext:value-type="float">
            <text:p><text:s/>26,2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29" calcext:value-type="float">
            <text:p><text:s/>0,2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53" calcext:value-type="float">
            <text:p><text:s/>32,5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51" calcext:value-type="float">
            <text:p><text:s/>53,5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.65" calcext:value-type="float">
            <text:p><text:s/>81,6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4.31" calcext:value-type="float">
            <text:p><text:s/>84,3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3.1" calcext:value-type="float">
            <text:p><text:s/>283,10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5.67" calcext:value-type="float">
            <text:p><text:s/>315,6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9.29" calcext:value-type="float">
            <text:p><text:s/>749,2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3.9" calcext:value-type="float">
            <text:p><text:s/>943,9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7" calcext:value-type="float">
            <text:p><text:s/>11,7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87" calcext:value-type="float">
            <text:p><text:s/>1,8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3.21" calcext:value-type="float">
            <text:p><text:s/>153,2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.27" calcext:value-type="float">
            <text:p><text:s/>81,2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4.74" calcext:value-type="float">
            <text:p><text:s/>84,7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6" calcext:value-type="float">
            <text:p><text:s/>24,6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0.12" calcext:value-type="float">
            <text:p><text:s/>120,1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09" calcext:value-type="float">
            <text:p><text:s/>37,0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15" calcext:value-type="float">
            <text:p><text:s/>10,1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2.03" calcext:value-type="float">
            <text:p><text:s/>262,0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4.35" calcext:value-type="float">
            <text:p><text:s/>304,3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32" calcext:value-type="float">
            <text:p><text:s/>32,3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3.81" calcext:value-type="float">
            <text:p><text:s/>273,8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97" calcext:value-type="float">
            <text:p><text:s/>59,9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5.67" calcext:value-type="float">
            <text:p><text:s/>315,6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0.17" calcext:value-type="float">
            <text:p><text:s/>210,1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88" calcext:value-type="float">
            <text:p><text:s/>60,8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.43" calcext:value-type="float">
            <text:p><text:s/>30,4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7" calcext:value-type="float">
            <text:p><text:s/>8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9" calcext:value-type="float">
            <text:p><text:s/>8,5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53" calcext:value-type="float">
            <text:p><text:s/>48,5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9.98" calcext:value-type="float">
            <text:p><text:s/>539,9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95" calcext:value-type="float">
            <text:p><text:s/>4,9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19" calcext:value-type="float">
            <text:p><text:s/>168,1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4.2" calcext:value-type="float">
            <text:p><text:s/>74,2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89" calcext:value-type="float">
            <text:p><text:s/>28,8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64" calcext:value-type="float">
            <text:p><text:s/>175,6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63" calcext:value-type="float">
            <text:p><text:s/>175,6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9.57" calcext:value-type="float">
            <text:p><text:s/>469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7.17" calcext:value-type="float">
            <text:p><text:s/>207,1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81" calcext:value-type="float">
            <text:p><text:s/>13,8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.16" calcext:value-type="float">
            <text:p><text:s/>183,1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5" calcext:value-type="float">
            <text:p><text:s/>9,1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07" calcext:value-type="float">
            <text:p><text:s/>55,0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7.17" calcext:value-type="float">
            <text:p><text:s/>207,1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.91" calcext:value-type="float">
            <text:p><text:s/>179,9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4" calcext:value-type="float">
            <text:p><text:s/>9,1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49" calcext:value-type="float">
            <text:p><text:s/>17,4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8" calcext:value-type="float">
            <text:p><text:s/>8,5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5.2" calcext:value-type="float">
            <text:p><text:s/>135,2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67" calcext:value-type="float">
            <text:p><text:s/>3,6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9" calcext:value-type="float">
            <text:p><text:s/>8,5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69" calcext:value-type="float">
            <text:p><text:s/>9,6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3.68" calcext:value-type="float">
            <text:p><text:s/>83,6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3.79" calcext:value-type="float">
            <text:p><text:s/>243,7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89" calcext:value-type="float">
            <text:p><text:s/>8,8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34" calcext:value-type="float">
            <text:p><text:s/>42,34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68" calcext:value-type="float">
            <text:p><text:s/>9,6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" calcext:value-type="float">
            <text:p><text:s/>9,0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63" calcext:value-type="float">
            <text:p><text:s/>148,6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3" calcext:value-type="float">
            <text:p><text:s/>53,6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56" calcext:value-type="float">
            <text:p><text:s/>9,5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21" calcext:value-type="float">
            <text:p><text:s/>64,2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11" calcext:value-type="float">
            <text:p><text:s/>7,1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68" calcext:value-type="float">
            <text:p><text:s/>9,6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13" calcext:value-type="float">
            <text:p><text:s/>9,1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58" calcext:value-type="float">
            <text:p><text:s/>33,5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4" calcext:value-type="float">
            <text:p><text:s/>28,4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39" calcext:value-type="float">
            <text:p><text:s/>12,3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15" calcext:value-type="float">
            <text:p><text:s/>69,1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91" calcext:value-type="float">
            <text:p><text:s/>16,9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9" calcext:value-type="float">
            <text:p><text:s/>6,8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86" calcext:value-type="float">
            <text:p><text:s/>8,8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79" calcext:value-type="float">
            <text:p><text:s/>73,7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7.59" calcext:value-type="float">
            <text:p><text:s/>147,5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89" calcext:value-type="float">
            <text:p><text:s/>8,8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2.1" calcext:value-type="float">
            <text:p><text:s/>262,1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57" calcext:value-type="float">
            <text:p><text:s/>9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90.32" calcext:value-type="float">
            <text:p><text:s/>1.290,3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7.22" calcext:value-type="float">
            <text:p><text:s/>157,2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4.81" calcext:value-type="float">
            <text:p><text:s/>104,8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9.89" calcext:value-type="float">
            <text:p><text:s/>489,8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.74" calcext:value-type="float">
            <text:p><text:s/>35,7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4.06" calcext:value-type="float">
            <text:p><text:s/>214,0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6" calcext:value-type="float">
            <text:p><text:s/>7,9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3.07" calcext:value-type="float">
            <text:p><text:s/>343,0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92" calcext:value-type="float">
            <text:p><text:s/>5,9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5.79" calcext:value-type="float">
            <text:p><text:s/>185,7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7.63" calcext:value-type="float">
            <text:p><text:s/>77,6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74" calcext:value-type="float">
            <text:p><text:s/>7,7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.34" calcext:value-type="float">
            <text:p><text:s/>58,3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83" calcext:value-type="float">
            <text:p><text:s/>4,8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64" calcext:value-type="float">
            <text:p><text:s/>4,6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66" calcext:value-type="float">
            <text:p><text:s/>19,6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98" calcext:value-type="float">
            <text:p><text:s/>73,98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57" calcext:value-type="float">
            <text:p><text:s/>23,5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8.61" calcext:value-type="float">
            <text:p><text:s/>508,6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33" calcext:value-type="float">
            <text:p><text:s/>4,3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7.37" calcext:value-type="float">
            <text:p><text:s/>977,3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2.87" calcext:value-type="float">
            <text:p><text:s/>412,8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86" calcext:value-type="float">
            <text:p><text:s/>11,8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97" calcext:value-type="float">
            <text:p><text:s/>43,9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1.51" calcext:value-type="float">
            <text:p><text:s/>481,5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72" calcext:value-type="float">
            <text:p><text:s/>61,7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66" calcext:value-type="float">
            <text:p><text:s/>14,66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48" calcext:value-type="float">
            <text:p><text:s/>25,4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87" calcext:value-type="float">
            <text:p><text:s/>8,8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05" calcext:value-type="float">
            <text:p><text:s/>168,0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6" calcext:value-type="float">
            <text:p><text:s/>10,60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41" calcext:value-type="float">
            <text:p><text:s/>9,4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3.09" calcext:value-type="float">
            <text:p><text:s/>173,09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57" calcext:value-type="float">
            <text:p><text:s/>23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6.95" calcext:value-type="float">
            <text:p><text:s/>136,95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51" calcext:value-type="float">
            <text:p><text:s/>25,51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2" calcext:value-type="float">
            <text:p><text:s/>9,72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57" calcext:value-type="float">
            <text:p><text:s/>23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.43" calcext:value-type="float">
            <text:p><text:s/>151,43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9.88" calcext:value-type="float">
            <text:p><text:s/>239,8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57" calcext:value-type="float">
            <text:p><text:s/>9,57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68" calcext:value-type="float">
            <text:p><text:s/>9,68 </text:p>
          </table:table-cell>
          <table:table-cell table:style-name="ce5" office:value-type="string" calcext:value-type="string">
            <text:p>0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87.41" calcext:value-type="float">
            <text:p><text:s/>387,4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.93" calcext:value-type="float">
            <text:p><text:s/>154,9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81" calcext:value-type="float">
            <text:p><text:s/>24,8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.32" calcext:value-type="float">
            <text:p><text:s/>57,3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1" calcext:value-type="float">
            <text:p><text:s/>7,10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" calcext:value-type="float">
            <text:p><text:s/>7,90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53.41" calcext:value-type="float">
            <text:p><text:s/>853,4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39" calcext:value-type="float">
            <text:p><text:s/>8,3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55" calcext:value-type="float">
            <text:p><text:s/>65,5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66" calcext:value-type="float">
            <text:p><text:s/>7,6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.09" calcext:value-type="float">
            <text:p><text:s/>111,0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53" calcext:value-type="float">
            <text:p><text:s/>29,5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.82" calcext:value-type="float">
            <text:p><text:s/>29,8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6.75" calcext:value-type="float">
            <text:p><text:s/>266,7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76" calcext:value-type="float">
            <text:p><text:s/>21,7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87" calcext:value-type="float">
            <text:p><text:s/>78,8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7.75" calcext:value-type="float">
            <text:p><text:s/>157,7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2" calcext:value-type="float">
            <text:p><text:s/>8,20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67" calcext:value-type="float">
            <text:p><text:s/>1,6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.42" calcext:value-type="float">
            <text:p><text:s/>55,4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62" calcext:value-type="float">
            <text:p><text:s/>7,6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4.31" calcext:value-type="float">
            <text:p><text:s/>184,3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77" calcext:value-type="float">
            <text:p><text:s/>37,7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54" calcext:value-type="float">
            <text:p><text:s/>160,5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88" calcext:value-type="float">
            <text:p><text:s/>7,88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11" calcext:value-type="float">
            <text:p><text:s/>66,1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7.16" calcext:value-type="float">
            <text:p><text:s/>467,1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4.57" calcext:value-type="float">
            <text:p><text:s/>1.794,5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1" calcext:value-type="float">
            <text:p><text:s/>7,9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7.77" calcext:value-type="float">
            <text:p><text:s/>237,7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5.8" calcext:value-type="float">
            <text:p><text:s/>755,80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18" calcext:value-type="float">
            <text:p><text:s/>7,18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62" calcext:value-type="float">
            <text:p><text:s/>7,6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7" calcext:value-type="float">
            <text:p><text:s/>7,0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6" calcext:value-type="float">
            <text:p><text:s/>7,0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3.76" calcext:value-type="float">
            <text:p><text:s/>123,7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2.39" calcext:value-type="float">
            <text:p><text:s/>202,3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7.41" calcext:value-type="float">
            <text:p><text:s/>207,4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62" calcext:value-type="float">
            <text:p><text:s/>7,6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71" calcext:value-type="float">
            <text:p><text:s/>59,7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4.95" calcext:value-type="float">
            <text:p><text:s/>244,9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22" calcext:value-type="float">
            <text:p><text:s/>7,2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36" calcext:value-type="float">
            <text:p><text:s/>4,3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49" calcext:value-type="float">
            <text:p><text:s/>16,4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86" calcext:value-type="float">
            <text:p><text:s/>32,8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83" calcext:value-type="float">
            <text:p><text:s/>67,8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83" calcext:value-type="float">
            <text:p><text:s/>67,8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95.48" calcext:value-type="float">
            <text:p><text:s/>1.095,48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17" calcext:value-type="float">
            <text:p><text:s/>8,17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5.15" calcext:value-type="float">
            <text:p><text:s/>115,15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.76" calcext:value-type="float">
            <text:p><text:s/>76,7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03" calcext:value-type="float">
            <text:p><text:s/>8,0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13" calcext:value-type="float">
            <text:p><text:s/>4,13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0.54" calcext:value-type="float">
            <text:p><text:s/>140,5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1" calcext:value-type="float">
            <text:p><text:s/>62,01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4.29" calcext:value-type="float">
            <text:p><text:s/>354,2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64" calcext:value-type="float">
            <text:p><text:s/>197,64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.92" calcext:value-type="float">
            <text:p><text:s/>285,9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06" calcext:value-type="float">
            <text:p><text:s/>19,0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8.09" calcext:value-type="float">
            <text:p><text:s/>648,09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02" calcext:value-type="float">
            <text:p><text:s/>16,02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86" calcext:value-type="float">
            <text:p><text:s/>9,86 </text:p>
          </table:table-cell>
          <table:table-cell table:style-name="ce5" office:value-type="string" calcext:value-type="string">
            <text:p>10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7" calcext:value-type="float">
            <text:p><text:s/>28,7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7.5" calcext:value-type="float">
            <text:p><text:s/>647,5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OPTIMA ITAL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3.04" calcext:value-type="float">
            <text:p><text:s/>283,04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6" calcext:value-type="float">
            <text:p><text:s/>62,0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1" calcext:value-type="float">
            <text:p><text:s/>15,1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38" calcext:value-type="float">
            <text:p><text:s/>11,38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87" calcext:value-type="float">
            <text:p><text:s/>15,8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7" calcext:value-type="float">
            <text:p><text:s/>64,6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88" calcext:value-type="float">
            <text:p><text:s/>23,88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05" calcext:value-type="float">
            <text:p><text:s/>23,05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7" calcext:value-type="float">
            <text:p><text:s/>64,6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2" calcext:value-type="float">
            <text:p><text:s/>11,22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.33" calcext:value-type="float">
            <text:p><text:s/>119,33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5" calcext:value-type="float">
            <text:p><text:s/>48,95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6.37" calcext:value-type="float">
            <text:p><text:s/>266,3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7" calcext:value-type="float">
            <text:p><text:s/>64,6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6" calcext:value-type="float">
            <text:p><text:s/>67,3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32" calcext:value-type="float">
            <text:p><text:s/>62,32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29" calcext:value-type="float">
            <text:p><text:s/>23,29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4" calcext:value-type="float">
            <text:p><text:s/>79,4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4" calcext:value-type="float">
            <text:p><text:s/>65,44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69" calcext:value-type="float">
            <text:p><text:s/>28,69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" calcext:value-type="float">
            <text:p><text:s/>69,0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5" calcext:value-type="float">
            <text:p><text:s/>27,5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67" calcext:value-type="float">
            <text:p><text:s/>22,6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6" calcext:value-type="float">
            <text:p><text:s/>22,4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3" calcext:value-type="float">
            <text:p><text:s/>10,30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85" calcext:value-type="float">
            <text:p><text:s/>9,85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3" calcext:value-type="float">
            <text:p><text:s/>22,23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7" calcext:value-type="float">
            <text:p><text:s/>21,9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09" calcext:value-type="float">
            <text:p><text:s/>51,09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61" calcext:value-type="float">
            <text:p><text:s/>11,61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06" calcext:value-type="float">
            <text:p><text:s/>62,0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1.84" calcext:value-type="float">
            <text:p><text:s/>331,84 </text:p>
          </table:table-cell>
          <table:table-cell table:style-name="ce5" office:value-type="string" calcext:value-type="string">
            <text:p>12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17" calcext:value-type="float">
            <text:p><text:s/>62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.68" calcext:value-type="float">
            <text:p><text:s/>33,68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7" calcext:value-type="float">
            <text:p><text:s/>64,6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9.33" calcext:value-type="float">
            <text:p><text:s/>119,33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" calcext:value-type="float">
            <text:p><text:s/>23,00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.5" calcext:value-type="float">
            <text:p><text:s/>26,50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8" calcext:value-type="float">
            <text:p><text:s/>9,80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3.74" calcext:value-type="float">
            <text:p><text:s/>233,74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66" calcext:value-type="float">
            <text:p><text:s/>56,6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4" calcext:value-type="float">
            <text:p><text:s/>65,44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3.25" calcext:value-type="float">
            <text:p><text:s/>273,25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2" calcext:value-type="float">
            <text:p><text:s/>11,22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5" office:value-type="string" calcext:value-type="string">
            <text:p>03/11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82" calcext:value-type="float">
            <text:p><text:s/>78,82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7" calcext:value-type="float">
            <text:p><text:s/>67,3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69" calcext:value-type="float">
            <text:p><text:s/>28,69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5" calcext:value-type="float">
            <text:p><text:s/>23,50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5" calcext:value-type="float">
            <text:p><text:s/>48,95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17" calcext:value-type="float">
            <text:p><text:s/>67,17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1" calcext:value-type="float">
            <text:p><text:s/>22,41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83" calcext:value-type="float">
            <text:p><text:s/>9,83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36" calcext:value-type="float">
            <text:p><text:s/>67,36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5" office:value-type="string" calcext:value-type="string">
            <text:p>14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9.56" calcext:value-type="float">
            <text:p><text:s/>69,56 </text:p>
          </table:table-cell>
          <table:table-cell table:style-name="ce5" office:value-type="string" calcext:value-type="string">
            <text:p>19/12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32" calcext:value-type="float">
            <text:p><text:s/>68,32 </text:p>
          </table:table-cell>
          <table:table-cell table:style-name="ce5" office:value-type="string" calcext:value-type="string">
            <text:p>18/10/2022</text:p>
          </table:table-cell>
          <table:table-cell table:style-name="ce2" office:value-type="float" office:value="1701" calcext:value-type="float">
            <text:p>17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RROCCHIA SAN GIOVANNI BATTISTA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2638.75" calcext:value-type="float">
            <text:p><text:s/>12.638,75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1801" calcext:value-type="float">
            <text:p>18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ARROCCHIA SANT'AMBROGIO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2638.74" calcext:value-type="float">
            <text:p><text:s/>12.638,74 </text:p>
          </table:table-cell>
          <table:table-cell table:style-name="ce5" office:value-type="string" calcext:value-type="string">
            <text:p>05/10/2022</text:p>
          </table:table-cell>
          <table:table-cell table:style-name="ce2" office:value-type="float" office:value="1801" calcext:value-type="float">
            <text:p>18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Trasferimenti correnti a altre imprese partecipate</text:p>
          </table:table-cell>
          <table:table-cell table:style-name="ce3" office:value-type="float" office:value="41.32" calcext:value-type="float">
            <text:p><text:s/>41,32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1801" calcext:value-type="float">
            <text:p>18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ANAC AUTORITA' NAZIONALE ANTICORRUZIONE</text:p>
          </table:table-cell>
          <table:table-cell table:style-name="ce2" office:value-type="string" calcext:value-type="string">
            <text:p>Trasferimenti correnti a Amministrazioni Centrali</text:p>
          </table:table-cell>
          <table:table-cell table:style-name="ce3" office:value-type="float" office:value="375" calcext:value-type="float">
            <text:p><text:s/>375,00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1801" calcext:value-type="float">
            <text:p>18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38" calcext:value-type="float">
            <text:p><text:s/>0,38 </text:p>
          </table:table-cell>
          <table:table-cell table:style-name="ce5" office:value-type="string" calcext:value-type="string">
            <text:p>11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5" office:value-type="string" calcext:value-type="string">
            <text:p>11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0.43" calcext:value-type="float">
            <text:p><text:s/>50,4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43" calcext:value-type="float">
            <text:p><text:s/>0,43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6.62" calcext:value-type="float">
            <text:p><text:s/>26,62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48" calcext:value-type="float">
            <text:p><text:s/>0,48 </text:p>
          </table:table-cell>
          <table:table-cell table:style-name="ce5" office:value-type="string" calcext:value-type="string">
            <text:p>09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.87" calcext:value-type="float">
            <text:p><text:s/>20,87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6.9" calcext:value-type="float">
            <text:p><text:s/>26,9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48.29" calcext:value-type="float">
            <text:p><text:s/>48,29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.18" calcext:value-type="float">
            <text:p><text:s/>2,18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8" calcext:value-type="float">
            <text:p><text:s/>0,18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2" calcext:value-type="float">
            <text:p><text:s/>0,20 </text:p>
          </table:table-cell>
          <table:table-cell table:style-name="ce5" office:value-type="string" calcext:value-type="string">
            <text:p>10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0.71" calcext:value-type="float">
            <text:p><text:s/>50,71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7.02" calcext:value-type="float">
            <text:p><text:s/>27,02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8" calcext:value-type="float">
            <text:p><text:s/>0,08 </text:p>
          </table:table-cell>
          <table:table-cell table:style-name="ce5" office:value-type="string" calcext:value-type="string">
            <text:p>19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4.99" calcext:value-type="float">
            <text:p><text:s/>4,99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6.65" calcext:value-type="float">
            <text:p><text:s/>6,65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2" calcext:value-type="float">
            <text:p><text:s/>0,02 </text:p>
          </table:table-cell>
          <table:table-cell table:style-name="ce5" office:value-type="string" calcext:value-type="string">
            <text:p>25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0.71" calcext:value-type="float">
            <text:p><text:s/>50,71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15" calcext:value-type="float">
            <text:p><text:s/>0,15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7.02" calcext:value-type="float">
            <text:p><text:s/>27,02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0.08" calcext:value-type="float">
            <text:p><text:s/>0,08 </text:p>
          </table:table-cell>
          <table:table-cell table:style-name="ce5" office:value-type="string" calcext:value-type="string">
            <text:p>07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FONDAZIONE GIOVANNI DAMIANI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381.5" calcext:value-type="float">
            <text:p><text:s/>381,50 </text:p>
          </table:table-cell>
          <table:table-cell table:style-name="ce5" office:value-type="string" calcext:value-type="string">
            <text:p>05/12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NICOLINI <text:s/>MARI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87" calcext:value-type="float">
            <text:p><text:s/>187,00 </text:p>
          </table:table-cell>
          <table:table-cell table:style-name="ce5" office:value-type="string" calcext:value-type="string">
            <text:p>06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PRO LOCO CASTENASO APS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700" calcext:value-type="float">
            <text:p><text:s/>700,00 </text:p>
          </table:table-cell>
          <table:table-cell table:style-name="ce5" office:value-type="string" calcext:value-type="string">
            <text:p>20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UNIONE TERRE DI PIANUR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5" office:value-type="string" calcext:value-type="string">
            <text:p>28/11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UNIONE TERRE DI PIANURA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5" office:value-type="string" calcext:value-type="string">
            <text:p>20/12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BARALDI <text:s/>BRUNO</text:p>
          </table:table-cell>
          <table:table-cell table:style-name="ce2" office:value-type="string" calcext:value-type="string">
            <text:p>Altre uscite per partite di giro n.a.c.</text:p>
          </table:table-cell>
          <table:table-cell table:style-name="ce3" office:value-type="float" office:value="1351" calcext:value-type="float">
            <text:p><text:s/>1.351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LILLO <text:s/>ANGELO</text:p>
          </table:table-cell>
          <table:table-cell table:style-name="ce2" office:value-type="string" calcext:value-type="string">
            <text:p>Altre uscite per partite di giro n.a.c.</text:p>
          </table:table-cell>
          <table:table-cell table:style-name="ce3" office:value-type="float" office:value="795" calcext:value-type="float">
            <text:p><text:s/>795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MELLONI <text:s/>FABIO</text:p>
          </table:table-cell>
          <table:table-cell table:style-name="ce2" office:value-type="string" calcext:value-type="string">
            <text:p>Altre uscite per partite di giro n.a.c.</text:p>
          </table:table-cell>
          <table:table-cell table:style-name="ce3" office:value-type="float" office:value="946.5" calcext:value-type="float">
            <text:p><text:s/>946,50 </text:p>
          </table:table-cell>
          <table:table-cell table:style-name="ce5" office:value-type="string" calcext:value-type="string">
            <text:p>28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>
          <table:table-cell table:style-name="ce2" office:value-type="string" calcext:value-type="string">
            <text:p>TARANTINO <text:s/>MARINA</text:p>
          </table:table-cell>
          <table:table-cell table:style-name="ce2" office:value-type="string" calcext:value-type="string">
            <text:p>Altre uscite per partite di giro n.a.c.</text:p>
          </table:table-cell>
          <table:table-cell table:style-name="ce3" office:value-type="float" office:value="3236" calcext:value-type="float">
            <text:p><text:s/>3.236,00 </text:p>
          </table:table-cell>
          <table:table-cell table:style-name="ce5" office:value-type="string" calcext:value-type="string">
            <text:p>26/10/2022</text:p>
          </table:table-cell>
          <table:table-cell table:style-name="ce2" office:value-type="float" office:value="9901" calcext:value-type="float">
            <text:p>9901</text:p>
          </table:table-cell>
          <table:table-cell table:style-name="ce2" table:number-columns-repeated="17"/>
          <table:table-cell table:number-columns-repeated="1002"/>
        </table:table-row>
        <table:table-row table:style-name="ro2" table:number-rows-repeated="70">
          <table:table-cell table:style-name="ce2" table:number-columns-repeated="2"/>
          <table:table-cell table:style-name="ce3"/>
          <table:table-cell table:style-name="ce5"/>
          <table:table-cell table:style-name="ce2" table:number-columns-repeated="18"/>
          <table:table-cell table:number-columns-repeated="1002"/>
        </table:table-row>
        <table:table-row table:style-name="ro2" table:number-rows-repeated="104685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3-01-30T08:02:35</meta:creation-date>
    <dc:date>2023-01-30T08:34:52</dc:date>
    <meta:generator>LibreOffice/6.4.1.2$Windows_X86_64 LibreOffice_project/4d224e95b98b138af42a64d84056446d09082932</meta:generator>
    <meta:document-statistic meta:table-count="1" meta:cell-count="8275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