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812cm"/>
    </style:style>
    <style:style style:name="co2" style:family="table-column">
      <style:table-column-properties fo:break-before="auto" style:column-width="12.993cm"/>
    </style:style>
    <style:style style:name="co3" style:family="table-column">
      <style:table-column-properties fo:break-before="auto" style:column-width="2.521cm"/>
    </style:style>
    <style:style style:name="co4" style:family="table-column">
      <style:table-column-properties fo:break-before="auto" style:column-width="3.108cm"/>
    </style:style>
    <style:style style:name="co5" style:family="table-column">
      <style:table-column-properties fo:break-before="auto" style:column-width="1.064cm"/>
    </style:style>
    <style:style style:name="co6" style:family="table-column">
      <style:table-column-properties fo:break-before="auto" style:column-width="1.7cm"/>
    </style:style>
    <style:style style:name="ro1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ce4"/>
        <table:table-column table:style-name="co4" table:default-cell-style-name="Default"/>
        <table:table-column table:style-name="co5" table:default-cell-style-name="Default"/>
        <table:table-column table:style-name="co6" table:number-columns-repeated="1019" table:default-cell-style-name="Default"/>
        <table:table-row table:style-name="ro1">
          <table:table-cell table:style-name="ce1" office:value-type="string" calcext:value-type="string">
            <text:p>BENEFICIARIO</text:p>
          </table:table-cell>
          <table:table-cell table:style-name="ce1" office:value-type="string" calcext:value-type="string">
            <text:p><text:s/>TIPOLOGIA DI SPESA </text:p>
          </table:table-cell>
          <table:table-cell table:style-name="ce1" office:value-type="string" calcext:value-type="string">
            <text:p><text:s text:c="3"/>IMPORTO <text:s text:c="2"/></text:p>
          </table:table-cell>
          <table:table-cell table:style-name="ce1" office:value-type="string" calcext:value-type="string">
            <text:p>DATA MANDATO</text:p>
          </table:table-cell>
          <table:table-cell table:style-name="ce1" office:value-type="string" calcext:value-type="string">
            <text:p>COD.</text:p>
          </table:table-cell>
          <table:table-cell table:style-name="ce2" table:number-columns-repeated="1019"/>
        </table:table-row>
        <table:table-row table:style-name="ro2">
          <table:table-cell table:style-name="ce2" office:value-type="string" calcext:value-type="string">
            <text:p>2F MULTIMED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4.36" calcext:value-type="float">
            <text:p><text:s/>74,36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8" calcext:value-type="float">
            <text:p>108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3CIME TECHNOLOGY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660" calcext:value-type="float">
            <text:p><text:s/>3.660,00 </text:p>
          </table:table-cell>
          <table:table-cell table:style-name="ce2" office:value-type="string" calcext:value-type="string">
            <text:p>01/02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.M.BO.- ASSOCIAZIONE MUSICISTI DI BOLOG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02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.N.U.S.C.A. S.R.L.</text:p>
          </table:table-cell>
          <table:table-cell table:style-name="ce2" office:value-type="string" calcext:value-type="string">
            <text:p>Trasferimenti correnti a Amministrazioni Centrali</text:p>
          </table:table-cell>
          <table:table-cell table:style-name="ce3" office:value-type="float" office:value="1300" calcext:value-type="float">
            <text:p><text:s/>1.300,00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1801" calcext:value-type="float">
            <text:p>18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.N.U.T.E.L.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000" calcext:value-type="float">
            <text:p><text:s/>1.000,00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04" calcext:value-type="float">
            <text:p>1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.S.D. CASTENASO PING PONG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.S.D. CIRCOLO TENNIS CASTENASO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37000" calcext:value-type="float">
            <text:p><text:s/>37.000,00 </text:p>
          </table:table-cell>
          <table:table-cell table:style-name="ce2" office:value-type="string" calcext:value-type="string">
            <text:p>31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.S.D. CIRCOLO TENNIS CASTENASO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6000" calcext:value-type="float">
            <text:p><text:s/>6.000,00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.S.D. JUDO-KARATE CLUB CASTENASO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85" calcext:value-type="float">
            <text:p><text:s/>185,00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.6" calcext:value-type="float">
            <text:p><text:s/>6,6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.86" calcext:value-type="float">
            <text:p><text:s/>6,86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.82" calcext:value-type="float">
            <text:p><text:s/>6,82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7.62" calcext:value-type="float">
            <text:p><text:s/>257,62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45" calcext:value-type="float">
            <text:p><text:s/>8,45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3.42" calcext:value-type="float">
            <text:p><text:s/>63,42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7.87" calcext:value-type="float">
            <text:p><text:s/>107,87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41" calcext:value-type="float">
            <text:p><text:s/>13,41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41.75" calcext:value-type="float">
            <text:p><text:s/>941,75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4.18" calcext:value-type="float">
            <text:p><text:s/>234,18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5.01" calcext:value-type="float">
            <text:p><text:s/>625,0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.18" calcext:value-type="float">
            <text:p><text:s/>19,18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66" calcext:value-type="float">
            <text:p><text:s/>11,6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36.71" calcext:value-type="float">
            <text:p><text:s/>836,7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92" calcext:value-type="float">
            <text:p><text:s/>11,9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89.17" calcext:value-type="float">
            <text:p><text:s/>389,1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4.79" calcext:value-type="float">
            <text:p><text:s/>204,79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02" calcext:value-type="float">
            <text:p><text:s/>13,0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43" calcext:value-type="float">
            <text:p><text:s/>11,43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4.97" calcext:value-type="float">
            <text:p><text:s/>54,97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94" calcext:value-type="float">
            <text:p><text:s/>10,94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5.64" calcext:value-type="float">
            <text:p><text:s/>185,64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4.57" calcext:value-type="float">
            <text:p><text:s/>174,57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0.34" calcext:value-type="float">
            <text:p><text:s/>260,34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3.59" calcext:value-type="float">
            <text:p><text:s/>243,59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.86" calcext:value-type="float">
            <text:p><text:s/>6,86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7.43" calcext:value-type="float">
            <text:p><text:s/>287,43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7.91" calcext:value-type="float">
            <text:p><text:s/>317,91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57.72" calcext:value-type="float">
            <text:p><text:s/>757,72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61.5" calcext:value-type="float">
            <text:p><text:s/>361,5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6.6" calcext:value-type="float">
            <text:p><text:s/>256,6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0.57" calcext:value-type="float">
            <text:p><text:s/>110,57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39" calcext:value-type="float">
            <text:p><text:s/>17,39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89.23" calcext:value-type="float">
            <text:p><text:s/>389,23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6.56" calcext:value-type="float">
            <text:p><text:s/>186,56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95" calcext:value-type="float">
            <text:p><text:s/>8,95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.29" calcext:value-type="float">
            <text:p><text:s/>45,29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.76" calcext:value-type="float">
            <text:p><text:s/>50,76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8.88" calcext:value-type="float">
            <text:p><text:s/>158,88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7.1" calcext:value-type="float">
            <text:p><text:s/>167,1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1.88" calcext:value-type="float">
            <text:p><text:s/>131,88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9.17" calcext:value-type="float">
            <text:p><text:s/>219,17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.49" calcext:value-type="float">
            <text:p><text:s/>31,49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56" calcext:value-type="float">
            <text:p><text:s/>53,56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4.45" calcext:value-type="float">
            <text:p><text:s/>424,45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1.89" calcext:value-type="float">
            <text:p><text:s/>201,89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3.63" calcext:value-type="float">
            <text:p><text:s/>323,63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74" calcext:value-type="float">
            <text:p><text:s/>21,74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57" calcext:value-type="float">
            <text:p><text:s/>17,5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57" calcext:value-type="float">
            <text:p><text:s/>17,5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57" calcext:value-type="float">
            <text:p><text:s/>17,5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57" calcext:value-type="float">
            <text:p><text:s/>17,5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4.12" calcext:value-type="float">
            <text:p><text:s/>444,1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45" calcext:value-type="float">
            <text:p><text:s/>12,45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3.66" calcext:value-type="float">
            <text:p><text:s/>313,6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52" calcext:value-type="float">
            <text:p><text:s/>10,5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3.23" calcext:value-type="float">
            <text:p><text:s/>123,23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17.44" calcext:value-type="float">
            <text:p><text:s/>817,44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71.27" calcext:value-type="float">
            <text:p><text:s/>571,2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7.14" calcext:value-type="float">
            <text:p><text:s/>187,14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76" calcext:value-type="float">
            <text:p><text:s/>16,7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74" calcext:value-type="float">
            <text:p><text:s/>11,74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13.84" calcext:value-type="float">
            <text:p><text:s/>2.813,84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0.91" calcext:value-type="float">
            <text:p><text:s/>280,91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7.32" calcext:value-type="float">
            <text:p><text:s/>347,32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6.63" calcext:value-type="float">
            <text:p><text:s/>536,63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0.79" calcext:value-type="float">
            <text:p><text:s/>480,79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7.1" calcext:value-type="float">
            <text:p><text:s/>277,1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.85" calcext:value-type="float">
            <text:p><text:s/>45,85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.48" calcext:value-type="float">
            <text:p><text:s/>6,48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9.49" calcext:value-type="float">
            <text:p><text:s/>249,49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1.99" calcext:value-type="float">
            <text:p><text:s/>191,99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3.35" calcext:value-type="float">
            <text:p><text:s/>163,35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.6" calcext:value-type="float">
            <text:p><text:s/>42,6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01" calcext:value-type="float">
            <text:p><text:s/>0,01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4.59" calcext:value-type="float">
            <text:p><text:s/>74,59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65" calcext:value-type="float">
            <text:p><text:s/>2,65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9.93" calcext:value-type="float">
            <text:p><text:s/>219,93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1.55" calcext:value-type="float">
            <text:p><text:s/>71,55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91" calcext:value-type="float">
            <text:p><text:s/>7,91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83.26" calcext:value-type="float">
            <text:p><text:s/>383,26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59.57" calcext:value-type="float">
            <text:p><text:s/>359,57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8.66" calcext:value-type="float">
            <text:p><text:s/>148,66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7.66" calcext:value-type="float">
            <text:p><text:s/>117,66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.44" calcext:value-type="float">
            <text:p><text:s/>5,44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8.86" calcext:value-type="float">
            <text:p><text:s/>88,86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4.98" calcext:value-type="float">
            <text:p><text:s/>54,98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5.59" calcext:value-type="float">
            <text:p><text:s/>125,59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8.19" calcext:value-type="float">
            <text:p><text:s/>328,19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6.07" calcext:value-type="float">
            <text:p><text:s/>626,07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84.9" calcext:value-type="float">
            <text:p><text:s/>584,9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3.92" calcext:value-type="float">
            <text:p><text:s/>143,92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2.35" calcext:value-type="float">
            <text:p><text:s/>152,35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49.96" calcext:value-type="float">
            <text:p><text:s/>749,9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4.17" calcext:value-type="float">
            <text:p><text:s/>234,1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1.84" calcext:value-type="float">
            <text:p><text:s/>201,84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.02" calcext:value-type="float">
            <text:p><text:s/>20,0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90.89" calcext:value-type="float">
            <text:p><text:s/>1.190,89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44.2" calcext:value-type="float">
            <text:p><text:s/>1.144,20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95.96" calcext:value-type="float">
            <text:p><text:s/>595,9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9.96" calcext:value-type="float">
            <text:p><text:s/>319,9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6.15" calcext:value-type="float">
            <text:p><text:s/>416,15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28.51" calcext:value-type="float">
            <text:p><text:s/>828,5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70.95" calcext:value-type="float">
            <text:p><text:s/>770,95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35.92" calcext:value-type="float">
            <text:p><text:s/>935,9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7.51" calcext:value-type="float">
            <text:p><text:s/>97,5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53.32" calcext:value-type="float">
            <text:p><text:s/>1.053,3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53.31" calcext:value-type="float">
            <text:p><text:s/>1.053,3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43.37" calcext:value-type="float">
            <text:p><text:s/>843,3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25.24" calcext:value-type="float">
            <text:p><text:s/>725,24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61" calcext:value-type="float">
            <text:p><text:s/>16,6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82" calcext:value-type="float">
            <text:p><text:s/>7,8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8.87" calcext:value-type="float">
            <text:p><text:s/>308,8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39.34" calcext:value-type="float">
            <text:p><text:s/>1.239,34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43.49" calcext:value-type="float">
            <text:p><text:s/>1.643,49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65.22" calcext:value-type="float">
            <text:p><text:s/>365,2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5.81" calcext:value-type="float">
            <text:p><text:s/>115,8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6.47" calcext:value-type="float">
            <text:p><text:s/>46,4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67.51" calcext:value-type="float">
            <text:p><text:s/>1.167,5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7.64" calcext:value-type="float">
            <text:p><text:s/>427,64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25.06" calcext:value-type="float">
            <text:p><text:s/>1.125,0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8.02" calcext:value-type="float">
            <text:p><text:s/>328,0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82.72" calcext:value-type="float">
            <text:p><text:s/>682,7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.82" calcext:value-type="float">
            <text:p><text:s/>6,8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34.98" calcext:value-type="float">
            <text:p><text:s/>1.434,98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94.02" calcext:value-type="float">
            <text:p><text:s/>794,0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11.11" calcext:value-type="float">
            <text:p><text:s/>611,1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6.79" calcext:value-type="float">
            <text:p><text:s/>56,79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5.76" calcext:value-type="float">
            <text:p><text:s/>145,7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70.5" calcext:value-type="float">
            <text:p><text:s/>1.370,50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28.14" calcext:value-type="float">
            <text:p><text:s/>1.528,14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73.86" calcext:value-type="float">
            <text:p><text:s/>773,8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3.97" calcext:value-type="float">
            <text:p><text:s/>123,9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55.79" calcext:value-type="float">
            <text:p><text:s/>355,79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9.47" calcext:value-type="float">
            <text:p><text:s/>79,4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9.47" calcext:value-type="float">
            <text:p><text:s/>79,4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9.47" calcext:value-type="float">
            <text:p><text:s/>79,4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9.47" calcext:value-type="float">
            <text:p><text:s/>79,4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5.68" calcext:value-type="float">
            <text:p><text:s/>315,68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0.13" calcext:value-type="float">
            <text:p><text:s/>160,13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1" calcext:value-type="float">
            <text:p><text:s/>18,1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6.85" calcext:value-type="float">
            <text:p><text:s/>76,85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3.09" calcext:value-type="float">
            <text:p><text:s/>83,09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95.49" calcext:value-type="float">
            <text:p><text:s/>1.495,49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97.53" calcext:value-type="float">
            <text:p><text:s/>397,53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6.36" calcext:value-type="float">
            <text:p><text:s/>256,3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17.57" calcext:value-type="float">
            <text:p><text:s/>1.017,5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1.21" calcext:value-type="float">
            <text:p><text:s/>231,2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01" calcext:value-type="float">
            <text:p><text:s/>0,0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1.07" calcext:value-type="float">
            <text:p><text:s/>621,0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56.07" calcext:value-type="float">
            <text:p><text:s/>856,0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122.96" calcext:value-type="float">
            <text:p><text:s/>5.122,9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9.63" calcext:value-type="float">
            <text:p><text:s/>269,63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240.78" calcext:value-type="float">
            <text:p><text:s/>5.240,78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94.45" calcext:value-type="float">
            <text:p><text:s/>2.794,45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0.77" calcext:value-type="float">
            <text:p><text:s/>310,7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93" calcext:value-type="float">
            <text:p><text:s/>12,93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02.36" calcext:value-type="float">
            <text:p><text:s/>1.802,3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79.11" calcext:value-type="float">
            <text:p><text:s/>479,1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02" calcext:value-type="float">
            <text:p><text:s/>0,0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63.74" calcext:value-type="float">
            <text:p><text:s/>363,74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8.2" calcext:value-type="float">
            <text:p><text:s/>228,20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51" calcext:value-type="float">
            <text:p><text:s/>21,5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8.73" calcext:value-type="float">
            <text:p><text:s/>138,73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64.15" calcext:value-type="float">
            <text:p><text:s/>564,15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59.32" calcext:value-type="float">
            <text:p><text:s/>959,3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63.32" calcext:value-type="float">
            <text:p><text:s/>463,3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52.08" calcext:value-type="float">
            <text:p><text:s/>352,08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8.8" calcext:value-type="float">
            <text:p><text:s/>658,80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9.91" calcext:value-type="float">
            <text:p><text:s/>649,9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8.65" calcext:value-type="float">
            <text:p><text:s/>88,65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33" calcext:value-type="float">
            <text:p><text:s/>18,33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91.55" calcext:value-type="float">
            <text:p><text:s/>1.091,55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76.77" calcext:value-type="float">
            <text:p><text:s/>576,7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1.64" calcext:value-type="float">
            <text:p><text:s/>131,64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87.32" calcext:value-type="float">
            <text:p><text:s/>787,3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8.64" calcext:value-type="float">
            <text:p><text:s/>448,64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.71" calcext:value-type="float">
            <text:p><text:s/>25,7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.82" calcext:value-type="float">
            <text:p><text:s/>5,8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0.52" calcext:value-type="float">
            <text:p><text:s/>80,5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7.41" calcext:value-type="float">
            <text:p><text:s/>287,4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56.59" calcext:value-type="float">
            <text:p><text:s/>556,59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.6" calcext:value-type="float">
            <text:p><text:s/>6,60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7.03" calcext:value-type="float">
            <text:p><text:s/>167,03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2.16" calcext:value-type="float">
            <text:p><text:s/>162,1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12.31" calcext:value-type="float">
            <text:p><text:s/>812,3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0.27" calcext:value-type="float">
            <text:p><text:s/>250,2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4.02" calcext:value-type="float">
            <text:p><text:s/>494,0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40.97" calcext:value-type="float">
            <text:p><text:s/>940,9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9.41" calcext:value-type="float">
            <text:p><text:s/>39,4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63.99" calcext:value-type="float">
            <text:p><text:s/>663,99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93" calcext:value-type="float">
            <text:p><text:s/>10,93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9.71" calcext:value-type="float">
            <text:p><text:s/>339,7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8.66" calcext:value-type="float">
            <text:p><text:s/>278,6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4.66" calcext:value-type="float">
            <text:p><text:s/>274,6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75" calcext:value-type="float">
            <text:p><text:s/>11,75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2.4" calcext:value-type="float">
            <text:p><text:s/>102,40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.46" calcext:value-type="float">
            <text:p><text:s/>31,4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19" calcext:value-type="float">
            <text:p><text:s/>15,19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10.86" calcext:value-type="float">
            <text:p><text:s/>610,8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62" calcext:value-type="float">
            <text:p><text:s/>65,6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17.81" calcext:value-type="float">
            <text:p><text:s/>717,8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3.09" calcext:value-type="float">
            <text:p><text:s/>113,09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5.03" calcext:value-type="float">
            <text:p><text:s/>255,03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22.59" calcext:value-type="float">
            <text:p><text:s/>1.022,59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25.57" calcext:value-type="float">
            <text:p><text:s/>925,5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25.56" calcext:value-type="float">
            <text:p><text:s/>925,5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24.79" calcext:value-type="float">
            <text:p><text:s/>824,79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00.42" calcext:value-type="float">
            <text:p><text:s/>1.100,4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93.3" calcext:value-type="float">
            <text:p><text:s/>393,30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08.1" calcext:value-type="float">
            <text:p><text:s/>1.008,10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7.86" calcext:value-type="float">
            <text:p><text:s/>227,8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69" calcext:value-type="float">
            <text:p><text:s/>12,69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40.22" calcext:value-type="float">
            <text:p><text:s/>540,2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76.8" calcext:value-type="float">
            <text:p><text:s/>476,80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7.12" calcext:value-type="float">
            <text:p><text:s/>187,1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96.74" calcext:value-type="float">
            <text:p><text:s/>596,74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4.21" calcext:value-type="float">
            <text:p><text:s/>454,2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8.61" calcext:value-type="float">
            <text:p><text:s/>88,6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1.29" calcext:value-type="float">
            <text:p><text:s/>441,29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1.22" calcext:value-type="float">
            <text:p><text:s/>301,2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43.06" calcext:value-type="float">
            <text:p><text:s/>543,0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0.95" calcext:value-type="float">
            <text:p><text:s/>420,95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4.62" calcext:value-type="float">
            <text:p><text:s/>54,6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BIDAOUI NAJAT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748.58" calcext:value-type="float">
            <text:p><text:s/>1.748,58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108" calcext:value-type="float">
            <text:p>108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952" calcext:value-type="float">
            <text:p><text:s/>1.952,00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108" calcext:value-type="float">
            <text:p>108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2480.66" calcext:value-type="float">
            <text:p><text:s/>2.480,66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108" calcext:value-type="float">
            <text:p>108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241.96" calcext:value-type="float">
            <text:p><text:s/>1.241,96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108" calcext:value-type="float">
            <text:p>108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2684.08" calcext:value-type="float">
            <text:p><text:s/>2.684,08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108" calcext:value-type="float">
            <text:p>108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4432.66" calcext:value-type="float">
            <text:p><text:s/>4.432,66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08" calcext:value-type="float">
            <text:p>108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DRIATICA ACQUE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288.32" calcext:value-type="float">
            <text:p><text:s/>1.288,32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DVANCED SYSTEMS SRL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5612" calcext:value-type="float">
            <text:p><text:s/>5.612,00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108" calcext:value-type="float">
            <text:p>108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FM SP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84.91" calcext:value-type="float">
            <text:p><text:s/>84,91 </text:p>
          </table:table-cell>
          <table:table-cell table:style-name="ce2" office:value-type="string" calcext:value-type="string">
            <text:p>23/02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FM SP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70.37" calcext:value-type="float">
            <text:p><text:s/>70,37 </text:p>
          </table:table-cell>
          <table:table-cell table:style-name="ce2" office:value-type="string" calcext:value-type="string">
            <text:p>23/02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FM SP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84.91" calcext:value-type="float">
            <text:p><text:s/>84,91 </text:p>
          </table:table-cell>
          <table:table-cell table:style-name="ce2" office:value-type="string" calcext:value-type="string">
            <text:p>23/02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45" calcext:value-type="float">
            <text:p><text:s/>245,0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45" calcext:value-type="float">
            <text:p><text:s/>245,00 </text:p>
          </table:table-cell>
          <table:table-cell table:style-name="ce2" office:value-type="string" calcext:value-type="string">
            <text:p>01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GRIFIDI UNO EMILIA ROMAGNA</text:p>
          </table:table-cell>
          <table:table-cell table:style-name="ce2" office:value-type="string" calcext:value-type="string">
            <text:p>Trasferimenti correnti a altre imprese</text:p>
          </table:table-cell>
          <table:table-cell table:style-name="ce3" office:value-type="float" office:value="3600" calcext:value-type="float">
            <text:p><text:s/>3.600,0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402" calcext:value-type="float">
            <text:p>1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500" calcext:value-type="float">
            <text:p><text:s/>3.50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905" calcext:value-type="float">
            <text:p>9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8593.36" calcext:value-type="float">
            <text:p><text:s/>8.593,36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903" calcext:value-type="float">
            <text:p>9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Terreni</text:p>
          </table:table-cell>
          <table:table-cell table:style-name="ce3" office:value-type="float" office:value="13740.81" calcext:value-type="float">
            <text:p><text:s/>13.740,81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905" calcext:value-type="float">
            <text:p>9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IG EUROPE LIMITED</text:p>
          </table:table-cell>
          <table:table-cell table:style-name="ce2" office:value-type="string" calcext:value-type="string">
            <text:p>Premi di assicurazione contro i danni</text:p>
          </table:table-cell>
          <table:table-cell table:style-name="ce3" office:value-type="float" office:value="5718.6" calcext:value-type="float">
            <text:p><text:s/>5.718,60 </text:p>
          </table:table-cell>
          <table:table-cell table:style-name="ce2" office:value-type="string" calcext:value-type="string">
            <text:p>2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IG EUROPE LIMITED</text:p>
          </table:table-cell>
          <table:table-cell table:style-name="ce2" office:value-type="string" calcext:value-type="string">
            <text:p>Premi di assicurazione contro i danni</text:p>
          </table:table-cell>
          <table:table-cell table:style-name="ce3" office:value-type="float" office:value="5980" calcext:value-type="float">
            <text:p><text:s/>5.980,00 </text:p>
          </table:table-cell>
          <table:table-cell table:style-name="ce2" office:value-type="string" calcext:value-type="string">
            <text:p>2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IR TRAINING &amp; CONSULTING SR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600" calcext:value-type="float">
            <text:p><text:s/>600,00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110" calcext:value-type="float">
            <text:p>110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LDROVAND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3912" calcext:value-type="float">
            <text:p><text:s/>23.912,00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05" calcext:value-type="float">
            <text:p>10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LESSANDRI <text:s/>ANDREA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14544.16" calcext:value-type="float">
            <text:p><text:s/>14.544,16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LESSANDRI <text:s/>ANDREA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5000.61" calcext:value-type="float">
            <text:p><text:s/>5.000,61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LESSANDRI <text:s/>ANDREA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270.12" calcext:value-type="float">
            <text:p><text:s/>270,12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LMA SICUREZZA SRL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1089.8" calcext:value-type="float">
            <text:p><text:s/>11.089,8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903" calcext:value-type="float">
            <text:p>9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MBITO SRL</text:p>
          </table:table-cell>
          <table:table-cell table:style-name="ce2" office:value-type="string" calcext:value-type="string">
            <text:p>Spese di investimento per beni immateriali n.a.c.</text:p>
          </table:table-cell>
          <table:table-cell table:style-name="ce3" office:value-type="float" office:value="12444" calcext:value-type="float">
            <text:p><text:s/>12.444,0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MBITO SRL</text:p>
          </table:table-cell>
          <table:table-cell table:style-name="ce2" office:value-type="string" calcext:value-type="string">
            <text:p>Spese di investimento per beni immateriali n.a.c.</text:p>
          </table:table-cell>
          <table:table-cell table:style-name="ce3" office:value-type="float" office:value="12444" calcext:value-type="float">
            <text:p><text:s/>12.444,00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NAC AUTORITA' NAZIONALE ANTICORRUZIONE</text:p>
          </table:table-cell>
          <table:table-cell table:style-name="ce2" office:value-type="string" calcext:value-type="string">
            <text:p>Trasferimenti correnti a Amministrazioni Centrali</text:p>
          </table:table-cell>
          <table:table-cell table:style-name="ce3" office:value-type="float" office:value="345" calcext:value-type="float">
            <text:p><text:s/>345,00 </text:p>
          </table:table-cell>
          <table:table-cell table:style-name="ce2" office:value-type="string" calcext:value-type="string">
            <text:p>24/02/2023</text:p>
          </table:table-cell>
          <table:table-cell table:style-name="ce2" office:value-type="float" office:value="1801" calcext:value-type="float">
            <text:p>18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NCI ASSOCIAZIONE NAZIONALE COMUNI ITALI</text:p>
          </table:table-cell>
          <table:table-cell table:style-name="ce2" office:value-type="string" calcext:value-type="string">
            <text:p>Trasferimenti correnti a Amministrazioni Centrali</text:p>
          </table:table-cell>
          <table:table-cell table:style-name="ce3" office:value-type="float" office:value="2656.84" calcext:value-type="float">
            <text:p><text:s/>2.656,84 </text:p>
          </table:table-cell>
          <table:table-cell table:style-name="ce2" office:value-type="string" calcext:value-type="string">
            <text:p>03/04/2023</text:p>
          </table:table-cell>
          <table:table-cell table:style-name="ce2" office:value-type="float" office:value="1801" calcext:value-type="float">
            <text:p>18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NCI DIGITALE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15.36" calcext:value-type="float">
            <text:p><text:s/>1.415,36 </text:p>
          </table:table-cell>
          <table:table-cell table:style-name="ce2" office:value-type="string" calcext:value-type="string">
            <text:p>1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NCI DIGITALE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62.78" calcext:value-type="float">
            <text:p><text:s/>1.462,78 </text:p>
          </table:table-cell>
          <table:table-cell table:style-name="ce2" office:value-type="string" calcext:value-type="string">
            <text:p>1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NCITEL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2.03" calcext:value-type="float">
            <text:p><text:s/>252,03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NTONACCI TERMOIDRAULICA S.R.L.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1316.2" calcext:value-type="float">
            <text:p><text:s/>61.316,20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S.CULT.RIEVOCAZIONE STORICA LEGIONES AG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00" calcext:value-type="float">
            <text:p><text:s/>500,0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219.5" calcext:value-type="float">
            <text:p><text:s/>1.219,5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6260.5" calcext:value-type="float">
            <text:p><text:s/>6.260,5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647" calcext:value-type="float">
            <text:p><text:s/>1.647,0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833" calcext:value-type="float">
            <text:p><text:s/>5.833,0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62.5" calcext:value-type="float">
            <text:p><text:s/>1.462,50 </text:p>
          </table:table-cell>
          <table:table-cell table:style-name="ce2" office:value-type="string" calcext:value-type="string">
            <text:p>15/02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6017.5" calcext:value-type="float">
            <text:p><text:s/>6.017,50 </text:p>
          </table:table-cell>
          <table:table-cell table:style-name="ce2" office:value-type="string" calcext:value-type="string">
            <text:p>15/02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SSITECA BSA SRL</text:p>
          </table:table-cell>
          <table:table-cell table:style-name="ce2" office:value-type="string" calcext:value-type="string">
            <text:p>Premi di assicurazione contro i danni</text:p>
          </table:table-cell>
          <table:table-cell table:style-name="ce3" office:value-type="float" office:value="1711" calcext:value-type="float">
            <text:p><text:s/>1.711,0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SSOCIAZIONE C.A.D. BASS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10" calcext:value-type="float">
            <text:p><text:s/>610,00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SSOCIAZIONE LE ALI DELLA FANTASI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66" calcext:value-type="float">
            <text:p><text:s/>366,00 </text:p>
          </table:table-cell>
          <table:table-cell table:style-name="ce2" office:value-type="string" calcext:value-type="string">
            <text:p>19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SSOCIAZIONE NOI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99.47" calcext:value-type="float">
            <text:p><text:s/>99,47 </text:p>
          </table:table-cell>
          <table:table-cell table:style-name="ce2"/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SSOCIAZIONE NOI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500" calcext:value-type="float">
            <text:p><text:s/>2.500,00 </text:p>
          </table:table-cell>
          <table:table-cell table:style-name="ce2"/>
          <table:table-cell table:style-name="ce2" office:value-type="float" office:value="401" calcext:value-type="float">
            <text:p>4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TLETICA CASTENASO A.S.D.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5000" calcext:value-type="float">
            <text:p><text:s/>5.000,00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UTOLAVAGGIO STAR SNC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518" calcext:value-type="float">
            <text:p><text:s/>518,00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VIVA ITALIA SPA</text:p>
          </table:table-cell>
          <table:table-cell table:style-name="ce2" office:value-type="string" calcext:value-type="string">
            <text:p>Premi di assicurazione contro i danni</text:p>
          </table:table-cell>
          <table:table-cell table:style-name="ce3" office:value-type="float" office:value="33427" calcext:value-type="float">
            <text:p><text:s/>33.427,00 </text:p>
          </table:table-cell>
          <table:table-cell table:style-name="ce2" office:value-type="string" calcext:value-type="string">
            <text:p>23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466.9" calcext:value-type="float">
            <text:p><text:s/>466,9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203" calcext:value-type="float">
            <text:p>12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560.44" calcext:value-type="float">
            <text:p><text:s/>560,44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1203" calcext:value-type="float">
            <text:p>12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603.73" calcext:value-type="float">
            <text:p><text:s/>603,73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203" calcext:value-type="float">
            <text:p>12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416.65" calcext:value-type="float">
            <text:p><text:s/>416,65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203" calcext:value-type="float">
            <text:p>12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761.5" calcext:value-type="float">
            <text:p><text:s/>761,5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203" calcext:value-type="float">
            <text:p>12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811.55" calcext:value-type="float">
            <text:p><text:s/>811,55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203" calcext:value-type="float">
            <text:p>12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519.57" calcext:value-type="float">
            <text:p><text:s/>519,57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203" calcext:value-type="float">
            <text:p>12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761.5" calcext:value-type="float">
            <text:p><text:s/>761,5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203" calcext:value-type="float">
            <text:p>12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959.5" calcext:value-type="float">
            <text:p><text:s/>1.959,50 </text:p>
          </table:table-cell>
          <table:table-cell table:style-name="ce2" office:value-type="string" calcext:value-type="string">
            <text:p>30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8.29" calcext:value-type="float">
            <text:p><text:s/>8,29 </text:p>
          </table:table-cell>
          <table:table-cell table:style-name="ce2" office:value-type="string" calcext:value-type="string">
            <text:p>03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0.49" calcext:value-type="float">
            <text:p><text:s/>10,49 </text:p>
          </table:table-cell>
          <table:table-cell table:style-name="ce2" office:value-type="string" calcext:value-type="string">
            <text:p>09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.82" calcext:value-type="float">
            <text:p><text:s/>1,82 </text:p>
          </table:table-cell>
          <table:table-cell table:style-name="ce2" office:value-type="string" calcext:value-type="string">
            <text:p>09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2.62" calcext:value-type="float">
            <text:p><text:s/>12,62 </text:p>
          </table:table-cell>
          <table:table-cell table:style-name="ce2" office:value-type="string" calcext:value-type="string">
            <text:p>17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3.61" calcext:value-type="float">
            <text:p><text:s/>13,61 </text:p>
          </table:table-cell>
          <table:table-cell table:style-name="ce2" office:value-type="string" calcext:value-type="string">
            <text:p>17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4.32" calcext:value-type="float">
            <text:p><text:s/>14,32 </text:p>
          </table:table-cell>
          <table:table-cell table:style-name="ce2" office:value-type="string" calcext:value-type="string">
            <text:p>10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3.4" calcext:value-type="float">
            <text:p><text:s/>3,40 </text:p>
          </table:table-cell>
          <table:table-cell table:style-name="ce2" office:value-type="string" calcext:value-type="string">
            <text:p>10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9.74" calcext:value-type="float">
            <text:p><text:s/>19,74 </text:p>
          </table:table-cell>
          <table:table-cell table:style-name="ce2" office:value-type="string" calcext:value-type="string">
            <text:p>10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5.04" calcext:value-type="float">
            <text:p><text:s/>5,04 </text:p>
          </table:table-cell>
          <table:table-cell table:style-name="ce2" office:value-type="string" calcext:value-type="string">
            <text:p>10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ARBETTI <text:s/>MASSIMO</text:p>
          </table:table-cell>
          <table:table-cell table:style-name="ce2" office:value-type="string" calcext:value-type="string">
            <text:p>Spese di investimento per beni immateriali n.a.c.</text:p>
          </table:table-cell>
          <table:table-cell table:style-name="ce3" office:value-type="float" office:value="10000" calcext:value-type="float">
            <text:p><text:s/>10.000,00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44.55" calcext:value-type="float">
            <text:p><text:s/>44,55 </text:p>
          </table:table-cell>
          <table:table-cell table:style-name="ce2" office:value-type="string" calcext:value-type="string">
            <text:p>31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01.76" calcext:value-type="float">
            <text:p><text:s/>101,76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24" calcext:value-type="float">
            <text:p><text:s/>324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10" calcext:value-type="float">
            <text:p><text:s/>21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24" calcext:value-type="float">
            <text:p><text:s/>324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24" calcext:value-type="float">
            <text:p><text:s/>324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92.5" calcext:value-type="float">
            <text:p><text:s/>292,5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36" calcext:value-type="float">
            <text:p><text:s/>6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24" calcext:value-type="float">
            <text:p><text:s/>324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5.35" calcext:value-type="float">
            <text:p><text:s/>205,35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0.95" calcext:value-type="float">
            <text:p><text:s/>100,95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76.99" calcext:value-type="float">
            <text:p><text:s/>276,99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36.16" calcext:value-type="float">
            <text:p><text:s/>136,16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27.28" calcext:value-type="float">
            <text:p><text:s/>127,28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2.57" calcext:value-type="float">
            <text:p><text:s/>62,5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91.75" calcext:value-type="float">
            <text:p><text:s/>291,75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0.71" calcext:value-type="float">
            <text:p><text:s/>140,71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9.17" calcext:value-type="float">
            <text:p><text:s/>69,1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42.4" calcext:value-type="float">
            <text:p><text:s/>242,4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89.54" calcext:value-type="float">
            <text:p><text:s/>89,54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4.02" calcext:value-type="float">
            <text:p><text:s/>44,02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95.51" calcext:value-type="float">
            <text:p><text:s/>95,51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6.95" calcext:value-type="float">
            <text:p><text:s/>46,95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46" calcext:value-type="float">
            <text:p><text:s/>44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81.02" calcext:value-type="float">
            <text:p><text:s/>81,02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9.82" calcext:value-type="float">
            <text:p><text:s/>39,82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00" calcext:value-type="float">
            <text:p><text:s/>40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204" calcext:value-type="float">
            <text:p>12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72" calcext:value-type="float">
            <text:p><text:s/>672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4" calcext:value-type="float">
            <text:p><text:s/>204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95.51" calcext:value-type="float">
            <text:p><text:s/>95,51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6.95" calcext:value-type="float">
            <text:p><text:s/>46,95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24" calcext:value-type="float">
            <text:p><text:s/>224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27.92" calcext:value-type="float">
            <text:p><text:s/>127,92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2.88" calcext:value-type="float">
            <text:p><text:s/>62,88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4" calcext:value-type="float">
            <text:p><text:s/>204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50" calcext:value-type="float">
            <text:p><text:s/>450,00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80.06" calcext:value-type="float">
            <text:p><text:s/>280,06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37.67" calcext:value-type="float">
            <text:p><text:s/>137,6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375" calcext:value-type="float">
            <text:p><text:s/>1.375,00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72" calcext:value-type="float">
            <text:p><text:s/>672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95.51" calcext:value-type="float">
            <text:p><text:s/>95,51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6.95" calcext:value-type="float">
            <text:p><text:s/>46,95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27.92" calcext:value-type="float">
            <text:p><text:s/>127,92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2.79" calcext:value-type="float">
            <text:p><text:s/>62,79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10/03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24" calcext:value-type="float">
            <text:p><text:s/>324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24" calcext:value-type="float">
            <text:p><text:s/>324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12" calcext:value-type="float">
            <text:p><text:s/>212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36.45" calcext:value-type="float">
            <text:p><text:s/>136,45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7.07" calcext:value-type="float">
            <text:p><text:s/>67,0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24" calcext:value-type="float">
            <text:p><text:s/>324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40" calcext:value-type="float">
            <text:p><text:s/>24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55.84" calcext:value-type="float">
            <text:p><text:s/>255,84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25.76" calcext:value-type="float">
            <text:p><text:s/>125,76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24" calcext:value-type="float">
            <text:p><text:s/>324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27.92" calcext:value-type="float">
            <text:p><text:s/>127,92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2.88" calcext:value-type="float">
            <text:p><text:s/>62,88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8" calcext:value-type="float">
            <text:p><text:s/>78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4" calcext:value-type="float">
            <text:p><text:s/>204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24" calcext:value-type="float">
            <text:p><text:s/>224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12" calcext:value-type="float">
            <text:p><text:s/>412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4" calcext:value-type="float">
            <text:p><text:s/>204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86" calcext:value-type="float">
            <text:p><text:s/>486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60.96" calcext:value-type="float">
            <text:p><text:s/>260,96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28.28" calcext:value-type="float">
            <text:p><text:s/>128,28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4.77" calcext:value-type="float">
            <text:p><text:s/>44,7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2.01" calcext:value-type="float">
            <text:p><text:s/>22,01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15" calcext:value-type="float">
            <text:p><text:s/>615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9.48" calcext:value-type="float">
            <text:p><text:s/>59,48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9.24" calcext:value-type="float">
            <text:p><text:s/>29,24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27.7" calcext:value-type="float">
            <text:p><text:s/>227,70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11.93" calcext:value-type="float">
            <text:p><text:s/>111,9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38.78" calcext:value-type="float">
            <text:p><text:s/>238,78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17.38" calcext:value-type="float">
            <text:p><text:s/>117,38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24" calcext:value-type="float">
            <text:p><text:s/>224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972" calcext:value-type="float">
            <text:p><text:s/>972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24" calcext:value-type="float">
            <text:p><text:s/>224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8.73" calcext:value-type="float">
            <text:p><text:s/>108,7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3.45" calcext:value-type="float">
            <text:p><text:s/>53,45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24" calcext:value-type="float">
            <text:p><text:s/>324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844.73" calcext:value-type="float">
            <text:p><text:s/>844,73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4" calcext:value-type="float">
            <text:p><text:s/>204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15" calcext:value-type="float">
            <text:p><text:s/>315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98" calcext:value-type="float">
            <text:p><text:s/>298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66.07" calcext:value-type="float">
            <text:p><text:s/>266,0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30.79" calcext:value-type="float">
            <text:p><text:s/>130,79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24" calcext:value-type="float">
            <text:p><text:s/>324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1.5" calcext:value-type="float">
            <text:p><text:s/>301,5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27.4" calcext:value-type="float">
            <text:p><text:s/>527,4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72" calcext:value-type="float">
            <text:p><text:s/>672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24" calcext:value-type="float">
            <text:p><text:s/>324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91.02" calcext:value-type="float">
            <text:p><text:s/>191,02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93.9" calcext:value-type="float">
            <text:p><text:s/>93,90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86.54" calcext:value-type="float">
            <text:p><text:s/>286,54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0.86" calcext:value-type="float">
            <text:p><text:s/>140,86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21.52" calcext:value-type="float">
            <text:p><text:s/>121,52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9.74" calcext:value-type="float">
            <text:p><text:s/>59,74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85.71" calcext:value-type="float">
            <text:p><text:s/>85,71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2.13" calcext:value-type="float">
            <text:p><text:s/>42,1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4" calcext:value-type="float">
            <text:p><text:s/>204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24" calcext:value-type="float">
            <text:p><text:s/>324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10" calcext:value-type="float">
            <text:p><text:s/>21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24" calcext:value-type="float">
            <text:p><text:s/>324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21.58" calcext:value-type="float">
            <text:p><text:s/>121,58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9.74" calcext:value-type="float">
            <text:p><text:s/>59,74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89.54" calcext:value-type="float">
            <text:p><text:s/>89,54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4.02" calcext:value-type="float">
            <text:p><text:s/>44,02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36.45" calcext:value-type="float">
            <text:p><text:s/>136,45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7.07" calcext:value-type="float">
            <text:p><text:s/>67,0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26.64" calcext:value-type="float">
            <text:p><text:s/>126,64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2.25" calcext:value-type="float">
            <text:p><text:s/>62,25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10" calcext:value-type="float">
            <text:p><text:s/>21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800" calcext:value-type="float">
            <text:p><text:s/>800,00 </text:p>
          </table:table-cell>
          <table:table-cell table:style-name="ce2" office:value-type="string" calcext:value-type="string">
            <text:p>26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15" calcext:value-type="float">
            <text:p><text:s/>315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4" calcext:value-type="float">
            <text:p><text:s/>204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85.28" calcext:value-type="float">
            <text:p><text:s/>85,28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1.92" calcext:value-type="float">
            <text:p><text:s/>41,92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.04" calcext:value-type="float">
            <text:p><text:s/>162,04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9.64" calcext:value-type="float">
            <text:p><text:s/>79,64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250" calcext:value-type="float">
            <text:p><text:s/>2.25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204" calcext:value-type="float">
            <text:p>12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0" calcext:value-type="float">
            <text:p><text:s/>16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86.54" calcext:value-type="float">
            <text:p><text:s/>286,54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0.86" calcext:value-type="float">
            <text:p><text:s/>140,86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85" calcext:value-type="float">
            <text:p><text:s/>585,00 </text:p>
          </table:table-cell>
          <table:table-cell table:style-name="ce2" office:value-type="string" calcext:value-type="string">
            <text:p>01/02/2023</text:p>
          </table:table-cell>
          <table:table-cell table:style-name="ce2" office:value-type="float" office:value="1204" calcext:value-type="float">
            <text:p>12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900" calcext:value-type="float">
            <text:p><text:s/>900,00 </text:p>
          </table:table-cell>
          <table:table-cell table:style-name="ce2" office:value-type="string" calcext:value-type="string">
            <text:p>26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80.84" calcext:value-type="float">
            <text:p><text:s/>780,84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0" calcext:value-type="float">
            <text:p><text:s/>33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27.92" calcext:value-type="float">
            <text:p><text:s/>127,92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0" calcext:value-type="float">
            <text:p><text:s/>33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2.88" calcext:value-type="float">
            <text:p><text:s/>62,88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5" calcext:value-type="float">
            <text:p><text:s/>105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27.92" calcext:value-type="float">
            <text:p><text:s/>127,92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2.88" calcext:value-type="float">
            <text:p><text:s/>62,88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89.6" calcext:value-type="float">
            <text:p><text:s/>89,60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4.01" calcext:value-type="float">
            <text:p><text:s/>44,01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86" calcext:value-type="float">
            <text:p><text:s/>486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72" calcext:value-type="float">
            <text:p><text:s/>672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8.22" calcext:value-type="float">
            <text:p><text:s/>68,22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.54" calcext:value-type="float">
            <text:p><text:s/>33,54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82.28" calcext:value-type="float">
            <text:p><text:s/>282,28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38.76" calcext:value-type="float">
            <text:p><text:s/>138,76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65" calcext:value-type="float">
            <text:p><text:s/>265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00" calcext:value-type="float">
            <text:p><text:s/>40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4" calcext:value-type="float">
            <text:p><text:s/>204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10" calcext:value-type="float">
            <text:p><text:s/>21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24" calcext:value-type="float">
            <text:p><text:s/>324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99.5" calcext:value-type="float">
            <text:p><text:s/>299,5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24" calcext:value-type="float">
            <text:p><text:s/>324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24.72" calcext:value-type="float">
            <text:p><text:s/>124,72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1.31" calcext:value-type="float">
            <text:p><text:s/>61,31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24" calcext:value-type="float">
            <text:p><text:s/>224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28.56" calcext:value-type="float">
            <text:p><text:s/>128,56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3.19" calcext:value-type="float">
            <text:p><text:s/>63,19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43.5" calcext:value-type="float">
            <text:p><text:s/>643,5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86" calcext:value-type="float">
            <text:p><text:s/>486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92" calcext:value-type="float">
            <text:p><text:s/>192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0.51" calcext:value-type="float">
            <text:p><text:s/>40,51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9.91" calcext:value-type="float">
            <text:p><text:s/>19,91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4" calcext:value-type="float">
            <text:p><text:s/>204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18.97" calcext:value-type="float">
            <text:p><text:s/>118,9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8.48" calcext:value-type="float">
            <text:p><text:s/>58,48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4" calcext:value-type="float">
            <text:p><text:s/>204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70.56" calcext:value-type="float">
            <text:p><text:s/>170,56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83.84" calcext:value-type="float">
            <text:p><text:s/>83,84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35.8" calcext:value-type="float">
            <text:p><text:s/>235,80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15.92" calcext:value-type="float">
            <text:p><text:s/>115,92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43.27" calcext:value-type="float">
            <text:p><text:s/>143,27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0.43" calcext:value-type="float">
            <text:p><text:s/>70,43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6" calcext:value-type="float">
            <text:p><text:s/>33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20.88" calcext:value-type="float">
            <text:p><text:s/>120,88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9.42" calcext:value-type="float">
            <text:p><text:s/>59,42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Contributi agli investimenti a Famiglie</text:p>
          </table:table-cell>
          <table:table-cell table:style-name="ce3" office:value-type="float" office:value="4436.71" calcext:value-type="float">
            <text:p><text:s/>4.436,71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204" calcext:value-type="float">
            <text:p>12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Contributi agli investimenti a Famiglie</text:p>
          </table:table-cell>
          <table:table-cell table:style-name="ce3" office:value-type="float" office:value="2500" calcext:value-type="float">
            <text:p><text:s/>2.500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204" calcext:value-type="float">
            <text:p>12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Contributi agli investimenti a Famiglie</text:p>
          </table:table-cell>
          <table:table-cell table:style-name="ce3" office:value-type="float" office:value="533.56" calcext:value-type="float">
            <text:p><text:s/>533,56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204" calcext:value-type="float">
            <text:p>12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Contributi agli investimenti a Famiglie</text:p>
          </table:table-cell>
          <table:table-cell table:style-name="ce3" office:value-type="float" office:value="533.56" calcext:value-type="float">
            <text:p><text:s/>533,56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204" calcext:value-type="float">
            <text:p>12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Contributi agli investimenti a Famiglie</text:p>
          </table:table-cell>
          <table:table-cell table:style-name="ce3" office:value-type="float" office:value="3536.71" calcext:value-type="float">
            <text:p><text:s/>3.536,71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204" calcext:value-type="float">
            <text:p>12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Contributi agli investimenti a Famiglie</text:p>
          </table:table-cell>
          <table:table-cell table:style-name="ce3" office:value-type="float" office:value="399.49" calcext:value-type="float">
            <text:p><text:s/>399,49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204" calcext:value-type="float">
            <text:p>12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Contributi agli investimenti a Famiglie</text:p>
          </table:table-cell>
          <table:table-cell table:style-name="ce3" office:value-type="float" office:value="399.48" calcext:value-type="float">
            <text:p><text:s/>399,48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204" calcext:value-type="float">
            <text:p>12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Contributi agli investimenti a Famiglie</text:p>
          </table:table-cell>
          <table:table-cell table:style-name="ce3" office:value-type="float" office:value="399.49" calcext:value-type="float">
            <text:p><text:s/>399,49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1204" calcext:value-type="float">
            <text:p>12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Contributi agli investimenti a Famiglie</text:p>
          </table:table-cell>
          <table:table-cell table:style-name="ce3" office:value-type="float" office:value="533.56" calcext:value-type="float">
            <text:p><text:s/>533,56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204" calcext:value-type="float">
            <text:p>12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26/01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500" calcext:value-type="float">
            <text:p><text:s/>500,0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3650" calcext:value-type="float">
            <text:p><text:s/>13.650,0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400" calcext:value-type="float">
            <text:p><text:s/>1.400,0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9800" calcext:value-type="float">
            <text:p><text:s/>9.800,0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22/03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22/03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130.93" calcext:value-type="float">
            <text:p><text:s/>1.130,93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470.92" calcext:value-type="float">
            <text:p><text:s/>470,92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15/02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26/01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167.75" calcext:value-type="float">
            <text:p><text:s/>1.167,75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148.83" calcext:value-type="float">
            <text:p><text:s/>1.148,83 </text:p>
          </table:table-cell>
          <table:table-cell table:style-name="ce2" office:value-type="string" calcext:value-type="string">
            <text:p>22/03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584.75" calcext:value-type="float">
            <text:p><text:s/>584,75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26/01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97.25" calcext:value-type="float">
            <text:p><text:s/>97,25 </text:p>
          </table:table-cell>
          <table:table-cell table:style-name="ce2" office:value-type="string" calcext:value-type="string">
            <text:p>22/03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372.32" calcext:value-type="float">
            <text:p><text:s/>372,32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629.98" calcext:value-type="float">
            <text:p><text:s/>629,98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555.75" calcext:value-type="float">
            <text:p><text:s/>555,75 </text:p>
          </table:table-cell>
          <table:table-cell table:style-name="ce2" office:value-type="string" calcext:value-type="string">
            <text:p>26/01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15/02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15/02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992.36" calcext:value-type="float">
            <text:p><text:s/>992,36 </text:p>
          </table:table-cell>
          <table:table-cell table:style-name="ce2" office:value-type="string" calcext:value-type="string">
            <text:p>26/01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15/02/2023</text:p>
          </table:table-cell>
          <table:table-cell table:style-name="ce2" office:value-type="float" office:value="1207" calcext:value-type="float">
            <text:p>12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324.23" calcext:value-type="float">
            <text:p><text:s/>324,23 </text:p>
          </table:table-cell>
          <table:table-cell table:style-name="ce2" office:value-type="string" calcext:value-type="string">
            <text:p>31/01/2023</text:p>
          </table:table-cell>
          <table:table-cell table:style-name="ce2" office:value-type="float" office:value="104" calcext:value-type="float">
            <text:p>1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57.15" calcext:value-type="float">
            <text:p><text:s/>57,15 </text:p>
          </table:table-cell>
          <table:table-cell table:style-name="ce2" office:value-type="string" calcext:value-type="string">
            <text:p>26/01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2208" calcext:value-type="float">
            <text:p><text:s/>2.208,0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4" calcext:value-type="float">
            <text:p>1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44.55" calcext:value-type="float">
            <text:p><text:s/>44,55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50.1" calcext:value-type="float">
            <text:p><text:s/>50,10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47" calcext:value-type="float">
            <text:p><text:s/>47,00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44.2" calcext:value-type="float">
            <text:p><text:s/>44,2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66.08" calcext:value-type="float">
            <text:p><text:s/>66,08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2306.37" calcext:value-type="float">
            <text:p><text:s/>2.306,37 </text:p>
          </table:table-cell>
          <table:table-cell table:style-name="ce2" office:value-type="string" calcext:value-type="string">
            <text:p>23/03/2023</text:p>
          </table:table-cell>
          <table:table-cell table:style-name="ce2" office:value-type="float" office:value="1203" calcext:value-type="float">
            <text:p>12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633.81" calcext:value-type="float">
            <text:p><text:s/>633,81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203" calcext:value-type="float">
            <text:p>12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1731.17" calcext:value-type="float">
            <text:p><text:s/>1.731,17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203" calcext:value-type="float">
            <text:p>12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3257.27" calcext:value-type="float">
            <text:p><text:s/>3.257,27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203" calcext:value-type="float">
            <text:p>12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2027.17" calcext:value-type="float">
            <text:p><text:s/>2.027,17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203" calcext:value-type="float">
            <text:p>12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352.41" calcext:value-type="float">
            <text:p><text:s/>352,41 </text:p>
          </table:table-cell>
          <table:table-cell table:style-name="ce2" office:value-type="string" calcext:value-type="string">
            <text:p>21/03/2023</text:p>
          </table:table-cell>
          <table:table-cell table:style-name="ce2" office:value-type="float" office:value="1203" calcext:value-type="float">
            <text:p>12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RTUZZI <text:s/>GIAMPAOLO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3164.07" calcext:value-type="float">
            <text:p><text:s/>3.164,07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ETON ASFALTI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2635.2" calcext:value-type="float">
            <text:p><text:s/>2.635,2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05" calcext:value-type="float">
            <text:p>10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IANCUCCI <text:s/>LUCA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250" calcext:value-type="float">
            <text:p><text:s/>250,00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801" calcext:value-type="float">
            <text:p>8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IBLION SAS DI PAOLA SAONCELLA &amp; C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96" calcext:value-type="float">
            <text:p><text:s/>996,0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ITLINE SAS DI RANI FABIO &amp; C.</text:p>
          </table:table-cell>
          <table:table-cell table:style-name="ce2" office:value-type="string" calcext:value-type="string">
            <text:p>Mobili e arredi</text:p>
          </table:table-cell>
          <table:table-cell table:style-name="ce3" office:value-type="float" office:value="13000" calcext:value-type="float">
            <text:p><text:s/>13.000,00 </text:p>
          </table:table-cell>
          <table:table-cell table:style-name="ce2" office:value-type="string" calcext:value-type="string">
            <text:p>19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ITLINE SAS DI RANI FABIO &amp; C.</text:p>
          </table:table-cell>
          <table:table-cell table:style-name="ce2" office:value-type="string" calcext:value-type="string">
            <text:p>Mobili e arredi</text:p>
          </table:table-cell>
          <table:table-cell table:style-name="ce3" office:value-type="float" office:value="4934" calcext:value-type="float">
            <text:p><text:s/>4.934,00 </text:p>
          </table:table-cell>
          <table:table-cell table:style-name="ce2" office:value-type="string" calcext:value-type="string">
            <text:p>19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NP PARIBAS LEASE GROUP S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762.66" calcext:value-type="float">
            <text:p><text:s/>762,66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NP PARIBAS LEASE GROUP S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28.1" calcext:value-type="float">
            <text:p><text:s/>128,10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NP PARIBAS LEASE GROUP S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28.1" calcext:value-type="float">
            <text:p><text:s/>128,1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NP PARIBAS LEASE GROUP S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513.65" calcext:value-type="float">
            <text:p><text:s/>1.513,65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ORGHI <text:s/>GIAN PAOL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UDRIO GOMME SAS DI BONDI FABRIZI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6" calcext:value-type="float">
            <text:p><text:s/>66,0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UDRIO GOMME SAS DI BONDI FABRIZI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4.11" calcext:value-type="float">
            <text:p><text:s/>64,11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UDRIO GOMME SAS DI BONDI FABRIZI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7.2" calcext:value-type="float">
            <text:p><text:s/>37,20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UDRIO GOMME SAS DI BONDI FABRIZI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9.4" calcext:value-type="float">
            <text:p><text:s/>59,4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BUDRIO GOMME SAS DI BONDI FABRIZI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00" calcext:value-type="float">
            <text:p><text:s/>1.500,00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903" calcext:value-type="float">
            <text:p>9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ADIAI COOPERATIVA SOCIALE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758" calcext:value-type="float">
            <text:p><text:s/>4.758,00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ADIAI COOPERATIVA SOCIALE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861.92" calcext:value-type="float">
            <text:p><text:s/>7.861,92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ADIAI COOPERATIVA SOCIALE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755.8" calcext:value-type="float">
            <text:p><text:s/>755,8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203" calcext:value-type="float">
            <text:p>12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ALDARINI &amp; ASSOCIATI SR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282" calcext:value-type="float">
            <text:p><text:s/>282,00 </text:p>
          </table:table-cell>
          <table:table-cell table:style-name="ce2" office:value-type="string" calcext:value-type="string">
            <text:p>28/03/2023</text:p>
          </table:table-cell>
          <table:table-cell table:style-name="ce2" office:value-type="float" office:value="110" calcext:value-type="float">
            <text:p>110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ALDARINI &amp; ASSOCIATI SR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282" calcext:value-type="float">
            <text:p><text:s/>282,0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10" calcext:value-type="float">
            <text:p>110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ALDARINI &amp; ASSOCIATI SR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282" calcext:value-type="float">
            <text:p><text:s/>282,0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10" calcext:value-type="float">
            <text:p>110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ASTENASO ARCHERY TEAM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4000" calcext:value-type="float">
            <text:p><text:s/>4.000,00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ASTENASO CALCIO S.S.D. A R.L.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19.99" calcext:value-type="float">
            <text:p><text:s/>419,99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AVINA <text:s/>DAVIDE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382" calcext:value-type="float">
            <text:p><text:s/>2.382,0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AVINA <text:s/>DAVIDE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618" calcext:value-type="float">
            <text:p><text:s/>7.618,0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ENTRO FORNITURE SNC DI COSTA M. &amp; SCALI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6.5" calcext:value-type="float">
            <text:p><text:s/>16,5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ENTRO SOCIALE CULTURALE VILLANOV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650" calcext:value-type="float">
            <text:p><text:s/>650,00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ENTRO STUDI ANALISI DI PSICOLOGIA E SOC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856.4" calcext:value-type="float">
            <text:p><text:s/>1.856,4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MS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2316.2" calcext:value-type="float">
            <text:p><text:s/>32.316,2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05" calcext:value-type="float">
            <text:p>10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MS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200" calcext:value-type="float">
            <text:p><text:s/>2.20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05" calcext:value-type="float">
            <text:p>10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9" calcext:value-type="float">
            <text:p><text:s/>0,09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9" calcext:value-type="float">
            <text:p><text:s/>0,09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66" calcext:value-type="float">
            <text:p><text:s/>0,66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9.24" calcext:value-type="float">
            <text:p><text:s/>9,24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62" calcext:value-type="float">
            <text:p><text:s/>0,62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1" calcext:value-type="float">
            <text:p><text:s/>0,01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9" calcext:value-type="float">
            <text:p><text:s/>0,09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0.45" calcext:value-type="float">
            <text:p><text:s/>20,45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7" calcext:value-type="float">
            <text:p><text:s/>0,07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.24" calcext:value-type="float">
            <text:p><text:s/>1,24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83.46" calcext:value-type="float">
            <text:p><text:s/>83,46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25" calcext:value-type="float">
            <text:p><text:s/>0,25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6.43" calcext:value-type="float">
            <text:p><text:s/>26,43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7.01" calcext:value-type="float">
            <text:p><text:s/>27,01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4.24" calcext:value-type="float">
            <text:p><text:s/>24,24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9" calcext:value-type="float">
            <text:p><text:s/>0,09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9" calcext:value-type="float">
            <text:p><text:s/>0,09 </text:p>
          </table:table-cell>
          <table:table-cell table:style-name="ce2" office:value-type="string" calcext:value-type="string">
            <text:p>15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0.97" calcext:value-type="float">
            <text:p><text:s/>10,97 </text:p>
          </table:table-cell>
          <table:table-cell table:style-name="ce2" office:value-type="string" calcext:value-type="string">
            <text:p>0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0.94" calcext:value-type="float">
            <text:p><text:s/>20,94 </text:p>
          </table:table-cell>
          <table:table-cell table:style-name="ce2" office:value-type="string" calcext:value-type="string">
            <text:p>0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3.99" calcext:value-type="float">
            <text:p><text:s/>3,99 </text:p>
          </table:table-cell>
          <table:table-cell table:style-name="ce2" office:value-type="string" calcext:value-type="string">
            <text:p>0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3" calcext:value-type="float">
            <text:p><text:s/>0,03 </text:p>
          </table:table-cell>
          <table:table-cell table:style-name="ce2" office:value-type="string" calcext:value-type="string">
            <text:p>0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6" calcext:value-type="float">
            <text:p><text:s/>0,06 </text:p>
          </table:table-cell>
          <table:table-cell table:style-name="ce2" office:value-type="string" calcext:value-type="string">
            <text:p>0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1" calcext:value-type="float">
            <text:p><text:s/>0,01 </text:p>
          </table:table-cell>
          <table:table-cell table:style-name="ce2" office:value-type="string" calcext:value-type="string">
            <text:p>0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6.43" calcext:value-type="float">
            <text:p><text:s/>26,43 </text:p>
          </table:table-cell>
          <table:table-cell table:style-name="ce2" office:value-type="string" calcext:value-type="string">
            <text:p>0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7.01" calcext:value-type="float">
            <text:p><text:s/>27,01 </text:p>
          </table:table-cell>
          <table:table-cell table:style-name="ce2" office:value-type="string" calcext:value-type="string">
            <text:p>0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53.02" calcext:value-type="float">
            <text:p><text:s/>53,02 </text:p>
          </table:table-cell>
          <table:table-cell table:style-name="ce2" office:value-type="string" calcext:value-type="string">
            <text:p>0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9" calcext:value-type="float">
            <text:p><text:s/>0,09 </text:p>
          </table:table-cell>
          <table:table-cell table:style-name="ce2" office:value-type="string" calcext:value-type="string">
            <text:p>0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9" calcext:value-type="float">
            <text:p><text:s/>0,09 </text:p>
          </table:table-cell>
          <table:table-cell table:style-name="ce2" office:value-type="string" calcext:value-type="string">
            <text:p>0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15" calcext:value-type="float">
            <text:p><text:s/>0,15 </text:p>
          </table:table-cell>
          <table:table-cell table:style-name="ce2" office:value-type="string" calcext:value-type="string">
            <text:p>0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80.37" calcext:value-type="float">
            <text:p><text:s/>80,37 </text:p>
          </table:table-cell>
          <table:table-cell table:style-name="ce2" office:value-type="string" calcext:value-type="string">
            <text:p>0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24" calcext:value-type="float">
            <text:p><text:s/>0,24 </text:p>
          </table:table-cell>
          <table:table-cell table:style-name="ce2" office:value-type="string" calcext:value-type="string">
            <text:p>0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.64" calcext:value-type="float">
            <text:p><text:s/>1,64 </text:p>
          </table:table-cell>
          <table:table-cell table:style-name="ce2" office:value-type="string" calcext:value-type="string">
            <text:p>0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5" calcext:value-type="float">
            <text:p><text:s/>0,05 </text:p>
          </table:table-cell>
          <table:table-cell table:style-name="ce2" office:value-type="string" calcext:value-type="string">
            <text:p>0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6.43" calcext:value-type="float">
            <text:p><text:s/>26,43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7.01" calcext:value-type="float">
            <text:p><text:s/>27,01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4.24" calcext:value-type="float">
            <text:p><text:s/>24,24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9" calcext:value-type="float">
            <text:p><text:s/>0,09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9" calcext:value-type="float">
            <text:p><text:s/>0,09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9" calcext:value-type="float">
            <text:p><text:s/>0,09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5.38" calcext:value-type="float">
            <text:p><text:s/>5,38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1" calcext:value-type="float">
            <text:p><text:s/>0,01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9.36" calcext:value-type="float">
            <text:p><text:s/>19,36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26" calcext:value-type="float">
            <text:p><text:s/>0,26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.97" calcext:value-type="float">
            <text:p><text:s/>2,97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3" calcext:value-type="float">
            <text:p><text:s/>0,03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7.4" calcext:value-type="float">
            <text:p><text:s/>7,40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3" calcext:value-type="float">
            <text:p><text:s/>0,03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52.88" calcext:value-type="float">
            <text:p><text:s/>52,88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54.02" calcext:value-type="float">
            <text:p><text:s/>54,02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12.48" calcext:value-type="float">
            <text:p><text:s/>212,48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66" calcext:value-type="float">
            <text:p><text:s/>0,66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17" calcext:value-type="float">
            <text:p><text:s/>0,17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17" calcext:value-type="float">
            <text:p><text:s/>0,17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.AN DI MUNDICI SRL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343.43" calcext:value-type="float">
            <text:p><text:s/>343,43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.AN DI MUNDICI SRL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1215.42" calcext:value-type="float">
            <text:p><text:s/>1.215,42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5.48" calcext:value-type="float">
            <text:p><text:s/>35,48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06.45" calcext:value-type="float">
            <text:p><text:s/>106,45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57.9" calcext:value-type="float">
            <text:p><text:s/>657,9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75.96" calcext:value-type="float">
            <text:p><text:s/>175,96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4.79" calcext:value-type="float">
            <text:p><text:s/>34,79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5.48" calcext:value-type="float">
            <text:p><text:s/>35,48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5.51" calcext:value-type="float">
            <text:p><text:s/>35,51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5.51" calcext:value-type="float">
            <text:p><text:s/>35,51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5.51" calcext:value-type="float">
            <text:p><text:s/>35,51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3.29" calcext:value-type="float">
            <text:p><text:s/>43,29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4.93" calcext:value-type="float">
            <text:p><text:s/>64,93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02.17" calcext:value-type="float">
            <text:p><text:s/>102,17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73.16" calcext:value-type="float">
            <text:p><text:s/>173,16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59.85" calcext:value-type="float">
            <text:p><text:s/>259,85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75.03" calcext:value-type="float">
            <text:p><text:s/>375,03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81.34" calcext:value-type="float">
            <text:p><text:s/>481,34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21.77" calcext:value-type="float">
            <text:p><text:s/>621,77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47.32" calcext:value-type="float">
            <text:p><text:s/>747,32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012.6" calcext:value-type="float">
            <text:p><text:s/>1.012,6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644.93" calcext:value-type="float">
            <text:p><text:s/>1.644,93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397.3" calcext:value-type="float">
            <text:p><text:s/>2.397,3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852.25" calcext:value-type="float">
            <text:p><text:s/>4.852,25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5325.69" calcext:value-type="float">
            <text:p><text:s/>5.325,69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0.01" calcext:value-type="float">
            <text:p><text:s/>0,01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58.92" calcext:value-type="float">
            <text:p><text:s/>58,92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7.52" calcext:value-type="float">
            <text:p><text:s/>77,52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86.58" calcext:value-type="float">
            <text:p><text:s/>86,58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88.2" calcext:value-type="float">
            <text:p><text:s/>88,2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30.14" calcext:value-type="float">
            <text:p><text:s/>130,14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30.14" calcext:value-type="float">
            <text:p><text:s/>130,14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30.14" calcext:value-type="float">
            <text:p><text:s/>130,14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56.24" calcext:value-type="float">
            <text:p><text:s/>156,24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01.2" calcext:value-type="float">
            <text:p><text:s/>301,2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55" calcext:value-type="float">
            <text:p><text:s/>255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585.86" calcext:value-type="float">
            <text:p><text:s/>4.585,86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000" calcext:value-type="float">
            <text:p><text:s/>1.00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LOR DIMENSION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09.88" calcext:value-type="float">
            <text:p><text:s/>309,88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 METODI SPA</text:p>
          </table:table-cell>
          <table:table-cell table:style-name="ce2" office:value-type="string" calcext:value-type="string">
            <text:p>Servizi sanitari</text:p>
          </table:table-cell>
          <table:table-cell table:style-name="ce3" office:value-type="float" office:value="1552.84" calcext:value-type="float">
            <text:p><text:s/>1.552,84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ANDO PROVINCIALE DEI VIGILI DEL FUOCO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76.48" calcext:value-type="float">
            <text:p><text:s/>376,48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ANDO PROVINCIALE DEI VIGILI DEL FUOCO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03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ANDO PROVINCIALE DEI VIGILI DEL FUOCO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223.52" calcext:value-type="float">
            <text:p><text:s/>223,52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ARGENT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.33" calcext:value-type="float">
            <text:p><text:s/>10,33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BATTIPAGLI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BOLOG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451.86" calcext:value-type="float">
            <text:p><text:s/>451,86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BOLOGN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109.55" calcext:value-type="float">
            <text:p><text:s/>1.109,55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BOLOGNA-SERVIZI NOTIFICAZIONI-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48.28" calcext:value-type="float">
            <text:p><text:s/>48,28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BOLTIER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.18" calcext:value-type="float">
            <text:p><text:s/>10,18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BOLZAN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28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BUDRI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87.85" calcext:value-type="float">
            <text:p><text:s/>87,85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BUDRI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43.99" calcext:value-type="float">
            <text:p><text:s/>143,99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CALOLZIOCORT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CASALECCHIO DI REN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1.76" calcext:value-type="float">
            <text:p><text:s/>11,76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CASTEL MAGGIOR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2.43" calcext:value-type="float">
            <text:p><text:s/>12,43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CASTEL SAN PIETRO TERM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40.72" calcext:value-type="float">
            <text:p><text:s/>40,72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CASTEL SAN PIETRO TERME</text:p>
          </table:table-cell>
          <table:table-cell table:style-name="ce2" office:value-type="string" calcext:value-type="string">
            <text:p>Rimborsi per spese di personale (comando, distacco, fuori ruolo, convenzioni, ecc...) </text:p>
          </table:table-cell>
          <table:table-cell table:style-name="ce3" office:value-type="float" office:value="20609.16" calcext:value-type="float">
            <text:p><text:s/>20.609,16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110" calcext:value-type="float">
            <text:p>110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CASTEL SAN PIETRO TERME</text:p>
          </table:table-cell>
          <table:table-cell table:style-name="ce2" office:value-type="string" calcext:value-type="string">
            <text:p>Rimborsi per spese di personale (comando, distacco, fuori ruolo, convenzioni, ecc...) </text:p>
          </table:table-cell>
          <table:table-cell table:style-name="ce3" office:value-type="float" office:value="23858.95" calcext:value-type="float">
            <text:p><text:s/>23.858,95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110" calcext:value-type="float">
            <text:p>110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CASTELLO D'ARGIL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CASTENASO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3900" calcext:value-type="float">
            <text:p><text:s/>3.900,00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CASTENASO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920" calcext:value-type="float">
            <text:p><text:s/>1.920,00 </text:p>
          </table:table-cell>
          <table:table-cell table:style-name="ce2" office:value-type="string" calcext:value-type="string">
            <text:p>31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CATANI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.18" calcext:value-type="float">
            <text:p><text:s/>10,18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CIVITAVECCHI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9.84" calcext:value-type="float">
            <text:p><text:s/>9,84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GRANAROLO DELL'EMILI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71.04" calcext:value-type="float">
            <text:p><text:s/>71,04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IMOL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LIMBIAT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LIMBIAT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MEDICI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84.92" calcext:value-type="float">
            <text:p><text:s/>84,92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MILAN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7.64" calcext:value-type="float">
            <text:p><text:s/>17,64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MINERBIO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365.6" calcext:value-type="float">
            <text:p><text:s/>2.365,60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1501" calcext:value-type="float">
            <text:p>15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MODE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5.96" calcext:value-type="float">
            <text:p><text:s/>15,96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MOLINELL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30.69" calcext:value-type="float">
            <text:p><text:s/>30,69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MONGUELFO-TESID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28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MONTERENZI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20.66" calcext:value-type="float">
            <text:p><text:s/>20,66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MONZUN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.18" calcext:value-type="float">
            <text:p><text:s/>10,18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OLGIATE COMASC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PESCAR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PORTOMAGGIOR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ROSA'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ROSIGNANO MARITTIM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SALSOMAGGIORE TERM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SAN GIORGIO DI PIAN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.18" calcext:value-type="float">
            <text:p><text:s/>10,18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SAN GIOVANNI IN PERSICET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SAN LAZZARO DI SAVE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27.48" calcext:value-type="float">
            <text:p><text:s/>127,48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SAN LAZZARO DI SAVENA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2428.22" calcext:value-type="float">
            <text:p><text:s/>2.428,22 </text:p>
          </table:table-cell>
          <table:table-cell table:style-name="ce2" office:value-type="string" calcext:value-type="string">
            <text:p>21/03/2023</text:p>
          </table:table-cell>
          <table:table-cell table:style-name="ce2" office:value-type="float" office:value="107" calcext:value-type="float">
            <text:p>1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SAN PIETRO IN CASAL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SAN STINO DI LIVENZ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1.76" calcext:value-type="float">
            <text:p><text:s/>11,76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SIG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1.83" calcext:value-type="float">
            <text:p><text:s/>11,83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SIRACUS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2.43" calcext:value-type="float">
            <text:p><text:s/>12,43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VALSAMOGGI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9.88" calcext:value-type="float">
            <text:p><text:s/>9,88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VENEZI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VENEZI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VIGNOL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7.64" calcext:value-type="float">
            <text:p><text:s/>17,64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MUNE DI ZOLA PREDOS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9.78" calcext:value-type="float">
            <text:p><text:s/>9,78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DOMINIO VIA NUVOLARI 1 -3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566" calcext:value-type="float">
            <text:p><text:s/>1.566,00 </text:p>
          </table:table-cell>
          <table:table-cell table:style-name="ce2" office:value-type="string" calcext:value-type="string">
            <text:p>31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DOMINIO VIA R. ATRI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618.26" calcext:value-type="float">
            <text:p><text:s/>618,26 </text:p>
          </table:table-cell>
          <table:table-cell table:style-name="ce2" office:value-type="string" calcext:value-type="string">
            <text:p>31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6383.76" calcext:value-type="float">
            <text:p><text:s/>56.383,76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5753.41" calcext:value-type="float">
            <text:p><text:s/>75.753,41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67115.56" calcext:value-type="float">
            <text:p><text:s/>67.115,56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8980.2" calcext:value-type="float">
            <text:p><text:s/>78.980,20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074.05" calcext:value-type="float">
            <text:p><text:s/>1.074,05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96.16" calcext:value-type="float">
            <text:p><text:s/>996,16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01.19" calcext:value-type="float">
            <text:p><text:s/>701,19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759.65" calcext:value-type="float">
            <text:p><text:s/>2.759,65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79.27" calcext:value-type="float">
            <text:p><text:s/>879,27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763.37" calcext:value-type="float">
            <text:p><text:s/>1.763,37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023.96" calcext:value-type="float">
            <text:p><text:s/>1.023,96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506.2" calcext:value-type="float">
            <text:p><text:s/>2.506,20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69.15" calcext:value-type="float">
            <text:p><text:s/>369,15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832.63" calcext:value-type="float">
            <text:p><text:s/>7.832,63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348.47" calcext:value-type="float">
            <text:p><text:s/>11.348,47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0227.74" calcext:value-type="float">
            <text:p><text:s/>10.227,74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688.54" calcext:value-type="float">
            <text:p><text:s/>11.688,54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DELLA BONIFICA RENAN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2500" calcext:value-type="float">
            <text:p><text:s/>2.500,00 </text:p>
          </table:table-cell>
          <table:table-cell table:style-name="ce2" office:value-type="string" calcext:value-type="string">
            <text:p>23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SORZIO DELLA BONIFICA RENAN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2500" calcext:value-type="float">
            <text:p><text:s/>2.500,00 </text:p>
          </table:table-cell>
          <table:table-cell table:style-name="ce2" office:value-type="string" calcext:value-type="string">
            <text:p>23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TEDIL DI RICCO MARIA &amp; C. S.A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20000" calcext:value-type="float">
            <text:p><text:s/>220.000,00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TEDIL DI RICCO MARIA &amp; C. S.A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35683.8" calcext:value-type="float">
            <text:p><text:s/>235.683,80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TEDIL DI RICCO MARIA &amp; C. S.A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00949.05" calcext:value-type="float">
            <text:p><text:s/>100.949,05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209" calcext:value-type="float">
            <text:p>1209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NTICELLI <text:s/>ELIS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. FACCHINI CASTENASO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83" calcext:value-type="float">
            <text:p><text:s/>183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05" calcext:value-type="float">
            <text:p>10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PER LO STUDIO CULTURA FISIC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3335.33" calcext:value-type="float">
            <text:p><text:s/>3.335,33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246.56" calcext:value-type="float">
            <text:p><text:s/>1.246,56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43.7" calcext:value-type="float">
            <text:p><text:s/>243,7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0.3" calcext:value-type="float">
            <text:p><text:s/>0,3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3742.13" calcext:value-type="float">
            <text:p><text:s/>33.742,13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6.4" calcext:value-type="float">
            <text:p><text:s/>146,4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237.15" calcext:value-type="float">
            <text:p><text:s/>7.237,15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97.6" calcext:value-type="float">
            <text:p><text:s/>97,6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88.42" calcext:value-type="float">
            <text:p><text:s/>488,42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9474.57" calcext:value-type="float">
            <text:p><text:s/>29.474,57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07.01" calcext:value-type="float">
            <text:p><text:s/>207,01 </text:p>
          </table:table-cell>
          <table:table-cell table:style-name="ce2" office:value-type="string" calcext:value-type="string">
            <text:p>30/01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760.26" calcext:value-type="float">
            <text:p><text:s/>14.760,26 </text:p>
          </table:table-cell>
          <table:table-cell table:style-name="ce2" office:value-type="string" calcext:value-type="string">
            <text:p>30/01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0.35" calcext:value-type="float">
            <text:p><text:s/>0,35 </text:p>
          </table:table-cell>
          <table:table-cell table:style-name="ce2" office:value-type="string" calcext:value-type="string">
            <text:p>30/01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88.42" calcext:value-type="float">
            <text:p><text:s/>488,42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3742.13" calcext:value-type="float">
            <text:p><text:s/>33.742,13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237.15" calcext:value-type="float">
            <text:p><text:s/>7.237,15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0721.13" calcext:value-type="float">
            <text:p><text:s/>30.721,13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6.4" calcext:value-type="float">
            <text:p><text:s/>146,4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810.48" calcext:value-type="float">
            <text:p><text:s/>1.810,48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97.6" calcext:value-type="float">
            <text:p><text:s/>97,6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2950.13" calcext:value-type="float">
            <text:p><text:s/>12.950,13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79.52" calcext:value-type="float">
            <text:p><text:s/>379,52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84.64" calcext:value-type="float">
            <text:p><text:s/>284,64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19.59" calcext:value-type="float">
            <text:p><text:s/>1.719,59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88.42" calcext:value-type="float">
            <text:p><text:s/>488,42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6.4" calcext:value-type="float">
            <text:p><text:s/>146,40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97.6" calcext:value-type="float">
            <text:p><text:s/>97,60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3742.13" calcext:value-type="float">
            <text:p><text:s/>33.742,13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760.61" calcext:value-type="float">
            <text:p><text:s/>14.760,61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237.15" calcext:value-type="float">
            <text:p><text:s/>7.237,15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9001.54" calcext:value-type="float">
            <text:p><text:s/>29.001,54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220" calcext:value-type="float">
            <text:p><text:s/>11.220,0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900" calcext:value-type="float">
            <text:p><text:s/>9.900,0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200" calcext:value-type="float">
            <text:p><text:s/>13.200,00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DATAGRAPH S.R.L.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281" calcext:value-type="float">
            <text:p><text:s/>1.281,00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108" calcext:value-type="float">
            <text:p>108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DAY RISTOSERVICE SPA</text:p>
          </table:table-cell>
          <table:table-cell table:style-name="ce2" office:value-type="string" calcext:value-type="string">
            <text:p>Altre spese per il personale</text:p>
          </table:table-cell>
          <table:table-cell table:style-name="ce3" office:value-type="float" office:value="6.22" calcext:value-type="float">
            <text:p><text:s/>6,22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110" calcext:value-type="float">
            <text:p>110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DAY RISTOSERVICE SPA</text:p>
          </table:table-cell>
          <table:table-cell table:style-name="ce2" office:value-type="string" calcext:value-type="string">
            <text:p>Altre spese per il personale</text:p>
          </table:table-cell>
          <table:table-cell table:style-name="ce3" office:value-type="float" office:value="5678.13" calcext:value-type="float">
            <text:p><text:s/>5.678,13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110" calcext:value-type="float">
            <text:p>110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DIEMMI <text:s/>GIANLUCA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10000" calcext:value-type="float">
            <text:p><text:s/>10.000,00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110" calcext:value-type="float">
            <text:p>110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DIEMMI <text:s/>GIANLUC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2450" calcext:value-type="float">
            <text:p><text:s/>2.450,00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DOC SERVIZI SOC. COOP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50" calcext:value-type="float">
            <text:p><text:s/>350,0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DOC SERVIZI SOC. COOP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80" calcext:value-type="float">
            <text:p><text:s/>880,0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DORIGO MAURO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801" calcext:value-type="float">
            <text:p>8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D'ORSI <text:s/>STEFANO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21938.25" calcext:value-type="float">
            <text:p><text:s/>21.938,25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D'ORSI <text:s/>STEFANO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7500.45" calcext:value-type="float">
            <text:p><text:s/>7.500,45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DUAL ITALIA SPA - AGENZIA DI ITALIANA AS</text:p>
          </table:table-cell>
          <table:table-cell table:style-name="ce2" office:value-type="string" calcext:value-type="string">
            <text:p>Premi di assicurazione contro i danni</text:p>
          </table:table-cell>
          <table:table-cell table:style-name="ce3" office:value-type="float" office:value="1600" calcext:value-type="float">
            <text:p><text:s/>1.600,00 </text:p>
          </table:table-cell>
          <table:table-cell table:style-name="ce2" office:value-type="string" calcext:value-type="string">
            <text:p>23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Costituzione fondi economali e carte aziendali</text:p>
          </table:table-cell>
          <table:table-cell table:style-name="ce3" office:value-type="float" office:value="7000" calcext:value-type="float">
            <text:p><text:s/>7.000,00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69" calcext:value-type="float">
            <text:p><text:s/>69,00 </text:p>
          </table:table-cell>
          <table:table-cell table:style-name="ce2" office:value-type="string" calcext:value-type="string">
            <text:p>19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DERA S.A.S. DI BRINTAZZOLI GIANPAOLO E 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499.78" calcext:value-type="float">
            <text:p><text:s/>2.499,78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05" calcext:value-type="float">
            <text:p>10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LCO SISTEM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6.6" calcext:value-type="float">
            <text:p><text:s/>36,6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LMI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654.65" calcext:value-type="float">
            <text:p><text:s/>654,65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05" calcext:value-type="float">
            <text:p>10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LTRAFF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647" calcext:value-type="float">
            <text:p><text:s/>1.647,00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LTRAFF SRL</text:p>
          </table:table-cell>
          <table:table-cell table:style-name="ce2" office:value-type="string" calcext:value-type="string">
            <text:p>Attrezzature</text:p>
          </table:table-cell>
          <table:table-cell table:style-name="ce3" office:value-type="float" office:value="1306.24" calcext:value-type="float">
            <text:p><text:s/>1.306,24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LTRAFF SRL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60.16" calcext:value-type="float">
            <text:p><text:s/>60,16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MMECI PUBBLICITA' SNC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27" calcext:value-type="float">
            <text:p><text:s/>427,00 </text:p>
          </table:table-cell>
          <table:table-cell table:style-name="ce2" office:value-type="string" calcext:value-type="string">
            <text:p>15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1.4" calcext:value-type="float">
            <text:p><text:s/>341,4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69.87" calcext:value-type="float">
            <text:p><text:s/>1.069,87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.25" calcext:value-type="float">
            <text:p><text:s/>45,25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09.2" calcext:value-type="float">
            <text:p><text:s/>2.209,20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86" calcext:value-type="float">
            <text:p><text:s/>10,86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8.61" calcext:value-type="float">
            <text:p><text:s/>248,61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35.82" calcext:value-type="float">
            <text:p><text:s/>835,82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68" calcext:value-type="float">
            <text:p><text:s/>11,68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0.38" calcext:value-type="float">
            <text:p><text:s/>620,38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36.8" calcext:value-type="float">
            <text:p><text:s/>436,80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99" calcext:value-type="float">
            <text:p><text:s/>9,99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7.71" calcext:value-type="float">
            <text:p><text:s/>157,71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8.71" calcext:value-type="float">
            <text:p><text:s/>148,71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16.54" calcext:value-type="float">
            <text:p><text:s/>716,54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4.6" calcext:value-type="float">
            <text:p><text:s/>314,60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91" calcext:value-type="float">
            <text:p><text:s/>11,91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5.74" calcext:value-type="float">
            <text:p><text:s/>285,74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3.83" calcext:value-type="float">
            <text:p><text:s/>303,83 </text:p>
          </table:table-cell>
          <table:table-cell table:style-name="ce2" office:value-type="string" calcext:value-type="string">
            <text:p>18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788.45" calcext:value-type="float">
            <text:p><text:s/>4.788,45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931.8" calcext:value-type="float">
            <text:p><text:s/>3.931,80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10.52" calcext:value-type="float">
            <text:p><text:s/>2.010,52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58.31" calcext:value-type="float">
            <text:p><text:s/>2.158,31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98.68" calcext:value-type="float">
            <text:p><text:s/>1.798,68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01.51" calcext:value-type="float">
            <text:p><text:s/>1.701,51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8.28" calcext:value-type="float">
            <text:p><text:s/>278,28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04.05" calcext:value-type="float">
            <text:p><text:s/>3.104,05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87.06" calcext:value-type="float">
            <text:p><text:s/>1.587,06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75.46" calcext:value-type="float">
            <text:p><text:s/>575,46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8.38" calcext:value-type="float">
            <text:p><text:s/>348,38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57.81" calcext:value-type="float">
            <text:p><text:s/>357,81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64.42" calcext:value-type="float">
            <text:p><text:s/>464,42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02.74" calcext:value-type="float">
            <text:p><text:s/>702,74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5.22" calcext:value-type="float">
            <text:p><text:s/>275,22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8.47" calcext:value-type="float">
            <text:p><text:s/>68,47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.96" calcext:value-type="float">
            <text:p><text:s/>42,96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08.58" calcext:value-type="float">
            <text:p><text:s/>608,58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7.9" calcext:value-type="float">
            <text:p><text:s/>247,90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9.68" calcext:value-type="float">
            <text:p><text:s/>449,68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7.54" calcext:value-type="float">
            <text:p><text:s/>217,54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6.53" calcext:value-type="float">
            <text:p><text:s/>156,53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1.85" calcext:value-type="float">
            <text:p><text:s/>271,85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.25" calcext:value-type="float">
            <text:p><text:s/>6,25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9.05" calcext:value-type="float">
            <text:p><text:s/>489,05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76" calcext:value-type="float">
            <text:p><text:s/>13,76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7.23" calcext:value-type="float">
            <text:p><text:s/>177,23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76.11" calcext:value-type="float">
            <text:p><text:s/>576,11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1.44" calcext:value-type="float">
            <text:p><text:s/>331,44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8.92" calcext:value-type="float">
            <text:p><text:s/>508,92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74.3" calcext:value-type="float">
            <text:p><text:s/>774,30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68" calcext:value-type="float">
            <text:p><text:s/>11,68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02.64" calcext:value-type="float">
            <text:p><text:s/>802,64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3" calcext:value-type="float">
            <text:p><text:s/>63,00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85.41" calcext:value-type="float">
            <text:p><text:s/>1.585,41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7.13" calcext:value-type="float">
            <text:p><text:s/>657,13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8.71" calcext:value-type="float">
            <text:p><text:s/>648,71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4.34" calcext:value-type="float">
            <text:p><text:s/>244,34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8.04" calcext:value-type="float">
            <text:p><text:s/>98,04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42" calcext:value-type="float">
            <text:p><text:s/>16,42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4.21" calcext:value-type="float">
            <text:p><text:s/>104,21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1.46" calcext:value-type="float">
            <text:p><text:s/>641,46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.41" calcext:value-type="float">
            <text:p><text:s/>14,41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0.72" calcext:value-type="float">
            <text:p><text:s/>490,72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34.66" calcext:value-type="float">
            <text:p><text:s/>434,66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36.67" calcext:value-type="float">
            <text:p><text:s/>636,67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0.05" calcext:value-type="float">
            <text:p><text:s/>210,05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55.51" calcext:value-type="float">
            <text:p><text:s/>1.055,51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24.75" calcext:value-type="float">
            <text:p><text:s/>524,75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8.7" calcext:value-type="float">
            <text:p><text:s/>148,70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5.3" calcext:value-type="float">
            <text:p><text:s/>295,30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52.59" calcext:value-type="float">
            <text:p><text:s/>1.752,59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43.84" calcext:value-type="float">
            <text:p><text:s/>943,84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70.31" calcext:value-type="float">
            <text:p><text:s/>870,31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0.08" calcext:value-type="float">
            <text:p><text:s/>90,08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5.91" calcext:value-type="float">
            <text:p><text:s/>105,91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1" calcext:value-type="float">
            <text:p><text:s/>11,10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.93" calcext:value-type="float">
            <text:p><text:s/>6,93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6" calcext:value-type="float">
            <text:p><text:s/>36,00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1.02" calcext:value-type="float">
            <text:p><text:s/>91,02 </text:p>
          </table:table-cell>
          <table:table-cell table:style-name="ce2" office:value-type="string" calcext:value-type="string">
            <text:p>24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0.4" calcext:value-type="float">
            <text:p><text:s/>80,4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RREBIAN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422.63" calcext:value-type="float">
            <text:p><text:s/>1.422,63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STER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3226.44" calcext:value-type="float">
            <text:p><text:s/>43.226,44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005" calcext:value-type="float">
            <text:p>10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 BANK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601.46" calcext:value-type="float">
            <text:p><text:s/>601,46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 BANK SRL</text:p>
          </table:table-cell>
          <table:table-cell table:style-name="ce2" office:value-type="string" calcext:value-type="string">
            <text:p>Mobili e arredi</text:p>
          </table:table-cell>
          <table:table-cell table:style-name="ce3" office:value-type="float" office:value="3159.8" calcext:value-type="float">
            <text:p><text:s/>3.159,80 </text:p>
          </table:table-cell>
          <table:table-cell table:style-name="ce2" office:value-type="string" calcext:value-type="string">
            <text:p>19/01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22" calcext:value-type="float">
            <text:p><text:s/>184,22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22" calcext:value-type="float">
            <text:p><text:s/>184,22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22" calcext:value-type="float">
            <text:p><text:s/>184,22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22" calcext:value-type="float">
            <text:p><text:s/>184,22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22" calcext:value-type="float">
            <text:p><text:s/>184,22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22" calcext:value-type="float">
            <text:p><text:s/>184,22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22" calcext:value-type="float">
            <text:p><text:s/>184,22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22" calcext:value-type="float">
            <text:p><text:s/>184,22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22" calcext:value-type="float">
            <text:p><text:s/>184,22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22" calcext:value-type="float">
            <text:p><text:s/>184,22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22" calcext:value-type="float">
            <text:p><text:s/>184,22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24" calcext:value-type="float">
            <text:p><text:s/>184,24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91.15" calcext:value-type="float">
            <text:p><text:s/>191,15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68.44" calcext:value-type="float">
            <text:p><text:s/>368,44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51.38" calcext:value-type="float">
            <text:p><text:s/>151,38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51.38" calcext:value-type="float">
            <text:p><text:s/>151,38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51.38" calcext:value-type="float">
            <text:p><text:s/>151,38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9.9" calcext:value-type="float">
            <text:p><text:s/>99,9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1.99" calcext:value-type="float">
            <text:p><text:s/>31,99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4" calcext:value-type="float">
            <text:p><text:s/>14,0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.47" calcext:value-type="float">
            <text:p><text:s/>18,47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5" calcext:value-type="float">
            <text:p><text:s/>15,0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6.5" calcext:value-type="float">
            <text:p><text:s/>16,5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624.66" calcext:value-type="float">
            <text:p><text:s/>624,66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2.87" calcext:value-type="float">
            <text:p><text:s/>22,87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ACCANI <text:s/>GIAN PAOLO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594.44" calcext:value-type="float">
            <text:p><text:s/>7.594,44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ACCANI <text:s/>GIAN PAOLO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12028.22" calcext:value-type="float">
            <text:p><text:s/>12.028,22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070.42" calcext:value-type="float">
            <text:p><text:s/>9.070,42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62.79" calcext:value-type="float">
            <text:p><text:s/>662,79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2577.51" calcext:value-type="float">
            <text:p><text:s/>62.577,51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5519.56" calcext:value-type="float">
            <text:p><text:s/>15.519,56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62.69" calcext:value-type="float">
            <text:p><text:s/>662,69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2381.02" calcext:value-type="float">
            <text:p><text:s/>12.381,02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4838.18" calcext:value-type="float">
            <text:p><text:s/>84.838,18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63.84" calcext:value-type="float">
            <text:p><text:s/>563,84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660" calcext:value-type="float">
            <text:p><text:s/>3.660,00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660" calcext:value-type="float">
            <text:p><text:s/>3.660,00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219.57" calcext:value-type="float">
            <text:p><text:s/>13.219,57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6661.28" calcext:value-type="float">
            <text:p><text:s/>96.661,28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33.14" calcext:value-type="float">
            <text:p><text:s/>533,14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LORSILVA ANSAL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4124.8" calcext:value-type="float">
            <text:p><text:s/>14.124,80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902" calcext:value-type="float">
            <text:p>9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LORSILVA ANSAL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70.9" calcext:value-type="float">
            <text:p><text:s/>570,90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902" calcext:value-type="float">
            <text:p>9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LORSILVA ANSAL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05" calcext:value-type="float">
            <text:p><text:s/>305,00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902" calcext:value-type="float">
            <text:p>9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LORSILVA ANSAL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93.04" calcext:value-type="float">
            <text:p><text:s/>293,04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902" calcext:value-type="float">
            <text:p>9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ONDAZIONE GIOVANNI DAMIANI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2315.21" calcext:value-type="float">
            <text:p><text:s/>2.315,21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401" calcext:value-type="float">
            <text:p>4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ONDAZIONE HUB DEL TERRITORIO ER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2500" calcext:value-type="float">
            <text:p><text:s/>2.500,00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101" calcext:value-type="float">
            <text:p>1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ONDAZIONE IFEL - istituto per la finanz</text:p>
          </table:table-cell>
          <table:table-cell table:style-name="ce2" office:value-type="string" calcext:value-type="string">
            <text:p>Trasferimenti correnti a Amministrazioni Centrali</text:p>
          </table:table-cell>
          <table:table-cell table:style-name="ce3" office:value-type="float" office:value="1858.25" calcext:value-type="float">
            <text:p><text:s/>1.858,25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801" calcext:value-type="float">
            <text:p>18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ONDAZIONE M.L. GALLASSI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3300.41" calcext:value-type="float">
            <text:p><text:s/>3.300,41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401" calcext:value-type="float">
            <text:p>4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ORINT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1.24" calcext:value-type="float">
            <text:p><text:s/>51,24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ORINT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6.38" calcext:value-type="float">
            <text:p><text:s/>96,38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ORINT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4.22" calcext:value-type="float">
            <text:p><text:s/>184,22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ORINT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00.32" calcext:value-type="float">
            <text:p><text:s/>800,32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ORINT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310.21" calcext:value-type="float">
            <text:p><text:s/>6.310,21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ORINT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7.1" calcext:value-type="float">
            <text:p><text:s/>67,1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ORINT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43.1" calcext:value-type="float">
            <text:p><text:s/>1.043,1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ORLANI <text:s/>GIACOM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268.8" calcext:value-type="float">
            <text:p><text:s/>1.268,80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ORLANI <text:s/>GIACOM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973.9" calcext:value-type="float">
            <text:p><text:s/>1.973,90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RANCESCA BARONE E MARCO FONTANA INGEGN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RANCESCA BARONE E MARCO FONTANA INGEGNE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801" calcext:value-type="float">
            <text:p>8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AMBERINI <text:s/>ENRIC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211.04" calcext:value-type="float">
            <text:p><text:s/>1.211,04 </text:p>
          </table:table-cell>
          <table:table-cell table:style-name="ce2" office:value-type="string" calcext:value-type="string">
            <text:p>17/03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AMIE SRL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600.83" calcext:value-type="float">
            <text:p><text:s/>600,83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005" calcext:value-type="float">
            <text:p>10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ARZON <text:s/>ALESSANDRO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4567.68" calcext:value-type="float">
            <text:p><text:s/>4.567,68 </text:p>
          </table:table-cell>
          <table:table-cell table:style-name="ce2" office:value-type="string" calcext:value-type="string">
            <text:p>17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AVINA <text:s/>ANDRE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610" calcext:value-type="float">
            <text:p><text:s/>610,0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BR ROSSETTO SP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29.63" calcext:value-type="float">
            <text:p><text:s/>29,63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BR ROSSETTO SP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374.44" calcext:value-type="float">
            <text:p><text:s/>374,44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BR ROSSETTO SP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75.68" calcext:value-type="float">
            <text:p><text:s/>175,68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BR ROSSETTO SP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336.72" calcext:value-type="float">
            <text:p><text:s/>336,72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BR ROSSETTO SP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64.7" calcext:value-type="float">
            <text:p><text:s/>164,7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BR ROSSETTO SP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329.4" calcext:value-type="float">
            <text:p><text:s/>329,4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ESTER SOC. COOPERATIV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462.62" calcext:value-type="float">
            <text:p><text:s/>462,62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ESTER SOC. COOPERATIV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91.58" calcext:value-type="float">
            <text:p><text:s/>291,58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ESTER SOC. COOPERATIV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411.69" calcext:value-type="float">
            <text:p><text:s/>411,69 </text:p>
          </table:table-cell>
          <table:table-cell table:style-name="ce2" office:value-type="string" calcext:value-type="string">
            <text:p>28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HEDAUTO VEICOLI INDUSTRIALI SRL A SOCI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77" calcext:value-type="float">
            <text:p><text:s/>1.177,0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HEDAUTO VEICOLI INDUSTRIALI SRL A SOCI</text:p>
          </table:table-cell>
          <table:table-cell table:style-name="ce2" office:value-type="string" calcext:value-type="string">
            <text:p>Mezzi di trasporto ad uso civile, di sicurezza e ordine pubblico</text:p>
          </table:table-cell>
          <table:table-cell table:style-name="ce3" office:value-type="float" office:value="40303" calcext:value-type="float">
            <text:p><text:s/>40.303,0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IULIANI <text:s/>LIS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4887.39" calcext:value-type="float">
            <text:p><text:s/>14.887,39 </text:p>
          </table:table-cell>
          <table:table-cell table:style-name="ce2" office:value-type="string" calcext:value-type="string">
            <text:p>31/03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IUSTINI <text:s/>LUCI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00" calcext:value-type="float">
            <text:p><text:s/>400,00 </text:p>
          </table:table-cell>
          <table:table-cell table:style-name="ce2" office:value-type="string" calcext:value-type="string">
            <text:p>19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LOBAL SAS DI GAMBINI CARLA E C.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2500" calcext:value-type="float">
            <text:p><text:s/>2.500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102" calcext:value-type="float">
            <text:p>11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OTTI <text:s/>SILV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903.2" calcext:value-type="float">
            <text:p><text:s/>1.903,20 </text:p>
          </table:table-cell>
          <table:table-cell table:style-name="ce2" office:value-type="string" calcext:value-type="string">
            <text:p>30/01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RAFICHE GASPAR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08.4" calcext:value-type="float">
            <text:p><text:s/>608,4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7" calcext:value-type="float">
            <text:p>1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RAFICHE GASPARI SRL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936" calcext:value-type="float">
            <text:p><text:s/>936,0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RAFICHE GASPARI SRL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777.14" calcext:value-type="float">
            <text:p><text:s/>777,14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RAFICHE GASPARI SRL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662.48" calcext:value-type="float">
            <text:p><text:s/>662,48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242" calcext:value-type="float">
            <text:p><text:s/>242,00 </text:p>
          </table:table-cell>
          <table:table-cell table:style-name="ce2" office:value-type="string" calcext:value-type="string">
            <text:p>02/02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1100" calcext:value-type="float">
            <text:p><text:s/>1.100,00 </text:p>
          </table:table-cell>
          <table:table-cell table:style-name="ce2" office:value-type="string" calcext:value-type="string">
            <text:p>01/02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RUPPO MARCHE INFORMATICA SRL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482.3" calcext:value-type="float">
            <text:p><text:s/>1.482,30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108" calcext:value-type="float">
            <text:p>108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RUPPO MARCHE INFORMATICA SRL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2828.56" calcext:value-type="float">
            <text:p><text:s/>2.828,56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108" calcext:value-type="float">
            <text:p>108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RUPPO MARCHE INFORMATICA SRL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865.6" calcext:value-type="float">
            <text:p><text:s/>865,60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1209" calcext:value-type="float">
            <text:p>1209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GTECH SRLS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075.2" calcext:value-type="float">
            <text:p><text:s/>5.075,20 </text:p>
          </table:table-cell>
          <table:table-cell table:style-name="ce2" office:value-type="string" calcext:value-type="string">
            <text:p>03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35" calcext:value-type="float">
            <text:p><text:s/>0,35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6" calcext:value-type="float">
            <text:p><text:s/>0,6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06.85" calcext:value-type="float">
            <text:p><text:s/>1.206,85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2.13" calcext:value-type="float">
            <text:p><text:s/>222,13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5.98" calcext:value-type="float">
            <text:p><text:s/>55,98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8.75" calcext:value-type="float">
            <text:p><text:s/>648,75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15.95" calcext:value-type="float">
            <text:p><text:s/>2.515,95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.53" calcext:value-type="float">
            <text:p><text:s/>48,53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8.91" calcext:value-type="float">
            <text:p><text:s/>628,91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64.09" calcext:value-type="float">
            <text:p><text:s/>864,09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04.31" calcext:value-type="float">
            <text:p><text:s/>804,31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44.29" calcext:value-type="float">
            <text:p><text:s/>1.844,29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4.5" calcext:value-type="float">
            <text:p><text:s/>274,50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92.9" calcext:value-type="float">
            <text:p><text:s/>792,90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183.64" calcext:value-type="float">
            <text:p><text:s/>7.183,64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02.05" calcext:value-type="float">
            <text:p><text:s/>2.402,05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.67" calcext:value-type="float">
            <text:p><text:s/>62,67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1" calcext:value-type="float">
            <text:p><text:s/>12,1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61" calcext:value-type="float">
            <text:p><text:s/>0,61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3.92" calcext:value-type="float">
            <text:p><text:s/>323,92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8.18" calcext:value-type="float">
            <text:p><text:s/>198,18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6.26" calcext:value-type="float">
            <text:p><text:s/>426,26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6.02" calcext:value-type="float">
            <text:p><text:s/>56,02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86.26" calcext:value-type="float">
            <text:p><text:s/>786,26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84.82" calcext:value-type="float">
            <text:p><text:s/>584,82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25" calcext:value-type="float">
            <text:p><text:s/>12,25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279.76" calcext:value-type="float">
            <text:p><text:s/>25.279,76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568.64" calcext:value-type="float">
            <text:p><text:s/>3.568,64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8.77" calcext:value-type="float">
            <text:p><text:s/>348,77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4.29" calcext:value-type="float">
            <text:p><text:s/>164,29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57.78" calcext:value-type="float">
            <text:p><text:s/>4.557,78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532.91" calcext:value-type="float">
            <text:p><text:s/>5.532,91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215.22" calcext:value-type="float">
            <text:p><text:s/>5.215,22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.89" calcext:value-type="float">
            <text:p><text:s/>6,89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15.72" calcext:value-type="float">
            <text:p><text:s/>615,72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.4" calcext:value-type="float">
            <text:p><text:s/>33,40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.4" calcext:value-type="float">
            <text:p><text:s/>33,40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83.52" calcext:value-type="float">
            <text:p><text:s/>2.183,52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72.32" calcext:value-type="float">
            <text:p><text:s/>3.172,32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83.43" calcext:value-type="float">
            <text:p><text:s/>983,43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47.47" calcext:value-type="float">
            <text:p><text:s/>3.147,47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26.4" calcext:value-type="float">
            <text:p><text:s/>1.526,40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3.47" calcext:value-type="float">
            <text:p><text:s/>183,47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3.47" calcext:value-type="float">
            <text:p><text:s/>183,47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31.22" calcext:value-type="float">
            <text:p><text:s/>1.831,22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888.88" calcext:value-type="float">
            <text:p><text:s/>6.888,88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81.99" calcext:value-type="float">
            <text:p><text:s/>6.481,99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8.2" calcext:value-type="float">
            <text:p><text:s/>648,20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133.63" calcext:value-type="float">
            <text:p><text:s/>11.133,63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5.48" calcext:value-type="float">
            <text:p><text:s/>285,48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54.77" calcext:value-type="float">
            <text:p><text:s/>2.854,77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86.72" calcext:value-type="float">
            <text:p><text:s/>1.886,72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08.64" calcext:value-type="float">
            <text:p><text:s/>608,64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12" calcext:value-type="float">
            <text:p><text:s/>11,12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79.56" calcext:value-type="float">
            <text:p><text:s/>979,56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54" calcext:value-type="float">
            <text:p><text:s/>11,54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71.78" calcext:value-type="float">
            <text:p><text:s/>971,78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60.99" calcext:value-type="float">
            <text:p><text:s/>660,99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23.04" calcext:value-type="float">
            <text:p><text:s/>1.123,04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0.56" calcext:value-type="float">
            <text:p><text:s/>40,56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0.55" calcext:value-type="float">
            <text:p><text:s/>40,55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08" calcext:value-type="float">
            <text:p><text:s/>15,08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64.42" calcext:value-type="float">
            <text:p><text:s/>1.064,42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8.24" calcext:value-type="float">
            <text:p><text:s/>298,24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65.24" calcext:value-type="float">
            <text:p><text:s/>565,24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3.98" calcext:value-type="float">
            <text:p><text:s/>623,98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1.54" calcext:value-type="float">
            <text:p><text:s/>161,54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33.59" calcext:value-type="float">
            <text:p><text:s/>2.333,59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8.53" calcext:value-type="float">
            <text:p><text:s/>338,53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7.26" calcext:value-type="float">
            <text:p><text:s/>97,26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793.23" calcext:value-type="float">
            <text:p><text:s/>3.793,23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72.63" calcext:value-type="float">
            <text:p><text:s/>972,63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82.4" calcext:value-type="float">
            <text:p><text:s/>582,4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9.31" calcext:value-type="float">
            <text:p><text:s/>459,31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4.53" calcext:value-type="float">
            <text:p><text:s/>234,53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41" calcext:value-type="float">
            <text:p><text:s/>11,41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74.6" calcext:value-type="float">
            <text:p><text:s/>374,6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49.32" calcext:value-type="float">
            <text:p><text:s/>1.749,32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65.01" calcext:value-type="float">
            <text:p><text:s/>465,01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1" calcext:value-type="float">
            <text:p><text:s/>161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58.77" calcext:value-type="float">
            <text:p><text:s/>1.258,77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74.59" calcext:value-type="float">
            <text:p><text:s/>574,59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6.51" calcext:value-type="float">
            <text:p><text:s/>216,51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15.4" calcext:value-type="float">
            <text:p><text:s/>515,4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22.06" calcext:value-type="float">
            <text:p><text:s/>922,06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2.23" calcext:value-type="float">
            <text:p><text:s/>92,23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2.22" calcext:value-type="float">
            <text:p><text:s/>92,22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38.77" calcext:value-type="float">
            <text:p><text:s/>1.038,77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23.22" calcext:value-type="float">
            <text:p><text:s/>923,22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0547.91" calcext:value-type="float">
            <text:p><text:s/>170.547,91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903" calcext:value-type="float">
            <text:p>9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0547.91" calcext:value-type="float">
            <text:p><text:s/>170.547,91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903" calcext:value-type="float">
            <text:p>9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0547.91" calcext:value-type="float">
            <text:p><text:s/>170.547,91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903" calcext:value-type="float">
            <text:p>9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8.6" calcext:value-type="float">
            <text:p><text:s/>38,60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08.44" calcext:value-type="float">
            <text:p><text:s/>408,44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4.44" calcext:value-type="float">
            <text:p><text:s/>54,44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.24" calcext:value-type="float">
            <text:p><text:s/>31,24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4.35" calcext:value-type="float">
            <text:p><text:s/>304,35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66" calcext:value-type="float">
            <text:p><text:s/>32,66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58" calcext:value-type="float">
            <text:p><text:s/>3,58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0.18" calcext:value-type="float">
            <text:p><text:s/>100,18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.62" calcext:value-type="float">
            <text:p><text:s/>1,62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19" calcext:value-type="float">
            <text:p><text:s/>12,19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1.24" calcext:value-type="float">
            <text:p><text:s/>101,24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0.41" calcext:value-type="float">
            <text:p><text:s/>170,41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7.73" calcext:value-type="float">
            <text:p><text:s/>217,73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3.81" calcext:value-type="float">
            <text:p><text:s/>273,81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5.67" calcext:value-type="float">
            <text:p><text:s/>315,67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2.28" calcext:value-type="float">
            <text:p><text:s/>282,28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8.14" calcext:value-type="float">
            <text:p><text:s/>168,14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6.58" calcext:value-type="float">
            <text:p><text:s/>36,58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3.15" calcext:value-type="float">
            <text:p><text:s/>73,15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3" calcext:value-type="float">
            <text:p><text:s/>8,03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6" calcext:value-type="float">
            <text:p><text:s/>8,06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3" calcext:value-type="float">
            <text:p><text:s/>8,03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0.65" calcext:value-type="float">
            <text:p><text:s/>310,65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2" calcext:value-type="float">
            <text:p><text:s/>8,02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1.97" calcext:value-type="float">
            <text:p><text:s/>71,97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2" calcext:value-type="float">
            <text:p><text:s/>8,02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.23" calcext:value-type="float">
            <text:p><text:s/>19,23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5" calcext:value-type="float">
            <text:p><text:s/>8,05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5" calcext:value-type="float">
            <text:p><text:s/>8,05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53.43" calcext:value-type="float">
            <text:p><text:s/>953,43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62" calcext:value-type="float">
            <text:p><text:s/>13,62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5" calcext:value-type="float">
            <text:p><text:s/>8,05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4" calcext:value-type="float">
            <text:p><text:s/>8,04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5" calcext:value-type="float">
            <text:p><text:s/>8,05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6.95" calcext:value-type="float">
            <text:p><text:s/>96,95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4" calcext:value-type="float">
            <text:p><text:s/>8,04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65" calcext:value-type="float">
            <text:p><text:s/>13,65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2" calcext:value-type="float">
            <text:p><text:s/>8,02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.24" calcext:value-type="float">
            <text:p><text:s/>6,24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7.15" calcext:value-type="float">
            <text:p><text:s/>117,15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0.72" calcext:value-type="float">
            <text:p><text:s/>440,72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1.82" calcext:value-type="float">
            <text:p><text:s/>61,82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47" calcext:value-type="float">
            <text:p><text:s/>11,47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11.24" calcext:value-type="float">
            <text:p><text:s/>511,24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.23" calcext:value-type="float">
            <text:p><text:s/>30,23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.52" calcext:value-type="float">
            <text:p><text:s/>27,52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2" calcext:value-type="float">
            <text:p><text:s/>8,02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38" calcext:value-type="float">
            <text:p><text:s/>16,38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5" calcext:value-type="float">
            <text:p><text:s/>8,05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7.73" calcext:value-type="float">
            <text:p><text:s/>217,73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94" calcext:value-type="float">
            <text:p><text:s/>7,94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5" calcext:value-type="float">
            <text:p><text:s/>4,50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1.55" calcext:value-type="float">
            <text:p><text:s/>141,55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4" calcext:value-type="float">
            <text:p><text:s/>8,04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4" calcext:value-type="float">
            <text:p><text:s/>8,04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9.73" calcext:value-type="float">
            <text:p><text:s/>69,73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05" calcext:value-type="float">
            <text:p><text:s/>2,05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.77" calcext:value-type="float">
            <text:p><text:s/>30,77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28" calcext:value-type="float">
            <text:p><text:s/>3,28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.72" calcext:value-type="float">
            <text:p><text:s/>23,72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7.7" calcext:value-type="float">
            <text:p><text:s/>87,70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9.93" calcext:value-type="float">
            <text:p><text:s/>329,93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36" calcext:value-type="float">
            <text:p><text:s/>4,36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8.07" calcext:value-type="float">
            <text:p><text:s/>148,07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32" calcext:value-type="float">
            <text:p><text:s/>65,32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7.53" calcext:value-type="float">
            <text:p><text:s/>77,53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0.8" calcext:value-type="float">
            <text:p><text:s/>120,80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0.8" calcext:value-type="float">
            <text:p><text:s/>120,80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8.11" calcext:value-type="float">
            <text:p><text:s/>628,11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7.75" calcext:value-type="float">
            <text:p><text:s/>217,75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64" calcext:value-type="float">
            <text:p><text:s/>13,64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3.31" calcext:value-type="float">
            <text:p><text:s/>163,31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65" calcext:value-type="float">
            <text:p><text:s/>13,65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4" calcext:value-type="float">
            <text:p><text:s/>8,04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3" calcext:value-type="float">
            <text:p><text:s/>8,03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.74" calcext:value-type="float">
            <text:p><text:s/>24,74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5.32" calcext:value-type="float">
            <text:p><text:s/>55,32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37" calcext:value-type="float">
            <text:p><text:s/>16,37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1.9" calcext:value-type="float">
            <text:p><text:s/>651,90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77" calcext:value-type="float">
            <text:p><text:s/>10,77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0.64" calcext:value-type="float">
            <text:p><text:s/>130,64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7.09" calcext:value-type="float">
            <text:p><text:s/>87,09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.57" calcext:value-type="float">
            <text:p><text:s/>23,57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8.2" calcext:value-type="float">
            <text:p><text:s/>158,20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55" calcext:value-type="float">
            <text:p><text:s/>2,55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7.01" calcext:value-type="float">
            <text:p><text:s/>177,01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5" calcext:value-type="float">
            <text:p><text:s/>8,05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36" calcext:value-type="float">
            <text:p><text:s/>16,36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0.98" calcext:value-type="float">
            <text:p><text:s/>210,98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5.06" calcext:value-type="float">
            <text:p><text:s/>185,06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75" calcext:value-type="float">
            <text:p><text:s/>10,75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5" calcext:value-type="float">
            <text:p><text:s/>21,50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2.69" calcext:value-type="float">
            <text:p><text:s/>202,69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75.4" calcext:value-type="float">
            <text:p><text:s/>2.575,40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0.54" calcext:value-type="float">
            <text:p><text:s/>330,54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17" calcext:value-type="float">
            <text:p><text:s/>9,17 </text:p>
          </table:table-cell>
          <table:table-cell table:style-name="ce2" office:value-type="string" calcext:value-type="string">
            <text:p>0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12547.9" calcext:value-type="float">
            <text:p><text:s/>12.547,90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404" calcext:value-type="float">
            <text:p>14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23.33" calcext:value-type="float">
            <text:p><text:s/>23,33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404" calcext:value-type="float">
            <text:p>14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81.08" calcext:value-type="float">
            <text:p><text:s/>81,08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404" calcext:value-type="float">
            <text:p>14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NAIL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32.14" calcext:value-type="float">
            <text:p><text:s/>132,14 </text:p>
          </table:table-cell>
          <table:table-cell table:style-name="ce2" office:value-type="string" calcext:value-type="string">
            <text:p>15/02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NCLOUD TEAM SRL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661.24" calcext:value-type="float">
            <text:p><text:s/>661,24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NCLOUD TEAM SRL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661.24" calcext:value-type="float">
            <text:p><text:s/>661,24 </text:p>
          </table:table-cell>
          <table:table-cell table:style-name="ce2" office:value-type="string" calcext:value-type="string">
            <text:p>23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NPS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80" calcext:value-type="float">
            <text:p><text:s/>280,00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NPS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80" calcext:value-type="float">
            <text:p><text:s/>280,00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NTERAUTO DI TABELLINI PAOL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20000" calcext:value-type="float">
            <text:p><text:s/>20.000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102" calcext:value-type="float">
            <text:p>11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REDEEM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1.05" calcext:value-type="float">
            <text:p><text:s/>61,05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REDEEM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.21" calcext:value-type="float">
            <text:p><text:s/>12,21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STITUTO COMPRENSIVO DI CASTENASO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3290.25" calcext:value-type="float">
            <text:p><text:s/>13.290,25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STITUTO COMPRENSIVO DI CASTENASO</text:p>
          </table:table-cell>
          <table:table-cell table:style-name="ce2" office:value-type="string" calcext:value-type="string">
            <text:p>Trasferimenti correnti a organismi interni e/o unita' locali della amministrazione</text:p>
          </table:table-cell>
          <table:table-cell table:style-name="ce3" office:value-type="float" office:value="6157.28" calcext:value-type="float">
            <text:p><text:s/>6.157,28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1" calcext:value-type="float">
            <text:p>4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STITUTO COMPRENSIVO DI CASTENASO</text:p>
          </table:table-cell>
          <table:table-cell table:style-name="ce2" office:value-type="string" calcext:value-type="string">
            <text:p>Trasferimenti correnti a organismi interni e/o unita' locali della amministrazione</text:p>
          </table:table-cell>
          <table:table-cell table:style-name="ce3" office:value-type="float" office:value="1990.5" calcext:value-type="float">
            <text:p><text:s/>1.990,5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401" calcext:value-type="float">
            <text:p>4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STITUTO COMPRENSIVO DI CASTENASO</text:p>
          </table:table-cell>
          <table:table-cell table:style-name="ce2" office:value-type="string" calcext:value-type="string">
            <text:p>Trasferimenti correnti a organismi interni e/o unita' locali della amministrazione</text:p>
          </table:table-cell>
          <table:table-cell table:style-name="ce3" office:value-type="float" office:value="770" calcext:value-type="float">
            <text:p><text:s/>770,00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402" calcext:value-type="float">
            <text:p>4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STITUTO COMPRENSIVO S. GIORGIO DI PIANO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736.72" calcext:value-type="float">
            <text:p><text:s/>2.736,72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 GARDEN SRL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7989.36" calcext:value-type="float">
            <text:p><text:s/>7.989,36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902" calcext:value-type="float">
            <text:p>9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AUDION SRL</text:p>
          </table:table-cell>
          <table:table-cell table:style-name="ce2" office:value-type="string" calcext:value-type="string">
            <text:p>Servizi amministrativi</text:p>
          </table:table-cell>
          <table:table-cell table:style-name="ce3" office:value-type="float" office:value="4900" calcext:value-type="float">
            <text:p><text:s/>4.900,00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8.89" calcext:value-type="float">
            <text:p><text:s/>98,89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30.78" calcext:value-type="float">
            <text:p><text:s/>130,78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23.05" calcext:value-type="float">
            <text:p><text:s/>223,05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0.18" calcext:value-type="float">
            <text:p><text:s/>90,18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0.01" calcext:value-type="float">
            <text:p><text:s/>110,01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5.05" calcext:value-type="float">
            <text:p><text:s/>75,05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51.81" calcext:value-type="float">
            <text:p><text:s/>351,81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39.39" calcext:value-type="float">
            <text:p><text:s/>139,39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9.9" calcext:value-type="float">
            <text:p><text:s/>39,9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9.59" calcext:value-type="float">
            <text:p><text:s/>39,59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4.62" calcext:value-type="float">
            <text:p><text:s/>54,62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0.66" calcext:value-type="float">
            <text:p><text:s/>30,66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4.74" calcext:value-type="float">
            <text:p><text:s/>44,74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.47" calcext:value-type="float">
            <text:p><text:s/>9,47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6.65" calcext:value-type="float">
            <text:p><text:s/>36,65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6.09" calcext:value-type="float">
            <text:p><text:s/>66,09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7.11" calcext:value-type="float">
            <text:p><text:s/>57,11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8.62" calcext:value-type="float">
            <text:p><text:s/>58,62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5.56" calcext:value-type="float">
            <text:p><text:s/>25,56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5" calcext:value-type="float">
            <text:p><text:s/>115,0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37.99" calcext:value-type="float">
            <text:p><text:s/>137,99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6.52" calcext:value-type="float">
            <text:p><text:s/>86,52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6.86" calcext:value-type="float">
            <text:p><text:s/>66,86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6" calcext:value-type="float">
            <text:p><text:s/>9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9.15" calcext:value-type="float">
            <text:p><text:s/>79,15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6" calcext:value-type="float">
            <text:p><text:s/>116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1" calcext:value-type="float">
            <text:p><text:s/>31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0" calcext:value-type="float">
            <text:p><text:s/>70,0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MET S.R.L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7.68" calcext:value-type="float">
            <text:p><text:s/>27,68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MET S.R.L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5.57" calcext:value-type="float">
            <text:p><text:s/>25,57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LMET S.R.L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5.3" calcext:value-type="float">
            <text:p><text:s/>35,3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ITAS MUTUA</text:p>
          </table:table-cell>
          <table:table-cell table:style-name="ce2" office:value-type="string" calcext:value-type="string">
            <text:p>Premi di assicurazione contro i danni</text:p>
          </table:table-cell>
          <table:table-cell table:style-name="ce3" office:value-type="float" office:value="7900" calcext:value-type="float">
            <text:p><text:s/>7.900,00 </text:p>
          </table:table-cell>
          <table:table-cell table:style-name="ce2" office:value-type="string" calcext:value-type="string">
            <text:p>2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J-STORE DISTRIBUZIONE SRL</text:p>
          </table:table-cell>
          <table:table-cell table:style-name="ce2" office:value-type="string" calcext:value-type="string">
            <text:p>Software</text:p>
          </table:table-cell>
          <table:table-cell table:style-name="ce3" office:value-type="float" office:value="7000" calcext:value-type="float">
            <text:p><text:s/>7.000,00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108" calcext:value-type="float">
            <text:p>108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J-STORE DISTRIBUZIONE SRL</text:p>
          </table:table-cell>
          <table:table-cell table:style-name="ce2" office:value-type="string" calcext:value-type="string">
            <text:p>Software</text:p>
          </table:table-cell>
          <table:table-cell table:style-name="ce3" office:value-type="float" office:value="2.37" calcext:value-type="float">
            <text:p><text:s/>2,37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108" calcext:value-type="float">
            <text:p>108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KAAM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211.86" calcext:value-type="float">
            <text:p><text:s/>2.211,86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A FERRAMENTA RIZZOL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84.95" calcext:value-type="float">
            <text:p><text:s/>484,95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902" calcext:value-type="float">
            <text:p>9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A FERRAMENTA RIZZOL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31.31" calcext:value-type="float">
            <text:p><text:s/>131,31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902" calcext:value-type="float">
            <text:p>9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A FERRAMENTA RIZZOL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4.53" calcext:value-type="float">
            <text:p><text:s/>124,53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902" calcext:value-type="float">
            <text:p>9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A PATR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5.4" calcext:value-type="float">
            <text:p><text:s/>85,40 </text:p>
          </table:table-cell>
          <table:table-cell table:style-name="ce2" office:value-type="string" calcext:value-type="string">
            <text:p>28/03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A PATR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5.4" calcext:value-type="float">
            <text:p><text:s/>85,40 </text:p>
          </table:table-cell>
          <table:table-cell table:style-name="ce2" office:value-type="string" calcext:value-type="string">
            <text:p>28/03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A PATR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9.3" calcext:value-type="float">
            <text:p><text:s/>79,30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AGHI <text:s/>WALTER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3017.24" calcext:value-type="float">
            <text:p><text:s/>3.017,24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10" calcext:value-type="float">
            <text:p>110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AGHI <text:s/>WALTER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3500" calcext:value-type="float">
            <text:p><text:s/>3.500,0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10" calcext:value-type="float">
            <text:p>110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AGHI <text:s/>WALTER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482.76" calcext:value-type="float">
            <text:p><text:s/>482,76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75.8" calcext:value-type="float">
            <text:p><text:s/>475,8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429.15" calcext:value-type="float">
            <text:p><text:s/>7.429,15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45" calcext:value-type="float">
            <text:p><text:s/>1.245,0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73.9" calcext:value-type="float">
            <text:p><text:s/>273,9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'ARCHE COMUNITA' L'ARCOBALENO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350" calcext:value-type="float">
            <text:p><text:s/>1.350,0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88" calcext:value-type="float">
            <text:p><text:s/>488,0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931.62" calcext:value-type="float">
            <text:p><text:s/>3.931,62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60.49" calcext:value-type="float">
            <text:p><text:s/>560,49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56.63" calcext:value-type="float">
            <text:p><text:s/>756,63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131.66" calcext:value-type="float">
            <text:p><text:s/>3.131,66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460.78" calcext:value-type="float">
            <text:p><text:s/>2.460,78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63.57" calcext:value-type="float">
            <text:p><text:s/>263,57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'EDICOLA DELLA PIAZZA SNC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64.7" calcext:value-type="float">
            <text:p><text:s/>64,70 </text:p>
          </table:table-cell>
          <table:table-cell table:style-name="ce2" office:value-type="string" calcext:value-type="string">
            <text:p>19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EOMBRUNI <text:s/>LETIZI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50" calcext:value-type="float">
            <text:p><text:s/>250,0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EPIDA SC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434.69" calcext:value-type="float">
            <text:p><text:s/>1.434,69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EPIDA SC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71" calcext:value-type="float">
            <text:p><text:s/>671,0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INO&amp;LANA DI ALBERTO MARCHESINI</text:p>
          </table:table-cell>
          <table:table-cell table:style-name="ce2" office:value-type="string" calcext:value-type="string">
            <text:p>Mezzi di trasporto ad uso civile, di sicurezza e ordine pubblico</text:p>
          </table:table-cell>
          <table:table-cell table:style-name="ce3" office:value-type="float" office:value="3566.39" calcext:value-type="float">
            <text:p><text:s/>3.566,39 </text:p>
          </table:table-cell>
          <table:table-cell table:style-name="ce2" office:value-type="string" calcext:value-type="string">
            <text:p>07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INO&amp;LANA DI ALBERTO MARCHESINI</text:p>
          </table:table-cell>
          <table:table-cell table:style-name="ce2" office:value-type="string" calcext:value-type="string">
            <text:p>Mezzi di trasporto ad uso civile, di sicurezza e ordine pubblico</text:p>
          </table:table-cell>
          <table:table-cell table:style-name="ce3" office:value-type="float" office:value="4755.18" calcext:value-type="float">
            <text:p><text:s/>4.755,18 </text:p>
          </table:table-cell>
          <table:table-cell table:style-name="ce2" office:value-type="string" calcext:value-type="string">
            <text:p>28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'OPEROSA S.P.A.</text:p>
          </table:table-cell>
          <table:table-cell table:style-name="ce2" office:value-type="string" calcext:value-type="string">
            <text:p>Terreni</text:p>
          </table:table-cell>
          <table:table-cell table:style-name="ce3" office:value-type="float" office:value="16216.54" calcext:value-type="float">
            <text:p><text:s/>16.216,54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905" calcext:value-type="float">
            <text:p>9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UNATI MANIFACTURING IDEAS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5850" calcext:value-type="float">
            <text:p><text:s/>25.850,00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902" calcext:value-type="float">
            <text:p>9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ACCAGNANI FERR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4061.58" calcext:value-type="float">
            <text:p><text:s/>4.061,58 </text:p>
          </table:table-cell>
          <table:table-cell table:style-name="ce2" office:value-type="string" calcext:value-type="string">
            <text:p>03/04/2023</text:p>
          </table:table-cell>
          <table:table-cell table:style-name="ce2" office:value-type="float" office:value="1005" calcext:value-type="float">
            <text:p>10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.79" calcext:value-type="float">
            <text:p><text:s/>9,79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7" calcext:value-type="float">
            <text:p>1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0864.1" calcext:value-type="float">
            <text:p><text:s/>10.864,1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948.8" calcext:value-type="float">
            <text:p><text:s/>1.948,8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020.52" calcext:value-type="float">
            <text:p><text:s/>5.020,52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353" calcext:value-type="float">
            <text:p><text:s/>353,0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240" calcext:value-type="float">
            <text:p><text:s/>240,0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282" calcext:value-type="float">
            <text:p><text:s/>282,0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512.4" calcext:value-type="float">
            <text:p><text:s/>512,4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109.6" calcext:value-type="float">
            <text:p><text:s/>109,60 </text:p>
          </table:table-cell>
          <table:table-cell table:style-name="ce2" office:value-type="string" calcext:value-type="string">
            <text:p>15/02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707.6" calcext:value-type="float">
            <text:p><text:s/>707,60 </text:p>
          </table:table-cell>
          <table:table-cell table:style-name="ce2" office:value-type="string" calcext:value-type="string">
            <text:p>28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2202.1" calcext:value-type="float">
            <text:p><text:s/>2.202,10 </text:p>
          </table:table-cell>
          <table:table-cell table:style-name="ce2" office:value-type="string" calcext:value-type="string">
            <text:p>15/02/2023</text:p>
          </table:table-cell>
          <table:table-cell table:style-name="ce2" office:value-type="float" office:value="108" calcext:value-type="float">
            <text:p>108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AGNANI <text:s/>MAURIZIO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261" calcext:value-type="float">
            <text:p><text:s/>4.261,00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307" calcext:value-type="float">
            <text:p>13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ANUTAN ITALIA S.P.A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370.88" calcext:value-type="float">
            <text:p><text:s/>370,88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ICROREX SPA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13066.2" calcext:value-type="float">
            <text:p><text:s/>13.066,20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INISTERO DELLE INFRASTRUTTURE E DEI TR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333.73" calcext:value-type="float">
            <text:p><text:s/>1.333,73 </text:p>
          </table:table-cell>
          <table:table-cell table:style-name="ce2" office:value-type="string" calcext:value-type="string">
            <text:p>02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INISTERO DELLE INFRASTRUTTURE E DEI TR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88.04" calcext:value-type="float">
            <text:p><text:s/>388,04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INISTERO DELLE INFRASTRUTTURE E DEI TR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38.14" calcext:value-type="float">
            <text:p><text:s/>138,14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INISTERO DELLE INFRASTRUTTURE E DEI TR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875.74" calcext:value-type="float">
            <text:p><text:s/>875,74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INISTERO DELL'INTERNO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427.15" calcext:value-type="float">
            <text:p><text:s/>1.427,15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INISTERO DELL'INTERNO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091.35" calcext:value-type="float">
            <text:p><text:s/>1.091,35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INISTERO DELL'INTERNO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081.96" calcext:value-type="float">
            <text:p><text:s/>2.081,96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INISTERO DELL'INTERNO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998.01" calcext:value-type="float">
            <text:p><text:s/>1.998,01 </text:p>
          </table:table-cell>
          <table:table-cell table:style-name="ce2" office:value-type="string" calcext:value-type="string">
            <text:p>2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INISTERO DELL'INTERNO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729.37" calcext:value-type="float">
            <text:p><text:s/>1.729,37 </text:p>
          </table:table-cell>
          <table:table-cell table:style-name="ce2" office:value-type="string" calcext:value-type="string">
            <text:p>2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INISTERO DELL'INTERNO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098.75" calcext:value-type="float">
            <text:p><text:s/>2.098,75 </text:p>
          </table:table-cell>
          <table:table-cell table:style-name="ce2" office:value-type="string" calcext:value-type="string">
            <text:p>23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INISTERO DELL'INTERNO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343.2" calcext:value-type="float">
            <text:p><text:s/>1.343,20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INISTERO DELL'INTERNO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01.48" calcext:value-type="float">
            <text:p><text:s/>201,48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OLINARI FORNITURE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7.39" calcext:value-type="float">
            <text:p><text:s/>27,39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ONARI <text:s/>VALENTIN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ONARI <text:s/>VALENTIN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00" calcext:value-type="float">
            <text:p><text:s/>1.500,0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OP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64.96" calcext:value-type="float">
            <text:p><text:s/>364,96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OP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526.41" calcext:value-type="float">
            <text:p><text:s/>2.526,41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OP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880" calcext:value-type="float">
            <text:p><text:s/>4.880,00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902" calcext:value-type="float">
            <text:p>9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PM SRL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6000" calcext:value-type="float">
            <text:p><text:s/>6.000,00 </text:p>
          </table:table-cell>
          <table:table-cell table:style-name="ce2" office:value-type="string" calcext:value-type="string">
            <text:p>31/03/2023</text:p>
          </table:table-cell>
          <table:table-cell table:style-name="ce2" office:value-type="float" office:value="9901" calcext:value-type="float">
            <text:p>9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340.83" calcext:value-type="float">
            <text:p><text:s/>340,83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512.42" calcext:value-type="float">
            <text:p><text:s/>512,42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652.7" calcext:value-type="float">
            <text:p><text:s/>652,7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USTI <text:s/>ELEN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75" calcext:value-type="float">
            <text:p><text:s/>275,00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Y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4.3" calcext:value-type="float">
            <text:p><text:s/>14,3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Y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7.6" calcext:value-type="float">
            <text:p><text:s/>17,6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NATALI GIN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.64" calcext:value-type="float">
            <text:p><text:s/>6,64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NATALI GIN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.86" calcext:value-type="float">
            <text:p><text:s/>5,86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61" calcext:value-type="float">
            <text:p><text:s/>61,00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3.2" calcext:value-type="float">
            <text:p><text:s/>73,20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7.2" calcext:value-type="float">
            <text:p><text:s/>77,20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7.28" calcext:value-type="float">
            <text:p><text:s/>77,28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7.28" calcext:value-type="float">
            <text:p><text:s/>77,28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7.28" calcext:value-type="float">
            <text:p><text:s/>77,28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7.28" calcext:value-type="float">
            <text:p><text:s/>77,28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7.28" calcext:value-type="float">
            <text:p><text:s/>77,28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7.6" calcext:value-type="float">
            <text:p><text:s/>97,60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09.8" calcext:value-type="float">
            <text:p><text:s/>109,80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34.2" calcext:value-type="float">
            <text:p><text:s/>134,20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41.6" calcext:value-type="float">
            <text:p><text:s/>341,60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63.6" calcext:value-type="float">
            <text:p><text:s/>463,60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O.R.A.D. SNC DI CANNONE MARCO, ROBERT &amp;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055.43" calcext:value-type="float">
            <text:p><text:s/>1.055,43 </text:p>
          </table:table-cell>
          <table:table-cell table:style-name="ce2" office:value-type="string" calcext:value-type="string">
            <text:p>19/01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2865.77" calcext:value-type="float">
            <text:p><text:s/>2.865,77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2093.89" calcext:value-type="float">
            <text:p><text:s/>2.093,89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3413.91" calcext:value-type="float">
            <text:p><text:s/>3.413,91 </text:p>
          </table:table-cell>
          <table:table-cell table:style-name="ce2" office:value-type="string" calcext:value-type="string">
            <text:p>28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OPEN GROUP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560.38" calcext:value-type="float">
            <text:p><text:s/>2.560,38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ALITALSOFT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735.65" calcext:value-type="float">
            <text:p><text:s/>3.735,65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4" calcext:value-type="float">
            <text:p>1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ALITALSOFT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898.16" calcext:value-type="float">
            <text:p><text:s/>898,16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4" calcext:value-type="float">
            <text:p>1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ALITALSOFT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654.67" calcext:value-type="float">
            <text:p><text:s/>2.654,67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4" calcext:value-type="float">
            <text:p>1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ALITALSOFT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158.21" calcext:value-type="float">
            <text:p><text:s/>1.158,21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4" calcext:value-type="float">
            <text:p>1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ALITALSOFT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269.11" calcext:value-type="float">
            <text:p><text:s/>1.269,11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4" calcext:value-type="float">
            <text:p>104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ANDA SERVIZI DI PAOLO BRAS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32" calcext:value-type="float">
            <text:p><text:s/>732,00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ERINI <text:s/>MAURO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4948.32" calcext:value-type="float">
            <text:p><text:s/>4.948,32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ERINI <text:s/>MAURO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16590.48" calcext:value-type="float">
            <text:p><text:s/>16.590,48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98.54" calcext:value-type="float">
            <text:p><text:s/>198,54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3.68" calcext:value-type="float">
            <text:p><text:s/>43,68 </text:p>
          </table:table-cell>
          <table:table-cell table:style-name="ce2"/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98.54" calcext:value-type="float">
            <text:p><text:s/>198,54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3.68" calcext:value-type="float">
            <text:p><text:s/>43,68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58.12" calcext:value-type="float">
            <text:p><text:s/>258,12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6.79" calcext:value-type="float">
            <text:p><text:s/>56,79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60.74" calcext:value-type="float">
            <text:p><text:s/>860,74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57.46" calcext:value-type="float">
            <text:p><text:s/>557,46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00.12" calcext:value-type="float">
            <text:p><text:s/>200,12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20.24" calcext:value-type="float">
            <text:p><text:s/>1.320,24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60.67" calcext:value-type="float">
            <text:p><text:s/>860,67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58.23" calcext:value-type="float">
            <text:p><text:s/>558,23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83" calcext:value-type="float">
            <text:p><text:s/>183,00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80.6" calcext:value-type="float">
            <text:p><text:s/>280,60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83" calcext:value-type="float">
            <text:p><text:s/>183,00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80.6" calcext:value-type="float">
            <text:p><text:s/>280,60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00.09" calcext:value-type="float">
            <text:p><text:s/>200,09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20.35" calcext:value-type="float">
            <text:p><text:s/>1.320,35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60.75" calcext:value-type="float">
            <text:p><text:s/>860,75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24.81" calcext:value-type="float">
            <text:p><text:s/>724,81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00.09" calcext:value-type="float">
            <text:p><text:s/>200,09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20.35" calcext:value-type="float">
            <text:p><text:s/>1.320,35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35.94" calcext:value-type="float">
            <text:p><text:s/>735,94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35.94" calcext:value-type="float">
            <text:p><text:s/>735,94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35.89" calcext:value-type="float">
            <text:p><text:s/>735,89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095" calcext:value-type="float">
            <text:p><text:s/>1.095,0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40.9" calcext:value-type="float">
            <text:p><text:s/>240,9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010.54" calcext:value-type="float">
            <text:p><text:s/>1.010,54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22.32" calcext:value-type="float">
            <text:p><text:s/>222,32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14" calcext:value-type="float">
            <text:p><text:s/>1.314,00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89.08" calcext:value-type="float">
            <text:p><text:s/>289,08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09.58" calcext:value-type="float">
            <text:p><text:s/>509,58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7.15" calcext:value-type="float">
            <text:p><text:s/>77,15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15.83" calcext:value-type="float">
            <text:p><text:s/>615,83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15.83" calcext:value-type="float">
            <text:p><text:s/>615,83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15.26" calcext:value-type="float">
            <text:p><text:s/>615,26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2.52" calcext:value-type="float">
            <text:p><text:s/>52,52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13.75" calcext:value-type="float">
            <text:p><text:s/>513,75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09.58" calcext:value-type="float">
            <text:p><text:s/>509,58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.55" calcext:value-type="float">
            <text:p><text:s/>11,55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2.11" calcext:value-type="float">
            <text:p><text:s/>112,11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3.03" calcext:value-type="float">
            <text:p><text:s/>113,03 </text:p>
          </table:table-cell>
          <table:table-cell table:style-name="ce2" office:value-type="string" calcext:value-type="string">
            <text:p>20/03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0.5" calcext:value-type="float">
            <text:p><text:s/>30,50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.55" calcext:value-type="float">
            <text:p><text:s/>11,55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2.11" calcext:value-type="float">
            <text:p><text:s/>112,11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3.03" calcext:value-type="float">
            <text:p><text:s/>113,03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.55" calcext:value-type="float">
            <text:p><text:s/>11,55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3.02" calcext:value-type="float">
            <text:p><text:s/>113,02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.7" calcext:value-type="float">
            <text:p><text:s/>7,70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1" calcext:value-type="float">
            <text:p><text:s/>61,00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7.15" calcext:value-type="float">
            <text:p><text:s/>77,15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2.52" calcext:value-type="float">
            <text:p><text:s/>52,52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13.75" calcext:value-type="float">
            <text:p><text:s/>513,75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91.88" calcext:value-type="float">
            <text:p><text:s/>391,88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6.21" calcext:value-type="float">
            <text:p><text:s/>86,21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2.52" calcext:value-type="float">
            <text:p><text:s/>52,52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13.75" calcext:value-type="float">
            <text:p><text:s/>513,75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62" calcext:value-type="float">
            <text:p><text:s/>162,0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738" calcext:value-type="float">
            <text:p><text:s/>4.738,0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39.5" calcext:value-type="float">
            <text:p><text:s/>139,5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760.5" calcext:value-type="float">
            <text:p><text:s/>4.760,5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17" calcext:value-type="float">
            <text:p><text:s/>117,00 </text:p>
          </table:table-cell>
          <table:table-cell table:style-name="ce2" office:value-type="string" calcext:value-type="string">
            <text:p>15/02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783" calcext:value-type="float">
            <text:p><text:s/>4.783,00 </text:p>
          </table:table-cell>
          <table:table-cell table:style-name="ce2" office:value-type="string" calcext:value-type="string">
            <text:p>15/02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RAZZOLI <text:s/>MAURIZIO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730" calcext:value-type="float">
            <text:p><text:s/>730,00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IRAZZOLI <text:s/>MAURIZIO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350" calcext:value-type="float">
            <text:p><text:s/>350,00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801" calcext:value-type="float">
            <text:p>8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OLI <text:s/>PAOL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500" calcext:value-type="float">
            <text:p><text:s/>3.500,0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ONZIANI <text:s/>ANN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25" calcext:value-type="float">
            <text:p><text:s/>125,00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REMIATO STABILIMENTO TIPOGRAFICO DEI C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45.79" calcext:value-type="float">
            <text:p><text:s/>445,79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RESIDENT SWIMMING S.S.D. A R.L.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10" calcext:value-type="float">
            <text:p><text:s/>710,00 </text:p>
          </table:table-cell>
          <table:table-cell table:style-name="ce2" office:value-type="string" calcext:value-type="string">
            <text:p>28/03/2023</text:p>
          </table:table-cell>
          <table:table-cell table:style-name="ce2" office:value-type="float" office:value="406" calcext:value-type="float">
            <text:p>4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PUBLIKA SRL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320" calcext:value-type="float">
            <text:p><text:s/>320,0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QUARK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09.8" calcext:value-type="float">
            <text:p><text:s/>109,80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QUARK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2.94" calcext:value-type="float">
            <text:p><text:s/>12,94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QUARK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204.79" calcext:value-type="float">
            <text:p><text:s/>204,79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R.G. SISTEMI DI RIGHI GIUSEPPE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9.57" calcext:value-type="float">
            <text:p><text:s/>29,57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R.G. SISTEMI DI RIGHI GIUSEPPE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6.04" calcext:value-type="float">
            <text:p><text:s/>46,04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R.G. SISTEMI DI RIGHI GIUSEPPE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18.38" calcext:value-type="float">
            <text:p><text:s/>118,38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R.G. SISTEMI DI RIGHI GIUSEPP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565.17" calcext:value-type="float">
            <text:p><text:s/>7.565,17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R.G. SISTEMI DI RIGHI GIUSEPP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40.65" calcext:value-type="float">
            <text:p><text:s/>140,65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R.G. SISTEMI DI RIGHI GIUSEPP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40.66" calcext:value-type="float">
            <text:p><text:s/>140,66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R.G. SISTEMI DI RIGHI GIUSEPP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40.66" calcext:value-type="float">
            <text:p><text:s/>140,66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R.G. SISTEMI DI RIGHI GIUSEPP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29.09" calcext:value-type="float">
            <text:p><text:s/>229,09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R.G. SISTEMI DI RIGHI GIUSEPP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29.09" calcext:value-type="float">
            <text:p><text:s/>229,09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R.G. SISTEMI DI RIGHI GIUSEPP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89.64" calcext:value-type="float">
            <text:p><text:s/>289,64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R.G. SISTEMI DI RIGHI GIUSEPP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609.25" calcext:value-type="float">
            <text:p><text:s/>609,25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R.G. SISTEMI DI RIGHI GIUSEPP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91.39" calcext:value-type="float">
            <text:p><text:s/>391,39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RICOH ITALIA S.R.L.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48.8" calcext:value-type="float">
            <text:p><text:s/>48,80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RICOH ITALIA S.R.L.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24.4" calcext:value-type="float">
            <text:p><text:s/>24,40 </text:p>
          </table:table-cell>
          <table:table-cell table:style-name="ce2" office:value-type="string" calcext:value-type="string">
            <text:p>24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5.13" calcext:value-type="float">
            <text:p><text:s/>25,13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1" calcext:value-type="float">
            <text:p>1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203.87" calcext:value-type="float">
            <text:p><text:s/>203,87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66.54" calcext:value-type="float">
            <text:p><text:s/>66,54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132.65" calcext:value-type="float">
            <text:p><text:s/>132,65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85.58" calcext:value-type="float">
            <text:p><text:s/>85,58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.S.D. CASTENASO BASEBALL SRL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1509.47" calcext:value-type="float">
            <text:p><text:s/>1.509,47 </text:p>
          </table:table-cell>
          <table:table-cell table:style-name="ce2" office:value-type="string" calcext:value-type="string">
            <text:p>23/03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.S.D. CASTENASO BASEBALL SRL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5990.53" calcext:value-type="float">
            <text:p><text:s/>5.990,53 </text:p>
          </table:table-cell>
          <table:table-cell table:style-name="ce2" office:value-type="string" calcext:value-type="string">
            <text:p>23/03/2023</text:p>
          </table:table-cell>
          <table:table-cell table:style-name="ce2" office:value-type="float" office:value="601" calcext:value-type="float">
            <text:p>6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ACA SOC.COOP. A.R.L. SERVIZIO AUTONOLEG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390.8" calcext:value-type="float">
            <text:p><text:s/>1.390,8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ACA SOC.COOP. A.R.L. SERVIZIO AUTONOLEG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865.3" calcext:value-type="float">
            <text:p><text:s/>865,30 </text:p>
          </table:table-cell>
          <table:table-cell table:style-name="ce2" office:value-type="string" calcext:value-type="string">
            <text:p>28/03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ACA SOC.COOP. A.R.L. SERVIZIO AUTONOLEG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73.06" calcext:value-type="float">
            <text:p><text:s/>173,06 </text:p>
          </table:table-cell>
          <table:table-cell table:style-name="ce2" office:value-type="string" calcext:value-type="string">
            <text:p>28/03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ACA SOC.COOP. A.R.L. SERVIZIO AUTONOLEG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390.8" calcext:value-type="float">
            <text:p><text:s/>1.390,80 </text:p>
          </table:table-cell>
          <table:table-cell table:style-name="ce2" office:value-type="string" calcext:value-type="string">
            <text:p>19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AGANI <text:s/>EVRYDIKI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100" calcext:value-type="float">
            <text:p><text:s/>1.100,00 </text:p>
          </table:table-cell>
          <table:table-cell table:style-name="ce2" office:value-type="string" calcext:value-type="string">
            <text:p>06/02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EIT - SYSTEM ENGINEERING &amp; INFORMATION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3.86" calcext:value-type="float">
            <text:p><text:s/>123,86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8" calcext:value-type="float">
            <text:p>108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EIT - SYSTEM ENGINEERING &amp; INFORMATION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7002.8" calcext:value-type="float">
            <text:p><text:s/>7.002,80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EIT - SYSTEM ENGINEERING &amp; INFORMATION</text:p>
          </table:table-cell>
          <table:table-cell table:style-name="ce2" office:value-type="string" calcext:value-type="string">
            <text:p>Software</text:p>
          </table:table-cell>
          <table:table-cell table:style-name="ce3" office:value-type="float" office:value="872.3" calcext:value-type="float">
            <text:p><text:s/>872,30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108" calcext:value-type="float">
            <text:p>108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I COMPUTER SPA</text:p>
          </table:table-cell>
          <table:table-cell table:style-name="ce2" office:value-type="string" calcext:value-type="string">
            <text:p>Mobili e arredi</text:p>
          </table:table-cell>
          <table:table-cell table:style-name="ce3" office:value-type="float" office:value="2209.47" calcext:value-type="float">
            <text:p><text:s/>2.209,47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I COMPUTER SPA</text:p>
          </table:table-cell>
          <table:table-cell table:style-name="ce2" office:value-type="string" calcext:value-type="string">
            <text:p>Software</text:p>
          </table:table-cell>
          <table:table-cell table:style-name="ce3" office:value-type="float" office:value="2043.76" calcext:value-type="float">
            <text:p><text:s/>2.043,76 </text:p>
          </table:table-cell>
          <table:table-cell table:style-name="ce2" office:value-type="string" calcext:value-type="string">
            <text:p>13/02/2023</text:p>
          </table:table-cell>
          <table:table-cell table:style-name="ce2" office:value-type="float" office:value="108" calcext:value-type="float">
            <text:p>108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IDEL INGEGNERIA SRL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1141.92" calcext:value-type="float">
            <text:p><text:s/>1.141,92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IDEL INGEGNERIA SRL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2229.2" calcext:value-type="float">
            <text:p><text:s/>2.229,20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05" calcext:value-type="float">
            <text:p><text:s/>305,00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10" calcext:value-type="float">
            <text:p><text:s/>610,00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IR SAFETY SYSTEM S.P.A. UNIPERSO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.59" calcext:value-type="float">
            <text:p><text:s/>18,59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IROL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15.53" calcext:value-type="float">
            <text:p><text:s/>815,53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005" calcext:value-type="float">
            <text:p>10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IROL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936.94" calcext:value-type="float">
            <text:p><text:s/>3.936,94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005" calcext:value-type="float">
            <text:p>10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OCIETA' AGRICOLA F.LLI RINALDI S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710" calcext:value-type="float">
            <text:p><text:s/>6.710,00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901" calcext:value-type="float">
            <text:p>9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OLCO IDAPOLI SOC. COOPERATIVA SOCIALE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828.45" calcext:value-type="float">
            <text:p><text:s/>828,45 </text:p>
          </table:table-cell>
          <table:table-cell table:style-name="ce2" office:value-type="string" calcext:value-type="string">
            <text:p>02/03/2023</text:p>
          </table:table-cell>
          <table:table-cell table:style-name="ce2" office:value-type="float" office:value="1203" calcext:value-type="float">
            <text:p>12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OLCO IDAPOLI SOC. COOPERATIVA SOCIALE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267.43" calcext:value-type="float">
            <text:p><text:s/>267,43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203" calcext:value-type="float">
            <text:p>12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ORCE E VANNINI SERVICE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7.6" calcext:value-type="float">
            <text:p><text:s/>97,60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ORCE E VANNINI SERVICE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42.74" calcext:value-type="float">
            <text:p><text:s/>142,74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ORCE E VANNINI SERVICE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64.7" calcext:value-type="float">
            <text:p><text:s/>164,70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ORCE E VANNINI SERVICE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26.96" calcext:value-type="float">
            <text:p><text:s/>326,96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TUDIO ASSOCIATO FIORILLI ZURL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737" calcext:value-type="float">
            <text:p><text:s/>737,00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TUDIO ASSOCIATO FIORILLI ZURLA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14625.19" calcext:value-type="float">
            <text:p><text:s/>14.625,19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TUDIO ASSOCIATO FIORILLI ZURLA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465.61" calcext:value-type="float">
            <text:p><text:s/>465,61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TUDIO ASSOCIATO FIORILLI ZURLA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5000.61" calcext:value-type="float">
            <text:p><text:s/>5.000,61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TUDIO ASSOCIATO FIORILLI ZURLA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190.65" calcext:value-type="float">
            <text:p><text:s/>190,65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TUDIO ASSOCIATO FIORILLI ZURLA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28.69" calcext:value-type="float">
            <text:p><text:s/>28,69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149.36" calcext:value-type="float">
            <text:p><text:s/>149,36 </text:p>
          </table:table-cell>
          <table:table-cell table:style-name="ce2" office:value-type="string" calcext:value-type="string">
            <text:p>31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133.88" calcext:value-type="float">
            <text:p><text:s/>133,88 </text:p>
          </table:table-cell>
          <table:table-cell table:style-name="ce2" office:value-type="string" calcext:value-type="string">
            <text:p>31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115.82" calcext:value-type="float">
            <text:p><text:s/>115,82 </text:p>
          </table:table-cell>
          <table:table-cell table:style-name="ce2" office:value-type="string" calcext:value-type="string">
            <text:p>31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133.88" calcext:value-type="float">
            <text:p><text:s/>133,88 </text:p>
          </table:table-cell>
          <table:table-cell table:style-name="ce2" office:value-type="string" calcext:value-type="string">
            <text:p>31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149.36" calcext:value-type="float">
            <text:p><text:s/>149,36 </text:p>
          </table:table-cell>
          <table:table-cell table:style-name="ce2" office:value-type="string" calcext:value-type="string">
            <text:p>31/01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57.07" calcext:value-type="float">
            <text:p><text:s/>57,07 </text:p>
          </table:table-cell>
          <table:table-cell table:style-name="ce2" office:value-type="string" calcext:value-type="string">
            <text:p>01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57.07" calcext:value-type="float">
            <text:p><text:s/>57,07 </text:p>
          </table:table-cell>
          <table:table-cell table:style-name="ce2" office:value-type="string" calcext:value-type="string">
            <text:p>01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25.12" calcext:value-type="float">
            <text:p><text:s/>25,12 </text:p>
          </table:table-cell>
          <table:table-cell table:style-name="ce2" office:value-type="string" calcext:value-type="string">
            <text:p>01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25.12" calcext:value-type="float">
            <text:p><text:s/>25,12 </text:p>
          </table:table-cell>
          <table:table-cell table:style-name="ce2" office:value-type="string" calcext:value-type="string">
            <text:p>01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34.25" calcext:value-type="float">
            <text:p><text:s/>34,25 </text:p>
          </table:table-cell>
          <table:table-cell table:style-name="ce2" office:value-type="string" calcext:value-type="string">
            <text:p>01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57.07" calcext:value-type="float">
            <text:p><text:s/>57,07 </text:p>
          </table:table-cell>
          <table:table-cell table:style-name="ce2" office:value-type="string" calcext:value-type="string">
            <text:p>01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57.07" calcext:value-type="float">
            <text:p><text:s/>57,07 </text:p>
          </table:table-cell>
          <table:table-cell table:style-name="ce2" office:value-type="string" calcext:value-type="string">
            <text:p>01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375.7" calcext:value-type="float">
            <text:p><text:s/>375,70 </text:p>
          </table:table-cell>
          <table:table-cell table:style-name="ce2" office:value-type="string" calcext:value-type="string">
            <text:p>01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68.3" calcext:value-type="float">
            <text:p><text:s/>68,30 </text:p>
          </table:table-cell>
          <table:table-cell table:style-name="ce2" office:value-type="string" calcext:value-type="string">
            <text:p>01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68.3" calcext:value-type="float">
            <text:p><text:s/>68,30 </text:p>
          </table:table-cell>
          <table:table-cell table:style-name="ce2" office:value-type="string" calcext:value-type="string">
            <text:p>01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34.25" calcext:value-type="float">
            <text:p><text:s/>34,25 </text:p>
          </table:table-cell>
          <table:table-cell table:style-name="ce2" office:value-type="string" calcext:value-type="string">
            <text:p>01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8.38" calcext:value-type="float">
            <text:p><text:s/>8,38 </text:p>
          </table:table-cell>
          <table:table-cell table:style-name="ce2" office:value-type="string" calcext:value-type="string">
            <text:p>01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BACCHERIA <text:s/>2000 DI BERTOZZI PAOL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48.69" calcext:value-type="float">
            <text:p><text:s/>48,69 </text:p>
          </table:table-cell>
          <table:table-cell table:style-name="ce2" office:value-type="string" calcext:value-type="string">
            <text:p>01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ASCA STUDIO ARCHITETTI ASSOCIATI DI F. 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45658.89" calcext:value-type="float">
            <text:p><text:s/>145.658,89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EATRINO DELL'ES DI ZANELLA VITTORI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249.98" calcext:value-type="float">
            <text:p><text:s/>2.249,98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ECNOAMBIENTE SRL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6100" calcext:value-type="float">
            <text:p><text:s/>6.100,00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307" calcext:value-type="float">
            <text:p>1307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87" calcext:value-type="float">
            <text:p><text:s/>15,8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86" calcext:value-type="float">
            <text:p><text:s/>15,8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86" calcext:value-type="float">
            <text:p><text:s/>15,8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9.15" calcext:value-type="float">
            <text:p><text:s/>89,15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.91" calcext:value-type="float">
            <text:p><text:s/>25,9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98" calcext:value-type="float">
            <text:p><text:s/>17,98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.06" calcext:value-type="float">
            <text:p><text:s/>62,0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37" calcext:value-type="float">
            <text:p><text:s/>67,3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5.04" calcext:value-type="float">
            <text:p><text:s/>95,04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.87" calcext:value-type="float">
            <text:p><text:s/>29,8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86" calcext:value-type="float">
            <text:p><text:s/>15,8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.41" calcext:value-type="float">
            <text:p><text:s/>50,41 </text:p>
          </table:table-cell>
          <table:table-cell table:style-name="ce2" office:value-type="string" calcext:value-type="string">
            <text:p>1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1.32" calcext:value-type="float">
            <text:p><text:s/>121,32 </text:p>
          </table:table-cell>
          <table:table-cell table:style-name="ce2" office:value-type="string" calcext:value-type="string">
            <text:p>10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1.32" calcext:value-type="float">
            <text:p><text:s/>121,32 </text:p>
          </table:table-cell>
          <table:table-cell table:style-name="ce2" office:value-type="string" calcext:value-type="string">
            <text:p>16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.41" calcext:value-type="float">
            <text:p><text:s/>50,41 </text:p>
          </table:table-cell>
          <table:table-cell table:style-name="ce2" office:value-type="string" calcext:value-type="string">
            <text:p>16/01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.41" calcext:value-type="float">
            <text:p><text:s/>50,41 </text:p>
          </table:table-cell>
          <table:table-cell table:style-name="ce2" office:value-type="string" calcext:value-type="string">
            <text:p>15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22" calcext:value-type="float">
            <text:p><text:s/>11,22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3.96" calcext:value-type="float">
            <text:p><text:s/>303,96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2" calcext:value-type="float">
            <text:p><text:s/>12,20 </text:p>
          </table:table-cell>
          <table:table-cell table:style-name="ce2" office:value-type="string" calcext:value-type="string">
            <text:p>09/03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45" calcext:value-type="float">
            <text:p><text:s/>18,45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0.89" calcext:value-type="float">
            <text:p><text:s/>40,89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9.53" calcext:value-type="float">
            <text:p><text:s/>109,53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36" calcext:value-type="float">
            <text:p><text:s/>67,3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58" calcext:value-type="float">
            <text:p><text:s/>17,58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.06" calcext:value-type="float">
            <text:p><text:s/>28,0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.44" calcext:value-type="float">
            <text:p><text:s/>30,44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.06" calcext:value-type="float">
            <text:p><text:s/>28,0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5.82" calcext:value-type="float">
            <text:p><text:s/>125,82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9.33" calcext:value-type="float">
            <text:p><text:s/>119,33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86" calcext:value-type="float">
            <text:p><text:s/>15,8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86" calcext:value-type="float">
            <text:p><text:s/>15,8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.06" calcext:value-type="float">
            <text:p><text:s/>28,0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9" calcext:value-type="float">
            <text:p><text:s/>15,90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.95" calcext:value-type="float">
            <text:p><text:s/>48,95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8.27" calcext:value-type="float">
            <text:p><text:s/>68,2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44" calcext:value-type="float">
            <text:p><text:s/>65,44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.35" calcext:value-type="float">
            <text:p><text:s/>29,35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2.9" calcext:value-type="float">
            <text:p><text:s/>242,90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86" calcext:value-type="float">
            <text:p><text:s/>15,8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37" calcext:value-type="float">
            <text:p><text:s/>67,3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87" calcext:value-type="float">
            <text:p><text:s/>15,8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.07" calcext:value-type="float">
            <text:p><text:s/>28,0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86" calcext:value-type="float">
            <text:p><text:s/>15,8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.51" calcext:value-type="float">
            <text:p><text:s/>29,51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37" calcext:value-type="float">
            <text:p><text:s/>67,3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6.28" calcext:value-type="float">
            <text:p><text:s/>86,28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.56" calcext:value-type="float">
            <text:p><text:s/>28,5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86" calcext:value-type="float">
            <text:p><text:s/>15,8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.67" calcext:value-type="float">
            <text:p><text:s/>64,6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86" calcext:value-type="float">
            <text:p><text:s/>15,86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2" office:value-type="string" calcext:value-type="string">
            <text:p>28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POGRAFIA <text:s/>RONCAGLI <text:s/>SNC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2.61" calcext:value-type="float">
            <text:p><text:s/>62,61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IPOGRAFIA <text:s/>RONCAGLI <text:s/>SNC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44.72" calcext:value-type="float">
            <text:p><text:s/>144,72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502" calcext:value-type="float">
            <text:p>502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TONINELLI <text:s/>FRANCO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349.99" calcext:value-type="float">
            <text:p><text:s/>349,99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801" calcext:value-type="float">
            <text:p>8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UNIONE DEI COMUNI DELLA BASSA ROMAG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30/03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UNIONE DEI COMUNI DELLA BASSA ROMAGNA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3400" calcext:value-type="float">
            <text:p><text:s/>3.400,00 </text:p>
          </table:table-cell>
          <table:table-cell table:style-name="ce2" office:value-type="string" calcext:value-type="string">
            <text:p>20/01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UNIONE ITALIANA TIRO A SEGNO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631.92" calcext:value-type="float">
            <text:p><text:s/>631,92 </text:p>
          </table:table-cell>
          <table:table-cell table:style-name="ce2" office:value-type="string" calcext:value-type="string">
            <text:p>17/02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UNIPOLSAI</text:p>
          </table:table-cell>
          <table:table-cell table:style-name="ce2" office:value-type="string" calcext:value-type="string">
            <text:p>Premi di assicurazione contro i danni</text:p>
          </table:table-cell>
          <table:table-cell table:style-name="ce3" office:value-type="float" office:value="2000" calcext:value-type="float">
            <text:p><text:s/>2.000,00 </text:p>
          </table:table-cell>
          <table:table-cell table:style-name="ce2" office:value-type="string" calcext:value-type="string">
            <text:p>1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UNIPOLSAI</text:p>
          </table:table-cell>
          <table:table-cell table:style-name="ce2" office:value-type="string" calcext:value-type="string">
            <text:p>Premi di assicurazione contro i danni</text:p>
          </table:table-cell>
          <table:table-cell table:style-name="ce3" office:value-type="float" office:value="47460" calcext:value-type="float">
            <text:p><text:s/>47.460,00 </text:p>
          </table:table-cell>
          <table:table-cell table:style-name="ce2" office:value-type="string" calcext:value-type="string">
            <text:p>2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UNIPOLSAI</text:p>
          </table:table-cell>
          <table:table-cell table:style-name="ce2" office:value-type="string" calcext:value-type="string">
            <text:p>Premi di assicurazione contro i danni</text:p>
          </table:table-cell>
          <table:table-cell table:style-name="ce3" office:value-type="float" office:value="23355" calcext:value-type="float">
            <text:p><text:s/>23.355,00 </text:p>
          </table:table-cell>
          <table:table-cell table:style-name="ce2" office:value-type="string" calcext:value-type="string">
            <text:p>23/03/2023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VASTA <text:s/>LICIA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2283.84" calcext:value-type="float">
            <text:p><text:s/>2.283,84 </text:p>
          </table:table-cell>
          <table:table-cell table:style-name="ce2" office:value-type="string" calcext:value-type="string">
            <text:p>10/02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VASTA <text:s/>LICIA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2030.08" calcext:value-type="float">
            <text:p><text:s/>2.030,08 </text:p>
          </table:table-cell>
          <table:table-cell table:style-name="ce2" office:value-type="string" calcext:value-type="string">
            <text:p>27/01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VASTA <text:s/>LICIA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2981.68" calcext:value-type="float">
            <text:p><text:s/>2.981,68 </text:p>
          </table:table-cell>
          <table:table-cell table:style-name="ce2" office:value-type="string" calcext:value-type="string">
            <text:p>17/03/2023</text:p>
          </table:table-cell>
          <table:table-cell table:style-name="ce2" office:value-type="float" office:value="1201" calcext:value-type="float">
            <text:p>12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VELOCAR S.R.L. UNINOMI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20.9" calcext:value-type="float">
            <text:p><text:s/>420,90 </text:p>
          </table:table-cell>
          <table:table-cell table:style-name="ce2" office:value-type="string" calcext:value-type="string">
            <text:p>25/01/2023</text:p>
          </table:table-cell>
          <table:table-cell table:style-name="ce2" office:value-type="float" office:value="301" calcext:value-type="float">
            <text:p>3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VENTURI AMBIENTE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60.65" calcext:value-type="float">
            <text:p><text:s/>760,65 </text:p>
          </table:table-cell>
          <table:table-cell table:style-name="ce2" office:value-type="string" calcext:value-type="string">
            <text:p>08/03/2023</text:p>
          </table:table-cell>
          <table:table-cell table:style-name="ce2" office:value-type="float" office:value="1005" calcext:value-type="float">
            <text:p>1005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VETRERIA DI CASTENASO DI ZANZI M. E TERR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66" calcext:value-type="float">
            <text:p><text:s/>366,00 </text:p>
          </table:table-cell>
          <table:table-cell table:style-name="ce2" office:value-type="string" calcext:value-type="string">
            <text:p>31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VETRERIA DI CASTENASO DI ZANZI M. E TERR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88" calcext:value-type="float">
            <text:p><text:s/>488,00 </text:p>
          </table:table-cell>
          <table:table-cell table:style-name="ce2" office:value-type="string" calcext:value-type="string">
            <text:p>31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VETRERIA DI CASTENASO DI ZANZI M. E TERR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36.8" calcext:value-type="float">
            <text:p><text:s/>536,80 </text:p>
          </table:table-cell>
          <table:table-cell table:style-name="ce2" office:value-type="string" calcext:value-type="string">
            <text:p>31/03/2023</text:p>
          </table:table-cell>
          <table:table-cell table:style-name="ce2" office:value-type="float" office:value="106" calcext:value-type="float">
            <text:p>106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VITTORIA ASSICURAZIONI <text:s/>SP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490" calcext:value-type="float">
            <text:p><text:s/>1.490,00 </text:p>
          </table:table-cell>
          <table:table-cell table:style-name="ce2" office:value-type="string" calcext:value-type="string">
            <text:p>23/03/2023</text:p>
          </table:table-cell>
          <table:table-cell table:style-name="ce2" office:value-type="float" office:value="111" calcext:value-type="float">
            <text:p>11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WIND TRE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9.44" calcext:value-type="float">
            <text:p><text:s/>69,44 </text:p>
          </table:table-cell>
          <table:table-cell table:style-name="ce2" office:value-type="string" calcext:value-type="string">
            <text:p>15/02/2023</text:p>
          </table:table-cell>
          <table:table-cell table:style-name="ce2" office:value-type="float" office:value="1701" calcext:value-type="float">
            <text:p>1701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ZECCHINI GROUP STUDIO ASSOCIATO</text:p>
          </table:table-cell>
          <table:table-cell table:style-name="ce2" office:value-type="string" calcext:value-type="string">
            <text:p>Organi e incarichi istituzionali dell'amministrazione</text:p>
          </table:table-cell>
          <table:table-cell table:style-name="ce3" office:value-type="float" office:value="50" calcext:value-type="float">
            <text:p><text:s/>50,00 </text:p>
          </table:table-cell>
          <table:table-cell table:style-name="ce2" office:value-type="string" calcext:value-type="string">
            <text:p>21/02/2023</text:p>
          </table:table-cell>
          <table:table-cell table:style-name="ce2" office:value-type="float" office:value="801" calcext:value-type="float">
            <text:p>801</text:p>
          </table:table-cell>
          <table:table-cell table:number-columns-repeated="1019"/>
        </table:table-row>
        <table:table-row table:style-name="ro2" table:number-rows-repeated="45">
          <table:table-cell table:style-name="ce2" table:number-columns-repeated="2"/>
          <table:table-cell table:style-name="ce3"/>
          <table:table-cell table:style-name="ce2" table:number-columns-repeated="2"/>
          <table:table-cell table:number-columns-repeated="1019"/>
        </table:table-row>
        <table:table-row table:style-name="ro2" table:number-rows-repeated="1046812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4">
      <number:text> </number:text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time-style style:name="N105">
      <number:minutes number:style="long"/>
      <number:text>:</number:text>
      <number:seconds number:style="long"/>
    </number:time-style>
    <number:time-style style:name="N10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7">
      <number:minutes number:style="long"/>
      <number:text>:</number:text>
      <number:seconds number:style="long" number:decimal-places="1"/>
    </number:time-style>
    <number:number-style style:name="N10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4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6P0"/>
    </number:number-style>
    <number:number-style style:name="N1010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7P0"/>
    </number:number-style>
    <number:date-style style:name="N10108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9" number:language="it" number:country="IT">
      <number:day number:style="long"/>
      <number:text>-</number:text>
      <number:month number:textual="true"/>
    </number:date-style>
    <number:date-style style:name="N10110" number:language="it" number:country="IT">
      <number:month number:textual="true"/>
      <number:text>-</number:text>
      <number:year/>
    </number:date-style>
    <number:time-style style:name="N10111" number:language="it" number:country="IT">
      <number:hours/>
      <number:text>:</number:text>
      <number:minutes number:style="long"/>
      <number:text> </number:text>
      <number:am-pm/>
    </number:time-style>
    <number:time-style style:name="N10112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3" number:language="it" number:country="IT">
      <number:hours/>
      <number:text>:</number:text>
      <number:minutes number:style="long"/>
    </number:time-style>
    <number:time-style style:name="N10114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5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6P0" style:volatile="true" number:language="it" number:country="IT">
      <number:number number:decimal-places="0" loext:min-decimal-places="0" number:min-integer-digits="1" number:grouping="true"/>
    </number:number-style>
    <number:number-style style:name="N10116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0" loext:min-decimal-places="0" number:min-integer-digits="1" number:grouping="true"/>
    </number:number-style>
    <number:number-style style:name="N10117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loext:min-decimal-places="2" number:min-integer-digits="1" number:grouping="true"/>
    </number:number-style>
    <number:number-style style:name="N10118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2" loext:min-decimal-places="2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0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0P2" style:volatile="true" number:language="it" number:country="IT">
      <loext:text> </loext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1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1P2" style:volatile="true" number:language="it" number:country="IT">
      <loext:text> € </loext:text>
      <loext:fill-character> </loext:fill-character>
      <number:text>-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2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2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Comma" style:display-name="Excel Built-in Comma" style:family="table-cell" style:parent-style-name="Default" style:data-style-name="N104"/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1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nnalisa Bergami</meta:initial-creator>
    <dc:creator>Annalisa Bergami</dc:creator>
    <meta:creation-date>2023-04-04T10:49:37</meta:creation-date>
    <dc:date>2023-04-24T10:27:06</dc:date>
    <meta:generator>LibreOffice/6.4.1.2$Windows_X86_64 LibreOffice_project/4d224e95b98b138af42a64d84056446d09082932</meta:generator>
    <meta:document-statistic meta:table-count="1" meta:cell-count="8587" meta:object-count="0"/>
    <meta:user-defined meta:name="AppVersion">15.0300</meta:user-defined>
    <meta:user-defined meta:name="Company">Lepida S.p.A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