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56cm"/>
    </style:style>
    <style:style style:name="co2" style:family="table-column">
      <style:table-column-properties fo:break-before="auto" style:column-width="14.055cm"/>
    </style:style>
    <style:style style:name="co3" style:family="table-column">
      <style:table-column-properties fo:break-before="auto" style:column-width="2.521cm"/>
    </style:style>
    <style:style style:name="co4" style:family="table-column">
      <style:table-column-properties fo:break-before="auto" style:column-width="2.997cm"/>
    </style:style>
    <style:style style:name="co5" style:family="table-column">
      <style:table-column-properties fo:break-before="auto" style:column-width="1.064cm"/>
    </style:style>
    <style:style style:name="co6" style:family="table-column">
      <style:table-column-properties fo:break-before="auto" style:column-width="2.464cm"/>
    </style:style>
    <style:style style:name="co7" style:family="table-column">
      <style:table-column-properties fo:break-before="auto" style:column-width="1.792cm"/>
    </style:style>
    <style:style style:name="ro1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10036">
      <style:table-cell-properties style:rotation-align="non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018" table:default-cell-style-name="ce2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<text:s/>TIPOLOGIA DI SPESA </text:p>
          </table:table-cell>
          <table:table-cell table:style-name="ce1" office:value-type="string" calcext:value-type="string">
            <text:p><text:s text:c="3"/>IMPORTO <text:s text:c="2"/>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LDARINI &amp; ASSOCIATI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27" calcext:value-type="float">
            <text:p><text:s/>327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800" calcext:value-type="float">
            <text:p><text:s/>800,00 </text:p>
          </table:table-cell>
          <table:table-cell office:value-type="string" calcext:value-type="string">
            <text:p>19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ADE LAB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ADE LAB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ADE LAB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ADE LAB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600" calcext:value-type="float">
            <text:p><text:s/>600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ADE LAB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ADE LAB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ADE LAB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ADE LAB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ADE LAB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76.84" calcext:value-type="float">
            <text:p><text:s/>3.076,84 </text:p>
          </table:table-cell>
          <table:table-cell office:value-type="string" calcext:value-type="string">
            <text:p>02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854.8" calcext:value-type="float">
            <text:p><text:s/>2.854,80 </text:p>
          </table:table-cell>
          <table:table-cell office:value-type="string" calcext:value-type="string">
            <text:p>12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998.36" calcext:value-type="float">
            <text:p><text:s/>1.998,36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89.94" calcext:value-type="float">
            <text:p><text:s/>589,94 </text:p>
          </table:table-cell>
          <table:table-cell office:value-type="string" calcext:value-type="string">
            <text:p>31/05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61.94" calcext:value-type="float">
            <text:p><text:s/>61,94 </text:p>
          </table:table-cell>
          <table:table-cell office:value-type="string" calcext:value-type="string">
            <text:p>31/05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138.55" calcext:value-type="float">
            <text:p><text:s/>1.138,55 </text:p>
          </table:table-cell>
          <table:table-cell office:value-type="string" calcext:value-type="string">
            <text:p>31/05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1.06" calcext:value-type="float">
            <text:p><text:s/>11,06 </text:p>
          </table:table-cell>
          <table:table-cell office:value-type="string" calcext:value-type="string">
            <text:p>17/04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2.27" calcext:value-type="float">
            <text:p><text:s/>12,27 </text:p>
          </table:table-cell>
          <table:table-cell office:value-type="string" calcext:value-type="string">
            <text:p>18/04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0020.03" calcext:value-type="float">
            <text:p><text:s/>10.020,03 </text:p>
          </table:table-cell>
          <table:table-cell office:value-type="string" calcext:value-type="string">
            <text:p>18/04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42.93" calcext:value-type="float">
            <text:p><text:s/>42,93 </text:p>
          </table:table-cell>
          <table:table-cell office:value-type="string" calcext:value-type="string">
            <text:p>17/04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5.68" calcext:value-type="float">
            <text:p><text:s/>15,68 </text:p>
          </table:table-cell>
          <table:table-cell office:value-type="string" calcext:value-type="string">
            <text:p>31/05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20.12" calcext:value-type="float">
            <text:p><text:s/>20,12 </text:p>
          </table:table-cell>
          <table:table-cell office:value-type="string" calcext:value-type="string">
            <text:p>17/04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72.1" calcext:value-type="float">
            <text:p><text:s/>72,10 </text:p>
          </table:table-cell>
          <table:table-cell office:value-type="string" calcext:value-type="string">
            <text:p>17/04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4.7" calcext:value-type="float">
            <text:p><text:s/>14,70 </text:p>
          </table:table-cell>
          <table:table-cell office:value-type="string" calcext:value-type="string">
            <text:p>17/04/2023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1.91" calcext:value-type="float">
            <text:p><text:s/>51,91 </text:p>
          </table:table-cell>
          <table:table-cell office:value-type="string" calcext:value-type="string">
            <text:p>21/06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0.37" calcext:value-type="float">
            <text:p><text:s/>70,37 </text:p>
          </table:table-cell>
          <table:table-cell office:value-type="string" calcext:value-type="string">
            <text:p>21/06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0.37" calcext:value-type="float">
            <text:p><text:s/>70,37 </text:p>
          </table:table-cell>
          <table:table-cell office:value-type="string" calcext:value-type="string">
            <text:p>21/06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3.24" calcext:value-type="float">
            <text:p><text:s/>73,24 </text:p>
          </table:table-cell>
          <table:table-cell office:value-type="string" calcext:value-type="string">
            <text:p>21/06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INTERPROVINCIALE COOPERATIVE 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98" calcext:value-type="float">
            <text:p><text:s/>1.098,00 </text:p>
          </table:table-cell>
          <table:table-cell office:value-type="string" calcext:value-type="string">
            <text:p>26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47.42" calcext:value-type="float">
            <text:p><text:s/>747,42 </text:p>
          </table:table-cell>
          <table:table-cell office:value-type="string" calcext:value-type="string">
            <text:p>06/04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34.35" calcext:value-type="float">
            <text:p><text:s/>934,35 </text:p>
          </table:table-cell>
          <table:table-cell office:value-type="string" calcext:value-type="string">
            <text:p>25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25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52" calcext:value-type="float">
            <text:p><text:s/>252,00 </text:p>
          </table:table-cell>
          <table:table-cell office:value-type="string" calcext:value-type="string">
            <text:p>25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OZZI <text:s/>CLEMENT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10/05/2023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389.09" calcext:value-type="float">
            <text:p><text:s/>5.389,09 </text:p>
          </table:table-cell>
          <table:table-cell office:value-type="string" calcext:value-type="string">
            <text:p>20/04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5.47" calcext:value-type="float">
            <text:p><text:s/>75,47 </text:p>
          </table:table-cell>
          <table:table-cell office:value-type="string" calcext:value-type="string">
            <text:p>02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7.53" calcext:value-type="float">
            <text:p><text:s/>117,53 </text:p>
          </table:table-cell>
          <table:table-cell office:value-type="string" calcext:value-type="string">
            <text:p>02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6.79" calcext:value-type="float">
            <text:p><text:s/>16,79 </text:p>
          </table:table-cell>
          <table:table-cell office:value-type="string" calcext:value-type="string">
            <text:p>02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6.79" calcext:value-type="float">
            <text:p><text:s/>16,79 </text:p>
          </table:table-cell>
          <table:table-cell office:value-type="string" calcext:value-type="string">
            <text:p>02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6.79" calcext:value-type="float">
            <text:p><text:s/>16,79 </text:p>
          </table:table-cell>
          <table:table-cell office:value-type="string" calcext:value-type="string">
            <text:p>02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 - DIP. AFFARI INT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008.94" calcext:value-type="float">
            <text:p><text:s/>5.008,94 </text:p>
          </table:table-cell>
          <table:table-cell office:value-type="string" calcext:value-type="string">
            <text:p>10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NTAGUTI <text:s/>FILIPP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000" calcext:value-type="float">
            <text:p><text:s/>8.000,00 </text:p>
          </table:table-cell>
          <table:table-cell office:value-type="string" calcext:value-type="string">
            <text:p>07/04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.PI.VI.SRL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8" calcext:value-type="float">
            <text:p><text:s/>88,00 </text:p>
          </table:table-cell>
          <table:table-cell office:value-type="string" calcext:value-type="string">
            <text:p>26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FFICINA DELLA FORMAZIONE SRLS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87" calcext:value-type="float">
            <text:p><text:s/>387,00 </text:p>
          </table:table-cell>
          <table:table-cell office:value-type="string" calcext:value-type="string">
            <text:p>26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01.5" calcext:value-type="float">
            <text:p><text:s/>701,50 </text:p>
          </table:table-cell>
          <table:table-cell office:value-type="string" calcext:value-type="string">
            <text:p>29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20" calcext:value-type="float">
            <text:p><text:s/>120,00 </text:p>
          </table:table-cell>
          <table:table-cell office:value-type="string" calcext:value-type="string">
            <text:p>26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TON ASFALT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196" calcext:value-type="float">
            <text:p><text:s/>2.196,00 </text:p>
          </table:table-cell>
          <table:table-cell office:value-type="string" calcext:value-type="string">
            <text:p>13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TON ASFALT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196" calcext:value-type="float">
            <text:p><text:s/>2.196,00 </text:p>
          </table:table-cell>
          <table:table-cell office:value-type="string" calcext:value-type="string">
            <text:p>13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48.8" calcext:value-type="float">
            <text:p><text:s/>48,80 </text:p>
          </table:table-cell>
          <table:table-cell office:value-type="string" calcext:value-type="string">
            <text:p>13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245.13" calcext:value-type="float">
            <text:p><text:s/>1.245,13 </text:p>
          </table:table-cell>
          <table:table-cell office:value-type="string" calcext:value-type="string">
            <text:p>13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56.79" calcext:value-type="float">
            <text:p><text:s/>56,79 </text:p>
          </table:table-cell>
          <table:table-cell office:value-type="string" calcext:value-type="string">
            <text:p>26/05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7.39" calcext:value-type="float">
            <text:p><text:s/>17,39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13.58" calcext:value-type="float">
            <text:p><text:s/>113,58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748.55" calcext:value-type="float">
            <text:p><text:s/>748,55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61.46" calcext:value-type="float">
            <text:p><text:s/>161,46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48.03" calcext:value-type="float">
            <text:p><text:s/>248,03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483.31" calcext:value-type="float">
            <text:p><text:s/>483,31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533.12" calcext:value-type="float">
            <text:p><text:s/>533,12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609.54" calcext:value-type="float">
            <text:p><text:s/>609,54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439.48" calcext:value-type="float">
            <text:p><text:s/>1.439,48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3395.68" calcext:value-type="float">
            <text:p><text:s/>3.395,68 </text:p>
          </table:table-cell>
          <table:table-cell office:value-type="string" calcext:value-type="string">
            <text:p>21/04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2319.76" calcext:value-type="float">
            <text:p><text:s/>2.319,76 </text:p>
          </table:table-cell>
          <table:table-cell office:value-type="string" calcext:value-type="string">
            <text:p>26/05/2023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45" calcext:value-type="float">
            <text:p><text:s/>245,00 </text:p>
          </table:table-cell>
          <table:table-cell office:value-type="string" calcext:value-type="string">
            <text:p>16/06/2023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846.9" calcext:value-type="float">
            <text:p><text:s/>1.846,90 </text:p>
          </table:table-cell>
          <table:table-cell office:value-type="string" calcext:value-type="string">
            <text:p>21/04/2023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115.54" calcext:value-type="float">
            <text:p><text:s/>2.115,54 </text:p>
          </table:table-cell>
          <table:table-cell office:value-type="string" calcext:value-type="string">
            <text:p>28/06/2023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014.8" calcext:value-type="float">
            <text:p><text:s/>2.014,80 </text:p>
          </table:table-cell>
          <table:table-cell office:value-type="string" calcext:value-type="string">
            <text:p>22/05/2023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098.75" calcext:value-type="float">
            <text:p><text:s/>2.098,75 </text:p>
          </table:table-cell>
          <table:table-cell office:value-type="string" calcext:value-type="string">
            <text:p>14/06/2023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796.53" calcext:value-type="float">
            <text:p><text:s/>1.796,53 </text:p>
          </table:table-cell>
          <table:table-cell office:value-type="string" calcext:value-type="string">
            <text:p>02/05/2023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434.55" calcext:value-type="float">
            <text:p><text:s/>2.434,55 </text:p>
          </table:table-cell>
          <table:table-cell office:value-type="string" calcext:value-type="string">
            <text:p>05/04/2023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TERRE DI PIANUR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18/04/2023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beni di consumo</text:p>
          </table:table-cell>
          <table:table-cell office:value-type="float" office:value="3050" calcext:value-type="float">
            <text:p><text:s/>3.050,00 </text:p>
          </table:table-cell>
          <table:table-cell office:value-type="string" calcext:value-type="string">
            <text:p>20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CI SERVIZIO CIVILE BOLOGNA</text:p>
          </table:table-cell>
          <table:table-cell office:value-type="string" calcext:value-type="string">
            <text:p>Altri beni di consumo</text:p>
          </table:table-cell>
          <table:table-cell office:value-type="float" office:value="4270" calcext:value-type="float">
            <text:p><text:s/>4.270,00 </text:p>
          </table:table-cell>
          <table:table-cell office:value-type="string" calcext:value-type="string">
            <text:p>06/04/2023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GHELLI SERVIZI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59.86" calcext:value-type="float">
            <text:p><text:s/>259,86 </text:p>
          </table:table-cell>
          <table:table-cell office:value-type="string" calcext:value-type="string">
            <text:p>06/04/2023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RGAMOTONER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48.4" calcext:value-type="float">
            <text:p><text:s/>48,40 </text:p>
          </table:table-cell>
          <table:table-cell office:value-type="string" calcext:value-type="string">
            <text:p>14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ERA DI COMMERCIO INDUSTRIA ARTIGIANAT</text:p>
          </table:table-cell>
          <table:table-cell office:value-type="string" calcext:value-type="string">
            <text:p>Altri beni di consumo</text:p>
          </table:table-cell>
          <table:table-cell office:value-type="float" office:value="42.7" calcext:value-type="float">
            <text:p><text:s/>42,70 </text:p>
          </table:table-cell>
          <table:table-cell office:value-type="string" calcext:value-type="string">
            <text:p>16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O GOMME DI CASTAGNA LUCA</text:p>
          </table:table-cell>
          <table:table-cell office:value-type="string" calcext:value-type="string">
            <text:p>Altri beni di consumo</text:p>
          </table:table-cell>
          <table:table-cell office:value-type="float" office:value="45.1" calcext:value-type="float">
            <text:p><text:s/>45,10 </text:p>
          </table:table-cell>
          <table:table-cell office:value-type="string" calcext:value-type="string">
            <text:p>14/06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ET S.P.A.</text:p>
          </table:table-cell>
          <table:table-cell office:value-type="string" calcext:value-type="string">
            <text:p>Altri beni di consumo</text:p>
          </table:table-cell>
          <table:table-cell office:value-type="float" office:value="337.99" calcext:value-type="float">
            <text:p><text:s/>337,99 </text:p>
          </table:table-cell>
          <table:table-cell office:value-type="string" calcext:value-type="string">
            <text:p>17/04/2023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ECATHLON ITALIA S.R.L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126.28" calcext:value-type="float">
            <text:p><text:s/>126,28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0" calcext:value-type="float">
            <text:p><text:s/>20,00 </text:p>
          </table:table-cell>
          <table:table-cell office:value-type="string" calcext:value-type="string">
            <text:p>06/04/2023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14.24" calcext:value-type="float">
            <text:p><text:s/>114,24 </text:p>
          </table:table-cell>
          <table:table-cell office:value-type="string" calcext:value-type="string">
            <text:p>06/04/2023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3.37" calcext:value-type="float">
            <text:p><text:s/>43,37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91.39" calcext:value-type="float">
            <text:p><text:s/>291,39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24.5" calcext:value-type="float">
            <text:p><text:s/>124,5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4.5" calcext:value-type="float">
            <text:p><text:s/>84,5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6.63" calcext:value-type="float">
            <text:p><text:s/>26,63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8.51" calcext:value-type="float">
            <text:p><text:s/>48,51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4.43" calcext:value-type="float">
            <text:p><text:s/>44,43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73.99" calcext:value-type="float">
            <text:p><text:s/>573,99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0.2" calcext:value-type="float">
            <text:p><text:s/>30,2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70" calcext:value-type="float">
            <text:p><text:s/>270,0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5.5" calcext:value-type="float">
            <text:p><text:s/>55,5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" calcext:value-type="float">
            <text:p><text:s/>18,0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.2" calcext:value-type="float">
            <text:p><text:s/>4,2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2.65" calcext:value-type="float">
            <text:p><text:s/>12,65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0" calcext:value-type="float">
            <text:p><text:s/>20,0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77.5" calcext:value-type="float">
            <text:p><text:s/>277,5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09.35" calcext:value-type="float">
            <text:p><text:s/>409,35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3.8" calcext:value-type="float">
            <text:p><text:s/>13,8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23" calcext:value-type="float">
            <text:p><text:s/>123,0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.99" calcext:value-type="float">
            <text:p><text:s/>3,99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7.5" calcext:value-type="float">
            <text:p><text:s/>17,5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90" calcext:value-type="float">
            <text:p><text:s/>90,00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0" calcext:value-type="float">
            <text:p><text:s/>10,00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0" calcext:value-type="float">
            <text:p><text:s/>10,00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9.94" calcext:value-type="float">
            <text:p><text:s/>29,94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.79" calcext:value-type="float">
            <text:p><text:s/>7,79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8" calcext:value-type="float">
            <text:p><text:s/>38,00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1.34" calcext:value-type="float">
            <text:p><text:s/>81,34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.17" calcext:value-type="float">
            <text:p><text:s/>3,17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5" calcext:value-type="float">
            <text:p><text:s/>75,0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.5" calcext:value-type="float">
            <text:p><text:s/>5,50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19.11" calcext:value-type="float">
            <text:p><text:s/>119,11 </text:p>
          </table:table-cell>
          <table:table-cell office:value-type="string" calcext:value-type="string">
            <text:p>25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628" calcext:value-type="float">
            <text:p><text:s/>628,00 </text:p>
          </table:table-cell>
          <table:table-cell office:value-type="string" calcext:value-type="string">
            <text:p>25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8.1" calcext:value-type="float">
            <text:p><text:s/>28,10 </text:p>
          </table:table-cell>
          <table:table-cell office:value-type="string" calcext:value-type="string">
            <text:p>06/04/2023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4.5" calcext:value-type="float">
            <text:p><text:s/>44,50 </text:p>
          </table:table-cell>
          <table:table-cell office:value-type="string" calcext:value-type="string">
            <text:p>06/04/2023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38" calcext:value-type="float">
            <text:p><text:s/>338,00 </text:p>
          </table:table-cell>
          <table:table-cell office:value-type="string" calcext:value-type="string">
            <text:p>06/04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98.97" calcext:value-type="float">
            <text:p><text:s/>98,97 </text:p>
          </table:table-cell>
          <table:table-cell office:value-type="string" calcext:value-type="string">
            <text:p>06/04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94" calcext:value-type="float">
            <text:p><text:s/>294,00 </text:p>
          </table:table-cell>
          <table:table-cell office:value-type="string" calcext:value-type="string">
            <text:p>25/05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99.95" calcext:value-type="float">
            <text:p><text:s/>99,95 </text:p>
          </table:table-cell>
          <table:table-cell office:value-type="string" calcext:value-type="string">
            <text:p>06/04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63" calcext:value-type="float">
            <text:p><text:s/>563,00 </text:p>
          </table:table-cell>
          <table:table-cell office:value-type="string" calcext:value-type="string">
            <text:p>06/04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.95" calcext:value-type="float">
            <text:p><text:s/>5,95 </text:p>
          </table:table-cell>
          <table:table-cell office:value-type="string" calcext:value-type="string">
            <text:p>06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60.9" calcext:value-type="float">
            <text:p><text:s/>60,90 </text:p>
          </table:table-cell>
          <table:table-cell office:value-type="string" calcext:value-type="string">
            <text:p>06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8.81" calcext:value-type="float">
            <text:p><text:s/>78,81 </text:p>
          </table:table-cell>
          <table:table-cell office:value-type="string" calcext:value-type="string">
            <text:p>06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" calcext:value-type="float">
            <text:p><text:s/>7,00 </text:p>
          </table:table-cell>
          <table:table-cell office:value-type="string" calcext:value-type="string">
            <text:p>06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" calcext:value-type="float">
            <text:p><text:s/>8,00 </text:p>
          </table:table-cell>
          <table:table-cell office:value-type="string" calcext:value-type="string">
            <text:p>06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GAF EDIZIONI SRL</text:p>
          </table:table-cell>
          <table:table-cell office:value-type="string" calcext:value-type="string">
            <text:p>Altri beni di consumo</text:p>
          </table:table-cell>
          <table:table-cell office:value-type="float" office:value="471" calcext:value-type="float">
            <text:p><text:s/>471,0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GAF EDIZIONI SRL</text:p>
          </table:table-cell>
          <table:table-cell office:value-type="string" calcext:value-type="string">
            <text:p>Altri beni di consumo</text:p>
          </table:table-cell>
          <table:table-cell office:value-type="float" office:value="76.5" calcext:value-type="float">
            <text:p><text:s/>76,5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459.45" calcext:value-type="float">
            <text:p><text:s/>459,45 </text:p>
          </table:table-cell>
          <table:table-cell office:value-type="string" calcext:value-type="string">
            <text:p>21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152.5" calcext:value-type="float">
            <text:p><text:s/>152,50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99.92" calcext:value-type="float">
            <text:p><text:s/>99,92 </text:p>
          </table:table-cell>
          <table:table-cell office:value-type="string" calcext:value-type="string">
            <text:p>05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SIBIRSI SOC. COOP</text:p>
          </table:table-cell>
          <table:table-cell office:value-type="string" calcext:value-type="string">
            <text:p>Altri beni di consumo</text:p>
          </table:table-cell>
          <table:table-cell office:value-type="float" office:value="1760" calcext:value-type="float">
            <text:p><text:s/>1.760,00 </text:p>
          </table:table-cell>
          <table:table-cell office:value-type="string" calcext:value-type="string">
            <text:p>05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24.16" calcext:value-type="float">
            <text:p><text:s/>24,16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CINETECA DI BOLOGNA</text:p>
          </table:table-cell>
          <table:table-cell office:value-type="string" calcext:value-type="string">
            <text:p>Altri beni di consumo</text:p>
          </table:table-cell>
          <table:table-cell office:value-type="float" office:value="366" calcext:value-type="float">
            <text:p><text:s/>366,00 </text:p>
          </table:table-cell>
          <table:table-cell office:value-type="string" calcext:value-type="string">
            <text:p>16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RINT SPA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18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152.68" calcext:value-type="float">
            <text:p><text:s/>152,68 </text:p>
          </table:table-cell>
          <table:table-cell office:value-type="string" calcext:value-type="string">
            <text:p>14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IBOU SOCIETA' COOPERATIVA</text:p>
          </table:table-cell>
          <table:table-cell office:value-type="string" calcext:value-type="string">
            <text:p>Altri beni di consumo</text:p>
          </table:table-cell>
          <table:table-cell office:value-type="float" office:value="24.45" calcext:value-type="float">
            <text:p><text:s/>24,45 </text:p>
          </table:table-cell>
          <table:table-cell office:value-type="string" calcext:value-type="string">
            <text:p>14/06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ILTI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38.16" calcext:value-type="float">
            <text:p><text:s/>138,16 </text:p>
          </table:table-cell>
          <table:table-cell office:value-type="string" calcext:value-type="string">
            <text:p>08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ILTI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3" calcext:value-type="float">
            <text:p><text:s/>23,00 </text:p>
          </table:table-cell>
          <table:table-cell office:value-type="string" calcext:value-type="string">
            <text:p>08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ILTI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.2" calcext:value-type="float">
            <text:p><text:s/>3,20 </text:p>
          </table:table-cell>
          <table:table-cell office:value-type="string" calcext:value-type="string">
            <text:p>08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3.77" calcext:value-type="float">
            <text:p><text:s/>103,77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7.82" calcext:value-type="float">
            <text:p><text:s/>67,82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60.03" calcext:value-type="float">
            <text:p><text:s/>260,03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1.6" calcext:value-type="float">
            <text:p><text:s/>91,6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1.09" calcext:value-type="float">
            <text:p><text:s/>41,09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0.02" calcext:value-type="float">
            <text:p><text:s/>40,02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5.49" calcext:value-type="float">
            <text:p><text:s/>85,49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5" calcext:value-type="float">
            <text:p><text:s/>45,0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7.73" calcext:value-type="float">
            <text:p><text:s/>67,73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8.5" calcext:value-type="float">
            <text:p><text:s/>108,5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18.77" calcext:value-type="float">
            <text:p><text:s/>218,77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1.44" calcext:value-type="float">
            <text:p><text:s/>71,44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8.12" calcext:value-type="float">
            <text:p><text:s/>58,12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4.55" calcext:value-type="float">
            <text:p><text:s/>84,55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67" calcext:value-type="float">
            <text:p><text:s/>77,67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5" calcext:value-type="float">
            <text:p><text:s/>105,0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5.96" calcext:value-type="float">
            <text:p><text:s/>95,96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1.01" calcext:value-type="float">
            <text:p><text:s/>61,01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0.01" calcext:value-type="float">
            <text:p><text:s/>70,01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5" calcext:value-type="float">
            <text:p><text:s/>75,0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69.58" calcext:value-type="float">
            <text:p><text:s/>269,58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7.76" calcext:value-type="float">
            <text:p><text:s/>37,76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65.01" calcext:value-type="float">
            <text:p><text:s/>365,01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4.5" calcext:value-type="float">
            <text:p><text:s/>84,5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4" calcext:value-type="float">
            <text:p><text:s/>44,0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5.02" calcext:value-type="float">
            <text:p><text:s/>45,02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65.21" calcext:value-type="float">
            <text:p><text:s/>165,21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99" calcext:value-type="float">
            <text:p><text:s/>77,99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7.3" calcext:value-type="float">
            <text:p><text:s/>67,3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61.4" calcext:value-type="float">
            <text:p><text:s/>261,4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68.65" calcext:value-type="float">
            <text:p><text:s/>168,65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11.01" calcext:value-type="float">
            <text:p><text:s/>111,01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85.95" calcext:value-type="float">
            <text:p><text:s/>185,95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01" calcext:value-type="float">
            <text:p><text:s/>50,01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16.37" calcext:value-type="float">
            <text:p><text:s/>116,37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17.5" calcext:value-type="float">
            <text:p><text:s/>117,50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09.44" calcext:value-type="float">
            <text:p><text:s/>209,44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04.93" calcext:value-type="float">
            <text:p><text:s/>304,93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10.62" calcext:value-type="float">
            <text:p><text:s/>110,62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5" calcext:value-type="float">
            <text:p><text:s/>35,00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0.01" calcext:value-type="float">
            <text:p><text:s/>40,01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5" calcext:value-type="float">
            <text:p><text:s/>65,00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1.83" calcext:value-type="float">
            <text:p><text:s/>71,83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5.28" calcext:value-type="float">
            <text:p><text:s/>25,28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23.78" calcext:value-type="float">
            <text:p><text:s/>123,78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9.25" calcext:value-type="float">
            <text:p><text:s/>89,25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90.93" calcext:value-type="float">
            <text:p><text:s/>490,93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3.64" calcext:value-type="float">
            <text:p><text:s/>83,64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01" calcext:value-type="float">
            <text:p><text:s/>77,01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0.01" calcext:value-type="float">
            <text:p><text:s/>100,01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0.11" calcext:value-type="float">
            <text:p><text:s/>40,11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4.38" calcext:value-type="float">
            <text:p><text:s/>54,38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9.55" calcext:value-type="float">
            <text:p><text:s/>69,55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35.02" calcext:value-type="float">
            <text:p><text:s/>135,02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60.52" calcext:value-type="float">
            <text:p><text:s/>260,52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20.54" calcext:value-type="float">
            <text:p><text:s/>120,54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9.45" calcext:value-type="float">
            <text:p><text:s/>99,45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6.75" calcext:value-type="float">
            <text:p><text:s/>16,75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6.84" calcext:value-type="float">
            <text:p><text:s/>16,84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AAMA SRL</text:p>
          </table:table-cell>
          <table:table-cell office:value-type="string" calcext:value-type="string">
            <text:p>Altri beni di consumo</text:p>
          </table:table-cell>
          <table:table-cell office:value-type="float" office:value="3985.98" calcext:value-type="float">
            <text:p><text:s/>3.985,98 </text:p>
          </table:table-cell>
          <table:table-cell office:value-type="string" calcext:value-type="string">
            <text:p>18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AAMA SRL</text:p>
          </table:table-cell>
          <table:table-cell office:value-type="string" calcext:value-type="string">
            <text:p>Altri beni di consumo</text:p>
          </table:table-cell>
          <table:table-cell office:value-type="float" office:value="120.78" calcext:value-type="float">
            <text:p><text:s/>120,78 </text:p>
          </table:table-cell>
          <table:table-cell office:value-type="string" calcext:value-type="string">
            <text:p>18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AAMA SRL</text:p>
          </table:table-cell>
          <table:table-cell office:value-type="string" calcext:value-type="string">
            <text:p>Altri beni di consumo</text:p>
          </table:table-cell>
          <table:table-cell office:value-type="float" office:value="666.12" calcext:value-type="float">
            <text:p><text:s/>666,12 </text:p>
          </table:table-cell>
          <table:table-cell office:value-type="string" calcext:value-type="string">
            <text:p>18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AAMA SRL</text:p>
          </table:table-cell>
          <table:table-cell office:value-type="string" calcext:value-type="string">
            <text:p>Altri beni di consumo</text:p>
          </table:table-cell>
          <table:table-cell office:value-type="float" office:value="106.75" calcext:value-type="float">
            <text:p><text:s/>106,75 </text:p>
          </table:table-cell>
          <table:table-cell office:value-type="string" calcext:value-type="string">
            <text:p>29/06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AAMA SRL</text:p>
          </table:table-cell>
          <table:table-cell office:value-type="string" calcext:value-type="string">
            <text:p>Altri beni di consumo</text:p>
          </table:table-cell>
          <table:table-cell office:value-type="float" office:value="279.99" calcext:value-type="float">
            <text:p><text:s/>279,99 </text:p>
          </table:table-cell>
          <table:table-cell office:value-type="string" calcext:value-type="string">
            <text:p>29/06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116.02" calcext:value-type="float">
            <text:p><text:s/>116,02 </text:p>
          </table:table-cell>
          <table:table-cell office:value-type="string" calcext:value-type="string">
            <text:p>26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114.37" calcext:value-type="float">
            <text:p><text:s/>114,37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171.32" calcext:value-type="float">
            <text:p><text:s/>171,32 </text:p>
          </table:table-cell>
          <table:table-cell office:value-type="string" calcext:value-type="string">
            <text:p>13/06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189.19" calcext:value-type="float">
            <text:p><text:s/>189,19 </text:p>
          </table:table-cell>
          <table:table-cell office:value-type="string" calcext:value-type="string">
            <text:p>13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85.4" calcext:value-type="float">
            <text:p><text:s/>85,40 </text:p>
          </table:table-cell>
          <table:table-cell office:value-type="string" calcext:value-type="string">
            <text:p>11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85.4" calcext:value-type="float">
            <text:p><text:s/>85,40 </text:p>
          </table:table-cell>
          <table:table-cell office:value-type="string" calcext:value-type="string">
            <text:p>11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630.65" calcext:value-type="float">
            <text:p><text:s/>2.630,65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4304.86" calcext:value-type="float">
            <text:p><text:s/>4.304,86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656.05" calcext:value-type="float">
            <text:p><text:s/>2.656,05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714.6" calcext:value-type="float">
            <text:p><text:s/>714,60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970.69" calcext:value-type="float">
            <text:p><text:s/>2.970,69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609.51" calcext:value-type="float">
            <text:p><text:s/>609,51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700.59" calcext:value-type="float">
            <text:p><text:s/>700,59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224.35" calcext:value-type="float">
            <text:p><text:s/>2.224,35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833.7" calcext:value-type="float">
            <text:p><text:s/>833,70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497.51" calcext:value-type="float">
            <text:p><text:s/>3.497,51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453.65" calcext:value-type="float">
            <text:p><text:s/>3.453,65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191.74" calcext:value-type="float">
            <text:p><text:s/>3.191,74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Altri beni di consumo</text:p>
          </table:table-cell>
          <table:table-cell office:value-type="float" office:value="64.68" calcext:value-type="float">
            <text:p><text:s/>64,68 </text:p>
          </table:table-cell>
          <table:table-cell office:value-type="string" calcext:value-type="string">
            <text:p>08/05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9.33" calcext:value-type="float">
            <text:p><text:s/>9,33 </text:p>
          </table:table-cell>
          <table:table-cell office:value-type="string" calcext:value-type="string">
            <text:p>14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10.67" calcext:value-type="float">
            <text:p><text:s/>10,67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9.77" calcext:value-type="float">
            <text:p><text:s/>9,77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77.41" calcext:value-type="float">
            <text:p><text:s/>577,41 </text:p>
          </table:table-cell>
          <table:table-cell office:value-type="string" calcext:value-type="string">
            <text:p>21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26.48" calcext:value-type="float">
            <text:p><text:s/>226,48 </text:p>
          </table:table-cell>
          <table:table-cell office:value-type="string" calcext:value-type="string">
            <text:p>21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52.95" calcext:value-type="float">
            <text:p><text:s/>252,95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54.91" calcext:value-type="float">
            <text:p><text:s/>654,91 </text:p>
          </table:table-cell>
          <table:table-cell office:value-type="string" calcext:value-type="string">
            <text:p>05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ZZICONI <text:s/>MARTINA</text:p>
          </table:table-cell>
          <table:table-cell office:value-type="string" calcext:value-type="string">
            <text:p>Altri beni di consumo</text:p>
          </table:table-cell>
          <table:table-cell office:value-type="float" office:value="275" calcext:value-type="float">
            <text:p><text:s/>275,00 </text:p>
          </table:table-cell>
          <table:table-cell office:value-type="string" calcext:value-type="string">
            <text:p>05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OSSI LINDO DI ROSSI LUCA &amp; C. SNC</text:p>
          </table:table-cell>
          <table:table-cell office:value-type="string" calcext:value-type="string">
            <text:p>Altri beni di consumo</text:p>
          </table:table-cell>
          <table:table-cell office:value-type="float" office:value="37.4" calcext:value-type="float">
            <text:p><text:s/>37,40 </text:p>
          </table:table-cell>
          <table:table-cell office:value-type="string" calcext:value-type="string">
            <text:p>14/06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366" calcext:value-type="float">
            <text:p><text:s/>366,00 </text:p>
          </table:table-cell>
          <table:table-cell office:value-type="string" calcext:value-type="string">
            <text:p>29/06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961.97" calcext:value-type="float">
            <text:p><text:s/>961,97 </text:p>
          </table:table-cell>
          <table:table-cell office:value-type="string" calcext:value-type="string">
            <text:p>13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741.98" calcext:value-type="float">
            <text:p><text:s/>1.741,98 </text:p>
          </table:table-cell>
          <table:table-cell office:value-type="string" calcext:value-type="string">
            <text:p>05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392.29" calcext:value-type="float">
            <text:p><text:s/>392,29 </text:p>
          </table:table-cell>
          <table:table-cell office:value-type="string" calcext:value-type="string">
            <text:p>13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2089.4" calcext:value-type="float">
            <text:p><text:s/>2.089,40 </text:p>
          </table:table-cell>
          <table:table-cell office:value-type="string" calcext:value-type="string">
            <text:p>11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1.71" calcext:value-type="float">
            <text:p><text:s/>1,71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POGRAFIA <text:s/>RONCAGLI <text:s/>SNC</text:p>
          </table:table-cell>
          <table:table-cell office:value-type="string" calcext:value-type="string">
            <text:p>Altri beni di consumo</text:p>
          </table:table-cell>
          <table:table-cell office:value-type="float" office:value="741.76" calcext:value-type="float">
            <text:p><text:s/>741,76 </text:p>
          </table:table-cell>
          <table:table-cell office:value-type="string" calcext:value-type="string">
            <text:p>13/04/2023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POGRAFIA <text:s/>RONCAGLI <text:s/>SNC</text:p>
          </table:table-cell>
          <table:table-cell office:value-type="string" calcext:value-type="string">
            <text:p>Altri beni di consumo</text:p>
          </table:table-cell>
          <table:table-cell office:value-type="float" office:value="16.06" calcext:value-type="float">
            <text:p><text:s/>16,06 </text:p>
          </table:table-cell>
          <table:table-cell office:value-type="string" calcext:value-type="string">
            <text:p>14/06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6.07" calcext:value-type="float">
            <text:p><text:s/>6,07 </text:p>
          </table:table-cell>
          <table:table-cell office:value-type="string" calcext:value-type="string">
            <text:p>26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2.79" calcext:value-type="float">
            <text:p><text:s/>22,79 </text:p>
          </table:table-cell>
          <table:table-cell office:value-type="string" calcext:value-type="string">
            <text:p>26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15.9" calcext:value-type="float">
            <text:p><text:s/>215,90 </text:p>
          </table:table-cell>
          <table:table-cell office:value-type="string" calcext:value-type="string">
            <text:p>26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6.9" calcext:value-type="float">
            <text:p><text:s/>46,90 </text:p>
          </table:table-cell>
          <table:table-cell office:value-type="string" calcext:value-type="string">
            <text:p>26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40.46" calcext:value-type="float">
            <text:p><text:s/>140,46 </text:p>
          </table:table-cell>
          <table:table-cell office:value-type="string" calcext:value-type="string">
            <text:p>26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6.96" calcext:value-type="float">
            <text:p><text:s/>196,96 </text:p>
          </table:table-cell>
          <table:table-cell office:value-type="string" calcext:value-type="string">
            <text:p>26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9.93" calcext:value-type="float">
            <text:p><text:s/>199,93 </text:p>
          </table:table-cell>
          <table:table-cell office:value-type="string" calcext:value-type="string">
            <text:p>26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5.23" calcext:value-type="float">
            <text:p><text:s/>25,23 </text:p>
          </table:table-cell>
          <table:table-cell office:value-type="string" calcext:value-type="string">
            <text:p>26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servizi</text:p>
          </table:table-cell>
          <table:table-cell office:value-type="float" office:value="204.8" calcext:value-type="float">
            <text:p><text:s/>204,80 </text:p>
          </table:table-cell>
          <table:table-cell office:value-type="string" calcext:value-type="string">
            <text:p>20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i servizi</text:p>
          </table:table-cell>
          <table:table-cell office:value-type="float" office:value="941.8" calcext:value-type="float">
            <text:p><text:s/>941,80 </text:p>
          </table:table-cell>
          <table:table-cell office:value-type="string" calcext:value-type="string">
            <text:p>22/06/2023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i servizi</text:p>
          </table:table-cell>
          <table:table-cell office:value-type="float" office:value="507.56" calcext:value-type="float">
            <text:p><text:s/>507,56 </text:p>
          </table:table-cell>
          <table:table-cell office:value-type="string" calcext:value-type="string">
            <text:p>22/06/2023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LE ALI DELLA FANTASIA</text:p>
          </table:table-cell>
          <table:table-cell office:value-type="string" calcext:value-type="string">
            <text:p>Altri servizi</text:p>
          </table:table-cell>
          <table:table-cell office:value-type="float" office:value="610" calcext:value-type="float">
            <text:p><text:s/>610,00 </text:p>
          </table:table-cell>
          <table:table-cell office:value-type="string" calcext:value-type="string">
            <text:p>05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LE ALI DELLA FANTASIA</text:p>
          </table:table-cell>
          <table:table-cell office:value-type="string" calcext:value-type="string">
            <text:p>Altri servizi</text:p>
          </table:table-cell>
          <table:table-cell office:value-type="float" office:value="555.1" calcext:value-type="float">
            <text:p><text:s/>555,10 </text:p>
          </table:table-cell>
          <table:table-cell office:value-type="string" calcext:value-type="string">
            <text:p>29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LDINI ARRIGO S.R.L.</text:p>
          </table:table-cell>
          <table:table-cell office:value-type="string" calcext:value-type="string">
            <text:p>Altri servizi</text:p>
          </table:table-cell>
          <table:table-cell office:value-type="float" office:value="271.16" calcext:value-type="float">
            <text:p><text:s/>271,16 </text:p>
          </table:table-cell>
          <table:table-cell office:value-type="string" calcext:value-type="string">
            <text:p>12/06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LDINI ARRIGO S.R.L.</text:p>
          </table:table-cell>
          <table:table-cell office:value-type="string" calcext:value-type="string">
            <text:p>Altri servizi</text:p>
          </table:table-cell>
          <table:table-cell office:value-type="float" office:value="330.33" calcext:value-type="float">
            <text:p><text:s/>330,33 </text:p>
          </table:table-cell>
          <table:table-cell office:value-type="string" calcext:value-type="string">
            <text:p>09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15" calcext:value-type="float">
            <text:p><text:s/>15,00 </text:p>
          </table:table-cell>
          <table:table-cell office:value-type="string" calcext:value-type="string">
            <text:p>06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11.8" calcext:value-type="float">
            <text:p><text:s/>11,80 </text:p>
          </table:table-cell>
          <table:table-cell office:value-type="string" calcext:value-type="string">
            <text:p>06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Altri servizi</text:p>
          </table:table-cell>
          <table:table-cell office:value-type="float" office:value="6.93" calcext:value-type="float">
            <text:p><text:s/>6,93 </text:p>
          </table:table-cell>
          <table:table-cell office:value-type="string" calcext:value-type="string">
            <text:p>30/05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Altri servizi</text:p>
          </table:table-cell>
          <table:table-cell office:value-type="float" office:value="11.64" calcext:value-type="float">
            <text:p><text:s/>11,64 </text:p>
          </table:table-cell>
          <table:table-cell office:value-type="string" calcext:value-type="string">
            <text:p>30/05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Altri servizi</text:p>
          </table:table-cell>
          <table:table-cell office:value-type="float" office:value="6.93" calcext:value-type="float">
            <text:p><text:s/>6,93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Altri servizi</text:p>
          </table:table-cell>
          <table:table-cell office:value-type="float" office:value="6.93" calcext:value-type="float">
            <text:p><text:s/>6,93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QUILIBRI S.C.A.R.L.</text:p>
          </table:table-cell>
          <table:table-cell office:value-type="string" calcext:value-type="string">
            <text:p>Altri servizi</text:p>
          </table:table-cell>
          <table:table-cell office:value-type="float" office:value="987" calcext:value-type="float">
            <text:p><text:s/>987,00 </text:p>
          </table:table-cell>
          <table:table-cell office:value-type="string" calcext:value-type="string">
            <text:p>11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QUILIBRI S.C.A.R.L.</text:p>
          </table:table-cell>
          <table:table-cell office:value-type="string" calcext:value-type="string">
            <text:p>Altri servizi</text:p>
          </table:table-cell>
          <table:table-cell office:value-type="float" office:value="987" calcext:value-type="float">
            <text:p><text:s/>987,00 </text:p>
          </table:table-cell>
          <table:table-cell office:value-type="string" calcext:value-type="string">
            <text:p>11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 EUROPA AZZARONI SRL</text:p>
          </table:table-cell>
          <table:table-cell office:value-type="string" calcext:value-type="string">
            <text:p>Altri servizi</text:p>
          </table:table-cell>
          <table:table-cell office:value-type="float" office:value="976" calcext:value-type="float">
            <text:p><text:s/>976,00 </text:p>
          </table:table-cell>
          <table:table-cell office:value-type="string" calcext:value-type="string">
            <text:p>09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MBONI <text:s/>IVANA</text:p>
          </table:table-cell>
          <table:table-cell office:value-type="string" calcext:value-type="string">
            <text:p>Altri servizi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INFORMATICA E SERVIZI GIES SRL</text:p>
          </table:table-cell>
          <table:table-cell office:value-type="string" calcext:value-type="string">
            <text:p>Altri servizi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05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INFORMATICA E SERVIZI GIES SRL</text:p>
          </table:table-cell>
          <table:table-cell office:value-type="string" calcext:value-type="string">
            <text:p>Altri servizi</text:p>
          </table:table-cell>
          <table:table-cell office:value-type="float" office:value="2750" calcext:value-type="float">
            <text:p><text:s/>2.750,00 </text:p>
          </table:table-cell>
          <table:table-cell office:value-type="string" calcext:value-type="string">
            <text:p>05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455.26" calcext:value-type="float">
            <text:p><text:s/>455,26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455.25" calcext:value-type="float">
            <text:p><text:s/>455,25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47.43" calcext:value-type="float">
            <text:p><text:s/>347,43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419.31" calcext:value-type="float">
            <text:p><text:s/>419,31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970.64" calcext:value-type="float">
            <text:p><text:s/>3.970,64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070.18" calcext:value-type="float">
            <text:p><text:s/>2.070,18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360.33" calcext:value-type="float">
            <text:p><text:s/>3.360,33 </text:p>
          </table:table-cell>
          <table:table-cell office:value-type="string" calcext:value-type="string">
            <text:p>21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389.39" calcext:value-type="float">
            <text:p><text:s/>3.389,39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6438.5" calcext:value-type="float">
            <text:p><text:s/>6.438,50 </text:p>
          </table:table-cell>
          <table:table-cell office:value-type="string" calcext:value-type="string">
            <text:p>18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2586.29" calcext:value-type="float">
            <text:p><text:s/>2.586,29 </text:p>
          </table:table-cell>
          <table:table-cell office:value-type="string" calcext:value-type="string">
            <text:p>09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4132.2" calcext:value-type="float">
            <text:p><text:s/>4.132,20 </text:p>
          </table:table-cell>
          <table:table-cell office:value-type="string" calcext:value-type="string">
            <text:p>05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486.05" calcext:value-type="float">
            <text:p><text:s/>486,05 </text:p>
          </table:table-cell>
          <table:table-cell office:value-type="string" calcext:value-type="string">
            <text:p>05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E INFRASTRUTTURE E DEI TRA</text:p>
          </table:table-cell>
          <table:table-cell office:value-type="string" calcext:value-type="string">
            <text:p>Altri servizi</text:p>
          </table:table-cell>
          <table:table-cell office:value-type="float" office:value="563.88" calcext:value-type="float">
            <text:p><text:s/>563,88 </text:p>
          </table:table-cell>
          <table:table-cell office:value-type="string" calcext:value-type="string">
            <text:p>08/06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.PI.VI.SRL</text:p>
          </table:table-cell>
          <table:table-cell office:value-type="string" calcext:value-type="string">
            <text:p>Altri servizi</text:p>
          </table:table-cell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26/05/2023</text:p>
          </table:table-cell>
          <table:table-cell office:value-type="float" office:value="1307" calcext:value-type="float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5951.19" calcext:value-type="float">
            <text:p><text:s/>5.951,19 </text:p>
          </table:table-cell>
          <table:table-cell office:value-type="string" calcext:value-type="string">
            <text:p>29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162.57" calcext:value-type="float">
            <text:p><text:s/>162,57 </text:p>
          </table:table-cell>
          <table:table-cell office:value-type="string" calcext:value-type="string">
            <text:p>29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161.14" calcext:value-type="float">
            <text:p><text:s/>1.161,14 </text:p>
          </table:table-cell>
          <table:table-cell office:value-type="string" calcext:value-type="string">
            <text:p>06/04/2023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3547.76" calcext:value-type="float">
            <text:p><text:s/>3.547,76 </text:p>
          </table:table-cell>
          <table:table-cell office:value-type="string" calcext:value-type="string">
            <text:p>06/04/2023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050.73" calcext:value-type="float">
            <text:p><text:s/>1.050,73 </text:p>
          </table:table-cell>
          <table:table-cell office:value-type="string" calcext:value-type="string">
            <text:p>31/05/2023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4880" calcext:value-type="float">
            <text:p><text:s/>4.880,00 </text:p>
          </table:table-cell>
          <table:table-cell office:value-type="string" calcext:value-type="string">
            <text:p>06/04/2023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Altri servizi</text:p>
          </table:table-cell>
          <table:table-cell office:value-type="float" office:value="36.3" calcext:value-type="float">
            <text:p><text:s/>36,30 </text:p>
          </table:table-cell>
          <table:table-cell office:value-type="string" calcext:value-type="string">
            <text:p>14/06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DTURTLE TECHNOLOGY SRL</text:p>
          </table:table-cell>
          <table:table-cell office:value-type="string" calcext:value-type="string">
            <text:p>Altri servizi</text:p>
          </table:table-cell>
          <table:table-cell office:value-type="float" office:value="1098" calcext:value-type="float">
            <text:p><text:s/>1.098,00 </text:p>
          </table:table-cell>
          <table:table-cell office:value-type="string" calcext:value-type="string">
            <text:p>20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384.48" calcext:value-type="float">
            <text:p><text:s/>1.384,48 </text:p>
          </table:table-cell>
          <table:table-cell office:value-type="string" calcext:value-type="string">
            <text:p>20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73.06" calcext:value-type="float">
            <text:p><text:s/>173,06 </text:p>
          </table:table-cell>
          <table:table-cell office:value-type="string" calcext:value-type="string">
            <text:p>29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211.42" calcext:value-type="float">
            <text:p><text:s/>1.211,42 </text:p>
          </table:table-cell>
          <table:table-cell office:value-type="string" calcext:value-type="string">
            <text:p>29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730.6" calcext:value-type="float">
            <text:p><text:s/>1.730,60 </text:p>
          </table:table-cell>
          <table:table-cell office:value-type="string" calcext:value-type="string">
            <text:p>11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ORA SRL</text:p>
          </table:table-cell>
          <table:table-cell office:value-type="string" calcext:value-type="string">
            <text:p>Altri servizi</text:p>
          </table:table-cell>
          <table:table-cell office:value-type="float" office:value="1037" calcext:value-type="float">
            <text:p><text:s/>1.037,00 </text:p>
          </table:table-cell>
          <table:table-cell office:value-type="string" calcext:value-type="string">
            <text:p>18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TE S.P.A.</text:p>
          </table:table-cell>
          <table:table-cell office:value-type="string" calcext:value-type="string">
            <text:p>Altri servizi</text:p>
          </table:table-cell>
          <table:table-cell office:value-type="float" office:value="2980.95" calcext:value-type="float">
            <text:p><text:s/>2.980,95 </text:p>
          </table:table-cell>
          <table:table-cell office:value-type="string" calcext:value-type="string">
            <text:p>11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30/05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SALESIANO BEATA VERGINE DI SAN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786.63" calcext:value-type="float">
            <text:p><text:s/>3.786,63 </text:p>
          </table:table-cell>
          <table:table-cell office:value-type="string" calcext:value-type="string">
            <text:p>02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TE S.P.A.</text:p>
          </table:table-cell>
          <table:table-cell office:value-type="string" calcext:value-type="string">
            <text:p>Attrezzature</text:p>
          </table:table-cell>
          <table:table-cell office:value-type="float" office:value="12123.57" calcext:value-type="float">
            <text:p><text:s/>12.123,57 </text:p>
          </table:table-cell>
          <table:table-cell office:value-type="string" calcext:value-type="string">
            <text:p>11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2 EFFE GARDEN DI FINETTI LUCA <text:s/>E FERRI G</text:p>
          </table:table-cell>
          <table:table-cell office:value-type="string" calcext:value-type="string">
            <text:p>Beni immobili</text:p>
          </table:table-cell>
          <table:table-cell office:value-type="float" office:value="1234.46" calcext:value-type="float">
            <text:p><text:s/>1.234,46 </text:p>
          </table:table-cell>
          <table:table-cell office:value-type="string" calcext:value-type="string">
            <text:p>13/06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Beni immobili</text:p>
          </table:table-cell>
          <table:table-cell office:value-type="float" office:value="52176.63" calcext:value-type="float">
            <text:p><text:s/>52.176,63 </text:p>
          </table:table-cell>
          <table:table-cell office:value-type="string" calcext:value-type="string">
            <text:p>09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DROVANDI SRL</text:p>
          </table:table-cell>
          <table:table-cell office:value-type="string" calcext:value-type="string">
            <text:p>Beni immobili</text:p>
          </table:table-cell>
          <table:table-cell office:value-type="float" office:value="21886.8" calcext:value-type="float">
            <text:p><text:s/>21.886,80 </text:p>
          </table:table-cell>
          <table:table-cell office:value-type="string" calcext:value-type="string">
            <text:p>26/05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3.66" calcext:value-type="float">
            <text:p><text:s/>3,66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4.27" calcext:value-type="float">
            <text:p><text:s/>4,27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9.8" calcext:value-type="float">
            <text:p><text:s/>9,8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48.56" calcext:value-type="float">
            <text:p><text:s/>48,56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85.4" calcext:value-type="float">
            <text:p><text:s/>85,4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02.97" calcext:value-type="float">
            <text:p><text:s/>102,97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45.43" calcext:value-type="float">
            <text:p><text:s/>145,43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62.02" calcext:value-type="float">
            <text:p><text:s/>162,02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200.08" calcext:value-type="float">
            <text:p><text:s/>200,08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233.02" calcext:value-type="float">
            <text:p><text:s/>233,02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28.27" calcext:value-type="float">
            <text:p><text:s/>28,27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98.38" calcext:value-type="float">
            <text:p><text:s/>198,38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294.54" calcext:value-type="float">
            <text:p><text:s/>294,54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556.81" calcext:value-type="float">
            <text:p><text:s/>556,81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897.68" calcext:value-type="float">
            <text:p><text:s/>897,68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013.34" calcext:value-type="float">
            <text:p><text:s/>1.013,34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.14" calcext:value-type="float">
            <text:p><text:s/>11,14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7" calcext:value-type="float">
            <text:p><text:s/>43,27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6.54" calcext:value-type="float">
            <text:p><text:s/>86,54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0.53" calcext:value-type="float">
            <text:p><text:s/>90,53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49.3" calcext:value-type="float">
            <text:p><text:s/>149,30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50.89" calcext:value-type="float">
            <text:p><text:s/>150,89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51.52" calcext:value-type="float">
            <text:p><text:s/>151,52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65.68" calcext:value-type="float">
            <text:p><text:s/>165,68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67.25" calcext:value-type="float">
            <text:p><text:s/>167,25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69.91" calcext:value-type="float">
            <text:p><text:s/>169,91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97.6" calcext:value-type="float">
            <text:p><text:s/>197,60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50.86" calcext:value-type="float">
            <text:p><text:s/>250,86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54.44" calcext:value-type="float">
            <text:p><text:s/>254,44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43.19" calcext:value-type="float">
            <text:p><text:s/>343,19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49.11" calcext:value-type="float">
            <text:p><text:s/>349,11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76.02" calcext:value-type="float">
            <text:p><text:s/>476,02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70.19" calcext:value-type="float">
            <text:p><text:s/>670,19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689.99" calcext:value-type="float">
            <text:p><text:s/>1.689,99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98.8" calcext:value-type="float">
            <text:p><text:s/>3.098,80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0.64" calcext:value-type="float">
            <text:p><text:s/>50,64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ASTRI <text:s/>CLAUDIO <text:s text:c="4"/>THESIS ENGINEERING</text:p>
          </table:table-cell>
          <table:table-cell office:value-type="string" calcext:value-type="string">
            <text:p>Beni immobili</text:p>
          </table:table-cell>
          <table:table-cell office:value-type="float" office:value="22838.4" calcext:value-type="float">
            <text:p><text:s/>22.838,40 </text:p>
          </table:table-cell>
          <table:table-cell office:value-type="string" calcext:value-type="string">
            <text:p>18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TEDIL DI RICCO MARIA &amp; C. S.A.S</text:p>
          </table:table-cell>
          <table:table-cell office:value-type="string" calcext:value-type="string">
            <text:p>Beni immobili</text:p>
          </table:table-cell>
          <table:table-cell office:value-type="float" office:value="157456.49" calcext:value-type="float">
            <text:p><text:s/>157.456,49 </text:p>
          </table:table-cell>
          <table:table-cell office:value-type="string" calcext:value-type="string">
            <text:p>29/06/2023</text:p>
          </table:table-cell>
          <table:table-cell office:value-type="float" office:value="402" calcext:value-type="float">
            <text:p>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TEDIL DI RICCO MARIA &amp; C. S.A.S</text:p>
          </table:table-cell>
          <table:table-cell office:value-type="string" calcext:value-type="string">
            <text:p>Beni immobili</text:p>
          </table:table-cell>
          <table:table-cell office:value-type="float" office:value="33456.67" calcext:value-type="float">
            <text:p><text:s/>33.456,67 </text:p>
          </table:table-cell>
          <table:table-cell office:value-type="string" calcext:value-type="string">
            <text:p>02/05/2023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 ROCCO <text:s/>GIANCARLO</text:p>
          </table:table-cell>
          <table:table-cell office:value-type="string" calcext:value-type="string">
            <text:p>Beni immobili</text:p>
          </table:table-cell>
          <table:table-cell office:value-type="float" office:value="14569.8" calcext:value-type="float">
            <text:p><text:s/>14.569,80 </text:p>
          </table:table-cell>
          <table:table-cell office:value-type="string" calcext:value-type="string">
            <text:p>08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ERA S.A.S. DI BRINTAZZOLI GIANPAOLO E </text:p>
          </table:table-cell>
          <table:table-cell office:value-type="string" calcext:value-type="string">
            <text:p>Beni immobili</text:p>
          </table:table-cell>
          <table:table-cell office:value-type="float" office:value="4135.8" calcext:value-type="float">
            <text:p><text:s/>4.135,80 </text:p>
          </table:table-cell>
          <table:table-cell office:value-type="string" calcext:value-type="string">
            <text:p>05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22" calcext:value-type="float">
            <text:p><text:s/>22,00 </text:p>
          </table:table-cell>
          <table:table-cell office:value-type="string" calcext:value-type="string">
            <text:p>26/05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USTINI <text:s/>RAFFAELLA</text:p>
          </table:table-cell>
          <table:table-cell office:value-type="string" calcext:value-type="string">
            <text:p>Beni immobili</text:p>
          </table:table-cell>
          <table:table-cell office:value-type="float" office:value="4212" calcext:value-type="float">
            <text:p><text:s/>4.212,00 </text:p>
          </table:table-cell>
          <table:table-cell office:value-type="string" calcext:value-type="string">
            <text:p>08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LIANI <text:s/>LISA</text:p>
          </table:table-cell>
          <table:table-cell office:value-type="string" calcext:value-type="string">
            <text:p>Beni immobili</text:p>
          </table:table-cell>
          <table:table-cell office:value-type="float" office:value="90564.96" calcext:value-type="float">
            <text:p><text:s/>90.564,96 </text:p>
          </table:table-cell>
          <table:table-cell office:value-type="string" calcext:value-type="string">
            <text:p>17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Beni immobili</text:p>
          </table:table-cell>
          <table:table-cell office:value-type="float" office:value="963.69" calcext:value-type="float">
            <text:p><text:s/>963,69 </text:p>
          </table:table-cell>
          <table:table-cell office:value-type="string" calcext:value-type="string">
            <text:p>05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Beni immobili</text:p>
          </table:table-cell>
          <table:table-cell office:value-type="float" office:value="1168.28" calcext:value-type="float">
            <text:p><text:s/>1.168,28 </text:p>
          </table:table-cell>
          <table:table-cell office:value-type="string" calcext:value-type="string">
            <text:p>05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Beni immobili</text:p>
          </table:table-cell>
          <table:table-cell office:value-type="float" office:value="1251.88" calcext:value-type="float">
            <text:p><text:s/>1.251,88 </text:p>
          </table:table-cell>
          <table:table-cell office:value-type="string" calcext:value-type="string">
            <text:p>05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Beni immobili</text:p>
          </table:table-cell>
          <table:table-cell office:value-type="float" office:value="1269.8" calcext:value-type="float">
            <text:p><text:s/>1.269,80 </text:p>
          </table:table-cell>
          <table:table-cell office:value-type="string" calcext:value-type="string">
            <text:p>05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OTTI <text:s/>VALERIO</text:p>
          </table:table-cell>
          <table:table-cell office:value-type="string" calcext:value-type="string">
            <text:p>Beni immobili</text:p>
          </table:table-cell>
          <table:table-cell office:value-type="float" office:value="556.73" calcext:value-type="float">
            <text:p><text:s/>556,73 </text:p>
          </table:table-cell>
          <table:table-cell office:value-type="string" calcext:value-type="string">
            <text:p>02/05/2023</text:p>
          </table:table-cell>
          <table:table-cell office:value-type="float" office:value="901" calcext:value-type="float">
            <text:p>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OTTI <text:s/>VALERIO</text:p>
          </table:table-cell>
          <table:table-cell office:value-type="string" calcext:value-type="string">
            <text:p>Beni immobili</text:p>
          </table:table-cell>
          <table:table-cell office:value-type="float" office:value="541.27" calcext:value-type="float">
            <text:p><text:s/>541,27 </text:p>
          </table:table-cell>
          <table:table-cell office:value-type="string" calcext:value-type="string">
            <text:p>02/05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37.9" calcext:value-type="float">
            <text:p><text:s/>237,90 </text:p>
          </table:table-cell>
          <table:table-cell office:value-type="string" calcext:value-type="string">
            <text:p>26/05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40" calcext:value-type="float">
            <text:p><text:s/>640,00 </text:p>
          </table:table-cell>
          <table:table-cell office:value-type="string" calcext:value-type="string">
            <text:p>26/05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385" calcext:value-type="float">
            <text:p><text:s/>2.385,00 </text:p>
          </table:table-cell>
          <table:table-cell office:value-type="string" calcext:value-type="string">
            <text:p>26/05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65.5" calcext:value-type="float">
            <text:p><text:s/>665,50 </text:p>
          </table:table-cell>
          <table:table-cell office:value-type="string" calcext:value-type="string">
            <text:p>26/05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31.8" calcext:value-type="float">
            <text:p><text:s/>231,8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94.1" calcext:value-type="float">
            <text:p><text:s/>494,1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835.7" calcext:value-type="float">
            <text:p><text:s/>835,7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293.2" calcext:value-type="float">
            <text:p><text:s/>1.293,2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266.76" calcext:value-type="float">
            <text:p><text:s/>2.266,76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0650.6" calcext:value-type="float">
            <text:p><text:s/>10.650,6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990" calcext:value-type="float">
            <text:p><text:s/>1.990,0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37.8" calcext:value-type="float">
            <text:p><text:s/>437,8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ORO GINO SRL</text:p>
          </table:table-cell>
          <table:table-cell office:value-type="string" calcext:value-type="string">
            <text:p>Beni immobili</text:p>
          </table:table-cell>
          <table:table-cell office:value-type="float" office:value="38900.3" calcext:value-type="float">
            <text:p><text:s/>38.900,30 </text:p>
          </table:table-cell>
          <table:table-cell office:value-type="string" calcext:value-type="string">
            <text:p>24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ORO GINO SRL</text:p>
          </table:table-cell>
          <table:table-cell office:value-type="string" calcext:value-type="string">
            <text:p>Beni immobili</text:p>
          </table:table-cell>
          <table:table-cell office:value-type="float" office:value="6385.62" calcext:value-type="float">
            <text:p><text:s/>6.385,62 </text:p>
          </table:table-cell>
          <table:table-cell office:value-type="string" calcext:value-type="string">
            <text:p>24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ORO GINO SRL</text:p>
          </table:table-cell>
          <table:table-cell office:value-type="string" calcext:value-type="string">
            <text:p>Beni immobili</text:p>
          </table:table-cell>
          <table:table-cell office:value-type="float" office:value="17404.38" calcext:value-type="float">
            <text:p><text:s/>17.404,38 </text:p>
          </table:table-cell>
          <table:table-cell office:value-type="string" calcext:value-type="string">
            <text:p>24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Beni immobili</text:p>
          </table:table-cell>
          <table:table-cell office:value-type="float" office:value="10431" calcext:value-type="float">
            <text:p><text:s/>10.431,00 </text:p>
          </table:table-cell>
          <table:table-cell office:value-type="string" calcext:value-type="string">
            <text:p>13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HOENIX ARCHEOLOGIA SRL</text:p>
          </table:table-cell>
          <table:table-cell office:value-type="string" calcext:value-type="string">
            <text:p>Beni immobili</text:p>
          </table:table-cell>
          <table:table-cell office:value-type="float" office:value="1854.4" calcext:value-type="float">
            <text:p><text:s/>1.854,40 </text:p>
          </table:table-cell>
          <table:table-cell office:value-type="string" calcext:value-type="string">
            <text:p>08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5564" calcext:value-type="float">
            <text:p><text:s/>25.564,00 </text:p>
          </table:table-cell>
          <table:table-cell office:value-type="string" calcext:value-type="string">
            <text:p>11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9.87" calcext:value-type="float">
            <text:p><text:s/>39,87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1.81" calcext:value-type="float">
            <text:p><text:s/>51,81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5.83" calcext:value-type="float">
            <text:p><text:s/>55,83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7.08" calcext:value-type="float">
            <text:p><text:s/>77,08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9.17" calcext:value-type="float">
            <text:p><text:s/>89,17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9.17" calcext:value-type="float">
            <text:p><text:s/>89,17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95.16" calcext:value-type="float">
            <text:p><text:s/>95,16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98.82" calcext:value-type="float">
            <text:p><text:s/>98,82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09.19" calcext:value-type="float">
            <text:p><text:s/>109,19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5.29" calcext:value-type="float">
            <text:p><text:s/>115,29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31.76" calcext:value-type="float">
            <text:p><text:s/>131,76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40.83" calcext:value-type="float">
            <text:p><text:s/>240,83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49.39" calcext:value-type="float">
            <text:p><text:s/>249,39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67.55" calcext:value-type="float">
            <text:p><text:s/>267,55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97.2" calcext:value-type="float">
            <text:p><text:s/>297,20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37.7" calcext:value-type="float">
            <text:p><text:s/>337,70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79.1" calcext:value-type="float">
            <text:p><text:s/>479,10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58.28" calcext:value-type="float">
            <text:p><text:s/>758,28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034.38" calcext:value-type="float">
            <text:p><text:s/>1.034,38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9.41" calcext:value-type="float">
            <text:p><text:s/>49,41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5.05" calcext:value-type="float">
            <text:p><text:s/>55,05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5.68" calcext:value-type="float">
            <text:p><text:s/>65,68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5.88" calcext:value-type="float">
            <text:p><text:s/>65,88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96.38" calcext:value-type="float">
            <text:p><text:s/>96,38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98.82" calcext:value-type="float">
            <text:p><text:s/>98,82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2.24" calcext:value-type="float">
            <text:p><text:s/>112,24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63.48" calcext:value-type="float">
            <text:p><text:s/>163,48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42.72" calcext:value-type="float">
            <text:p><text:s/>342,72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49.21" calcext:value-type="float">
            <text:p><text:s/>349,21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93.14" calcext:value-type="float">
            <text:p><text:s/>393,14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87.7" calcext:value-type="float">
            <text:p><text:s/>487,70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24.17" calcext:value-type="float">
            <text:p><text:s/>524,17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41.49" calcext:value-type="float">
            <text:p><text:s/>541,49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34.89" calcext:value-type="float">
            <text:p><text:s/>634,89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28.04" calcext:value-type="float">
            <text:p><text:s/>728,04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75.1" calcext:value-type="float">
            <text:p><text:s/>775,10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56.9" calcext:value-type="float">
            <text:p><text:s/>556,90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90.89" calcext:value-type="float">
            <text:p><text:s/>90,89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0" calcext:value-type="float">
            <text:p><text:s/>20,00 </text:p>
          </table:table-cell>
          <table:table-cell office:value-type="string" calcext:value-type="string">
            <text:p>11/04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6.47" calcext:value-type="float">
            <text:p><text:s/>16,47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6.47" calcext:value-type="float">
            <text:p><text:s/>16,47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2.94" calcext:value-type="float">
            <text:p><text:s/>32,94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2.94" calcext:value-type="float">
            <text:p><text:s/>32,94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2.94" calcext:value-type="float">
            <text:p><text:s/>32,94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9.41" calcext:value-type="float">
            <text:p><text:s/>49,41 </text:p>
          </table:table-cell>
          <table:table-cell office:value-type="string" calcext:value-type="string">
            <text:p>13/06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43.2" calcext:value-type="float">
            <text:p><text:s/>43,20 </text:p>
          </table:table-cell>
          <table:table-cell office:value-type="string" calcext:value-type="string">
            <text:p>13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9.5" calcext:value-type="float">
            <text:p><text:s/>9,50 </text:p>
          </table:table-cell>
          <table:table-cell office:value-type="string" calcext:value-type="string">
            <text:p>13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53.68" calcext:value-type="float">
            <text:p><text:s/>53,68 </text:p>
          </table:table-cell>
          <table:table-cell office:value-type="string" calcext:value-type="string">
            <text:p>13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73.2" calcext:value-type="float">
            <text:p><text:s/>73,20 </text:p>
          </table:table-cell>
          <table:table-cell office:value-type="string" calcext:value-type="string">
            <text:p>13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395.88" calcext:value-type="float">
            <text:p><text:s/>395,88 </text:p>
          </table:table-cell>
          <table:table-cell office:value-type="string" calcext:value-type="string">
            <text:p>13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069.94" calcext:value-type="float">
            <text:p><text:s/>1.069,94 </text:p>
          </table:table-cell>
          <table:table-cell office:value-type="string" calcext:value-type="string">
            <text:p>13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159" calcext:value-type="float">
            <text:p><text:s/>1.159,00 </text:p>
          </table:table-cell>
          <table:table-cell office:value-type="string" calcext:value-type="string">
            <text:p>13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195.6" calcext:value-type="float">
            <text:p><text:s/>1.195,60 </text:p>
          </table:table-cell>
          <table:table-cell office:value-type="string" calcext:value-type="string">
            <text:p>13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Beni immobili</text:p>
          </table:table-cell>
          <table:table-cell office:value-type="float" office:value="440.42" calcext:value-type="float">
            <text:p><text:s/>440,42 </text:p>
          </table:table-cell>
          <table:table-cell office:value-type="string" calcext:value-type="string">
            <text:p>01/06/2023</text:p>
          </table:table-cell>
          <table:table-cell office:value-type="float" office:value="901" calcext:value-type="float">
            <text:p>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SPA</text:p>
          </table:table-cell>
          <table:table-cell office:value-type="string" calcext:value-type="string">
            <text:p>Beni immobili</text:p>
          </table:table-cell>
          <table:table-cell office:value-type="float" office:value="305" calcext:value-type="float">
            <text:p><text:s/>305,00 </text:p>
          </table:table-cell>
          <table:table-cell office:value-type="string" calcext:value-type="string">
            <text:p>01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Beni immobili</text:p>
          </table:table-cell>
          <table:table-cell office:value-type="float" office:value="1907.07" calcext:value-type="float">
            <text:p><text:s/>1.907,07 </text:p>
          </table:table-cell>
          <table:table-cell office:value-type="string" calcext:value-type="string">
            <text:p>13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OLTA BECCADELLI GRIMALDI <text:s/>ETTORE</text:p>
          </table:table-cell>
          <table:table-cell office:value-type="string" calcext:value-type="string">
            <text:p>Beni immobili</text:p>
          </table:table-cell>
          <table:table-cell office:value-type="float" office:value="8569.31" calcext:value-type="float">
            <text:p><text:s/>8.569,31 </text:p>
          </table:table-cell>
          <table:table-cell office:value-type="string" calcext:value-type="string">
            <text:p>13/04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TAGRAPH S.R.L.</text:p>
          </table:table-cell>
          <table:table-cell office:value-type="string" calcext:value-type="string">
            <text:p>Consulenze</text:p>
          </table:table-cell>
          <table:table-cell office:value-type="float" office:value="1293.2" calcext:value-type="float">
            <text:p><text:s/>1.293,20 </text:p>
          </table:table-cell>
          <table:table-cell office:value-type="string" calcext:value-type="string">
            <text:p>16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-TRAIN</text:p>
          </table:table-cell>
          <table:table-cell office:value-type="string" calcext:value-type="string">
            <text:p>Consulenze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22/05/2023</text:p>
          </table:table-cell>
          <table:table-cell office:value-type="float" office:value="102" calcext:value-type="float">
            <text:p>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CCHI <text:s/>LAURA</text:p>
          </table:table-cell>
          <table:table-cell office:value-type="string" calcext:value-type="string">
            <text:p>Consulenze</text:p>
          </table:table-cell>
          <table:table-cell office:value-type="float" office:value="4249.21" calcext:value-type="float">
            <text:p><text:s/>4.249,21 </text:p>
          </table:table-cell>
          <table:table-cell office:value-type="string" calcext:value-type="string">
            <text:p>20/04/2023</text:p>
          </table:table-cell>
          <table:table-cell office:value-type="float" office:value="102" calcext:value-type="float">
            <text:p>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593.38" calcext:value-type="float">
            <text:p><text:s/>8.593,38 </text:p>
          </table:table-cell>
          <table:table-cell office:value-type="string" calcext:value-type="string">
            <text:p>05/04/2023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22" calcext:value-type="float">
            <text:p><text:s/>1.422,00 </text:p>
          </table:table-cell>
          <table:table-cell office:value-type="string" calcext:value-type="string">
            <text:p>12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058" calcext:value-type="float">
            <text:p><text:s/>6.058,00 </text:p>
          </table:table-cell>
          <table:table-cell office:value-type="string" calcext:value-type="string">
            <text:p>12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62" calcext:value-type="float">
            <text:p><text:s/>1.962,00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18" calcext:value-type="float">
            <text:p><text:s/>5.518,00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840.5" calcext:value-type="float">
            <text:p><text:s/>1.840,50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639.5" calcext:value-type="float">
            <text:p><text:s/>5.639,50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4802.4" calcext:value-type="float">
            <text:p><text:s/>54.802,40 </text:p>
          </table:table-cell>
          <table:table-cell office:value-type="string" calcext:value-type="string">
            <text:p>26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9976.67" calcext:value-type="float">
            <text:p><text:s/>89.976,67 </text:p>
          </table:table-cell>
          <table:table-cell office:value-type="string" calcext:value-type="string">
            <text:p>19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0.17" calcext:value-type="float">
            <text:p><text:s/>40,17 </text:p>
          </table:table-cell>
          <table:table-cell office:value-type="string" calcext:value-type="string">
            <text:p>12/05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82.61" calcext:value-type="float">
            <text:p><text:s/>182,61 </text:p>
          </table:table-cell>
          <table:table-cell office:value-type="string" calcext:value-type="string">
            <text:p>26/05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82.61" calcext:value-type="float">
            <text:p><text:s/>182,61 </text:p>
          </table:table-cell>
          <table:table-cell office:value-type="string" calcext:value-type="string">
            <text:p>02/05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0.17" calcext:value-type="float">
            <text:p><text:s/>40,17 </text:p>
          </table:table-cell>
          <table:table-cell office:value-type="string" calcext:value-type="string">
            <text:p>02/05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0.17" calcext:value-type="float">
            <text:p><text:s/>40,17 </text:p>
          </table:table-cell>
          <table:table-cell office:value-type="string" calcext:value-type="string">
            <text:p>26/05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82.61" calcext:value-type="float">
            <text:p><text:s/>182,61 </text:p>
          </table:table-cell>
          <table:table-cell office:value-type="string" calcext:value-type="string">
            <text:p>12/05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05" calcext:value-type="float">
            <text:p><text:s/>305,00 </text:p>
          </table:table-cell>
          <table:table-cell office:value-type="string" calcext:value-type="string">
            <text:p>26/05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3273.43" calcext:value-type="float">
            <text:p><text:s/>13.273,43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81.14" calcext:value-type="float">
            <text:p><text:s/>1.981,14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88.42" calcext:value-type="float">
            <text:p><text:s/>488,42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3742.13" calcext:value-type="float">
            <text:p><text:s/>33.742,13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1" calcext:value-type="float">
            <text:p><text:s/>14.760,61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237.15" calcext:value-type="float">
            <text:p><text:s/>7.237,15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8739.99" calcext:value-type="float">
            <text:p><text:s/>28.739,99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2.51" calcext:value-type="float">
            <text:p><text:s/>172,51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2.57" calcext:value-type="float">
            <text:p><text:s/>552,57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3742.13" calcext:value-type="float">
            <text:p><text:s/>33.742,13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88.42" calcext:value-type="float">
            <text:p><text:s/>488,42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237.15" calcext:value-type="float">
            <text:p><text:s/>7.237,15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87.18" calcext:value-type="float">
            <text:p><text:s/>1.487,18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0721.13" calcext:value-type="float">
            <text:p><text:s/>30.721,13 </text:p>
          </table:table-cell>
          <table:table-cell office:value-type="string" calcext:value-type="string">
            <text:p>16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814.34" calcext:value-type="float">
            <text:p><text:s/>12.814,34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46.27" calcext:value-type="float">
            <text:p><text:s/>1.946,27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237.15" calcext:value-type="float">
            <text:p><text:s/>7.237,15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0721.13" calcext:value-type="float">
            <text:p><text:s/>30.721,13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3742.13" calcext:value-type="float">
            <text:p><text:s/>33.742,13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88.42" calcext:value-type="float">
            <text:p><text:s/>488,42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LSAGEP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668.54" calcext:value-type="float">
            <text:p><text:s/>3.668,54 </text:p>
          </table:table-cell>
          <table:table-cell office:value-type="string" calcext:value-type="string">
            <text:p>26/05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LSAGEP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023.96" calcext:value-type="float">
            <text:p><text:s/>5.023,96 </text:p>
          </table:table-cell>
          <table:table-cell office:value-type="string" calcext:value-type="string">
            <text:p>26/05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CINETECA DI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49" calcext:value-type="float">
            <text:p><text:s/>549,00 </text:p>
          </table:table-cell>
          <table:table-cell office:value-type="string" calcext:value-type="string">
            <text:p>16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23.34" calcext:value-type="float">
            <text:p><text:s/>423,34 </text:p>
          </table:table-cell>
          <table:table-cell office:value-type="string" calcext:value-type="string">
            <text:p>09/05/2023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2.29" calcext:value-type="float">
            <text:p><text:s/>972,29 </text:p>
          </table:table-cell>
          <table:table-cell office:value-type="string" calcext:value-type="string">
            <text:p>09/05/2023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0547.91" calcext:value-type="float">
            <text:p><text:s/>170.547,91 </text:p>
          </table:table-cell>
          <table:table-cell office:value-type="string" calcext:value-type="string">
            <text:p>26/05/2023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0547.91" calcext:value-type="float">
            <text:p><text:s/>170.547,91 </text:p>
          </table:table-cell>
          <table:table-cell office:value-type="string" calcext:value-type="string">
            <text:p>13/04/2023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6" calcext:value-type="float">
            <text:p><text:s/>126,00 </text:p>
          </table:table-cell>
          <table:table-cell office:value-type="string" calcext:value-type="string">
            <text:p>12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74" calcext:value-type="float">
            <text:p><text:s/>4.774,00 </text:p>
          </table:table-cell>
          <table:table-cell office:value-type="string" calcext:value-type="string">
            <text:p>12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7" calcext:value-type="float">
            <text:p><text:s/>207,00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693" calcext:value-type="float">
            <text:p><text:s/>4.693,00 </text:p>
          </table:table-cell>
          <table:table-cell office:value-type="string" calcext:value-type="string">
            <text:p>03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UBBLICA ASSISTENZA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306.94" calcext:value-type="float">
            <text:p><text:s/>5.306,94 </text:p>
          </table:table-cell>
          <table:table-cell office:value-type="string" calcext:value-type="string">
            <text:p>06/04/2023</text:p>
          </table:table-cell>
          <table:table-cell office:value-type="float" office:value="1202" calcext:value-type="float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. AGRICOLA RIGATIERI MASSIMO E C.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264.63" calcext:value-type="float">
            <text:p><text:s/>2.264,63 </text:p>
          </table:table-cell>
          <table:table-cell office:value-type="string" calcext:value-type="string">
            <text:p>01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. AGRICOLA RIGATIERI MASSIMO E C.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774.37" calcext:value-type="float">
            <text:p><text:s/>3.774,37 </text:p>
          </table:table-cell>
          <table:table-cell office:value-type="string" calcext:value-type="string">
            <text:p>01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019.5" calcext:value-type="float">
            <text:p><text:s/>3.019,50 </text:p>
          </table:table-cell>
          <table:table-cell office:value-type="string" calcext:value-type="string">
            <text:p>05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032.5" calcext:value-type="float">
            <text:p><text:s/>5.032,50 </text:p>
          </table:table-cell>
          <table:table-cell office:value-type="string" calcext:value-type="string">
            <text:p>05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AMBIENTE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836.5" calcext:value-type="float">
            <text:p><text:s/>2.836,50 </text:p>
          </table:table-cell>
          <table:table-cell office:value-type="string" calcext:value-type="string">
            <text:p>29/06/2023</text:p>
          </table:table-cell>
          <table:table-cell office:value-type="float" office:value="1307" calcext:value-type="float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Contributi agli investimenti interni a organismi interni e/o unita' locali della amministrazione</text:p>
          </table:table-cell>
          <table:table-cell office:value-type="float" office:value="22297.07" calcext:value-type="float">
            <text:p><text:s/>22.297,07 </text:p>
          </table:table-cell>
          <table:table-cell office:value-type="string" calcext:value-type="string">
            <text:p>26/05/2023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.AN DI MUNDIC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136.43" calcext:value-type="float">
            <text:p><text:s/>1.136,43 </text:p>
          </table:table-cell>
          <table:table-cell office:value-type="string" calcext:value-type="string">
            <text:p>04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.AN DI MUNDIC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281.17" calcext:value-type="float">
            <text:p><text:s/>1.281,17 </text:p>
          </table:table-cell>
          <table:table-cell office:value-type="string" calcext:value-type="string">
            <text:p>20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.AN DI MUNDIC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048.87" calcext:value-type="float">
            <text:p><text:s/>1.048,87 </text:p>
          </table:table-cell>
          <table:table-cell office:value-type="string" calcext:value-type="string">
            <text:p>29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75" calcext:value-type="float">
            <text:p><text:s/>75,00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0.5" calcext:value-type="float">
            <text:p><text:s/>60,50 </text:p>
          </table:table-cell>
          <table:table-cell office:value-type="string" calcext:value-type="string">
            <text:p>05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8.6" calcext:value-type="float">
            <text:p><text:s/>68,60 </text:p>
          </table:table-cell>
          <table:table-cell office:value-type="string" calcext:value-type="string">
            <text:p>04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7" calcext:value-type="float">
            <text:p><text:s/>67,00 </text:p>
          </table:table-cell>
          <table:table-cell office:value-type="string" calcext:value-type="string">
            <text:p>29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5.1" calcext:value-type="float">
            <text:p><text:s/>65,10 </text:p>
          </table:table-cell>
          <table:table-cell office:value-type="string" calcext:value-type="string">
            <text:p>05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MIE SRL</text:p>
          </table:table-cell>
          <table:table-cell office:value-type="string" calcext:value-type="string">
            <text:p>Impianti e macchinari</text:p>
          </table:table-cell>
          <table:table-cell office:value-type="float" office:value="102885.52" calcext:value-type="float">
            <text:p><text:s/>102.885,52 </text:p>
          </table:table-cell>
          <table:table-cell office:value-type="string" calcext:value-type="string">
            <text:p>13/06/2023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ONCATO SRL</text:p>
          </table:table-cell>
          <table:table-cell office:value-type="string" calcext:value-type="string">
            <text:p>Impianti e macchinari</text:p>
          </table:table-cell>
          <table:table-cell office:value-type="float" office:value="2100" calcext:value-type="float">
            <text:p><text:s/>2.100,00 </text:p>
          </table:table-cell>
          <table:table-cell office:value-type="string" calcext:value-type="string">
            <text:p>01/06/2023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Impianti e macchinari</text:p>
          </table:table-cell>
          <table:table-cell office:value-type="float" office:value="163.2" calcext:value-type="float">
            <text:p><text:s/>163,20 </text:p>
          </table:table-cell>
          <table:table-cell office:value-type="string" calcext:value-type="string">
            <text:p>13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ORA SRL</text:p>
          </table:table-cell>
          <table:table-cell office:value-type="string" calcext:value-type="string">
            <text:p>Impianti e macchinari</text:p>
          </table:table-cell>
          <table:table-cell office:value-type="float" office:value="6347.71" calcext:value-type="float">
            <text:p><text:s/>6.347,71 </text:p>
          </table:table-cell>
          <table:table-cell office:value-type="string" calcext:value-type="string">
            <text:p>11/04/2023</text:p>
          </table:table-cell>
          <table:table-cell office:value-type="float" office:value="1101" calcext:value-type="float">
            <text:p>1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TE S.P.A.</text:p>
          </table:table-cell>
          <table:table-cell office:value-type="string" calcext:value-type="string">
            <text:p>Impianti e macchinari</text:p>
          </table:table-cell>
          <table:table-cell office:value-type="float" office:value="22458.98" calcext:value-type="float">
            <text:p><text:s/>22.458,98 </text:p>
          </table:table-cell>
          <table:table-cell office:value-type="string" calcext:value-type="string">
            <text:p>11/04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79.76" calcext:value-type="float">
            <text:p><text:s/>179,76 </text:p>
          </table:table-cell>
          <table:table-cell office:value-type="string" calcext:value-type="string">
            <text:p>25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62.25" calcext:value-type="float">
            <text:p><text:s/>162,25 </text:p>
          </table:table-cell>
          <table:table-cell office:value-type="string" calcext:value-type="string">
            <text:p>25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5.7" calcext:value-type="float">
            <text:p><text:s/>35,70 </text:p>
          </table:table-cell>
          <table:table-cell office:value-type="string" calcext:value-type="string">
            <text:p>08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9.55" calcext:value-type="float">
            <text:p><text:s/>39,55 </text:p>
          </table:table-cell>
          <table:table-cell office:value-type="string" calcext:value-type="string">
            <text:p>08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LMASTRI <text:s/>GIUSEPPE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5726.64" calcext:value-type="float">
            <text:p><text:s/>5.726,64 </text:p>
          </table:table-cell>
          <table:table-cell office:value-type="string" calcext:value-type="string">
            <text:p>17/04/2023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ACCANI <text:s/>GIAN PAOL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2854.8" calcext:value-type="float">
            <text:p><text:s/>2.854,80 </text:p>
          </table:table-cell>
          <table:table-cell office:value-type="string" calcext:value-type="string">
            <text:p>17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GIORDANO SPA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3675.13" calcext:value-type="float">
            <text:p><text:s/>3.675,13 </text:p>
          </table:table-cell>
          <table:table-cell office:value-type="string" calcext:value-type="string">
            <text:p>05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SSARENTI <text:s/>EDI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7359.04" calcext:value-type="float">
            <text:p><text:s/>7.359,04 </text:p>
          </table:table-cell>
          <table:table-cell office:value-type="string" calcext:value-type="string">
            <text:p>20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SSARENTI <text:s/>EDI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5709.6" calcext:value-type="float">
            <text:p><text:s/>5.709,60 </text:p>
          </table:table-cell>
          <table:table-cell office:value-type="string" calcext:value-type="string">
            <text:p>20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ODA <text:s/>ROBERT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047.74" calcext:value-type="float">
            <text:p><text:s/>6.047,74 </text:p>
          </table:table-cell>
          <table:table-cell office:value-type="string" calcext:value-type="string">
            <text:p>13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644.56" calcext:value-type="float">
            <text:p><text:s/>1.644,56 </text:p>
          </table:table-cell>
          <table:table-cell office:value-type="string" calcext:value-type="string">
            <text:p>13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TECNICO ASSOCIATO BIMODE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02480" calcext:value-type="float">
            <text:p><text:s/>102.480,00 </text:p>
          </table:table-cell>
          <table:table-cell office:value-type="string" calcext:value-type="string">
            <text:p>20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13/06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11/04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11/04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975.24" calcext:value-type="float">
            <text:p><text:s/>975,24 </text:p>
          </table:table-cell>
          <table:table-cell office:value-type="string" calcext:value-type="string">
            <text:p>02/05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02/05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90.42" calcext:value-type="float">
            <text:p><text:s/>190,42 </text:p>
          </table:table-cell>
          <table:table-cell office:value-type="string" calcext:value-type="string">
            <text:p>11/04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11/04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156.09" calcext:value-type="float">
            <text:p><text:s/>1.156,09 </text:p>
          </table:table-cell>
          <table:table-cell office:value-type="string" calcext:value-type="string">
            <text:p>02/05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13/06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893.33" calcext:value-type="float">
            <text:p><text:s/>893,33 </text:p>
          </table:table-cell>
          <table:table-cell office:value-type="string" calcext:value-type="string">
            <text:p>11/04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02/05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11/04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316.29" calcext:value-type="float">
            <text:p><text:s/>316,29 </text:p>
          </table:table-cell>
          <table:table-cell office:value-type="string" calcext:value-type="string">
            <text:p>11/04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02/05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ASI LAVORO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4493.43" calcext:value-type="float">
            <text:p><text:s/>4.493,43 </text:p>
          </table:table-cell>
          <table:table-cell office:value-type="string" calcext:value-type="string">
            <text:p>10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ASI LAVORO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906.97" calcext:value-type="float">
            <text:p><text:s/>2.906,97 </text:p>
          </table:table-cell>
          <table:table-cell office:value-type="string" calcext:value-type="string">
            <text:p>08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RIATICA ACQU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88.32" calcext:value-type="float">
            <text:p><text:s/>1.288,32 </text:p>
          </table:table-cell>
          <table:table-cell office:value-type="string" calcext:value-type="string">
            <text:p>1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665.34" calcext:value-type="float">
            <text:p><text:s/>33.665,34 </text:p>
          </table:table-cell>
          <table:table-cell office:value-type="string" calcext:value-type="string">
            <text:p>05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665.34" calcext:value-type="float">
            <text:p><text:s/>33.665,34 </text:p>
          </table:table-cell>
          <table:table-cell office:value-type="string" calcext:value-type="string">
            <text:p>13/06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TOCARROZZERIA GIAMPAOLO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3.64" calcext:value-type="float">
            <text:p><text:s/>83,64 </text:p>
          </table:table-cell>
          <table:table-cell office:value-type="string" calcext:value-type="string">
            <text:p>08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.A.T.R.E.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.43" calcext:value-type="float">
            <text:p><text:s/>14,43 </text:p>
          </table:table-cell>
          <table:table-cell office:value-type="string" calcext:value-type="string">
            <text:p>08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RROZZERIA L.M. SNC DI LOMBARDELLI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22.07" calcext:value-type="float">
            <text:p><text:s/>2.822,07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4.46" calcext:value-type="float">
            <text:p><text:s/>44,46 </text:p>
          </table:table-cell>
          <table:table-cell office:value-type="string" calcext:value-type="string">
            <text:p>06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.94" calcext:value-type="float">
            <text:p><text:s/>16,94 </text:p>
          </table:table-cell>
          <table:table-cell office:value-type="string" calcext:value-type="string">
            <text:p>06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908.48" calcext:value-type="float">
            <text:p><text:s/>2.908,48 </text:p>
          </table:table-cell>
          <table:table-cell office:value-type="string" calcext:value-type="string">
            <text:p>06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113.63" calcext:value-type="float">
            <text:p><text:s/>5.113,63 </text:p>
          </table:table-cell>
          <table:table-cell office:value-type="string" calcext:value-type="string">
            <text:p>06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7" calcext:value-type="float">
            <text:p><text:s/>77,00 </text:p>
          </table:table-cell>
          <table:table-cell office:value-type="string" calcext:value-type="string">
            <text:p>06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" calcext:value-type="float">
            <text:p><text:s/>14,00 </text:p>
          </table:table-cell>
          <table:table-cell office:value-type="string" calcext:value-type="string">
            <text:p>06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9.1" calcext:value-type="float">
            <text:p><text:s/>69,10 </text:p>
          </table:table-cell>
          <table:table-cell office:value-type="string" calcext:value-type="string">
            <text:p>06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9" calcext:value-type="float">
            <text:p><text:s/>119,00 </text:p>
          </table:table-cell>
          <table:table-cell office:value-type="string" calcext:value-type="string">
            <text:p>06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COPIE MOLINELL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.2" calcext:value-type="float">
            <text:p><text:s/>13,20 </text:p>
          </table:table-cell>
          <table:table-cell office:value-type="string" calcext:value-type="string">
            <text:p>08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3.63" calcext:value-type="float">
            <text:p><text:s/>63,63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5.42" calcext:value-type="float">
            <text:p><text:s/>145,42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6.19" calcext:value-type="float">
            <text:p><text:s/>146,19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9.46" calcext:value-type="float">
            <text:p><text:s/>79,46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6.26" calcext:value-type="float">
            <text:p><text:s/>86,26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5.94" calcext:value-type="float">
            <text:p><text:s/>265,94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1.2" calcext:value-type="float">
            <text:p><text:s/>181,20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90.73" calcext:value-type="float">
            <text:p><text:s/>290,73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2.47" calcext:value-type="float">
            <text:p><text:s/>262,47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5.22" calcext:value-type="float">
            <text:p><text:s/>115,22 </text:p>
          </table:table-cell>
          <table:table-cell office:value-type="string" calcext:value-type="string">
            <text:p>06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96" calcext:value-type="float">
            <text:p><text:s/>184,96 </text:p>
          </table:table-cell>
          <table:table-cell office:value-type="string" calcext:value-type="string">
            <text:p>25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80.18" calcext:value-type="float">
            <text:p><text:s/>380,18 </text:p>
          </table:table-cell>
          <table:table-cell office:value-type="string" calcext:value-type="string">
            <text:p>25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4.57" calcext:value-type="float">
            <text:p><text:s/>74,57 </text:p>
          </table:table-cell>
          <table:table-cell office:value-type="string" calcext:value-type="string">
            <text:p>25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2.41" calcext:value-type="float">
            <text:p><text:s/>42,41 </text:p>
          </table:table-cell>
          <table:table-cell office:value-type="string" calcext:value-type="string">
            <text:p>25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6.75" calcext:value-type="float">
            <text:p><text:s/>136,75 </text:p>
          </table:table-cell>
          <table:table-cell office:value-type="string" calcext:value-type="string">
            <text:p>06/04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" calcext:value-type="float">
            <text:p><text:s/>21,00 </text:p>
          </table:table-cell>
          <table:table-cell office:value-type="string" calcext:value-type="string">
            <text:p>06/04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" calcext:value-type="float">
            <text:p><text:s/>21,00 </text:p>
          </table:table-cell>
          <table:table-cell office:value-type="string" calcext:value-type="string">
            <text:p>06/04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0.3" calcext:value-type="float">
            <text:p><text:s/>150,30 </text:p>
          </table:table-cell>
          <table:table-cell office:value-type="string" calcext:value-type="string">
            <text:p>06/04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.97" calcext:value-type="float">
            <text:p><text:s/>18,97 </text:p>
          </table:table-cell>
          <table:table-cell office:value-type="string" calcext:value-type="string">
            <text:p>2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5.57" calcext:value-type="float">
            <text:p><text:s/>65,57 </text:p>
          </table:table-cell>
          <table:table-cell office:value-type="string" calcext:value-type="string">
            <text:p>2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0" calcext:value-type="float">
            <text:p><text:s/>60,00 </text:p>
          </table:table-cell>
          <table:table-cell office:value-type="string" calcext:value-type="string">
            <text:p>2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7.04" calcext:value-type="float">
            <text:p><text:s/>37,04 </text:p>
          </table:table-cell>
          <table:table-cell office:value-type="string" calcext:value-type="string">
            <text:p>2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ERA S.A.S. DI BRINTAZZOLI GIANPAOLO E 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138.6" calcext:value-type="float">
            <text:p><text:s/>11.138,60 </text:p>
          </table:table-cell>
          <table:table-cell office:value-type="string" calcext:value-type="string">
            <text:p>05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CO SISTEM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15.48" calcext:value-type="float">
            <text:p><text:s/>2.115,48 </text:p>
          </table:table-cell>
          <table:table-cell office:value-type="string" calcext:value-type="string">
            <text:p>13/06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8.51" calcext:value-type="float">
            <text:p><text:s/>58,51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1.48" calcext:value-type="float">
            <text:p><text:s/>61,48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5.27" calcext:value-type="float">
            <text:p><text:s/>55,27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7.39" calcext:value-type="float">
            <text:p><text:s/>37,39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35.49" calcext:value-type="float">
            <text:p><text:s/>1.435,49 </text:p>
          </table:table-cell>
          <table:table-cell office:value-type="string" calcext:value-type="string">
            <text:p>08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.33" calcext:value-type="float">
            <text:p><text:s/>9,33 </text:p>
          </table:table-cell>
          <table:table-cell office:value-type="string" calcext:value-type="string">
            <text:p>08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8.93" calcext:value-type="float">
            <text:p><text:s/>98,93 </text:p>
          </table:table-cell>
          <table:table-cell office:value-type="string" calcext:value-type="string">
            <text:p>14/06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2.88" calcext:value-type="float">
            <text:p><text:s/>22,88 </text:p>
          </table:table-cell>
          <table:table-cell office:value-type="string" calcext:value-type="string">
            <text:p>14/06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.6" calcext:value-type="float">
            <text:p><text:s/>28,60 </text:p>
          </table:table-cell>
          <table:table-cell office:value-type="string" calcext:value-type="string">
            <text:p>14/06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0.69" calcext:value-type="float">
            <text:p><text:s/>40,69 </text:p>
          </table:table-cell>
          <table:table-cell office:value-type="string" calcext:value-type="string">
            <text:p>08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28.13" calcext:value-type="float">
            <text:p><text:s/>528,13 </text:p>
          </table:table-cell>
          <table:table-cell office:value-type="string" calcext:value-type="string">
            <text:p>26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.81" calcext:value-type="float">
            <text:p><text:s/>18,81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99.48" calcext:value-type="float">
            <text:p><text:s/>399,48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97.84" calcext:value-type="float">
            <text:p><text:s/>697,84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28.22" calcext:value-type="float">
            <text:p><text:s/>728,22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ND PRIX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.41" calcext:value-type="float">
            <text:p><text:s/>16,41 </text:p>
          </table:table-cell>
          <table:table-cell office:value-type="string" calcext:value-type="string">
            <text:p>08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2" calcext:value-type="float">
            <text:p><text:s/>122,00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4.2" calcext:value-type="float">
            <text:p><text:s/>134,20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70.8" calcext:value-type="float">
            <text:p><text:s/>170,80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70" calcext:value-type="float">
            <text:p><text:s/>170,00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7.4" calcext:value-type="float">
            <text:p><text:s/>37,40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01/06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002.8" calcext:value-type="float">
            <text:p><text:s/>7.002,80 </text:p>
          </table:table-cell>
          <table:table-cell office:value-type="string" calcext:value-type="string">
            <text:p>13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NO&amp;LANA DI ALBERTO MARCHESINI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4428.6" calcext:value-type="float">
            <text:p><text:s/>4.428,60 </text:p>
          </table:table-cell>
          <table:table-cell office:value-type="string" calcext:value-type="string">
            <text:p>06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NO&amp;LANA DI ALBERTO MARCHESINI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3566.4" calcext:value-type="float">
            <text:p><text:s/>3.566,40 </text:p>
          </table:table-cell>
          <table:table-cell office:value-type="string" calcext:value-type="string">
            <text:p>12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NO&amp;LANA DI ALBERTO MARCHESINI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5904.8" calcext:value-type="float">
            <text:p><text:s/>5.904,80 </text:p>
          </table:table-cell>
          <table:table-cell office:value-type="string" calcext:value-type="string">
            <text:p>12/05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ENDENE SRL</text:p>
          </table:table-cell>
          <table:table-cell office:value-type="string" calcext:value-type="string">
            <text:p>Mobili e arredi</text:p>
          </table:table-cell>
          <table:table-cell office:value-type="float" office:value="1047.37" calcext:value-type="float">
            <text:p><text:s/>1.047,37 </text:p>
          </table:table-cell>
          <table:table-cell office:value-type="string" calcext:value-type="string">
            <text:p>05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ECO SRL</text:p>
          </table:table-cell>
          <table:table-cell office:value-type="string" calcext:value-type="string">
            <text:p>Mobili e arredi</text:p>
          </table:table-cell>
          <table:table-cell office:value-type="float" office:value="2260.97" calcext:value-type="float">
            <text:p><text:s/>2.260,97 </text:p>
          </table:table-cell>
          <table:table-cell office:value-type="string" calcext:value-type="string">
            <text:p>13/04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ECO SRL</text:p>
          </table:table-cell>
          <table:table-cell office:value-type="string" calcext:value-type="string">
            <text:p>Mobili e arredi per ufficio</text:p>
          </table:table-cell>
          <table:table-cell office:value-type="float" office:value="467.55" calcext:value-type="float">
            <text:p><text:s/>467,55 </text:p>
          </table:table-cell>
          <table:table-cell table:style-name="ce4" office:value-type="date" office:date-value="2023-06-08" calcext:value-type="date">
            <text:p>08/06/2023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18.79" calcext:value-type="float">
            <text:p><text:s/>218,79 </text:p>
          </table:table-cell>
          <table:table-cell office:value-type="string" calcext:value-type="string">
            <text:p>25/05/2023</text:p>
          </table:table-cell>
          <table:table-cell office:value-type="float" office:value="102" calcext:value-type="float">
            <text:p>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MUGLIA <text:s/>LAUR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522" calcext:value-type="float">
            <text:p><text:s/>522,00 </text:p>
          </table:table-cell>
          <table:table-cell office:value-type="string" calcext:value-type="string">
            <text:p>26/05/2023</text:p>
          </table:table-cell>
          <table:table-cell office:value-type="float" office:value="102" calcext:value-type="float">
            <text:p>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ONETTI <text:s/>FULV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75" calcext:value-type="float">
            <text:p><text:s/>375,00 </text:p>
          </table:table-cell>
          <table:table-cell office:value-type="string" calcext:value-type="string">
            <text:p>20/04/2023</text:p>
          </table:table-cell>
          <table:table-cell office:value-type="float" office:value="102" calcext:value-type="float">
            <text:p>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ZZANTI <text:s/>GIOVANN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17.2" calcext:value-type="float">
            <text:p><text:s/>317,20 </text:p>
          </table:table-cell>
          <table:table-cell office:value-type="string" calcext:value-type="string">
            <text:p>20/04/2023</text:p>
          </table:table-cell>
          <table:table-cell office:value-type="float" office:value="102" calcext:value-type="float">
            <text:p>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8.13" calcext:value-type="float">
            <text:p><text:s/>48,13 </text:p>
          </table:table-cell>
          <table:table-cell office:value-type="string" calcext:value-type="string">
            <text:p>08/05/2023</text:p>
          </table:table-cell>
          <table:table-cell office:value-type="float" office:value="102" calcext:value-type="float">
            <text:p>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LCIA <text:s/>INSURANCE SE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2200" calcext:value-type="float">
            <text:p><text:s/>2.200,00 </text:p>
          </table:table-cell>
          <table:table-cell office:value-type="string" calcext:value-type="string">
            <text:p>21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E NOMISMA ENERGIA SRL</text:p>
          </table:table-cell>
          <table:table-cell office:value-type="string" calcext:value-type="string">
            <text:p>Prestazioni professionali e specialistiche</text:p>
          </table:table-cell>
          <table:table-cell office:value-type="float" office:value="5942.38" calcext:value-type="float">
            <text:p><text:s/>5.942,38 </text:p>
          </table:table-cell>
          <table:table-cell office:value-type="string" calcext:value-type="string">
            <text:p>05/04/2023</text:p>
          </table:table-cell>
          <table:table-cell office:value-type="float" office:value="908" calcext:value-type="float">
            <text:p>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0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29/06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.1" calcext:value-type="float">
            <text:p><text:s/>50,10 </text:p>
          </table:table-cell>
          <table:table-cell office:value-type="string" calcext:value-type="string">
            <text:p>18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2.6" calcext:value-type="float">
            <text:p><text:s/>12,60 </text:p>
          </table:table-cell>
          <table:table-cell office:value-type="string" calcext:value-type="string">
            <text:p>18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0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0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420" calcext:value-type="float">
            <text:p><text:s/>420,00 </text:p>
          </table:table-cell>
          <table:table-cell office:value-type="string" calcext:value-type="string">
            <text:p>21/06/2023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87.3" calcext:value-type="float">
            <text:p><text:s/>87,30 </text:p>
          </table:table-cell>
          <table:table-cell office:value-type="string" calcext:value-type="string">
            <text:p>18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.1" calcext:value-type="float">
            <text:p><text:s/>50,10 </text:p>
          </table:table-cell>
          <table:table-cell office:value-type="string" calcext:value-type="string">
            <text:p>18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8500" calcext:value-type="float">
            <text:p><text:s/>8.500,00 </text:p>
          </table:table-cell>
          <table:table-cell office:value-type="string" calcext:value-type="string">
            <text:p>03/05/2023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0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0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05/05/2023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mministrativi</text:p>
          </table:table-cell>
          <table:table-cell office:value-type="float" office:value="11.85" calcext:value-type="float">
            <text:p><text:s/>11,85 </text:p>
          </table:table-cell>
          <table:table-cell office:value-type="string" calcext:value-type="string">
            <text:p>06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AUDION SRL</text:p>
          </table:table-cell>
          <table:table-cell office:value-type="string" calcext:value-type="string">
            <text:p>Servizi amministrativi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12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79.78" calcext:value-type="float">
            <text:p><text:s/>1.179,78 </text:p>
          </table:table-cell>
          <table:table-cell office:value-type="string" calcext:value-type="string">
            <text:p>19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56.97" calcext:value-type="float">
            <text:p><text:s/>2.956,97 </text:p>
          </table:table-cell>
          <table:table-cell office:value-type="string" calcext:value-type="string">
            <text:p>19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07.05" calcext:value-type="float">
            <text:p><text:s/>2.507,05 </text:p>
          </table:table-cell>
          <table:table-cell office:value-type="string" calcext:value-type="string">
            <text:p>26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162.28" calcext:value-type="float">
            <text:p><text:s/>13.162,28 </text:p>
          </table:table-cell>
          <table:table-cell office:value-type="string" calcext:value-type="string">
            <text:p>19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01.19" calcext:value-type="float">
            <text:p><text:s/>701,19 </text:p>
          </table:table-cell>
          <table:table-cell office:value-type="string" calcext:value-type="string">
            <text:p>26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00.01" calcext:value-type="float">
            <text:p><text:s/>7.700,01 </text:p>
          </table:table-cell>
          <table:table-cell office:value-type="string" calcext:value-type="string">
            <text:p>26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9.68" calcext:value-type="float">
            <text:p><text:s/>109,68 </text:p>
          </table:table-cell>
          <table:table-cell office:value-type="string" calcext:value-type="string">
            <text:p>26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4.86" calcext:value-type="float">
            <text:p><text:s/>504,86 </text:p>
          </table:table-cell>
          <table:table-cell office:value-type="string" calcext:value-type="string">
            <text:p>26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53.68" calcext:value-type="float">
            <text:p><text:s/>1.553,68 </text:p>
          </table:table-cell>
          <table:table-cell office:value-type="string" calcext:value-type="string">
            <text:p>26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89.27" calcext:value-type="float">
            <text:p><text:s/>1.389,27 </text:p>
          </table:table-cell>
          <table:table-cell office:value-type="string" calcext:value-type="string">
            <text:p>26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58.68" calcext:value-type="float">
            <text:p><text:s/>858,68 </text:p>
          </table:table-cell>
          <table:table-cell office:value-type="string" calcext:value-type="string">
            <text:p>26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7.74" calcext:value-type="float">
            <text:p><text:s/>87,74 </text:p>
          </table:table-cell>
          <table:table-cell office:value-type="string" calcext:value-type="string">
            <text:p>0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7.74" calcext:value-type="float">
            <text:p><text:s/>87,74 </text:p>
          </table:table-cell>
          <table:table-cell office:value-type="string" calcext:value-type="string">
            <text:p>0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4.87" calcext:value-type="float">
            <text:p><text:s/>504,87 </text:p>
          </table:table-cell>
          <table:table-cell office:value-type="string" calcext:value-type="string">
            <text:p>0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53.68" calcext:value-type="float">
            <text:p><text:s/>1.553,68 </text:p>
          </table:table-cell>
          <table:table-cell office:value-type="string" calcext:value-type="string">
            <text:p>0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89.26" calcext:value-type="float">
            <text:p><text:s/>1.389,26 </text:p>
          </table:table-cell>
          <table:table-cell office:value-type="string" calcext:value-type="string">
            <text:p>0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58.68" calcext:value-type="float">
            <text:p><text:s/>858,68 </text:p>
          </table:table-cell>
          <table:table-cell office:value-type="string" calcext:value-type="string">
            <text:p>0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4.86" calcext:value-type="float">
            <text:p><text:s/>504,86 </text:p>
          </table:table-cell>
          <table:table-cell office:value-type="string" calcext:value-type="string">
            <text:p>1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53.68" calcext:value-type="float">
            <text:p><text:s/>1.553,68 </text:p>
          </table:table-cell>
          <table:table-cell office:value-type="string" calcext:value-type="string">
            <text:p>1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89.27" calcext:value-type="float">
            <text:p><text:s/>1.389,27 </text:p>
          </table:table-cell>
          <table:table-cell office:value-type="string" calcext:value-type="string">
            <text:p>1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58.68" calcext:value-type="float">
            <text:p><text:s/>858,68 </text:p>
          </table:table-cell>
          <table:table-cell office:value-type="string" calcext:value-type="string">
            <text:p>1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75.45" calcext:value-type="float">
            <text:p><text:s/>675,45 </text:p>
          </table:table-cell>
          <table:table-cell office:value-type="string" calcext:value-type="string">
            <text:p>26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75.45" calcext:value-type="float">
            <text:p><text:s/>675,45 </text:p>
          </table:table-cell>
          <table:table-cell office:value-type="string" calcext:value-type="string">
            <text:p>02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75.45" calcext:value-type="float">
            <text:p><text:s/>675,45 </text:p>
          </table:table-cell>
          <table:table-cell office:value-type="string" calcext:value-type="string">
            <text:p>12/05/2023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3.39" calcext:value-type="float">
            <text:p><text:s/>773,39 </text:p>
          </table:table-cell>
          <table:table-cell office:value-type="string" calcext:value-type="string">
            <text:p>26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16.45" calcext:value-type="float">
            <text:p><text:s/>316,45 </text:p>
          </table:table-cell>
          <table:table-cell office:value-type="string" calcext:value-type="string">
            <text:p>26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.43" calcext:value-type="float">
            <text:p><text:s/>21,43 </text:p>
          </table:table-cell>
          <table:table-cell office:value-type="string" calcext:value-type="string">
            <text:p>26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9.62" calcext:value-type="float">
            <text:p><text:s/>69,62 </text:p>
          </table:table-cell>
          <table:table-cell office:value-type="string" calcext:value-type="string">
            <text:p>26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7.39" calcext:value-type="float">
            <text:p><text:s/>97,39 </text:p>
          </table:table-cell>
          <table:table-cell office:value-type="string" calcext:value-type="string">
            <text:p>0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3.39" calcext:value-type="float">
            <text:p><text:s/>773,39 </text:p>
          </table:table-cell>
          <table:table-cell office:value-type="string" calcext:value-type="string">
            <text:p>0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16.45" calcext:value-type="float">
            <text:p><text:s/>316,45 </text:p>
          </table:table-cell>
          <table:table-cell office:value-type="string" calcext:value-type="string">
            <text:p>0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.43" calcext:value-type="float">
            <text:p><text:s/>21,43 </text:p>
          </table:table-cell>
          <table:table-cell office:value-type="string" calcext:value-type="string">
            <text:p>0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9.62" calcext:value-type="float">
            <text:p><text:s/>69,62 </text:p>
          </table:table-cell>
          <table:table-cell office:value-type="string" calcext:value-type="string">
            <text:p>0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0.15" calcext:value-type="float">
            <text:p><text:s/>170,15 </text:p>
          </table:table-cell>
          <table:table-cell office:value-type="string" calcext:value-type="string">
            <text:p>0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0.15" calcext:value-type="float">
            <text:p><text:s/>170,15 </text:p>
          </table:table-cell>
          <table:table-cell office:value-type="string" calcext:value-type="string">
            <text:p>26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7.39" calcext:value-type="float">
            <text:p><text:s/>97,39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3.39" calcext:value-type="float">
            <text:p><text:s/>773,39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16.45" calcext:value-type="float">
            <text:p><text:s/>316,45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.43" calcext:value-type="float">
            <text:p><text:s/>21,43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9.92" calcext:value-type="float">
            <text:p><text:s/>69,92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0.15" calcext:value-type="float">
            <text:p><text:s/>170,15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61.7" calcext:value-type="float">
            <text:p><text:s/>961,70 </text:p>
          </table:table-cell>
          <table:table-cell office:value-type="string" calcext:value-type="string">
            <text:p>26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61.7" calcext:value-type="float">
            <text:p><text:s/>961,70 </text:p>
          </table:table-cell>
          <table:table-cell office:value-type="string" calcext:value-type="string">
            <text:p>0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61.7" calcext:value-type="float">
            <text:p><text:s/>961,70 </text:p>
          </table:table-cell>
          <table:table-cell office:value-type="string" calcext:value-type="string">
            <text:p>12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STABILE ECOBI SOCIETÀ CONSORTI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7.39" calcext:value-type="float">
            <text:p><text:s/>97,39 </text:p>
          </table:table-cell>
          <table:table-cell office:value-type="string" calcext:value-type="string">
            <text:p>26/05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180" calcext:value-type="float">
            <text:p><text:s/>15.180,00 </text:p>
          </table:table-cell>
          <table:table-cell office:value-type="string" calcext:value-type="string">
            <text:p>05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240" calcext:value-type="float">
            <text:p><text:s/>9.240,00 </text:p>
          </table:table-cell>
          <table:table-cell office:value-type="string" calcext:value-type="string">
            <text:p>26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354.24" calcext:value-type="float">
            <text:p><text:s/>112.354,24 </text:p>
          </table:table-cell>
          <table:table-cell office:value-type="string" calcext:value-type="string">
            <text:p>03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507.46" calcext:value-type="float">
            <text:p><text:s/>10.507,46 </text:p>
          </table:table-cell>
          <table:table-cell office:value-type="string" calcext:value-type="string">
            <text:p>16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8169.33" calcext:value-type="float">
            <text:p><text:s/>68.169,33 </text:p>
          </table:table-cell>
          <table:table-cell office:value-type="string" calcext:value-type="string">
            <text:p>16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946.38" calcext:value-type="float">
            <text:p><text:s/>15.946,38 </text:p>
          </table:table-cell>
          <table:table-cell office:value-type="string" calcext:value-type="string">
            <text:p>03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30.91" calcext:value-type="float">
            <text:p><text:s/>630,91 </text:p>
          </table:table-cell>
          <table:table-cell office:value-type="string" calcext:value-type="string">
            <text:p>16/05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RM. ART. <text:s/>SOC. CONS. A R. 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" calcext:value-type="float">
            <text:p><text:s/>11,00 </text:p>
          </table:table-cell>
          <table:table-cell office:value-type="string" calcext:value-type="string">
            <text:p>14/06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RM. ART. <text:s/>SOC. CONS. A R. 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" calcext:value-type="float">
            <text:p><text:s/>11,00 </text:p>
          </table:table-cell>
          <table:table-cell office:value-type="string" calcext:value-type="string">
            <text:p>14/06/2023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77.69" calcext:value-type="float">
            <text:p><text:s/>477,69 </text:p>
          </table:table-cell>
          <table:table-cell office:value-type="string" calcext:value-type="string">
            <text:p>21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05.65" calcext:value-type="float">
            <text:p><text:s/>405,65 </text:p>
          </table:table-cell>
          <table:table-cell office:value-type="string" calcext:value-type="string">
            <text:p>1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8.05" calcext:value-type="float">
            <text:p><text:s/>458,05 </text:p>
          </table:table-cell>
          <table:table-cell office:value-type="string" calcext:value-type="string">
            <text:p>29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" calcext:value-type="float">
            <text:p><text:s/>132,00 </text:p>
          </table:table-cell>
          <table:table-cell office:value-type="string" calcext:value-type="string">
            <text:p>24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00" calcext:value-type="float">
            <text:p><text:s/>600,00 </text:p>
          </table:table-cell>
          <table:table-cell office:value-type="string" calcext:value-type="string">
            <text:p>24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56.4" calcext:value-type="float">
            <text:p><text:s/>756,40 </text:p>
          </table:table-cell>
          <table:table-cell office:value-type="string" calcext:value-type="string">
            <text:p>05/04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.5" calcext:value-type="float">
            <text:p><text:s/>30,50 </text:p>
          </table:table-cell>
          <table:table-cell office:value-type="string" calcext:value-type="string">
            <text:p>05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NCA DI IMOLA SPA</text:p>
          </table:table-cell>
          <table:table-cell office:value-type="string" calcext:value-type="string">
            <text:p>Servizi finanziari</text:p>
          </table:table-cell>
          <table:table-cell office:value-type="float" office:value="15.75" calcext:value-type="float">
            <text:p><text:s/>15,75 </text:p>
          </table:table-cell>
          <table:table-cell office:value-type="string" calcext:value-type="string">
            <text:p>04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NCA DI IMOLA SPA</text:p>
          </table:table-cell>
          <table:table-cell office:value-type="string" calcext:value-type="string">
            <text:p>Servizi finanziari</text:p>
          </table:table-cell>
          <table:table-cell office:value-type="float" office:value="18.28" calcext:value-type="float">
            <text:p><text:s/>18,28 </text:p>
          </table:table-cell>
          <table:table-cell office:value-type="string" calcext:value-type="string">
            <text:p>01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NCA DI IMOLA SPA</text:p>
          </table:table-cell>
          <table:table-cell office:value-type="string" calcext:value-type="string">
            <text:p>Servizi finanziari</text:p>
          </table:table-cell>
          <table:table-cell office:value-type="float" office:value="25.6" calcext:value-type="float">
            <text:p><text:s/>25,60 </text:p>
          </table:table-cell>
          <table:table-cell office:value-type="string" calcext:value-type="string">
            <text:p>01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NCA DI IMOLA SPA</text:p>
          </table:table-cell>
          <table:table-cell office:value-type="string" calcext:value-type="string">
            <text:p>Servizi finanziari</text:p>
          </table:table-cell>
          <table:table-cell office:value-type="float" office:value="12.39" calcext:value-type="float">
            <text:p><text:s/>12,39 </text:p>
          </table:table-cell>
          <table:table-cell office:value-type="string" calcext:value-type="string">
            <text:p>01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NCA DI IMOLA SPA</text:p>
          </table:table-cell>
          <table:table-cell office:value-type="string" calcext:value-type="string">
            <text:p>Servizi finanziari</text:p>
          </table:table-cell>
          <table:table-cell office:value-type="float" office:value="18.77" calcext:value-type="float">
            <text:p><text:s/>18,77 </text:p>
          </table:table-cell>
          <table:table-cell office:value-type="string" calcext:value-type="string">
            <text:p>01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NCA DI IMOLA SPA</text:p>
          </table:table-cell>
          <table:table-cell office:value-type="string" calcext:value-type="string">
            <text:p>Servizi finanziari</text:p>
          </table:table-cell>
          <table:table-cell office:value-type="float" office:value="0.67" calcext:value-type="float">
            <text:p><text:s/>0,67 </text:p>
          </table:table-cell>
          <table:table-cell office:value-type="string" calcext:value-type="string">
            <text:p>01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NCA DI IMOLA SPA</text:p>
          </table:table-cell>
          <table:table-cell office:value-type="string" calcext:value-type="string">
            <text:p>Servizi finanziari</text:p>
          </table:table-cell>
          <table:table-cell office:value-type="float" office:value="17.72" calcext:value-type="float">
            <text:p><text:s/>17,72 </text:p>
          </table:table-cell>
          <table:table-cell office:value-type="string" calcext:value-type="string">
            <text:p>08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finanziari</text:p>
          </table:table-cell>
          <table:table-cell office:value-type="float" office:value="19.5" calcext:value-type="float">
            <text:p><text:s/>19,50 </text:p>
          </table:table-cell>
          <table:table-cell office:value-type="string" calcext:value-type="string">
            <text:p>01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4432.66" calcext:value-type="float">
            <text:p><text:s/>4.432,66 </text:p>
          </table:table-cell>
          <table:table-cell office:value-type="string" calcext:value-type="string">
            <text:p>21/04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5273.11" calcext:value-type="float">
            <text:p><text:s/>5.273,11 </text:p>
          </table:table-cell>
          <table:table-cell office:value-type="string" calcext:value-type="string">
            <text:p>29/06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5273.11" calcext:value-type="float">
            <text:p><text:s/>5.273,11 </text:p>
          </table:table-cell>
          <table:table-cell office:value-type="string" calcext:value-type="string">
            <text:p>11/05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525" calcext:value-type="float">
            <text:p><text:s/>1.525,00 </text:p>
          </table:table-cell>
          <table:table-cell office:value-type="string" calcext:value-type="string">
            <text:p>08/06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I-CHIAMO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4270" calcext:value-type="float">
            <text:p><text:s/>4.270,00 </text:p>
          </table:table-cell>
          <table:table-cell office:value-type="string" calcext:value-type="string">
            <text:p>29/06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MARCHE INFORMATICA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434.72" calcext:value-type="float">
            <text:p><text:s/>1.434,72 </text:p>
          </table:table-cell>
          <table:table-cell office:value-type="string" calcext:value-type="string">
            <text:p>08/06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MARCHE INFORMATICA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976.4" calcext:value-type="float">
            <text:p><text:s/>1.976,40 </text:p>
          </table:table-cell>
          <table:table-cell office:value-type="string" calcext:value-type="string">
            <text:p>08/06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441.1" calcext:value-type="float">
            <text:p><text:s/>441,10 </text:p>
          </table:table-cell>
          <table:table-cell office:value-type="string" calcext:value-type="string">
            <text:p>21/04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6118.42" calcext:value-type="float">
            <text:p><text:s/>6.118,42 </text:p>
          </table:table-cell>
          <table:table-cell office:value-type="string" calcext:value-type="string">
            <text:p>11/05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2553.8" calcext:value-type="float">
            <text:p><text:s/>12.553,80 </text:p>
          </table:table-cell>
          <table:table-cell office:value-type="string" calcext:value-type="string">
            <text:p>08/06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768" calcext:value-type="float">
            <text:p><text:s/>768,00 </text:p>
          </table:table-cell>
          <table:table-cell office:value-type="string" calcext:value-type="string">
            <text:p>08/06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VINI <text:s/>ALESSANDRO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21/04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769" calcext:value-type="float">
            <text:p><text:s/>1.769,00 </text:p>
          </table:table-cell>
          <table:table-cell office:value-type="string" calcext:value-type="string">
            <text:p>13/04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3172" calcext:value-type="float">
            <text:p><text:s/>3.172,00 </text:p>
          </table:table-cell>
          <table:table-cell office:value-type="string" calcext:value-type="string">
            <text:p>13/04/2023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 METODI SPA</text:p>
          </table:table-cell>
          <table:table-cell office:value-type="string" calcext:value-type="string">
            <text:p>Servizi sanitari</text:p>
          </table:table-cell>
          <table:table-cell office:value-type="float" office:value="333.81" calcext:value-type="float">
            <text:p><text:s/>333,81 </text:p>
          </table:table-cell>
          <table:table-cell office:value-type="string" calcext:value-type="string">
            <text:p>22/05/2023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12444" calcext:value-type="float">
            <text:p><text:s/>12.444,00 </text:p>
          </table:table-cell>
          <table:table-cell office:value-type="string" calcext:value-type="string">
            <text:p>31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Terreni</text:p>
          </table:table-cell>
          <table:table-cell office:value-type="float" office:value="5509.61" calcext:value-type="float">
            <text:p><text:s/>5.509,61 </text:p>
          </table:table-cell>
          <table:table-cell office:value-type="string" calcext:value-type="string">
            <text:p>13/04/2023</text:p>
          </table:table-cell>
          <table:table-cell office:value-type="float" office:value="905" calcext:value-type="float">
            <text:p>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IOGGIA SRL</text:p>
          </table:table-cell>
          <table:table-cell office:value-type="string" calcext:value-type="string">
            <text:p>Terreni</text:p>
          </table:table-cell>
          <table:table-cell office:value-type="float" office:value="1830" calcext:value-type="float">
            <text:p><text:s/>1.830,00 </text:p>
          </table:table-cell>
          <table:table-cell office:value-type="string" calcext:value-type="string">
            <text:p>06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OPEROSA S.P.A.</text:p>
          </table:table-cell>
          <table:table-cell office:value-type="string" calcext:value-type="string">
            <text:p>Terreni</text:p>
          </table:table-cell>
          <table:table-cell office:value-type="float" office:value="121.68" calcext:value-type="float">
            <text:p><text:s/>121,68 </text:p>
          </table:table-cell>
          <table:table-cell office:value-type="string" calcext:value-type="string">
            <text:p>29/06/2023</text:p>
          </table:table-cell>
          <table:table-cell office:value-type="float" office:value="905" calcext:value-type="float">
            <text:p>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OPEROSA S.P.A.</text:p>
          </table:table-cell>
          <table:table-cell office:value-type="string" calcext:value-type="string">
            <text:p>Terreni</text:p>
          </table:table-cell>
          <table:table-cell office:value-type="float" office:value="506.52" calcext:value-type="float">
            <text:p><text:s/>506,52 </text:p>
          </table:table-cell>
          <table:table-cell office:value-type="string" calcext:value-type="string">
            <text:p>29/06/2023</text:p>
          </table:table-cell>
          <table:table-cell office:value-type="float" office:value="905" calcext:value-type="float">
            <text:p>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134.26" calcext:value-type="float">
            <text:p><text:s/>134,26 </text:p>
          </table:table-cell>
          <table:table-cell office:value-type="string" calcext:value-type="string">
            <text:p>06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115.93" calcext:value-type="float">
            <text:p><text:s/>115,93 </text:p>
          </table:table-cell>
          <table:table-cell office:value-type="string" calcext:value-type="string">
            <text:p>06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140.78" calcext:value-type="float">
            <text:p><text:s/>140,78 </text:p>
          </table:table-cell>
          <table:table-cell office:value-type="string" calcext:value-type="string">
            <text:p>06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RETI E MOBILITA' SRL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807" calcext:value-type="float">
            <text:p><text:s/>807,00 </text:p>
          </table:table-cell>
          <table:table-cell office:value-type="string" calcext:value-type="string">
            <text:p>05/04/2023</text:p>
          </table:table-cell>
          <table:table-cell office:value-type="float" office:value="1002" calcext:value-type="float">
            <text:p>1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AC AUTORITA' NAZIONALE ANTICORRUZIONE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125" calcext:value-type="float">
            <text:p><text:s/>125,00 </text:p>
          </table:table-cell>
          <table:table-cell office:value-type="string" calcext:value-type="string">
            <text:p>29/06/2023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CI EMILIA ROMAGNA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516.67" calcext:value-type="float">
            <text:p><text:s/>516,67 </text:p>
          </table:table-cell>
          <table:table-cell office:value-type="string" calcext:value-type="string">
            <text:p>27/04/2023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24.52" calcext:value-type="float">
            <text:p><text:s/>624,52 </text:p>
          </table:table-cell>
          <table:table-cell office:value-type="string" calcext:value-type="string">
            <text:p>05/04/2023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97.93" calcext:value-type="float">
            <text:p><text:s/>897,93 </text:p>
          </table:table-cell>
          <table:table-cell office:value-type="string" calcext:value-type="string">
            <text:p>13/06/2023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356.42" calcext:value-type="float">
            <text:p><text:s/>2.356,42 </text:p>
          </table:table-cell>
          <table:table-cell office:value-type="string" calcext:value-type="string">
            <text:p>08/06/2023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758.47" calcext:value-type="float">
            <text:p><text:s/>3.758,47 </text:p>
          </table:table-cell>
          <table:table-cell office:value-type="string" calcext:value-type="string">
            <text:p>21/06/2023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GALLASSI E DAMIAN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5.81" calcext:value-type="float">
            <text:p><text:s/>95,81 </text:p>
          </table:table-cell>
          <table:table-cell office:value-type="string" calcext:value-type="string">
            <text:p>19/05/2023</text:p>
          </table:table-cell>
          <table:table-cell office:value-type="float" office:value="402" calcext:value-type="float">
            <text:p>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GIOVANNI DAMIAN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9.88" calcext:value-type="float">
            <text:p><text:s/>69,88 </text:p>
          </table:table-cell>
          <table:table-cell office:value-type="string" calcext:value-type="string">
            <text:p>19/05/2023</text:p>
          </table:table-cell>
          <table:table-cell office:value-type="float" office:value="402" calcext:value-type="float">
            <text:p>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39.42" calcext:value-type="float">
            <text:p><text:s/>739,42 </text:p>
          </table:table-cell>
          <table:table-cell office:value-type="string" calcext:value-type="string">
            <text:p>19/05/2023</text:p>
          </table:table-cell>
          <table:table-cell office:value-type="float" office:value="402" calcext:value-type="float">
            <text:p>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363.98" calcext:value-type="float">
            <text:p><text:s/>1.363,98 </text:p>
          </table:table-cell>
          <table:table-cell office:value-type="string" calcext:value-type="string">
            <text:p>08/06/2023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01.71" calcext:value-type="float">
            <text:p><text:s/>401,71 </text:p>
          </table:table-cell>
          <table:table-cell office:value-type="string" calcext:value-type="string">
            <text:p>08/06/2023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92915.86" calcext:value-type="float">
            <text:p><text:s/>292.915,86 </text:p>
          </table:table-cell>
          <table:table-cell office:value-type="string" calcext:value-type="string">
            <text:p>12/06/2023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LETICO CASTENASO ASD (VAN GOOF)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26/05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LETICO CASTENASO ASD (VAN GOOF)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26/05/2023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OCIALE CULTURALE VILLANOVA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0000" calcext:value-type="float">
            <text:p><text:s/>10.000,00 </text:p>
          </table:table-cell>
          <table:table-cell office:value-type="string" calcext:value-type="string">
            <text:p>08/06/2023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ASSISTENTI CIVIC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7750" calcext:value-type="float">
            <text:p><text:s/>7.750,00 </text:p>
          </table:table-cell>
          <table:table-cell office:value-type="string" calcext:value-type="string">
            <text:p>18/04/2023</text:p>
          </table:table-cell>
          <table:table-cell office:value-type="float" office:value="1101" calcext:value-type="float">
            <text:p>1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NAZIONALE CARABINIERI - SEZ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7750" calcext:value-type="float">
            <text:p><text:s/>7.750,00 </text:p>
          </table:table-cell>
          <table:table-cell office:value-type="string" calcext:value-type="string">
            <text:p>18/04/2023</text:p>
          </table:table-cell>
          <table:table-cell office:value-type="float" office:value="1101" calcext:value-type="float">
            <text:p>1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22.7" calcext:value-type="float">
            <text:p><text:s/>22,70 </text:p>
          </table:table-cell>
          <table:table-cell office:value-type="string" calcext:value-type="string">
            <text:p>25/05/2023</text:p>
          </table:table-cell>
          <table:table-cell office:value-type="float" office:value="401" calcext:value-type="float">
            <text:p>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4500" calcext:value-type="float">
            <text:p><text:s/>4.500,00 </text:p>
          </table:table-cell>
          <table:table-cell office:value-type="string" calcext:value-type="string">
            <text:p>21/04/2023</text:p>
          </table:table-cell>
          <table:table-cell office:value-type="float" office:value="402" calcext:value-type="float">
            <text:p>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97" calcext:value-type="float">
            <text:p><text:s/>6,97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53" calcext:value-type="float">
            <text:p><text:s/>3,53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11" calcext:value-type="float">
            <text:p><text:s/>0,1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.6" calcext:value-type="float">
            <text:p><text:s/>25,60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11" calcext:value-type="float">
            <text:p><text:s/>2,1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66" calcext:value-type="float">
            <text:p><text:s/>1,66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32" calcext:value-type="float">
            <text:p><text:s/>8,32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12" calcext:value-type="float">
            <text:p><text:s/>0,12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18" calcext:value-type="float">
            <text:p><text:s/>0,18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" calcext:value-type="float">
            <text:p><text:s/>6,00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12" calcext:value-type="float">
            <text:p><text:s/>0,12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23" calcext:value-type="float">
            <text:p><text:s/>0,23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59" calcext:value-type="float">
            <text:p><text:s/>3,5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44" calcext:value-type="float">
            <text:p><text:s/>9,44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7" calcext:value-type="float">
            <text:p><text:s/>0,07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71" calcext:value-type="float">
            <text:p><text:s/>5,71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7" calcext:value-type="float">
            <text:p><text:s/>2,7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77" calcext:value-type="float">
            <text:p><text:s/>2,77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94" calcext:value-type="float">
            <text:p><text:s/>7,94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96" calcext:value-type="float">
            <text:p><text:s/>1,96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32" calcext:value-type="float">
            <text:p><text:s/>8,32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4" calcext:value-type="float">
            <text:p><text:s/>0,4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16" calcext:value-type="float">
            <text:p><text:s/>0,16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03" calcext:value-type="float">
            <text:p><text:s/>3,03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98" calcext:value-type="float">
            <text:p><text:s/>20,98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96" calcext:value-type="float">
            <text:p><text:s/>2,96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.79" calcext:value-type="float">
            <text:p><text:s/>13,7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73" calcext:value-type="float">
            <text:p><text:s/>0,73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4" calcext:value-type="float">
            <text:p><text:s/>0,04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83" calcext:value-type="float">
            <text:p><text:s/>9,83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49" calcext:value-type="float">
            <text:p><text:s/>2,4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89" calcext:value-type="float">
            <text:p><text:s/>6,8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5" calcext:value-type="float">
            <text:p><text:s/>6,5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" calcext:value-type="float">
            <text:p><text:s/>1,0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4" calcext:value-type="float">
            <text:p><text:s/>0,4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4" calcext:value-type="float">
            <text:p><text:s/>0,4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18" calcext:value-type="float">
            <text:p><text:s/>0,18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21" calcext:value-type="float">
            <text:p><text:s/>1,21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6" calcext:value-type="float">
            <text:p><text:s/>10,6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7" calcext:value-type="float">
            <text:p><text:s/>0,07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34" calcext:value-type="float">
            <text:p><text:s/>1,34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02" calcext:value-type="float">
            <text:p><text:s/>1,02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53" calcext:value-type="float">
            <text:p><text:s/>10,53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05" calcext:value-type="float">
            <text:p><text:s/>11,05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03" calcext:value-type="float">
            <text:p><text:s/>7,03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82" calcext:value-type="float">
            <text:p><text:s/>0,82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7" calcext:value-type="float">
            <text:p><text:s/>5,7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16" calcext:value-type="float">
            <text:p><text:s/>7,16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89" calcext:value-type="float">
            <text:p><text:s/>19,8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6" calcext:value-type="float">
            <text:p><text:s/>0,06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1" calcext:value-type="float">
            <text:p><text:s/>5,1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.51" calcext:value-type="float">
            <text:p><text:s/>24,51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12" calcext:value-type="float">
            <text:p><text:s/>0,12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11" calcext:value-type="float">
            <text:p><text:s/>3,11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98" calcext:value-type="float">
            <text:p><text:s/>6,98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61" calcext:value-type="float">
            <text:p><text:s/>6,61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15" calcext:value-type="float">
            <text:p><text:s/>0,15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79" calcext:value-type="float">
            <text:p><text:s/>12,7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.19" calcext:value-type="float">
            <text:p><text:s/>44,1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29" calcext:value-type="float">
            <text:p><text:s/>5,2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12" calcext:value-type="float">
            <text:p><text:s/>2,12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.11" calcext:value-type="float">
            <text:p><text:s/>40,11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02" calcext:value-type="float">
            <text:p><text:s/>11,02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4" calcext:value-type="float">
            <text:p><text:s/>0,4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6" calcext:value-type="float">
            <text:p><text:s/>3,60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04" calcext:value-type="float">
            <text:p><text:s/>4,04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35" calcext:value-type="float">
            <text:p><text:s/>12,35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67" calcext:value-type="float">
            <text:p><text:s/>1,67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36" calcext:value-type="float">
            <text:p><text:s/>6,36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91" calcext:value-type="float">
            <text:p><text:s/>7,91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21" calcext:value-type="float">
            <text:p><text:s/>3,21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39" calcext:value-type="float">
            <text:p><text:s/>0,3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18" calcext:value-type="float">
            <text:p><text:s/>1,18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34" calcext:value-type="float">
            <text:p><text:s/>6,34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81" calcext:value-type="float">
            <text:p><text:s/>4,81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09" calcext:value-type="float">
            <text:p><text:s/>3,09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48" calcext:value-type="float">
            <text:p><text:s/>0,48 </text:p>
          </table:table-cell>
          <table:table-cell office:value-type="string" calcext:value-type="string">
            <text:p>0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85.69" calcext:value-type="float">
            <text:p><text:s/>2.085,6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7.96" calcext:value-type="float">
            <text:p><text:s/>137,9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51.22" calcext:value-type="float">
            <text:p><text:s/>651,22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2.74" calcext:value-type="float">
            <text:p><text:s/>212,74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6.92" calcext:value-type="float">
            <text:p><text:s/>716,92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8.25" calcext:value-type="float">
            <text:p><text:s/>128,25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01.76" calcext:value-type="float">
            <text:p><text:s/>2.001,7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52" calcext:value-type="float">
            <text:p><text:s/>11,52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6.78" calcext:value-type="float">
            <text:p><text:s/>356,7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9.64" calcext:value-type="float">
            <text:p><text:s/>529,64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5.34" calcext:value-type="float">
            <text:p><text:s/>85,34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86" calcext:value-type="float">
            <text:p><text:s/>10,8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7.66" calcext:value-type="float">
            <text:p><text:s/>247,6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93" calcext:value-type="float">
            <text:p><text:s/>11,93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4.19" calcext:value-type="float">
            <text:p><text:s/>434,1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81" calcext:value-type="float">
            <text:p><text:s/>8,81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1.68" calcext:value-type="float">
            <text:p><text:s/>411,6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3.98" calcext:value-type="float">
            <text:p><text:s/>203,9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7.81" calcext:value-type="float">
            <text:p><text:s/>337,81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0.64" calcext:value-type="float">
            <text:p><text:s/>280,6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.54" calcext:value-type="float">
            <text:p><text:s/>13,5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3.26" calcext:value-type="float">
            <text:p><text:s/>243,26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3.61" calcext:value-type="float">
            <text:p><text:s/>263,61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6.14" calcext:value-type="float">
            <text:p><text:s/>86,1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51" calcext:value-type="float">
            <text:p><text:s/>19,51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36.22" calcext:value-type="float">
            <text:p><text:s/>1.436,2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48" calcext:value-type="float">
            <text:p><text:s/>19,4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71" calcext:value-type="float">
            <text:p><text:s/>18,71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3.56" calcext:value-type="float">
            <text:p><text:s/>73,56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1.91" calcext:value-type="float">
            <text:p><text:s/>441,91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.36" calcext:value-type="float">
            <text:p><text:s/>169,36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3.09" calcext:value-type="float">
            <text:p><text:s/>373,0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86" calcext:value-type="float">
            <text:p><text:s/>10,8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0.19" calcext:value-type="float">
            <text:p><text:s/>290,1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36" calcext:value-type="float">
            <text:p><text:s/>12,3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28" calcext:value-type="float">
            <text:p><text:s/>9,28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4.66" calcext:value-type="float">
            <text:p><text:s/>104,6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09" calcext:value-type="float">
            <text:p><text:s/>11,0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58.05" calcext:value-type="float">
            <text:p><text:s/>558,0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.29" calcext:value-type="float">
            <text:p><text:s/>30,2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0.46" calcext:value-type="float">
            <text:p><text:s/>290,4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.29" calcext:value-type="float">
            <text:p><text:s/>30,2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5.77" calcext:value-type="float">
            <text:p><text:s/>175,77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6.25" calcext:value-type="float">
            <text:p><text:s/>86,25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8.18" calcext:value-type="float">
            <text:p><text:s/>568,1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19.72" calcext:value-type="float">
            <text:p><text:s/>819,72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0.57" calcext:value-type="float">
            <text:p><text:s/>360,57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57.81" calcext:value-type="float">
            <text:p><text:s/>2.657,81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9.88" calcext:value-type="float">
            <text:p><text:s/>139,8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.29" calcext:value-type="float">
            <text:p><text:s/>30,2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45.03" calcext:value-type="float">
            <text:p><text:s/>2.445,03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8.28" calcext:value-type="float">
            <text:p><text:s/>368,2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3.09" calcext:value-type="float">
            <text:p><text:s/>243,0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3.93" calcext:value-type="float">
            <text:p><text:s/>743,93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8.79" calcext:value-type="float">
            <text:p><text:s/>178,7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9.4" calcext:value-type="float">
            <text:p><text:s/>479,40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5.22" calcext:value-type="float">
            <text:p><text:s/>205,22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0.83" calcext:value-type="float">
            <text:p><text:s/>310,83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2.5" calcext:value-type="float">
            <text:p><text:s/>82,50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33.04" calcext:value-type="float">
            <text:p><text:s/>3.433,04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93.64" calcext:value-type="float">
            <text:p><text:s/>1.593,64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3.26" calcext:value-type="float">
            <text:p><text:s/>183,2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05" calcext:value-type="float">
            <text:p><text:s/>54,0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5.57" calcext:value-type="float">
            <text:p><text:s/>485,57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1.17" calcext:value-type="float">
            <text:p><text:s/>341,17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26.68" calcext:value-type="float">
            <text:p><text:s/>2.626,68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05" calcext:value-type="float">
            <text:p><text:s/>54,0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26" calcext:value-type="float">
            <text:p><text:s/>35,2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26" calcext:value-type="float">
            <text:p><text:s/>35,2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51.18" calcext:value-type="float">
            <text:p><text:s/>551,1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8.4" calcext:value-type="float">
            <text:p><text:s/>228,40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39" calcext:value-type="float">
            <text:p><text:s/>4,3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.61" calcext:value-type="float">
            <text:p><text:s/>63,61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6.83" calcext:value-type="float">
            <text:p><text:s/>446,83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1.33" calcext:value-type="float">
            <text:p><text:s/>191,33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58.3" calcext:value-type="float">
            <text:p><text:s/>858,30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16" calcext:value-type="float">
            <text:p><text:s/>11,1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92.88" calcext:value-type="float">
            <text:p><text:s/>1.192,8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7.1" calcext:value-type="float">
            <text:p><text:s/>317,10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5.81" calcext:value-type="float">
            <text:p><text:s/>715,81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5.8" calcext:value-type="float">
            <text:p><text:s/>715,80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9.36" calcext:value-type="float">
            <text:p><text:s/>119,3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38" calcext:value-type="float">
            <text:p><text:s/>72,3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0.39" calcext:value-type="float">
            <text:p><text:s/>70,3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55" calcext:value-type="float">
            <text:p><text:s/>66,55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5.34" calcext:value-type="float">
            <text:p><text:s/>85,34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.33" calcext:value-type="float">
            <text:p><text:s/>25,33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9.35" calcext:value-type="float">
            <text:p><text:s/>499,35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.32" calcext:value-type="float">
            <text:p><text:s/>33,32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61.5" calcext:value-type="float">
            <text:p><text:s/>761,50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6.85" calcext:value-type="float">
            <text:p><text:s/>566,85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5.1" calcext:value-type="float">
            <text:p><text:s/>95,10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0.49" calcext:value-type="float">
            <text:p><text:s/>410,4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2.62" calcext:value-type="float">
            <text:p><text:s/>182,62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.02" calcext:value-type="float">
            <text:p><text:s/>169,02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" calcext:value-type="float">
            <text:p><text:s/>38,00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57.73" calcext:value-type="float">
            <text:p><text:s/>4.357,73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9.42" calcext:value-type="float">
            <text:p><text:s/>369,42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.19" calcext:value-type="float">
            <text:p><text:s/>50,1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03" calcext:value-type="float">
            <text:p><text:s/>7,03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6.61" calcext:value-type="float">
            <text:p><text:s/>306,61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3.78" calcext:value-type="float">
            <text:p><text:s/>483,7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2.94" calcext:value-type="float">
            <text:p><text:s/>742,94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3.36" calcext:value-type="float">
            <text:p><text:s/>173,3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21" calcext:value-type="float">
            <text:p><text:s/>8,21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14" calcext:value-type="float">
            <text:p><text:s/>10,14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59" calcext:value-type="float">
            <text:p><text:s/>9,5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3.96" calcext:value-type="float">
            <text:p><text:s/>173,9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6.9" calcext:value-type="float">
            <text:p><text:s/>446,90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1.75" calcext:value-type="float">
            <text:p><text:s/>281,75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86" calcext:value-type="float">
            <text:p><text:s/>10,8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8.31" calcext:value-type="float">
            <text:p><text:s/>158,31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1.46" calcext:value-type="float">
            <text:p><text:s/>421,46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2.93" calcext:value-type="float">
            <text:p><text:s/>452,93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8.38" calcext:value-type="float">
            <text:p><text:s/>88,3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3.07" calcext:value-type="float">
            <text:p><text:s/>173,07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7.15" calcext:value-type="float">
            <text:p><text:s/>287,15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5.44" calcext:value-type="float">
            <text:p><text:s/>455,44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2.98" calcext:value-type="float">
            <text:p><text:s/>102,98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.29" calcext:value-type="float">
            <text:p><text:s/>30,29 </text:p>
          </table:table-cell>
          <table:table-cell office:value-type="string" calcext:value-type="string">
            <text:p>05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3.46" calcext:value-type="float">
            <text:p><text:s/>143,4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4.54" calcext:value-type="float">
            <text:p><text:s/>64,54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70.57" calcext:value-type="float">
            <text:p><text:s/>870,57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.16" calcext:value-type="float">
            <text:p><text:s/>13,1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61" calcext:value-type="float">
            <text:p><text:s/>11,61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.94" calcext:value-type="float">
            <text:p><text:s/>53,94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26" calcext:value-type="float">
            <text:p><text:s/>35,2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8.77" calcext:value-type="float">
            <text:p><text:s/>208,77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54" calcext:value-type="float">
            <text:p><text:s/>4,54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4.32" calcext:value-type="float">
            <text:p><text:s/>424,32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26" calcext:value-type="float">
            <text:p><text:s/>35,2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4.66" calcext:value-type="float">
            <text:p><text:s/>104,6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9.62" calcext:value-type="float">
            <text:p><text:s/>419,62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5.59" calcext:value-type="float">
            <text:p><text:s/>265,5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0.4" calcext:value-type="float">
            <text:p><text:s/>80,40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1.21" calcext:value-type="float">
            <text:p><text:s/>201,21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5.25" calcext:value-type="float">
            <text:p><text:s/>75,2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0.8" calcext:value-type="float">
            <text:p><text:s/>500,80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8" calcext:value-type="float">
            <text:p><text:s/>10,80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9.15" calcext:value-type="float">
            <text:p><text:s/>119,1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2.46" calcext:value-type="float">
            <text:p><text:s/>192,4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65" calcext:value-type="float">
            <text:p><text:s/>8,6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8.85" calcext:value-type="float">
            <text:p><text:s/>78,8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2.19" calcext:value-type="float">
            <text:p><text:s/>102,1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.85" calcext:value-type="float">
            <text:p><text:s/>28,8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73.92" calcext:value-type="float">
            <text:p><text:s/>673,92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0.88" calcext:value-type="float">
            <text:p><text:s/>340,88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05" calcext:value-type="float">
            <text:p><text:s/>54,0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05" calcext:value-type="float">
            <text:p><text:s/>54,0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5.81" calcext:value-type="float">
            <text:p><text:s/>205,81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0.01" calcext:value-type="float">
            <text:p><text:s/>510,01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79.14" calcext:value-type="float">
            <text:p><text:s/>1.479,14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8.14" calcext:value-type="float">
            <text:p><text:s/>538,14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1" calcext:value-type="float">
            <text:p><text:s/>10,10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5.19" calcext:value-type="float">
            <text:p><text:s/>485,1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0.56" calcext:value-type="float">
            <text:p><text:s/>240,56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12.77" calcext:value-type="float">
            <text:p><text:s/>4.812,77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37" calcext:value-type="float">
            <text:p><text:s/>11,37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9.01" calcext:value-type="float">
            <text:p><text:s/>349,01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9.13" calcext:value-type="float">
            <text:p><text:s/>419,13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23.32" calcext:value-type="float">
            <text:p><text:s/>923,32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3.73" calcext:value-type="float">
            <text:p><text:s/>543,73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5.89" calcext:value-type="float">
            <text:p><text:s/>495,8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4.32" calcext:value-type="float">
            <text:p><text:s/>484,32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0.85" calcext:value-type="float">
            <text:p><text:s/>130,85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0.11" calcext:value-type="float">
            <text:p><text:s/>570,11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00.57" calcext:value-type="float">
            <text:p><text:s/>700,57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9.39" calcext:value-type="float">
            <text:p><text:s/>209,3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2.08" calcext:value-type="float">
            <text:p><text:s/>212,08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6.92" calcext:value-type="float">
            <text:p><text:s/>96,92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2.39" calcext:value-type="float">
            <text:p><text:s/>322,39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81" calcext:value-type="float">
            <text:p><text:s/>35,81 </text:p>
          </table:table-cell>
          <table:table-cell office:value-type="string" calcext:value-type="string">
            <text:p>06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8.76" calcext:value-type="float">
            <text:p><text:s/>138,76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34" calcext:value-type="float">
            <text:p><text:s/>14,3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4.49" calcext:value-type="float">
            <text:p><text:s/>344,49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3.53" calcext:value-type="float">
            <text:p><text:s/>203,53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0.68" calcext:value-type="float">
            <text:p><text:s/>470,6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71" calcext:value-type="float">
            <text:p><text:s/>18,71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16" calcext:value-type="float">
            <text:p><text:s/>7,16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22" calcext:value-type="float">
            <text:p><text:s/>3,2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0.22" calcext:value-type="float">
            <text:p><text:s/>430,2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27" calcext:value-type="float">
            <text:p><text:s/>8,2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5.38" calcext:value-type="float">
            <text:p><text:s/>155,3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7.62" calcext:value-type="float">
            <text:p><text:s/>257,6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.95" calcext:value-type="float">
            <text:p><text:s/>29,95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2.08" calcext:value-type="float">
            <text:p><text:s/>392,0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7.43" calcext:value-type="float">
            <text:p><text:s/>187,43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1.81" calcext:value-type="float">
            <text:p><text:s/>791,81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0.48" calcext:value-type="float">
            <text:p><text:s/>210,4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1.23" calcext:value-type="float">
            <text:p><text:s/>411,23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8.03" calcext:value-type="float">
            <text:p><text:s/>428,03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.24" calcext:value-type="float">
            <text:p><text:s/>39,2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.17" calcext:value-type="float">
            <text:p><text:s/>27,1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9.15" calcext:value-type="float">
            <text:p><text:s/>309,15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90.76" calcext:value-type="float">
            <text:p><text:s/>1.990,76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22.68" calcext:value-type="float">
            <text:p><text:s/>622,6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7.94" calcext:value-type="float">
            <text:p><text:s/>237,9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1.52" calcext:value-type="float">
            <text:p><text:s/>631,5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3.56" calcext:value-type="float">
            <text:p><text:s/>73,56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1.12" calcext:value-type="float">
            <text:p><text:s/>121,1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0.25" calcext:value-type="float">
            <text:p><text:s/>390,25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4.18" calcext:value-type="float">
            <text:p><text:s/>224,1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1.17" calcext:value-type="float">
            <text:p><text:s/>141,1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.17" calcext:value-type="float">
            <text:p><text:s/>27,1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.17" calcext:value-type="float">
            <text:p><text:s/>27,1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.17" calcext:value-type="float">
            <text:p><text:s/>27,1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2.44" calcext:value-type="float">
            <text:p><text:s/>372,4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62" calcext:value-type="float">
            <text:p><text:s/>57,6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2.17" calcext:value-type="float">
            <text:p><text:s/>272,1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8.07" calcext:value-type="float">
            <text:p><text:s/>508,0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3.94" calcext:value-type="float">
            <text:p><text:s/>143,9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8.2" calcext:value-type="float">
            <text:p><text:s/>298,20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6.77" calcext:value-type="float">
            <text:p><text:s/>76,7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8.8" calcext:value-type="float">
            <text:p><text:s/>148,80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8.93" calcext:value-type="float">
            <text:p><text:s/>548,93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8.92" calcext:value-type="float">
            <text:p><text:s/>548,9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7.46" calcext:value-type="float">
            <text:p><text:s/>227,46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88" calcext:value-type="float">
            <text:p><text:s/>14,8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2.71" calcext:value-type="float">
            <text:p><text:s/>132,71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0.6" calcext:value-type="float">
            <text:p><text:s/>130,60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3.12" calcext:value-type="float">
            <text:p><text:s/>143,1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4.89" calcext:value-type="float">
            <text:p><text:s/>394,89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3.3" calcext:value-type="float">
            <text:p><text:s/>333,30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4.98" calcext:value-type="float">
            <text:p><text:s/>344,9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4.62" calcext:value-type="float">
            <text:p><text:s/>84,6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5.8" calcext:value-type="float">
            <text:p><text:s/>455,80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8.75" calcext:value-type="float">
            <text:p><text:s/>258,75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.75" calcext:value-type="float">
            <text:p><text:s/>63,75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5.74" calcext:value-type="float">
            <text:p><text:s/>305,7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6.97" calcext:value-type="float">
            <text:p><text:s/>136,9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1.62" calcext:value-type="float">
            <text:p><text:s/>141,6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56.49" calcext:value-type="float">
            <text:p><text:s/>3.256,49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31" calcext:value-type="float">
            <text:p><text:s/>4,31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44" calcext:value-type="float">
            <text:p><text:s/>66,44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49.42" calcext:value-type="float">
            <text:p><text:s/>1.949,4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2.6" calcext:value-type="float">
            <text:p><text:s/>102,60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0.77" calcext:value-type="float">
            <text:p><text:s/>70,77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.85" calcext:value-type="float">
            <text:p><text:s/>21,85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36" calcext:value-type="float">
            <text:p><text:s/>57,36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6.48" calcext:value-type="float">
            <text:p><text:s/>576,48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9.2" calcext:value-type="float">
            <text:p><text:s/>349,20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.03" calcext:value-type="float">
            <text:p><text:s/>50,03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8.72" calcext:value-type="float">
            <text:p><text:s/>148,72 </text:p>
          </table:table-cell>
          <table:table-cell office:value-type="string" calcext:value-type="string">
            <text:p>23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3.9" calcext:value-type="float">
            <text:p><text:s/>73,90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09.52" calcext:value-type="float">
            <text:p><text:s/>309,52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16.14" calcext:value-type="float">
            <text:p><text:s/>716,14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.13" calcext:value-type="float">
            <text:p><text:s/>12,13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59" calcext:value-type="float">
            <text:p><text:s/>0,59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65.78" calcext:value-type="float">
            <text:p><text:s/>2.965,78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31.74" calcext:value-type="float">
            <text:p><text:s/>531,74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.74" calcext:value-type="float">
            <text:p><text:s/>4,74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08.81" calcext:value-type="float">
            <text:p><text:s/>808,81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6" calcext:value-type="float">
            <text:p><text:s/>0,60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036.38" calcext:value-type="float">
            <text:p><text:s/>1.036,3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66.46" calcext:value-type="float">
            <text:p><text:s/>566,46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8.69" calcext:value-type="float">
            <text:p><text:s/>158,6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.24" calcext:value-type="float">
            <text:p><text:s/>12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340.63" calcext:value-type="float">
            <text:p><text:s/>1.340,6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75" calcext:value-type="float">
            <text:p><text:s/>475,00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326.01" calcext:value-type="float">
            <text:p><text:s/>4.326,01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394.87" calcext:value-type="float">
            <text:p><text:s/>1.394,87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.19" calcext:value-type="float">
            <text:p><text:s/>12,1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309.61" calcext:value-type="float">
            <text:p><text:s/>4.309,6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3.95" calcext:value-type="float">
            <text:p><text:s/>13,95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18.67" calcext:value-type="float">
            <text:p><text:s/>518,67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61" calcext:value-type="float">
            <text:p><text:s/>0,6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47.41" calcext:value-type="float">
            <text:p><text:s/>547,4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680.37" calcext:value-type="float">
            <text:p><text:s/>1.680,37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090.34" calcext:value-type="float">
            <text:p><text:s/>1.090,34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88" calcext:value-type="float">
            <text:p><text:s/>11,88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88" calcext:value-type="float">
            <text:p><text:s/>11,88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60.41" calcext:value-type="float">
            <text:p><text:s/>860,41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86.86" calcext:value-type="float">
            <text:p><text:s/>586,86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3" calcext:value-type="float">
            <text:p><text:s/>11,30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61.46" calcext:value-type="float">
            <text:p><text:s/>461,46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426.42" calcext:value-type="float">
            <text:p><text:s/>2.426,42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8.43" calcext:value-type="float">
            <text:p><text:s/>48,43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22.37" calcext:value-type="float">
            <text:p><text:s/>1.422,37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789.29" calcext:value-type="float">
            <text:p><text:s/>2.789,29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0878.25" calcext:value-type="float">
            <text:p><text:s/>10.878,25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78.93" calcext:value-type="float">
            <text:p><text:s/>278,93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04.25" calcext:value-type="float">
            <text:p><text:s/>804,2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82.34" calcext:value-type="float">
            <text:p><text:s/>1.282,34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04.1" calcext:value-type="float">
            <text:p><text:s/>1.404,10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8.51" calcext:value-type="float">
            <text:p><text:s/>148,51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.95" calcext:value-type="float">
            <text:p><text:s/>5,95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.94" calcext:value-type="float">
            <text:p><text:s/>5,94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72.7" calcext:value-type="float">
            <text:p><text:s/>372,70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66.34" calcext:value-type="float">
            <text:p><text:s/>466,34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6.41" calcext:value-type="float">
            <text:p><text:s/>46,41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753.96" calcext:value-type="float">
            <text:p><text:s/>1.753,96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70.75" calcext:value-type="float">
            <text:p><text:s/>670,75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523.28" calcext:value-type="float">
            <text:p><text:s/>2.523,28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39.41" calcext:value-type="float">
            <text:p><text:s/>239,41 </text:p>
          </table:table-cell>
          <table:table-cell office:value-type="string" calcext:value-type="string">
            <text:p>14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236.63" calcext:value-type="float">
            <text:p><text:s/>14.236,6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65.04" calcext:value-type="float">
            <text:p><text:s/>365,0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650.42" calcext:value-type="float">
            <text:p><text:s/>3.650,42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42.29" calcext:value-type="float">
            <text:p><text:s/>342,2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099.4" calcext:value-type="float">
            <text:p><text:s/>1.099,40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33" calcext:value-type="float">
            <text:p><text:s/>11,3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835.35" calcext:value-type="float">
            <text:p><text:s/>1.835,3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39" calcext:value-type="float">
            <text:p><text:s/>11,3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377.98" calcext:value-type="float">
            <text:p><text:s/>1.377,9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109.15" calcext:value-type="float">
            <text:p><text:s/>3.109,1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89.33" calcext:value-type="float">
            <text:p><text:s/>789,3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015.08" calcext:value-type="float">
            <text:p><text:s/>3.015,0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36.72" calcext:value-type="float">
            <text:p><text:s/>236,72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9.45" calcext:value-type="float">
            <text:p><text:s/>89,4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9.45" calcext:value-type="float">
            <text:p><text:s/>89,4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0.67" calcext:value-type="float">
            <text:p><text:s/>200,67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5.58" calcext:value-type="float">
            <text:p><text:s/>45,5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19.42" calcext:value-type="float">
            <text:p><text:s/>619,42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99.03" calcext:value-type="float">
            <text:p><text:s/>1.199,0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510.65" calcext:value-type="float">
            <text:p><text:s/>4.510,6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33" calcext:value-type="float">
            <text:p><text:s/>11,3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691.65" calcext:value-type="float">
            <text:p><text:s/>2.691,6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9.88" calcext:value-type="float">
            <text:p><text:s/>49,8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712.96" calcext:value-type="float">
            <text:p><text:s/>1.712,96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6687.01" calcext:value-type="float">
            <text:p><text:s/>16.687,0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27.87" calcext:value-type="float">
            <text:p><text:s/>427,87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278.72" calcext:value-type="float">
            <text:p><text:s/>4.278,72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39.14" calcext:value-type="float">
            <text:p><text:s/>2.939,14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41" calcext:value-type="float">
            <text:p><text:s/>11,4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20.16" calcext:value-type="float">
            <text:p><text:s/>220,16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46.59" calcext:value-type="float">
            <text:p><text:s/>946,59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5.94" calcext:value-type="float">
            <text:p><text:s/>45,94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514.83" calcext:value-type="float">
            <text:p><text:s/>2.514,83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59" calcext:value-type="float">
            <text:p><text:s/>11,59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158.06" calcext:value-type="float">
            <text:p><text:s/>4.158,06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05.31" calcext:value-type="float">
            <text:p><text:s/>1.105,3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47.32" calcext:value-type="float">
            <text:p><text:s/>947,32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53.56" calcext:value-type="float">
            <text:p><text:s/>2.053,56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61.62" calcext:value-type="float">
            <text:p><text:s/>1.461,62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05.99" calcext:value-type="float">
            <text:p><text:s/>1.505,99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1.43" calcext:value-type="float">
            <text:p><text:s/>291,43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0.81" calcext:value-type="float">
            <text:p><text:s/>120,8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0.81" calcext:value-type="float">
            <text:p><text:s/>120,8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71.01" calcext:value-type="float">
            <text:p><text:s/>3.271,0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25.27" calcext:value-type="float">
            <text:p><text:s/>525,27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41" calcext:value-type="float">
            <text:p><text:s/>11,4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3.2" calcext:value-type="float">
            <text:p><text:s/>123,20 </text:p>
          </table:table-cell>
          <table:table-cell office:value-type="string" calcext:value-type="string">
            <text:p>19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0.32" calcext:value-type="float">
            <text:p><text:s/>230,32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47.9" calcext:value-type="float">
            <text:p><text:s/>747,90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1.88" calcext:value-type="float">
            <text:p><text:s/>51,8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9.56" calcext:value-type="float">
            <text:p><text:s/>109,56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06.24" calcext:value-type="float">
            <text:p><text:s/>306,24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43.95" calcext:value-type="float">
            <text:p><text:s/>643,95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2.56" calcext:value-type="float">
            <text:p><text:s/>162,56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85" calcext:value-type="float">
            <text:p><text:s/>33,85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9.37" calcext:value-type="float">
            <text:p><text:s/>39,37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5.7" calcext:value-type="float">
            <text:p><text:s/>35,70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.23" calcext:value-type="float">
            <text:p><text:s/>1,23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7.88" calcext:value-type="float">
            <text:p><text:s/>77,88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6.41" calcext:value-type="float">
            <text:p><text:s/>56,41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5.92" calcext:value-type="float">
            <text:p><text:s/>135,92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0.11" calcext:value-type="float">
            <text:p><text:s/>90,11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.41" calcext:value-type="float">
            <text:p><text:s/>20,41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.23" calcext:value-type="float">
            <text:p><text:s/>1,23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0.43" calcext:value-type="float">
            <text:p><text:s/>230,43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6.34" calcext:value-type="float">
            <text:p><text:s/>86,34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2" calcext:value-type="float">
            <text:p><text:s/>33,20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6.43" calcext:value-type="float">
            <text:p><text:s/>56,43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93.08" calcext:value-type="float">
            <text:p><text:s/>493,08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86" calcext:value-type="float">
            <text:p><text:s/>33,86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.72" calcext:value-type="float">
            <text:p><text:s/>20,72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4.39" calcext:value-type="float">
            <text:p><text:s/>114,39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5.45" calcext:value-type="float">
            <text:p><text:s/>155,45 </text:p>
          </table:table-cell>
          <table:table-cell office:value-type="string" calcext:value-type="string">
            <text:p>08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37.5" calcext:value-type="float">
            <text:p><text:s/>437,50 </text:p>
          </table:table-cell>
          <table:table-cell office:value-type="string" calcext:value-type="string">
            <text:p>05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79" calcext:value-type="float">
            <text:p><text:s/>8,79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4.31" calcext:value-type="float">
            <text:p><text:s/>74,31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7" calcext:value-type="float">
            <text:p><text:s/>8,27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42.34" calcext:value-type="float">
            <text:p><text:s/>442,34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.92" calcext:value-type="float">
            <text:p><text:s/>5,92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.35" calcext:value-type="float">
            <text:p><text:s/>20,35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39" calcext:value-type="float">
            <text:p><text:s/>8,39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.23" calcext:value-type="float">
            <text:p><text:s/>5,23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52" calcext:value-type="float">
            <text:p><text:s/>11,52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86" calcext:value-type="float">
            <text:p><text:s/>33,86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6.13" calcext:value-type="float">
            <text:p><text:s/>86,13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.63" calcext:value-type="float">
            <text:p><text:s/>3,63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.84" calcext:value-type="float">
            <text:p><text:s/>23,84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.79" calcext:value-type="float">
            <text:p><text:s/>5,79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.67" calcext:value-type="float">
            <text:p><text:s/>1,67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7.27" calcext:value-type="float">
            <text:p><text:s/>57,27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.08" calcext:value-type="float">
            <text:p><text:s/>3,0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09" calcext:value-type="float">
            <text:p><text:s/>24,09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67.76" calcext:value-type="float">
            <text:p><text:s/>767,76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.91" calcext:value-type="float">
            <text:p><text:s/>3,91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83.5" calcext:value-type="float">
            <text:p><text:s/>883,50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87.67" calcext:value-type="float">
            <text:p><text:s/>487,67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1.8" calcext:value-type="float">
            <text:p><text:s/>191,80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3.15" calcext:value-type="float">
            <text:p><text:s/>223,15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1.31" calcext:value-type="float">
            <text:p><text:s/>321,31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3.84" calcext:value-type="float">
            <text:p><text:s/>93,84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04" calcext:value-type="float">
            <text:p><text:s/>7,04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00.88" calcext:value-type="float">
            <text:p><text:s/>700,88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9.22" calcext:value-type="float">
            <text:p><text:s/>169,22 </text:p>
          </table:table-cell>
          <table:table-cell office:value-type="string" calcext:value-type="string">
            <text:p>04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31" calcext:value-type="float">
            <text:p><text:s/>8,31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.41" calcext:value-type="float">
            <text:p><text:s/>22,41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83" calcext:value-type="float">
            <text:p><text:s/>16,83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63" calcext:value-type="float">
            <text:p><text:s/>4,63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66" calcext:value-type="float">
            <text:p><text:s/>4,66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.6" calcext:value-type="float">
            <text:p><text:s/>2,60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4.36" calcext:value-type="float">
            <text:p><text:s/>154,36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6.29" calcext:value-type="float">
            <text:p><text:s/>36,29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1.95" calcext:value-type="float">
            <text:p><text:s/>41,95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.38" calcext:value-type="float">
            <text:p><text:s/>14,3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5.42" calcext:value-type="float">
            <text:p><text:s/>85,42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3.1" calcext:value-type="float">
            <text:p><text:s/>93,10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44" calcext:value-type="float">
            <text:p><text:s/>6,44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.76" calcext:value-type="float">
            <text:p><text:s/>5,76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9" calcext:value-type="float">
            <text:p><text:s/>8,29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5.63" calcext:value-type="float">
            <text:p><text:s/>225,63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4.02" calcext:value-type="float">
            <text:p><text:s/>64,02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44" calcext:value-type="float">
            <text:p><text:s/>6,44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32" calcext:value-type="float">
            <text:p><text:s/>8,32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02.19" calcext:value-type="float">
            <text:p><text:s/>402,19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5.63" calcext:value-type="float">
            <text:p><text:s/>225,63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67.3" calcext:value-type="float">
            <text:p><text:s/>367,30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.72" calcext:value-type="float">
            <text:p><text:s/>2,72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.43" calcext:value-type="float">
            <text:p><text:s/>5,43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0.34" calcext:value-type="float">
            <text:p><text:s/>230,34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2.07" calcext:value-type="float">
            <text:p><text:s/>162,07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31" calcext:value-type="float">
            <text:p><text:s/>8,31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32" calcext:value-type="float">
            <text:p><text:s/>8,32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2.2" calcext:value-type="float">
            <text:p><text:s/>42,20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9.71" calcext:value-type="float">
            <text:p><text:s/>229,71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48.6" calcext:value-type="float">
            <text:p><text:s/>1.348,60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82.93" calcext:value-type="float">
            <text:p><text:s/>882,93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61" calcext:value-type="float">
            <text:p><text:s/>6,61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4.85" calcext:value-type="float">
            <text:p><text:s/>234,85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9.15" calcext:value-type="float">
            <text:p><text:s/>39,15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5.96" calcext:value-type="float">
            <text:p><text:s/>95,96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39" calcext:value-type="float">
            <text:p><text:s/>8,39 </text:p>
          </table:table-cell>
          <table:table-cell office:value-type="string" calcext:value-type="string">
            <text:p>05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.63" calcext:value-type="float">
            <text:p><text:s/>3,63 </text:p>
          </table:table-cell>
          <table:table-cell office:value-type="string" calcext:value-type="string">
            <text:p>05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70.45" calcext:value-type="float">
            <text:p><text:s/>370,45 </text:p>
          </table:table-cell>
          <table:table-cell office:value-type="string" calcext:value-type="string">
            <text:p>05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8.48" calcext:value-type="float">
            <text:p><text:s/>98,48 </text:p>
          </table:table-cell>
          <table:table-cell office:value-type="string" calcext:value-type="string">
            <text:p>05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2.35" calcext:value-type="float">
            <text:p><text:s/>62,35 </text:p>
          </table:table-cell>
          <table:table-cell office:value-type="string" calcext:value-type="string">
            <text:p>05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8.13" calcext:value-type="float">
            <text:p><text:s/>188,1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9.31" calcext:value-type="float">
            <text:p><text:s/>169,31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67.61" calcext:value-type="float">
            <text:p><text:s/>667,61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0.04" calcext:value-type="float">
            <text:p><text:s/>60,0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2.99" calcext:value-type="float">
            <text:p><text:s/>62,9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09" calcext:value-type="float">
            <text:p><text:s/>11,0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39" calcext:value-type="float">
            <text:p><text:s/>6,3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5.74" calcext:value-type="float">
            <text:p><text:s/>225,7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7.4" calcext:value-type="float">
            <text:p><text:s/>77,40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09" calcext:value-type="float">
            <text:p><text:s/>11,0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42.53" calcext:value-type="float">
            <text:p><text:s/>342,5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85" calcext:value-type="float">
            <text:p><text:s/>16,8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68.17" calcext:value-type="float">
            <text:p><text:s/>568,17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2.02" calcext:value-type="float">
            <text:p><text:s/>132,02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7.18" calcext:value-type="float">
            <text:p><text:s/>57,1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09" calcext:value-type="float">
            <text:p><text:s/>11,0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8.68" calcext:value-type="float">
            <text:p><text:s/>68,6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5.74" calcext:value-type="float">
            <text:p><text:s/>225,7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2.99" calcext:value-type="float">
            <text:p><text:s/>62,9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.65" calcext:value-type="float">
            <text:p><text:s/>22,6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1.88" calcext:value-type="float">
            <text:p><text:s/>191,8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39" calcext:value-type="float">
            <text:p><text:s/>6,3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09" calcext:value-type="float">
            <text:p><text:s/>11,0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4.01" calcext:value-type="float">
            <text:p><text:s/>64,01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09" calcext:value-type="float">
            <text:p><text:s/>11,0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05.54" calcext:value-type="float">
            <text:p><text:s/>405,5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09" calcext:value-type="float">
            <text:p><text:s/>11,0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5.74" calcext:value-type="float">
            <text:p><text:s/>225,7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43.31" calcext:value-type="float">
            <text:p><text:s/>1.343,31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07.8" calcext:value-type="float">
            <text:p><text:s/>407,80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.05" calcext:value-type="float">
            <text:p><text:s/>14,0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9.27" calcext:value-type="float">
            <text:p><text:s/>59,27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.65" calcext:value-type="float">
            <text:p><text:s/>22,6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2.58" calcext:value-type="float">
            <text:p><text:s/>192,5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9.89" calcext:value-type="float">
            <text:p><text:s/>39,8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3.77" calcext:value-type="float">
            <text:p><text:s/>163,77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3.6" calcext:value-type="float">
            <text:p><text:s/>183,60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.05" calcext:value-type="float">
            <text:p><text:s/>14,0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32" calcext:value-type="float">
            <text:p><text:s/>4,32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0.61" calcext:value-type="float">
            <text:p><text:s/>140,61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01" calcext:value-type="float">
            <text:p><text:s/>7,01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8.61" calcext:value-type="float">
            <text:p><text:s/>48,61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42.19" calcext:value-type="float">
            <text:p><text:s/>342,19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51" calcext:value-type="float">
            <text:p><text:s/>24,51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3.43" calcext:value-type="float">
            <text:p><text:s/>123,4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54" calcext:value-type="float">
            <text:p><text:s/>754,00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28" calcext:value-type="float">
            <text:p><text:s/>6,28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5.74" calcext:value-type="float">
            <text:p><text:s/>225,7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.8" calcext:value-type="float">
            <text:p><text:s/>19,80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0.6" calcext:value-type="float">
            <text:p><text:s/>170,60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77.05" calcext:value-type="float">
            <text:p><text:s/>777,0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31.2" calcext:value-type="float">
            <text:p><text:s/>31,20 </text:p>
          </table:table-cell>
          <table:table-cell office:value-type="string" calcext:value-type="string">
            <text:p>26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1.75" calcext:value-type="float">
            <text:p><text:s/>1,75 </text:p>
          </table:table-cell>
          <table:table-cell office:value-type="string" calcext:value-type="string">
            <text:p>26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85" calcext:value-type="float">
            <text:p><text:s/>85,00 </text:p>
          </table:table-cell>
          <table:table-cell office:value-type="string" calcext:value-type="string">
            <text:p>26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18.7" calcext:value-type="float">
            <text:p><text:s/>18,70 </text:p>
          </table:table-cell>
          <table:table-cell office:value-type="string" calcext:value-type="string">
            <text:p>26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48" calcext:value-type="float">
            <text:p><text:s/>22,48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7" calcext:value-type="float">
            <text:p><text:s/>9,7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7.47" calcext:value-type="float">
            <text:p><text:s/>17,4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0.91" calcext:value-type="float">
            <text:p><text:s/>10,91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8.57" calcext:value-type="float">
            <text:p><text:s/>78,5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0.94" calcext:value-type="float">
            <text:p><text:s/>10,94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53" calcext:value-type="float">
            <text:p><text:s/>9,53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42" calcext:value-type="float">
            <text:p><text:s/>22,42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8.57" calcext:value-type="float">
            <text:p><text:s/>78,57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06" calcext:value-type="float">
            <text:p><text:s/>62,0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7" calcext:value-type="float">
            <text:p><text:s/>9,77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5" calcext:value-type="float">
            <text:p><text:s/>65,50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54.13" calcext:value-type="float">
            <text:p><text:s/>254,13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4.75" calcext:value-type="float">
            <text:p><text:s/>24,75 </text:p>
          </table:table-cell>
          <table:table-cell office:value-type="string" calcext:value-type="string">
            <text:p>09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3.92" calcext:value-type="float">
            <text:p><text:s/>63,92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3.92" calcext:value-type="float">
            <text:p><text:s/>63,92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94" calcext:value-type="float">
            <text:p><text:s/>64,94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5.72" calcext:value-type="float">
            <text:p><text:s/>25,72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5.31" calcext:value-type="float">
            <text:p><text:s/>75,31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<text:s/>119,33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74" calcext:value-type="float">
            <text:p><text:s/>22,74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.66" calcext:value-type="float">
            <text:p><text:s/>3,6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3.92" calcext:value-type="float">
            <text:p><text:s/>63,92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81" calcext:value-type="float">
            <text:p><text:s/>22,81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41" calcext:value-type="float">
            <text:p><text:s/>50,41 </text:p>
          </table:table-cell>
          <table:table-cell office:value-type="string" calcext:value-type="string">
            <text:p>13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48" calcext:value-type="float">
            <text:p><text:s/>12,48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06" calcext:value-type="float">
            <text:p><text:s/>64,0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3.92" calcext:value-type="float">
            <text:p><text:s/>63,92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06" calcext:value-type="float">
            <text:p><text:s/>64,0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44" calcext:value-type="float">
            <text:p><text:s/>65,44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8" calcext:value-type="float">
            <text:p><text:s/>22,80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3.92" calcext:value-type="float">
            <text:p><text:s/>63,92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1.43" calcext:value-type="float">
            <text:p><text:s/>61,43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62" calcext:value-type="float">
            <text:p><text:s/>23,62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25" calcext:value-type="float">
            <text:p><text:s/>22,25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4.38" calcext:value-type="float">
            <text:p><text:s/>24,38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7" calcext:value-type="float">
            <text:p><text:s/>9,77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<text:s/>18,45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1.06" calcext:value-type="float">
            <text:p><text:s/>181,06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01" calcext:value-type="float">
            <text:p><text:s/>19,01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41" calcext:value-type="float">
            <text:p><text:s/>50,41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56.17" calcext:value-type="float">
            <text:p><text:s/>456,17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9.89" calcext:value-type="float">
            <text:p><text:s/>29,89 </text:p>
          </table:table-cell>
          <table:table-cell office:value-type="string" calcext:value-type="string">
            <text:p>11/05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41" calcext:value-type="float">
            <text:p><text:s/>50,41 </text:p>
          </table:table-cell>
          <table:table-cell office:value-type="string" calcext:value-type="string">
            <text:p>13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9.86" calcext:value-type="float">
            <text:p><text:s/>229,8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02" calcext:value-type="float">
            <text:p><text:s/>23,02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1.92" calcext:value-type="float">
            <text:p><text:s/>31,92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80.11" calcext:value-type="float">
            <text:p><text:s/>80,11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8" calcext:value-type="float">
            <text:p><text:s/>9,78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17" calcext:value-type="float">
            <text:p><text:s/>62,1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93" calcext:value-type="float">
            <text:p><text:s/>69,93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28" calcext:value-type="float">
            <text:p><text:s/>28,28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6.94" calcext:value-type="float">
            <text:p><text:s/>26,94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0.78" calcext:value-type="float">
            <text:p><text:s/>10,78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36" calcext:value-type="float">
            <text:p><text:s/>22,3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94" calcext:value-type="float">
            <text:p><text:s/>22,94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7" calcext:value-type="float">
            <text:p><text:s/>9,7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6.36" calcext:value-type="float">
            <text:p><text:s/>66,36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14" calcext:value-type="float">
            <text:p><text:s/>69,14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47" calcext:value-type="float">
            <text:p><text:s/>19,4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5.97" calcext:value-type="float">
            <text:p><text:s/>125,9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21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13/06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17/04/2023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13.65" calcext:value-type="float">
            <text:p><text:s/>1.513,65 </text:p>
          </table:table-cell>
          <table:table-cell office:value-type="string" calcext:value-type="string">
            <text:p>24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762.66" calcext:value-type="float">
            <text:p><text:s/>762,66 </text:p>
          </table:table-cell>
          <table:table-cell office:value-type="string" calcext:value-type="string">
            <text:p>26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28.1" calcext:value-type="float">
            <text:p><text:s/>128,10 </text:p>
          </table:table-cell>
          <table:table-cell office:value-type="string" calcext:value-type="string">
            <text:p>05/06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DELLA BONIFICA RENAN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256.66" calcext:value-type="float">
            <text:p><text:s/>16.256,66 </text:p>
          </table:table-cell>
          <table:table-cell office:value-type="string" calcext:value-type="string">
            <text:p>02/05/2023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2701.69" calcext:value-type="float">
            <text:p><text:s/>2.701,69 </text:p>
          </table:table-cell>
          <table:table-cell office:value-type="string" calcext:value-type="string">
            <text:p>05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813.13" calcext:value-type="float">
            <text:p><text:s/>813,13 </text:p>
          </table:table-cell>
          <table:table-cell office:value-type="string" calcext:value-type="string">
            <text:p>13/04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5193.54" calcext:value-type="float">
            <text:p><text:s/>5.193,54 </text:p>
          </table:table-cell>
          <table:table-cell office:value-type="string" calcext:value-type="string">
            <text:p>26/05/2023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5002" calcext:value-type="float">
            <text:p><text:s/>5.002,00 </text:p>
          </table:table-cell>
          <table:table-cell office:value-type="string" calcext:value-type="string">
            <text:p>05/04/2023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Utilizzo di beni di terzi</text:p>
          </table:table-cell>
          <table:table-cell office:value-type="float" office:value="21.94" calcext:value-type="float">
            <text:p><text:s/>21,94 </text:p>
          </table:table-cell>
          <table:table-cell office:value-type="string" calcext:value-type="string">
            <text:p>25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75.68" calcext:value-type="float">
            <text:p><text:s/>175,68 </text:p>
          </table:table-cell>
          <table:table-cell office:value-type="string" calcext:value-type="string">
            <text:p>05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36.72" calcext:value-type="float">
            <text:p><text:s/>336,72 </text:p>
          </table:table-cell>
          <table:table-cell office:value-type="string" calcext:value-type="string">
            <text:p>05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05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29.4" calcext:value-type="float">
            <text:p><text:s/>329,40 </text:p>
          </table:table-cell>
          <table:table-cell office:value-type="string" calcext:value-type="string">
            <text:p>05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<text:s/>223,25 </text:p>
          </table:table-cell>
          <table:table-cell office:value-type="string" calcext:value-type="string">
            <text:p>05/04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12.42" calcext:value-type="float">
            <text:p><text:s/>512,42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652.7" calcext:value-type="float">
            <text:p><text:s/>652,7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<text:s/>223,25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340.83" calcext:value-type="float">
            <text:p><text:s/>340,83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4.83" calcext:value-type="float">
            <text:p><text:s/>4,83 </text:p>
          </table:table-cell>
          <table:table-cell office:value-type="string" calcext:value-type="string">
            <text:p>08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02/05/2023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 table:number-rows-repeated="104711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4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6P0"/>
    </number:number-style>
    <number:number-style style:name="N1010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7P0"/>
    </number:number-style>
    <number:date-style style:name="N10108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9" number:language="it" number:country="IT">
      <number:day number:style="long"/>
      <number:text>-</number:text>
      <number:month number:textual="true"/>
    </number:date-style>
    <number:date-style style:name="N10110" number:language="it" number:country="IT">
      <number:month number:textual="true"/>
      <number:text>-</number:text>
      <number:year/>
    </number:date-style>
    <number:time-style style:name="N10111" number:language="it" number:country="IT">
      <number:hours/>
      <number:text>:</number:text>
      <number:minutes number:style="long"/>
      <number:text> </number:text>
      <number:am-pm/>
    </number:time-style>
    <number:time-style style:name="N10112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it" number:country="IT">
      <number:hours/>
      <number:text>:</number:text>
      <number:minutes number:style="long"/>
    </number:time-style>
    <number:time-style style:name="N10114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5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it" number:country="IT">
      <number:number number:decimal-places="0" loext:min-decimal-places="0" number:min-integer-digits="1" number:grouping="true"/>
    </number:number-style>
    <number:number-style style:name="N10116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0" loext:min-decimal-places="0" number:min-integer-digits="1" number:grouping="true"/>
    </number:number-style>
    <number:number-style style:name="N10117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loext:min-decimal-places="2" number:min-integer-digits="1" number:grouping="true"/>
    </number:number-style>
    <number:number-style style:name="N10118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2" style:volatile="true" number:language="it" number:country="IT">
      <loext:text>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2" style:volatile="true" number:language="it" number:country="IT">
      <loext:text> € </loext:text>
      <loext:fill-character> </loext:fill-character>
      <number:text>-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nnalisa Bergami</meta:initial-creator>
    <dc:creator>Annalisa Bergami</dc:creator>
    <meta:creation-date>2023-07-31T11:32:32</meta:creation-date>
    <dc:date>2023-07-31T11:57:37</dc:date>
    <meta:generator>LibreOffice/6.4.1.2$Windows_X86_64 LibreOffice_project/4d224e95b98b138af42a64d84056446d09082932</meta:generator>
    <meta:document-statistic meta:table-count="1" meta:cell-count="7320" meta:object-count="0"/>
    <meta:user-defined meta:name="AppVersion">15.0300</meta:user-defined>
    <meta:user-defined meta:name="Company">Lepid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