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32cm"/>
    </style:style>
    <style:style style:name="co2" style:family="table-column">
      <style:table-column-properties fo:break-before="auto" style:column-width="12.517cm"/>
    </style:style>
    <style:style style:name="co3" style:family="table-column">
      <style:table-column-properties fo:break-before="auto" style:column-width="2.632cm"/>
    </style:style>
    <style:style style:name="co4" style:family="table-column">
      <style:table-column-properties fo:break-before="auto" style:column-width="2.351cm"/>
    </style:style>
    <style:style style:name="co5" style:family="table-column">
      <style:table-column-properties fo:break-before="auto" style:column-width="3.695cm"/>
    </style:style>
    <style:style style:name="co6" style:family="table-column">
      <style:table-column-properties fo:break-before="auto" style:column-width="2.464cm"/>
    </style:style>
    <style:style style:name="co7" style:family="table-column">
      <style:table-column-properties fo:break-before="auto" style:column-width="1.7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4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office:value-type="string" calcext:value-type="string">
            <text:p>FORNITORE</text:p>
          </table:table-cell>
          <table:table-cell table:style-name="ce1" office:value-type="string" calcext:value-type="string">
            <text:p>DES_LIVELLO_4</text:p>
          </table:table-cell>
          <table:table-cell table:style-name="ce1" office:value-type="string" calcext:value-type="string">
            <text:p>IMPORTO_LIQ</text:p>
          </table:table-cell>
          <table:table-cell table:style-name="ce1" office:value-type="string" calcext:value-type="string">
            <text:p>DATA_MAND</text:p>
          </table:table-cell>
          <table:table-cell table:style-name="ce1" office:value-type="string" calcext:value-type="string">
            <text:p>CODICE_STRUTTURA</text:p>
          </table:table-cell>
          <table:table-cell table:style-name="ce2" table:number-columns-repeated="1019"/>
        </table:table-row>
        <table:table-row table:style-name="ro2">
          <table:table-cell table:style-name="ce2" office:value-type="string" calcext:value-type="string">
            <text:p>AIR TRAINING &amp; CONSULTING SR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3240" calcext:value-type="float">
            <text:p><text:s/>3.24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DAZIONE SCUOLA INTERREGIONALE <text:s/>DI PO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DAZIONE SCUOLA INTERREGIONALE <text:s/>DI POL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1800" calcext:value-type="float">
            <text:p><text:s/>1.800,0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PERA S.R.L.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542" calcext:value-type="float">
            <text:p><text:s/>542,00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2220.4" calcext:value-type="float">
            <text:p><text:s/>2.220,4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ASTA <text:s/>LICIA</text:p>
          </table:table-cell>
          <table:table-cell table:style-name="ce2" office:value-type="string" calcext:value-type="string">
            <text:p>Acquisto di servizi per formazione e addestramento del personale dell'ente</text:p>
          </table:table-cell>
          <table:table-cell table:style-name="ce3" office:value-type="float" office:value="570.96" calcext:value-type="float">
            <text:p><text:s/>570,9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4.59" calcext:value-type="float">
            <text:p><text:s/>14,59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29.64" calcext:value-type="float">
            <text:p><text:s/>129,64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" calcext:value-type="float">
            <text:p><text:s/>1,00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0.11" calcext:value-type="float">
            <text:p><text:s/>0,11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4.59" calcext:value-type="float">
            <text:p><text:s/>14,59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50.95" calcext:value-type="float">
            <text:p><text:s/>50,95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0.42" calcext:value-type="float">
            <text:p><text:s/>0,42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88.42" calcext:value-type="float">
            <text:p><text:s/>88,42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5.62" calcext:value-type="float">
            <text:p><text:s/>5,62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37.64" calcext:value-type="float">
            <text:p><text:s/>37,64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69.39" calcext:value-type="float">
            <text:p><text:s/>69,39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101.27" calcext:value-type="float">
            <text:p><text:s/>101,27 </text:p>
          </table:table-cell>
          <table:table-cell table:style-name="ce2" office:value-type="string" calcext:value-type="string">
            <text:p>19/07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344.6" calcext:value-type="float">
            <text:p><text:s/>344,60 </text:p>
          </table:table-cell>
          <table:table-cell table:style-name="ce2" office:value-type="string" calcext:value-type="string">
            <text:p>19/07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53.69" calcext:value-type="float">
            <text:p><text:s/>53,69 </text:p>
          </table:table-cell>
          <table:table-cell table:style-name="ce2" office:value-type="string" calcext:value-type="string">
            <text:p>19/07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721.1" calcext:value-type="float">
            <text:p><text:s/>721,10 </text:p>
          </table:table-cell>
          <table:table-cell table:style-name="ce2" office:value-type="string" calcext:value-type="string">
            <text:p>19/07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23.93" calcext:value-type="float">
            <text:p><text:s/>23,93 </text:p>
          </table:table-cell>
          <table:table-cell table:style-name="ce2" office:value-type="string" calcext:value-type="string">
            <text:p>19/07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A S.R.L.</text:p>
          </table:table-cell>
          <table:table-cell table:style-name="ce2" office:value-type="string" calcext:value-type="string">
            <text:p>Aggi di riscossione</text:p>
          </table:table-cell>
          <table:table-cell table:style-name="ce3" office:value-type="float" office:value="64.85" calcext:value-type="float">
            <text:p><text:s/>64,85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404" calcext:value-type="float">
            <text:p>14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1.91" calcext:value-type="float">
            <text:p><text:s/>51,91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60.51" calcext:value-type="float">
            <text:p><text:s/>60,51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73.21" calcext:value-type="float">
            <text:p><text:s/>73,21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FM SP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60.51" calcext:value-type="float">
            <text:p><text:s/>60,51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FARMAFACTORING S.P.A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66638.48" calcext:value-type="float">
            <text:p><text:s/>66.638,48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ARGELA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ARGENT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33" calcext:value-type="float">
            <text:p><text:s/>10,33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BOLOG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48.52" calcext:value-type="float">
            <text:p><text:s/>248,52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BUDRI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7.64" calcext:value-type="float">
            <text:p><text:s/>17,64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ALECCHIO DI RE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SI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OLLE DI VAL D'ELS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REVALCOR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33" calcext:value-type="float">
            <text:p><text:s/>10,33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FIRENZ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09" calcext:value-type="float">
            <text:p><text:s/>10,09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FORLI'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9.05" calcext:value-type="float">
            <text:p><text:s/>9,05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LAMEZIA TERM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88" calcext:value-type="float">
            <text:p><text:s/>10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LIER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AGENT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EDICIN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7.16" calcext:value-type="float">
            <text:p><text:s/>57,16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ERCATO SARACE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ILAN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5.76" calcext:value-type="float">
            <text:p><text:s/>15,76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OLINEL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4.19" calcext:value-type="float">
            <text:p><text:s/>24,19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ONGHIDOR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MONGUELFO-TESID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OZZANO DELL'EMIL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ARM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IANOR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33" calcext:value-type="float">
            <text:p><text:s/>10,33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IEVE DI CEN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IEVE EMANUEL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2.38" calcext:value-type="float">
            <text:p><text:s/>12,3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PRA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SALSOMAGGIORE TERM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1.76" calcext:value-type="float">
            <text:p><text:s/>11,76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SAN GIOVANNI IN PERSICET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TAGLIO DI PO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0.18" calcext:value-type="float">
            <text:p><text:s/>10,1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VIGNOL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17.64" calcext:value-type="float">
            <text:p><text:s/>17,64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 MINARDI CLAUD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224.5" calcext:value-type="float">
            <text:p><text:s/>224,5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 MINARDI CLAUDIA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454.5" calcext:value-type="float">
            <text:p><text:s/>454,5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EDIACONSULT SRL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20" calcext:value-type="float">
            <text:p><text:s/>320,00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O CIRCONDARIO IMOLESE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5.88" calcext:value-type="float">
            <text:p><text:s/>5,88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. AGRICOLA RIGATIERI MASSIMO E C.</text:p>
          </table:table-cell>
          <table:table-cell table:style-name="ce2" office:value-type="string" calcext:value-type="string">
            <text:p>Altre spese correnti n.a.c.</text:p>
          </table:table-cell>
          <table:table-cell table:style-name="ce3" office:value-type="float" office:value="3062.35" calcext:value-type="float">
            <text:p><text:s/>3.062,35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VOLA SOCIETA' COOPERATIVA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55316.99" calcext:value-type="float">
            <text:p><text:s/>155.316,9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908" calcext:value-type="float">
            <text:p>9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VOLA SOCIETA' COOPERATIVA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82393.01" calcext:value-type="float">
            <text:p><text:s/>82.393,01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908" calcext:value-type="float">
            <text:p>9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TON ASFALTI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196" calcext:value-type="float">
            <text:p><text:s/>2.196,00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61.09" calcext:value-type="float">
            <text:p><text:s/>161,09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69.22" calcext:value-type="float">
            <text:p><text:s/>169,22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627.02" calcext:value-type="float">
            <text:p><text:s/>627,02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1313.04" calcext:value-type="float">
            <text:p><text:s/>1.313,04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IUSTI LUCIANO SRL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3434.1" calcext:value-type="float">
            <text:p><text:s/>3.434,10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UIDI <text:s/>CRISTIAN</text:p>
          </table:table-cell>
          <table:table-cell table:style-name="ce2" office:value-type="string" calcext:value-type="string">
            <text:p>Altre spese in conto capitale n.a.c.</text:p>
          </table:table-cell>
          <table:table-cell table:style-name="ce3" office:value-type="float" office:value="27192.93" calcext:value-type="float">
            <text:p><text:s/>27.192,93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908" calcext:value-type="float">
            <text:p>9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2848.39" calcext:value-type="float">
            <text:p><text:s/>2.848,39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2624.5" calcext:value-type="float">
            <text:p><text:s/>2.624,5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Y RISTOSERVICE SPA</text:p>
          </table:table-cell>
          <table:table-cell table:style-name="ce2" office:value-type="string" calcext:value-type="string">
            <text:p>Altre spese per il personale</text:p>
          </table:table-cell>
          <table:table-cell table:style-name="ce3" office:value-type="float" office:value="2636.94" calcext:value-type="float">
            <text:p><text:s/>2.636,94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665" calcext:value-type="float">
            <text:p><text:s/>1.665,0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NEXT GENERATION ITALY APS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0500" calcext:value-type="float">
            <text:p><text:s/>10.500,00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REMESANI <text:s/>MATTE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69" calcext:value-type="float">
            <text:p><text:s/>169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367.39" calcext:value-type="float">
            <text:p><text:s/>2.367,39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048.38" calcext:value-type="float">
            <text:p><text:s/>2.048,38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6.79" calcext:value-type="float">
            <text:p><text:s/>16,7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846.9" calcext:value-type="float">
            <text:p><text:s/>1.846,90 </text:p>
          </table:table-cell>
          <table:table-cell table:style-name="ce2" office:value-type="string" calcext:value-type="string">
            <text:p>01/08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2384.18" calcext:value-type="float">
            <text:p><text:s/>2.384,18 </text:p>
          </table:table-cell>
          <table:table-cell table:style-name="ce2" office:value-type="string" calcext:value-type="string">
            <text:p>07/07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897.27" calcext:value-type="float">
            <text:p><text:s/>1.897,27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ISTERO DELL'INTERNO</text:p>
          </table:table-cell>
          <table:table-cell table:style-name="ce2" office:value-type="string" calcext:value-type="string">
            <text:p>Altre uscite per conto terzi n.a.c.</text:p>
          </table:table-cell>
          <table:table-cell table:style-name="ce3" office:value-type="float" office:value="1175.3" calcext:value-type="float">
            <text:p><text:s/>1.175,30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9901" calcext:value-type="float">
            <text:p>9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2F MULTIMED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2.4" calcext:value-type="float">
            <text:p><text:s/>92,4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CI SERVIZIO CIVILE BOLOGN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47" calcext:value-type="float">
            <text:p><text:s/>1.647,0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TISTICA DI MICHELE FENATI E C 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35" calcext:value-type="float">
            <text:p><text:s/>935,00 </text:p>
          </table:table-cell>
          <table:table-cell table:style-name="ce2" office:value-type="string" calcext:value-type="string">
            <text:p>1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.CULTURALE BURATTINGEGNO TEATR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5" calcext:value-type="float">
            <text:p><text:s/>605,00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CULTURALE NOTEMUTE'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20" calcext:value-type="float">
            <text:p><text:s/>2.420,00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LEU LINE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08" calcext:value-type="float">
            <text:p><text:s/>1.708,00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ORSARI <text:s/>COSTANZ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0" calcext:value-type="float">
            <text:p><text:s/>150,00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RAIN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.7" calcext:value-type="float">
            <text:p><text:s/>18,7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OC SERVIZI SOC. COOP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0" calcext:value-type="float">
            <text:p><text:s/>440,00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5" calcext:value-type="float">
            <text:p><text:s/>75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" calcext:value-type="float">
            <text:p><text:s/>5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.61" calcext:value-type="float">
            <text:p><text:s/>19,61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.26" calcext:value-type="float">
            <text:p><text:s/>21,26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.67" calcext:value-type="float">
            <text:p><text:s/>36,67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20" calcext:value-type="float">
            <text:p><text:s/>22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94" calcext:value-type="float">
            <text:p><text:s/>694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" calcext:value-type="float">
            <text:p><text:s/>3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" calcext:value-type="float">
            <text:p><text:s/>18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" calcext:value-type="float">
            <text:p><text:s/>18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" calcext:value-type="float">
            <text:p><text:s/>5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" calcext:value-type="float">
            <text:p><text:s/>3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" calcext:value-type="float">
            <text:p><text:s/>25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" calcext:value-type="float">
            <text:p><text:s/>18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3.9" calcext:value-type="float">
            <text:p><text:s/>233,9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.65" calcext:value-type="float">
            <text:p><text:s/>17,6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.99" calcext:value-type="float">
            <text:p><text:s/>9,99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9.42" calcext:value-type="float">
            <text:p><text:s/>209,42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.9" calcext:value-type="float">
            <text:p><text:s/>10,9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" calcext:value-type="float">
            <text:p><text:s/>9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" calcext:value-type="float">
            <text:p><text:s/>18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" calcext:value-type="float">
            <text:p><text:s/>2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0" calcext:value-type="float">
            <text:p><text:s/>35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.4" calcext:value-type="float">
            <text:p><text:s/>15,4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1.3" calcext:value-type="float">
            <text:p><text:s/>211,3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1.3" calcext:value-type="float">
            <text:p><text:s/>211,3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.99" calcext:value-type="float">
            <text:p><text:s/>16,99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.41" calcext:value-type="float">
            <text:p><text:s/>42,41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" calcext:value-type="float">
            <text:p><text:s/>3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1.62" calcext:value-type="float">
            <text:p><text:s/>71,62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4.5" calcext:value-type="float">
            <text:p><text:s/>124,5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4.5" calcext:value-type="float">
            <text:p><text:s/>124,5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89.62" calcext:value-type="float">
            <text:p><text:s/>189,62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0" calcext:value-type="float">
            <text:p><text:s/>17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9.25" calcext:value-type="float">
            <text:p><text:s/>279,2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20" calcext:value-type="float">
            <text:p><text:s/>42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05" calcext:value-type="float">
            <text:p><text:s/>205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8.35" calcext:value-type="float">
            <text:p><text:s/>88,3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3.04" calcext:value-type="float">
            <text:p><text:s/>63,04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.85" calcext:value-type="float">
            <text:p><text:s/>1,8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3" calcext:value-type="float">
            <text:p><text:s/>73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1.15" calcext:value-type="float">
            <text:p><text:s/>111,1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.75" calcext:value-type="float">
            <text:p><text:s/>1,7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.9" calcext:value-type="float">
            <text:p><text:s/>8,9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" calcext:value-type="float">
            <text:p><text:s/>12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45" calcext:value-type="float">
            <text:p><text:s/>845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RREBIAN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4.17" calcext:value-type="float">
            <text:p><text:s/>364,17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 BANK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6.49" calcext:value-type="float">
            <text:p><text:s/>46,49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 BANK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6.49" calcext:value-type="float">
            <text:p><text:s/>46,4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 BANK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6.48" calcext:value-type="float">
            <text:p><text:s/>46,4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12.36" calcext:value-type="float">
            <text:p><text:s/>412,36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58.66" calcext:value-type="float">
            <text:p><text:s/>2.758,66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RINT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893" calcext:value-type="float">
            <text:p><text:s/>6.893,00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ALLEYMEDIA SNC - VIDEO, WEB &amp; COMMUNIC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40" calcext:value-type="float">
            <text:p><text:s/>8.540,0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CMA S.R.L. SDI AO3AEUZ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8.17" calcext:value-type="float">
            <text:p><text:s/>38,17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L MOSAICO SOCIETA' COOPERATIVA SOCI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92.5" calcext:value-type="float">
            <text:p><text:s/>892,50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4.69" calcext:value-type="float">
            <text:p><text:s/>44,6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3.29" calcext:value-type="float">
            <text:p><text:s/>253,2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.19" calcext:value-type="float">
            <text:p><text:s/>60,1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5.83" calcext:value-type="float">
            <text:p><text:s/>75,83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3.01" calcext:value-type="float">
            <text:p><text:s/>53,0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0.01" calcext:value-type="float">
            <text:p><text:s/>50,0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2.46" calcext:value-type="float">
            <text:p><text:s/>32,4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.54" calcext:value-type="float">
            <text:p><text:s/>39,54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.64" calcext:value-type="float">
            <text:p><text:s/>57,64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2.5" calcext:value-type="float">
            <text:p><text:s/>82,50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3.21" calcext:value-type="float">
            <text:p><text:s/>253,21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14.99" calcext:value-type="float">
            <text:p><text:s/>114,99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0.97" calcext:value-type="float">
            <text:p><text:s/>120,97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5" calcext:value-type="float">
            <text:p><text:s/>375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5.57" calcext:value-type="float">
            <text:p><text:s/>255,57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5.58" calcext:value-type="float">
            <text:p><text:s/>165,58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4.01" calcext:value-type="float">
            <text:p><text:s/>74,01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8.22" calcext:value-type="float">
            <text:p><text:s/>68,22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4.72" calcext:value-type="float">
            <text:p><text:s/>74,72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8.01" calcext:value-type="float">
            <text:p><text:s/>98,01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90" calcext:value-type="float">
            <text:p><text:s/>90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3" calcext:value-type="float">
            <text:p><text:s/>103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2.24" calcext:value-type="float">
            <text:p><text:s/>62,24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2.19" calcext:value-type="float">
            <text:p><text:s/>82,19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9.44" calcext:value-type="float">
            <text:p><text:s/>279,44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2.13" calcext:value-type="float">
            <text:p><text:s/>82,13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2.23" calcext:value-type="float">
            <text:p><text:s/>292,23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4.53" calcext:value-type="float">
            <text:p><text:s/>54,53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.29" calcext:value-type="float">
            <text:p><text:s/>57,29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7.14" calcext:value-type="float">
            <text:p><text:s/>87,14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.8" calcext:value-type="float">
            <text:p><text:s/>23,80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48.52" calcext:value-type="float">
            <text:p><text:s/>248,52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PETROLI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94.39" calcext:value-type="float">
            <text:p><text:s/>194,39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.73" calcext:value-type="float">
            <text:p><text:s/>12,73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8.92" calcext:value-type="float">
            <text:p><text:s/>28,92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MET S.R.L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9.28" calcext:value-type="float">
            <text:p><text:s/>29,2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KAAM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1.98" calcext:value-type="float">
            <text:p><text:s/>71,98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5.12" calcext:value-type="float">
            <text:p><text:s/>155,12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31.19" calcext:value-type="float">
            <text:p><text:s/>331,19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FERRAMENTA RIZZOL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4.13" calcext:value-type="float">
            <text:p><text:s/>394,13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ATR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728.61" calcext:value-type="float">
            <text:p><text:s/>728,6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036.53" calcext:value-type="float">
            <text:p><text:s/>3.036,53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39.45" calcext:value-type="float">
            <text:p><text:s/>539,45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504.81" calcext:value-type="float">
            <text:p><text:s/>3.504,81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.09" calcext:value-type="float">
            <text:p><text:s/>61,09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79.56" calcext:value-type="float">
            <text:p><text:s/>679,56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26.8" calcext:value-type="float">
            <text:p><text:s/>2.326,8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61.53" calcext:value-type="float">
            <text:p><text:s/>1.061,53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40.07" calcext:value-type="float">
            <text:p><text:s/>3.740,0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003.29" calcext:value-type="float">
            <text:p><text:s/>1.003,2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317.31" calcext:value-type="float">
            <text:p><text:s/>4.317,31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78.47" calcext:value-type="float">
            <text:p><text:s/>178,47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60.92" calcext:value-type="float">
            <text:p><text:s/>3.960,92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73.47" calcext:value-type="float">
            <text:p><text:s/>573,47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OMBRUNI <text:s/>LETIZI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YRECO ITAL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0.66" calcext:value-type="float">
            <text:p><text:s/>40,66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YRECO ITALIA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7.09" calcext:value-type="float">
            <text:p><text:s/>37,09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LINARI FORNITURE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.39" calcext:value-type="float">
            <text:p><text:s/>27,3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LINARI FORNITURE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7.39" calcext:value-type="float">
            <text:p><text:s/>27,3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NDODONNA SOC. COOP. SOCIALE ONLUS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6.07" calcext:value-type="float">
            <text:p><text:s/>36,07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OP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837.18" calcext:value-type="float">
            <text:p><text:s/>4.837,1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.68" calcext:value-type="float">
            <text:p><text:s/>4,6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4.31" calcext:value-type="float">
            <text:p><text:s/>4,3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ATALI GINO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.07" calcext:value-type="float">
            <text:p><text:s/>8,0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82.94" calcext:value-type="float">
            <text:p><text:s/>882,94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2.17" calcext:value-type="float">
            <text:p><text:s/>232,17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62.83" calcext:value-type="float">
            <text:p><text:s/>162,83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32.61" calcext:value-type="float">
            <text:p><text:s/>232,6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XA S.A.S.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5.76" calcext:value-type="float">
            <text:p><text:s/>15,7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REDES ITALIA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581.29" calcext:value-type="float">
            <text:p><text:s/>581,29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OSTE ITALIANE SP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.6" calcext:value-type="float">
            <text:p><text:s/>39,6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ROGETTIAMO AUTONOMIA - BARBIERI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1.44" calcext:value-type="float">
            <text:p><text:s/>61,4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UBBLICA ASSISTENZA CASTENASO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0" calcext:value-type="float">
            <text:p><text:s/>60,0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123.86" calcext:value-type="float">
            <text:p><text:s/>123,86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 SAFETY SYSTEM S.P.A. UNIPERSONALE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5.3" calcext:value-type="float">
            <text:p><text:s/>25,3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211.06" calcext:value-type="float">
            <text:p><text:s/>211,06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ROL SRL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83.51" calcext:value-type="float">
            <text:p><text:s/>83,51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KNOBOND DI BONDI ANDREA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39.6" calcext:value-type="float">
            <text:p><text:s/>39,6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POGRAFIA <text:s/>RONCAGLI <text:s/>SNC</text:p>
          </table:table-cell>
          <table:table-cell table:style-name="ce2" office:value-type="string" calcext:value-type="string">
            <text:p>Altri beni di consumo</text:p>
          </table:table-cell>
          <table:table-cell table:style-name="ce3" office:value-type="float" office:value="63.44" calcext:value-type="float">
            <text:p><text:s/>63,44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217.38" calcext:value-type="float">
            <text:p><text:s/>5.217,3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102.14" calcext:value-type="float">
            <text:p><text:s/>19.102,14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0.27" calcext:value-type="float">
            <text:p><text:s/>20,27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3.35" calcext:value-type="float">
            <text:p><text:s/>23,35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0.24" calcext:value-type="float">
            <text:p><text:s/>30,24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3.13" calcext:value-type="float">
            <text:p><text:s/>33,1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4.75" calcext:value-type="float">
            <text:p><text:s/>34,75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5.98" calcext:value-type="float">
            <text:p><text:s/>35,98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6.9" calcext:value-type="float">
            <text:p><text:s/>46,9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8.39" calcext:value-type="float">
            <text:p><text:s/>48,39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9.59" calcext:value-type="float">
            <text:p><text:s/>49,59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7.89" calcext:value-type="float">
            <text:p><text:s/>77,89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9.41" calcext:value-type="float">
            <text:p><text:s/>159,41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3.18" calcext:value-type="float">
            <text:p><text:s/>183,18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3.18" calcext:value-type="float">
            <text:p><text:s/>183,18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21.98" calcext:value-type="float">
            <text:p><text:s/>221,98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22.91" calcext:value-type="float">
            <text:p><text:s/>222,91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01.86" calcext:value-type="float">
            <text:p><text:s/>401,86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52.5" calcext:value-type="float">
            <text:p><text:s/>652,5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686.11" calcext:value-type="float">
            <text:p><text:s/>24.686,11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0688.59" calcext:value-type="float">
            <text:p><text:s/>40.688,59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6619.19" calcext:value-type="float">
            <text:p><text:s/>36.619,19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38.71" calcext:value-type="float">
            <text:p><text:s/>538,71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0945.58" calcext:value-type="float">
            <text:p><text:s/>20.945,5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" calcext:value-type="float">
            <text:p><text:s/>4,0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.44" calcext:value-type="float">
            <text:p><text:s/>5,44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CER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CORPO PROVINCIALE GUARDIE 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900" calcext:value-type="float">
            <text:p><text:s/>2.900,00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CORPO PROVINCIALE GUARDIE 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900" calcext:value-type="float">
            <text:p><text:s/>2.900,00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CORPO PROVINCIALE GUARDIE 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900" calcext:value-type="float">
            <text:p><text:s/>2.900,00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NEXT GENERATION ITALY APS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801.22" calcext:value-type="float">
            <text:p><text:s/>4.801,22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LDINI ARRIGO S.R.L.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76.69" calcext:value-type="float">
            <text:p><text:s/>176,69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PER LA SALUTE DEL BAMBINO ONLUS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02.16" calcext:value-type="float">
            <text:p><text:s/>1.202,16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17.43" calcext:value-type="float">
            <text:p><text:s/>317,43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00" calcext:value-type="float">
            <text:p><text:s/>50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.95" calcext:value-type="float">
            <text:p><text:s/>1,9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03.48" calcext:value-type="float">
            <text:p><text:s/>103,4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65" calcext:value-type="float">
            <text:p><text:s/>165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TRAFF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0.8" calcext:value-type="float">
            <text:p><text:s/>30,8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TRAFF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15.4" calcext:value-type="float">
            <text:p><text:s/>1.915,40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64" calcext:value-type="float">
            <text:p><text:s/>11,6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64" calcext:value-type="float">
            <text:p><text:s/>11,6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1.32" calcext:value-type="float">
            <text:p><text:s/>11,32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ABBRI <text:s/>STEFANO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189.95" calcext:value-type="float">
            <text:p><text:s/>2.189,95 </text:p>
          </table:table-cell>
          <table:table-cell table:style-name="ce2" office:value-type="string" calcext:value-type="string">
            <text:p>13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40" calcext:value-type="float">
            <text:p><text:s/>440,00 </text:p>
          </table:table-cell>
          <table:table-cell table:style-name="ce2" office:value-type="string" calcext:value-type="string">
            <text:p>04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1.8" calcext:value-type="float">
            <text:p><text:s/>151,8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90" calcext:value-type="float">
            <text:p><text:s/>690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50" calcext:value-type="float">
            <text:p><text:s/>1.250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INFORMATICA E SERVIZI GIES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75" calcext:value-type="float">
            <text:p><text:s/>275,0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779.31" calcext:value-type="float">
            <text:p><text:s/>2.779,3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14.89" calcext:value-type="float">
            <text:p><text:s/>914,8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63.81" calcext:value-type="float">
            <text:p><text:s/>563,81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962.77" calcext:value-type="float">
            <text:p><text:s/>1.962,77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10.13" calcext:value-type="float">
            <text:p><text:s/>410,13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459.16" calcext:value-type="float">
            <text:p><text:s/>2.459,16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88.87" calcext:value-type="float">
            <text:p><text:s/>688,8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79.22" calcext:value-type="float">
            <text:p><text:s/>479,22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 MACCHINE CELIBI SCA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81.05" calcext:value-type="float">
            <text:p><text:s/>581,05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928.35" calcext:value-type="float">
            <text:p><text:s/>6.928,35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811.05" calcext:value-type="float">
            <text:p><text:s/>2.811,05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4733.85" calcext:value-type="float">
            <text:p><text:s/>4.733,85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5381.75" calcext:value-type="float">
            <text:p><text:s/>5.381,75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AGGIOLI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33.91" calcext:value-type="float">
            <text:p><text:s/>933,91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EDIAPRINT <text:s/>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9.83" calcext:value-type="float">
            <text:p><text:s/>69,8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ENGOLI <text:s/>CHIAR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280" calcext:value-type="float">
            <text:p><text:s/>280,0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CROREX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19.8" calcext:value-type="float">
            <text:p><text:s/>719,8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7213.84" calcext:value-type="float">
            <text:p><text:s/>17.213,8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ALITALSOFT SRL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79.3" calcext:value-type="float">
            <text:p><text:s/>79,30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384.48" calcext:value-type="float">
            <text:p><text:s/>1.384,48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211.42" calcext:value-type="float">
            <text:p><text:s/>1.211,42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ACA SOC.COOP. A.R.L. SERVIZIO AUTONOLEG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557.54" calcext:value-type="float">
            <text:p><text:s/>1.557,54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DI SCIENTIFIC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378.08" calcext:value-type="float">
            <text:p><text:s/>378,08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DI SCIENTIFIC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1848.3" calcext:value-type="float">
            <text:p><text:s/>1.848,30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DI SCIENTIFIC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683.22" calcext:value-type="float">
            <text:p><text:s/>683,2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Altri serviz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42.8" calcext:value-type="float">
            <text:p><text:s/>442,8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8.8" calcext:value-type="float">
            <text:p><text:s/>268,8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74.7" calcext:value-type="float">
            <text:p><text:s/>174,7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5.04" calcext:value-type="float">
            <text:p><text:s/>215,04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9.64" calcext:value-type="float">
            <text:p><text:s/>209,64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6.72" calcext:value-type="float">
            <text:p><text:s/>286,72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0" calcext:value-type="float">
            <text:p><text:s/>8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5.04" calcext:value-type="float">
            <text:p><text:s/>215,04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5.04" calcext:value-type="float">
            <text:p><text:s/>215,04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8.8" calcext:value-type="float">
            <text:p><text:s/>268,8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4105.08" calcext:value-type="float">
            <text:p><text:s/>4.105,08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0" calcext:value-type="float">
            <text:p><text:s/>130,0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204" calcext:value-type="float">
            <text:p>12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79.52" calcext:value-type="float">
            <text:p><text:s/>279,52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8" calcext:value-type="float">
            <text:p><text:s/>288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89.6" calcext:value-type="float">
            <text:p><text:s/>189,6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18.38" calcext:value-type="float">
            <text:p><text:s/>218,38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2.05" calcext:value-type="float">
            <text:p><text:s/>262,05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79.52" calcext:value-type="float">
            <text:p><text:s/>279,52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80" calcext:value-type="float">
            <text:p><text:s/>8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40" calcext:value-type="float">
            <text:p><text:s/>24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79.2" calcext:value-type="float">
            <text:p><text:s/>179,2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88" calcext:value-type="float">
            <text:p><text:s/>288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34.4" calcext:value-type="float">
            <text:p><text:s/>134,4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71.68" calcext:value-type="float">
            <text:p><text:s/>71,68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300" calcext:value-type="float">
            <text:p><text:s/>3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00" calcext:value-type="float">
            <text:p><text:s/>200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Altri trasferimenti a famiglie</text:p>
          </table:table-cell>
          <table:table-cell table:style-name="ce3" office:value-type="float" office:value="262.05" calcext:value-type="float">
            <text:p><text:s/>262,05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.7" calcext:value-type="float">
            <text:p><text:s/>42,7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8.1" calcext:value-type="float">
            <text:p><text:s/>128,1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83" calcext:value-type="float">
            <text:p><text:s/>183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5" calcext:value-type="float">
            <text:p><text:s/>105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0" calcext:value-type="float">
            <text:p><text:s/>140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5" calcext:value-type="float">
            <text:p><text:s/>245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7.8" calcext:value-type="float">
            <text:p><text:s/>107,8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00" calcext:value-type="float">
            <text:p><text:s/>2.200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RREDAMENTI 3.0 SNC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4" calcext:value-type="float">
            <text:p><text:s/>484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189.9" calcext:value-type="float">
            <text:p><text:s/>8.189,90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667.33" calcext:value-type="float">
            <text:p><text:s/>10.667,33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IM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45.2" calcext:value-type="float">
            <text:p><text:s/>1.145,20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7196.34" calcext:value-type="float">
            <text:p><text:s/>7.196,34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3.22" calcext:value-type="float">
            <text:p><text:s/>53,2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9.73" calcext:value-type="float">
            <text:p><text:s/>59,73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78.34" calcext:value-type="float">
            <text:p><text:s/>278,34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91.13" calcext:value-type="float">
            <text:p><text:s/>491,13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844.17" calcext:value-type="float">
            <text:p><text:s/>2.844,17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06.61" calcext:value-type="float">
            <text:p><text:s/>1.606,61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477.6" calcext:value-type="float">
            <text:p><text:s/>2.477,60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.26" calcext:value-type="float">
            <text:p><text:s/>43,26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6.42" calcext:value-type="float">
            <text:p><text:s/>66,4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3.62" calcext:value-type="float">
            <text:p><text:s/>83,6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.59" calcext:value-type="float">
            <text:p><text:s/>86,5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4.73" calcext:value-type="float">
            <text:p><text:s/>104,73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3.21" calcext:value-type="float">
            <text:p><text:s/>113,21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6.22" calcext:value-type="float">
            <text:p><text:s/>126,2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9.89" calcext:value-type="float">
            <text:p><text:s/>129,89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7.25" calcext:value-type="float">
            <text:p><text:s/>167,25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7.25" calcext:value-type="float">
            <text:p><text:s/>167,25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3.18" calcext:value-type="float">
            <text:p><text:s/>173,18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16.76" calcext:value-type="float">
            <text:p><text:s/>216,76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0.44" calcext:value-type="float">
            <text:p><text:s/>230,44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02.36" calcext:value-type="float">
            <text:p><text:s/>402,36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55.56" calcext:value-type="float">
            <text:p><text:s/>555,56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71.31" calcext:value-type="float">
            <text:p><text:s/>571,31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1.12" calcext:value-type="float">
            <text:p><text:s/>861,1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62.37" calcext:value-type="float">
            <text:p><text:s/>862,37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50.16" calcext:value-type="float">
            <text:p><text:s/>1.250,16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19.85" calcext:value-type="float">
            <text:p><text:s/>819,85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06.45" calcext:value-type="float">
            <text:p><text:s/>106,45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.AR.CO SOC. CONS. A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738.84" calcext:value-type="float">
            <text:p><text:s/>15.738,84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IM SERRAME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0000" calcext:value-type="float">
            <text:p><text:s/>90.000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IM SERRAME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000" calcext:value-type="float">
            <text:p><text:s/>42.000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3245.33" calcext:value-type="float">
            <text:p><text:s/>43.245,33 </text:p>
          </table:table-cell>
          <table:table-cell table:style-name="ce2" office:value-type="string" calcext:value-type="string">
            <text:p>27/07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46140.52" calcext:value-type="float">
            <text:p><text:s/>146.140,52 </text:p>
          </table:table-cell>
          <table:table-cell table:style-name="ce2" office:value-type="string" calcext:value-type="string">
            <text:p>27/09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1340.74" calcext:value-type="float">
            <text:p><text:s/>151.340,74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1709.4" calcext:value-type="float">
            <text:p><text:s/>171.709,40 </text:p>
          </table:table-cell>
          <table:table-cell table:style-name="ce2" office:value-type="string" calcext:value-type="string">
            <text:p>27/07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TEDIL DI RICCO MARIA &amp; C. S.A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91122.46" calcext:value-type="float">
            <text:p><text:s/>91.122,46 </text:p>
          </table:table-cell>
          <table:table-cell table:style-name="ce2" office:value-type="string" calcext:value-type="string">
            <text:p>27/07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TERM DI CARITA' ERIK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270" calcext:value-type="float">
            <text:p><text:s/>4.270,0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M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302.96" calcext:value-type="float">
            <text:p><text:s/>1.302,9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96.1" calcext:value-type="float">
            <text:p><text:s/>496,1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10" calcext:value-type="float">
            <text:p><text:s/>610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34.4" calcext:value-type="float">
            <text:p><text:s/>634,4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46.84" calcext:value-type="float">
            <text:p><text:s/>1.246,84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728.24" calcext:value-type="float">
            <text:p><text:s/>11.728,24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849.5" calcext:value-type="float">
            <text:p><text:s/>4.849,5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110" calcext:value-type="float">
            <text:p><text:s/>5.110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24.2" calcext:value-type="float">
            <text:p><text:s/>1.124,2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60" calcext:value-type="float">
            <text:p><text:s/>260,0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NDI COSTRUZION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995" calcext:value-type="float">
            <text:p><text:s/>1.995,0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ORO GINO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5331.74" calcext:value-type="float">
            <text:p><text:s/>15.331,74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NGARDI MARIO E C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5440" calcext:value-type="float">
            <text:p><text:s/>5.440,0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O GAP CONTROLS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2204" calcext:value-type="float">
            <text:p><text:s/>22.204,0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CARABELLI SERVIC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34.24" calcext:value-type="float">
            <text:p><text:s/>234,2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9.32" calcext:value-type="float">
            <text:p><text:s/>129,32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29.32" calcext:value-type="float">
            <text:p><text:s/>129,32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80.94" calcext:value-type="float">
            <text:p><text:s/>80,94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8.12" calcext:value-type="float">
            <text:p><text:s/>178,12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6710" calcext:value-type="float">
            <text:p><text:s/>6.710,00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AGRICOLA F.LLI RINALDI S.S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3620.96" calcext:value-type="float">
            <text:p><text:s/>3.620,96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901" calcext:value-type="float">
            <text:p>9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ASSOCIATO CORINALDESI MISCHI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163.07" calcext:value-type="float">
            <text:p><text:s/>1.163,07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ENARCO S.R.L.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980.41" calcext:value-type="float">
            <text:p><text:s/>2.980,41 </text:p>
          </table:table-cell>
          <table:table-cell table:style-name="ce2" office:value-type="string" calcext:value-type="string">
            <text:p>04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656.76" calcext:value-type="float">
            <text:p><text:s/>1.656,76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2685.83" calcext:value-type="float">
            <text:p><text:s/>2.685,83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STI <text:s/>ALESSANDRO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830" calcext:value-type="float">
            <text:p><text:s/>1.830,0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ENTURI AMBIENTE SRL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1716.12" calcext:value-type="float">
            <text:p><text:s/>1.716,12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VETRERIA DI CASTENASO DI ZANZI M. E TERR</text:p>
          </table:table-cell>
          <table:table-cell table:style-name="ce2" office:value-type="string" calcext:value-type="string">
            <text:p>Beni immobili</text:p>
          </table:table-cell>
          <table:table-cell table:style-name="ce3" office:value-type="float" office:value="451.4" calcext:value-type="float">
            <text:p><text:s/>451,40 </text:p>
          </table:table-cell>
          <table:table-cell table:style-name="ce2" office:value-type="string" calcext:value-type="string">
            <text:p>31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ITTA' METROPOLITANA DI BOLOGNA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1598" calcext:value-type="float">
            <text:p><text:s/>1.598,00 </text:p>
          </table:table-cell>
          <table:table-cell table:style-name="ce2" office:value-type="string" calcext:value-type="string">
            <text:p>04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NFOCAMERE S.C.P.A.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ECCHI <text:s/>LAURA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4249.21" calcext:value-type="float">
            <text:p><text:s/>4.249,21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02" calcext:value-type="float">
            <text:p>1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DEL INGEGNERIA SRL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3869.84" calcext:value-type="float">
            <text:p><text:s/>3.869,84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GIALLO S.R.L SOCIETÀ TRA PROFESSI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474.16" calcext:value-type="float">
            <text:p><text:s/>2.474,16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GIALLO S.R.L SOCIETÀ TRA PROFESSI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190.32" calcext:value-type="float">
            <text:p><text:s/>190,32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TUDIO STG CONSULENZE TECNICHE E ESPROPR</text:p>
          </table:table-cell>
          <table:table-cell table:style-name="ce2" office:value-type="string" calcext:value-type="string">
            <text:p>Consulenze</text:p>
          </table:table-cell>
          <table:table-cell table:style-name="ce3" office:value-type="float" office:value="2177.7" calcext:value-type="float">
            <text:p><text:s/>2.177,7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642.58" calcext:value-type="float">
            <text:p><text:s/>7.642,58 </text:p>
          </table:table-cell>
          <table:table-cell table:style-name="ce2" office:value-type="string" calcext:value-type="string">
            <text:p>07/08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LMA SICUREZZA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1089.8" calcext:value-type="float">
            <text:p><text:s/>11.089,8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993.5" calcext:value-type="float">
            <text:p><text:s/>1.993,5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486.5" calcext:value-type="float">
            <text:p><text:s/>5.486,5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10" calcext:value-type="float">
            <text:p><text:s/>1.710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ILO A TESTA IN GIU' DI CHIARA BRINTAZZ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770" calcext:value-type="float">
            <text:p><text:s/>5.770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USER TERRITORIALE BOLOGN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98.28" calcext:value-type="float">
            <text:p><text:s/>898,28 </text:p>
          </table:table-cell>
          <table:table-cell table:style-name="ce2" office:value-type="string" calcext:value-type="string">
            <text:p>08/09/2023</text:p>
          </table:table-cell>
          <table:table-cell table:style-name="ce2" office:value-type="float" office:value="1202" calcext:value-type="float">
            <text:p>12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USER TERRITORIALE BOLOGN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500" calcext:value-type="float">
            <text:p><text:s/>1.500,00 </text:p>
          </table:table-cell>
          <table:table-cell table:style-name="ce2" office:value-type="string" calcext:value-type="string">
            <text:p>08/09/2023</text:p>
          </table:table-cell>
          <table:table-cell table:style-name="ce2" office:value-type="float" office:value="1202" calcext:value-type="float">
            <text:p>12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USER TERRITORIALE BOLOGN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997.24" calcext:value-type="float">
            <text:p><text:s/>5.997,24 </text:p>
          </table:table-cell>
          <table:table-cell table:style-name="ce2" office:value-type="string" calcext:value-type="string">
            <text:p>08/09/2023</text:p>
          </table:table-cell>
          <table:table-cell table:style-name="ce2" office:value-type="float" office:value="1202" calcext:value-type="float">
            <text:p>12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DIAI COOPERATIVA SOCIALE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1794.01" calcext:value-type="float">
            <text:p><text:s/>11.794,01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5735.65" calcext:value-type="float">
            <text:p><text:s/>75.735,65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8993.95" calcext:value-type="float">
            <text:p><text:s/>28.993,9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8230.83" calcext:value-type="float">
            <text:p><text:s/>28.230,83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2.61" calcext:value-type="float">
            <text:p><text:s/>182,61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0.17" calcext:value-type="float">
            <text:p><text:s/>40,17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7.11" calcext:value-type="float">
            <text:p><text:s/>37,11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.16" calcext:value-type="float">
            <text:p><text:s/>8,16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300" calcext:value-type="float">
            <text:p><text:s/>1.300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887.57" calcext:value-type="float">
            <text:p><text:s/>33.887,57 </text:p>
          </table:table-cell>
          <table:table-cell table:style-name="ce2" office:value-type="string" calcext:value-type="string">
            <text:p>07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79.84" calcext:value-type="float">
            <text:p><text:s/>579,8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79.84" calcext:value-type="float">
            <text:p><text:s/>579,8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79.84" calcext:value-type="float">
            <text:p><text:s/>579,8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79.84" calcext:value-type="float">
            <text:p><text:s/>579,8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27.77" calcext:value-type="float">
            <text:p><text:s/>327,77 </text:p>
          </table:table-cell>
          <table:table-cell table:style-name="ce2" office:value-type="string" calcext:value-type="string">
            <text:p>11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32.89" calcext:value-type="float">
            <text:p><text:s/>232,89 </text:p>
          </table:table-cell>
          <table:table-cell table:style-name="ce2" office:value-type="string" calcext:value-type="string">
            <text:p>11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1.51" calcext:value-type="float">
            <text:p><text:s/>241,51 </text:p>
          </table:table-cell>
          <table:table-cell table:style-name="ce2" office:value-type="string" calcext:value-type="string">
            <text:p>11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01" calcext:value-type="float">
            <text:p><text:s/>0,01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88.41" calcext:value-type="float">
            <text:p><text:s/>488,41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0.44" calcext:value-type="float">
            <text:p><text:s/>0,4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0720.69" calcext:value-type="float">
            <text:p><text:s/>30.720,69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159.64" calcext:value-type="float">
            <text:p><text:s/>2.159,6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79.84" calcext:value-type="float">
            <text:p><text:s/>579,84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4760.61" calcext:value-type="float">
            <text:p><text:s/>14.760,61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4" calcext:value-type="float">
            <text:p><text:s/>244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33742.13" calcext:value-type="float">
            <text:p><text:s/>33.742,13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5077.51" calcext:value-type="float">
            <text:p><text:s/>5.077,51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SOCIALE SOCIETA' DOLCE S.C.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394.09" calcext:value-type="float">
            <text:p><text:s/>1.394,09 </text:p>
          </table:table-cell>
          <table:table-cell table:style-name="ce2" office:value-type="string" calcext:value-type="string">
            <text:p>07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3034" calcext:value-type="float">
            <text:p><text:s/>23.034,00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298.17" calcext:value-type="float">
            <text:p><text:s/>1.298,17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0872.45" calcext:value-type="float">
            <text:p><text:s/>170.872,45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9" calcext:value-type="float">
            <text:p><text:s/>189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11" calcext:value-type="float">
            <text:p><text:s/>4.711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20" calcext:value-type="float">
            <text:p><text:s/>4.720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1" calcext:value-type="float">
            <text:p><text:s/>171,00 </text:p>
          </table:table-cell>
          <table:table-cell table:style-name="ce2" office:value-type="string" calcext:value-type="string">
            <text:p>04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4729" calcext:value-type="float">
            <text:p><text:s/>4.729,00 </text:p>
          </table:table-cell>
          <table:table-cell table:style-name="ce2" office:value-type="string" calcext:value-type="string">
            <text:p>04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. AGRICOLA RIGATIERI MASSIMO E C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243.24" calcext:value-type="float">
            <text:p><text:s/>243,24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. AGRICOLA RIGATIERI MASSIMO E C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8894.41" calcext:value-type="float">
            <text:p><text:s/>8.894,41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005" calcext:value-type="float">
            <text:p>10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CIETA' AGRICOLA ALDROVANDI S.S.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7320" calcext:value-type="float">
            <text:p><text:s/>7.320,0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903" calcext:value-type="float">
            <text:p>9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Contratti di servizio pubblico</text:p>
          </table:table-cell>
          <table:table-cell table:style-name="ce3" office:value-type="float" office:value="17886.27" calcext:value-type="float">
            <text:p><text:s/>17.886,27 </text:p>
          </table:table-cell>
          <table:table-cell table:style-name="ce2" office:value-type="string" calcext:value-type="string">
            <text:p>07/08/2023</text:p>
          </table:table-cell>
          <table:table-cell table:style-name="ce2" office:value-type="float" office:value="1307" calcext:value-type="float">
            <text:p>13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NEXT GENERATION ITALY APS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5698.78" calcext:value-type="float">
            <text:p><text:s/>5.698,78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623.2" calcext:value-type="float">
            <text:p><text:s/>1.623,20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.AN DI MUNDICI SRL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93.44" calcext:value-type="float">
            <text:p><text:s/>193,44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39.7" calcext:value-type="float">
            <text:p><text:s/>39,7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6.9" calcext:value-type="float">
            <text:p><text:s/>66,9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9.9" calcext:value-type="float">
            <text:p><text:s/>69,9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'EDICOLA DELLA PIAZZA SNC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66.1" calcext:value-type="float">
            <text:p><text:s/>66,1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BRERIE COOP. SPA</text:p>
          </table:table-cell>
          <table:table-cell table:style-name="ce2" office:value-type="string" calcext:value-type="string">
            <text:p>Giornali, riviste e pubblicazioni</text:p>
          </table:table-cell>
          <table:table-cell table:style-name="ce3" office:value-type="float" office:value="1892.85" calcext:value-type="float">
            <text:p><text:s/>1.892,85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INA PROFESSIONAL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1961.76" calcext:value-type="float">
            <text:p><text:s/>1.961,76 </text:p>
          </table:table-cell>
          <table:table-cell table:style-name="ce2" office:value-type="string" calcext:value-type="string">
            <text:p>05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LA TARGHE SRL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716.2" calcext:value-type="float">
            <text:p><text:s/>716,2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209" calcext:value-type="float">
            <text:p>1209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REDEEM SPA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2415.6" calcext:value-type="float">
            <text:p><text:s/>2.415,60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EURO SPA</text:p>
          </table:table-cell>
          <table:table-cell table:style-name="ce2" office:value-type="string" calcext:value-type="string">
            <text:p>Impianti e macchinari</text:p>
          </table:table-cell>
          <table:table-cell table:style-name="ce3" office:value-type="float" office:value="549" calcext:value-type="float">
            <text:p><text:s/>549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ENZIA DELLE ENTRAT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08.75" calcext:value-type="float">
            <text:p><text:s/>208,75 </text:p>
          </table:table-cell>
          <table:table-cell table:style-name="ce2" office:value-type="string" calcext:value-type="string">
            <text:p>27/09/2023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73.88" calcext:value-type="float">
            <text:p><text:s/>173,8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05.7" calcext:value-type="float">
            <text:p><text:s/>105,7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33.27" calcext:value-type="float">
            <text:p><text:s/>33,27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159.82" calcext:value-type="float">
            <text:p><text:s/>159,82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.I.A.E.</text:p>
          </table:table-cell>
          <table:table-cell table:style-name="ce2" office:value-type="string" calcext:value-type="string">
            <text:p>Imposta di registro e di bollo</text:p>
          </table:table-cell>
          <table:table-cell table:style-name="ce3" office:value-type="float" office:value="283.94" calcext:value-type="float">
            <text:p><text:s/>283,94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ONDI <text:s/>LUCA</text:p>
          </table:table-cell>
          <table:table-cell table:style-name="ce2" office:value-type="string" calcext:value-type="string">
            <text:p>Incarichi professionali per la realizzazione di investimenti</text:p>
          </table:table-cell>
          <table:table-cell table:style-name="ce3" office:value-type="float" office:value="4626.04" calcext:value-type="float">
            <text:p><text:s/>4.626,04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RCHIARO <text:s/>TOMMASINA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886.3" calcext:value-type="float">
            <text:p><text:s/>886,3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STO <text:s/>ANNUNZIATA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1200" calcext:value-type="float">
            <text:p><text:s/>1.20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PIPPI E GIANBURRASCA SCHOOL DI ARIOTI AR</text:p>
          </table:table-cell>
          <table:table-cell table:style-name="ce2" office:value-type="string" calcext:value-type="string">
            <text:p>Interventi assistenziali</text:p>
          </table:table-cell>
          <table:table-cell table:style-name="ce3" office:value-type="float" office:value="400" calcext:value-type="float">
            <text:p><text:s/>400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5.42" calcext:value-type="float">
            <text:p><text:s/>5,42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38.68" calcext:value-type="float">
            <text:p><text:s/>38,68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76.19" calcext:value-type="float">
            <text:p><text:s/>76,19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76.93" calcext:value-type="float">
            <text:p><text:s/>76,93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78.9" calcext:value-type="float">
            <text:p><text:s/>78,90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174.02" calcext:value-type="float">
            <text:p><text:s/>174,02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25.56" calcext:value-type="float">
            <text:p><text:s/>425,56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521.39" calcext:value-type="float">
            <text:p><text:s/>4.521,39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248.11" calcext:value-type="float">
            <text:p><text:s/>248,11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ASI LAVORO SPA</text:p>
          </table:table-cell>
          <table:table-cell table:style-name="ce2" office:value-type="string" calcext:value-type="string">
            <text:p>Lavoro flessibile, quota LSU e acquisto di servizi da agenzie di lavoro interinale</text:p>
          </table:table-cell>
          <table:table-cell table:style-name="ce3" office:value-type="float" office:value="4666.81" calcext:value-type="float">
            <text:p><text:s/>4.666,81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RIATICA ACQU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88.32" calcext:value-type="float">
            <text:p><text:s/>1.288,32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" calcext:value-type="float">
            <text:p><text:s/>14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39.1" calcext:value-type="float">
            <text:p><text:s/>239,1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79" calcext:value-type="float">
            <text:p><text:s/>279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17.06" calcext:value-type="float">
            <text:p><text:s/>117,06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A ESTINTORI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349.07" calcext:value-type="float">
            <text:p><text:s/>8.349,07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7.52" calcext:value-type="float">
            <text:p><text:s/>77,52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6.58" calcext:value-type="float">
            <text:p><text:s/>86,58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8.2" calcext:value-type="float">
            <text:p><text:s/>88,20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7.58" calcext:value-type="float">
            <text:p><text:s/>107,58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7.58" calcext:value-type="float">
            <text:p><text:s/>107,58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.14" calcext:value-type="float">
            <text:p><text:s/>130,14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.14" calcext:value-type="float">
            <text:p><text:s/>130,14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.14" calcext:value-type="float">
            <text:p><text:s/>130,14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01.2" calcext:value-type="float">
            <text:p><text:s/>301,20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54.99" calcext:value-type="float">
            <text:p><text:s/>254,99 </text:p>
          </table:table-cell>
          <table:table-cell table:style-name="ce2" office:value-type="string" calcext:value-type="string">
            <text:p>16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000" calcext:value-type="float">
            <text:p><text:s/>9.000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LIMART ZETA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911.56" calcext:value-type="float">
            <text:p><text:s/>1.911,56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12.32" calcext:value-type="float">
            <text:p><text:s/>112,32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0" calcext:value-type="float">
            <text:p><text:s/>6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4.25" calcext:value-type="float">
            <text:p><text:s/>64,2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6.69" calcext:value-type="float">
            <text:p><text:s/>126,69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53.26" calcext:value-type="float">
            <text:p><text:s/>453,26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01.62" calcext:value-type="float">
            <text:p><text:s/>201,62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3.94" calcext:value-type="float">
            <text:p><text:s/>93,94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49.66" calcext:value-type="float">
            <text:p><text:s/>449,66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4" calcext:value-type="float">
            <text:p><text:s/>104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0" calcext:value-type="float">
            <text:p><text:s/>13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4.93" calcext:value-type="float">
            <text:p><text:s/>44,93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3.15" calcext:value-type="float">
            <text:p><text:s/>133,1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9" calcext:value-type="float">
            <text:p><text:s/>39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69.8" calcext:value-type="float">
            <text:p><text:s/>269,8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DERA S.A.S. DI BRINTAZZOLI GIANPAOLO E 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559.12" calcext:value-type="float">
            <text:p><text:s/>7.559,12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9.37" calcext:value-type="float">
            <text:p><text:s/>369,37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69.4" calcext:value-type="float">
            <text:p><text:s/>369,4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51.38" calcext:value-type="float">
            <text:p><text:s/>151,3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9.9" calcext:value-type="float">
            <text:p><text:s/>99,9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UROLIFT SERVIZI ASCENSOR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4.68" calcext:value-type="float">
            <text:p><text:s/>184,6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.14" calcext:value-type="float">
            <text:p><text:s/>14,1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4.71" calcext:value-type="float">
            <text:p><text:s/>24,7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3.2" calcext:value-type="float">
            <text:p><text:s/>13,2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7.87" calcext:value-type="float">
            <text:p><text:s/>27,8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4.36" calcext:value-type="float">
            <text:p><text:s/>44,3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6.82" calcext:value-type="float">
            <text:p><text:s/>26,8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.19" calcext:value-type="float">
            <text:p><text:s/>18,1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LLI TOMASINI <text:s/>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.88" calcext:value-type="float">
            <text:p><text:s/>9,8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18.53" calcext:value-type="float">
            <text:p><text:s/>218,53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17.22" calcext:value-type="float">
            <text:p><text:s/>917,22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.P. SPA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0.51" calcext:value-type="float">
            <text:p><text:s/>90,51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1" calcext:value-type="float">
            <text:p><text:s/>61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05" calcext:value-type="float">
            <text:p><text:s/>305,0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561.2" calcext:value-type="float">
            <text:p><text:s/>561,20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85.4" calcext:value-type="float">
            <text:p><text:s/>85,4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7.6" calcext:value-type="float">
            <text:p><text:s/>97,6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22" calcext:value-type="float">
            <text:p><text:s/>122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NUOVA SIEP DI CINELLI S.R.L.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46.4" calcext:value-type="float">
            <text:p><text:s/>146,4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.R.A.D. SNC DI CANNONE MARCO, ROBERT &amp;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9.72" calcext:value-type="float">
            <text:p><text:s/>99,7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FFICINA OLEOMECCANICA CB MMT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7.39" calcext:value-type="float">
            <text:p><text:s/>1.097,39 </text:p>
          </table:table-cell>
          <table:table-cell table:style-name="ce2" office:value-type="string" calcext:value-type="string">
            <text:p>23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IT - SYSTEM ENGINEERING &amp; INFORMATION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758.61" calcext:value-type="float">
            <text:p><text:s/>1.758,61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ERVICE PRO SNC DI SCAPPINI E LAMBERTINI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90.64" calcext:value-type="float">
            <text:p><text:s/>90,64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201" calcext:value-type="float">
            <text:p>12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67.1" calcext:value-type="float">
            <text:p><text:s/>67,1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79.3" calcext:value-type="float">
            <text:p><text:s/>79,3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15.9" calcext:value-type="float">
            <text:p><text:s/>115,9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15.9" calcext:value-type="float">
            <text:p><text:s/>115,9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189.1" calcext:value-type="float">
            <text:p><text:s/>189,1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396.5" calcext:value-type="float">
            <text:p><text:s/>396,5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INI IMPIANTI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482.39" calcext:value-type="float">
            <text:p><text:s/>482,39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ECNOAMBIENTE SRL</text:p>
          </table:table-cell>
          <table:table-cell table:style-name="ce2" office:value-type="string" calcext:value-type="string">
            <text:p>Manutenzione ordinaria e riparazioni</text:p>
          </table:table-cell>
          <table:table-cell table:style-name="ce3" office:value-type="float" office:value="2141.41" calcext:value-type="float">
            <text:p><text:s/>2.141,41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LDO MARTELLI &amp; C. SRL</text:p>
          </table:table-cell>
          <table:table-cell table:style-name="ce2" office:value-type="string" calcext:value-type="string">
            <text:p>Mezzi di trasporto ad uso civile, di sicurezza e ordine pubblico</text:p>
          </table:table-cell>
          <table:table-cell table:style-name="ce3" office:value-type="float" office:value="8056.62" calcext:value-type="float">
            <text:p><text:s/>8.056,6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ENDENE SRL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1449.97" calcext:value-type="float">
            <text:p><text:s/>1.449,97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INO&amp;LANA DI ALBERTO MARCHESINI</text:p>
          </table:table-cell>
          <table:table-cell table:style-name="ce2" office:value-type="string" calcext:value-type="string">
            <text:p>Mobili e arredi</text:p>
          </table:table-cell>
          <table:table-cell table:style-name="ce3" office:value-type="float" office:value="11383.82" calcext:value-type="float">
            <text:p><text:s/>11.383,82 </text:p>
          </table:table-cell>
          <table:table-cell table:style-name="ce2" office:value-type="string" calcext:value-type="string">
            <text:p>24/07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BANTU SOCIETA' COOPERATIVA SOCI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7594" calcext:value-type="float">
            <text:p><text:s/>7.594,0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BANTU SOCIETA' COOPERATIVA SOCIALE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8256" calcext:value-type="float">
            <text:p><text:s/>8.256,0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IPENDENTI COMUNALI DIVERSI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10.2" calcext:value-type="float">
            <text:p><text:s/>10,2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IPENDENTI COMUNALI DIVERSI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54.31" calcext:value-type="float">
            <text:p><text:s/>54,31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TANELLI <text:s/>FABRIZIO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250" calcext:value-type="float">
            <text:p><text:s/>250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I MOMO SOC. COOP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7894" calcext:value-type="float">
            <text:p><text:s/>7.894,0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I MOMO SOC. COOP.</text:p>
          </table:table-cell>
          <table:table-cell table:style-name="ce2" office:value-type="string" calcext:value-type="string">
            <text:p>Organizzazione eventi, pubblicita' e servizi per trasferta</text:p>
          </table:table-cell>
          <table:table-cell table:style-name="ce3" office:value-type="float" office:value="3786.7" calcext:value-type="float">
            <text:p><text:s/>3.786,7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598.36" calcext:value-type="float">
            <text:p><text:s/>598,36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POLSAI ASSICURAZIONI</text:p>
          </table:table-cell>
          <table:table-cell table:style-name="ce2" office:value-type="string" calcext:value-type="string">
            <text:p>Premi di assicurazione contro i danni</text:p>
          </table:table-cell>
          <table:table-cell table:style-name="ce3" office:value-type="float" office:value="1260" calcext:value-type="float">
            <text:p><text:s/>1.260,00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330" calcext:value-type="float">
            <text:p><text:s/>330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424" calcext:value-type="float">
            <text:p><text:s/>424,00 </text:p>
          </table:table-cell>
          <table:table-cell table:style-name="ce2" office:value-type="string" calcext:value-type="string">
            <text:p>13/09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99" calcext:value-type="float">
            <text:p><text:s/>699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69" calcext:value-type="float">
            <text:p><text:s/>169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27" calcext:value-type="float">
            <text:p><text:s/>27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94" calcext:value-type="float">
            <text:p><text:s/>94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859" calcext:value-type="float">
            <text:p><text:s/>859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603" calcext:value-type="float">
            <text:p><text:s/>603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Rimborsi di parte corrente a Famiglie di somme non dovute o incassate in eccesso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2" office:value-type="string" calcext:value-type="string">
            <text:p>03/08/2023</text:p>
          </table:table-cell>
          <table:table-cell table:style-name="ce2" office:value-type="float" office:value="104" calcext:value-type="float">
            <text:p>104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8.7" calcext:value-type="float">
            <text:p><text:s/>8,7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24.9" calcext:value-type="float">
            <text:p><text:s/>24,9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19.5" calcext:value-type="float">
            <text:p><text:s/>19,5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26.3" calcext:value-type="float">
            <text:p><text:s/>26,3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TALIANA AUDION SRL</text:p>
          </table:table-cell>
          <table:table-cell table:style-name="ce2" office:value-type="string" calcext:value-type="string">
            <text:p>Servizi amministrativi</text:p>
          </table:table-cell>
          <table:table-cell table:style-name="ce3" office:value-type="float" office:value="1900" calcext:value-type="float">
            <text:p><text:s/>1.900,00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34.07" calcext:value-type="float">
            <text:p><text:s/>434,07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057.26" calcext:value-type="float">
            <text:p><text:s/>3.057,26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53.95" calcext:value-type="float">
            <text:p><text:s/>653,9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1351.71" calcext:value-type="float">
            <text:p><text:s/>11.351,71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10.29" calcext:value-type="float">
            <text:p><text:s/>810,29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BLU SOCIETA' COOPERATIVA SOC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759.06" calcext:value-type="float">
            <text:p><text:s/>2.759,06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4.86" calcext:value-type="float">
            <text:p><text:s/>504,86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3.68" calcext:value-type="float">
            <text:p><text:s/>1.553,68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89.27" calcext:value-type="float">
            <text:p><text:s/>1.389,27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58.68" calcext:value-type="float">
            <text:p><text:s/>858,68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07.1" calcext:value-type="float">
            <text:p><text:s/>307,1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4.86" calcext:value-type="float">
            <text:p><text:s/>504,86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3.68" calcext:value-type="float">
            <text:p><text:s/>1.553,6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89.27" calcext:value-type="float">
            <text:p><text:s/>1.389,27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58.68" calcext:value-type="float">
            <text:p><text:s/>858,6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4.86" calcext:value-type="float">
            <text:p><text:s/>504,86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3.68" calcext:value-type="float">
            <text:p><text:s/>1.553,68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89.27" calcext:value-type="float">
            <text:p><text:s/>1.389,27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58.68" calcext:value-type="float">
            <text:p><text:s/>858,68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7.74" calcext:value-type="float">
            <text:p><text:s/>87,74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5.48" calcext:value-type="float">
            <text:p><text:s/>175,48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9.68" calcext:value-type="float">
            <text:p><text:s/>109,68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04.87" calcext:value-type="float">
            <text:p><text:s/>504,87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53.68" calcext:value-type="float">
            <text:p><text:s/>1.553,68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389.26" calcext:value-type="float">
            <text:p><text:s/>1.389,26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858.68" calcext:value-type="float">
            <text:p><text:s/>858,68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75.45" calcext:value-type="float">
            <text:p><text:s/>675,45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75.45" calcext:value-type="float">
            <text:p><text:s/>675,4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75.45" calcext:value-type="float">
            <text:p><text:s/>675,4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75.45" calcext:value-type="float">
            <text:p><text:s/>675,4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61.7" calcext:value-type="float">
            <text:p><text:s/>961,7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61.7" calcext:value-type="float">
            <text:p><text:s/>961,7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61.7" calcext:value-type="float">
            <text:p><text:s/>961,7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61.7" calcext:value-type="float">
            <text:p><text:s/>961,7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.39" calcext:value-type="float">
            <text:p><text:s/>97,39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43" calcext:value-type="float">
            <text:p><text:s/>21,43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.39" calcext:value-type="float">
            <text:p><text:s/>97,39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3.39" calcext:value-type="float">
            <text:p><text:s/>773,39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16.45" calcext:value-type="float">
            <text:p><text:s/>316,4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43" calcext:value-type="float">
            <text:p><text:s/>21,43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9.62" calcext:value-type="float">
            <text:p><text:s/>69,62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0.15" calcext:value-type="float">
            <text:p><text:s/>170,1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73.39" calcext:value-type="float">
            <text:p><text:s/>773,39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16.45" calcext:value-type="float">
            <text:p><text:s/>316,4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.39" calcext:value-type="float">
            <text:p><text:s/>97,39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43" calcext:value-type="float">
            <text:p><text:s/>21,43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9.62" calcext:value-type="float">
            <text:p><text:s/>69,62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0.15" calcext:value-type="float">
            <text:p><text:s/>170,1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.15" calcext:value-type="float">
            <text:p><text:s/>14,15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4.31" calcext:value-type="float">
            <text:p><text:s/>64,31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7.39" calcext:value-type="float">
            <text:p><text:s/>97,39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SORZIO STABILE ECOBI SOCIETÀ CONSORTI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.43" calcext:value-type="float">
            <text:p><text:s/>21,43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6.2" calcext:value-type="float">
            <text:p><text:s/>46,20 </text:p>
          </table:table-cell>
          <table:table-cell table:style-name="ce2" office:value-type="string" calcext:value-type="string">
            <text:p>13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5.81" calcext:value-type="float">
            <text:p><text:s/>35,81 </text:p>
          </table:table-cell>
          <table:table-cell table:style-name="ce2" office:value-type="string" calcext:value-type="string">
            <text:p>13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2540" calcext:value-type="float">
            <text:p><text:s/>12.54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640" calcext:value-type="float">
            <text:p><text:s/>2.640,0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SEPURI SCP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288" calcext:value-type="float">
            <text:p><text:s/>2.288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 MINARDI CLAUDI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0" calcext:value-type="float">
            <text:p><text:s/>100,0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300.73" calcext:value-type="float">
            <text:p><text:s/>2.300,73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611.65" calcext:value-type="float">
            <text:p><text:s/>611,65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40.12" calcext:value-type="float">
            <text:p><text:s/>740,12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337.03" calcext:value-type="float">
            <text:p><text:s/>2.337,03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9.9" calcext:value-type="float">
            <text:p><text:s/>9,9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3390.57" calcext:value-type="float">
            <text:p><text:s/>43.390,57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6384.54" calcext:value-type="float">
            <text:p><text:s/>16.384,54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0997.96" calcext:value-type="float">
            <text:p><text:s/>20.997,96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5434.5" calcext:value-type="float">
            <text:p><text:s/>15.434,50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7758.9" calcext:value-type="float">
            <text:p><text:s/>17.758,9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87.11" calcext:value-type="float">
            <text:p><text:s/>187,11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9.4" calcext:value-type="float">
            <text:p><text:s/>59,4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63.9" calcext:value-type="float">
            <text:p><text:s/>163,9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0211.14" calcext:value-type="float">
            <text:p><text:s/>10.211,14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78183.04" calcext:value-type="float">
            <text:p><text:s/>78.183,04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21638.62" calcext:value-type="float">
            <text:p><text:s/>21.638,62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ELSINEA RISTORAZIONE SRL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14949.62" calcext:value-type="float">
            <text:p><text:s/>14.949,62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510.14" calcext:value-type="float">
            <text:p><text:s/>510,14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353.98" calcext:value-type="float">
            <text:p><text:s/>353,98 </text:p>
          </table:table-cell>
          <table:table-cell table:style-name="ce2" office:value-type="string" calcext:value-type="string">
            <text:p>1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ESTER SOC. COOPERATIVA</text:p>
          </table:table-cell>
          <table:table-cell table:style-name="ce2" office:value-type="string" calcext:value-type="string">
            <text:p>Servizi ausiliari per il funzionamento dell'ente</text:p>
          </table:table-cell>
          <table:table-cell table:style-name="ce3" office:value-type="float" office:value="403.88" calcext:value-type="float">
            <text:p><text:s/>403,88 </text:p>
          </table:table-cell>
          <table:table-cell table:style-name="ce2" office:value-type="string" calcext:value-type="string">
            <text:p>25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1.8" calcext:value-type="float">
            <text:p><text:s/>21,80 </text:p>
          </table:table-cell>
          <table:table-cell table:style-name="ce2" office:value-type="string" calcext:value-type="string">
            <text:p>14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0.37" calcext:value-type="float">
            <text:p><text:s/>20,37 </text:p>
          </table:table-cell>
          <table:table-cell table:style-name="ce2" office:value-type="string" calcext:value-type="string">
            <text:p>14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495.5" calcext:value-type="float">
            <text:p><text:s/>495,5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5" calcext:value-type="float">
            <text:p><text:s/>15,00 </text:p>
          </table:table-cell>
          <table:table-cell table:style-name="ce2" office:value-type="string" calcext:value-type="string">
            <text:p>28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5.78" calcext:value-type="float">
            <text:p><text:s/>15,78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472.5" calcext:value-type="float">
            <text:p><text:s/>472,50 </text:p>
          </table:table-cell>
          <table:table-cell table:style-name="ce2" office:value-type="string" calcext:value-type="string">
            <text:p>0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5.16" calcext:value-type="float">
            <text:p><text:s/>15,16 </text:p>
          </table:table-cell>
          <table:table-cell table:style-name="ce2" office:value-type="string" calcext:value-type="string">
            <text:p>0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6.43" calcext:value-type="float">
            <text:p><text:s/>6,43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9.72" calcext:value-type="float">
            <text:p><text:s/>19,72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NCA DI IMOLA SPA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2.49" calcext:value-type="float">
            <text:p><text:s/>2,49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720" calcext:value-type="float">
            <text:p><text:s/>720,0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870" calcext:value-type="float">
            <text:p><text:s/>1.870,00 </text:p>
          </table:table-cell>
          <table:table-cell table:style-name="ce2" office:value-type="string" calcext:value-type="string">
            <text:p>04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80" calcext:value-type="float">
            <text:p><text:s/>180,00 </text:p>
          </table:table-cell>
          <table:table-cell table:style-name="ce2" office:value-type="string" calcext:value-type="string">
            <text:p>20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MUNE DI CASTENASO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1870" calcext:value-type="float">
            <text:p><text:s/>1.870,00 </text:p>
          </table:table-cell>
          <table:table-cell table:style-name="ce2" office:value-type="string" calcext:value-type="string">
            <text:p>26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finanziari</text:p>
          </table:table-cell>
          <table:table-cell table:style-name="ce3" office:value-type="float" office:value="42" calcext:value-type="float">
            <text:p><text:s/>42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273.11" calcext:value-type="float">
            <text:p><text:s/>5.273,11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273.11" calcext:value-type="float">
            <text:p><text:s/>5.273,11 </text:p>
          </table:table-cell>
          <table:table-cell table:style-name="ce2" office:value-type="string" calcext:value-type="string">
            <text:p>20/07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IMATICA DI ANDREA DEL MONT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5273.11" calcext:value-type="float">
            <text:p><text:s/>5.273,11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DS AUTOMATED DATA SYSTEMS S.P.A.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0960.48" calcext:value-type="float">
            <text:p><text:s/>10.960,48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DATAGRAPH S.R.L.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8932.67" calcext:value-type="float">
            <text:p><text:s/>8.932,67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70" calcext:value-type="float">
            <text:p><text:s/>70,00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42.7" calcext:value-type="float">
            <text:p><text:s/>42,7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CO SISTEMI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829.6" calcext:value-type="float">
            <text:p><text:s/>829,6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LCO SISTEMI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5.4" calcext:value-type="float">
            <text:p><text:s/>15,4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RUPPO MARCHE INFORMATICA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774.09" calcext:value-type="float">
            <text:p><text:s/>774,09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NCLOUD TEAM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2440" calcext:value-type="float">
            <text:p><text:s/>2.440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SOFTECH <text:s/>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1425.3" calcext:value-type="float">
            <text:p><text:s/>11.425,30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ARGA SYSTEM SRL</text:p>
          </table:table-cell>
          <table:table-cell table:style-name="ce2" office:value-type="string" calcext:value-type="string">
            <text:p>Servizi informatici e di telecomunicazioni</text:p>
          </table:table-cell>
          <table:table-cell table:style-name="ce3" office:value-type="float" office:value="1530.94" calcext:value-type="float">
            <text:p><text:s/>1.530,94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MBITO SRL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2444" calcext:value-type="float">
            <text:p><text:s/>12.444,0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ARBETTI <text:s/>MASSIMO</text:p>
          </table:table-cell>
          <table:table-cell table:style-name="ce2" office:value-type="string" calcext:value-type="string">
            <text:p>Spese di investimento per beni immateriali n.a.c.</text:p>
          </table:table-cell>
          <table:table-cell table:style-name="ce3" office:value-type="float" office:value="10000" calcext:value-type="float">
            <text:p><text:s/>10.000,00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05" calcext:value-type="float">
            <text:p>1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GRIVERDE S.C.SOCIALE A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20236.82" calcext:value-type="float">
            <text:p><text:s/>20.236,82 </text:p>
          </table:table-cell>
          <table:table-cell table:style-name="ce2" office:value-type="string" calcext:value-type="string">
            <text:p>21/07/2023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A PIOGGIA SRL</text:p>
          </table:table-cell>
          <table:table-cell table:style-name="ce2" office:value-type="string" calcext:value-type="string">
            <text:p>Terreni</text:p>
          </table:table-cell>
          <table:table-cell table:style-name="ce3" office:value-type="float" office:value="3050" calcext:value-type="float">
            <text:p><text:s/>3.050,00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04" calcext:value-type="float">
            <text:p><text:s/>404,0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26209" calcext:value-type="float">
            <text:p><text:s/>26.209,00 </text:p>
          </table:table-cell>
          <table:table-cell table:style-name="ce2" office:value-type="string" calcext:value-type="string">
            <text:p>22/08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ZIENDA PUBBLICA DI SERVIZI ALLA PERSON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897.93" calcext:value-type="float">
            <text:p><text:s/>897,93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ENEFICIARI DIVERSI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7286.28" calcext:value-type="float">
            <text:p><text:s/>7.286,28 </text:p>
          </table:table-cell>
          <table:table-cell table:style-name="ce2" office:value-type="string" calcext:value-type="string">
            <text:p>22/09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637.68" calcext:value-type="float">
            <text:p><text:s/>1.637,68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ISTITUZIONE BIBLIOTECHE COMUNE DI BOLOGN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30429.3" calcext:value-type="float">
            <text:p><text:s/>30.429,3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1330.58" calcext:value-type="float">
            <text:p><text:s/>1.330,58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OMISSIS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92.02" calcext:value-type="float">
            <text:p><text:s/>492,02 </text:p>
          </table:table-cell>
          <table:table-cell table:style-name="ce2" office:value-type="string" calcext:value-type="string">
            <text:p>28/07/2023</text:p>
          </table:table-cell>
          <table:table-cell table:style-name="ce2" office:value-type="float" office:value="1203" calcext:value-type="float">
            <text:p>12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UNIONE RENO GALLIERA</text:p>
          </table:table-cell>
          <table:table-cell table:style-name="ce2" office:value-type="string" calcext:value-type="string">
            <text:p>Trasferimenti correnti a Amministrazioni Locali</text:p>
          </table:table-cell>
          <table:table-cell table:style-name="ce3" office:value-type="float" office:value="4326.06" calcext:value-type="float">
            <text:p><text:s/>4.326,06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.S.D. CIRCOLO TENNIS CASTENASO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6000" calcext:value-type="float">
            <text:p><text:s/>6.000,0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D JUDO KARATE CLUB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760" calcext:value-type="float">
            <text:p><text:s/>760,00 </text:p>
          </table:table-cell>
          <table:table-cell table:style-name="ce2" office:value-type="string" calcext:value-type="string">
            <text:p>13/07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D JUDO KARATE CLUB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7125" calcext:value-type="float">
            <text:p><text:s/>7.125,00 </text:p>
          </table:table-cell>
          <table:table-cell table:style-name="ce2" office:value-type="string" calcext:value-type="string">
            <text:p>13/07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SSOCIAZIONE EL OUAL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633.17" calcext:value-type="float">
            <text:p><text:s/>633,17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ATLETICO CASTENASO ASD (VAN GOOF)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000" calcext:value-type="float">
            <text:p><text:s/>4.000,00 </text:p>
          </table:table-cell>
          <table:table-cell table:style-name="ce2" office:value-type="string" calcext:value-type="string">
            <text:p>21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STENASO CALCIO S.S.D. A R.L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620" calcext:value-type="float">
            <text:p><text:s/>1.620,00 </text:p>
          </table:table-cell>
          <table:table-cell table:style-name="ce2" office:value-type="string" calcext:value-type="string">
            <text:p>22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STENASO CALCIO S.S.D. A R.L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97" calcext:value-type="float">
            <text:p><text:s/>497,00 </text:p>
          </table:table-cell>
          <table:table-cell table:style-name="ce2" office:value-type="string" calcext:value-type="string">
            <text:p>22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STENASO CALCIO S.S.D. A R.L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120.5" calcext:value-type="float">
            <text:p><text:s/>1.120,50 </text:p>
          </table:table-cell>
          <table:table-cell table:style-name="ce2" office:value-type="string" calcext:value-type="string">
            <text:p>22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STENASO CALCIO S.S.D. A R.L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1262.5" calcext:value-type="float">
            <text:p><text:s/>1.262,50 </text:p>
          </table:table-cell>
          <table:table-cell table:style-name="ce2" office:value-type="string" calcext:value-type="string">
            <text:p>22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ASTENASO CALCIO S.S.D. A R.L.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500" calcext:value-type="float">
            <text:p><text:s/>4.500,00 </text:p>
          </table:table-cell>
          <table:table-cell table:style-name="ce2" office:value-type="string" calcext:value-type="string">
            <text:p>22/09/2023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ENTRO SOCIALE CULTURALE VILLANOVA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4673.13" calcext:value-type="float">
            <text:p><text:s/>4.673,13 </text:p>
          </table:table-cell>
          <table:table-cell table:style-name="ce2" office:value-type="string" calcext:value-type="string">
            <text:p>18/07/2023</text:p>
          </table:table-cell>
          <table:table-cell table:style-name="ce2" office:value-type="float" office:value="1207" calcext:value-type="float">
            <text:p>12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FONDAZIONE GALLASSI E DAMIANI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54400" calcext:value-type="float">
            <text:p><text:s/>54.400,0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401" calcext:value-type="float">
            <text:p>4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ICIAMICI BOLOGNA ODV</text:p>
          </table:table-cell>
          <table:table-cell table:style-name="ce2" office:value-type="string" calcext:value-type="string">
            <text:p>Trasferimenti correnti a Istituzioni Sociali Private </text:p>
          </table:table-cell>
          <table:table-cell table:style-name="ce3" office:value-type="float" office:value="7300.25" calcext:value-type="float">
            <text:p><text:s/>7.300,25 </text:p>
          </table:table-cell>
          <table:table-cell table:style-name="ce2" office:value-type="string" calcext:value-type="string">
            <text:p>13/09/2023</text:p>
          </table:table-cell>
          <table:table-cell table:style-name="ce2" office:value-type="float" office:value="1307" calcext:value-type="float">
            <text:p>1307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15" calcext:value-type="float">
            <text:p><text:s/>19,1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CONOMO COMUNALE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15" calcext:value-type="float">
            <text:p><text:s/>19,15 </text:p>
          </table:table-cell>
          <table:table-cell table:style-name="ce2" office:value-type="string" calcext:value-type="string">
            <text:p>05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-DISTRIBUZION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21" calcext:value-type="float">
            <text:p><text:s/>4,2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-DISTRIBUZION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21" calcext:value-type="float">
            <text:p><text:s/>4,2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0.62" calcext:value-type="float">
            <text:p><text:s/>290,6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26" calcext:value-type="float">
            <text:p><text:s/>13,2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2.27" calcext:value-type="float">
            <text:p><text:s/>142,2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39" calcext:value-type="float">
            <text:p><text:s/>19,3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17" calcext:value-type="float">
            <text:p><text:s/>73,1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3.34" calcext:value-type="float">
            <text:p><text:s/>353,3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0.16" calcext:value-type="float">
            <text:p><text:s/>220,1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17.07" calcext:value-type="float">
            <text:p><text:s/>1.517,0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4.93" calcext:value-type="float">
            <text:p><text:s/>194,9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6.96" calcext:value-type="float">
            <text:p><text:s/>116,9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5.96" calcext:value-type="float">
            <text:p><text:s/>315,9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9.03" calcext:value-type="float">
            <text:p><text:s/>259,0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69" calcext:value-type="float">
            <text:p><text:s/>12,6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" calcext:value-type="float">
            <text:p><text:s/>22,4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1.79" calcext:value-type="float">
            <text:p><text:s/>171,7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5.52" calcext:value-type="float">
            <text:p><text:s/>145,5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23" calcext:value-type="float">
            <text:p><text:s/>18,2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6.03" calcext:value-type="float">
            <text:p><text:s/>1.746,0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8.02" calcext:value-type="float">
            <text:p><text:s/>228,0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46" calcext:value-type="float">
            <text:p><text:s/>213,4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75" calcext:value-type="float">
            <text:p><text:s/>61,7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2.6" calcext:value-type="float">
            <text:p><text:s/>372,6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32" calcext:value-type="float">
            <text:p><text:s/>37,3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3.74" calcext:value-type="float">
            <text:p><text:s/>313,7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1.33" calcext:value-type="float">
            <text:p><text:s/>221,3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8.87" calcext:value-type="float">
            <text:p><text:s/>188,87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6.13" calcext:value-type="float">
            <text:p><text:s/>126,1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9.07" calcext:value-type="float">
            <text:p><text:s/>1.589,07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17" calcext:value-type="float">
            <text:p><text:s/>19,17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94" calcext:value-type="float">
            <text:p><text:s/>12,9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.83" calcext:value-type="float">
            <text:p><text:s/>41,8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16" calcext:value-type="float">
            <text:p><text:s/>61,1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2.15" calcext:value-type="float">
            <text:p><text:s/>232,15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73" calcext:value-type="float">
            <text:p><text:s/>4,7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04" calcext:value-type="float">
            <text:p><text:s/>5,04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2.88" calcext:value-type="float">
            <text:p><text:s/>302,88 </text:p>
          </table:table-cell>
          <table:table-cell table:style-name="ce2" office:value-type="string" calcext:value-type="string">
            <text:p>18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74" calcext:value-type="float">
            <text:p><text:s/>16,7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38" calcext:value-type="float">
            <text:p><text:s/>13,3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1.1" calcext:value-type="float">
            <text:p><text:s/>231,1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8.19" calcext:value-type="float">
            <text:p><text:s/>108,1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10.22" calcext:value-type="float">
            <text:p><text:s/>1.010,2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09" calcext:value-type="float">
            <text:p><text:s/>3,0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65" calcext:value-type="float">
            <text:p><text:s/>18,65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81" calcext:value-type="float">
            <text:p><text:s/>46,8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1.06" calcext:value-type="float">
            <text:p><text:s/>171,0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1.35" calcext:value-type="float">
            <text:p><text:s/>231,35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6.89" calcext:value-type="float">
            <text:p><text:s/>576,8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6.01" calcext:value-type="float">
            <text:p><text:s/>426,0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75" calcext:value-type="float">
            <text:p><text:s/>2,75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4.28" calcext:value-type="float">
            <text:p><text:s/>364,2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5.28" calcext:value-type="float">
            <text:p><text:s/>175,2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0.92" calcext:value-type="float">
            <text:p><text:s/>370,9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6.9" calcext:value-type="float">
            <text:p><text:s/>176,9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6.88" calcext:value-type="float">
            <text:p><text:s/>126,8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2.48" calcext:value-type="float">
            <text:p><text:s/>292,4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4.43" calcext:value-type="float">
            <text:p><text:s/>224,4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9" calcext:value-type="float">
            <text:p><text:s/>7,0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0.5" calcext:value-type="float">
            <text:p><text:s/>100,5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09" calcext:value-type="float">
            <text:p><text:s/>3,0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9.23" calcext:value-type="float">
            <text:p><text:s/>259,2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0.34" calcext:value-type="float">
            <text:p><text:s/>310,3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.57" calcext:value-type="float">
            <text:p><text:s/>110,5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.69" calcext:value-type="float">
            <text:p><text:s/>39,6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1.78" calcext:value-type="float">
            <text:p><text:s/>91,7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09" calcext:value-type="float">
            <text:p><text:s/>3,0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6.81" calcext:value-type="float">
            <text:p><text:s/>426,8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80.26" calcext:value-type="float">
            <text:p><text:s/>1.780,2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14" calcext:value-type="float">
            <text:p><text:s/>25,1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.74" calcext:value-type="float">
            <text:p><text:s/>52,7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38.2" calcext:value-type="float">
            <text:p><text:s/>1.838,2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.07" calcext:value-type="float">
            <text:p><text:s/>110,0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6" calcext:value-type="float">
            <text:p><text:s/>64,60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99" calcext:value-type="float">
            <text:p><text:s/>44,9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4.29" calcext:value-type="float">
            <text:p><text:s/>474,2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1.89" calcext:value-type="float">
            <text:p><text:s/>261,8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7.46" calcext:value-type="float">
            <text:p><text:s/>437,4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8.96" calcext:value-type="float">
            <text:p><text:s/>348,9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3.17" calcext:value-type="float">
            <text:p><text:s/>73,1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85.88" calcext:value-type="float">
            <text:p><text:s/>985,8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2.99" calcext:value-type="float">
            <text:p><text:s/>102,9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7.18" calcext:value-type="float">
            <text:p><text:s/>107,1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76" calcext:value-type="float">
            <text:p><text:s/>19,7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2.99" calcext:value-type="float">
            <text:p><text:s/>102,9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0.16" calcext:value-type="float">
            <text:p><text:s/>330,16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3.23" calcext:value-type="float">
            <text:p><text:s/>303,2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94" calcext:value-type="float">
            <text:p><text:s/>3,94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22" calcext:value-type="float">
            <text:p><text:s/>56,2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3.42" calcext:value-type="float">
            <text:p><text:s/>143,4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22" calcext:value-type="float">
            <text:p><text:s/>0,22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71.28" calcext:value-type="float">
            <text:p><text:s/>2.371,28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7.19" calcext:value-type="float">
            <text:p><text:s/>297,1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55.61" calcext:value-type="float">
            <text:p><text:s/>555,6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95.29" calcext:value-type="float">
            <text:p><text:s/>895,29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5.77" calcext:value-type="float">
            <text:p><text:s/>95,77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32.7" calcext:value-type="float">
            <text:p><text:s/>932,7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53" calcext:value-type="float">
            <text:p><text:s/>2,5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18" calcext:value-type="float">
            <text:p><text:s/>1,18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64" calcext:value-type="float">
            <text:p><text:s/>18,6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9.67" calcext:value-type="float">
            <text:p><text:s/>249,67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2.63" calcext:value-type="float">
            <text:p><text:s/>102,6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7.09" calcext:value-type="float">
            <text:p><text:s/>197,09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41" calcext:value-type="float">
            <text:p><text:s/>44,4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0.24" calcext:value-type="float">
            <text:p><text:s/>260,2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4.82" calcext:value-type="float">
            <text:p><text:s/>154,8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86" calcext:value-type="float">
            <text:p><text:s/>14,8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.31" calcext:value-type="float">
            <text:p><text:s/>19,3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86" calcext:value-type="float">
            <text:p><text:s/>44,8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7.54" calcext:value-type="float">
            <text:p><text:s/>107,5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49" calcext:value-type="float">
            <text:p><text:s/>23,49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1.34" calcext:value-type="float">
            <text:p><text:s/>231,3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5.26" calcext:value-type="float">
            <text:p><text:s/>285,2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.52" calcext:value-type="float">
            <text:p><text:s/>39,5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73" calcext:value-type="float">
            <text:p><text:s/>13,7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1" calcext:value-type="float">
            <text:p><text:s/>14,1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46" calcext:value-type="float">
            <text:p><text:s/>3,4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9.55" calcext:value-type="float">
            <text:p><text:s/>269,5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8.4" calcext:value-type="float">
            <text:p><text:s/>378,4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1.37" calcext:value-type="float">
            <text:p><text:s/>311,37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8.51" calcext:value-type="float">
            <text:p><text:s/>88,5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76" calcext:value-type="float">
            <text:p><text:s/>90,7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41" calcext:value-type="float">
            <text:p><text:s/>44,4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7.34" calcext:value-type="float">
            <text:p><text:s/>177,3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3.45" calcext:value-type="float">
            <text:p><text:s/>613,4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2.35" calcext:value-type="float">
            <text:p><text:s/>202,3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6.92" calcext:value-type="float">
            <text:p><text:s/>126,9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5.19" calcext:value-type="float">
            <text:p><text:s/>375,19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24" calcext:value-type="float">
            <text:p><text:s/>46,2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0.51" calcext:value-type="float">
            <text:p><text:s/>230,5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3.11" calcext:value-type="float">
            <text:p><text:s/>293,1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36.59" calcext:value-type="float">
            <text:p><text:s/>2.336,59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8.55" calcext:value-type="float">
            <text:p><text:s/>348,5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.72" calcext:value-type="float">
            <text:p><text:s/>94,7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64" calcext:value-type="float">
            <text:p><text:s/>18,6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92" calcext:value-type="float">
            <text:p><text:s/>53,9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5" calcext:value-type="float">
            <text:p><text:s/>285,0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18" calcext:value-type="float">
            <text:p><text:s/>165,18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86" calcext:value-type="float">
            <text:p><text:s/>54,8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4.55" calcext:value-type="float">
            <text:p><text:s/>204,5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15.69" calcext:value-type="float">
            <text:p><text:s/>1.115,69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41" calcext:value-type="float">
            <text:p><text:s/>44,4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.94" calcext:value-type="float">
            <text:p><text:s/>60,9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.83" calcext:value-type="float">
            <text:p><text:s/>41,8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.1" calcext:value-type="float">
            <text:p><text:s/>94,1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9.05" calcext:value-type="float">
            <text:p><text:s/>309,05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25" calcext:value-type="float">
            <text:p><text:s/>4,25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09" calcext:value-type="float">
            <text:p><text:s/>3,0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3.97" calcext:value-type="float">
            <text:p><text:s/>203,9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4.73" calcext:value-type="float">
            <text:p><text:s/>354,7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9.33" calcext:value-type="float">
            <text:p><text:s/>409,33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9.49" calcext:value-type="float">
            <text:p><text:s/>239,4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1.39" calcext:value-type="float">
            <text:p><text:s/>151,3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31" calcext:value-type="float">
            <text:p><text:s/>12,31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8.07" calcext:value-type="float">
            <text:p><text:s/>448,07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65" calcext:value-type="float">
            <text:p><text:s/>18,65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.69" calcext:value-type="float">
            <text:p><text:s/>52,69 </text:p>
          </table:table-cell>
          <table:table-cell table:style-name="ce2" office:value-type="string" calcext:value-type="string">
            <text:p>2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2.44" calcext:value-type="float">
            <text:p><text:s/>212,4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53" calcext:value-type="float">
            <text:p><text:s/>12,5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6.82" calcext:value-type="float">
            <text:p><text:s/>186,8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6.26" calcext:value-type="float">
            <text:p><text:s/>96,2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2.73" calcext:value-type="float">
            <text:p><text:s/>422,7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48" calcext:value-type="float">
            <text:p><text:s/>46,48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35" calcext:value-type="float">
            <text:p><text:s/>3,35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4.88" calcext:value-type="float">
            <text:p><text:s/>124,88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0.34" calcext:value-type="float">
            <text:p><text:s/>300,3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.64" calcext:value-type="float">
            <text:p><text:s/>110,64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4.26" calcext:value-type="float">
            <text:p><text:s/>244,2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5.53" calcext:value-type="float">
            <text:p><text:s/>245,53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0.9" calcext:value-type="float">
            <text:p><text:s/>150,9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76" calcext:value-type="float">
            <text:p><text:s/>61,76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41" calcext:value-type="float">
            <text:p><text:s/>44,41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3.12" calcext:value-type="float">
            <text:p><text:s/>1.103,12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9" calcext:value-type="float">
            <text:p><text:s/>56,90 </text:p>
          </table:table-cell>
          <table:table-cell table:style-name="ce2" office:value-type="string" calcext:value-type="string">
            <text:p>3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9" calcext:value-type="float">
            <text:p><text:s/>7,0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9" calcext:value-type="float">
            <text:p><text:s/>7,0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9" calcext:value-type="float">
            <text:p><text:s/>7,0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92.41" calcext:value-type="float">
            <text:p><text:s/>892,4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0.97" calcext:value-type="float">
            <text:p><text:s/>330,9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8.8" calcext:value-type="float">
            <text:p><text:s/>168,8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34" calcext:value-type="float">
            <text:p><text:s/>90,3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12" calcext:value-type="float">
            <text:p><text:s/>121,1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0.47" calcext:value-type="float">
            <text:p><text:s/>230,4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9.98" calcext:value-type="float">
            <text:p><text:s/>139,98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9.91" calcext:value-type="float">
            <text:p><text:s/>149,9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63" calcext:value-type="float">
            <text:p><text:s/>213,6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4.38" calcext:value-type="float">
            <text:p><text:s/>814,38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14.37" calcext:value-type="float">
            <text:p><text:s/>814,3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8.56" calcext:value-type="float">
            <text:p><text:s/>148,5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3.11" calcext:value-type="float">
            <text:p><text:s/>63,1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0.12" calcext:value-type="float">
            <text:p><text:s/>80,1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32" calcext:value-type="float">
            <text:p><text:s/>11,3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87" calcext:value-type="float">
            <text:p><text:s/>18,8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01" calcext:value-type="float">
            <text:p><text:s/>17,0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93.34" calcext:value-type="float">
            <text:p><text:s/>293,3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.76" calcext:value-type="float">
            <text:p><text:s/>160,7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76" calcext:value-type="float">
            <text:p><text:s/>14,7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7.31" calcext:value-type="float">
            <text:p><text:s/>167,3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1.85" calcext:value-type="float">
            <text:p><text:s/>111,85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6.79" calcext:value-type="float">
            <text:p><text:s/>176,7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6.59" calcext:value-type="float">
            <text:p><text:s/>226,5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47.3" calcext:value-type="float">
            <text:p><text:s/>2.547,3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42" calcext:value-type="float">
            <text:p><text:s/>14,4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64" calcext:value-type="float">
            <text:p><text:s/>2,6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66" calcext:value-type="float">
            <text:p><text:s/>43,6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8.66" calcext:value-type="float">
            <text:p><text:s/>468,6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91.46" calcext:value-type="float">
            <text:p><text:s/>391,4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62" calcext:value-type="float">
            <text:p><text:s/>3,6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7.99" calcext:value-type="float">
            <text:p><text:s/>197,9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21" calcext:value-type="float">
            <text:p><text:s/>18,2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9.1" calcext:value-type="float">
            <text:p><text:s/>179,1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9.83" calcext:value-type="float">
            <text:p><text:s/>99,8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57" calcext:value-type="float">
            <text:p><text:s/>165,5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.41" calcext:value-type="float">
            <text:p><text:s/>51,4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56" calcext:value-type="float">
            <text:p><text:s/>49,5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1.58" calcext:value-type="float">
            <text:p><text:s/>941,58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3.24" calcext:value-type="float">
            <text:p><text:s/>113,2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6.99" calcext:value-type="float">
            <text:p><text:s/>236,9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28" calcext:value-type="float">
            <text:p><text:s/>25,28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1.18" calcext:value-type="float">
            <text:p><text:s/>261,18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8.37" calcext:value-type="float">
            <text:p><text:s/>258,3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3.88" calcext:value-type="float">
            <text:p><text:s/>103,88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05" calcext:value-type="float">
            <text:p><text:s/>53,05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2.72" calcext:value-type="float">
            <text:p><text:s/>172,7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7.86" calcext:value-type="float">
            <text:p><text:s/>257,8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07" calcext:value-type="float">
            <text:p><text:s/>47,0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57.74" calcext:value-type="float">
            <text:p><text:s/>1.457,74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0.89" calcext:value-type="float">
            <text:p><text:s/>350,8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8.87" calcext:value-type="float">
            <text:p><text:s/>248,8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6.16" calcext:value-type="float">
            <text:p><text:s/>66,1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1.07" calcext:value-type="float">
            <text:p><text:s/>331,07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8.11" calcext:value-type="float">
            <text:p><text:s/>128,11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5.6" calcext:value-type="float">
            <text:p><text:s/>195,60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4.86" calcext:value-type="float">
            <text:p><text:s/>534,86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.82" calcext:value-type="float">
            <text:p><text:s/>62,82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09" calcext:value-type="float">
            <text:p><text:s/>7,09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ENEL ENERGI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1.23" calcext:value-type="float">
            <text:p><text:s/>341,23 </text:p>
          </table:table-cell>
          <table:table-cell table:style-name="ce2" office:value-type="string" calcext:value-type="string">
            <text:p>19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9" calcext:value-type="float">
            <text:p><text:s/>11,90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5.97" calcext:value-type="float">
            <text:p><text:s/>225,97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58" calcext:value-type="float">
            <text:p><text:s/>0,58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9" calcext:value-type="float">
            <text:p><text:s/>48,99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" calcext:value-type="float">
            <text:p><text:s/>8,70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6" calcext:value-type="float">
            <text:p><text:s/>11,16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2" calcext:value-type="float">
            <text:p><text:s/>48,92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.51" calcext:value-type="float">
            <text:p><text:s/>158,51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8.5" calcext:value-type="float">
            <text:p><text:s/>498,50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7" calcext:value-type="float">
            <text:p><text:s/>13,70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2" calcext:value-type="float">
            <text:p><text:s/>11,20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94" calcext:value-type="float">
            <text:p><text:s/>59,94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8" calcext:value-type="float">
            <text:p><text:s/>8,78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6.14" calcext:value-type="float">
            <text:p><text:s/>606,14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23" calcext:value-type="float">
            <text:p><text:s/>49,23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58" calcext:value-type="float">
            <text:p><text:s/>0,58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0.85" calcext:value-type="float">
            <text:p><text:s/>490,85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78" calcext:value-type="float">
            <text:p><text:s/>2,78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5.04" calcext:value-type="float">
            <text:p><text:s/>125,04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12" calcext:value-type="float">
            <text:p><text:s/>24,12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4.88" calcext:value-type="float">
            <text:p><text:s/>494,88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11.74" calcext:value-type="float">
            <text:p><text:s/>1.411,74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7.31" calcext:value-type="float">
            <text:p><text:s/>177,31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49" calcext:value-type="float">
            <text:p><text:s/>0,49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2.39" calcext:value-type="float">
            <text:p><text:s/>522,39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43" calcext:value-type="float">
            <text:p><text:s/>11,43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75" calcext:value-type="float">
            <text:p><text:s/>48,75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9.82" calcext:value-type="float">
            <text:p><text:s/>179,82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5.73" calcext:value-type="float">
            <text:p><text:s/>95,73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74" calcext:value-type="float">
            <text:p><text:s/>49,74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48" calcext:value-type="float">
            <text:p><text:s/>45,48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99" calcext:value-type="float">
            <text:p><text:s/>48,99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57" calcext:value-type="float">
            <text:p><text:s/>50,57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9" calcext:value-type="float">
            <text:p><text:s/>49,90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06" calcext:value-type="float">
            <text:p><text:s/>11,06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76" calcext:value-type="float">
            <text:p><text:s/>97,76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5" calcext:value-type="float">
            <text:p><text:s/>10,95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31.88" calcext:value-type="float">
            <text:p><text:s/>1.631,88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.84" calcext:value-type="float">
            <text:p><text:s/>41,84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8.43" calcext:value-type="float">
            <text:p><text:s/>418,43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4.27" calcext:value-type="float">
            <text:p><text:s/>54,27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16" calcext:value-type="float">
            <text:p><text:s/>16,16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91" calcext:value-type="float">
            <text:p><text:s/>16,91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01" calcext:value-type="float">
            <text:p><text:s/>53,01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9.41" calcext:value-type="float">
            <text:p><text:s/>199,41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.73" calcext:value-type="float">
            <text:p><text:s/>52,73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5" calcext:value-type="float">
            <text:p><text:s/>10,95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42" calcext:value-type="float">
            <text:p><text:s/>44,42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5.36" calcext:value-type="float">
            <text:p><text:s/>45,36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42" calcext:value-type="float">
            <text:p><text:s/>43,42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02" calcext:value-type="float">
            <text:p><text:s/>11,02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09" calcext:value-type="float">
            <text:p><text:s/>14,09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27" calcext:value-type="float">
            <text:p><text:s/>49,27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2" calcext:value-type="float">
            <text:p><text:s/>10,92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6.58" calcext:value-type="float">
            <text:p><text:s/>236,58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66" calcext:value-type="float">
            <text:p><text:s/>23,66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2.65" calcext:value-type="float">
            <text:p><text:s/>922,65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6.76" calcext:value-type="float">
            <text:p><text:s/>146,76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.75" calcext:value-type="float">
            <text:p><text:s/>48,75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.49" calcext:value-type="float">
            <text:p><text:s/>49,49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97" calcext:value-type="float">
            <text:p><text:s/>90,97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92" calcext:value-type="float">
            <text:p><text:s/>10,92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7.3" calcext:value-type="float">
            <text:p><text:s/>47,30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34" calcext:value-type="float">
            <text:p><text:s/>46,34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4.35" calcext:value-type="float">
            <text:p><text:s/>174,35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15" calcext:value-type="float">
            <text:p><text:s/>15,15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3" calcext:value-type="float">
            <text:p><text:s/>53,63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60.31" calcext:value-type="float">
            <text:p><text:s/>260,31 </text:p>
          </table:table-cell>
          <table:table-cell table:style-name="ce2" office:value-type="string" calcext:value-type="string">
            <text:p>14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6.29" calcext:value-type="float">
            <text:p><text:s/>86,29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62.91" calcext:value-type="float">
            <text:p><text:s/>862,91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67.18" calcext:value-type="float">
            <text:p><text:s/>1.567,18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69" calcext:value-type="float">
            <text:p><text:s/>65,69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8.5" calcext:value-type="float">
            <text:p><text:s/>158,50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4.77" calcext:value-type="float">
            <text:p><text:s/>284,77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84.88" calcext:value-type="float">
            <text:p><text:s/>484,88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0.47" calcext:value-type="float">
            <text:p><text:s/>180,47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8.89" calcext:value-type="float">
            <text:p><text:s/>678,89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8" calcext:value-type="float">
            <text:p><text:s/>11,18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8.38" calcext:value-type="float">
            <text:p><text:s/>508,38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08.53" calcext:value-type="float">
            <text:p><text:s/>708,53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3" calcext:value-type="float">
            <text:p><text:s/>53,63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3.57" calcext:value-type="float">
            <text:p><text:s/>173,57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27.37" calcext:value-type="float">
            <text:p><text:s/>527,37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6.33" calcext:value-type="float">
            <text:p><text:s/>46,33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25" calcext:value-type="float">
            <text:p><text:s/>9,25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18" calcext:value-type="float">
            <text:p><text:s/>11,18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7.84" calcext:value-type="float">
            <text:p><text:s/>97,84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COMM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365.36" calcext:value-type="float">
            <text:p><text:s/>3.365,36 </text:p>
          </table:table-cell>
          <table:table-cell table:style-name="ce2" office:value-type="string" calcext:value-type="string">
            <text:p>12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8.73" calcext:value-type="float">
            <text:p><text:s/>28,7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.07" calcext:value-type="float">
            <text:p><text:s/>32,0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5.82" calcext:value-type="float">
            <text:p><text:s/>165,8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58" calcext:value-type="float">
            <text:p><text:s/>16,5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8.62" calcext:value-type="float">
            <text:p><text:s/>208,6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2.7" calcext:value-type="float">
            <text:p><text:s/>302,7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27" calcext:value-type="float">
            <text:p><text:s/>0,2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76" calcext:value-type="float">
            <text:p><text:s/>65,7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4.42" calcext:value-type="float">
            <text:p><text:s/>94,4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2.93" calcext:value-type="float">
            <text:p><text:s/>212,9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45" calcext:value-type="float">
            <text:p><text:s/>53,4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5.29" calcext:value-type="float">
            <text:p><text:s/>105,2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1" calcext:value-type="float">
            <text:p><text:s/>8,5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3" calcext:value-type="float">
            <text:p><text:s/>8,7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62" calcext:value-type="float">
            <text:p><text:s/>8,6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0.48" calcext:value-type="float">
            <text:p><text:s/>600,4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56.85" calcext:value-type="float">
            <text:p><text:s/>356,8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06" calcext:value-type="float">
            <text:p><text:s/>4,06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4.09" calcext:value-type="float">
            <text:p><text:s/>344,09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5.11" calcext:value-type="float">
            <text:p><text:s/>75,1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2.03" calcext:value-type="float">
            <text:p><text:s/>342,0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75" calcext:value-type="float">
            <text:p><text:s/>23,7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52" calcext:value-type="float">
            <text:p><text:s/>53,5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3.07" calcext:value-type="float">
            <text:p><text:s/>103,0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12" calcext:value-type="float">
            <text:p><text:s/>23,1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0.57" calcext:value-type="float">
            <text:p><text:s/>60,5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75" calcext:value-type="float">
            <text:p><text:s/>21,7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28" calcext:value-type="float">
            <text:p><text:s/>1,2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.07" calcext:value-type="float">
            <text:p><text:s/>36,0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1.7" calcext:value-type="float">
            <text:p><text:s/>421,70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1.16" calcext:value-type="float">
            <text:p><text:s/>241,16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07.42" calcext:value-type="float">
            <text:p><text:s/>407,4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7.61" calcext:value-type="float">
            <text:p><text:s/>37,6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36" calcext:value-type="float">
            <text:p><text:s/>25,36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0.12" calcext:value-type="float">
            <text:p><text:s/>200,1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2.55" calcext:value-type="float">
            <text:p><text:s/>172,5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66" calcext:value-type="float">
            <text:p><text:s/>14,66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17" calcext:value-type="float">
            <text:p><text:s/>5,1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6" calcext:value-type="float">
            <text:p><text:s/>8,56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7.45" calcext:value-type="float">
            <text:p><text:s/>57,4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5.08" calcext:value-type="float">
            <text:p><text:s/>235,0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85" calcext:value-type="float">
            <text:p><text:s/>68,8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7" calcext:value-type="float">
            <text:p><text:s/>8,5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6" calcext:value-type="float">
            <text:p><text:s/>8,60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87" calcext:value-type="float">
            <text:p><text:s/>11,8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3" calcext:value-type="float">
            <text:p><text:s/>8,5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1" calcext:value-type="float">
            <text:p><text:s/>8,5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.98" calcext:value-type="float">
            <text:p><text:s/>2,9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31" calcext:value-type="float">
            <text:p><text:s/>12,3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03.28" calcext:value-type="float">
            <text:p><text:s/>303,2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5" calcext:value-type="float">
            <text:p><text:s/>8,75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1" calcext:value-type="float">
            <text:p><text:s/>8,5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.59" calcext:value-type="float">
            <text:p><text:s/>61,59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1.22" calcext:value-type="float">
            <text:p><text:s/>171,2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74" calcext:value-type="float">
            <text:p><text:s/>6,74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4.82" calcext:value-type="float">
            <text:p><text:s/>234,8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.47" calcext:value-type="float">
            <text:p><text:s/>14,4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8.09" calcext:value-type="float">
            <text:p><text:s/>208,09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3" calcext:value-type="float">
            <text:p><text:s/>8,7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" calcext:value-type="float">
            <text:p><text:s/>8,50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.73" calcext:value-type="float">
            <text:p><text:s/>11,7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7.53" calcext:value-type="float">
            <text:p><text:s/>277,5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7" calcext:value-type="float">
            <text:p><text:s/>8,7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7" calcext:value-type="float">
            <text:p><text:s/>8,5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0.07" calcext:value-type="float">
            <text:p><text:s/>0,0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1.72" calcext:value-type="float">
            <text:p><text:s/>181,7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5.73" calcext:value-type="float">
            <text:p><text:s/>195,7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23" calcext:value-type="float">
            <text:p><text:s/>7,2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5.4" calcext:value-type="float">
            <text:p><text:s/>235,40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3.98" calcext:value-type="float">
            <text:p><text:s/>43,9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4.41" calcext:value-type="float">
            <text:p><text:s/>204,4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32" calcext:value-type="float">
            <text:p><text:s/>3,3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7.07" calcext:value-type="float">
            <text:p><text:s/>247,07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12" calcext:value-type="float">
            <text:p><text:s/>3,1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72" calcext:value-type="float">
            <text:p><text:s/>8,72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.13" calcext:value-type="float">
            <text:p><text:s/>17,1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11.8" calcext:value-type="float">
            <text:p><text:s/>611,80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3.73" calcext:value-type="float">
            <text:p><text:s/>143,7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28.09" calcext:value-type="float">
            <text:p><text:s/>328,09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02.28" calcext:value-type="float">
            <text:p><text:s/>1.402,28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10.11" calcext:value-type="float">
            <text:p><text:s/>110,1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32.33" calcext:value-type="float">
            <text:p><text:s/>1.032,3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4.79" calcext:value-type="float">
            <text:p><text:s/>494,79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3" calcext:value-type="float">
            <text:p><text:s/>8,53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8" calcext:value-type="float">
            <text:p><text:s/>5,80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81" calcext:value-type="float">
            <text:p><text:s/>6,81 </text:p>
          </table:table-cell>
          <table:table-cell table:style-name="ce2" office:value-type="string" calcext:value-type="string">
            <text:p>1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0.34" calcext:value-type="float">
            <text:p><text:s/>190,34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2.79" calcext:value-type="float">
            <text:p><text:s/>162,7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81" calcext:value-type="float">
            <text:p><text:s/>213,81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.85" calcext:value-type="float">
            <text:p><text:s/>64,8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45" calcext:value-type="float">
            <text:p><text:s/>27,4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3.12" calcext:value-type="float">
            <text:p><text:s/>13,1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1.72" calcext:value-type="float">
            <text:p><text:s/>181,7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.29" calcext:value-type="float">
            <text:p><text:s/>3,2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05.95" calcext:value-type="float">
            <text:p><text:s/>205,9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5" calcext:value-type="float">
            <text:p><text:s/>7,3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44" calcext:value-type="float">
            <text:p><text:s/>4,44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97.5" calcext:value-type="float">
            <text:p><text:s/>497,5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74" calcext:value-type="float">
            <text:p><text:s/>44,74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49.07" calcext:value-type="float">
            <text:p><text:s/>149,0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79" calcext:value-type="float">
            <text:p><text:s/>213,7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8" calcext:value-type="float">
            <text:p><text:s/>7,4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9" calcext:value-type="float">
            <text:p><text:s/>7,4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48" calcext:value-type="float">
            <text:p><text:s/>7,4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5" calcext:value-type="float">
            <text:p><text:s/>10,2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4.67" calcext:value-type="float">
            <text:p><text:s/>24,6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31" calcext:value-type="float">
            <text:p><text:s/>59,31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.61" calcext:value-type="float">
            <text:p><text:s/>5,61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.59" calcext:value-type="float">
            <text:p><text:s/>1,5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03" calcext:value-type="float">
            <text:p><text:s/>16,0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79" calcext:value-type="float">
            <text:p><text:s/>213,7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4.81" calcext:value-type="float">
            <text:p><text:s/>44,81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6" calcext:value-type="float">
            <text:p><text:s/>7,3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9.23" calcext:value-type="float">
            <text:p><text:s/>79,2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5" calcext:value-type="float">
            <text:p><text:s/>10,2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8.86" calcext:value-type="float">
            <text:p><text:s/>228,8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6.78" calcext:value-type="float">
            <text:p><text:s/>536,7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2.5" calcext:value-type="float">
            <text:p><text:s/>92,5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57" calcext:value-type="float">
            <text:p><text:s/>27,5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8" calcext:value-type="float">
            <text:p><text:s/>7,3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0.37" calcext:value-type="float">
            <text:p><text:s/>160,3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65.5" calcext:value-type="float">
            <text:p><text:s/>365,5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0.63" calcext:value-type="float">
            <text:p><text:s/>90,6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5.86" calcext:value-type="float">
            <text:p><text:s/>585,8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6.03" calcext:value-type="float">
            <text:p><text:s/>16,0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5.73" calcext:value-type="float">
            <text:p><text:s/>15,7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7" calcext:value-type="float">
            <text:p><text:s/>7,3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3.81" calcext:value-type="float">
            <text:p><text:s/>213,81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6" calcext:value-type="float">
            <text:p><text:s/>7,3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7" calcext:value-type="float">
            <text:p><text:s/>7,3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1.84" calcext:value-type="float">
            <text:p><text:s/>591,84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7" calcext:value-type="float">
            <text:p><text:s/>7,37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51" calcext:value-type="float">
            <text:p><text:s/>4,51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.54" calcext:value-type="float">
            <text:p><text:s/>4,54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36" calcext:value-type="float">
            <text:p><text:s/>7,36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7.23" calcext:value-type="float">
            <text:p><text:s/>197,2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6.79" calcext:value-type="float">
            <text:p><text:s/>56,7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63" calcext:value-type="float">
            <text:p><text:s/>65,6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5" calcext:value-type="float">
            <text:p><text:s/>7,9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5" calcext:value-type="float">
            <text:p><text:s/>7,5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6.49" calcext:value-type="float">
            <text:p><text:s/>76,49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25" calcext:value-type="float">
            <text:p><text:s/>10,2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8.52" calcext:value-type="float">
            <text:p><text:s/>8,5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5" calcext:value-type="float">
            <text:p><text:s/>7,9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.98" calcext:value-type="float">
            <text:p><text:s/>7,98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.52" calcext:value-type="float">
            <text:p><text:s/>42,52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22.5" calcext:value-type="float">
            <text:p><text:s/>622,50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16.85" calcext:value-type="float">
            <text:p><text:s/>1.016,85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HERA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14.93" calcext:value-type="float">
            <text:p><text:s/>414,93 </text:p>
          </table:table-cell>
          <table:table-cell table:style-name="ce2" office:value-type="string" calcext:value-type="string">
            <text:p>31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.E.M.C.A.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7.1" calcext:value-type="float">
            <text:p><text:s/>27,10 </text:p>
          </table:table-cell>
          <table:table-cell table:style-name="ce2" office:value-type="string" calcext:value-type="string">
            <text:p>26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L.E.M.C.A. SRL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42.9" calcext:value-type="float">
            <text:p><text:s/>42,90 </text:p>
          </table:table-cell>
          <table:table-cell table:style-name="ce2" office:value-type="string" calcext:value-type="string">
            <text:p>26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57" calcext:value-type="float">
            <text:p><text:s/>78,57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39" calcext:value-type="float">
            <text:p><text:s/>10,39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" calcext:value-type="float">
            <text:p><text:s/>22,40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1" calcext:value-type="float">
            <text:p><text:s/>22,4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4.07" calcext:value-type="float">
            <text:p><text:s/>34,0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.06" calcext:value-type="float">
            <text:p><text:s/>72,0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69" calcext:value-type="float">
            <text:p><text:s/>10,6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8.61" calcext:value-type="float">
            <text:p><text:s/>78,6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.16" calcext:value-type="float">
            <text:p><text:s/>72,1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72.06" calcext:value-type="float">
            <text:p><text:s/>72,0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78.72" calcext:value-type="float">
            <text:p><text:s/>178,72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29" calcext:value-type="float">
            <text:p><text:s/>22,29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72" calcext:value-type="float">
            <text:p><text:s/>25,72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.59" calcext:value-type="float">
            <text:p><text:s/>6,59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64" calcext:value-type="float">
            <text:p><text:s/>50,64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32" calcext:value-type="float">
            <text:p><text:s/>121,32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6.96" calcext:value-type="float">
            <text:p><text:s/>656,9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5" calcext:value-type="float">
            <text:p><text:s/>18,45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4" calcext:value-type="float">
            <text:p><text:s/>22,44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83" calcext:value-type="float">
            <text:p><text:s/>59,83 </text:p>
          </table:table-cell>
          <table:table-cell table:style-name="ce2" office:value-type="string" calcext:value-type="string">
            <text:p>10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" calcext:value-type="float">
            <text:p><text:s/>10,00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94" calcext:value-type="float">
            <text:p><text:s/>22,94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7.28" calcext:value-type="float">
            <text:p><text:s/>67,2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.24" calcext:value-type="float">
            <text:p><text:s/>51,24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35" calcext:value-type="float">
            <text:p><text:s/>22,35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68" calcext:value-type="float">
            <text:p><text:s/>53,68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2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" calcext:value-type="float">
            <text:p><text:s/>12,20 </text:p>
          </table:table-cell>
          <table:table-cell table:style-name="ce2" office:value-type="string" calcext:value-type="string">
            <text:p>04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44.87" calcext:value-type="float">
            <text:p><text:s/>644,87 </text:p>
          </table:table-cell>
          <table:table-cell table:style-name="ce2" office:value-type="string" calcext:value-type="string">
            <text:p>04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0.7" calcext:value-type="float">
            <text:p><text:s/>10,70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8.8" calcext:value-type="float">
            <text:p><text:s/>58,80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5.49" calcext:value-type="float">
            <text:p><text:s/>65,4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77" calcext:value-type="float">
            <text:p><text:s/>22,7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8.46" calcext:value-type="float">
            <text:p><text:s/>18,4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9.56" calcext:value-type="float">
            <text:p><text:s/>59,5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7" calcext:value-type="float">
            <text:p><text:s/>9,7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42" calcext:value-type="float">
            <text:p><text:s/>22,42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5.72" calcext:value-type="float">
            <text:p><text:s/>25,72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3.09" calcext:value-type="float">
            <text:p><text:s/>23,09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1.27" calcext:value-type="float">
            <text:p><text:s/>51,2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14" calcext:value-type="float">
            <text:p><text:s/>22,14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1.96" calcext:value-type="float">
            <text:p><text:s/>21,9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3.71" calcext:value-type="float">
            <text:p><text:s/>53,7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9.76" calcext:value-type="float">
            <text:p><text:s/>9,76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31.33" calcext:value-type="float">
            <text:p><text:s/>31,33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22.22" calcext:value-type="float">
            <text:p><text:s/>22,22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92.17" calcext:value-type="float">
            <text:p><text:s/>192,17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50.41" calcext:value-type="float">
            <text:p><text:s/>50,41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1.32" calcext:value-type="float">
            <text:p><text:s/>121,32 </text:p>
          </table:table-cell>
          <table:table-cell table:style-name="ce2" office:value-type="string" calcext:value-type="string">
            <text:p>11/07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TIM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12.2" calcext:value-type="float">
            <text:p><text:s/>12,20 </text:p>
          </table:table-cell>
          <table:table-cell table:style-name="ce2" office:value-type="string" calcext:value-type="string">
            <text:p>26/09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WIND TRE SPA</text:p>
          </table:table-cell>
          <table:table-cell table:style-name="ce2" office:value-type="string" calcext:value-type="string">
            <text:p>Utenze e canoni</text:p>
          </table:table-cell>
          <table:table-cell table:style-name="ce3" office:value-type="float" office:value="68.32" calcext:value-type="float">
            <text:p><text:s/>68,32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1701" calcext:value-type="float">
            <text:p>1701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762.66" calcext:value-type="float">
            <text:p><text:s/>762,66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BNP PARIBAS LEASE GROUP S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513.65" calcext:value-type="float">
            <text:p><text:s/>1.513,65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NDOMINIO VIA R. ATRI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600" calcext:value-type="float">
            <text:p><text:s/>600,00 </text:p>
          </table:table-cell>
          <table:table-cell table:style-name="ce2" office:value-type="string" calcext:value-type="string">
            <text:p>13/07/2023</text:p>
          </table:table-cell>
          <table:table-cell table:style-name="ce2" office:value-type="float" office:value="106" calcext:value-type="float">
            <text:p>106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. FACCHINI CASTENASO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7775.85" calcext:value-type="float">
            <text:p><text:s/>7.775,85 </text:p>
          </table:table-cell>
          <table:table-cell table:style-name="ce2" office:value-type="string" calcext:value-type="string">
            <text:p>09/08/2023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002" calcext:value-type="float">
            <text:p><text:s/>5.002,00 </text:p>
          </table:table-cell>
          <table:table-cell table:style-name="ce2" office:value-type="string" calcext:value-type="string">
            <text:p>01/09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COOPERATIVA PER LO STUDIO CULTURA FISIC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002" calcext:value-type="float">
            <text:p><text:s/>5.002,00 </text:p>
          </table:table-cell>
          <table:table-cell table:style-name="ce2" office:value-type="string" calcext:value-type="string">
            <text:p>03/07/2023</text:p>
          </table:table-cell>
          <table:table-cell table:style-name="ce2" office:value-type="float" office:value="502" calcext:value-type="float">
            <text:p>502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36.72" calcext:value-type="float">
            <text:p><text:s/>336,72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75.68" calcext:value-type="float">
            <text:p><text:s/>175,68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89.81" calcext:value-type="float">
            <text:p><text:s/>189,81 </text:p>
          </table:table-cell>
          <table:table-cell table:style-name="ce2" office:value-type="string" calcext:value-type="string">
            <text:p>10/07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GBR ROSSETTO SPA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900.09" calcext:value-type="float">
            <text:p><text:s/>900,09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223.25" calcext:value-type="float">
            <text:p><text:s/>223,25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652.7" calcext:value-type="float">
            <text:p><text:s/>652,70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340.83" calcext:value-type="float">
            <text:p><text:s/>340,83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MULTICOPIA E ARREDA UFFICIO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512.42" calcext:value-type="float">
            <text:p><text:s/>512,42 </text:p>
          </table:table-cell>
          <table:table-cell table:style-name="ce2" office:value-type="string" calcext:value-type="string">
            <text:p>02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>
          <table:table-cell table:style-name="ce2" office:value-type="string" calcext:value-type="string">
            <text:p>QUARK SRL</text:p>
          </table:table-cell>
          <table:table-cell table:style-name="ce2" office:value-type="string" calcext:value-type="string">
            <text:p>Utilizzo di beni di terzi</text:p>
          </table:table-cell>
          <table:table-cell table:style-name="ce3" office:value-type="float" office:value="109.8" calcext:value-type="float">
            <text:p><text:s/>109,80 </text:p>
          </table:table-cell>
          <table:table-cell table:style-name="ce2" office:value-type="string" calcext:value-type="string">
            <text:p>24/08/2023</text:p>
          </table:table-cell>
          <table:table-cell table:style-name="ce2" office:value-type="float" office:value="103" calcext:value-type="float">
            <text:p>103</text:p>
          </table:table-cell>
          <table:table-cell table:style-name="ce2"/>
          <table:table-cell table:number-columns-repeated="1018"/>
        </table:table-row>
        <table:table-row table:style-name="ro2" table:number-rows-repeated="53">
          <table:table-cell table:style-name="ce2" table:number-columns-repeated="2"/>
          <table:table-cell table:style-name="ce3"/>
          <table:table-cell table:style-name="ce2" table:number-columns-repeated="3"/>
          <table:table-cell table:number-columns-repeated="1018"/>
        </table:table-row>
        <table:table-row table:style-name="ro2" table:number-rows-repeated="104706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3-10-25T11:45:21</meta:creation-date>
    <dc:date>2023-10-25T12:29:13</dc:date>
    <meta:generator>LibreOffice/6.4.1.2$Windows_X86_64 LibreOffice_project/4d224e95b98b138af42a64d84056446d09082932</meta:generator>
    <meta:document-statistic meta:table-count="1" meta:cell-count="7305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