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7.532cm"/>
    </style:style>
    <style:style style:name="co2" style:family="table-column">
      <style:table-column-properties fo:break-before="auto" style:column-width="12.517cm"/>
    </style:style>
    <style:style style:name="co3" style:family="table-column">
      <style:table-column-properties fo:break-before="auto" style:column-width="2.632cm"/>
    </style:style>
    <style:style style:name="co4" style:family="table-column">
      <style:table-column-properties fo:break-before="auto" style:column-width="2.351cm"/>
    </style:style>
    <style:style style:name="co5" style:family="table-column">
      <style:table-column-properties fo:break-before="auto" style:column-width="3.695cm"/>
    </style:style>
    <style:style style:name="co6" style:family="table-column">
      <style:table-column-properties fo:break-before="auto" style:column-width="2.464cm"/>
    </style:style>
    <style:style style:name="co7" style:family="table-column">
      <style:table-column-properties fo:break-before="auto" style:column-width="1.7cm"/>
    </style:style>
    <style:style style:name="ro1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Calibri Ligh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ce4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1018" table:default-cell-style-name="Default"/>
        <table:table-row table:style-name="ro1">
          <table:table-cell table:style-name="ce1" office:value-type="string" calcext:value-type="string">
            <text:p>FORNITORE</text:p>
          </table:table-cell>
          <table:table-cell table:style-name="ce1" office:value-type="string" calcext:value-type="string">
            <text:p>DES_LIVELLO_4</text:p>
          </table:table-cell>
          <table:table-cell table:style-name="ce1" office:value-type="string" calcext:value-type="string">
            <text:p>IMPORTO_LIQ</text:p>
          </table:table-cell>
          <table:table-cell table:style-name="ce1" office:value-type="string" calcext:value-type="string">
            <text:p>DATA_MAND</text:p>
          </table:table-cell>
          <table:table-cell table:style-name="ce1" office:value-type="string" calcext:value-type="string">
            <text:p>CODICE_STRUTTURA</text:p>
          </table:table-cell>
          <table:table-cell table:style-name="ce2"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1305.4" calcext:value-type="float">
            <text:p><text:s/>1.305,40 </text:p>
          </table:table-cell>
          <table:table-cell table:style-name="ce2" office:value-type="string" calcext:value-type="string">
            <text:p>01/12/2023</text:p>
          </table:table-cell>
          <table:table-cell table:style-name="ce2" office:value-type="float" office:value="102" calcext:value-type="float">
            <text:p>1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12.08" calcext:value-type="float">
            <text:p><text:s/>212,08 </text:p>
          </table:table-cell>
          <table:table-cell table:style-name="ce2" office:value-type="string" calcext:value-type="string">
            <text:p>02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359.97" calcext:value-type="float">
            <text:p><text:s/>2.359,97 </text:p>
          </table:table-cell>
          <table:table-cell table:style-name="ce2" office:value-type="string" calcext:value-type="string">
            <text:p>02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72.56" calcext:value-type="float">
            <text:p><text:s/>672,56 </text:p>
          </table:table-cell>
          <table:table-cell table:style-name="ce2" office:value-type="string" calcext:value-type="string">
            <text:p>02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138.97" calcext:value-type="float">
            <text:p><text:s/>3.138,97 </text:p>
          </table:table-cell>
          <table:table-cell table:style-name="ce2" office:value-type="string" calcext:value-type="string">
            <text:p>02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070.18" calcext:value-type="float">
            <text:p><text:s/>2.070,18 </text:p>
          </table:table-cell>
          <table:table-cell table:style-name="ce2" office:value-type="string" calcext:value-type="string">
            <text:p>02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11" calcext:value-type="float">
            <text:p><text:s/>611,00 </text:p>
          </table:table-cell>
          <table:table-cell table:style-name="ce2" office:value-type="string" calcext:value-type="string">
            <text:p>02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123.76" calcext:value-type="float">
            <text:p><text:s/>123,76 </text:p>
          </table:table-cell>
          <table:table-cell table:style-name="ce2" office:value-type="string" calcext:value-type="string">
            <text:p>02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201.16" calcext:value-type="float">
            <text:p><text:s/>201,16 </text:p>
          </table:table-cell>
          <table:table-cell table:style-name="ce2" office:value-type="string" calcext:value-type="string">
            <text:p>02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141.82" calcext:value-type="float">
            <text:p><text:s/>141,82 </text:p>
          </table:table-cell>
          <table:table-cell table:style-name="ce2" office:value-type="string" calcext:value-type="string">
            <text:p>02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229.54" calcext:value-type="float">
            <text:p><text:s/>229,54 </text:p>
          </table:table-cell>
          <table:table-cell table:style-name="ce2" office:value-type="string" calcext:value-type="string">
            <text:p>02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162.46" calcext:value-type="float">
            <text:p><text:s/>162,46 </text:p>
          </table:table-cell>
          <table:table-cell table:style-name="ce2" office:value-type="string" calcext:value-type="string">
            <text:p>02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257.92" calcext:value-type="float">
            <text:p><text:s/>257,92 </text:p>
          </table:table-cell>
          <table:table-cell table:style-name="ce2" office:value-type="string" calcext:value-type="string">
            <text:p>02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201.16" calcext:value-type="float">
            <text:p><text:s/>201,16 </text:p>
          </table:table-cell>
          <table:table-cell table:style-name="ce2" office:value-type="string" calcext:value-type="string">
            <text:p>02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20.54" calcext:value-type="float">
            <text:p><text:s/>20,54 </text:p>
          </table:table-cell>
          <table:table-cell table:style-name="ce2" office:value-type="string" calcext:value-type="string">
            <text:p>02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2.09" calcext:value-type="float">
            <text:p><text:s/>12,09 </text:p>
          </table:table-cell>
          <table:table-cell table:style-name="ce2" office:value-type="string" calcext:value-type="string">
            <text:p>02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ORINT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5.4" calcext:value-type="float">
            <text:p><text:s/>85,40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ORINT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36.56" calcext:value-type="float">
            <text:p><text:s/>536,56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ORINT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97.8" calcext:value-type="float">
            <text:p><text:s/>597,80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.62" calcext:value-type="float">
            <text:p><text:s/>5,62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4.51" calcext:value-type="float">
            <text:p><text:s/>114,51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7" calcext:value-type="float">
            <text:p><text:s/>57,00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9.48" calcext:value-type="float">
            <text:p><text:s/>79,48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2.17" calcext:value-type="float">
            <text:p><text:s/>102,17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4.75" calcext:value-type="float">
            <text:p><text:s/>64,75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2.87" calcext:value-type="float">
            <text:p><text:s/>82,87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6.65" calcext:value-type="float">
            <text:p><text:s/>86,65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3.81" calcext:value-type="float">
            <text:p><text:s/>103,81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1.33" calcext:value-type="float">
            <text:p><text:s/>71,33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53.38" calcext:value-type="float">
            <text:p><text:s/>153,38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3.16" calcext:value-type="float">
            <text:p><text:s/>43,16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4.55" calcext:value-type="float">
            <text:p><text:s/>124,55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5.43" calcext:value-type="float">
            <text:p><text:s/>95,43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7.78" calcext:value-type="float">
            <text:p><text:s/>97,78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POGRAFIA <text:s/>RONCAGLI <text:s/>SNC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4.68" calcext:value-type="float">
            <text:p><text:s/>114,68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0.17" calcext:value-type="float">
            <text:p><text:s/>40,17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82.61" calcext:value-type="float">
            <text:p><text:s/>182,61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ORGIONE CENTRO DIDATTICO SRL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213" calcext:value-type="float">
            <text:p><text:s/>213,00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3184.59" calcext:value-type="float">
            <text:p><text:s/>3.184,59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69.7" calcext:value-type="float">
            <text:p><text:s/>269,70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9.33" calcext:value-type="float">
            <text:p><text:s/>59,33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50" calcext:value-type="float">
            <text:p><text:s/>250,00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7.39" calcext:value-type="float">
            <text:p><text:s/>97,39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73.39" calcext:value-type="float">
            <text:p><text:s/>773,39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16.45" calcext:value-type="float">
            <text:p><text:s/>316,45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1.43" calcext:value-type="float">
            <text:p><text:s/>21,43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24.62" calcext:value-type="float">
            <text:p><text:s/>124,62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70.15" calcext:value-type="float">
            <text:p><text:s/>170,15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.D. POLISPORTIVA VIRTUS CASTENASO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1140" calcext:value-type="float">
            <text:p><text:s/>1.140,00 </text:p>
          </table:table-cell>
          <table:table-cell table:style-name="ce2" office:value-type="string" calcext:value-type="string">
            <text:p>02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DAY RISTOSERVICE SPA</text:p>
          </table:table-cell>
          <table:table-cell table:style-name="ce2" office:value-type="string" calcext:value-type="string">
            <text:p>Altre spese per il personale</text:p>
          </table:table-cell>
          <table:table-cell table:style-name="ce3" office:value-type="float" office:value="2549.87" calcext:value-type="float">
            <text:p><text:s/>2.549,87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SOCIAZIONE CULTURALE TEATRINO A DUE P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SOCIAZIONE FIAB CASTENASO TRIBU' INDI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ABBRI <text:s/>FABRIZI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ATTORINI ALESSANDR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5" calcext:value-type="float">
            <text:p><text:s/>125,00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ERI <text:s/>DIAN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AOLINO <text:s/>FRANCESC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0.26" calcext:value-type="float">
            <text:p><text:s/>0,26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.26" calcext:value-type="float">
            <text:p><text:s/>1,26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" calcext:value-type="float">
            <text:p><text:s/>4,00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" calcext:value-type="float">
            <text:p><text:s/>4,00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.23" calcext:value-type="float">
            <text:p><text:s/>7,23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.23" calcext:value-type="float">
            <text:p><text:s/>7,23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3.5" calcext:value-type="float">
            <text:p><text:s/>13,50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1.21" calcext:value-type="float">
            <text:p><text:s/>31,21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8.41" calcext:value-type="float">
            <text:p><text:s/>48,41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1.2" calcext:value-type="float">
            <text:p><text:s/>61,20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0.04" calcext:value-type="float">
            <text:p><text:s/>70,04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91.2" calcext:value-type="float">
            <text:p><text:s/>91,20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37.23" calcext:value-type="float">
            <text:p><text:s/>137,23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59.41" calcext:value-type="float">
            <text:p><text:s/>159,41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86.57" calcext:value-type="float">
            <text:p><text:s/>186,57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28.06" calcext:value-type="float">
            <text:p><text:s/>228,06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37.83" calcext:value-type="float">
            <text:p><text:s/>237,83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80.32" calcext:value-type="float">
            <text:p><text:s/>380,32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41.86" calcext:value-type="float">
            <text:p><text:s/>541,86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LDINI ARRIGO S.R.L.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92.78" calcext:value-type="float">
            <text:p><text:s/>492,78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ACA SOC.COOP. A.R.L. SERVIZIO AUTONOLEG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46.12" calcext:value-type="float">
            <text:p><text:s/>346,12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UNIONE RENO GALLIERA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339.22" calcext:value-type="float">
            <text:p><text:s/>1.339,22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18.66" calcext:value-type="float">
            <text:p><text:s/>218,66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5585.9" calcext:value-type="float">
            <text:p><text:s/>15.585,90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11.82" calcext:value-type="float">
            <text:p><text:s/>1.711,82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54580.92" calcext:value-type="float">
            <text:p><text:s/>54.580,92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337.6" calcext:value-type="float">
            <text:p><text:s/>337,60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44794.58" calcext:value-type="float">
            <text:p><text:s/>44.794,58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1.61" calcext:value-type="float">
            <text:p><text:s/>131,61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350" calcext:value-type="float">
            <text:p><text:s/>2.350,00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17" calcext:value-type="float">
            <text:p><text:s/>517,00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UNIONE RENO GALLIER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97638.62" calcext:value-type="float">
            <text:p><text:s/>97.638,62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1801" calcext:value-type="float">
            <text:p>18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NTRO SOCIALE CULTURALE VILLANOVA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7169.96" calcext:value-type="float">
            <text:p><text:s/>7.169,96 </text:p>
          </table:table-cell>
          <table:table-cell table:style-name="ce2" office:value-type="string" calcext:value-type="string">
            <text:p>03/10/2023</text:p>
          </table:table-cell>
          <table:table-cell table:style-name="ce2" office:value-type="float" office:value="1207" calcext:value-type="float">
            <text:p>1207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44" calcext:value-type="float">
            <text:p><text:s/>244,0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6354.61" calcext:value-type="float">
            <text:p><text:s/>36.354,61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760.61" calcext:value-type="float">
            <text:p><text:s/>14.760,61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255.35" calcext:value-type="float">
            <text:p><text:s/>2.255,35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6.4" calcext:value-type="float">
            <text:p><text:s/>146,4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97.6" calcext:value-type="float">
            <text:p><text:s/>97,6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689.98" calcext:value-type="float">
            <text:p><text:s/>7.689,98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6942.03" calcext:value-type="float">
            <text:p><text:s/>36.942,03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ASSI EMILI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566.06" calcext:value-type="float">
            <text:p><text:s/>2.566,06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.87" calcext:value-type="float">
            <text:p><text:s/>33,87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9.89" calcext:value-type="float">
            <text:p><text:s/>139,89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.83" calcext:value-type="float">
            <text:p><text:s/>62,83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.5" calcext:value-type="float">
            <text:p><text:s/>50,5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7.7" calcext:value-type="float">
            <text:p><text:s/>37,7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5.56" calcext:value-type="float">
            <text:p><text:s/>165,56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6.76" calcext:value-type="float">
            <text:p><text:s/>36,76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.95" calcext:value-type="float">
            <text:p><text:s/>33,95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5.59" calcext:value-type="float">
            <text:p><text:s/>125,59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4.03" calcext:value-type="float">
            <text:p><text:s/>154,03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.91" calcext:value-type="float">
            <text:p><text:s/>20,91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.2" calcext:value-type="float">
            <text:p><text:s/>1,2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2.23" calcext:value-type="float">
            <text:p><text:s/>252,23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3" calcext:value-type="float">
            <text:p><text:s/>8,03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.53" calcext:value-type="float">
            <text:p><text:s/>19,53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81" calcext:value-type="float">
            <text:p><text:s/>13,81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.98" calcext:value-type="float">
            <text:p><text:s/>14,98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4.94" calcext:value-type="float">
            <text:p><text:s/>174,94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4.93" calcext:value-type="float">
            <text:p><text:s/>174,93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3" calcext:value-type="float">
            <text:p><text:s/>8,03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.48" calcext:value-type="float">
            <text:p><text:s/>65,48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9" calcext:value-type="float">
            <text:p><text:s/>7,9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91" calcext:value-type="float">
            <text:p><text:s/>10,91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3" calcext:value-type="float">
            <text:p><text:s/>8,03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.73" calcext:value-type="float">
            <text:p><text:s/>62,73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5.46" calcext:value-type="float">
            <text:p><text:s/>125,46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65" calcext:value-type="float">
            <text:p><text:s/>3,65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.81" calcext:value-type="float">
            <text:p><text:s/>6,81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78" calcext:value-type="float">
            <text:p><text:s/>13,78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68.39" calcext:value-type="float">
            <text:p><text:s/>468,39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6.64" calcext:value-type="float">
            <text:p><text:s/>206,64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9.69" calcext:value-type="float">
            <text:p><text:s/>419,69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77.89" calcext:value-type="float">
            <text:p><text:s/>777,89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3" calcext:value-type="float">
            <text:p><text:s/>8,03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8.49" calcext:value-type="float">
            <text:p><text:s/>188,49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9" calcext:value-type="float">
            <text:p><text:s/>7,9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91" calcext:value-type="float">
            <text:p><text:s/>10,91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3" calcext:value-type="float">
            <text:p><text:s/>303,0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1.5" calcext:value-type="float">
            <text:p><text:s/>151,5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0.79" calcext:value-type="float">
            <text:p><text:s/>150,79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0.53" calcext:value-type="float">
            <text:p><text:s/>100,53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.07" calcext:value-type="float">
            <text:p><text:s/>65,07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3" calcext:value-type="float">
            <text:p><text:s/>8,03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.48" calcext:value-type="float">
            <text:p><text:s/>65,48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8.83" calcext:value-type="float">
            <text:p><text:s/>418,83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4.11" calcext:value-type="float">
            <text:p><text:s/>174,11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6.81" calcext:value-type="float">
            <text:p><text:s/>76,81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.12" calcext:value-type="float">
            <text:p><text:s/>5,12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.27" calcext:value-type="float">
            <text:p><text:s/>25,27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7.32" calcext:value-type="float">
            <text:p><text:s/>137,32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.36" calcext:value-type="float">
            <text:p><text:s/>42,36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81" calcext:value-type="float">
            <text:p><text:s/>13,81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1.32" calcext:value-type="float">
            <text:p><text:s/>251,32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1.22" calcext:value-type="float">
            <text:p><text:s/>81,22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3" calcext:value-type="float">
            <text:p><text:s/>8,03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3.62" calcext:value-type="float">
            <text:p><text:s/>213,62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3" calcext:value-type="float">
            <text:p><text:s/>8,03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2.39" calcext:value-type="float">
            <text:p><text:s/>192,39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91" calcext:value-type="float">
            <text:p><text:s/>10,91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9" calcext:value-type="float">
            <text:p><text:s/>10,9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9.55" calcext:value-type="float">
            <text:p><text:s/>39,55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91" calcext:value-type="float">
            <text:p><text:s/>10,91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9.95" calcext:value-type="float">
            <text:p><text:s/>59,95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8.21" calcext:value-type="float">
            <text:p><text:s/>198,21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3" calcext:value-type="float">
            <text:p><text:s/>8,03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9.37" calcext:value-type="float">
            <text:p><text:s/>69,37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1.32" calcext:value-type="float">
            <text:p><text:s/>251,32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3" calcext:value-type="float">
            <text:p><text:s/>8,03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6.3" calcext:value-type="float">
            <text:p><text:s/>216,3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3" calcext:value-type="float">
            <text:p><text:s/>8,03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9" calcext:value-type="float">
            <text:p><text:s/>7,9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7.26" calcext:value-type="float">
            <text:p><text:s/>167,26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9.21" calcext:value-type="float">
            <text:p><text:s/>629,21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.94" calcext:value-type="float">
            <text:p><text:s/>5,94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8.87" calcext:value-type="float">
            <text:p><text:s/>168,87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5.8" calcext:value-type="float">
            <text:p><text:s/>125,8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.27" calcext:value-type="float">
            <text:p><text:s/>25,27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7.17" calcext:value-type="float">
            <text:p><text:s/>37,17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6.21" calcext:value-type="float">
            <text:p><text:s/>56,21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9.6" calcext:value-type="float">
            <text:p><text:s/>59,6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91" calcext:value-type="float">
            <text:p><text:s/>10,91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3" calcext:value-type="float">
            <text:p><text:s/>32,30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4.48" calcext:value-type="float">
            <text:p><text:s/>164,48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.94" calcext:value-type="float">
            <text:p><text:s/>5,94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BR ROSSETTO SP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75.68" calcext:value-type="float">
            <text:p><text:s/>175,68 </text:p>
          </table:table-cell>
          <table:table-cell table:style-name="ce2" office:value-type="string" calcext:value-type="string">
            <text:p>03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0" calcext:value-type="float">
            <text:p><text:s/>20,00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73.51" calcext:value-type="float">
            <text:p><text:s/>173,51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5" calcext:value-type="float">
            <text:p><text:s/>85,00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.99" calcext:value-type="float">
            <text:p><text:s/>4,99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68.6" calcext:value-type="float">
            <text:p><text:s/>168,60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" calcext:value-type="float">
            <text:p><text:s/>10,00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5" calcext:value-type="float">
            <text:p><text:s/>15,00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5" calcext:value-type="float">
            <text:p><text:s/>115,00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4.8" calcext:value-type="float">
            <text:p><text:s/>184,80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99.2" calcext:value-type="float">
            <text:p><text:s/>199,20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11.3" calcext:value-type="float">
            <text:p><text:s/>211,30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63" calcext:value-type="float">
            <text:p><text:s/>563,00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.57" calcext:value-type="float">
            <text:p><text:s/>9,57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.69" calcext:value-type="float">
            <text:p><text:s/>9,69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63.94" calcext:value-type="float">
            <text:p><text:s/>163,94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40" calcext:value-type="float">
            <text:p><text:s/>140,00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" calcext:value-type="float">
            <text:p><text:s/>2,00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5.5" calcext:value-type="float">
            <text:p><text:s/>15,50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23.5" calcext:value-type="float">
            <text:p><text:s/>23,50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12" calcext:value-type="float">
            <text:p><text:s/>412,00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5.2" calcext:value-type="float">
            <text:p><text:s/>55,20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42" calcext:value-type="float">
            <text:p><text:s/>242,00 </text:p>
          </table:table-cell>
          <table:table-cell table:style-name="ce2" office:value-type="string" calcext:value-type="string">
            <text:p>04/10/2023</text:p>
          </table:table-cell>
          <table:table-cell table:style-name="ce2" office:value-type="float" office:value="1209" calcext:value-type="float">
            <text:p>1209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RTIGIANA COMPENSAT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2.26" calcext:value-type="float">
            <text:p><text:s/>122,26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NTRO FORNITURE SNC DI COSTA M. &amp; SCALI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7.5" calcext:value-type="float">
            <text:p><text:s/>27,50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7.69" calcext:value-type="float">
            <text:p><text:s/>27,69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ORINT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685.06" calcext:value-type="float">
            <text:p><text:s/>1.685,06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YRECO ITAL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4.53" calcext:value-type="float">
            <text:p><text:s/>44,53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ATALI GIN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.01" calcext:value-type="float">
            <text:p><text:s/>9,01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XA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6.72" calcext:value-type="float">
            <text:p><text:s/>16,72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XA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0.45" calcext:value-type="float">
            <text:p><text:s/>70,45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XA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6.48" calcext:value-type="float">
            <text:p><text:s/>46,48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XA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3.97" calcext:value-type="float">
            <text:p><text:s/>33,97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XA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7.69" calcext:value-type="float">
            <text:p><text:s/>67,69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AREDES ITALIA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1.4" calcext:value-type="float">
            <text:p><text:s/>81,40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POGRAFIA <text:s/>RONCAGLI <text:s/>SNC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3.88" calcext:value-type="float">
            <text:p><text:s/>33,88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DEMIA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7.49" calcext:value-type="float">
            <text:p><text:s/>17,49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02" calcext:value-type="float">
            <text:p>1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5.97" calcext:value-type="float">
            <text:p><text:s/>5,97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7.65" calcext:value-type="float">
            <text:p><text:s/>47,65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9.86" calcext:value-type="float">
            <text:p><text:s/>9,86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8.2" calcext:value-type="float">
            <text:p><text:s/>28,20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6.46" calcext:value-type="float">
            <text:p><text:s/>16,46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IAGAR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5.4" calcext:value-type="float">
            <text:p><text:s/>15,40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BOLOGNA</text:p>
          </table:table-cell>
          <table:table-cell table:style-name="ce2" office:value-type="string" calcext:value-type="string">
            <text:p>Rimborsi per spese di personale (comando, distacco, fuori ruolo, convenzioni, ecc...) </text:p>
          </table:table-cell>
          <table:table-cell table:style-name="ce3" office:value-type="float" office:value="484.83" calcext:value-type="float">
            <text:p><text:s/>484,83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CA SOFTWARE SPA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11.88" calcext:value-type="float">
            <text:p><text:s/>11,88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1371.92" calcext:value-type="float">
            <text:p><text:s/>1.371,92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203" calcext:value-type="float">
            <text:p>12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STITUTO COMPRENSIVO DI CASTENASO</text:p>
          </table:table-cell>
          <table:table-cell table:style-name="ce2" office:value-type="string" calcext:value-type="string">
            <text:p>Trasferimenti correnti a organismi interni e/o unita' locali della amministrazione</text:p>
          </table:table-cell>
          <table:table-cell table:style-name="ce3" office:value-type="float" office:value="14000" calcext:value-type="float">
            <text:p><text:s/>14.000,00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402" calcext:value-type="float">
            <text:p>4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-DISTRIBUZIONE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17" calcext:value-type="float">
            <text:p><text:s/>3,17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6.24" calcext:value-type="float">
            <text:p><text:s/>416,24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9.73" calcext:value-type="float">
            <text:p><text:s/>279,73 </text:p>
          </table:table-cell>
          <table:table-cell table:style-name="ce2" office:value-type="string" calcext:value-type="string">
            <text:p>04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1.32" calcext:value-type="float">
            <text:p><text:s/>11,32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RCE E VANNINI SERVICE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45.22" calcext:value-type="float">
            <text:p><text:s/>245,22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74.84" calcext:value-type="float">
            <text:p><text:s/>874,84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05" calcext:value-type="float">
            <text:p><text:s/>13,05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9.21" calcext:value-type="float">
            <text:p><text:s/>229,21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98" calcext:value-type="float">
            <text:p><text:s/>17,98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.62" calcext:value-type="float">
            <text:p><text:s/>45,62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34" calcext:value-type="float">
            <text:p><text:s/>21,34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2.57" calcext:value-type="float">
            <text:p><text:s/>242,57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1.32" calcext:value-type="float">
            <text:p><text:s/>191,32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3.11" calcext:value-type="float">
            <text:p><text:s/>183,11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9.25" calcext:value-type="float">
            <text:p><text:s/>69,25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0.17" calcext:value-type="float">
            <text:p><text:s/>260,17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1.36" calcext:value-type="float">
            <text:p><text:s/>61,36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51.07" calcext:value-type="float">
            <text:p><text:s/>2.351,07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7.73" calcext:value-type="float">
            <text:p><text:s/>207,73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3.64" calcext:value-type="float">
            <text:p><text:s/>113,64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0.85" calcext:value-type="float">
            <text:p><text:s/>130,85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51.36" calcext:value-type="float">
            <text:p><text:s/>351,36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9.77" calcext:value-type="float">
            <text:p><text:s/>259,77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7.89" calcext:value-type="float">
            <text:p><text:s/>47,89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01.58" calcext:value-type="float">
            <text:p><text:s/>801,58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.01" calcext:value-type="float">
            <text:p><text:s/>62,01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7.89" calcext:value-type="float">
            <text:p><text:s/>47,89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51.03" calcext:value-type="float">
            <text:p><text:s/>351,03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6.71" calcext:value-type="float">
            <text:p><text:s/>186,71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0.65" calcext:value-type="float">
            <text:p><text:s/>210,65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56" calcext:value-type="float">
            <text:p><text:s/>18,56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94.77" calcext:value-type="float">
            <text:p><text:s/>394,77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7.89" calcext:value-type="float">
            <text:p><text:s/>47,89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7.89" calcext:value-type="float">
            <text:p><text:s/>47,89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6.01" calcext:value-type="float">
            <text:p><text:s/>216,01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4.77" calcext:value-type="float">
            <text:p><text:s/>194,77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.2" calcext:value-type="float">
            <text:p><text:s/>49,20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34.74" calcext:value-type="float">
            <text:p><text:s/>934,74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45" calcext:value-type="float">
            <text:p><text:s/>18,45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.62" calcext:value-type="float">
            <text:p><text:s/>45,62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42.4" calcext:value-type="float">
            <text:p><text:s/>1.342,40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2.8" calcext:value-type="float">
            <text:p><text:s/>142,80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3.8" calcext:value-type="float">
            <text:p><text:s/>343,80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49.41" calcext:value-type="float">
            <text:p><text:s/>549,41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8.58" calcext:value-type="float">
            <text:p><text:s/>268,58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3.5" calcext:value-type="float">
            <text:p><text:s/>193,50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68" calcext:value-type="float">
            <text:p><text:s/>4,68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84.68" calcext:value-type="float">
            <text:p><text:s/>384,68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4.63" calcext:value-type="float">
            <text:p><text:s/>214,63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.93" calcext:value-type="float">
            <text:p><text:s/>49,93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4.9" calcext:value-type="float">
            <text:p><text:s/>114,90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4.13" calcext:value-type="float">
            <text:p><text:s/>274,13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86.38" calcext:value-type="float">
            <text:p><text:s/>2.086,38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3.96" calcext:value-type="float">
            <text:p><text:s/>73,96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0.8" calcext:value-type="float">
            <text:p><text:s/>60,80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68" calcext:value-type="float">
            <text:p><text:s/>4,68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1.56" calcext:value-type="float">
            <text:p><text:s/>131,56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8.18" calcext:value-type="float">
            <text:p><text:s/>108,18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4.08" calcext:value-type="float">
            <text:p><text:s/>294,08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7.27" calcext:value-type="float">
            <text:p><text:s/>297,27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8.3" calcext:value-type="float">
            <text:p><text:s/>128,30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.41" calcext:value-type="float">
            <text:p><text:s/>41,41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2.98" calcext:value-type="float">
            <text:p><text:s/>132,98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.06" calcext:value-type="float">
            <text:p><text:s/>27,06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1.09" calcext:value-type="float">
            <text:p><text:s/>61,09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5.97" calcext:value-type="float">
            <text:p><text:s/>55,97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5.51" calcext:value-type="float">
            <text:p><text:s/>115,51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07.06" calcext:value-type="float">
            <text:p><text:s/>607,06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07.05" calcext:value-type="float">
            <text:p><text:s/>607,05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32" calcext:value-type="float">
            <text:p><text:s/>11,32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8.03" calcext:value-type="float">
            <text:p><text:s/>228,03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4.37" calcext:value-type="float">
            <text:p><text:s/>534,37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2.93" calcext:value-type="float">
            <text:p><text:s/>262,93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0.64" calcext:value-type="float">
            <text:p><text:s/>250,64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0.84" calcext:value-type="float">
            <text:p><text:s/>230,84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02" calcext:value-type="float">
            <text:p><text:s/>9,02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8.79" calcext:value-type="float">
            <text:p><text:s/>308,79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9" calcext:value-type="float">
            <text:p><text:s/>2,90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29" calcext:value-type="float">
            <text:p><text:s/>15,29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.18" calcext:value-type="float">
            <text:p><text:s/>26,18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2.8" calcext:value-type="float">
            <text:p><text:s/>162,80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5.42" calcext:value-type="float">
            <text:p><text:s/>275,42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5.47" calcext:value-type="float">
            <text:p><text:s/>165,47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6.27" calcext:value-type="float">
            <text:p><text:s/>66,27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2.54" calcext:value-type="float">
            <text:p><text:s/>72,54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96" calcext:value-type="float">
            <text:p><text:s/>17,96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5.24" calcext:value-type="float">
            <text:p><text:s/>455,24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39" calcext:value-type="float">
            <text:p><text:s/>4,39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77.33" calcext:value-type="float">
            <text:p><text:s/>377,33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0.3" calcext:value-type="float">
            <text:p><text:s/>100,30 </text:p>
          </table:table-cell>
          <table:table-cell table:style-name="ce2" office:value-type="string" calcext:value-type="string">
            <text:p>05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 PATR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5.4" calcext:value-type="float">
            <text:p><text:s/>85,40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772.17" calcext:value-type="float">
            <text:p><text:s/>3.772,17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45.79" calcext:value-type="float">
            <text:p><text:s/>945,79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190.19" calcext:value-type="float">
            <text:p><text:s/>3.190,19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ONARI <text:s/>VALENTIN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00" calcext:value-type="float">
            <text:p><text:s/>400,00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EKNOBOND DI BONDI ANDRE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464" calcext:value-type="float">
            <text:p><text:s/>1.464,00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1.71" calcext:value-type="float">
            <text:p><text:s/>11,71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426.6" calcext:value-type="float">
            <text:p><text:s/>2.426,60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83.37" calcext:value-type="float">
            <text:p><text:s/>383,37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ACA SOC.COOP. A.R.L. SERVIZIO AUTONOLEG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384.48" calcext:value-type="float">
            <text:p><text:s/>1.384,48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.AN DI MUNDICI SRL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2391.12" calcext:value-type="float">
            <text:p><text:s/>2.391,12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'EDICOLA DELLA PIAZZA SNC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64.6" calcext:value-type="float">
            <text:p><text:s/>64,60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BOLOGNA</text:p>
          </table:table-cell>
          <table:table-cell table:style-name="ce2" office:value-type="string" calcext:value-type="string">
            <text:p>Retribuzioni in denaro</text:p>
          </table:table-cell>
          <table:table-cell table:style-name="ce3" office:value-type="float" office:value="312.5" calcext:value-type="float">
            <text:p><text:s/>312,50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35" calcext:value-type="float">
            <text:p><text:s/>135,00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025" calcext:value-type="float">
            <text:p><text:s/>1.025,00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598" calcext:value-type="float">
            <text:p><text:s/>598,00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885" calcext:value-type="float">
            <text:p><text:s/>885,00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BOLOGNA</text:p>
          </table:table-cell>
          <table:table-cell table:style-name="ce2" office:value-type="string" calcext:value-type="string">
            <text:p>Rimborsi per spese di personale (comando, distacco, fuori ruolo, convenzioni, ecc...) </text:p>
          </table:table-cell>
          <table:table-cell table:style-name="ce3" office:value-type="float" office:value="1050.83" calcext:value-type="float">
            <text:p><text:s/>1.050,83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BOLOGNA</text:p>
          </table:table-cell>
          <table:table-cell table:style-name="ce2" office:value-type="string" calcext:value-type="string">
            <text:p>Rimborsi per spese di personale (comando, distacco, fuori ruolo, convenzioni, ecc...) </text:p>
          </table:table-cell>
          <table:table-cell table:style-name="ce3" office:value-type="float" office:value="9.49" calcext:value-type="float">
            <text:p><text:s/>9,49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AUDION SRL</text:p>
          </table:table-cell>
          <table:table-cell table:style-name="ce2" office:value-type="string" calcext:value-type="string">
            <text:p>Servizi amministrativi</text:p>
          </table:table-cell>
          <table:table-cell table:style-name="ce3" office:value-type="float" office:value="3000" calcext:value-type="float">
            <text:p><text:s/>3.000,00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416.65" calcext:value-type="float">
            <text:p><text:s/>416,65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203" calcext:value-type="float">
            <text:p>12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473.99" calcext:value-type="float">
            <text:p><text:s/>473,99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203" calcext:value-type="float">
            <text:p>12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6.05" calcext:value-type="float">
            <text:p><text:s/>236,05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4.68" calcext:value-type="float">
            <text:p><text:s/>504,68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24.58" calcext:value-type="float">
            <text:p><text:s/>1.724,58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8.12" calcext:value-type="float">
            <text:p><text:s/>118,12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84.31" calcext:value-type="float">
            <text:p><text:s/>384,31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7.46" calcext:value-type="float">
            <text:p><text:s/>87,46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2.14" calcext:value-type="float">
            <text:p><text:s/>252,14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85" calcext:value-type="float">
            <text:p><text:s/>13,85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1.5" calcext:value-type="float">
            <text:p><text:s/>301,50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2.86" calcext:value-type="float">
            <text:p><text:s/>202,86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.65" calcext:value-type="float">
            <text:p><text:s/>20,65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71.3" calcext:value-type="float">
            <text:p><text:s/>771,30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6.77" calcext:value-type="float">
            <text:p><text:s/>76,77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3.35" calcext:value-type="float">
            <text:p><text:s/>73,35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8.15" calcext:value-type="float">
            <text:p><text:s/>198,15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96.83" calcext:value-type="float">
            <text:p><text:s/>396,83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0.62" calcext:value-type="float">
            <text:p><text:s/>180,62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0.45" calcext:value-type="float">
            <text:p><text:s/>450,45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5.04" calcext:value-type="float">
            <text:p><text:s/>35,04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92.1" calcext:value-type="float">
            <text:p><text:s/>392,10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2.85" calcext:value-type="float">
            <text:p><text:s/>92,85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5.28" calcext:value-type="float">
            <text:p><text:s/>645,28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5.27" calcext:value-type="float">
            <text:p><text:s/>645,27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2.11" calcext:value-type="float">
            <text:p><text:s/>282,11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5.26" calcext:value-type="float">
            <text:p><text:s/>165,26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3.17" calcext:value-type="float">
            <text:p><text:s/>263,17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61.01" calcext:value-type="float">
            <text:p><text:s/>2.961,01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85.36" calcext:value-type="float">
            <text:p><text:s/>585,36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.21" calcext:value-type="float">
            <text:p><text:s/>34,21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.13" calcext:value-type="float">
            <text:p><text:s/>19,13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04.2" calcext:value-type="float">
            <text:p><text:s/>404,20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.22" calcext:value-type="float">
            <text:p><text:s/>33,22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7.59" calcext:value-type="float">
            <text:p><text:s/>487,59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.19" calcext:value-type="float">
            <text:p><text:s/>26,19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16" calcext:value-type="float">
            <text:p><text:s/>32,16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89" calcext:value-type="float">
            <text:p><text:s/>8,89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16" calcext:value-type="float">
            <text:p><text:s/>32,16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16" calcext:value-type="float">
            <text:p><text:s/>32,16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16" calcext:value-type="float">
            <text:p><text:s/>32,16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0.6" calcext:value-type="float">
            <text:p><text:s/>60,60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42" calcext:value-type="float">
            <text:p><text:s/>4,42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83.51" calcext:value-type="float">
            <text:p><text:s/>383,51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1.96" calcext:value-type="float">
            <text:p><text:s/>321,96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9.5" calcext:value-type="float">
            <text:p><text:s/>239,50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2.74" calcext:value-type="float">
            <text:p><text:s/>152,74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7.84" calcext:value-type="float">
            <text:p><text:s/>457,84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1.35" calcext:value-type="float">
            <text:p><text:s/>421,35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.13" calcext:value-type="float">
            <text:p><text:s/>19,13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1.41" calcext:value-type="float">
            <text:p><text:s/>311,41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65.34" calcext:value-type="float">
            <text:p><text:s/>365,34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79.78" calcext:value-type="float">
            <text:p><text:s/>579,78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25.59" calcext:value-type="float">
            <text:p><text:s/>825,59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72.73" calcext:value-type="float">
            <text:p><text:s/>572,73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72.21" calcext:value-type="float">
            <text:p><text:s/>472,21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43.75" calcext:value-type="float">
            <text:p><text:s/>1.543,75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8.51" calcext:value-type="float">
            <text:p><text:s/>418,51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.63" calcext:value-type="float">
            <text:p><text:s/>14,63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6.51" calcext:value-type="float">
            <text:p><text:s/>66,51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8.4" calcext:value-type="float">
            <text:p><text:s/>318,40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08.57" calcext:value-type="float">
            <text:p><text:s/>608,57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0.98" calcext:value-type="float">
            <text:p><text:s/>160,98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29.84" calcext:value-type="float">
            <text:p><text:s/>729,84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9.16" calcext:value-type="float">
            <text:p><text:s/>289,16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8.82" calcext:value-type="float">
            <text:p><text:s/>278,82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71" calcext:value-type="float">
            <text:p><text:s/>12,71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7.26" calcext:value-type="float">
            <text:p><text:s/>137,26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3.58" calcext:value-type="float">
            <text:p><text:s/>163,58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2.1" calcext:value-type="float">
            <text:p><text:s/>152,10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.84" calcext:value-type="float">
            <text:p><text:s/>62,84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8.12" calcext:value-type="float">
            <text:p><text:s/>118,12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62.72" calcext:value-type="float">
            <text:p><text:s/>962,72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5.91" calcext:value-type="float">
            <text:p><text:s/>255,91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31.37" calcext:value-type="float">
            <text:p><text:s/>431,37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.97" calcext:value-type="float">
            <text:p><text:s/>6,97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11.19" calcext:value-type="float">
            <text:p><text:s/>811,19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8.31" calcext:value-type="float">
            <text:p><text:s/>108,31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9.24" calcext:value-type="float">
            <text:p><text:s/>499,24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34.81" calcext:value-type="float">
            <text:p><text:s/>2.434,81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8.15" calcext:value-type="float">
            <text:p><text:s/>128,15 </text:p>
          </table:table-cell>
          <table:table-cell table:style-name="ce2" office:value-type="string" calcext:value-type="string">
            <text:p>0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MET S.R.L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0.8" calcext:value-type="float">
            <text:p><text:s/>30,80 </text:p>
          </table:table-cell>
          <table:table-cell table:style-name="ce2" office:value-type="string" calcext:value-type="string">
            <text:p>06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R.G. SISTEMI DI RIGHI GIUSEPP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10" calcext:value-type="float">
            <text:p><text:s/>610,00 </text:p>
          </table:table-cell>
          <table:table-cell table:style-name="ce2" office:value-type="string" calcext:value-type="string">
            <text:p>06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RONTINI LUIGI DI FILIPPO E GIOVANNI RONT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88.61" calcext:value-type="float">
            <text:p><text:s/>488,61 </text:p>
          </table:table-cell>
          <table:table-cell table:style-name="ce2" office:value-type="string" calcext:value-type="string">
            <text:p>06/10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OBIS COMPAGNIA ASSICURAZIONI SPA</text:p>
          </table:table-cell>
          <table:table-cell table:style-name="ce2" office:value-type="string" calcext:value-type="string">
            <text:p>Premi di assicurazione contro i danni</text:p>
          </table:table-cell>
          <table:table-cell table:style-name="ce3" office:value-type="float" office:value="2500" calcext:value-type="float">
            <text:p><text:s/>2.500,00 </text:p>
          </table:table-cell>
          <table:table-cell table:style-name="ce2" office:value-type="string" calcext:value-type="string">
            <text:p>06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UNIPOLSAI ASSICURAZIONI</text:p>
          </table:table-cell>
          <table:table-cell table:style-name="ce2" office:value-type="string" calcext:value-type="string">
            <text:p>Premi di assicurazione contro i danni</text:p>
          </table:table-cell>
          <table:table-cell table:style-name="ce3" office:value-type="float" office:value="385" calcext:value-type="float">
            <text:p><text:s/>385,00 </text:p>
          </table:table-cell>
          <table:table-cell table:style-name="ce2" office:value-type="string" calcext:value-type="string">
            <text:p>06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CASTENASO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80" calcext:value-type="float">
            <text:p><text:s/>180,00 </text:p>
          </table:table-cell>
          <table:table-cell table:style-name="ce2" office:value-type="string" calcext:value-type="string">
            <text:p>06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930" calcext:value-type="float">
            <text:p><text:s/>930,0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450" calcext:value-type="float">
            <text:p><text:s/>450,0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354.99" calcext:value-type="float">
            <text:p><text:s/>354,99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70" calcext:value-type="float">
            <text:p><text:s/>370,0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5.86" calcext:value-type="float">
            <text:p><text:s/>125,86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6" calcext:value-type="float">
            <text:p><text:s/>76,0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0.95" calcext:value-type="float">
            <text:p><text:s/>40,95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5" calcext:value-type="float">
            <text:p><text:s/>15,0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54.41" calcext:value-type="float">
            <text:p><text:s/>154,41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20.21" calcext:value-type="float">
            <text:p><text:s/>320,21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11.28" calcext:value-type="float">
            <text:p><text:s/>211,28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02.4" calcext:value-type="float">
            <text:p><text:s/>202,4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5" calcext:value-type="float">
            <text:p><text:s/>125,0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" calcext:value-type="float">
            <text:p><text:s/>10,0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55.72" calcext:value-type="float">
            <text:p><text:s/>555,72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42.45" calcext:value-type="float">
            <text:p><text:s/>342,45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66" calcext:value-type="float">
            <text:p><text:s/>266,0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54" calcext:value-type="float">
            <text:p><text:s/>154,0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8.45" calcext:value-type="float">
            <text:p><text:s/>28,45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9.5" calcext:value-type="float">
            <text:p><text:s/>79,5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2" calcext:value-type="float">
            <text:p>1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10.45" calcext:value-type="float">
            <text:p><text:s/>110,45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ANARESI <text:s/>GIOVANNI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5075.2" calcext:value-type="float">
            <text:p><text:s/>5.075,2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96" calcext:value-type="float">
            <text:p><text:s/>96,0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7.12" calcext:value-type="float">
            <text:p><text:s/>27,12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16.58" calcext:value-type="float">
            <text:p><text:s/>216,58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4.83" calcext:value-type="float">
            <text:p><text:s/>44,83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28.2" calcext:value-type="float">
            <text:p><text:s/>128,2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86.09" calcext:value-type="float">
            <text:p><text:s/>86,09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4.6" calcext:value-type="float">
            <text:p><text:s/>14,6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0" calcext:value-type="float">
            <text:p><text:s/>10,0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8" calcext:value-type="float">
            <text:p><text:s/>48,0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0" calcext:value-type="float">
            <text:p><text:s/>70,0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95.9" calcext:value-type="float">
            <text:p><text:s/>95,9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DERMANAGER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1500" calcext:value-type="float">
            <text:p><text:s/>1.500,0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490.5" calcext:value-type="float">
            <text:p><text:s/>490,5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7.5" calcext:value-type="float">
            <text:p><text:s/>7,5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54" calcext:value-type="float">
            <text:p><text:s/>54,00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Trasferimenti correnti a altre imprese partecipate</text:p>
          </table:table-cell>
          <table:table-cell table:style-name="ce3" office:value-type="float" office:value="41.32" calcext:value-type="float">
            <text:p><text:s/>41,32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801" calcext:value-type="float">
            <text:p>18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10715.44" calcext:value-type="float">
            <text:p><text:s/>10.715,44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203" calcext:value-type="float">
            <text:p>12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.42" calcext:value-type="float">
            <text:p><text:s/>14,42 </text:p>
          </table:table-cell>
          <table:table-cell table:style-name="ce2" office:value-type="string" calcext:value-type="string">
            <text:p>06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AREDES ITALIA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0.28" calcext:value-type="float">
            <text:p><text:s/>90,28 </text:p>
          </table:table-cell>
          <table:table-cell table:style-name="ce2" office:value-type="string" calcext:value-type="string">
            <text:p>0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642.58" calcext:value-type="float">
            <text:p><text:s/>7.642,58 </text:p>
          </table:table-cell>
          <table:table-cell table:style-name="ce2" office:value-type="string" calcext:value-type="string">
            <text:p>07/11/2023</text:p>
          </table:table-cell>
          <table:table-cell table:style-name="ce2" office:value-type="float" office:value="903" calcext:value-type="float">
            <text:p>9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124.19" calcext:value-type="float">
            <text:p><text:s/>1.124,19 </text:p>
          </table:table-cell>
          <table:table-cell table:style-name="ce2" office:value-type="string" calcext:value-type="string">
            <text:p>07/11/2023</text:p>
          </table:table-cell>
          <table:table-cell table:style-name="ce2" office:value-type="float" office:value="1207" calcext:value-type="float">
            <text:p>1207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2" office:value-type="string" calcext:value-type="string">
            <text:p>07/11/2023</text:p>
          </table:table-cell>
          <table:table-cell table:style-name="ce2" office:value-type="float" office:value="1207" calcext:value-type="float">
            <text:p>1207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ECO SRL</text:p>
          </table:table-cell>
          <table:table-cell table:style-name="ce2" office:value-type="string" calcext:value-type="string">
            <text:p>Mobili e arredi</text:p>
          </table:table-cell>
          <table:table-cell table:style-name="ce3" office:value-type="float" office:value="824.23" calcext:value-type="float">
            <text:p><text:s/>824,23 </text:p>
          </table:table-cell>
          <table:table-cell table:style-name="ce2" office:value-type="string" calcext:value-type="string">
            <text:p>07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SEPURI SCP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252.74" calcext:value-type="float">
            <text:p><text:s/>7.252,74 </text:p>
          </table:table-cell>
          <table:table-cell table:style-name="ce2" office:value-type="string" calcext:value-type="string">
            <text:p>07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SEPURI SCP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484" calcext:value-type="float">
            <text:p><text:s/>484,00 </text:p>
          </table:table-cell>
          <table:table-cell table:style-name="ce2" office:value-type="string" calcext:value-type="string">
            <text:p>07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J-STORE DISTRIBUZIONE SRL</text:p>
          </table:table-cell>
          <table:table-cell table:style-name="ce2" office:value-type="string" calcext:value-type="string">
            <text:p>Software</text:p>
          </table:table-cell>
          <table:table-cell table:style-name="ce3" office:value-type="float" office:value="10931.57" calcext:value-type="float">
            <text:p><text:s/>10.931,57 </text:p>
          </table:table-cell>
          <table:table-cell table:style-name="ce2" office:value-type="string" calcext:value-type="string">
            <text:p>07/11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652.21" calcext:value-type="float">
            <text:p><text:s/>652,21 </text:p>
          </table:table-cell>
          <table:table-cell table:style-name="ce2" office:value-type="string" calcext:value-type="string">
            <text:p>0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89.73" calcext:value-type="float">
            <text:p><text:s/>189,73 </text:p>
          </table:table-cell>
          <table:table-cell table:style-name="ce2" office:value-type="string" calcext:value-type="string">
            <text:p>0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340.83" calcext:value-type="float">
            <text:p><text:s/>340,83 </text:p>
          </table:table-cell>
          <table:table-cell table:style-name="ce2" office:value-type="string" calcext:value-type="string">
            <text:p>0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QUARK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09.8" calcext:value-type="float">
            <text:p><text:s/>109,80 </text:p>
          </table:table-cell>
          <table:table-cell table:style-name="ce2" office:value-type="string" calcext:value-type="string">
            <text:p>0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VASTA <text:s/>LICIA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2442.44" calcext:value-type="float">
            <text:p><text:s/>2.442,44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MET S.R.L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.85" calcext:value-type="float">
            <text:p><text:s/>18,85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1.68" calcext:value-type="float">
            <text:p><text:s/>71,68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68.8" calcext:value-type="float">
            <text:p><text:s/>268,8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62.05" calcext:value-type="float">
            <text:p><text:s/>262,05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79.52" calcext:value-type="float">
            <text:p><text:s/>279,52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75" calcext:value-type="float">
            <text:p><text:s/>1.775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8025" calcext:value-type="float">
            <text:p><text:s/>8.025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9441.38" calcext:value-type="float">
            <text:p><text:s/>39.441,38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787.58" calcext:value-type="float">
            <text:p><text:s/>7.787,58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693.09" calcext:value-type="float">
            <text:p><text:s/>2.693,09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6501.01" calcext:value-type="float">
            <text:p><text:s/>36.501,01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2067.52" calcext:value-type="float">
            <text:p><text:s/>12.067,52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1207" calcext:value-type="float">
            <text:p>1207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1207" calcext:value-type="float">
            <text:p>1207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UNIPOLSAI ASSICURAZIONI</text:p>
          </table:table-cell>
          <table:table-cell table:style-name="ce2" office:value-type="string" calcext:value-type="string">
            <text:p>Premi di assicurazione contro i danni</text:p>
          </table:table-cell>
          <table:table-cell table:style-name="ce3" office:value-type="float" office:value="1500" calcext:value-type="float">
            <text:p><text:s/>1.5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2757" calcext:value-type="float">
            <text:p><text:s/>2.757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903" calcext:value-type="float">
            <text:p>9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RBETTI <text:s/>MASSIMO</text:p>
          </table:table-cell>
          <table:table-cell table:style-name="ce2" office:value-type="string" calcext:value-type="string">
            <text:p>Spese di investimento per beni immateriali n.a.c.</text:p>
          </table:table-cell>
          <table:table-cell table:style-name="ce3" office:value-type="float" office:value="5000" calcext:value-type="float">
            <text:p><text:s/>5.000,0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STITUTO COMPRENSIVO DI CASTENASO</text:p>
          </table:table-cell>
          <table:table-cell table:style-name="ce2" office:value-type="string" calcext:value-type="string">
            <text:p>Trasferimenti correnti a organismi interni e/o unita' locali della amministrazione</text:p>
          </table:table-cell>
          <table:table-cell table:style-name="ce3" office:value-type="float" office:value="1639.83" calcext:value-type="float">
            <text:p><text:s/>1.639,83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1" calcext:value-type="float">
            <text:p>4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STITUTO COMPRENSIVO DI CASTENASO</text:p>
          </table:table-cell>
          <table:table-cell table:style-name="ce2" office:value-type="string" calcext:value-type="string">
            <text:p>Trasferimenti correnti a organismi interni e/o unita' locali della amministrazione</text:p>
          </table:table-cell>
          <table:table-cell table:style-name="ce3" office:value-type="float" office:value="9235.92" calcext:value-type="float">
            <text:p><text:s/>9.235,92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401" calcext:value-type="float">
            <text:p>4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NP PARIBAS LEASE GROUP S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28.1" calcext:value-type="float">
            <text:p><text:s/>128,10 </text:p>
          </table:table-cell>
          <table:table-cell table:style-name="ce2" office:value-type="string" calcext:value-type="string">
            <text:p>07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VASTA <text:s/>LICIA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3045.12" calcext:value-type="float">
            <text:p><text:s/>3.045,12 </text:p>
          </table:table-cell>
          <table:table-cell table:style-name="ce2" office:value-type="string" calcext:value-type="string">
            <text:p>08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MET S.R.L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.4" calcext:value-type="float">
            <text:p><text:s/>18,40 </text:p>
          </table:table-cell>
          <table:table-cell table:style-name="ce2" office:value-type="string" calcext:value-type="string">
            <text:p>08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MET S.R.L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4.38" calcext:value-type="float">
            <text:p><text:s/>34,38 </text:p>
          </table:table-cell>
          <table:table-cell table:style-name="ce2" office:value-type="string" calcext:value-type="string">
            <text:p>08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INISTERO DELLE INFRASTRUTTURE E DEI TR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948.53" calcext:value-type="float">
            <text:p><text:s/>948,53 </text:p>
          </table:table-cell>
          <table:table-cell table:style-name="ce2" office:value-type="string" calcext:value-type="string">
            <text:p>08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INISTERO DELLE INFRASTRUTTURE E DEI TR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59.78" calcext:value-type="float">
            <text:p><text:s/>659,78 </text:p>
          </table:table-cell>
          <table:table-cell table:style-name="ce2" office:value-type="string" calcext:value-type="string">
            <text:p>08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OP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390.8" calcext:value-type="float">
            <text:p><text:s/>1.390,80 </text:p>
          </table:table-cell>
          <table:table-cell table:style-name="ce2" office:value-type="string" calcext:value-type="string">
            <text:p>08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OTTI <text:s/>VALERIO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880" calcext:value-type="float">
            <text:p><text:s/>4.880,00 </text:p>
          </table:table-cell>
          <table:table-cell table:style-name="ce2" office:value-type="string" calcext:value-type="string">
            <text:p>08/11/2023</text:p>
          </table:table-cell>
          <table:table-cell table:style-name="ce2" office:value-type="float" office:value="901" calcext:value-type="float">
            <text:p>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ONDAZIONE LEGAMBIENTE</text:p>
          </table:table-cell>
          <table:table-cell table:style-name="ce2" office:value-type="string" calcext:value-type="string">
            <text:p>Trasferimenti correnti a organismi interni e/o unita' locali della amministrazione</text:p>
          </table:table-cell>
          <table:table-cell table:style-name="ce3" office:value-type="float" office:value="920" calcext:value-type="float">
            <text:p><text:s/>920,00 </text:p>
          </table:table-cell>
          <table:table-cell table:style-name="ce2" office:value-type="string" calcext:value-type="string">
            <text:p>08/11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ONDAZIONE LEGAMBIENTE</text:p>
          </table:table-cell>
          <table:table-cell table:style-name="ce2" office:value-type="string" calcext:value-type="string">
            <text:p>Trasferimenti correnti a organismi interni e/o unita' locali della amministrazione</text:p>
          </table:table-cell>
          <table:table-cell table:style-name="ce3" office:value-type="float" office:value="570" calcext:value-type="float">
            <text:p><text:s/>570,00 </text:p>
          </table:table-cell>
          <table:table-cell table:style-name="ce2" office:value-type="string" calcext:value-type="string">
            <text:p>08/11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NTRO STUDI PROGETTO DONNA DIVERSITY MG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866.16" calcext:value-type="float">
            <text:p><text:s/>1.866,16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TEDIL DI RICCO MARIA &amp; C. S.A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08948.97" calcext:value-type="float">
            <text:p><text:s/>108.948,97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402" calcext:value-type="float">
            <text:p>4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CIETA' AGRICOLA F.LLI RINALDI S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710" calcext:value-type="float">
            <text:p><text:s/>6.710,00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901" calcext:value-type="float">
            <text:p>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965" calcext:value-type="float">
            <text:p><text:s/>1.965,00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835" calcext:value-type="float">
            <text:p><text:s/>7.835,00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ADIAI COOPERATIVA SOCIALE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454.73" calcext:value-type="float">
            <text:p><text:s/>7.454,73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55846.83" calcext:value-type="float">
            <text:p><text:s/>55.846,83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0.01" calcext:value-type="float">
            <text:p><text:s/>0,01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760.14" calcext:value-type="float">
            <text:p><text:s/>14.760,14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0.39" calcext:value-type="float">
            <text:p><text:s/>0,39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0.07" calcext:value-type="float">
            <text:p><text:s/>0,07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0872.45" calcext:value-type="float">
            <text:p><text:s/>170.872,45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903" calcext:value-type="float">
            <text:p>9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80" calcext:value-type="float">
            <text:p><text:s/>180,00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020" calcext:value-type="float">
            <text:p><text:s/>4.020,00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20" calcext:value-type="float">
            <text:p><text:s/>320,00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0.4" calcext:value-type="float">
            <text:p><text:s/>70,40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NTRO STUDI PROGETTO DONNA DIVERSITY MG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15000" calcext:value-type="float">
            <text:p><text:s/>15.000,00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NTRO STUDI PROGETTO DONNA DIVERSITY MG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7633.84" calcext:value-type="float">
            <text:p><text:s/>7.633,84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937.87" calcext:value-type="float">
            <text:p><text:s/>1.937,87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74.65" calcext:value-type="float">
            <text:p><text:s/>874,65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4259.28" calcext:value-type="float">
            <text:p><text:s/>4.259,28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6612.14" calcext:value-type="float">
            <text:p><text:s/>116.612,14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6247.04" calcext:value-type="float">
            <text:p><text:s/>16.247,04 </text:p>
          </table:table-cell>
          <table:table-cell table:style-name="ce2" office:value-type="string" calcext:value-type="string">
            <text:p>09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RCI SERVIZIO CIVILE BOLOGN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270" calcext:value-type="float">
            <text:p><text:s/>4.270,00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ERMOBILITY SRL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6280.56" calcext:value-type="float">
            <text:p><text:s/>6.280,56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5.09" calcext:value-type="float">
            <text:p><text:s/>15,09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MBITO SRL</text:p>
          </table:table-cell>
          <table:table-cell table:style-name="ce2" office:value-type="string" calcext:value-type="string">
            <text:p>Spese di investimento per beni immateriali n.a.c.</text:p>
          </table:table-cell>
          <table:table-cell table:style-name="ce3" office:value-type="float" office:value="12444" calcext:value-type="float">
            <text:p><text:s/>12.444,00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39" calcext:value-type="float">
            <text:p><text:s/>22,39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61" calcext:value-type="float">
            <text:p><text:s/>10,61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8.57" calcext:value-type="float">
            <text:p><text:s/>78,57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07.38" calcext:value-type="float">
            <text:p><text:s/>607,38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68" calcext:value-type="float">
            <text:p><text:s/>53,68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1.24" calcext:value-type="float">
            <text:p><text:s/>51,24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37" calcext:value-type="float">
            <text:p><text:s/>22,37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.41" calcext:value-type="float">
            <text:p><text:s/>50,41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1.32" calcext:value-type="float">
            <text:p><text:s/>121,32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2" calcext:value-type="float">
            <text:p><text:s/>12,20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68" calcext:value-type="float">
            <text:p><text:s/>53,68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68" calcext:value-type="float">
            <text:p><text:s/>53,68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.72" calcext:value-type="float">
            <text:p><text:s/>25,72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6" calcext:value-type="float">
            <text:p><text:s/>21,96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7" calcext:value-type="float">
            <text:p><text:s/>9,77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6" calcext:value-type="float">
            <text:p><text:s/>21,96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24" calcext:value-type="float">
            <text:p><text:s/>22,24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59" calcext:value-type="float">
            <text:p><text:s/>11,59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2.06" calcext:value-type="float">
            <text:p><text:s/>182,06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6" calcext:value-type="float">
            <text:p><text:s/>21,96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6" calcext:value-type="float">
            <text:p><text:s/>21,96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68" calcext:value-type="float">
            <text:p><text:s/>53,68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.12" calcext:value-type="float">
            <text:p><text:s/>23,12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14" calcext:value-type="float">
            <text:p><text:s/>22,14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45" calcext:value-type="float">
            <text:p><text:s/>18,45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68" calcext:value-type="float">
            <text:p><text:s/>53,68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68" calcext:value-type="float">
            <text:p><text:s/>53,68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68" calcext:value-type="float">
            <text:p><text:s/>53,68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68" calcext:value-type="float">
            <text:p><text:s/>53,68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.75" calcext:value-type="float">
            <text:p><text:s/>50,75 </text:p>
          </table:table-cell>
          <table:table-cell table:style-name="ce2" office:value-type="string" calcext:value-type="string">
            <text:p>10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TE S.P.A.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961.91" calcext:value-type="float">
            <text:p><text:s/>5.961,91 </text:p>
          </table:table-cell>
          <table:table-cell table:style-name="ce2" office:value-type="string" calcext:value-type="string">
            <text:p>11/10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50.1" calcext:value-type="float">
            <text:p><text:s/>50,10 </text:p>
          </table:table-cell>
          <table:table-cell table:style-name="ce2" office:value-type="string" calcext:value-type="string">
            <text:p>11/10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2.6" calcext:value-type="float">
            <text:p><text:s/>12,60 </text:p>
          </table:table-cell>
          <table:table-cell table:style-name="ce2" office:value-type="string" calcext:value-type="string">
            <text:p>11/10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11/10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60.9" calcext:value-type="float">
            <text:p><text:s/>60,90 </text:p>
          </table:table-cell>
          <table:table-cell table:style-name="ce2" office:value-type="string" calcext:value-type="string">
            <text:p>11/10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87.3" calcext:value-type="float">
            <text:p><text:s/>87,30 </text:p>
          </table:table-cell>
          <table:table-cell table:style-name="ce2" office:value-type="string" calcext:value-type="string">
            <text:p>11/10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ADIAI COOPERATIVA SOCIALE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56.24" calcext:value-type="float">
            <text:p><text:s/>56,24 </text:p>
          </table:table-cell>
          <table:table-cell table:style-name="ce2" office:value-type="string" calcext:value-type="string">
            <text:p>11/10/2023</text:p>
          </table:table-cell>
          <table:table-cell table:style-name="ce2" office:value-type="float" office:value="1203" calcext:value-type="float">
            <text:p>12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SE S.P.A.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6.6" calcext:value-type="float">
            <text:p><text:s/>36,60 </text:p>
          </table:table-cell>
          <table:table-cell table:style-name="ce2" office:value-type="string" calcext:value-type="string">
            <text:p>11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SE S.P.A.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6.6" calcext:value-type="float">
            <text:p><text:s/>36,60 </text:p>
          </table:table-cell>
          <table:table-cell table:style-name="ce2" office:value-type="string" calcext:value-type="string">
            <text:p>11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SE S.P.A.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6.6" calcext:value-type="float">
            <text:p><text:s/>36,60 </text:p>
          </table:table-cell>
          <table:table-cell table:style-name="ce2" office:value-type="string" calcext:value-type="string">
            <text:p>11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SE S.P.A.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9.18" calcext:value-type="float">
            <text:p><text:s/>19,18 </text:p>
          </table:table-cell>
          <table:table-cell table:style-name="ce2" office:value-type="string" calcext:value-type="string">
            <text:p>11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SE S.P.A.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.3" calcext:value-type="float">
            <text:p><text:s/>7,30 </text:p>
          </table:table-cell>
          <table:table-cell table:style-name="ce2" office:value-type="string" calcext:value-type="string">
            <text:p>11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15" calcext:value-type="float">
            <text:p><text:s/>215,00 </text:p>
          </table:table-cell>
          <table:table-cell table:style-name="ce2" office:value-type="string" calcext:value-type="string">
            <text:p>11/12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985" calcext:value-type="float">
            <text:p><text:s/>3.985,00 </text:p>
          </table:table-cell>
          <table:table-cell table:style-name="ce2" office:value-type="string" calcext:value-type="string">
            <text:p>11/12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RUPPO INFORMATICA E SERVIZI GIES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210" calcext:value-type="float">
            <text:p><text:s/>1.210,00 </text:p>
          </table:table-cell>
          <table:table-cell table:style-name="ce2" office:value-type="string" calcext:value-type="string">
            <text:p>12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DANI F.LL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5236.44" calcext:value-type="float">
            <text:p><text:s/>15.236,44 </text:p>
          </table:table-cell>
          <table:table-cell table:style-name="ce2" office:value-type="string" calcext:value-type="string">
            <text:p>12/10/2023</text:p>
          </table:table-cell>
          <table:table-cell table:style-name="ce2" office:value-type="float" office:value="901" calcext:value-type="float">
            <text:p>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DANI F.LL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352.02" calcext:value-type="float">
            <text:p><text:s/>3.352,02 </text:p>
          </table:table-cell>
          <table:table-cell table:style-name="ce2" office:value-type="string" calcext:value-type="string">
            <text:p>12/10/2023</text:p>
          </table:table-cell>
          <table:table-cell table:style-name="ce2" office:value-type="float" office:value="901" calcext:value-type="float">
            <text:p>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DANI F.LL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173.4" calcext:value-type="float">
            <text:p><text:s/>5.173,40 </text:p>
          </table:table-cell>
          <table:table-cell table:style-name="ce2" office:value-type="string" calcext:value-type="string">
            <text:p>12/10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DANI F.LL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138.14" calcext:value-type="float">
            <text:p><text:s/>1.138,14 </text:p>
          </table:table-cell>
          <table:table-cell table:style-name="ce2" office:value-type="string" calcext:value-type="string">
            <text:p>12/10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DANI F.LL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409.84" calcext:value-type="float">
            <text:p><text:s/>5.409,84 </text:p>
          </table:table-cell>
          <table:table-cell table:style-name="ce2" office:value-type="string" calcext:value-type="string">
            <text:p>12/10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DANI F.LL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4590.16" calcext:value-type="float">
            <text:p><text:s/>24.590,16 </text:p>
          </table:table-cell>
          <table:table-cell table:style-name="ce2" office:value-type="string" calcext:value-type="string">
            <text:p>12/10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UBBLICA ASSISTENZA CASTENASO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600" calcext:value-type="float">
            <text:p><text:s/>1.600,00 </text:p>
          </table:table-cell>
          <table:table-cell table:style-name="ce2" office:value-type="string" calcext:value-type="string">
            <text:p>12/10/2023</text:p>
          </table:table-cell>
          <table:table-cell table:style-name="ce2" office:value-type="float" office:value="1202" calcext:value-type="float">
            <text:p>12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NAC AUTORITA' NAZIONALE ANTICORRUZIONE</text:p>
          </table:table-cell>
          <table:table-cell table:style-name="ce2" office:value-type="string" calcext:value-type="string">
            <text:p>Trasferimenti correnti a Amministrazioni Centrali</text:p>
          </table:table-cell>
          <table:table-cell table:style-name="ce3" office:value-type="float" office:value="140" calcext:value-type="float">
            <text:p><text:s/>140,00 </text:p>
          </table:table-cell>
          <table:table-cell table:style-name="ce2" office:value-type="string" calcext:value-type="string">
            <text:p>12/10/2023</text:p>
          </table:table-cell>
          <table:table-cell table:style-name="ce2" office:value-type="float" office:value="1801" calcext:value-type="float">
            <text:p>18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SOCIAZIONE NAZIONALE PARTIGIANI D'ITAL</text:p>
          </table:table-cell>
          <table:table-cell table:style-name="ce2" office:value-type="string" calcext:value-type="string">
            <text:p>Trasferimenti correnti a Amministrazioni Centrali</text:p>
          </table:table-cell>
          <table:table-cell table:style-name="ce3" office:value-type="float" office:value="500" calcext:value-type="float">
            <text:p><text:s/>500,00 </text:p>
          </table:table-cell>
          <table:table-cell table:style-name="ce2" office:value-type="string" calcext:value-type="string">
            <text:p>12/10/2023</text:p>
          </table:table-cell>
          <table:table-cell table:style-name="ce2" office:value-type="float" office:value="1801" calcext:value-type="float">
            <text:p>18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ADIAI COOPERATIVA SOCIALE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2473.9" calcext:value-type="float">
            <text:p><text:s/>2.473,90 </text:p>
          </table:table-cell>
          <table:table-cell table:style-name="ce2" office:value-type="string" calcext:value-type="string">
            <text:p>12/10/2023</text:p>
          </table:table-cell>
          <table:table-cell table:style-name="ce2" office:value-type="float" office:value="1203" calcext:value-type="float">
            <text:p>12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LORSILVA ANSAL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33.4" calcext:value-type="float">
            <text:p><text:s/>433,40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ECNOAMBIENTE SRL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372.48" calcext:value-type="float">
            <text:p><text:s/>4.372,48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307" calcext:value-type="float">
            <text:p>1307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DERA S.A.S. DI BRINTAZZOLI GIANPAOLO E 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105.11" calcext:value-type="float">
            <text:p><text:s/>2.105,11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ECNOAMBIENTE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954.27" calcext:value-type="float">
            <text:p><text:s/>4.954,27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47" calcext:value-type="float">
            <text:p><text:s/>47,00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45.45" calcext:value-type="float">
            <text:p><text:s/>45,45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74.85" calcext:value-type="float">
            <text:p><text:s/>74,85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51.9" calcext:value-type="float">
            <text:p><text:s/>51,90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 PIOGGIA SRL</text:p>
          </table:table-cell>
          <table:table-cell table:style-name="ce2" office:value-type="string" calcext:value-type="string">
            <text:p>Terreni</text:p>
          </table:table-cell>
          <table:table-cell table:style-name="ce3" office:value-type="float" office:value="1854.4" calcext:value-type="float">
            <text:p><text:s/>1.854,40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7.17" calcext:value-type="float">
            <text:p><text:s/>427,17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15" calcext:value-type="float">
            <text:p><text:s/>0,15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7.35" calcext:value-type="float">
            <text:p><text:s/>237,35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53.65" calcext:value-type="float">
            <text:p><text:s/>753,65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.82" calcext:value-type="float">
            <text:p><text:s/>65,82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.17" calcext:value-type="float">
            <text:p><text:s/>5,17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92" calcext:value-type="float">
            <text:p><text:s/>2,92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36" calcext:value-type="float">
            <text:p><text:s/>15,36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92" calcext:value-type="float">
            <text:p><text:s/>2,92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.44" calcext:value-type="float">
            <text:p><text:s/>34,44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.44" calcext:value-type="float">
            <text:p><text:s/>34,44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7.5" calcext:value-type="float">
            <text:p><text:s/>197,50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.27" calcext:value-type="float">
            <text:p><text:s/>29,27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7.56" calcext:value-type="float">
            <text:p><text:s/>97,56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5.43" calcext:value-type="float">
            <text:p><text:s/>95,43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2.03" calcext:value-type="float">
            <text:p><text:s/>292,03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9.29" calcext:value-type="float">
            <text:p><text:s/>69,29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4.27" calcext:value-type="float">
            <text:p><text:s/>84,27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.18" calcext:value-type="float">
            <text:p><text:s/>16,18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7.66" calcext:value-type="float">
            <text:p><text:s/>107,66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77" calcext:value-type="float">
            <text:p><text:s/>2,77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92" calcext:value-type="float">
            <text:p><text:s/>2,92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6.71" calcext:value-type="float">
            <text:p><text:s/>66,71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92" calcext:value-type="float">
            <text:p><text:s/>2,92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975.8" calcext:value-type="float">
            <text:p><text:s/>3.975,80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6.99" calcext:value-type="float">
            <text:p><text:s/>216,99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.44" calcext:value-type="float">
            <text:p><text:s/>34,44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3.32" calcext:value-type="float">
            <text:p><text:s/>123,32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64" calcext:value-type="float">
            <text:p><text:s/>12,64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92" calcext:value-type="float">
            <text:p><text:s/>2,92 </text:p>
          </table:table-cell>
          <table:table-cell table:style-name="ce2" office:value-type="string" calcext:value-type="string">
            <text:p>12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KAAM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15.37" calcext:value-type="float">
            <text:p><text:s/>315,37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'ARCHE COMUNITA' L'ARCOBALEN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00" calcext:value-type="float">
            <text:p><text:s/>1.000,00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ICROCINE SNC DI RIGHETTI CRISTINA E C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649" calcext:value-type="float">
            <text:p><text:s/>6.649,00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MART SOC. COOP. IMPRESA SOCI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7.35" calcext:value-type="float">
            <text:p><text:s/>127,35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USTENI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99.99" calcext:value-type="float">
            <text:p><text:s/>199,99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873.12" calcext:value-type="float">
            <text:p><text:s/>4.873,12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CIETA' AGRICOLA F.LLI RINALDI S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710" calcext:value-type="float">
            <text:p><text:s/>6.710,00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901" calcext:value-type="float">
            <text:p>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 METODI SPA</text:p>
          </table:table-cell>
          <table:table-cell table:style-name="ce2" office:value-type="string" calcext:value-type="string">
            <text:p>Servizi sanitari</text:p>
          </table:table-cell>
          <table:table-cell table:style-name="ce3" office:value-type="float" office:value="2663.7" calcext:value-type="float">
            <text:p><text:s/>2.663,70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48" calcext:value-type="float">
            <text:p><text:s/>0,48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19" calcext:value-type="float">
            <text:p><text:s/>11,19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42" calcext:value-type="float">
            <text:p><text:s/>9,42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78" calcext:value-type="float">
            <text:p><text:s/>8,78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96" calcext:value-type="float">
            <text:p><text:s/>11,96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.23" calcext:value-type="float">
            <text:p><text:s/>49,23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0.52" calcext:value-type="float">
            <text:p><text:s/>40,52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5.9" calcext:value-type="float">
            <text:p><text:s/>55,90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6.29" calcext:value-type="float">
            <text:p><text:s/>136,29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7.81" calcext:value-type="float">
            <text:p><text:s/>327,81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95" calcext:value-type="float">
            <text:p><text:s/>10,95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1" calcext:value-type="float">
            <text:p><text:s/>9,10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0.11" calcext:value-type="float">
            <text:p><text:s/>70,11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95" calcext:value-type="float">
            <text:p><text:s/>10,95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.74" calcext:value-type="float">
            <text:p><text:s/>49,74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8.29" calcext:value-type="float">
            <text:p><text:s/>278,29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.99" calcext:value-type="float">
            <text:p><text:s/>48,99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8.97" calcext:value-type="float">
            <text:p><text:s/>178,97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.74" calcext:value-type="float">
            <text:p><text:s/>49,74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7.48" calcext:value-type="float">
            <text:p><text:s/>47,48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3.9" calcext:value-type="float">
            <text:p><text:s/>43,90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5.17" calcext:value-type="float">
            <text:p><text:s/>165,17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.48" calcext:value-type="float">
            <text:p><text:s/>45,48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1.57" calcext:value-type="float">
            <text:p><text:s/>121,57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7.72" calcext:value-type="float">
            <text:p><text:s/>167,72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33" calcext:value-type="float">
            <text:p><text:s/>12,33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21" calcext:value-type="float">
            <text:p><text:s/>15,21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53" calcext:value-type="float">
            <text:p><text:s/>17,53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83.66" calcext:value-type="float">
            <text:p><text:s/>683,66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5.3" calcext:value-type="float">
            <text:p><text:s/>175,30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3.47" calcext:value-type="float">
            <text:p><text:s/>43,47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.99" calcext:value-type="float">
            <text:p><text:s/>48,99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95" calcext:value-type="float">
            <text:p><text:s/>10,95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.41" calcext:value-type="float">
            <text:p><text:s/>50,41 </text:p>
          </table:table-cell>
          <table:table-cell table:style-name="ce2" office:value-type="string" calcext:value-type="string">
            <text:p>13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SANELLI <text:s/>ALESSANDRO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0838.56" calcext:value-type="float">
            <text:p><text:s/>60.838,56 </text:p>
          </table:table-cell>
          <table:table-cell table:style-name="ce2" office:value-type="string" calcext:value-type="string">
            <text:p>13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ENNISI <text:s/>ENRICO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0760.07" calcext:value-type="float">
            <text:p><text:s/>20.760,07 </text:p>
          </table:table-cell>
          <table:table-cell table:style-name="ce2" office:value-type="string" calcext:value-type="string">
            <text:p>13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IR TRAINING &amp; CONSULTING SRL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1109" calcext:value-type="float">
            <text:p><text:s/>1.109,00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IR TRAINING &amp; CONSULTING SRL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680" calcext:value-type="float">
            <text:p><text:s/>680,00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DEAPA SRL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450" calcext:value-type="float">
            <text:p><text:s/>450,00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DEAPA SRL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425" calcext:value-type="float">
            <text:p><text:s/>425,00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DEAPA SRL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475" calcext:value-type="float">
            <text:p><text:s/>475,00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SOCIAZIONE CULTURALE VIVIAMO LE PARO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50" calcext:value-type="float">
            <text:p><text:s/>250,00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SIBIRSI SOC. COOP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650" calcext:value-type="float">
            <text:p><text:s/>1.650,00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8.02" calcext:value-type="float">
            <text:p><text:s/>118,02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16.68" calcext:value-type="float">
            <text:p><text:s/>416,68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66.77" calcext:value-type="float">
            <text:p><text:s/>166,77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0" calcext:value-type="float">
            <text:p><text:s/>50,00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8.96" calcext:value-type="float">
            <text:p><text:s/>108,96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3.33" calcext:value-type="float">
            <text:p><text:s/>63,33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83.82" calcext:value-type="float">
            <text:p><text:s/>283,82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0.03" calcext:value-type="float">
            <text:p><text:s/>40,03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6.47" calcext:value-type="float">
            <text:p><text:s/>96,47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7.21" calcext:value-type="float">
            <text:p><text:s/>87,21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0.01" calcext:value-type="float">
            <text:p><text:s/>110,01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5.11" calcext:value-type="float">
            <text:p><text:s/>95,11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7.01" calcext:value-type="float">
            <text:p><text:s/>57,01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85.78" calcext:value-type="float">
            <text:p><text:s/>385,78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6.93" calcext:value-type="float">
            <text:p><text:s/>126,93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2.33" calcext:value-type="float">
            <text:p><text:s/>182,33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3.7" calcext:value-type="float">
            <text:p><text:s/>83,70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9.01" calcext:value-type="float">
            <text:p><text:s/>89,01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7.4" calcext:value-type="float">
            <text:p><text:s/>47,40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0" calcext:value-type="float">
            <text:p><text:s/>70,00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0.68" calcext:value-type="float">
            <text:p><text:s/>60,68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8.13" calcext:value-type="float">
            <text:p><text:s/>68,13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6.95" calcext:value-type="float">
            <text:p><text:s/>86,95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78.61" calcext:value-type="float">
            <text:p><text:s/>378,61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 PATR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5.4" calcext:value-type="float">
            <text:p><text:s/>85,40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804.65" calcext:value-type="float">
            <text:p><text:s/>3.804,65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10.77" calcext:value-type="float">
            <text:p><text:s/>910,77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092.65" calcext:value-type="float">
            <text:p><text:s/>2.092,65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ACA SOC.COOP. A.R.L. SERVIZIO AUTONOLEG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00" calcext:value-type="float">
            <text:p><text:s/>400,00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372.9" calcext:value-type="float">
            <text:p><text:s/>2.372,90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39.61" calcext:value-type="float">
            <text:p><text:s/>239,61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70" calcext:value-type="float">
            <text:p><text:s/>570,00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202" calcext:value-type="float">
            <text:p>12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Contributi agli investimenti a Famiglie</text:p>
          </table:table-cell>
          <table:table-cell table:style-name="ce3" office:value-type="float" office:value="5169" calcext:value-type="float">
            <text:p><text:s/>5.169,00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Contributi agli investimenti a Famiglie</text:p>
          </table:table-cell>
          <table:table-cell table:style-name="ce3" office:value-type="float" office:value="1205.27" calcext:value-type="float">
            <text:p><text:s/>1.205,27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Contributi agli investimenti a Famiglie</text:p>
          </table:table-cell>
          <table:table-cell table:style-name="ce3" office:value-type="float" office:value="1205.27" calcext:value-type="float">
            <text:p><text:s/>1.205,27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Contributi agli investimenti a Famiglie</text:p>
          </table:table-cell>
          <table:table-cell table:style-name="ce3" office:value-type="float" office:value="2260.59" calcext:value-type="float">
            <text:p><text:s/>2.260,59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Contributi agli investimenti a Famiglie</text:p>
          </table:table-cell>
          <table:table-cell table:style-name="ce3" office:value-type="float" office:value="2400.32" calcext:value-type="float">
            <text:p><text:s/>2.400,32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Contributi agli investimenti a Famiglie</text:p>
          </table:table-cell>
          <table:table-cell table:style-name="ce3" office:value-type="float" office:value="5199" calcext:value-type="float">
            <text:p><text:s/>5.199,00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Contributi agli investimenti a Famiglie</text:p>
          </table:table-cell>
          <table:table-cell table:style-name="ce3" office:value-type="float" office:value="1205.28" calcext:value-type="float">
            <text:p><text:s/>1.205,28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PER LO STUDIO CULTURA FISIC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668.67" calcext:value-type="float">
            <text:p><text:s/>1.668,67 </text:p>
          </table:table-cell>
          <table:table-cell table:style-name="ce2" office:value-type="string" calcext:value-type="string">
            <text:p>13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DAY RISTOSERVICE SPA</text:p>
          </table:table-cell>
          <table:table-cell table:style-name="ce2" office:value-type="string" calcext:value-type="string">
            <text:p>Altre spese per il personale</text:p>
          </table:table-cell>
          <table:table-cell table:style-name="ce3" office:value-type="float" office:value="2910.59" calcext:value-type="float">
            <text:p><text:s/>2.910,59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RREBIAN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03.4" calcext:value-type="float">
            <text:p><text:s/>703,40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613.45" calcext:value-type="float">
            <text:p><text:s/>7.613,45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DATAGRAPH S.R.L.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610" calcext:value-type="float">
            <text:p><text:s/>610,00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411.54" calcext:value-type="float">
            <text:p><text:s/>2.411,54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97.6" calcext:value-type="float">
            <text:p><text:s/>97,60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6.4" calcext:value-type="float">
            <text:p><text:s/>146,40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6354.61" calcext:value-type="float">
            <text:p><text:s/>36.354,61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760.61" calcext:value-type="float">
            <text:p><text:s/>14.760,61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689.98" calcext:value-type="float">
            <text:p><text:s/>7.689,98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6785.84" calcext:value-type="float">
            <text:p><text:s/>36.785,84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44" calcext:value-type="float">
            <text:p><text:s/>244,00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7.74" calcext:value-type="float">
            <text:p><text:s/>87,74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12.58" calcext:value-type="float">
            <text:p><text:s/>512,58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620.95" calcext:value-type="float">
            <text:p><text:s/>1.620,95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454.15" calcext:value-type="float">
            <text:p><text:s/>1.454,15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94.72" calcext:value-type="float">
            <text:p><text:s/>894,72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00.72" calcext:value-type="float">
            <text:p><text:s/>700,72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98.07" calcext:value-type="float">
            <text:p><text:s/>998,07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ESTER SOC. COOPERATIV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09.72" calcext:value-type="float">
            <text:p><text:s/>509,72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PIDA SCPA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1378.5" calcext:value-type="float">
            <text:p><text:s/>1.378,50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95" calcext:value-type="float">
            <text:p><text:s/>11,95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88" calcext:value-type="float">
            <text:p><text:s/>9,88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.23" calcext:value-type="float">
            <text:p><text:s/>49,23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5.32" calcext:value-type="float">
            <text:p><text:s/>155,32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2" calcext:value-type="float">
            <text:p><text:s/>11,20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0.94" calcext:value-type="float">
            <text:p><text:s/>70,94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4.53" calcext:value-type="float">
            <text:p><text:s/>144,53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4.93" calcext:value-type="float">
            <text:p><text:s/>54,93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79" calcext:value-type="float">
            <text:p><text:s/>8,79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55" calcext:value-type="float">
            <text:p><text:s/>0,55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1.76" calcext:value-type="float">
            <text:p><text:s/>61,76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.13" calcext:value-type="float">
            <text:p><text:s/>16,13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.99" calcext:value-type="float">
            <text:p><text:s/>48,99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94" calcext:value-type="float">
            <text:p><text:s/>12,94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.74" calcext:value-type="float">
            <text:p><text:s/>49,74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4.27" calcext:value-type="float">
            <text:p><text:s/>54,27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.99" calcext:value-type="float">
            <text:p><text:s/>48,99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7.75" calcext:value-type="float">
            <text:p><text:s/>187,75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95" calcext:value-type="float">
            <text:p><text:s/>10,95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7.48" calcext:value-type="float">
            <text:p><text:s/>47,48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3.47" calcext:value-type="float">
            <text:p><text:s/>43,47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.92" calcext:value-type="float">
            <text:p><text:s/>44,92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9" calcext:value-type="float">
            <text:p><text:s/>169,00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.48" calcext:value-type="float">
            <text:p><text:s/>45,48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45" calcext:value-type="float">
            <text:p><text:s/>11,45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5.66" calcext:value-type="float">
            <text:p><text:s/>185,66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76" calcext:value-type="float">
            <text:p><text:s/>4,76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7.6" calcext:value-type="float">
            <text:p><text:s/>47,60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4.8" calcext:value-type="float">
            <text:p><text:s/>164,80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.73" calcext:value-type="float">
            <text:p><text:s/>49,73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4" calcext:value-type="float">
            <text:p><text:s/>10,40 </text:p>
          </table:table-cell>
          <table:table-cell table:style-name="ce2" office:value-type="string" calcext:value-type="string">
            <text:p>14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DEAPA SRL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LOR DIMENSION SRL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70.8" calcext:value-type="float">
            <text:p><text:s/>170,80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NTO GOMME DI CASTAGNA LUC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2.9" calcext:value-type="float">
            <text:p><text:s/>42,90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ET S.P.A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9.82" calcext:value-type="float">
            <text:p><text:s/>19,82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RAFICHE GASPAR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78.2" calcext:value-type="float">
            <text:p><text:s/>178,20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KAAM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5.88" calcext:value-type="float">
            <text:p><text:s/>65,88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KAAM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15" calcext:value-type="float">
            <text:p><text:s/>915,00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OLINARI FORNITURE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64.99" calcext:value-type="float">
            <text:p><text:s/>264,99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ATALI GIN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.04" calcext:value-type="float">
            <text:p><text:s/>7,04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XA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79.27" calcext:value-type="float">
            <text:p><text:s/>179,27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XA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1.52" calcext:value-type="float">
            <text:p><text:s/>81,52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AREDES ITALIA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12.54" calcext:value-type="float">
            <text:p><text:s/>1.012,54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689.89" calcext:value-type="float">
            <text:p><text:s/>4.689,89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EKNOBOND DI BONDI ANDRE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9.6" calcext:value-type="float">
            <text:p><text:s/>39,60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102" calcext:value-type="float">
            <text:p>1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.97" calcext:value-type="float">
            <text:p><text:s/>3,97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24.58" calcext:value-type="float">
            <text:p><text:s/>124,58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RAND PRIX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5.26" calcext:value-type="float">
            <text:p><text:s/>45,26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MMINISTRATORI DIVERSI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8898.34" calcext:value-type="float">
            <text:p><text:s/>8.898,34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 TIPOLITOGRAFIA S.R.L.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143.06" calcext:value-type="float">
            <text:p><text:s/>143,06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102" calcext:value-type="float">
            <text:p>1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627.54" calcext:value-type="float">
            <text:p><text:s/>627,54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SEPURI SCP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2307.68" calcext:value-type="float">
            <text:p><text:s/>12.307,68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SEPURI SCP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3.1" calcext:value-type="float">
            <text:p><text:s/>23,10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04267.85" calcext:value-type="float">
            <text:p><text:s/>104.267,85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5939.96" calcext:value-type="float">
            <text:p><text:s/>15.939,96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7993.79" calcext:value-type="float">
            <text:p><text:s/>37.993,79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ESTER SOC. COOPERATIV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420.05" calcext:value-type="float">
            <text:p><text:s/>420,05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0.7" calcext:value-type="float">
            <text:p><text:s/>10,70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TLETICA CASTENASO A.S.D.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5000" calcext:value-type="float">
            <text:p><text:s/>5.000,00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ASTENASO ARCHERY TEAM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4000" calcext:value-type="float">
            <text:p><text:s/>4.000,00 </text:p>
          </table:table-cell>
          <table:table-cell table:style-name="ce2" office:value-type="string" calcext:value-type="string">
            <text:p>14/12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URATTINI A BOLOGNA APS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18" calcext:value-type="float">
            <text:p><text:s/>418,00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IUSTINI <text:s/>LUCI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50" calcext:value-type="float">
            <text:p><text:s/>250,00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899.21" calcext:value-type="float">
            <text:p><text:s/>3.899,21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905" calcext:value-type="float">
            <text:p>9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CIETA' AGRICOLA F.LLI RINALDI S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355" calcext:value-type="float">
            <text:p><text:s/>3.355,00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901" calcext:value-type="float">
            <text:p>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CCHI <text:s/>LAURA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8500.96" calcext:value-type="float">
            <text:p><text:s/>8.500,96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02" calcext:value-type="float">
            <text:p>1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.AN DI MUNDICI SRL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910.63" calcext:value-type="float">
            <text:p><text:s/>910,63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5273.11" calcext:value-type="float">
            <text:p><text:s/>5.273,11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Terreni</text:p>
          </table:table-cell>
          <table:table-cell table:style-name="ce3" office:value-type="float" office:value="8002.01" calcext:value-type="float">
            <text:p><text:s/>8.002,01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25.05" calcext:value-type="float">
            <text:p><text:s/>525,05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2.88" calcext:value-type="float">
            <text:p><text:s/>82,88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7.19" calcext:value-type="float">
            <text:p><text:s/>47,19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93" calcext:value-type="float">
            <text:p><text:s/>10,93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9.29" calcext:value-type="float">
            <text:p><text:s/>149,29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24" calcext:value-type="float">
            <text:p><text:s/>12,24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53" calcext:value-type="float">
            <text:p><text:s/>0,53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62" calcext:value-type="float">
            <text:p><text:s/>11,62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70.23" calcext:value-type="float">
            <text:p><text:s/>770,23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5.95" calcext:value-type="float">
            <text:p><text:s/>275,95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1.23" calcext:value-type="float">
            <text:p><text:s/>181,23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7.86" calcext:value-type="float">
            <text:p><text:s/>447,86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2.79" calcext:value-type="float">
            <text:p><text:s/>232,79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13" calcext:value-type="float">
            <text:p><text:s/>10,13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0.52" calcext:value-type="float">
            <text:p><text:s/>170,52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1.49" calcext:value-type="float">
            <text:p><text:s/>641,49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60.41" calcext:value-type="float">
            <text:p><text:s/>960,41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6.26" calcext:value-type="float">
            <text:p><text:s/>246,26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.63" calcext:value-type="float">
            <text:p><text:s/>24,63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2.39" calcext:value-type="float">
            <text:p><text:s/>302,39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5.63" calcext:value-type="float">
            <text:p><text:s/>175,63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5.49" calcext:value-type="float">
            <text:p><text:s/>85,49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6.34" calcext:value-type="float">
            <text:p><text:s/>46,34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2.12" calcext:value-type="float">
            <text:p><text:s/>152,12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1" calcext:value-type="float">
            <text:p><text:s/>11,10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7.41" calcext:value-type="float">
            <text:p><text:s/>267,41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9.16" calcext:value-type="float">
            <text:p><text:s/>59,16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68" calcext:value-type="float">
            <text:p><text:s/>10,68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4.85" calcext:value-type="float">
            <text:p><text:s/>54,85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51" calcext:value-type="float">
            <text:p><text:s/>18,51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88" calcext:value-type="float">
            <text:p><text:s/>15,88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34" calcext:value-type="float">
            <text:p><text:s/>3,34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33" calcext:value-type="float">
            <text:p><text:s/>3,33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9.91" calcext:value-type="float">
            <text:p><text:s/>109,91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82" calcext:value-type="float">
            <text:p><text:s/>2,82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.18" calcext:value-type="float">
            <text:p><text:s/>28,18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3.82" calcext:value-type="float">
            <text:p><text:s/>343,82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.41" calcext:value-type="float">
            <text:p><text:s/>50,41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WIND TRE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8.94" calcext:value-type="float">
            <text:p><text:s/>68,94 </text:p>
          </table:table-cell>
          <table:table-cell table:style-name="ce2" office:value-type="string" calcext:value-type="string">
            <text:p>15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STITUTO SALESIANO BEATA VERGINE DI SAN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9096.31" calcext:value-type="float">
            <text:p><text:s/>9.096,31 </text:p>
          </table:table-cell>
          <table:table-cell table:style-name="ce2" office:value-type="string" calcext:value-type="string">
            <text:p>17/10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FTECH <text:s/>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242.76" calcext:value-type="float">
            <text:p><text:s/>3.242,76 </text:p>
          </table:table-cell>
          <table:table-cell table:style-name="ce2" office:value-type="string" calcext:value-type="string">
            <text:p>17/10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9.48" calcext:value-type="float">
            <text:p><text:s/>9,48 </text:p>
          </table:table-cell>
          <table:table-cell table:style-name="ce2" office:value-type="string" calcext:value-type="string">
            <text:p>17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ONDAZIONE GIOVANNI DAMIANI</text:p>
          </table:table-cell>
          <table:table-cell table:style-name="ce2" office:value-type="string" calcext:value-type="string">
            <text:p>Trasferimenti correnti a organismi interni e/o unita' locali della amministrazione</text:p>
          </table:table-cell>
          <table:table-cell table:style-name="ce3" office:value-type="float" office:value="854" calcext:value-type="float">
            <text:p><text:s/>854,00 </text:p>
          </table:table-cell>
          <table:table-cell table:style-name="ce2" office:value-type="string" calcext:value-type="string">
            <text:p>17/10/2023</text:p>
          </table:table-cell>
          <table:table-cell table:style-name="ce2" office:value-type="float" office:value="402" calcext:value-type="float">
            <text:p>4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IR TRAINING &amp; CONSULTING SRL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180" calcext:value-type="float">
            <text:p><text:s/>180,00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FM SP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4.46" calcext:value-type="float">
            <text:p><text:s/>54,46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FM SP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79.35" calcext:value-type="float">
            <text:p><text:s/>79,35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2F MULTIMED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2.4" calcext:value-type="float">
            <text:p><text:s/>92,40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LDO MARTELLI &amp; C.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.94" calcext:value-type="float">
            <text:p><text:s/>11,94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NTO GOMME DI CASTAGNA LUC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7.63" calcext:value-type="float">
            <text:p><text:s/>67,63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Y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.48" calcext:value-type="float">
            <text:p><text:s/>18,48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ATALI GIN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.75" calcext:value-type="float">
            <text:p><text:s/>4,75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ATALI GIN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.36" calcext:value-type="float">
            <text:p><text:s/>10,36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EDACTA GMBH/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4.03" calcext:value-type="float">
            <text:p><text:s/>54,03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R SAFETY SYSTEM S.P.A. UNIPERSO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1.87" calcext:value-type="float">
            <text:p><text:s/>41,87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ECNOCART DI NATALI ANTONIO &amp; C.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.68" calcext:value-type="float">
            <text:p><text:s/>5,68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ECNOCART DI NATALI ANTONIO &amp; C.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.56" calcext:value-type="float">
            <text:p><text:s/>10,56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EKNOBOND DI BONDI ANDRE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2" calcext:value-type="float">
            <text:p><text:s/>22,00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LORSILVA ANSAL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30.5" calcext:value-type="float">
            <text:p><text:s/>830,50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LORSILVA ANSAL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56.2" calcext:value-type="float">
            <text:p><text:s/>656,20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LORSILVA ANSAL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66.5" calcext:value-type="float">
            <text:p><text:s/>566,50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LORSILVA ANSAL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36" calcext:value-type="float">
            <text:p><text:s/>436,00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720" calcext:value-type="float">
            <text:p><text:s/>3.720,00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18.4" calcext:value-type="float">
            <text:p><text:s/>818,40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RCE E VANNINI SERVICE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49" calcext:value-type="float">
            <text:p><text:s/>549,00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RIGLIA SRL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2202" calcext:value-type="float">
            <text:p><text:s/>2.202,00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2" calcext:value-type="float">
            <text:p>1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92.1" calcext:value-type="float">
            <text:p><text:s/>192,10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2.26" calcext:value-type="float">
            <text:p><text:s/>42,26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DEL INGEGNERIA SRL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1766.56" calcext:value-type="float">
            <text:p><text:s/>1.766,56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UTOCARROZZERIA GIAMPAOLO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7.6" calcext:value-type="float">
            <text:p><text:s/>17,60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ORGIONE CENTRO DIDATTICO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97.46" calcext:value-type="float">
            <text:p><text:s/>97,46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TTI ECOLOGI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7.73" calcext:value-type="float">
            <text:p><text:s/>37,73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FFICINA OLEOMECCANICA CB MMT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5.32" calcext:value-type="float">
            <text:p><text:s/>45,32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7.39" calcext:value-type="float">
            <text:p><text:s/>97,39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07.48" calcext:value-type="float">
            <text:p><text:s/>807,48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16.45" calcext:value-type="float">
            <text:p><text:s/>316,45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1.43" calcext:value-type="float">
            <text:p><text:s/>21,43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9.62" calcext:value-type="float">
            <text:p><text:s/>69,62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77.65" calcext:value-type="float">
            <text:p><text:s/>177,65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5273.11" calcext:value-type="float">
            <text:p><text:s/>5.273,11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PUBLIC S.R.L.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1903.2" calcext:value-type="float">
            <text:p><text:s/>1.903,20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ENZIA PER L'ENERGIA E LO SVILUPPO SOST</text:p>
          </table:table-cell>
          <table:table-cell table:style-name="ce2" office:value-type="string" calcext:value-type="string">
            <text:p>Trasferimenti correnti a altre imprese</text:p>
          </table:table-cell>
          <table:table-cell table:style-name="ce3" office:value-type="float" office:value="520" calcext:value-type="float">
            <text:p><text:s/>520,00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NGIOLINI <text:s/>GIANFRANCO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2973.07" calcext:value-type="float">
            <text:p><text:s/>2.973,07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203" calcext:value-type="float">
            <text:p>12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ACCIATORI <text:s/>OMBRETT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2883.28" calcext:value-type="float">
            <text:p><text:s/>2.883,28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203" calcext:value-type="float">
            <text:p>12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ADIAI COOPERATIVA SOCIALE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1426.65" calcext:value-type="float">
            <text:p><text:s/>1.426,65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203" calcext:value-type="float">
            <text:p>12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ARZADORI <text:s/>MAFALD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1895.77" calcext:value-type="float">
            <text:p><text:s/>1.895,77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203" calcext:value-type="float">
            <text:p>12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ACCHETTI NIM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637.96" calcext:value-type="float">
            <text:p><text:s/>637,96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203" calcext:value-type="float">
            <text:p>12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NP PARIBAS LEASE GROUP S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762.66" calcext:value-type="float">
            <text:p><text:s/>762,66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NP PARIBAS LEASE GROUP S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513.65" calcext:value-type="float">
            <text:p><text:s/>1.513,65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223.25" calcext:value-type="float">
            <text:p><text:s/>223,25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29.36" calcext:value-type="float">
            <text:p><text:s/>29,36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483.06" calcext:value-type="float">
            <text:p><text:s/>483,06 </text:p>
          </table:table-cell>
          <table:table-cell table:style-name="ce2" office:value-type="string" calcext:value-type="string">
            <text:p>1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WIND TRE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8.94" calcext:value-type="float">
            <text:p><text:s/>68,94 </text:p>
          </table:table-cell>
          <table:table-cell table:style-name="ce2" office:value-type="string" calcext:value-type="string">
            <text:p>18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VASTA <text:s/>LICIA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2537.6" calcext:value-type="float">
            <text:p><text:s/>2.537,60 </text:p>
          </table:table-cell>
          <table:table-cell table:style-name="ce2" office:value-type="string" calcext:value-type="string">
            <text:p>19/10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60" calcext:value-type="float">
            <text:p><text:s/>60,00 </text:p>
          </table:table-cell>
          <table:table-cell table:style-name="ce2" office:value-type="string" calcext:value-type="string">
            <text:p>19/10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140" calcext:value-type="float">
            <text:p><text:s/>4.140,00 </text:p>
          </table:table-cell>
          <table:table-cell table:style-name="ce2" office:value-type="string" calcext:value-type="string">
            <text:p>19/10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.C.A. IMPOSTE COMUNALI AFFINI S.P.A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622.53" calcext:value-type="float">
            <text:p><text:s/>622,53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404" calcext:value-type="float">
            <text:p>14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.C.A. IMPOSTE COMUNALI AFFINI S.P.A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16.18" calcext:value-type="float">
            <text:p><text:s/>16,18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404" calcext:value-type="float">
            <text:p>14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.C.A. IMPOSTE COMUNALI AFFINI S.P.A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194.86" calcext:value-type="float">
            <text:p><text:s/>194,86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404" calcext:value-type="float">
            <text:p>14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.C.A. IMPOSTE COMUNALI AFFINI S.P.A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26.23" calcext:value-type="float">
            <text:p><text:s/>26,23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404" calcext:value-type="float">
            <text:p>14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.C.A. IMPOSTE COMUNALI AFFINI S.P.A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460.35" calcext:value-type="float">
            <text:p><text:s/>460,35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404" calcext:value-type="float">
            <text:p>14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.C.A. IMPOSTE COMUNALI AFFINI S.P.A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540.94" calcext:value-type="float">
            <text:p><text:s/>540,94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404" calcext:value-type="float">
            <text:p>14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.C.A. IMPOSTE COMUNALI AFFINI S.P.A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28.55" calcext:value-type="float">
            <text:p><text:s/>28,55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404" calcext:value-type="float">
            <text:p>14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INTERPROVINCIALE COOPERATIVE 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988.2" calcext:value-type="float">
            <text:p><text:s/>988,2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ETON ASFALTI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2196" calcext:value-type="float">
            <text:p><text:s/>2.196,0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1877.68" calcext:value-type="float">
            <text:p><text:s/>1.877,68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3863.86" calcext:value-type="float">
            <text:p><text:s/>3.863,86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DITTA ARGELLI S.R.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38.1" calcext:value-type="float">
            <text:p><text:s/>738,1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P.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79.16" calcext:value-type="float">
            <text:p><text:s/>579,16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P.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92.43" calcext:value-type="float">
            <text:p><text:s/>292,43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P.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13.86" calcext:value-type="float">
            <text:p><text:s/>313,86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 FERRAMENTA RIZZOL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94.12" calcext:value-type="float">
            <text:p><text:s/>394,12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 FERRAMENTA RIZZOL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13.82" calcext:value-type="float">
            <text:p><text:s/>413,82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A-MA SALE MARINO DI GIACOMINI MARC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741.83" calcext:value-type="float">
            <text:p><text:s/>2.741,83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ROL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459.49" calcext:value-type="float">
            <text:p><text:s/>3.459,49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ROL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537.58" calcext:value-type="float">
            <text:p><text:s/>5.537,58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ROL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38.06" calcext:value-type="float">
            <text:p><text:s/>1.138,06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ABBRI <text:s/>STEFANO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189.96" calcext:value-type="float">
            <text:p><text:s/>2.189,96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.PI.VI.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93" calcext:value-type="float">
            <text:p><text:s/>793,0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307" calcext:value-type="float">
            <text:p>1307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RO LOCO CASTENASO AP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615" calcext:value-type="float">
            <text:p><text:s/>5.615,0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IMS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434.26" calcext:value-type="float">
            <text:p><text:s/>1.434,26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5.51" calcext:value-type="float">
            <text:p><text:s/>35,51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71.01" calcext:value-type="float">
            <text:p><text:s/>71,01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57.23" calcext:value-type="float">
            <text:p><text:s/>457,23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95.48" calcext:value-type="float">
            <text:p><text:s/>495,48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948.23" calcext:value-type="float">
            <text:p><text:s/>948,23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239.5" calcext:value-type="float">
            <text:p><text:s/>4.239,5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DILSERTI SNC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7771.55" calcext:value-type="float">
            <text:p><text:s/>27.771,55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DILSERTI SNC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228.21" calcext:value-type="float">
            <text:p><text:s/>8.228,21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LM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113.74" calcext:value-type="float">
            <text:p><text:s/>1.113,74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LM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420.91" calcext:value-type="float">
            <text:p><text:s/>4.420,91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LM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400.44" calcext:value-type="float">
            <text:p><text:s/>2.400,44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LM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697.92" calcext:value-type="float">
            <text:p><text:s/>1.697,92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STER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35070.36" calcext:value-type="float">
            <text:p><text:s/>135.070,36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STER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2194.26" calcext:value-type="float">
            <text:p><text:s/>32.194,26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STER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668" calcext:value-type="float">
            <text:p><text:s/>2.668,0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LORSILVA ANSAL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71" calcext:value-type="float">
            <text:p><text:s/>671,0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 GARDEN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0999.04" calcext:value-type="float">
            <text:p><text:s/>10.999,04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39.2" calcext:value-type="float">
            <text:p><text:s/>439,2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982.48" calcext:value-type="float">
            <text:p><text:s/>4.982,48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80" calcext:value-type="float">
            <text:p><text:s/>480,0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05.6" calcext:value-type="float">
            <text:p><text:s/>105,6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ORO GINO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0510.98" calcext:value-type="float">
            <text:p><text:s/>30.510,98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ORO GINO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0248.34" calcext:value-type="float">
            <text:p><text:s/>20.248,34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IAGAR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806" calcext:value-type="float">
            <text:p><text:s/>2.806,0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O GAP CONTROLS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2204" calcext:value-type="float">
            <text:p><text:s/>22.204,0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HOENIX ARCHEOLOGI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307.84" calcext:value-type="float">
            <text:p><text:s/>1.307,84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954.55" calcext:value-type="float">
            <text:p><text:s/>2.954,55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EIT - SYSTEM ENGINEERING &amp; INFORMATION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9.32" calcext:value-type="float">
            <text:p><text:s/>129,32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901" calcext:value-type="float">
            <text:p>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81.35" calcext:value-type="float">
            <text:p><text:s/>181,35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20" calcext:value-type="float">
            <text:p><text:s/>220,0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84.5" calcext:value-type="float">
            <text:p><text:s/>384,5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VETRERIA DI CASTENASO DI ZANZI M. E TERR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29.4" calcext:value-type="float">
            <text:p><text:s/>329,4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VETRERIA DI CASTENASO DI ZANZI M. E TERR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10" calcext:value-type="float">
            <text:p><text:s/>610,0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OCCOLA <text:s/>FABIANA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3601.92" calcext:value-type="float">
            <text:p><text:s/>3.601,92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2" calcext:value-type="float">
            <text:p>1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DEL INGEGNERIA SRL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3869.84" calcext:value-type="float">
            <text:p><text:s/>3.869,84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0872.45" calcext:value-type="float">
            <text:p><text:s/>170.872,45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903" calcext:value-type="float">
            <text:p>9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AMIE SRL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102107.6" calcext:value-type="float">
            <text:p><text:s/>102.107,6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NOW SERVICE S.R.L.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2256.87" calcext:value-type="float">
            <text:p><text:s/>2.256,87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RATTI <text:s/>SIMONETTA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3438.14" calcext:value-type="float">
            <text:p><text:s/>3.438,14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GP INGEGNERIA SRL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8247.2" calcext:value-type="float">
            <text:p><text:s/>8.247,2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MONAZZI <text:s/>SAVERIO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4643.81" calcext:value-type="float">
            <text:p><text:s/>4.643,81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TUDIO TECNICO ASSOCIATO BIMODE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4483.5" calcext:value-type="float">
            <text:p><text:s/>4.483,5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147.43" calcext:value-type="float">
            <text:p><text:s/>147,43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438.28" calcext:value-type="float">
            <text:p><text:s/>438,28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3637.65" calcext:value-type="float">
            <text:p><text:s/>3.637,65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RANDSTAD ITALIA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9.87" calcext:value-type="float">
            <text:p><text:s/>9,87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RANDSTAD ITALIA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55.55" calcext:value-type="float">
            <text:p><text:s/>55,55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RANDSTAD ITALIA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66.83" calcext:value-type="float">
            <text:p><text:s/>66,83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RANDSTAD ITALIA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101.19" calcext:value-type="float">
            <text:p><text:s/>101,19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RANDSTAD ITALIA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195.36" calcext:value-type="float">
            <text:p><text:s/>195,36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RANDSTAD ITALIA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345.05" calcext:value-type="float">
            <text:p><text:s/>345,05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RANDSTAD ITALIA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472.8" calcext:value-type="float">
            <text:p><text:s/>472,8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RANDSTAD ITALIA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528.6" calcext:value-type="float">
            <text:p><text:s/>528,6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RANDSTAD ITALIA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542.28" calcext:value-type="float">
            <text:p><text:s/>542,28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RANDSTAD ITALIA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561.88" calcext:value-type="float">
            <text:p><text:s/>561,88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RANDSTAD ITALIA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729.38" calcext:value-type="float">
            <text:p><text:s/>729,38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RANDSTAD ITALIA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963.91" calcext:value-type="float">
            <text:p><text:s/>963,91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RANDSTAD ITALIA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1322.3" calcext:value-type="float">
            <text:p><text:s/>1.322,3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68.6" calcext:value-type="float">
            <text:p><text:s/>768,6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049.2" calcext:value-type="float">
            <text:p><text:s/>1.049,2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NOW SERVICE S.R.L.</text:p>
          </table:table-cell>
          <table:table-cell table:style-name="ce2" office:value-type="string" calcext:value-type="string">
            <text:p>Mezzi di trasporto ad uso civile, di sicurezza e ordine pubblico</text:p>
          </table:table-cell>
          <table:table-cell table:style-name="ce3" office:value-type="float" office:value="5000" calcext:value-type="float">
            <text:p><text:s/>5.000,0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ZIENDA AGRICOLA ZARR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75" calcext:value-type="float">
            <text:p><text:s/>275,0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 METODI SPA</text:p>
          </table:table-cell>
          <table:table-cell table:style-name="ce2" office:value-type="string" calcext:value-type="string">
            <text:p>Servizi sanitari</text:p>
          </table:table-cell>
          <table:table-cell table:style-name="ce3" office:value-type="float" office:value="1118.65" calcext:value-type="float">
            <text:p><text:s/>1.118,65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 METODI SPA</text:p>
          </table:table-cell>
          <table:table-cell table:style-name="ce2" office:value-type="string" calcext:value-type="string">
            <text:p>Servizi sanitari</text:p>
          </table:table-cell>
          <table:table-cell table:style-name="ce3" office:value-type="float" office:value="1089.85" calcext:value-type="float">
            <text:p><text:s/>1.089,85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.S.D. VILLANOVA VOLLEY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1000" calcext:value-type="float">
            <text:p><text:s/>1.000,0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15" calcext:value-type="float">
            <text:p><text:s/>0,15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31.81" calcext:value-type="float">
            <text:p><text:s/>831,81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91.52" calcext:value-type="float">
            <text:p><text:s/>1.291,52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26.46" calcext:value-type="float">
            <text:p><text:s/>2.026,46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70.58" calcext:value-type="float">
            <text:p><text:s/>1.370,58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66.31" calcext:value-type="float">
            <text:p><text:s/>666,31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9.05" calcext:value-type="float">
            <text:p><text:s/>419,05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2.11" calcext:value-type="float">
            <text:p><text:s/>82,11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92" calcext:value-type="float">
            <text:p><text:s/>2,92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5.14" calcext:value-type="float">
            <text:p><text:s/>115,14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01" calcext:value-type="float">
            <text:p><text:s/>0,01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01" calcext:value-type="float">
            <text:p><text:s/>0,01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77" calcext:value-type="float">
            <text:p><text:s/>2,77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776.34" calcext:value-type="float">
            <text:p><text:s/>10.776,34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5.22" calcext:value-type="float">
            <text:p><text:s/>295,22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92" calcext:value-type="float">
            <text:p><text:s/>2,92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92" calcext:value-type="float">
            <text:p><text:s/>2,92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7.91" calcext:value-type="float">
            <text:p><text:s/>97,91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95.44" calcext:value-type="float">
            <text:p><text:s/>2.495,44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0.99" calcext:value-type="float">
            <text:p><text:s/>310,99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01.21" calcext:value-type="float">
            <text:p><text:s/>4.401,21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48" calcext:value-type="float">
            <text:p><text:s/>12,48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74.59" calcext:value-type="float">
            <text:p><text:s/>2.374,59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.44" calcext:value-type="float">
            <text:p><text:s/>34,44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68.84" calcext:value-type="float">
            <text:p><text:s/>468,84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49.63" calcext:value-type="float">
            <text:p><text:s/>1.549,63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92" calcext:value-type="float">
            <text:p><text:s/>2,92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59.21" calcext:value-type="float">
            <text:p><text:s/>1.759,21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10.21" calcext:value-type="float">
            <text:p><text:s/>1.310,21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6.15" calcext:value-type="float">
            <text:p><text:s/>236,15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33.83" calcext:value-type="float">
            <text:p><text:s/>833,83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87.65" calcext:value-type="float">
            <text:p><text:s/>2.187,65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4.88" calcext:value-type="float">
            <text:p><text:s/>334,88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.E.M.C.A.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6.5" calcext:value-type="float">
            <text:p><text:s/>36,5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.E.M.C.A.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5.8" calcext:value-type="float">
            <text:p><text:s/>175,80 </text:p>
          </table:table-cell>
          <table:table-cell table:style-name="ce2" office:value-type="string" calcext:value-type="string">
            <text:p>19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20/10/2023</text:p>
          </table:table-cell>
          <table:table-cell table:style-name="ce2" office:value-type="float" office:value="9901" calcext:value-type="float">
            <text:p>9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0872.45" calcext:value-type="float">
            <text:p><text:s/>170.872,45 </text:p>
          </table:table-cell>
          <table:table-cell table:style-name="ce2" office:value-type="string" calcext:value-type="string">
            <text:p>20/10/2023</text:p>
          </table:table-cell>
          <table:table-cell table:style-name="ce2" office:value-type="float" office:value="903" calcext:value-type="float">
            <text:p>9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RUSSO FORMAZIONE E CONSULENZA ENTI LOC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340" calcext:value-type="float">
            <text:p><text:s/>340,00 </text:p>
          </table:table-cell>
          <table:table-cell table:style-name="ce2" office:value-type="string" calcext:value-type="string">
            <text:p>20/11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DANI F.LL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4591" calcext:value-type="float">
            <text:p><text:s/>44.591,00 </text:p>
          </table:table-cell>
          <table:table-cell table:style-name="ce2" office:value-type="string" calcext:value-type="string">
            <text:p>20/11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DANI F.LL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810" calcext:value-type="float">
            <text:p><text:s/>12.810,00 </text:p>
          </table:table-cell>
          <table:table-cell table:style-name="ce2" office:value-type="string" calcext:value-type="string">
            <text:p>20/11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EEP BO S.R.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0000" calcext:value-type="float">
            <text:p><text:s/>30.000,00 </text:p>
          </table:table-cell>
          <table:table-cell table:style-name="ce2" office:value-type="string" calcext:value-type="string">
            <text:p>20/11/2023</text:p>
          </table:table-cell>
          <table:table-cell table:style-name="ce2" office:value-type="float" office:value="401" calcext:value-type="float">
            <text:p>4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EEP BO S.R.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0000" calcext:value-type="float">
            <text:p><text:s/>10.000,00 </text:p>
          </table:table-cell>
          <table:table-cell table:style-name="ce2" office:value-type="string" calcext:value-type="string">
            <text:p>20/11/2023</text:p>
          </table:table-cell>
          <table:table-cell table:style-name="ce2" office:value-type="float" office:value="401" calcext:value-type="float">
            <text:p>4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EEP BO S.R.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739" calcext:value-type="float">
            <text:p><text:s/>8.739,00 </text:p>
          </table:table-cell>
          <table:table-cell table:style-name="ce2" office:value-type="string" calcext:value-type="string">
            <text:p>20/11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87027.26" calcext:value-type="float">
            <text:p><text:s/>87.027,26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203" calcext:value-type="float">
            <text:p>12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10" calcext:value-type="float">
            <text:p><text:s/>810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04.5" calcext:value-type="float">
            <text:p><text:s/>1.204,5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9.53" calcext:value-type="float">
            <text:p><text:s/>99,53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1.98" calcext:value-type="float">
            <text:p><text:s/>31,98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14.86" calcext:value-type="float">
            <text:p><text:s/>814,86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70.54" calcext:value-type="float">
            <text:p><text:s/>370,54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95" calcext:value-type="float">
            <text:p><text:s/>195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0.07" calcext:value-type="float">
            <text:p><text:s/>90,07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3162.82" calcext:value-type="float">
            <text:p><text:s/>13.162,82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1346.55" calcext:value-type="float">
            <text:p><text:s/>31.346,55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" calcext:value-type="float">
            <text:p><text:s/>4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" calcext:value-type="float">
            <text:p><text:s/>4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.23" calcext:value-type="float">
            <text:p><text:s/>7,23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59.41" calcext:value-type="float">
            <text:p><text:s/>159,41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59.41" calcext:value-type="float">
            <text:p><text:s/>159,41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.23" calcext:value-type="float">
            <text:p><text:s/>7,23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83593.35" calcext:value-type="float">
            <text:p><text:s/>83.593,35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MINERBIO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41.31" calcext:value-type="float">
            <text:p><text:s/>241,31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501" calcext:value-type="float">
            <text:p>15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80" calcext:value-type="float">
            <text:p><text:s/>180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2" calcext:value-type="float">
            <text:p>1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00" calcext:value-type="float">
            <text:p><text:s/>400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30" calcext:value-type="float">
            <text:p><text:s/>430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59" calcext:value-type="float">
            <text:p><text:s/>159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30" calcext:value-type="float">
            <text:p><text:s/>430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18" calcext:value-type="float">
            <text:p><text:s/>518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15" calcext:value-type="float">
            <text:p><text:s/>115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50" calcext:value-type="float">
            <text:p><text:s/>350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00" calcext:value-type="float">
            <text:p><text:s/>400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00" calcext:value-type="float">
            <text:p><text:s/>500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00" calcext:value-type="float">
            <text:p><text:s/>500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50" calcext:value-type="float">
            <text:p><text:s/>350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ATTINAGGIO CASTENASO ASD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16" calcext:value-type="float">
            <text:p><text:s/>516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AVINA <text:s/>DAVIDE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2570" calcext:value-type="float">
            <text:p><text:s/>22.570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209" calcext:value-type="float">
            <text:p>1209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AVINA <text:s/>DAVIDE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135.8" calcext:value-type="float">
            <text:p><text:s/>4.135,8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209" calcext:value-type="float">
            <text:p>1209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AVINA <text:s/>DAVIDE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064.2" calcext:value-type="float">
            <text:p><text:s/>8.064,2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209" calcext:value-type="float">
            <text:p>1209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3900" calcext:value-type="float">
            <text:p><text:s/>3.900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.06" calcext:value-type="float">
            <text:p><text:s/>18,06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05.74" calcext:value-type="float">
            <text:p><text:s/>205,74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566.25" calcext:value-type="float">
            <text:p><text:s/>566,25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INO&amp;LANA DI ALBERTO MARCHESINI</text:p>
          </table:table-cell>
          <table:table-cell table:style-name="ce2" office:value-type="string" calcext:value-type="string">
            <text:p>Mezzi di trasporto ad uso civile, di sicurezza e ordine pubblico</text:p>
          </table:table-cell>
          <table:table-cell table:style-name="ce3" office:value-type="float" office:value="902.47" calcext:value-type="float">
            <text:p><text:s/>902,47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INO&amp;LANA DI ALBERTO MARCHESINI</text:p>
          </table:table-cell>
          <table:table-cell table:style-name="ce2" office:value-type="string" calcext:value-type="string">
            <text:p>Mezzi di trasporto ad uso civile, di sicurezza e ordine pubblico</text:p>
          </table:table-cell>
          <table:table-cell table:style-name="ce3" office:value-type="float" office:value="941.84" calcext:value-type="float">
            <text:p><text:s/>941,84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INO&amp;LANA DI ALBERTO MARCHESINI</text:p>
          </table:table-cell>
          <table:table-cell table:style-name="ce2" office:value-type="string" calcext:value-type="string">
            <text:p>Mezzi di trasporto ad uso civile, di sicurezza e ordine pubblico</text:p>
          </table:table-cell>
          <table:table-cell table:style-name="ce3" office:value-type="float" office:value="189.1" calcext:value-type="float">
            <text:p><text:s/>189,1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INO&amp;LANA DI ALBERTO MARCHESINI</text:p>
          </table:table-cell>
          <table:table-cell table:style-name="ce2" office:value-type="string" calcext:value-type="string">
            <text:p>Mezzi di trasporto ad uso civile, di sicurezza e ordine pubblico</text:p>
          </table:table-cell>
          <table:table-cell table:style-name="ce3" office:value-type="float" office:value="509.96" calcext:value-type="float">
            <text:p><text:s/>509,96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INO&amp;LANA DI ALBERTO MARCHESINI</text:p>
          </table:table-cell>
          <table:table-cell table:style-name="ce2" office:value-type="string" calcext:value-type="string">
            <text:p>Mezzi di trasporto ad uso civile, di sicurezza e ordine pubblico</text:p>
          </table:table-cell>
          <table:table-cell table:style-name="ce3" office:value-type="float" office:value="1885.23" calcext:value-type="float">
            <text:p><text:s/>1.885,23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650.25" calcext:value-type="float">
            <text:p><text:s/>650,25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2" calcext:value-type="float">
            <text:p>1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CIETA' RETI E MOBILITA' SRL</text:p>
          </table:table-cell>
          <table:table-cell table:style-name="ce2" office:value-type="string" calcext:value-type="string">
            <text:p>Trasferimenti correnti a altre imprese</text:p>
          </table:table-cell>
          <table:table-cell table:style-name="ce3" office:value-type="float" office:value="9255.27" calcext:value-type="float">
            <text:p><text:s/>9.255,27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02" calcext:value-type="float">
            <text:p>10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CIETA' RETI E MOBILITA' SRL</text:p>
          </table:table-cell>
          <table:table-cell table:style-name="ce2" office:value-type="string" calcext:value-type="string">
            <text:p>Trasferimenti correnti a altre imprese</text:p>
          </table:table-cell>
          <table:table-cell table:style-name="ce3" office:value-type="float" office:value="2784.17" calcext:value-type="float">
            <text:p><text:s/>2.784,17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02" calcext:value-type="float">
            <text:p>10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CIETA' RETI E MOBILITA' SRL</text:p>
          </table:table-cell>
          <table:table-cell table:style-name="ce2" office:value-type="string" calcext:value-type="string">
            <text:p>Trasferimenti correnti a altre imprese</text:p>
          </table:table-cell>
          <table:table-cell table:style-name="ce3" office:value-type="float" office:value="12753.68" calcext:value-type="float">
            <text:p><text:s/>12.753,68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02" calcext:value-type="float">
            <text:p>10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CIETA' RETI E MOBILITA' SRL</text:p>
          </table:table-cell>
          <table:table-cell table:style-name="ce2" office:value-type="string" calcext:value-type="string">
            <text:p>Trasferimenti correnti a altre imprese</text:p>
          </table:table-cell>
          <table:table-cell table:style-name="ce3" office:value-type="float" office:value="19130.54" calcext:value-type="float">
            <text:p><text:s/>19.130,54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002" calcext:value-type="float">
            <text:p>10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.D. POLISPORTIVA VIRTUS CASTENASO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6244" calcext:value-type="float">
            <text:p><text:s/>6.244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.D. POLISPORTIVA VIRTUS CASTENASO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898.47" calcext:value-type="float">
            <text:p><text:s/>898,47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.D. POLISPORTIVA VIRTUS CASTENASO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8202.02" calcext:value-type="float">
            <text:p><text:s/>8.202,02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.D. POLISPORTIVA VIRTUS CASTENASO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4044.45" calcext:value-type="float">
            <text:p><text:s/>4.044,45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.D. POLISPORTIVA VIRTUS CASTENASO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14601.53" calcext:value-type="float">
            <text:p><text:s/>14.601,53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.D. POLISPORTIVA VIRTUS CASTENASO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7297.98" calcext:value-type="float">
            <text:p><text:s/>7.297,98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.D. POLISPORTIVA VIRTUS CASTENASO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5211.55" calcext:value-type="float">
            <text:p><text:s/>5.211,55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38.59" calcext:value-type="float">
            <text:p><text:s/>638,59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3.12" calcext:value-type="float">
            <text:p><text:s/>483,12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25.22" calcext:value-type="float">
            <text:p><text:s/>1.825,22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8.26" calcext:value-type="float">
            <text:p><text:s/>328,26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.85" calcext:value-type="float">
            <text:p><text:s/>20,85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.12" calcext:value-type="float">
            <text:p><text:s/>1,12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.24" calcext:value-type="float">
            <text:p><text:s/>33,24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6.14" calcext:value-type="float">
            <text:p><text:s/>36,14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8.07" calcext:value-type="float">
            <text:p><text:s/>58,07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.84" calcext:value-type="float">
            <text:p><text:s/>34,84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.81" calcext:value-type="float">
            <text:p><text:s/>33,81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7" calcext:value-type="float">
            <text:p><text:s/>237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.18" calcext:value-type="float">
            <text:p><text:s/>29,18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6.8" calcext:value-type="float">
            <text:p><text:s/>116,8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30.49" calcext:value-type="float">
            <text:p><text:s/>630,49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1.6" calcext:value-type="float">
            <text:p><text:s/>191,6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.03" calcext:value-type="float">
            <text:p><text:s/>16,03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9.26" calcext:value-type="float">
            <text:p><text:s/>79,26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29" calcext:value-type="float">
            <text:p><text:s/>10,29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03.55" calcext:value-type="float">
            <text:p><text:s/>403,55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87" calcext:value-type="float">
            <text:p><text:s/>11,87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8.03" calcext:value-type="float">
            <text:p><text:s/>178,03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.98" calcext:value-type="float">
            <text:p><text:s/>14,98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25.14" calcext:value-type="float">
            <text:p><text:s/>725,14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6.97" calcext:value-type="float">
            <text:p><text:s/>196,97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.49" calcext:value-type="float">
            <text:p><text:s/>5,49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5.05" calcext:value-type="float">
            <text:p><text:s/>175,05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7.52" calcext:value-type="float">
            <text:p><text:s/>87,52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9" calcext:value-type="float">
            <text:p><text:s/>18,9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5.17" calcext:value-type="float">
            <text:p><text:s/>125,17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29" calcext:value-type="float">
            <text:p><text:s/>10,29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1.38" calcext:value-type="float">
            <text:p><text:s/>481,38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2.28" calcext:value-type="float">
            <text:p><text:s/>232,28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7.62" calcext:value-type="float">
            <text:p><text:s/>47,62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2.28" calcext:value-type="float">
            <text:p><text:s/>232,28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18" calcext:value-type="float">
            <text:p><text:s/>13,18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8.25" calcext:value-type="float">
            <text:p><text:s/>168,25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5.29" calcext:value-type="float">
            <text:p><text:s/>145,29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18" calcext:value-type="float">
            <text:p><text:s/>13,18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.64" calcext:value-type="float">
            <text:p><text:s/>24,64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02" calcext:value-type="float">
            <text:p><text:s/>0,02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76" calcext:value-type="float">
            <text:p><text:s/>3,76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94.02" calcext:value-type="float">
            <text:p><text:s/>1.494,02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97.14" calcext:value-type="float">
            <text:p><text:s/>397,14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475.67" calcext:value-type="float">
            <text:p><text:s/>5.475,67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.86" calcext:value-type="float">
            <text:p><text:s/>64,86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79" calcext:value-type="float">
            <text:p><text:s/>10,79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65" calcext:value-type="float">
            <text:p><text:s/>3,65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.54" calcext:value-type="float">
            <text:p><text:s/>62,54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5.08" calcext:value-type="float">
            <text:p><text:s/>125,08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6.7" calcext:value-type="float">
            <text:p><text:s/>136,7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3.23" calcext:value-type="float">
            <text:p><text:s/>283,23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5.29" calcext:value-type="float">
            <text:p><text:s/>75,29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.33" calcext:value-type="float">
            <text:p><text:s/>6,33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0.6" calcext:value-type="float">
            <text:p><text:s/>70,6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.49" calcext:value-type="float">
            <text:p><text:s/>5,49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2.91" calcext:value-type="float">
            <text:p><text:s/>92,91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9.37" calcext:value-type="float">
            <text:p><text:s/>139,37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2" calcext:value-type="float">
            <text:p><text:s/>172,0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.87" calcext:value-type="float">
            <text:p><text:s/>41,87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5.3" calcext:value-type="float">
            <text:p><text:s/>145,3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0.2" calcext:value-type="float">
            <text:p><text:s/>60,2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.8" calcext:value-type="float">
            <text:p><text:s/>64,8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.64" calcext:value-type="float">
            <text:p><text:s/>24,64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4.21" calcext:value-type="float">
            <text:p><text:s/>174,21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29" calcext:value-type="float">
            <text:p><text:s/>10,29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29" calcext:value-type="float">
            <text:p><text:s/>10,29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39" calcext:value-type="float">
            <text:p><text:s/>7,39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9.1" calcext:value-type="float">
            <text:p><text:s/>59,1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29" calcext:value-type="float">
            <text:p><text:s/>10,29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9.98" calcext:value-type="float">
            <text:p><text:s/>219,98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.07" calcext:value-type="float">
            <text:p><text:s/>65,07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7.44" calcext:value-type="float">
            <text:p><text:s/>197,44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1.16" calcext:value-type="float">
            <text:p><text:s/>161,16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74" calcext:value-type="float">
            <text:p><text:s/>4,74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1.1" calcext:value-type="float">
            <text:p><text:s/>71,1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20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DAY RISTOSERVICE SPA</text:p>
          </table:table-cell>
          <table:table-cell table:style-name="ce2" office:value-type="string" calcext:value-type="string">
            <text:p>Altre spese per il personale</text:p>
          </table:table-cell>
          <table:table-cell table:style-name="ce3" office:value-type="float" office:value="3520.07" calcext:value-type="float">
            <text:p><text:s/>3.520,07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3.29" calcext:value-type="float">
            <text:p><text:s/>43,29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3.29" calcext:value-type="float">
            <text:p><text:s/>43,29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9.21" calcext:value-type="float">
            <text:p><text:s/>49,21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71.01" calcext:value-type="float">
            <text:p><text:s/>71,01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71.01" calcext:value-type="float">
            <text:p><text:s/>71,01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75.45" calcext:value-type="float">
            <text:p><text:s/>75,45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6.59" calcext:value-type="float">
            <text:p><text:s/>86,59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90.51" calcext:value-type="float">
            <text:p><text:s/>90,51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90.53" calcext:value-type="float">
            <text:p><text:s/>90,53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90.53" calcext:value-type="float">
            <text:p><text:s/>90,53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96.15" calcext:value-type="float">
            <text:p><text:s/>96,15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05.62" calcext:value-type="float">
            <text:p><text:s/>105,62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32.91" calcext:value-type="float">
            <text:p><text:s/>132,91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47.93" calcext:value-type="float">
            <text:p><text:s/>147,93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47.93" calcext:value-type="float">
            <text:p><text:s/>147,93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47.93" calcext:value-type="float">
            <text:p><text:s/>147,93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50.89" calcext:value-type="float">
            <text:p><text:s/>150,89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79.09" calcext:value-type="float">
            <text:p><text:s/>179,09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02.33" calcext:value-type="float">
            <text:p><text:s/>202,33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02.74" calcext:value-type="float">
            <text:p><text:s/>202,74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13.82" calcext:value-type="float">
            <text:p><text:s/>213,82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94.79" calcext:value-type="float">
            <text:p><text:s/>294,79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00.48" calcext:value-type="float">
            <text:p><text:s/>300,48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14.47" calcext:value-type="float">
            <text:p><text:s/>314,47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97.48" calcext:value-type="float">
            <text:p><text:s/>397,48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00.97" calcext:value-type="float">
            <text:p><text:s/>400,97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25.99" calcext:value-type="float">
            <text:p><text:s/>425,99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34.04" calcext:value-type="float">
            <text:p><text:s/>534,04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45.31" calcext:value-type="float">
            <text:p><text:s/>545,31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172" calcext:value-type="float">
            <text:p><text:s/>3.172,00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479" calcext:value-type="float">
            <text:p><text:s/>8.479,00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5.48" calcext:value-type="float">
            <text:p><text:s/>35,48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12.96" calcext:value-type="float">
            <text:p><text:s/>112,96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0.33" calcext:value-type="float">
            <text:p><text:s/>40,33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3.22" calcext:value-type="float">
            <text:p><text:s/>53,22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70.97" calcext:value-type="float">
            <text:p><text:s/>70,97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51.77" calcext:value-type="float">
            <text:p><text:s/>351,77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2.66" calcext:value-type="float">
            <text:p><text:s/>32,66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13.58" calcext:value-type="float">
            <text:p><text:s/>113,58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3.29" calcext:value-type="float">
            <text:p><text:s/>43,29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3.29" calcext:value-type="float">
            <text:p><text:s/>43,29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98.42" calcext:value-type="float">
            <text:p><text:s/>98,42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47.93" calcext:value-type="float">
            <text:p><text:s/>147,93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47.93" calcext:value-type="float">
            <text:p><text:s/>147,93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905.35" calcext:value-type="float">
            <text:p><text:s/>905,35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952.58" calcext:value-type="float">
            <text:p><text:s/>952,58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5.51" calcext:value-type="float">
            <text:p><text:s/>35,51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5.51" calcext:value-type="float">
            <text:p><text:s/>35,51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5.51" calcext:value-type="float">
            <text:p><text:s/>35,51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3.29" calcext:value-type="float">
            <text:p><text:s/>43,29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3.29" calcext:value-type="float">
            <text:p><text:s/>43,29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CASTENASO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220" calcext:value-type="float">
            <text:p><text:s/>220,00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0.49" calcext:value-type="float">
            <text:p><text:s/>0,49 </text:p>
          </table:table-cell>
          <table:table-cell table:style-name="ce2" office:value-type="string" calcext:value-type="string">
            <text:p>21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1.71" calcext:value-type="float">
            <text:p><text:s/>11,71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NTRUFFICIO LORETO SPA</text:p>
          </table:table-cell>
          <table:table-cell table:style-name="ce2" office:value-type="string" calcext:value-type="string">
            <text:p>Mobili e arredi</text:p>
          </table:table-cell>
          <table:table-cell table:style-name="ce3" office:value-type="float" office:value="4968.15" calcext:value-type="float">
            <text:p><text:s/>4.968,15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CASTENASO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940" calcext:value-type="float">
            <text:p><text:s/>1.940,00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2.4" calcext:value-type="float">
            <text:p><text:s/>122,40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2.79" calcext:value-type="float">
            <text:p><text:s/>132,79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1.99" calcext:value-type="float">
            <text:p><text:s/>221,99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6.85" calcext:value-type="float">
            <text:p><text:s/>416,85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69" calcext:value-type="float">
            <text:p><text:s/>13,69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1.61" calcext:value-type="float">
            <text:p><text:s/>221,61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5.16" calcext:value-type="float">
            <text:p><text:s/>675,16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71" calcext:value-type="float">
            <text:p><text:s/>32,71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52.51" calcext:value-type="float">
            <text:p><text:s/>1.752,51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1.75" calcext:value-type="float">
            <text:p><text:s/>421,75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4.21" calcext:value-type="float">
            <text:p><text:s/>454,21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31.54" calcext:value-type="float">
            <text:p><text:s/>431,54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19" calcext:value-type="float">
            <text:p><text:s/>12,19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35" calcext:value-type="float">
            <text:p><text:s/>18,35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5.33" calcext:value-type="float">
            <text:p><text:s/>455,33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2.37" calcext:value-type="float">
            <text:p><text:s/>152,37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5.96" calcext:value-type="float">
            <text:p><text:s/>75,96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96" calcext:value-type="float">
            <text:p><text:s/>32,96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5.8" calcext:value-type="float">
            <text:p><text:s/>325,80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6.28" calcext:value-type="float">
            <text:p><text:s/>36,28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1.6" calcext:value-type="float">
            <text:p><text:s/>441,60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8.89" calcext:value-type="float">
            <text:p><text:s/>328,89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01.17" calcext:value-type="float">
            <text:p><text:s/>401,17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9.05" calcext:value-type="float">
            <text:p><text:s/>509,05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2.59" calcext:value-type="float">
            <text:p><text:s/>492,59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82" calcext:value-type="float">
            <text:p><text:s/>18,82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.5" calcext:value-type="float">
            <text:p><text:s/>65,50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24" calcext:value-type="float">
            <text:p><text:s/>0,24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44.31" calcext:value-type="float">
            <text:p><text:s/>744,31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96.97" calcext:value-type="float">
            <text:p><text:s/>596,97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6.07" calcext:value-type="float">
            <text:p><text:s/>336,07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2.88" calcext:value-type="float">
            <text:p><text:s/>152,88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04.76" calcext:value-type="float">
            <text:p><text:s/>2.904,76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15.45" calcext:value-type="float">
            <text:p><text:s/>715,45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15.45" calcext:value-type="float">
            <text:p><text:s/>715,45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1.93" calcext:value-type="float">
            <text:p><text:s/>101,93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4.22" calcext:value-type="float">
            <text:p><text:s/>224,22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00.96" calcext:value-type="float">
            <text:p><text:s/>1.700,96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72.57" calcext:value-type="float">
            <text:p><text:s/>472,57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.05" calcext:value-type="float">
            <text:p><text:s/>62,05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04.93" calcext:value-type="float">
            <text:p><text:s/>404,93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.56" calcext:value-type="float">
            <text:p><text:s/>24,56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19.16" calcext:value-type="float">
            <text:p><text:s/>819,16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8.77" calcext:value-type="float">
            <text:p><text:s/>58,77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.56" calcext:value-type="float">
            <text:p><text:s/>24,56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1" calcext:value-type="float">
            <text:p><text:s/>9,10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.56" calcext:value-type="float">
            <text:p><text:s/>24,56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.56" calcext:value-type="float">
            <text:p><text:s/>24,56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19.17" calcext:value-type="float">
            <text:p><text:s/>519,17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0.62" calcext:value-type="float">
            <text:p><text:s/>90,62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50.16" calcext:value-type="float">
            <text:p><text:s/>850,16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2.78" calcext:value-type="float">
            <text:p><text:s/>132,78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2.24" calcext:value-type="float">
            <text:p><text:s/>412,24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25.99" calcext:value-type="float">
            <text:p><text:s/>825,99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99" calcext:value-type="float">
            <text:p><text:s/>15,99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97.65" calcext:value-type="float">
            <text:p><text:s/>1.197,65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8.36" calcext:value-type="float">
            <text:p><text:s/>318,36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7.89" calcext:value-type="float">
            <text:p><text:s/>427,89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65" calcext:value-type="float">
            <text:p><text:s/>4,65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7.23" calcext:value-type="float">
            <text:p><text:s/>167,23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4.31" calcext:value-type="float">
            <text:p><text:s/>284,31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6.21" calcext:value-type="float">
            <text:p><text:s/>246,21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65.78" calcext:value-type="float">
            <text:p><text:s/>765,78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.49" calcext:value-type="float">
            <text:p><text:s/>26,49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5.58" calcext:value-type="float">
            <text:p><text:s/>175,58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8.14" calcext:value-type="float">
            <text:p><text:s/>168,14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2.3" calcext:value-type="float">
            <text:p><text:s/>132,30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5.39" calcext:value-type="float">
            <text:p><text:s/>265,39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64.84" calcext:value-type="float">
            <text:p><text:s/>664,84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92.22" calcext:value-type="float">
            <text:p><text:s/>592,22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7.26" calcext:value-type="float">
            <text:p><text:s/>417,26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1.87" calcext:value-type="float">
            <text:p><text:s/>111,87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4.71" calcext:value-type="float">
            <text:p><text:s/>194,71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8.84" calcext:value-type="float">
            <text:p><text:s/>198,84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11" calcext:value-type="float">
            <text:p><text:s/>32,11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8.55" calcext:value-type="float">
            <text:p><text:s/>288,55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4.86" calcext:value-type="float">
            <text:p><text:s/>174,86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63.97" calcext:value-type="float">
            <text:p><text:s/>463,97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9.46" calcext:value-type="float">
            <text:p><text:s/>299,46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7.28" calcext:value-type="float">
            <text:p><text:s/>97,28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4.64" calcext:value-type="float">
            <text:p><text:s/>414,64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3.63" calcext:value-type="float">
            <text:p><text:s/>423,63 </text:p>
          </table:table-cell>
          <table:table-cell table:style-name="ce2" office:value-type="string" calcext:value-type="string">
            <text:p>21/12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ARGENT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6.53" calcext:value-type="float">
            <text:p><text:s/>16,53 </text:p>
          </table:table-cell>
          <table:table-cell table:style-name="ce2" office:value-type="string" calcext:value-type="string">
            <text:p>22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CASTEL MAGGIOR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24.19" calcext:value-type="float">
            <text:p><text:s/>24,19 </text:p>
          </table:table-cell>
          <table:table-cell table:style-name="ce2" office:value-type="string" calcext:value-type="string">
            <text:p>22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GALLIER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22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GRANAROLO DELL'EMILI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29.4" calcext:value-type="float">
            <text:p><text:s/>29,40 </text:p>
          </table:table-cell>
          <table:table-cell table:style-name="ce2" office:value-type="string" calcext:value-type="string">
            <text:p>22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IMOL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22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LATIN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22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MOLINELL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47.04" calcext:value-type="float">
            <text:p><text:s/>47,04 </text:p>
          </table:table-cell>
          <table:table-cell table:style-name="ce2" office:value-type="string" calcext:value-type="string">
            <text:p>22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PESAR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9.78" calcext:value-type="float">
            <text:p><text:s/>9,78 </text:p>
          </table:table-cell>
          <table:table-cell table:style-name="ce2" office:value-type="string" calcext:value-type="string">
            <text:p>22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PORTOMAGGIOR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6.21" calcext:value-type="float">
            <text:p><text:s/>16,21 </text:p>
          </table:table-cell>
          <table:table-cell table:style-name="ce2" office:value-type="string" calcext:value-type="string">
            <text:p>22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RAVENN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9.79" calcext:value-type="float">
            <text:p><text:s/>9,79 </text:p>
          </table:table-cell>
          <table:table-cell table:style-name="ce2" office:value-type="string" calcext:value-type="string">
            <text:p>22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SAN SEVERINO MARCH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22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TORIN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22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UNIONE DEI COMUNI DELLA BASSA ROMAGN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21.64" calcext:value-type="float">
            <text:p><text:s/>21,64 </text:p>
          </table:table-cell>
          <table:table-cell table:style-name="ce2" office:value-type="string" calcext:value-type="string">
            <text:p>22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LMA SICUREZZA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928" calcext:value-type="float">
            <text:p><text:s/>2.928,00 </text:p>
          </table:table-cell>
          <table:table-cell table:style-name="ce2" office:value-type="string" calcext:value-type="string">
            <text:p>22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MMINISTRATORI DIVERSI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8898.34" calcext:value-type="float">
            <text:p><text:s/>8.898,34 </text:p>
          </table:table-cell>
          <table:table-cell table:style-name="ce2" office:value-type="string" calcext:value-type="string">
            <text:p>22/11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1.94" calcext:value-type="float">
            <text:p><text:s/>21,94 </text:p>
          </table:table-cell>
          <table:table-cell table:style-name="ce2" office:value-type="string" calcext:value-type="string">
            <text:p>22/11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0" calcext:value-type="float">
            <text:p><text:s/>110,00 </text:p>
          </table:table-cell>
          <table:table-cell table:style-name="ce2" office:value-type="string" calcext:value-type="string">
            <text:p>23/10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0" calcext:value-type="float">
            <text:p><text:s/>110,00 </text:p>
          </table:table-cell>
          <table:table-cell table:style-name="ce2" office:value-type="string" calcext:value-type="string">
            <text:p>23/10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RUPPO INFORMATICA E SERVIZI GIES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66.2" calcext:value-type="float">
            <text:p><text:s/>266,20 </text:p>
          </table:table-cell>
          <table:table-cell table:style-name="ce2" office:value-type="string" calcext:value-type="string">
            <text:p>23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RUPPO INFORMATICA E SERVIZI GIES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10" calcext:value-type="float">
            <text:p><text:s/>110,00 </text:p>
          </table:table-cell>
          <table:table-cell table:style-name="ce2" office:value-type="string" calcext:value-type="string">
            <text:p>23/10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STITUTO COMPRENSIVO DI CASTENASO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3000" calcext:value-type="float">
            <text:p><text:s/>23.000,00 </text:p>
          </table:table-cell>
          <table:table-cell table:style-name="ce2" office:value-type="string" calcext:value-type="string">
            <text:p>23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TEDIL DI RICCO MARIA &amp; C. S.A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09948.39" calcext:value-type="float">
            <text:p><text:s/>109.948,39 </text:p>
          </table:table-cell>
          <table:table-cell table:style-name="ce2" office:value-type="string" calcext:value-type="string">
            <text:p>23/11/2023</text:p>
          </table:table-cell>
          <table:table-cell table:style-name="ce2" office:value-type="float" office:value="402" calcext:value-type="float">
            <text:p>4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ROM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52032" calcext:value-type="float">
            <text:p><text:s/>52.032,00 </text:p>
          </table:table-cell>
          <table:table-cell table:style-name="ce2" office:value-type="string" calcext:value-type="string">
            <text:p>24/10/2023</text:p>
          </table:table-cell>
          <table:table-cell table:style-name="ce2" office:value-type="float" office:value="9901" calcext:value-type="float">
            <text:p>9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MMINISTRATORI DIVERSI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9009.57" calcext:value-type="float">
            <text:p><text:s/>9.009,57 </text:p>
          </table:table-cell>
          <table:table-cell table:style-name="ce2" office:value-type="string" calcext:value-type="string">
            <text:p>24/10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50" calcext:value-type="float">
            <text:p><text:s/>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50" calcext:value-type="float">
            <text:p><text:s/>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50" calcext:value-type="float">
            <text:p><text:s/>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50" calcext:value-type="float">
            <text:p><text:s/>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50" calcext:value-type="float">
            <text:p><text:s/>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SEPURI SCP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4505.48" calcext:value-type="float">
            <text:p><text:s/>14.505,48 </text:p>
          </table:table-cell>
          <table:table-cell table:style-name="ce2" office:value-type="string" calcext:value-type="string">
            <text:p>24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VENTURI AMBIENTE SRL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4640" calcext:value-type="float">
            <text:p><text:s/>14.640,00 </text:p>
          </table:table-cell>
          <table:table-cell table:style-name="ce2" office:value-type="string" calcext:value-type="string">
            <text:p>25/10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RREDAMENTI INFISSI DI FALCESCU LAVINIA </text:p>
          </table:table-cell>
          <table:table-cell table:style-name="ce2" office:value-type="string" calcext:value-type="string">
            <text:p>Attrezzature</text:p>
          </table:table-cell>
          <table:table-cell table:style-name="ce3" office:value-type="float" office:value="1250.4" calcext:value-type="float">
            <text:p><text:s/>1.250,40 </text:p>
          </table:table-cell>
          <table:table-cell table:style-name="ce2" office:value-type="string" calcext:value-type="string">
            <text:p>25/10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IMS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234.92" calcext:value-type="float">
            <text:p><text:s/>6.234,92 </text:p>
          </table:table-cell>
          <table:table-cell table:style-name="ce2" office:value-type="string" calcext:value-type="string">
            <text:p>25/10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RREDAMENTI INFISSI DI FALCESCU LAVINIA 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1935.04" calcext:value-type="float">
            <text:p><text:s/>1.935,04 </text:p>
          </table:table-cell>
          <table:table-cell table:style-name="ce2" office:value-type="string" calcext:value-type="string">
            <text:p>25/10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23.18" calcext:value-type="float">
            <text:p><text:s/>23,18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60.29" calcext:value-type="float">
            <text:p><text:s/>60,29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83.05" calcext:value-type="float">
            <text:p><text:s/>83,05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1064.31" calcext:value-type="float">
            <text:p><text:s/>1.064,31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630.81" calcext:value-type="float">
            <text:p><text:s/>630,81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109.65" calcext:value-type="float">
            <text:p><text:s/>109,65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146.05" calcext:value-type="float">
            <text:p><text:s/>146,05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3.44" calcext:value-type="float">
            <text:p><text:s/>53,44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188.28" calcext:value-type="float">
            <text:p><text:s/>1.188,28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1.72" calcext:value-type="float">
            <text:p><text:s/>11,72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3.68" calcext:value-type="float">
            <text:p><text:s/>53,68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77.6" calcext:value-type="float">
            <text:p><text:s/>77,60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91.03" calcext:value-type="float">
            <text:p><text:s/>191,03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96.42" calcext:value-type="float">
            <text:p><text:s/>196,42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36.2" calcext:value-type="float">
            <text:p><text:s/>236,20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6.59" calcext:value-type="float">
            <text:p><text:s/>6,59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6.59" calcext:value-type="float">
            <text:p><text:s/>6,59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9.77" calcext:value-type="float">
            <text:p><text:s/>19,77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5.63" calcext:value-type="float">
            <text:p><text:s/>35,63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6.12" calcext:value-type="float">
            <text:p><text:s/>36,12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91.3" calcext:value-type="float">
            <text:p><text:s/>191,30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02.74" calcext:value-type="float">
            <text:p><text:s/>202,74 </text:p>
          </table:table-cell>
          <table:table-cell table:style-name="ce2" office:value-type="string" calcext:value-type="string">
            <text:p>26/10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AREDES ITALIA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66.95" calcext:value-type="float">
            <text:p><text:s/>266,95 </text:p>
          </table:table-cell>
          <table:table-cell table:style-name="ce2" office:value-type="string" calcext:value-type="string">
            <text:p>27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RUPPO INFORMATICA E SERVIZI GIES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00" calcext:value-type="float">
            <text:p><text:s/>500,00 </text:p>
          </table:table-cell>
          <table:table-cell table:style-name="ce2" office:value-type="string" calcext:value-type="string">
            <text:p>27/10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04.87" calcext:value-type="float">
            <text:p><text:s/>504,87 </text:p>
          </table:table-cell>
          <table:table-cell table:style-name="ce2" office:value-type="string" calcext:value-type="string">
            <text:p>27/10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553.68" calcext:value-type="float">
            <text:p><text:s/>1.553,68 </text:p>
          </table:table-cell>
          <table:table-cell table:style-name="ce2" office:value-type="string" calcext:value-type="string">
            <text:p>27/10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89.26" calcext:value-type="float">
            <text:p><text:s/>1.389,26 </text:p>
          </table:table-cell>
          <table:table-cell table:style-name="ce2" office:value-type="string" calcext:value-type="string">
            <text:p>27/10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58.68" calcext:value-type="float">
            <text:p><text:s/>858,68 </text:p>
          </table:table-cell>
          <table:table-cell table:style-name="ce2" office:value-type="string" calcext:value-type="string">
            <text:p>27/10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55.73" calcext:value-type="float">
            <text:p><text:s/>155,73 </text:p>
          </table:table-cell>
          <table:table-cell table:style-name="ce2" office:value-type="string" calcext:value-type="string">
            <text:p>27/10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75.45" calcext:value-type="float">
            <text:p><text:s/>675,45 </text:p>
          </table:table-cell>
          <table:table-cell table:style-name="ce2" office:value-type="string" calcext:value-type="string">
            <text:p>27/10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61.7" calcext:value-type="float">
            <text:p><text:s/>961,70 </text:p>
          </table:table-cell>
          <table:table-cell table:style-name="ce2" office:value-type="string" calcext:value-type="string">
            <text:p>27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ESTER SOC. COOPERATIV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426.15" calcext:value-type="float">
            <text:p><text:s/>426,15 </text:p>
          </table:table-cell>
          <table:table-cell table:style-name="ce2" office:value-type="string" calcext:value-type="string">
            <text:p>27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5273.11" calcext:value-type="float">
            <text:p><text:s/>5.273,11 </text:p>
          </table:table-cell>
          <table:table-cell table:style-name="ce2" office:value-type="string" calcext:value-type="string">
            <text:p>27/10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NFOCAMERE S.C.P.A.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40" calcext:value-type="float">
            <text:p><text:s/>2.440,00 </text:p>
          </table:table-cell>
          <table:table-cell table:style-name="ce2" office:value-type="string" calcext:value-type="string">
            <text:p>27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BR ROSSETTO SP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64.7" calcext:value-type="float">
            <text:p><text:s/>164,70 </text:p>
          </table:table-cell>
          <table:table-cell table:style-name="ce2" office:value-type="string" calcext:value-type="string">
            <text:p>27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BR ROSSETTO SP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329.4" calcext:value-type="float">
            <text:p><text:s/>329,40 </text:p>
          </table:table-cell>
          <table:table-cell table:style-name="ce2" office:value-type="string" calcext:value-type="string">
            <text:p>27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BR ROSSETTO SP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336.72" calcext:value-type="float">
            <text:p><text:s/>336,72 </text:p>
          </table:table-cell>
          <table:table-cell table:style-name="ce2" office:value-type="string" calcext:value-type="string">
            <text:p>27/10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81" calcext:value-type="float">
            <text:p><text:s/>81,0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3" calcext:value-type="float">
            <text:p><text:s/>103,0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0" calcext:value-type="float">
            <text:p><text:s/>60,0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5.82" calcext:value-type="float">
            <text:p><text:s/>25,82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07.37" calcext:value-type="float">
            <text:p><text:s/>307,37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4" calcext:value-type="float">
            <text:p><text:s/>84,0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8" calcext:value-type="float">
            <text:p><text:s/>48,0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1.17" calcext:value-type="float">
            <text:p><text:s/>41,17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90.3" calcext:value-type="float">
            <text:p><text:s/>190,3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8.67" calcext:value-type="float">
            <text:p><text:s/>68,67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.98" calcext:value-type="float">
            <text:p><text:s/>9,98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5" calcext:value-type="float">
            <text:p><text:s/>45,0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14.26" calcext:value-type="float">
            <text:p><text:s/>214,26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00" calcext:value-type="float">
            <text:p><text:s/>500,0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20" calcext:value-type="float">
            <text:p><text:s/>420,0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00" calcext:value-type="float">
            <text:p><text:s/>500,0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0" calcext:value-type="float">
            <text:p><text:s/>30,0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45.6" calcext:value-type="float">
            <text:p><text:s/>245,6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4.25" calcext:value-type="float">
            <text:p><text:s/>54,25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0" calcext:value-type="float">
            <text:p><text:s/>50,0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2" calcext:value-type="float">
            <text:p>1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10" calcext:value-type="float">
            <text:p><text:s/>110,0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2" calcext:value-type="float">
            <text:p>1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23.53" calcext:value-type="float">
            <text:p><text:s/>123,53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43.94" calcext:value-type="float">
            <text:p><text:s/>143,94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4.94" calcext:value-type="float">
            <text:p><text:s/>24,94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144" calcext:value-type="float">
            <text:p><text:s/>144,0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32" calcext:value-type="float">
            <text:p><text:s/>32,0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06" calcext:value-type="float">
            <text:p><text:s/>206,0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80" calcext:value-type="float">
            <text:p><text:s/>80,0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71.5" calcext:value-type="float">
            <text:p><text:s/>171,5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.95" calcext:value-type="float">
            <text:p><text:s/>18,95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7.78" calcext:value-type="float">
            <text:p><text:s/>47,78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43.02" calcext:value-type="float">
            <text:p><text:s/>443,02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6.47" calcext:value-type="float">
            <text:p><text:s/>36,47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160" calcext:value-type="float">
            <text:p><text:s/>160,0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166.4" calcext:value-type="float">
            <text:p><text:s/>166,40 </text:p>
          </table:table-cell>
          <table:table-cell table:style-name="ce2" office:value-type="string" calcext:value-type="string">
            <text:p>27/11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312" calcext:value-type="float">
            <text:p><text:s/>12.312,00 </text:p>
          </table:table-cell>
          <table:table-cell table:style-name="ce2" office:value-type="string" calcext:value-type="string">
            <text:p>28/11/2023</text:p>
          </table:table-cell>
          <table:table-cell table:style-name="ce2" office:value-type="float" office:value="905" calcext:value-type="float">
            <text:p>9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85289.12" calcext:value-type="float">
            <text:p><text:s/>85.289,12 </text:p>
          </table:table-cell>
          <table:table-cell table:style-name="ce2" office:value-type="string" calcext:value-type="string">
            <text:p>28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0872.45" calcext:value-type="float">
            <text:p><text:s/>170.872,45 </text:p>
          </table:table-cell>
          <table:table-cell table:style-name="ce2" office:value-type="string" calcext:value-type="string">
            <text:p>28/11/2023</text:p>
          </table:table-cell>
          <table:table-cell table:style-name="ce2" office:value-type="float" office:value="903" calcext:value-type="float">
            <text:p>9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UBBLICA ASSISTENZA CASTENASO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2800" calcext:value-type="float">
            <text:p><text:s/>12.800,00 </text:p>
          </table:table-cell>
          <table:table-cell table:style-name="ce2" office:value-type="string" calcext:value-type="string">
            <text:p>28/11/2023</text:p>
          </table:table-cell>
          <table:table-cell table:style-name="ce2" office:value-type="float" office:value="1202" calcext:value-type="float">
            <text:p>12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ECNOAMBIENTE SRL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2727.04" calcext:value-type="float">
            <text:p><text:s/>12.727,04 </text:p>
          </table:table-cell>
          <table:table-cell table:style-name="ce2" office:value-type="string" calcext:value-type="string">
            <text:p>28/11/2023</text:p>
          </table:table-cell>
          <table:table-cell table:style-name="ce2" office:value-type="float" office:value="1307" calcext:value-type="float">
            <text:p>1307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55020.6" calcext:value-type="float">
            <text:p><text:s/>55.020,60 </text:p>
          </table:table-cell>
          <table:table-cell table:style-name="ce2" office:value-type="string" calcext:value-type="string">
            <text:p>28/11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38.64" calcext:value-type="float">
            <text:p><text:s/>338,64 </text:p>
          </table:table-cell>
          <table:table-cell table:style-name="ce2" office:value-type="string" calcext:value-type="string">
            <text:p>28/11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DERA S.A.S. DI BRINTAZZOLI GIANPAOLO E 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5880.4" calcext:value-type="float">
            <text:p><text:s/>5.880,40 </text:p>
          </table:table-cell>
          <table:table-cell table:style-name="ce2" office:value-type="string" calcext:value-type="string">
            <text:p>28/11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ECNOAMBIENTE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431.77" calcext:value-type="float">
            <text:p><text:s/>2.431,77 </text:p>
          </table:table-cell>
          <table:table-cell table:style-name="ce2" office:value-type="string" calcext:value-type="string">
            <text:p>28/11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49.62" calcext:value-type="float">
            <text:p><text:s/>949,62 </text:p>
          </table:table-cell>
          <table:table-cell table:style-name="ce2" office:value-type="string" calcext:value-type="string">
            <text:p>28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129.8" calcext:value-type="float">
            <text:p><text:s/>3.129,80 </text:p>
          </table:table-cell>
          <table:table-cell table:style-name="ce2" office:value-type="string" calcext:value-type="string">
            <text:p>28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932.36" calcext:value-type="float">
            <text:p><text:s/>11.932,36 </text:p>
          </table:table-cell>
          <table:table-cell table:style-name="ce2" office:value-type="string" calcext:value-type="string">
            <text:p>28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57.29" calcext:value-type="float">
            <text:p><text:s/>557,29 </text:p>
          </table:table-cell>
          <table:table-cell table:style-name="ce2" office:value-type="string" calcext:value-type="string">
            <text:p>28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22.6" calcext:value-type="float">
            <text:p><text:s/>122,60 </text:p>
          </table:table-cell>
          <table:table-cell table:style-name="ce2" office:value-type="string" calcext:value-type="string">
            <text:p>28/11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Terreni</text:p>
          </table:table-cell>
          <table:table-cell table:style-name="ce3" office:value-type="float" office:value="5000" calcext:value-type="float">
            <text:p><text:s/>5.000,00 </text:p>
          </table:table-cell>
          <table:table-cell table:style-name="ce2" office:value-type="string" calcext:value-type="string">
            <text:p>28/11/2023</text:p>
          </table:table-cell>
          <table:table-cell table:style-name="ce2" office:value-type="float" office:value="905" calcext:value-type="float">
            <text:p>9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Terreni</text:p>
          </table:table-cell>
          <table:table-cell table:style-name="ce3" office:value-type="float" office:value="8280.09" calcext:value-type="float">
            <text:p><text:s/>8.280,09 </text:p>
          </table:table-cell>
          <table:table-cell table:style-name="ce2" office:value-type="string" calcext:value-type="string">
            <text:p>28/11/2023</text:p>
          </table:table-cell>
          <table:table-cell table:style-name="ce2" office:value-type="float" office:value="905" calcext:value-type="float">
            <text:p>9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LDINI ARRIGO S.R.L.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49.35" calcext:value-type="float">
            <text:p><text:s/>449,35 </text:p>
          </table:table-cell>
          <table:table-cell table:style-name="ce2" office:value-type="string" calcext:value-type="string">
            <text:p>29/11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2.3" calcext:value-type="float">
            <text:p><text:s/>2,30 </text:p>
          </table:table-cell>
          <table:table-cell table:style-name="ce2" office:value-type="string" calcext:value-type="string">
            <text:p>29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563" calcext:value-type="float">
            <text:p><text:s/>563,00 </text:p>
          </table:table-cell>
          <table:table-cell table:style-name="ce2" office:value-type="string" calcext:value-type="string">
            <text:p>29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24.88" calcext:value-type="float">
            <text:p><text:s/>24,88 </text:p>
          </table:table-cell>
          <table:table-cell table:style-name="ce2" office:value-type="string" calcext:value-type="string">
            <text:p>29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7.26" calcext:value-type="float">
            <text:p><text:s/>7,26 </text:p>
          </table:table-cell>
          <table:table-cell table:style-name="ce2" office:value-type="string" calcext:value-type="string">
            <text:p>29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9.87" calcext:value-type="float">
            <text:p><text:s/>19,87 </text:p>
          </table:table-cell>
          <table:table-cell table:style-name="ce2" office:value-type="string" calcext:value-type="string">
            <text:p>29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7.42" calcext:value-type="float">
            <text:p><text:s/>7,42 </text:p>
          </table:table-cell>
          <table:table-cell table:style-name="ce2" office:value-type="string" calcext:value-type="string">
            <text:p>29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8.26" calcext:value-type="float">
            <text:p><text:s/>18,26 </text:p>
          </table:table-cell>
          <table:table-cell table:style-name="ce2" office:value-type="string" calcext:value-type="string">
            <text:p>29/12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SOCIAZIONE DIAPASON PROGETTI MUSICALI 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P.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09.69" calcext:value-type="float">
            <text:p><text:s/>909,69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 FERRAMENTA RIZZOL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98.77" calcext:value-type="float">
            <text:p><text:s/>298,77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 PATR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5.4" calcext:value-type="float">
            <text:p><text:s/>85,40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EDLEY SOCIETA' COOPERATIV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50" calcext:value-type="float">
            <text:p><text:s/>250,00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UNTO DANZA CASTENASO ADS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20" calcext:value-type="float">
            <text:p><text:s/>220,00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ROL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592.59" calcext:value-type="float">
            <text:p><text:s/>1.592,59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1.32" calcext:value-type="float">
            <text:p><text:s/>11,32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ACA SOC.COOP. A.R.L. SERVIZIO AUTONOLEG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384.48" calcext:value-type="float">
            <text:p><text:s/>1.384,48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TEDIL DI RICCO MARIA &amp; C. S.A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92780.03" calcext:value-type="float">
            <text:p><text:s/>92.780,03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402" calcext:value-type="float">
            <text:p>4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440" calcext:value-type="float">
            <text:p><text:s/>2.440,00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805" calcext:value-type="float">
            <text:p><text:s/>1.805,00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5555" calcext:value-type="float">
            <text:p><text:s/>5.555,00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AVA <text:s/>MATTEO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93" calcext:value-type="float">
            <text:p><text:s/>793,00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903" calcext:value-type="float">
            <text:p>9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AVA <text:s/>MATTEO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264.63" calcext:value-type="float">
            <text:p><text:s/>2.264,63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AVA <text:s/>MATTEO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774.37" calcext:value-type="float">
            <text:p><text:s/>3.774,37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.AN DI MUNDICI SRL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383.42" calcext:value-type="float">
            <text:p><text:s/>383,42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.AN DI MUNDICI SRL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158.04" calcext:value-type="float">
            <text:p><text:s/>158,04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'EDICOLA DELLA PIAZZA SNC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65.7" calcext:value-type="float">
            <text:p><text:s/>65,70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NI IMPIANT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4.97" calcext:value-type="float">
            <text:p><text:s/>34,97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4947.35" calcext:value-type="float">
            <text:p><text:s/>54.947,35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4894.27" calcext:value-type="float">
            <text:p><text:s/>4.894,27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789.59" calcext:value-type="float">
            <text:p><text:s/>13.789,59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08.19" calcext:value-type="float">
            <text:p><text:s/>1.608,19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0.02" calcext:value-type="float">
            <text:p><text:s/>420,02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93" calcext:value-type="float">
            <text:p><text:s/>12,93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5.8" calcext:value-type="float">
            <text:p><text:s/>225,80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.64" calcext:value-type="float">
            <text:p><text:s/>48,64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7.04" calcext:value-type="float">
            <text:p><text:s/>137,04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58.56" calcext:value-type="float">
            <text:p><text:s/>358,56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8.85" calcext:value-type="float">
            <text:p><text:s/>258,85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.46" calcext:value-type="float">
            <text:p><text:s/>65,46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73" calcext:value-type="float">
            <text:p><text:s/>18,73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1.9" calcext:value-type="float">
            <text:p><text:s/>261,90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3.15" calcext:value-type="float">
            <text:p><text:s/>313,15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9.33" calcext:value-type="float">
            <text:p><text:s/>309,33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96.25" calcext:value-type="float">
            <text:p><text:s/>596,25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19" calcext:value-type="float">
            <text:p><text:s/>18,19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96" calcext:value-type="float">
            <text:p><text:s/>17,96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6.98" calcext:value-type="float">
            <text:p><text:s/>216,98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0.85" calcext:value-type="float">
            <text:p><text:s/>150,85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9.69" calcext:value-type="float">
            <text:p><text:s/>69,69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4.22" calcext:value-type="float">
            <text:p><text:s/>154,22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.74" calcext:value-type="float">
            <text:p><text:s/>20,74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.47" calcext:value-type="float">
            <text:p><text:s/>65,47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.76" calcext:value-type="float">
            <text:p><text:s/>30,76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.93" calcext:value-type="float">
            <text:p><text:s/>14,93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2.8" calcext:value-type="float">
            <text:p><text:s/>652,80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13.31" calcext:value-type="float">
            <text:p><text:s/>1.413,31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4.38" calcext:value-type="float">
            <text:p><text:s/>74,38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3.42" calcext:value-type="float">
            <text:p><text:s/>323,42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52.77" calcext:value-type="float">
            <text:p><text:s/>2.952,77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9.97" calcext:value-type="float">
            <text:p><text:s/>229,97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7.44" calcext:value-type="float">
            <text:p><text:s/>127,44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5.41" calcext:value-type="float">
            <text:p><text:s/>55,41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.36" calcext:value-type="float">
            <text:p><text:s/>25,36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.36" calcext:value-type="float">
            <text:p><text:s/>25,36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.36" calcext:value-type="float">
            <text:p><text:s/>25,36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3.26" calcext:value-type="float">
            <text:p><text:s/>183,26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1.69" calcext:value-type="float">
            <text:p><text:s/>81,69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.36" calcext:value-type="float">
            <text:p><text:s/>25,36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38.21" calcext:value-type="float">
            <text:p><text:s/>438,21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67.47" calcext:value-type="float">
            <text:p><text:s/>567,47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0.85" calcext:value-type="float">
            <text:p><text:s/>150,85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67.57" calcext:value-type="float">
            <text:p><text:s/>367,57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93.07" calcext:value-type="float">
            <text:p><text:s/>593,07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4" calcext:value-type="float">
            <text:p><text:s/>3,40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6.36" calcext:value-type="float">
            <text:p><text:s/>446,36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9.91" calcext:value-type="float">
            <text:p><text:s/>119,91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2.56" calcext:value-type="float">
            <text:p><text:s/>332,56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1.34" calcext:value-type="float">
            <text:p><text:s/>271,34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8.67" calcext:value-type="float">
            <text:p><text:s/>238,67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91.68" calcext:value-type="float">
            <text:p><text:s/>391,68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21.24" calcext:value-type="float">
            <text:p><text:s/>1.321,24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6.77" calcext:value-type="float">
            <text:p><text:s/>56,77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84" calcext:value-type="float">
            <text:p><text:s/>4,84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.71" calcext:value-type="float">
            <text:p><text:s/>5,71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1.39" calcext:value-type="float">
            <text:p><text:s/>211,39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6.02" calcext:value-type="float">
            <text:p><text:s/>56,02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3.48" calcext:value-type="float">
            <text:p><text:s/>253,48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.74" calcext:value-type="float">
            <text:p><text:s/>27,74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0.23" calcext:value-type="float">
            <text:p><text:s/>140,23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8.15" calcext:value-type="float">
            <text:p><text:s/>128,15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0.34" calcext:value-type="float">
            <text:p><text:s/>300,34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1.91" calcext:value-type="float">
            <text:p><text:s/>151,91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6.22" calcext:value-type="float">
            <text:p><text:s/>36,22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4.42" calcext:value-type="float">
            <text:p><text:s/>674,42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4.41" calcext:value-type="float">
            <text:p><text:s/>674,41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10.29" calcext:value-type="float">
            <text:p><text:s/>2.210,29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9.47" calcext:value-type="float">
            <text:p><text:s/>289,47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84.73" calcext:value-type="float">
            <text:p><text:s/>384,73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6.16" calcext:value-type="float">
            <text:p><text:s/>286,16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5.04" calcext:value-type="float">
            <text:p><text:s/>125,04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9.78" calcext:value-type="float">
            <text:p><text:s/>219,78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5.61" calcext:value-type="float">
            <text:p><text:s/>325,61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.25" calcext:value-type="float">
            <text:p><text:s/>14,25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30.01" calcext:value-type="float">
            <text:p><text:s/>430,01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1.13" calcext:value-type="float">
            <text:p><text:s/>411,13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2.88" calcext:value-type="float">
            <text:p><text:s/>122,88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6.77" calcext:value-type="float">
            <text:p><text:s/>56,77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7.34" calcext:value-type="float">
            <text:p><text:s/>337,34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3.4" calcext:value-type="float">
            <text:p><text:s/>143,40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7.03" calcext:value-type="float">
            <text:p><text:s/>337,03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6.89" calcext:value-type="float">
            <text:p><text:s/>66,89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. FACCHINI CASTENASO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3186.68" calcext:value-type="float">
            <text:p><text:s/>3.186,68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PER LO STUDIO CULTURA FISIC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502" calcext:value-type="float">
            <text:p><text:s/>502,00 </text:p>
          </table:table-cell>
          <table:table-cell table:style-name="ce2" office:value-type="string" calcext:value-type="string">
            <text:p>30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NFOCLIP SRL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533" calcext:value-type="float">
            <text:p><text:s/>533,00 </text:p>
          </table:table-cell>
          <table:table-cell table:style-name="ce2" office:value-type="string" calcext:value-type="string">
            <text:p>30/11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3637.66" calcext:value-type="float">
            <text:p><text:s/>3.637,66 </text:p>
          </table:table-cell>
          <table:table-cell table:style-name="ce2" office:value-type="string" calcext:value-type="string">
            <text:p>30/11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.S.D. CASTENASO BASEBALL SRL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2105" calcext:value-type="float">
            <text:p><text:s/>2.105,00 </text:p>
          </table:table-cell>
          <table:table-cell table:style-name="ce2" office:value-type="string" calcext:value-type="string">
            <text:p>30/11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.S.D. CASTENASO BASEBALL SRL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2850" calcext:value-type="float">
            <text:p><text:s/>2.850,00 </text:p>
          </table:table-cell>
          <table:table-cell table:style-name="ce2" office:value-type="string" calcext:value-type="string">
            <text:p>30/11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.S.D. CASTENASO BASEBALL SRL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615" calcext:value-type="float">
            <text:p><text:s/>615,00 </text:p>
          </table:table-cell>
          <table:table-cell table:style-name="ce2" office:value-type="string" calcext:value-type="string">
            <text:p>30/11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.S.D. CASTENASO BASEBALL SRL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915" calcext:value-type="float">
            <text:p><text:s/>915,00 </text:p>
          </table:table-cell>
          <table:table-cell table:style-name="ce2" office:value-type="string" calcext:value-type="string">
            <text:p>30/11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.S.D. CASTENASO BASEBALL SRL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1015" calcext:value-type="float">
            <text:p><text:s/>1.015,00 </text:p>
          </table:table-cell>
          <table:table-cell table:style-name="ce2" office:value-type="string" calcext:value-type="string">
            <text:p>30/11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FM SP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39.15" calcext:value-type="float">
            <text:p><text:s/>39,15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LMI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272.61" calcext:value-type="float">
            <text:p><text:s/>272,61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04.42" calcext:value-type="float">
            <text:p><text:s/>504,42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612.16" calcext:value-type="float">
            <text:p><text:s/>2.612,16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EKNOBOND DI BONDI ANDRE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27" calcext:value-type="float">
            <text:p><text:s/>427,00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EKNOBOND DI BONDI ANDRE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44" calcext:value-type="float">
            <text:p><text:s/>244,00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191.33" calcext:value-type="float">
            <text:p><text:s/>1.191,33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43.77" calcext:value-type="float">
            <text:p><text:s/>143,77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55.25" calcext:value-type="float">
            <text:p><text:s/>455,25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ASTRI <text:s/>CLAUDIO <text:s text:c="4"/>THESIS ENGINEERING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7612.8" calcext:value-type="float">
            <text:p><text:s/>7.612,80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LM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82.39" calcext:value-type="float">
            <text:p><text:s/>482,39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52.52" calcext:value-type="float">
            <text:p><text:s/>152,52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183.38" calcext:value-type="float">
            <text:p><text:s/>1.183,38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257" calcext:value-type="float">
            <text:p><text:s/>2.257,00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00" calcext:value-type="float">
            <text:p><text:s/>500,00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65.07" calcext:value-type="float">
            <text:p><text:s/>565,07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000" calcext:value-type="float">
            <text:p><text:s/>1.000,00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728.96" calcext:value-type="float">
            <text:p><text:s/>2.728,96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TUDIO ENARCO S.R.L.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9350.47" calcext:value-type="float">
            <text:p><text:s/>19.350,47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ONCATINI DI ALBERTO MONCATINI &amp; C. S.N.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1300" calcext:value-type="float">
            <text:p><text:s/>1.300,00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1209" calcext:value-type="float">
            <text:p>1209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92.81" calcext:value-type="float">
            <text:p><text:s/>92,81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150.06" calcext:value-type="float">
            <text:p><text:s/>150,06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150.06" calcext:value-type="float">
            <text:p><text:s/>150,06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ASCA STUDIO ARCHITETTI ASSOCIATI DI F. 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43711.43" calcext:value-type="float">
            <text:p><text:s/>43.711,43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D JUDO KARATE CLUB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264" calcext:value-type="float">
            <text:p><text:s/>264,00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STITUTO COMPRENSIVO DI CASTENASO</text:p>
          </table:table-cell>
          <table:table-cell table:style-name="ce2" office:value-type="string" calcext:value-type="string">
            <text:p>Trasferimenti correnti a organismi interni e/o unita' locali della amministrazione</text:p>
          </table:table-cell>
          <table:table-cell table:style-name="ce3" office:value-type="float" office:value="26817.87" calcext:value-type="float">
            <text:p><text:s/>26.817,87 </text:p>
          </table:table-cell>
          <table:table-cell table:style-name="ce2" office:value-type="string" calcext:value-type="string">
            <text:p>31/10/2023</text:p>
          </table:table-cell>
          <table:table-cell table:style-name="ce2" office:value-type="float" office:value="401" calcext:value-type="float">
            <text:p>401</text:p>
          </table:table-cell>
          <table:table-cell table:style-name="ce2"/>
          <table:table-cell table:number-columns-repeated="1018"/>
        </table:table-row>
        <table:table-row table:style-name="ro2" table:number-rows-repeated="1046838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4">
      <number:text> </number:text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time-style style:name="N105">
      <number:minutes number:style="long"/>
      <number:text>:</number:text>
      <number:seconds number:style="long"/>
    </number:time-style>
    <number:time-style style:name="N10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7">
      <number:minutes number:style="long"/>
      <number:text>:</number:text>
      <number:seconds number:style="long" number:decimal-places="1"/>
    </number:time-style>
    <number:number-style style:name="N10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0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4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6P0"/>
    </number:number-style>
    <number:number-style style:name="N1010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7P0"/>
    </number:number-style>
    <number:date-style style:name="N10108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9" number:language="it" number:country="IT">
      <number:day number:style="long"/>
      <number:text>-</number:text>
      <number:month number:textual="true"/>
    </number:date-style>
    <number:date-style style:name="N10110" number:language="it" number:country="IT">
      <number:month number:textual="true"/>
      <number:text>-</number:text>
      <number:year/>
    </number:date-style>
    <number:time-style style:name="N10111" number:language="it" number:country="IT">
      <number:hours/>
      <number:text>:</number:text>
      <number:minutes number:style="long"/>
      <number:text> </number:text>
      <number:am-pm/>
    </number:time-style>
    <number:time-style style:name="N10112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3" number:language="it" number:country="IT">
      <number:hours/>
      <number:text>:</number:text>
      <number:minutes number:style="long"/>
    </number:time-style>
    <number:time-style style:name="N10114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5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6P0" style:volatile="true" number:language="it" number:country="IT">
      <number:number number:decimal-places="0" loext:min-decimal-places="0" number:min-integer-digits="1" number:grouping="true"/>
    </number:number-style>
    <number:number-style style:name="N10116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0" loext:min-decimal-places="0" number:min-integer-digits="1" number:grouping="true"/>
    </number:number-style>
    <number:number-style style:name="N10117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loext:min-decimal-places="2" number:min-integer-digits="1" number:grouping="true"/>
    </number:number-style>
    <number:number-style style:name="N10118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2" loext:min-decimal-places="2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0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0P2" style:volatile="true" number:language="it" number:country="IT">
      <loext:text> </loext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1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1P2" style:volatile="true" number:language="it" number:country="IT">
      <loext:text> € </loext:text>
      <loext:fill-character> </loext:fill-character>
      <number:text>-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2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2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Comma" style:display-name="Excel Built-in Comma" style:family="table-cell" style:parent-style-name="Default" style:data-style-name="N104"/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1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nnalisa Bergami</meta:initial-creator>
    <dc:creator>Annalisa Bergami</dc:creator>
    <meta:creation-date>2024-01-29T15:06:05</meta:creation-date>
    <dc:date>2024-01-29T15:19:51</dc:date>
    <meta:generator>LibreOffice/6.4.1.2$Windows_X86_64 LibreOffice_project/4d224e95b98b138af42a64d84056446d09082932</meta:generator>
    <meta:document-statistic meta:table-count="1" meta:cell-count="8685" meta:object-count="0"/>
    <meta:user-defined meta:name="AppVersion">15.0300</meta:user-defined>
    <meta:user-defined meta:name="Company">Lepida S.p.A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