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2" style:family="table-cell" style:parent-style-name="Migliaia" style:data-style-name="N35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5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7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Calibri Light" style:font-name-asian="Calibri Light" style:font-name-complex="Calibri Light"/>
    </style:style>
    <style:style style:name="co1" style:family="table-column">
      <style:table-column-properties fo:break-before="auto" style:column-width="11.5622916666667cm" style:use-optimal-column-width="true"/>
    </style:style>
    <style:style style:name="co2" style:family="table-column">
      <style:table-column-properties fo:break-before="auto" style:column-width="12.3295833333333cm" style:use-optimal-column-width="true"/>
    </style:style>
    <style:style style:name="co3" style:family="table-column">
      <style:table-column-properties fo:break-before="auto" style:column-width="2.48708333333333cm" style:use-optimal-column-width="true"/>
    </style:style>
    <style:style style:name="co4" style:family="table-column">
      <style:table-column-properties fo:break-before="auto" style:column-width="2.2225cm" style:use-optimal-column-width="true"/>
    </style:style>
    <style:style style:name="co5" style:family="table-column">
      <style:table-column-properties fo:break-before="auto" style:column-width="3.413125cm" style:use-optimal-column-width="true"/>
    </style:style>
    <style:style style:name="co6" style:family="table-column">
      <style:table-column-properties fo:break-before="auto" style:column-width="2.03729166666667cm" style:use-optimal-column-width="true"/>
    </style:style>
    <style:style style:name="co7" style:family="table-column">
      <style:table-column-properties fo:break-before="auto" style:column-width="2.64583333333333cm" style:use-optimal-column-width="true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0.820208333333333cm" style:use-optimal-column-width="true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4"/>
        <table:table-column table:style-name="co5" table:default-cell-style-name="ce7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8" table:number-columns-repeated="16372" table:default-cell-style-name="ce1"/>
        <table:table-row table:style-name="ro1">
          <table:table-cell office:value-type="string" table:style-name="ce3">
            <text:p>FORNITORE</text:p>
          </table:table-cell>
          <table:table-cell office:value-type="string" table:style-name="ce3">
            <text:p>DES_LIVELLO_4</text:p>
          </table:table-cell>
          <table:table-cell office:value-type="string" table:style-name="ce3">
            <text:p>IMPORTO_LIQ</text:p>
          </table:table-cell>
          <table:table-cell office:value-type="string" table:style-name="ce3">
            <text:p>DATA_MAND</text:p>
          </table:table-cell>
          <table:table-cell office:value-type="string" table:style-name="ce5">
            <text:p>CODICE STRUTTURA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NDAZIONE IFEL - istituto per la finanz<text:s/>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1751.79" table:style-name="ce2">
            <text:p><text:s/>1.751,79<text:s/></text:p>
          </table:table-cell>
          <table:table-cell office:value-type="date" office:date-value="2024-01-18T00:00:00" table:style-name="ce4">
            <text:p>18/01/24</text:p>
          </table:table-cell>
          <table:table-cell office:value-type="float" office:value="1801" table:style-name="ce6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Costituzione fondi economali e carte aziendali</text:p>
          </table:table-cell>
          <table:table-cell office:value-type="float" office:value="7000" table:style-name="ce2">
            <text:p><text:s/>7.000,00<text:s/></text:p>
          </table:table-cell>
          <table:table-cell office:value-type="date" office:date-value="2024-01-26T00:00:00" table:style-name="ce4">
            <text:p>26/01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CONOMO COMUNALE</text:p>
          </table:table-cell>
          <table:table-cell office:value-type="string" table:style-name="ce1">
            <text:p>Servizi finanziari</text:p>
          </table:table-cell>
          <table:table-cell office:value-type="float" office:value="93" table:style-name="ce2">
            <text:p><text:s/>93,00<text:s/></text:p>
          </table:table-cell>
          <table:table-cell office:value-type="date" office:date-value="2024-01-26T00:00:00" table:style-name="ce4">
            <text:p>26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OGRAFIA <text:s/>RONCAGLI <text:s/>SNC<text:s/></text:p>
          </table:table-cell>
          <table:table-cell office:value-type="string" table:style-name="ce1">
            <text:p>Altri beni di consumo</text:p>
          </table:table-cell>
          <table:table-cell office:value-type="float" office:value="262.3" table:style-name="ce2">
            <text:p><text:s/>262,3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ARCHE COMUNITA' L'ARCOBALENO<text:s/></text:p>
          </table:table-cell>
          <table:table-cell office:value-type="string" table:style-name="ce1">
            <text:p>Altri beni di consumo</text:p>
          </table:table-cell>
          <table:table-cell office:value-type="float" office:value="700" table:style-name="ce2">
            <text:p><text:s/>700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EDICOLA DELLA PIAZZA SNC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0.4" table:style-name="ce2">
            <text:p><text:s/>60,4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BRERIA LEGGERE LEGGERE SAS DI CHIARA B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500" table:style-name="ce2">
            <text:p><text:s/>1.500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OCLIP SRL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061.0999999999999" table:style-name="ce2">
            <text:p><text:s/>1.061,1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BRERIA ATLANTIDE SNC DI M.ZARATTANI E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464.15" table:style-name="ce2">
            <text:p><text:s/>2.464,15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BRERIE COOP. SPA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000" table:style-name="ce2">
            <text:p><text:s/>3.000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EDICOLA DELLA PIAZZA SNC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54.8" table:style-name="ce2">
            <text:p><text:s/>54,8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STI ELENA</text:p>
          </table:table-cell>
          <table:table-cell office:value-type="string" table:style-name="ce1">
            <text:p>Altri beni di consumo</text:p>
          </table:table-cell>
          <table:table-cell office:value-type="float" office:value="200" table:style-name="ce2">
            <text:p><text:s/>200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O STELUTIS A.P.S.<text:s/></text:p>
          </table:table-cell>
          <table:table-cell office:value-type="string" table:style-name="ce1">
            <text:p>Altri beni di consumo</text:p>
          </table:table-cell>
          <table:table-cell office:value-type="float" office:value="300" table:style-name="ce2">
            <text:p><text:s/>300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ARI VALENTINA</text:p>
          </table:table-cell>
          <table:table-cell office:value-type="string" table:style-name="ce1">
            <text:p>Altri beni di consumo</text:p>
          </table:table-cell>
          <table:table-cell office:value-type="float" office:value="150" table:style-name="ce2">
            <text:p><text:s/>150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text:s/></text:p>
          </table:table-cell>
          <table:table-cell office:value-type="string" table:style-name="ce1">
            <text:p>Altri servizi</text:p>
          </table:table-cell>
          <table:table-cell office:value-type="float" office:value="173.06" table:style-name="ce2">
            <text:p><text:s/>173,06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text:s/></text:p>
          </table:table-cell>
          <table:table-cell office:value-type="string" table:style-name="ce1">
            <text:p>Altri servizi</text:p>
          </table:table-cell>
          <table:table-cell office:value-type="float" office:value="1557.54" table:style-name="ce2">
            <text:p><text:s/>1.557,54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ZZICONI MARTINA</text:p>
          </table:table-cell>
          <table:table-cell office:value-type="string" table:style-name="ce1">
            <text:p>Altri servizi</text:p>
          </table:table-cell>
          <table:table-cell office:value-type="float" office:value="1100" table:style-name="ce2">
            <text:p><text:s/>1.100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ZZICONI MARTINA</text:p>
          </table:table-cell>
          <table:table-cell office:value-type="string" table:style-name="ce1">
            <text:p>Altri servizi</text:p>
          </table:table-cell>
          <table:table-cell office:value-type="float" office:value="385" table:style-name="ce2">
            <text:p><text:s/>385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LAGUTI PAOLO</text:p>
          </table:table-cell>
          <table:table-cell office:value-type="string" table:style-name="ce1">
            <text:p>Altri servizi</text:p>
          </table:table-cell>
          <table:table-cell office:value-type="float" office:value="252" table:style-name="ce2">
            <text:p><text:s/>252,00<text:s/></text:p>
          </table:table-cell>
          <table:table-cell office:value-type="date" office:date-value="2024-01-31T00:00:00" table:style-name="ce4">
            <text:p>31/01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BUDRIO<text:s/>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608" table:style-name="ce2">
            <text:p><text:s/>608,00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1207" table:style-name="ce6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BUDRIO<text:s/>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8" table:style-name="ce2">
            <text:p><text:s/>8,00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1207" table:style-name="ce6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RIFUGIO DI BAGNAROLA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7179.87" table:style-name="ce2">
            <text:p><text:s/>27.179,87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TE S.P.A.<text:s/></text:p>
          </table:table-cell>
          <table:table-cell office:value-type="string" table:style-name="ce1">
            <text:p>Impianti e macchinari</text:p>
          </table:table-cell>
          <table:table-cell office:value-type="float" office:value="6699.02" table:style-name="ce2">
            <text:p><text:s/>6.699,02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301" table:style-name="ce6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RMINI FERDINANDO</text:p>
          </table:table-cell>
          <table:table-cell office:value-type="string" table:style-name="ce1">
            <text:p>Altri beni di consumo</text:p>
          </table:table-cell>
          <table:table-cell office:value-type="float" office:value="250" table:style-name="ce2">
            <text:p><text:s/>250,00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MBRUNI LETIZIA</text:p>
          </table:table-cell>
          <table:table-cell office:value-type="string" table:style-name="ce1">
            <text:p>Altri beni di consumo</text:p>
          </table:table-cell>
          <table:table-cell office:value-type="float" office:value="412.5" table:style-name="ce2">
            <text:p><text:s/>412,50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C.A.D. BASSA<text:s/></text:p>
          </table:table-cell>
          <table:table-cell office:value-type="string" table:style-name="ce1">
            <text:p>Altri beni di consumo</text:p>
          </table:table-cell>
          <table:table-cell office:value-type="float" office:value="732" table:style-name="ce2">
            <text:p><text:s/>732,00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EDASSO ALESSANDRO</text:p>
          </table:table-cell>
          <table:table-cell office:value-type="string" table:style-name="ce1">
            <text:p>Altri beni di consumo</text:p>
          </table:table-cell>
          <table:table-cell office:value-type="float" office:value="200" table:style-name="ce2">
            <text:p><text:s/>200,00<text:s/></text:p>
          </table:table-cell>
          <table:table-cell office:value-type="date" office:date-value="2024-02-01T00:00:00" table:style-name="ce4">
            <text:p>01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text:s/>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619.66" table:style-name="ce2">
            <text:p><text:s/>2.619,66<text:s/></text:p>
          </table:table-cell>
          <table:table-cell office:value-type="date" office:date-value="2024-02-02T00:00:00" table:style-name="ce4">
            <text:p>02/02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4040" table:style-name="ce2">
            <text:p><text:s/>4.040,00<text:s/></text:p>
          </table:table-cell>
          <table:table-cell office:value-type="date" office:date-value="2024-02-02T00:00:00" table:style-name="ce4">
            <text:p>02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60" table:style-name="ce2">
            <text:p><text:s/>160,00<text:s/></text:p>
          </table:table-cell>
          <table:table-cell office:value-type="date" office:date-value="2024-02-02T00:00:00" table:style-name="ce4">
            <text:p>02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 - RISCOSSIONE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62.06" table:style-name="ce2">
            <text:p><text:s/>62,06<text:s/></text:p>
          </table:table-cell>
          <table:table-cell office:value-type="date" office:date-value="2024-02-02T00:00:00" table:style-name="ce4">
            <text:p>02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007.4" table:style-name="ce2">
            <text:p><text:s/>1.007,40<text:s/></text:p>
          </table:table-cell>
          <table:table-cell office:value-type="date" office:date-value="2024-02-05T00:00:00" table:style-name="ce4">
            <text:p>05/02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NAZIONALE CARABINIERI - SEZ<text:s/></text:p>
          </table:table-cell>
          <table:table-cell office:value-type="string" table:style-name="ce1">
            <text:p>Trasferimenti correnti a organismi interni e/o unità locali della amministrazione</text:p>
          </table:table-cell>
          <table:table-cell office:value-type="float" office:value="550" table:style-name="ce2">
            <text:p><text:s/>550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101" table:style-name="ce6">
            <text:p>1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ASSISTENTI CIVICI CASTENASO<text:s/></text:p>
          </table:table-cell>
          <table:table-cell office:value-type="string" table:style-name="ce1">
            <text:p>Trasferimenti correnti a organismi interni e/o unità locali della amministrazione</text:p>
          </table:table-cell>
          <table:table-cell office:value-type="float" office:value="550" table:style-name="ce2">
            <text:p><text:s/>550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101" table:style-name="ce6">
            <text:p>1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45" table:style-name="ce2">
            <text:p><text:s/>245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152.33000000000001" table:style-name="ce2">
            <text:p><text:s/>152,33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2.5499999999999998" table:style-name="ce2">
            <text:p><text:s/>2,55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75.88" table:style-name="ce2">
            <text:p><text:s/>75,88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1252.81" table:style-name="ce2">
            <text:p><text:s/>1.252,81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22.2" table:style-name="ce2">
            <text:p><text:s/>22,2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-22.2" table:style-name="ce2">
            <text:p>-22,2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157.04" table:style-name="ce2">
            <text:p><text:s/>157,04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80.08" table:style-name="ce2">
            <text:p><text:s/>80,08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454.74" table:style-name="ce2">
            <text:p><text:s/>454,74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in conto capitale erogati a titolo di ripiano disavanzi pregressi a Famiglie</text:p>
          </table:table-cell>
          <table:table-cell office:value-type="float" office:value="7000" table:style-name="ce2">
            <text:p><text:s/>7.000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Trasferimenti in conto capitale erogati a titolo di ripiano disavanzi pregressi a Famiglie</text:p>
          </table:table-cell>
          <table:table-cell office:value-type="float" office:value="8708.67" table:style-name="ce2">
            <text:p><text:s/>8.708,67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SQUALI SIMON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30" table:style-name="ce2">
            <text:p><text:s/>30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SQUALI SIMON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80" table:style-name="ce2">
            <text:p><text:s/>80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INT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749.69" table:style-name="ce2">
            <text:p><text:s/>749,69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O CINEMA MANDRIOLI</text:p>
          </table:table-cell>
          <table:table-cell office:value-type="string" table:style-name="ce1">
            <text:p>Altri servizi</text:p>
          </table:table-cell>
          <table:table-cell office:value-type="float" office:value="235.56" table:style-name="ce2">
            <text:p><text:s/>235,56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TRAFF SRL<text:s/></text:p>
          </table:table-cell>
          <table:table-cell office:value-type="string" table:style-name="ce1">
            <text:p>Altri servizi</text:p>
          </table:table-cell>
          <table:table-cell office:value-type="float" office:value="1647" table:style-name="ce2">
            <text:p><text:s/>1.647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text:s/></text:p>
          </table:table-cell>
          <table:table-cell office:value-type="string" table:style-name="ce1">
            <text:p>Altri servizi</text:p>
          </table:table-cell>
          <table:table-cell office:value-type="float" office:value="11712" table:style-name="ce2">
            <text:p><text:s/>11.712,00<text:s/></text:p>
          </table:table-cell>
          <table:table-cell office:value-type="date" office:date-value="2024-02-06T00:00:00" table:style-name="ce4">
            <text:p>06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2226.04" table:style-name="ce2">
            <text:p><text:s/>2.226,04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PTION SRL<text:s/></text:p>
          </table:table-cell>
          <table:table-cell office:value-type="string" table:style-name="ce1">
            <text:p>Impianti e macchinari</text:p>
          </table:table-cell>
          <table:table-cell office:value-type="float" office:value="1159" table:style-name="ce2">
            <text:p><text:s/>1.159,00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301" table:style-name="ce6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IDA SCPA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8.47" table:style-name="ce2">
            <text:p><text:s/>28,47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PATRI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85.4" table:style-name="ce2">
            <text:p><text:s/>85,40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Altri servizi</text:p>
          </table:table-cell>
          <table:table-cell office:value-type="float" office:value="1594.92" table:style-name="ce2">
            <text:p><text:s/>1.594,92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TE S.P.A.<text:s/></text:p>
          </table:table-cell>
          <table:table-cell office:value-type="string" table:style-name="ce1">
            <text:p>Altri servizi</text:p>
          </table:table-cell>
          <table:table-cell office:value-type="float" office:value="5961.91" table:style-name="ce2">
            <text:p><text:s/>5.961,91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GIALLO S.R.L SOCIETÀ TRA PROFESSI<text:s/></text:p>
          </table:table-cell>
          <table:table-cell office:value-type="string" table:style-name="ce1">
            <text:p>Consulenze</text:p>
          </table:table-cell>
          <table:table-cell office:value-type="float" office:value="6026.8" table:style-name="ce2">
            <text:p><text:s/>6.026,80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GIALLO S.R.L SOCIETÀ TRA PROFESSI<text:s/></text:p>
          </table:table-cell>
          <table:table-cell office:value-type="string" table:style-name="ce1">
            <text:p>Consulenze</text:p>
          </table:table-cell>
          <table:table-cell office:value-type="float" office:value="253.76" table:style-name="ce2">
            <text:p><text:s/>253,76<text:s/></text:p>
          </table:table-cell>
          <table:table-cell office:value-type="date" office:date-value="2024-02-07T00:00:00" table:style-name="ce4">
            <text:p>07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CITEL SPA<text:s/></text:p>
          </table:table-cell>
          <table:table-cell office:value-type="string" table:style-name="ce1">
            <text:p>Utenze e canoni</text:p>
          </table:table-cell>
          <table:table-cell office:value-type="float" office:value="252.03" table:style-name="ce2">
            <text:p><text:s/>252,03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DIAI COOPERATIVA SOCIALE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8145.5" table:style-name="ce2">
            <text:p><text:s/>8.145,5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O CINEMA MANDRIOLI</text:p>
          </table:table-cell>
          <table:table-cell office:value-type="string" table:style-name="ce1">
            <text:p>Contratti di servizio pubblico</text:p>
          </table:table-cell>
          <table:table-cell office:value-type="float" office:value="963" table:style-name="ce2">
            <text:p><text:s/>963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9441.379999999997" table:style-name="ce2">
            <text:p><text:s/>39.441,38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Y RISTOSERVICE SPA<text:s/></text:p>
          </table:table-cell>
          <table:table-cell office:value-type="string" table:style-name="ce1">
            <text:p>Altre spese per il personale</text:p>
          </table:table-cell>
          <table:table-cell office:value-type="float" office:value="3488.97" table:style-name="ce2">
            <text:p><text:s/>3.488,97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Y RISTOSERVICE SPA<text:s/></text:p>
          </table:table-cell>
          <table:table-cell office:value-type="string" table:style-name="ce1">
            <text:p>Altre spese per il personale</text:p>
          </table:table-cell>
          <table:table-cell office:value-type="float" office:value="2549.87" table:style-name="ce2">
            <text:p><text:s/>2.549,87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UZZI RAFFAELE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00" table:style-name="ce2">
            <text:p><text:s/>100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E DI MACCAGNANI ANDREA<text:s/>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" table:style-name="ce2">
            <text:p><text:s/>5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GETTO SICUREZZA<text:s/>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" table:style-name="ce2">
            <text:p><text:s/>5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RBINI BARBARA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0" table:style-name="ce2">
            <text:p><text:s/>50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FTECH <text:s/>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607.52" table:style-name="ce2">
            <text:p><text:s/>6.607,52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EPURI SCP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780.2099999999991" table:style-name="ce2">
            <text:p><text:s/>9.780,21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79.89" table:style-name="ce2">
            <text:p><text:s/>679,89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ATRINO DELL'ES DI ZANELLA VITTORIO</text:p>
          </table:table-cell>
          <table:table-cell office:value-type="string" table:style-name="ce1">
            <text:p>Altri beni di consumo</text:p>
          </table:table-cell>
          <table:table-cell office:value-type="float" office:value="1500" table:style-name="ce2">
            <text:p><text:s/>1.500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ALTAMAREA - LIBRERIA DELLE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500" table:style-name="ce2">
            <text:p><text:s/>1.500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 SAFETY SYSTEM S.P.A. UNIPERSONALE<text:s/></text:p>
          </table:table-cell>
          <table:table-cell office:value-type="string" table:style-name="ce1">
            <text:p>Altri beni di consumo</text:p>
          </table:table-cell>
          <table:table-cell office:value-type="float" office:value="1678.11" table:style-name="ce2">
            <text:p><text:s/>1.678,11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1050.03" table:style-name="ce2">
            <text:p><text:s/>1.050,03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LAVAGGIO STAR SNC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50" table:style-name="ce2">
            <text:p><text:s/>650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EDES ITALIA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987.47" table:style-name="ce2">
            <text:p><text:s/>987,47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STER SOC. COOPERATIV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01.36" table:style-name="ce2">
            <text:p><text:s/>501,36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RIATICA ACQUE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88.32" table:style-name="ce2">
            <text:p><text:s/>1.288,32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296.129999999999" table:style-name="ce2">
            <text:p><text:s/>10.296,13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OPA SRL<text:s/></text:p>
          </table:table-cell>
          <table:table-cell office:value-type="string" table:style-name="ce1">
            <text:p>Consulenze</text:p>
          </table:table-cell>
          <table:table-cell office:value-type="float" office:value="3782" table:style-name="ce2">
            <text:p><text:s/>3.782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DINI ARRIGO S.R.L.<text:s/></text:p>
          </table:table-cell>
          <table:table-cell office:value-type="string" table:style-name="ce1">
            <text:p>Altri servizi</text:p>
          </table:table-cell>
          <table:table-cell office:value-type="float" office:value="514.16999999999996" table:style-name="ce2">
            <text:p><text:s/>514,17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ANCUCCI LUCA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200" table:style-name="ce2">
            <text:p><text:s/>200,00<text:s/></text:p>
          </table:table-cell>
          <table:table-cell office:value-type="date" office:date-value="2024-02-08T00:00:00" table:style-name="ce4">
            <text:p>08/02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963.57" table:style-name="ce2">
            <text:p><text:s/>963,57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31.52" table:style-name="ce2">
            <text:p><text:s/>331,5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69.92" table:style-name="ce2">
            <text:p><text:s/>469,9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.92" table:style-name="ce2">
            <text:p><text:s/>2,9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85.94" table:style-name="ce2">
            <text:p><text:s/>485,94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25.58" table:style-name="ce2">
            <text:p><text:s/>425,5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316.92" table:style-name="ce2">
            <text:p><text:s/>2.316,9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794.11" table:style-name="ce2">
            <text:p><text:s/>1.794,11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77.94" table:style-name="ce2">
            <text:p><text:s/>177,94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231.51" table:style-name="ce2">
            <text:p><text:s/>3.231,51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0310.54" table:style-name="ce2">
            <text:p><text:s/>20.310,54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5638.48" table:style-name="ce2">
            <text:p><text:s/>5.638,4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265.6300000000001" table:style-name="ce2">
            <text:p><text:s/>1.265,63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054.63" table:style-name="ce2">
            <text:p><text:s/>2.054,63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2.48" table:style-name="ce2">
            <text:p><text:s/>12,4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842.28" table:style-name="ce2">
            <text:p><text:s/>3.842,2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280.74" table:style-name="ce2">
            <text:p><text:s/>1.280,74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70.1" table:style-name="ce2">
            <text:p><text:s/>170,1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.92" table:style-name="ce2">
            <text:p><text:s/>2,9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69.3" table:style-name="ce2">
            <text:p><text:s/>269,3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5.31" table:style-name="ce2">
            <text:p><text:s/>35,31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15.51" table:style-name="ce2">
            <text:p><text:s/>415,51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891.25" table:style-name="ce2">
            <text:p><text:s/>1.891,25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790.48" table:style-name="ce2">
            <text:p><text:s/>2.790,4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46.87" table:style-name="ce2">
            <text:p><text:s/>146,87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639.70000000000005" table:style-name="ce2">
            <text:p><text:s/>639,7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889.11" table:style-name="ce2">
            <text:p><text:s/>1.889,11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.78" table:style-name="ce2">
            <text:p><text:s/>2,7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0.14000000000000001" table:style-name="ce2">
            <text:p><text:s/>0,14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505.75" table:style-name="ce2">
            <text:p><text:s/>3.505,75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618.66999999999996" table:style-name="ce2">
            <text:p><text:s/>618,67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0.02" table:style-name="ce2">
            <text:p><text:s/>0,0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4760.59" table:style-name="ce2">
            <text:p><text:s/>14.760,59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57306.12" table:style-name="ce2">
            <text:p><text:s/>57.306,1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3782.14" table:style-name="ce2">
            <text:p><text:s/>3.782,14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DELLA BONIFICA RENAN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00" table:style-name="ce2">
            <text:p><text:s/>500,0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DELLA BONIFICA RENAN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000" table:style-name="ce2">
            <text:p><text:s/>1.000,0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STA LICIA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681.16" table:style-name="ce2">
            <text:p><text:s/>1.681,16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CATHLON ITALIA S.R.L. UNIPERSONALE<text:s/></text:p>
          </table:table-cell>
          <table:table-cell office:value-type="string" table:style-name="ce1">
            <text:p>Mobili e arredi</text:p>
          </table:table-cell>
          <table:table-cell office:value-type="float" office:value="89.96" table:style-name="ce2">
            <text:p><text:s/>89,96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CATHLON ITALIA S.R.L. UNIPERSONALE<text:s/></text:p>
          </table:table-cell>
          <table:table-cell office:value-type="string" table:style-name="ce1">
            <text:p>Mobili e arredi</text:p>
          </table:table-cell>
          <table:table-cell office:value-type="float" office:value="1309.92" table:style-name="ce2">
            <text:p><text:s/>1.309,92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BILFERRO SRL<text:s/></text:p>
          </table:table-cell>
          <table:table-cell office:value-type="string" table:style-name="ce1">
            <text:p>Mobili e arredi</text:p>
          </table:table-cell>
          <table:table-cell office:value-type="float" office:value="231.17" table:style-name="ce2">
            <text:p><text:s/>231,17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CONSORZIO DELLA BONIFICA RENANA<text:s/></text:p>
          </table:table-cell>
          <table:table-cell office:value-type="string" table:style-name="ce1">
            <text:p>Beni immobili</text:p>
          </table:table-cell>
          <table:table-cell office:value-type="float" office:value="20000" table:style-name="ce2">
            <text:p><text:s/>20.000,0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11.88" table:style-name="ce2">
            <text:p><text:s/>11,8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6.33" table:style-name="ce2">
            <text:p><text:s/>6,33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665.28" table:style-name="ce2">
            <text:p><text:s/>2.665,28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85.4" table:style-name="ce2">
            <text:p><text:s/>785,4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 BANK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03.9" table:style-name="ce2">
            <text:p><text:s/>603,9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GAF EDIZIONI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547.5" table:style-name="ce2">
            <text:p><text:s/>547,5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391.93" table:style-name="ce2">
            <text:p><text:s/>8.391,93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233.65" table:style-name="ce2">
            <text:p><text:s/>233,65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32.79" table:style-name="ce2">
            <text:p><text:s/>32,79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88.75" table:style-name="ce2">
            <text:p><text:s/>488,75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9690.490000000005" table:style-name="ce2">
            <text:p><text:s/>79.690,49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989.77" table:style-name="ce2">
            <text:p><text:s/>9.989,77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beni di consumo</text:p>
          </table:table-cell>
          <table:table-cell office:value-type="float" office:value="3787.11" table:style-name="ce2">
            <text:p><text:s/>3.787,11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beni di consumo</text:p>
          </table:table-cell>
          <table:table-cell office:value-type="float" office:value="952.8" table:style-name="ce2">
            <text:p><text:s/>952,8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beni di consumo</text:p>
          </table:table-cell>
          <table:table-cell office:value-type="float" office:value="2868.24" table:style-name="ce2">
            <text:p><text:s/>2.868,24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OMINIO VIA NUVOLARI 1 -3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1961" table:style-name="ce2">
            <text:p><text:s/>1.961,00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servizi</text:p>
          </table:table-cell>
          <table:table-cell office:value-type="float" office:value="215.65" table:style-name="ce2">
            <text:p><text:s/>215,65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servizi</text:p>
          </table:table-cell>
          <table:table-cell office:value-type="float" office:value="2859.05" table:style-name="ce2">
            <text:p><text:s/>2.859,05<text:s/></text:p>
          </table:table-cell>
          <table:table-cell office:value-type="date" office:date-value="2024-02-09T00:00:00" table:style-name="ce4">
            <text:p>09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2.2" table:style-name="ce2">
            <text:p><text:s/>12,20<text:s/></text:p>
          </table:table-cell>
          <table:table-cell office:value-type="date" office:date-value="2024-02-12T00:00:00" table:style-name="ce4">
            <text:p>12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654.79" table:style-name="ce2">
            <text:p><text:s/>654,79<text:s/></text:p>
          </table:table-cell>
          <table:table-cell office:value-type="date" office:date-value="2024-02-12T00:00:00" table:style-name="ce4">
            <text:p>12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99.44" table:style-name="ce2">
            <text:p><text:s/>99,44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41.32" table:style-name="ce2">
            <text:p><text:s/>41,32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1.88" table:style-name="ce2">
            <text:p><text:s/>21,88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9.09" table:style-name="ce2">
            <text:p><text:s/>9,09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I-CHIAMO SRL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4270" table:style-name="ce2">
            <text:p><text:s/>4.270,00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MARCHE INFORMATICA SRL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2.16" table:style-name="ce2">
            <text:p><text:s/>522,16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MARCHE INFORMATICA SRL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467.57" table:style-name="ce2">
            <text:p><text:s/>467,57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VANCED SYSTEMS SRL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612" table:style-name="ce2">
            <text:p><text:s/>5.612,00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IMATICA DI ANDREA DEL MO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844.24" table:style-name="ce2">
            <text:p><text:s/>844,24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IMATICA DI ANDREA DEL MO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73.11" table:style-name="ce2">
            <text:p><text:s/>5.273,11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IDA SCPA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99.60000000000002" table:style-name="ce2">
            <text:p><text:s/>299,60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95.4" table:style-name="ce2">
            <text:p><text:s/>695,40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79" table:style-name="ce2">
            <text:p><text:s/>279,00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299" table:style-name="ce2">
            <text:p><text:s/>299,00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RREBIAN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757.02" table:style-name="ce2">
            <text:p><text:s/>757,02<text:s/></text:p>
          </table:table-cell>
          <table:table-cell office:value-type="date" office:date-value="2024-02-13T00:00:00" table:style-name="ce4">
            <text:p>13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936" table:style-name="ce2">
            <text:p><text:s/>936,00<text:s/></text:p>
          </table:table-cell>
          <table:table-cell office:value-type="date" office:date-value="2024-02-14T00:00:00" table:style-name="ce4">
            <text:p>14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777.14" table:style-name="ce2">
            <text:p><text:s/>777,14<text:s/></text:p>
          </table:table-cell>
          <table:table-cell office:value-type="date" office:date-value="2024-02-14T00:00:00" table:style-name="ce4">
            <text:p>14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Altri beni di consumo</text:p>
          </table:table-cell>
          <table:table-cell office:value-type="float" office:value="608.4" table:style-name="ce2">
            <text:p><text:s/>608,40<text:s/></text:p>
          </table:table-cell>
          <table:table-cell office:value-type="date" office:date-value="2024-02-14T00:00:00" table:style-name="ce4">
            <text:p>14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62.48" table:style-name="ce2">
            <text:p><text:s/>662,48<text:s/></text:p>
          </table:table-cell>
          <table:table-cell office:value-type="date" office:date-value="2024-02-14T00:00:00" table:style-name="ce4">
            <text:p>14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595.05" table:style-name="ce2">
            <text:p><text:s/>1.595,05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468.13" table:style-name="ce2">
            <text:p><text:s/>2.468,13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NANI MAURIZIO</text:p>
          </table:table-cell>
          <table:table-cell office:value-type="string" table:style-name="ce1">
            <text:p>Contratti di servizio pubblico</text:p>
          </table:table-cell>
          <table:table-cell office:value-type="float" office:value="4261" table:style-name="ce2">
            <text:p><text:s/>4.261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72888.52" table:style-name="ce2">
            <text:p><text:s/>72.888,52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8605" table:style-name="ce2">
            <text:p><text:s/>8.605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1195" table:style-name="ce2">
            <text:p><text:s/>1.195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840" table:style-name="ce2">
            <text:p><text:s/>3.840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60" table:style-name="ce2">
            <text:p><text:s/>360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GANI EVRYDIKI</text:p>
          </table:table-cell>
          <table:table-cell office:value-type="string" table:style-name="ce1">
            <text:p>Altre spese correnti n.a.c.</text:p>
          </table:table-cell>
          <table:table-cell office:value-type="float" office:value="500" table:style-name="ce2">
            <text:p><text:s/>500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STA LICIA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379" table:style-name="ce2">
            <text:p><text:s/>2.379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MAGNOLI SILVIA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850" table:style-name="ce2">
            <text:p><text:s/>850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UB ALPINO ITALIANO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50" table:style-name="ce2">
            <text:p><text:s/>1.450,0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ERA S.A.S. DI BRINTAZZOLI GIANPAOLO E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73.52" table:style-name="ce2">
            <text:p><text:s/>873,52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ERA S.A.S. DI BRINTAZZOLI GIANPAOLO E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98.89999999999998" table:style-name="ce2">
            <text:p><text:s/>298,9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ERA S.A.S. DI BRINTAZZOLI GIANPAOLO E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22.28" table:style-name="ce2">
            <text:p><text:s/>822,28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340.83" table:style-name="ce2">
            <text:p><text:s/>340,83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223.25" table:style-name="ce2">
            <text:p><text:s/>223,25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652.70000000000005" table:style-name="ce2">
            <text:p><text:s/>652,7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4.89" table:style-name="ce2">
            <text:p><text:s/>64,89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7.349999999999994" table:style-name="ce2">
            <text:p><text:s/>67,35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5.3" table:style-name="ce2">
            <text:p><text:s/>25,30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6.44" table:style-name="ce2">
            <text:p><text:s/>36,44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6.159999999999997" table:style-name="ce2">
            <text:p><text:s/>36,16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.61" table:style-name="ce2">
            <text:p><text:s/>7,61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59.57" table:style-name="ce2">
            <text:p><text:s/>159,57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9.68" table:style-name="ce2">
            <text:p><text:s/>109,68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.85" table:style-name="ce2">
            <text:p><text:s/>22,85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891.43" table:style-name="ce2">
            <text:p><text:s/>1.891,43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31.85" table:style-name="ce2">
            <text:p><text:s/>731,85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Altri servizi</text:p>
          </table:table-cell>
          <table:table-cell office:value-type="float" office:value="5551.49" table:style-name="ce2">
            <text:p><text:s/>5.551,49<text:s/></text:p>
          </table:table-cell>
          <table:table-cell office:value-type="date" office:date-value="2024-02-15T00:00:00" table:style-name="ce4">
            <text:p>15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COMPRENSIVO DI CASTENASO<text:s/></text:p>
          </table:table-cell>
          <table:table-cell office:value-type="string" table:style-name="ce1">
            <text:p>Trasferimenti correnti a organismi interni e/o unità locali della amministrazione</text:p>
          </table:table-cell>
          <table:table-cell office:value-type="float" office:value="6905.71" table:style-name="ce2">
            <text:p><text:s/>6.905,71<text:s/></text:p>
          </table:table-cell>
          <table:table-cell office:value-type="date" office:date-value="2024-02-16T00:00:00" table:style-name="ce4">
            <text:p>16/02/24</text:p>
          </table:table-cell>
          <table:table-cell office:value-type="string" table:style-name="ce6">
            <text:p>04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STITUTO COMPRENSIVO DI CASTENASO<text:s/></text:p>
          </table:table-cell>
          <table:table-cell office:value-type="string" table:style-name="ce1">
            <text:p>Trasferimenti correnti a organismi interni e/o unità locali della amministrazione</text:p>
          </table:table-cell>
          <table:table-cell office:value-type="float" office:value="2388.6" table:style-name="ce2">
            <text:p><text:s/>2.388,60<text:s/></text:p>
          </table:table-cell>
          <table:table-cell office:value-type="date" office:date-value="2024-02-16T00:00:00" table:style-name="ce4">
            <text:p>16/02/24</text:p>
          </table:table-cell>
          <table:table-cell office:value-type="string" table:style-name="ce6">
            <text:p>04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964.43" table:style-name="ce2">
            <text:p><text:s/>1.964,43<text:s/></text:p>
          </table:table-cell>
          <table:table-cell office:value-type="date" office:date-value="2024-02-16T00:00:00" table:style-name="ce4">
            <text:p>16/02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NNI ALESSANDR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50" table:style-name="ce2">
            <text:p><text:s/>50,00<text:s/></text:p>
          </table:table-cell>
          <table:table-cell office:value-type="date" office:date-value="2024-02-16T00:00:00" table:style-name="ce4">
            <text:p>16/02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ND TRE SPA<text:s/></text:p>
          </table:table-cell>
          <table:table-cell office:value-type="string" table:style-name="ce1">
            <text:p>Utenze e canoni</text:p>
          </table:table-cell>
          <table:table-cell office:value-type="float" office:value="68.94" table:style-name="ce2">
            <text:p><text:s/>68,94<text:s/></text:p>
          </table:table-cell>
          <table:table-cell office:value-type="date" office:date-value="2024-02-19T00:00:00" table:style-name="ce4">
            <text:p>1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2">
            <text:p><text:s/>50,41<text:s/></text:p>
          </table:table-cell>
          <table:table-cell office:value-type="date" office:date-value="2024-02-19T00:00:00" table:style-name="ce4">
            <text:p>19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ROCCHIA SANT'AMBROGIO<text:s/>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10680" table:style-name="ce2">
            <text:p><text:s/>10.680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05" table:style-name="ce6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ROCCHIA SAN GIOVANNI BATTISTA<text:s/>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10680" table:style-name="ce2">
            <text:p><text:s/>10.680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05" table:style-name="ce6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46.4" table:style-name="ce2">
            <text:p><text:s/>146,4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2127.16" table:style-name="ce2">
            <text:p><text:s/>2.127,16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4227.449999999997" table:style-name="ce2">
            <text:p><text:s/>34.227,45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8350" table:style-name="ce2">
            <text:p><text:s/>8.350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1450" table:style-name="ce2">
            <text:p><text:s/>1.450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97.6" table:style-name="ce2">
            <text:p><text:s/>97,6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452.83" table:style-name="ce2">
            <text:p><text:s/>452,83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990.73" table:style-name="ce2">
            <text:p><text:s/>3.990,73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616.12" table:style-name="ce2">
            <text:p><text:s/>1.616,12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630.3" table:style-name="ce2">
            <text:p><text:s/>1.630,3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TEC S.R.L.<text:s/>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5" table:style-name="ce2">
            <text:p><text:s/>5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OMINIO VIA FALLACCI 1-19<text:s/>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30" table:style-name="ce2">
            <text:p><text:s/>30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OMINIO VIA FALLACCI 1-19<text:s/>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80" table:style-name="ce2">
            <text:p><text:s/>80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BITO SRL<text:s/></text:p>
          </table:table-cell>
          <table:table-cell office:value-type="string" table:style-name="ce1">
            <text:p>Spese di investimento per beni immateriali n.a.c.</text:p>
          </table:table-cell>
          <table:table-cell office:value-type="float" office:value="12444" table:style-name="ce2">
            <text:p><text:s/>12.444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29.69" table:style-name="ce2">
            <text:p><text:s/>29,69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5.12" table:style-name="ce2">
            <text:p><text:s/>5,12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4.2" table:style-name="ce2">
            <text:p><text:s/>4,2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1.16" table:style-name="ce2">
            <text:p><text:s/>131,16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NCESCA BARONE E MARCO FONTANA INGEGNE<text:s/>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250" table:style-name="ce2">
            <text:p><text:s/>250,00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NINELLI FRANCO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249.99" table:style-name="ce2">
            <text:p><text:s/>249,99<text:s/></text:p>
          </table:table-cell>
          <table:table-cell office:value-type="date" office:date-value="2024-02-20T00:00:00" table:style-name="ce4">
            <text:p>20/02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RENO GALLIERA<text:s/>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6968.740000000002" table:style-name="ce2">
            <text:p><text:s/>16.968,74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1207" table:style-name="ce6">
            <text:p>120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70872.45" table:style-name="ce2">
            <text:p><text:s/>170.872,45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387.42" table:style-name="ce2">
            <text:p><text:s/>387,42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299.3" table:style-name="ce2">
            <text:p><text:s/>299,30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375.29" table:style-name="ce2">
            <text:p><text:s/>375,29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4477.1000000000004" table:style-name="ce2">
            <text:p><text:s/>4.477,10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286.3900000000001" table:style-name="ce2">
            <text:p><text:s/>1.286,39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300" table:style-name="ce2">
            <text:p><text:s/>300,00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LETICO CASTENASO ASD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7249.59" table:style-name="ce2">
            <text:p><text:s/>7.249,59<text:s/></text:p>
          </table:table-cell>
          <table:table-cell office:value-type="date" office:date-value="2024-02-22T00:00:00" table:style-name="ce4">
            <text:p>22/02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PHOEBE ASS.NE MONDODONNA ONLUS<text:s/></text:p>
          </table:table-cell>
          <table:table-cell office:value-type="string" table:style-name="ce1">
            <text:p>Organizzazione eventi, pubblicità e servizi per trasferta</text:p>
          </table:table-cell>
          <table:table-cell office:value-type="float" office:value="140" table:style-name="ce2">
            <text:p><text:s/>140,0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string" table:style-name="ce6">
            <text:p>0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PHOEBE ASS.NE MONDODONNA ONLUS<text:s/></text:p>
          </table:table-cell>
          <table:table-cell office:value-type="string" table:style-name="ce1">
            <text:p>Organizzazione eventi, pubblicità e servizi per trasferta</text:p>
          </table:table-cell>
          <table:table-cell office:value-type="float" office:value="1660" table:style-name="ce2">
            <text:p><text:s/>1.660,0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string" table:style-name="ce6">
            <text:p>0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Organizzazione eventi, pubblicità e servizi per trasferta</text:p>
          </table:table-cell>
          <table:table-cell office:value-type="float" office:value="1497.6" table:style-name="ce2">
            <text:p><text:s/>1.497,6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string" table:style-name="ce6">
            <text:p>0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EB S.A.S. DI VENOLA CLAUDIO &amp; C.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4255.26" table:style-name="ce2">
            <text:p><text:s/>4.255,26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937.36" table:style-name="ce2">
            <text:p><text:s/>1.937,36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6501.01" table:style-name="ce2">
            <text:p><text:s/>36.501,01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2690.01" table:style-name="ce2">
            <text:p><text:s/>12.690,01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7787.58" table:style-name="ce2">
            <text:p><text:s/>7.787,58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9441.379999999997" table:style-name="ce2">
            <text:p><text:s/>39.441,38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2070.6" table:style-name="ce2">
            <text:p><text:s/>2.070,6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0162.6" table:style-name="ce2">
            <text:p><text:s/>10.162,6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202.1" table:style-name="ce2">
            <text:p><text:s/>2.202,1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IMATICA DI ANDREA DEL MO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82.6" table:style-name="ce2">
            <text:p><text:s/>5.282,6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14.86" table:style-name="ce2">
            <text:p><text:s/>14,86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79.89" table:style-name="ce2">
            <text:p><text:s/>679,89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NOI<text:s/></text:p>
          </table:table-cell>
          <table:table-cell office:value-type="string" table:style-name="ce1">
            <text:p>Altri servizi</text:p>
          </table:table-cell>
          <table:table-cell office:value-type="float" office:value="1536.58" table:style-name="ce2">
            <text:p><text:s/>1.536,58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ZIONE NOI<text:s/></text:p>
          </table:table-cell>
          <table:table-cell office:value-type="string" table:style-name="ce1">
            <text:p>Altri servizi</text:p>
          </table:table-cell>
          <table:table-cell office:value-type="float" office:value="383.42" table:style-name="ce2">
            <text:p><text:s/>383,42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text:s/></text:p>
          </table:table-cell>
          <table:table-cell office:value-type="string" table:style-name="ce1">
            <text:p>Altri servizi</text:p>
          </table:table-cell>
          <table:table-cell office:value-type="float" office:value="626.91" table:style-name="ce2">
            <text:p><text:s/>626,91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text:s/></text:p>
          </table:table-cell>
          <table:table-cell office:value-type="string" table:style-name="ce1">
            <text:p>Altri servizi</text:p>
          </table:table-cell>
          <table:table-cell office:value-type="float" office:value="520.61" table:style-name="ce2">
            <text:p><text:s/>520,61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text:s/></text:p>
          </table:table-cell>
          <table:table-cell office:value-type="string" table:style-name="ce1">
            <text:p>Altri servizi</text:p>
          </table:table-cell>
          <table:table-cell office:value-type="float" office:value="1100" table:style-name="ce2">
            <text:p><text:s/>1.100,00<text:s/></text:p>
          </table:table-cell>
          <table:table-cell office:value-type="date" office:date-value="2024-02-23T00:00:00" table:style-name="ce4">
            <text:p>23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8.82" table:style-name="ce2">
            <text:p><text:s/>28,8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7.25" table:style-name="ce2">
            <text:p><text:s/>17,2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78.569999999999993" table:style-name="ce2">
            <text:p><text:s/>78,57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6" table:style-name="ce2">
            <text:p><text:s/>15,8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6" table:style-name="ce2">
            <text:p><text:s/>15,8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7" table:style-name="ce2">
            <text:p><text:s/>15,87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6" table:style-name="ce2">
            <text:p><text:s/>15,8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37.92" table:style-name="ce2">
            <text:p><text:s/>37,9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8.06" table:style-name="ce2">
            <text:p><text:s/>28,0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6" table:style-name="ce2">
            <text:p><text:s/>15,8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8.06" table:style-name="ce2">
            <text:p><text:s/>28,0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87.78" table:style-name="ce2">
            <text:p><text:s/>187,7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6" table:style-name="ce2">
            <text:p><text:s/>15,8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9.1" table:style-name="ce2">
            <text:p><text:s/>29,10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1.24" table:style-name="ce2">
            <text:p><text:s/>51,24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6" table:style-name="ce2">
            <text:p><text:s/>15,8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3.68" table:style-name="ce2">
            <text:p><text:s/>53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95.66" table:style-name="ce2">
            <text:p><text:s/>95,6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8.45" table:style-name="ce2">
            <text:p><text:s/>18,4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8.45" table:style-name="ce2">
            <text:p><text:s/>28,4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8.06" table:style-name="ce2">
            <text:p><text:s/>28,0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6.989999999999998" table:style-name="ce2">
            <text:p><text:s/>16,99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8.85" table:style-name="ce2">
            <text:p><text:s/>28,8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21.71" table:style-name="ce2">
            <text:p><text:s/>121,71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28.06" table:style-name="ce2">
            <text:p><text:s/>28,0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6" table:style-name="ce2">
            <text:p><text:s/>15,8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5.87" table:style-name="ce2">
            <text:p><text:s/>15,87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234.36" table:style-name="ce2">
            <text:p><text:s/>234,3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86.74" table:style-name="ce2">
            <text:p><text:s/>186,74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PUBLIC S.R.L.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842.2" table:style-name="ce2">
            <text:p><text:s/>1.842,20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660" table:style-name="ce2">
            <text:p><text:s/>3.660,00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0645.49" table:style-name="ce2">
            <text:p><text:s/>100.645,49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103.36" table:style-name="ce2">
            <text:p><text:s/>13.103,3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15.68" table:style-name="ce2">
            <text:p><text:s/>715,6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0.44999999999999" table:style-name="ce2">
            <text:p><text:s/>140,4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7.74" table:style-name="ce2">
            <text:p><text:s/>87,74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54.15" table:style-name="ce2">
            <text:p><text:s/>1.454,1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20.95" table:style-name="ce2">
            <text:p><text:s/>1.620,9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0.72" table:style-name="ce2">
            <text:p><text:s/>700,7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98.08" table:style-name="ce2">
            <text:p><text:s/>998,0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94.72" table:style-name="ce2">
            <text:p><text:s/>894,7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12.57000000000005" table:style-name="ce2">
            <text:p><text:s/>512,57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54.15" table:style-name="ce2">
            <text:p><text:s/>1.454,1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20.95" table:style-name="ce2">
            <text:p><text:s/>1.620,9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0.72" table:style-name="ce2">
            <text:p><text:s/>700,7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98.08" table:style-name="ce2">
            <text:p><text:s/>998,0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94.72" table:style-name="ce2">
            <text:p><text:s/>894,7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12.57000000000005" table:style-name="ce2">
            <text:p><text:s/>512,57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18.82" table:style-name="ce2">
            <text:p><text:s/>118,8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86.07" table:style-name="ce2">
            <text:p><text:s/>386,07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85.12" table:style-name="ce2">
            <text:p><text:s/>985,12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18.8" table:style-name="ce2">
            <text:p><text:s/>118,80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.2799999999999998" table:style-name="ce2">
            <text:p><text:s/>2,2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68.39" table:style-name="ce2">
            <text:p><text:s/>768,39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98.85000000000002" table:style-name="ce2">
            <text:p><text:s/>298,8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103.18" table:style-name="ce2">
            <text:p><text:s/>103,18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270.64" table:style-name="ce2">
            <text:p><text:s/>270,64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391.66" table:style-name="ce2">
            <text:p><text:s/>391,66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DO MARTELLI &amp; C.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563.15" table:style-name="ce2">
            <text:p><text:s/>563,15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MBIENTE SERVIZI INDUSTRIALI S.R.L.<text:s/></text:p>
          </table:table-cell>
          <table:table-cell office:value-type="string" table:style-name="ce1">
            <text:p>Altri servizi</text:p>
          </table:table-cell>
          <table:table-cell office:value-type="float" office:value="242" table:style-name="ce2">
            <text:p><text:s/>242,00<text:s/></text:p>
          </table:table-cell>
          <table:table-cell office:value-type="date" office:date-value="2024-02-26T00:00:00" table:style-name="ce4">
            <text:p>26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890" table:style-name="ce2">
            <text:p><text:s/>1.890,00<text:s/></text:p>
          </table:table-cell>
          <table:table-cell office:value-type="date" office:date-value="2024-02-27T00:00:00" table:style-name="ce4">
            <text:p>27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AM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129.11000000000001" table:style-name="ce2">
            <text:p><text:s/>129,11<text:s/></text:p>
          </table:table-cell>
          <table:table-cell office:value-type="date" office:date-value="2024-02-27T00:00:00" table:style-name="ce4">
            <text:p>27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ECA SRL IMPRESA SOCIALE<text:s/></text:p>
          </table:table-cell>
          <table:table-cell office:value-type="string" table:style-name="ce1">
            <text:p>Organizzazione eventi, pubblicità e servizi per trasferta</text:p>
          </table:table-cell>
          <table:table-cell office:value-type="float" office:value="3000" table:style-name="ce2">
            <text:p><text:s/>3.000,00<text:s/></text:p>
          </table:table-cell>
          <table:table-cell office:value-type="date" office:date-value="2024-02-28T00:00:00" table:style-name="ce4">
            <text:p>28/02/24</text:p>
          </table:table-cell>
          <table:table-cell office:value-type="string" table:style-name="ce6">
            <text:p>0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KY CRAB SRL<text:s/></text:p>
          </table:table-cell>
          <table:table-cell office:value-type="string" table:style-name="ce1">
            <text:p>Impianti e macchinari</text:p>
          </table:table-cell>
          <table:table-cell office:value-type="float" office:value="933.95" table:style-name="ce2">
            <text:p><text:s/>933,95<text:s/></text:p>
          </table:table-cell>
          <table:table-cell office:value-type="date" office:date-value="2024-02-28T00:00:00" table:style-name="ce4">
            <text:p>28/02/24</text:p>
          </table:table-cell>
          <table:table-cell office:value-type="float" office:value="301" table:style-name="ce6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KY CRAB SRL<text:s/></text:p>
          </table:table-cell>
          <table:table-cell office:value-type="string" table:style-name="ce1">
            <text:p>Impianti e macchinari</text:p>
          </table:table-cell>
          <table:table-cell office:value-type="float" office:value="887.51" table:style-name="ce2">
            <text:p><text:s/>887,51<text:s/></text:p>
          </table:table-cell>
          <table:table-cell office:value-type="date" office:date-value="2024-02-28T00:00:00" table:style-name="ce4">
            <text:p>28/02/24</text:p>
          </table:table-cell>
          <table:table-cell office:value-type="float" office:value="301" table:style-name="ce6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422.06" table:style-name="ce2">
            <text:p><text:s/>422,06<text:s/></text:p>
          </table:table-cell>
          <table:table-cell office:value-type="date" office:date-value="2024-02-28T00:00:00" table:style-name="ce4">
            <text:p>2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ACCHERIA 2000 DI BERTOZZI PAOLA</text:p>
          </table:table-cell>
          <table:table-cell office:value-type="string" table:style-name="ce1">
            <text:p>Imposta di registro e di bollo</text:p>
          </table:table-cell>
          <table:table-cell office:value-type="float" office:value="683.3" table:style-name="ce2">
            <text:p><text:s/>683,30<text:s/></text:p>
          </table:table-cell>
          <table:table-cell office:value-type="date" office:date-value="2024-02-28T00:00:00" table:style-name="ce4">
            <text:p>28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E INFRASTRUTTURE E DEI TRA<text:s/></text:p>
          </table:table-cell>
          <table:table-cell office:value-type="string" table:style-name="ce1">
            <text:p>Altri servizi</text:p>
          </table:table-cell>
          <table:table-cell office:value-type="float" office:value="1333.73" table:style-name="ce2">
            <text:p><text:s/>1.333,73<text:s/></text:p>
          </table:table-cell>
          <table:table-cell office:value-type="date" office:date-value="2024-02-28T00:00:00" table:style-name="ce4">
            <text:p>28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35.88" table:style-name="ce2">
            <text:p><text:s/>135,88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200" table:style-name="ce2">
            <text:p><text:s/>1.200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RO SOCIALE CULTURALE VILLANOVA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3991" table:style-name="ce2">
            <text:p><text:s/>3.991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SER TERRITORIALE BOLOGN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581.4" table:style-name="ce2">
            <text:p><text:s/>3.581,4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number-rows-repeated="7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17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5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16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5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12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6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3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6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6"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FM SP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4.46" table:style-name="ce2">
            <text:p><text:s/>54,46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EPURI SCP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1868.12" table:style-name="ce2">
            <text:p><text:s/>11.868,12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AM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759.05" table:style-name="ce2">
            <text:p><text:s/>759,05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TALI GINO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6.28" table:style-name="ce2">
            <text:p><text:s/>6,28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7" table:style-name="ce2">
            <text:p><text:s/>67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6.49" table:style-name="ce2">
            <text:p><text:s/>46,49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6.46" table:style-name="ce2">
            <text:p><text:s/>16,46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9.66" table:style-name="ce2">
            <text:p><text:s/>29,66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.09" table:style-name="ce2">
            <text:p><text:s/>4,09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.22" table:style-name="ce2">
            <text:p><text:s/>33,22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ND PRIX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.06" table:style-name="ce2">
            <text:p><text:s/>25,06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REDEEM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97.24" table:style-name="ce2">
            <text:p><text:s/>97,24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RO FORNITURE SNC DI COSTA M. &amp; SCALI<text:s/></text:p>
          </table:table-cell>
          <table:table-cell office:value-type="string" table:style-name="ce1">
            <text:p>Altri beni di consumo</text:p>
          </table:table-cell>
          <table:table-cell office:value-type="float" office:value="16.5" table:style-name="ce2">
            <text:p><text:s/>16,5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 SAFETY SYSTEM S.P.A. UNIPERSONALE<text:s/></text:p>
          </table:table-cell>
          <table:table-cell office:value-type="string" table:style-name="ce1">
            <text:p>Altri beni di consumo</text:p>
          </table:table-cell>
          <table:table-cell office:value-type="float" office:value="59.4" table:style-name="ce2">
            <text:p><text:s/>59,4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 SAFETY SYSTEM S.P.A. UNIPERSONALE<text:s/></text:p>
          </table:table-cell>
          <table:table-cell office:value-type="string" table:style-name="ce1">
            <text:p>Altri beni di consumo</text:p>
          </table:table-cell>
          <table:table-cell office:value-type="float" office:value="8.14" table:style-name="ce2">
            <text:p><text:s/>8,14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32.93" table:style-name="ce2">
            <text:p><text:s/>32,93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E INFRASTRUTTURE E DEI TRA<text:s/></text:p>
          </table:table-cell>
          <table:table-cell office:value-type="string" table:style-name="ce1">
            <text:p>Altri servizi</text:p>
          </table:table-cell>
          <table:table-cell office:value-type="float" office:value="555.94000000000005" table:style-name="ce2">
            <text:p><text:s/>555,94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E INFRASTRUTTURE E DEI TRA<text:s/></text:p>
          </table:table-cell>
          <table:table-cell office:value-type="string" table:style-name="ce1">
            <text:p>Altri servizi</text:p>
          </table:table-cell>
          <table:table-cell office:value-type="float" office:value="202.41" table:style-name="ce2">
            <text:p><text:s/>202,41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ICELLI ELISA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150" table:style-name="ce2">
            <text:p><text:s/>150,00<text:s/></text:p>
          </table:table-cell>
          <table:table-cell office:value-type="date" office:date-value="2024-02-29T00:00:00" table:style-name="ce4">
            <text:p>29/02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74.19" table:style-name="ce2">
            <text:p><text:s/>174,19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58.06" table:style-name="ce2">
            <text:p><text:s/>58,06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35.47999999999999" table:style-name="ce2">
            <text:p><text:s/>135,48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64.52" table:style-name="ce2">
            <text:p><text:s/>64,52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290.32" table:style-name="ce2">
            <text:p><text:s/>290,32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77.42" table:style-name="ce2">
            <text:p><text:s/>77,42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5057.8999999999996" table:style-name="ce2">
            <text:p><text:s/>5.057,9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">
            <text:p>PICTOR SOCIETA' COOPERATIVA SOCIALE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35.9" table:style-name="ce2">
            <text:p><text:s/>1.335,9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54.07" table:style-name="ce2">
            <text:p><text:s/>754,07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POLSAI ASSICURAZIONI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611" table:style-name="ce2">
            <text:p><text:s/>2.611,0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TORIA ASSICURAZIONI SPA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280" table:style-name="ce2">
            <text:p><text:s/>1.280,0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XL INSURANCE COMPANY SE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32850" table:style-name="ce2">
            <text:p><text:s/>32.850,0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ICURATRICE MILANESE SPA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7600" table:style-name="ce2">
            <text:p><text:s/>7.600,0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G EUROPE SA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5980" table:style-name="ce2">
            <text:p><text:s/>5.980,0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POLSAI ASSICURAZIONI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4891" table:style-name="ce2">
            <text:p><text:s/>4.891,0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LIANZ VIVA SPA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34994.339999999997" table:style-name="ce2">
            <text:p><text:s/>34.994,34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BERTY MUTUAL INSURANCE EUROPE SE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803.2" table:style-name="ce2">
            <text:p><text:s/>1.803,2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1667.97" table:style-name="ce2">
            <text:p><text:s/>1.667,97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MET S.R.L.<text:s/></text:p>
          </table:table-cell>
          <table:table-cell office:value-type="string" table:style-name="ce1">
            <text:p>Altri beni di consumo</text:p>
          </table:table-cell>
          <table:table-cell office:value-type="float" office:value="17.100000000000001" table:style-name="ce2">
            <text:p><text:s/>17,1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STER SOC. COOPERATIV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52.86" table:style-name="ce2">
            <text:p><text:s/>452,86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RREBIAN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1389.21" table:style-name="ce2">
            <text:p><text:s/>1.389,21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YRECO ITALI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641.76" table:style-name="ce2">
            <text:p><text:s/>641,76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YRECO ITALI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94.94" table:style-name="ce2">
            <text:p><text:s/>94,94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SAN LAZZARO DI SAVENA<text:s/></text:p>
          </table:table-cell>
          <table:table-cell office:value-type="string" table:style-name="ce1">
            <text:p>Consulenze</text:p>
          </table:table-cell>
          <table:table-cell office:value-type="float" office:value="2481.6999999999998" table:style-name="ce2">
            <text:p><text:s/>2.481,70<text:s/></text:p>
          </table:table-cell>
          <table:table-cell office:value-type="date" office:date-value="2024-03-01T00:00:00" table:style-name="ce4">
            <text:p>01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SCHELLA SEDUTE SRL<text:s/></text:p>
          </table:table-cell>
          <table:table-cell office:value-type="string" table:style-name="ce1">
            <text:p>Mobili e arredi</text:p>
          </table:table-cell>
          <table:table-cell office:value-type="float" office:value="1283.07" table:style-name="ce2">
            <text:p><text:s/>1.283,07<text:s/></text:p>
          </table:table-cell>
          <table:table-cell office:value-type="date" office:date-value="2024-03-04T00:00:00" table:style-name="ce4">
            <text:p>04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40" table:style-name="ce2">
            <text:p><text:s/>24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ENZIA DELLE ENTRATE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450" table:style-name="ce2">
            <text:p><text:s/>45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text:s/>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076.48" table:style-name="ce2">
            <text:p><text:s/>2.076,48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text:s/>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97.58" table:style-name="ce2">
            <text:p><text:s/>497,58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GIONE E-R AGENZIA PER LA SICUREZZA TERRITORIALE E LA PROTEZIONE CIVILE<text:s/>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11551.36" table:style-name="ce2">
            <text:p><text:s/>11.551,36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05" table:style-name="ce6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S.D. CASTENASO ARCHERY TEAM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4000" table:style-name="ce2">
            <text:p><text:s/>4.00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S.D. ATLETICA CASTENASO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5000" table:style-name="ce2">
            <text:p><text:s/>5.00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S.D. CIRCOLO TENNIS CASTENASO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6000" table:style-name="ce2">
            <text:p><text:s/>6.00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VERDE S.C.SOCIALE ARL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7642.58" table:style-name="ce2">
            <text:p><text:s/>7.642,58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70872.45" table:style-name="ce2">
            <text:p><text:s/>170.872,45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TEC <text:s/>SERVIZI SRL<text:s/>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66" table:style-name="ce2">
            <text:p><text:s/>366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SILVA ANSALONI SRL<text:s/></text:p>
          </table:table-cell>
          <table:table-cell office:value-type="string" table:style-name="ce1">
            <text:p>Beni immobili</text:p>
          </table:table-cell>
          <table:table-cell office:value-type="float" office:value="2855.19" table:style-name="ce2">
            <text:p><text:s/>2.855,19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SILVA ANSALONI SRL<text:s/></text:p>
          </table:table-cell>
          <table:table-cell office:value-type="string" table:style-name="ce1">
            <text:p>Beni immobili</text:p>
          </table:table-cell>
          <table:table-cell office:value-type="float" office:value="436.8" table:style-name="ce2">
            <text:p><text:s/>436,8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SILVA ANSALONI SRL<text:s/></text:p>
          </table:table-cell>
          <table:table-cell office:value-type="string" table:style-name="ce1">
            <text:p>Beni immobili</text:p>
          </table:table-cell>
          <table:table-cell office:value-type="float" office:value="517" table:style-name="ce2">
            <text:p><text:s/>517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C.A.I.E.C. SOC. COOP.<text:s/></text:p>
          </table:table-cell>
          <table:table-cell office:value-type="string" table:style-name="ce1">
            <text:p>Beni immobili</text:p>
          </table:table-cell>
          <table:table-cell office:value-type="float" office:value="76120" table:style-name="ce2">
            <text:p><text:s/>76.12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C.A.I.E.C. SOC. COOP.<text:s/></text:p>
          </table:table-cell>
          <table:table-cell office:value-type="string" table:style-name="ce1">
            <text:p>Beni immobili</text:p>
          </table:table-cell>
          <table:table-cell office:value-type="float" office:value="64502.23" table:style-name="ce2">
            <text:p><text:s/>64.502,23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IESSE SPA<text:s/></text:p>
          </table:table-cell>
          <table:table-cell office:value-type="string" table:style-name="ce1">
            <text:p>Beni immobili</text:p>
          </table:table-cell>
          <table:table-cell office:value-type="float" office:value="83880" table:style-name="ce2">
            <text:p><text:s/>83.88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IESSE SPA<text:s/></text:p>
          </table:table-cell>
          <table:table-cell office:value-type="string" table:style-name="ce1">
            <text:p>Beni immobili</text:p>
          </table:table-cell>
          <table:table-cell office:value-type="float" office:value="71077.86" table:style-name="ce2">
            <text:p><text:s/>71.077,86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TTI VALERIO</text:p>
          </table:table-cell>
          <table:table-cell office:value-type="string" table:style-name="ce1">
            <text:p>Beni immobili</text:p>
          </table:table-cell>
          <table:table-cell office:value-type="float" office:value="602.27" table:style-name="ce2">
            <text:p><text:s/>602,27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TTI VALERIO</text:p>
          </table:table-cell>
          <table:table-cell office:value-type="string" table:style-name="ce1">
            <text:p>Beni immobili</text:p>
          </table:table-cell>
          <table:table-cell office:value-type="float" office:value="1837.73" table:style-name="ce2">
            <text:p><text:s/>1.837,73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text:s/></text:p>
          </table:table-cell>
          <table:table-cell office:value-type="string" table:style-name="ce1">
            <text:p>Beni immobili</text:p>
          </table:table-cell>
          <table:table-cell office:value-type="float" office:value="1049.2" table:style-name="ce2">
            <text:p><text:s/>1.049,2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text:s/></text:p>
          </table:table-cell>
          <table:table-cell office:value-type="string" table:style-name="ce1">
            <text:p>Beni immobili</text:p>
          </table:table-cell>
          <table:table-cell office:value-type="float" office:value="705.6" table:style-name="ce2">
            <text:p><text:s/>705,6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text:s/></text:p>
          </table:table-cell>
          <table:table-cell office:value-type="string" table:style-name="ce1">
            <text:p>Beni immobili</text:p>
          </table:table-cell>
          <table:table-cell office:value-type="float" office:value="353.8" table:style-name="ce2">
            <text:p><text:s/>353,8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text:s/></text:p>
          </table:table-cell>
          <table:table-cell office:value-type="string" table:style-name="ce1">
            <text:p>Beni immobili</text:p>
          </table:table-cell>
          <table:table-cell office:value-type="float" office:value="5917" table:style-name="ce2">
            <text:p><text:s/>5.917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text:s/></text:p>
          </table:table-cell>
          <table:table-cell office:value-type="string" table:style-name="ce1">
            <text:p>Beni immobili</text:p>
          </table:table-cell>
          <table:table-cell office:value-type="float" office:value="2000" table:style-name="ce2">
            <text:p><text:s/>2.000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text:s/></text:p>
          </table:table-cell>
          <table:table-cell office:value-type="string" table:style-name="ce1">
            <text:p>Beni immobili</text:p>
          </table:table-cell>
          <table:table-cell office:value-type="float" office:value="264.3" table:style-name="ce2">
            <text:p><text:s/>264,3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DI COSTRUZIONI SRL<text:s/></text:p>
          </table:table-cell>
          <table:table-cell office:value-type="string" table:style-name="ce1">
            <text:p>Beni immobili</text:p>
          </table:table-cell>
          <table:table-cell office:value-type="float" office:value="806" table:style-name="ce2">
            <text:p><text:s/>806,0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VERDE S.C.SOCIALE A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2225.399999999994" table:style-name="ce2">
            <text:p><text:s/>72.225,4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RROVIE EMILIA-ROMAGNA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4696.83" table:style-name="ce2">
            <text:p><text:s/>4.696,83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FERRAMENTA RIZZOLI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649.26" table:style-name="ce2">
            <text:p><text:s/>649,26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FERRAMENTA RIZZOLI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277.35000000000002" table:style-name="ce2">
            <text:p><text:s/>277,35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336.72" table:style-name="ce2">
            <text:p><text:s/>336,72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329.4" table:style-name="ce2">
            <text:p><text:s/>329,40<text:s/></text:p>
          </table:table-cell>
          <table:table-cell office:value-type="date" office:date-value="2024-03-05T00:00:00" table:style-name="ce4">
            <text:p>0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STA LICIA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4123.6000000000004" table:style-name="ce2">
            <text:p><text:s/>4.123,60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DI ASSICURAZIONI<text:s/>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9889.8" table:style-name="ce2">
            <text:p><text:s/>19.889,80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RZON ALESSANDRO</text:p>
          </table:table-cell>
          <table:table-cell office:value-type="string" table:style-name="ce1">
            <text:p>Consulenze</text:p>
          </table:table-cell>
          <table:table-cell office:value-type="float" office:value="4567.68" table:style-name="ce2">
            <text:p><text:s/>4.567,68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'ORSI STEFANO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29438.7" table:style-name="ce2">
            <text:p><text:s/>29.438,70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SSANDRI ANDREA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19625.8" table:style-name="ce2">
            <text:p><text:s/>19.625,80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SSANDRI ANDREA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167.04" table:style-name="ce2">
            <text:p><text:s/>167,04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ASSOCIATO FIORILLI ZURLA<text:s/>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19625.8" table:style-name="ce2">
            <text:p><text:s/>19.625,80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ASSOCIATO FIORILLI ZURLA<text:s/>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451.19" table:style-name="ce2">
            <text:p><text:s/>451,19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ASSOCIATO FIORILLI ZURLA<text:s/>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425.14" table:style-name="ce2">
            <text:p><text:s/>425,14<text:s/></text:p>
          </table:table-cell>
          <table:table-cell office:value-type="date" office:date-value="2024-03-06T00:00:00" table:style-name="ce4">
            <text:p>06/03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014.8" table:style-name="ce2">
            <text:p><text:s/>2.014,80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number-rows-repeated="4"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232.84" table:style-name="ce2">
            <text:p><text:s/>232,84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16.42" table:style-name="ce2">
            <text:p><text:s/>116,42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232.84" table:style-name="ce2">
            <text:p><text:s/>232,84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number-rows-repeated="19"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16.42" table:style-name="ce2">
            <text:p><text:s/>116,42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IMATICA DI ANDREA DEL MONTE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282.6" table:style-name="ce2">
            <text:p><text:s/>5.282,60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IDA SCPA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96.24" table:style-name="ce2">
            <text:p><text:s/>96,24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IDA SCPA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938.34" table:style-name="ce2">
            <text:p><text:s/>938,34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4.88" table:style-name="ce2">
            <text:p><text:s/>4,88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84.52" table:style-name="ce2">
            <text:p><text:s/>84,52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text:s/></text:p>
          </table:table-cell>
          <table:table-cell office:value-type="string" table:style-name="ce1">
            <text:p>Altri servizi</text:p>
          </table:table-cell>
          <table:table-cell office:value-type="float" office:value="1038.3599999999999" table:style-name="ce2">
            <text:p><text:s/>1.038,36<text:s/></text:p>
          </table:table-cell>
          <table:table-cell office:value-type="date" office:date-value="2024-03-07T00:00:00" table:style-name="ce4">
            <text:p>07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CI ASSOCIAZIONE NAZIONALE COMUNI ITALI<text:s/>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2656.84" table:style-name="ce2">
            <text:p><text:s/>2.656,84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801" table:style-name="ce6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CI EMILIA ROMAGNA<text:s/>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516.66999999999996" table:style-name="ce2">
            <text:p><text:s/>516,67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801" table:style-name="ce6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700" table:style-name="ce2">
            <text:p><text:s/>700,0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8000" table:style-name="ce2">
            <text:p><text:s/>8.000,0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950" table:style-name="ce2">
            <text:p><text:s/>1.950,0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Interventi assistenziali</text:p>
          </table:table-cell>
          <table:table-cell office:value-type="float" office:value="112.9" table:style-name="ce2">
            <text:p><text:s/>112,9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S.D. CASTENASO BASEBALL SRL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3745.27" table:style-name="ce2">
            <text:p><text:s/>3.745,27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S.D. CASTENASO BASEBALL SRL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3754.73" table:style-name="ce2">
            <text:p><text:s/>3.754,73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PIOGGIA SRL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049.84" table:style-name="ce2">
            <text:p><text:s/>2.049,84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540" table:style-name="ce2">
            <text:p><text:s/>2.540,0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GAMBONI IVANA</text:p>
          </table:table-cell>
          <table:table-cell office:value-type="string" table:style-name="ce1">
            <text:p>Altri servizi</text:p>
          </table:table-cell>
          <table:table-cell office:value-type="float" office:value="150" table:style-name="ce2">
            <text:p><text:s/>150,0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TTORI DEVI</text:p>
          </table:table-cell>
          <table:table-cell office:value-type="string" table:style-name="ce1">
            <text:p>Altri servizi</text:p>
          </table:table-cell>
          <table:table-cell office:value-type="float" office:value="761.2" table:style-name="ce2">
            <text:p><text:s/>761,2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TTORI DEVI</text:p>
          </table:table-cell>
          <table:table-cell office:value-type="string" table:style-name="ce1">
            <text:p>Altri servizi</text:p>
          </table:table-cell>
          <table:table-cell office:value-type="float" office:value="813.2" table:style-name="ce2">
            <text:p><text:s/>813,2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Altri servizi</text:p>
          </table:table-cell>
          <table:table-cell office:value-type="float" office:value="10864.1" table:style-name="ce2">
            <text:p><text:s/>10.864,10<text:s/></text:p>
          </table:table-cell>
          <table:table-cell office:value-type="date" office:date-value="2024-03-08T00:00:00" table:style-name="ce4">
            <text:p>0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NEFICIARI DIVERSI<text:s/>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255.24" table:style-name="ce2">
            <text:p><text:s/>255,24<text:s/></text:p>
          </table:table-cell>
          <table:table-cell office:value-type="date" office:date-value="2024-03-12T00:00:00" table:style-name="ce4">
            <text:p>12/03/24</text:p>
          </table:table-cell>
          <table:table-cell office:value-type="float" office:value="105" table:style-name="ce6">
            <text:p>1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PER LO STUDIO CULTURA FISIC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3335.33" table:style-name="ce2">
            <text:p><text:s/>3.335,33<text:s/></text:p>
          </table:table-cell>
          <table:table-cell office:value-type="date" office:date-value="2024-03-12T00:00:00" table:style-name="ce4">
            <text:p>12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96.16" table:style-name="ce2">
            <text:p><text:s/>196,16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570.28" table:style-name="ce2">
            <text:p><text:s/>4.570,28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5842.56" table:style-name="ce2">
            <text:p><text:s/>5.842,56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2.56" table:style-name="ce2">
            <text:p><text:s/>12,56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255.44" table:style-name="ce2">
            <text:p><text:s/>1.255,44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.17" table:style-name="ce2">
            <text:p><text:s/>4,17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89.8" table:style-name="ce2">
            <text:p><text:s/>489,80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713" table:style-name="ce2">
            <text:p><text:s/>3.713,00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169.79" table:style-name="ce2">
            <text:p><text:s/>2.169,79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.95" table:style-name="ce2">
            <text:p><text:s/>3,95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9202.41" table:style-name="ce2">
            <text:p><text:s/>19.202,41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953.55" table:style-name="ce2">
            <text:p><text:s/>953,55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504.8" table:style-name="ce2">
            <text:p><text:s/>4.504,80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55.41" table:style-name="ce2">
            <text:p><text:s/>55,41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558.42" table:style-name="ce2">
            <text:p><text:s/>1.558,42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505.16" table:style-name="ce2">
            <text:p><text:s/>1.505,16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957.47" table:style-name="ce2">
            <text:p><text:s/>2.957,47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7328.34" table:style-name="ce2">
            <text:p><text:s/>7.328,34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64" table:style-name="ce2">
            <text:p><text:s/>264,00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512.65" table:style-name="ce2">
            <text:p><text:s/>2.512,65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152.68" table:style-name="ce2">
            <text:p><text:s/>3.152,68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.17" table:style-name="ce2">
            <text:p><text:s/>4,17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52.78" table:style-name="ce2">
            <text:p><text:s/>452,78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528.44000000000005" table:style-name="ce2">
            <text:p><text:s/>528,44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3821.38" table:style-name="ce2">
            <text:p><text:s/>3.821,38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708.1" table:style-name="ce2">
            <text:p><text:s/>2.708,10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556.36" table:style-name="ce2">
            <text:p><text:s/>556,36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794.97" table:style-name="ce2">
            <text:p><text:s/>794,97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4.17" table:style-name="ce2">
            <text:p><text:s/>4,17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74.88" table:style-name="ce2">
            <text:p><text:s/>174,88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1237.67" table:style-name="ce2">
            <text:p><text:s/>1.237,67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0.22" table:style-name="ce2">
            <text:p><text:s/>0,22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COMM SRL<text:s/></text:p>
          </table:table-cell>
          <table:table-cell office:value-type="string" table:style-name="ce1">
            <text:p>Utenze e canoni</text:p>
          </table:table-cell>
          <table:table-cell office:value-type="float" office:value="2468.8200000000002" table:style-name="ce2">
            <text:p><text:s/>2.468,82<text:s/></text:p>
          </table:table-cell>
          <table:table-cell office:value-type="date" office:date-value="2024-03-13T00:00:00" table:style-name="ce4">
            <text:p>13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METRA SPECIALIST S.R.L.<text:s/>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29951" table:style-name="ce2">
            <text:p><text:s/>29.951,00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70872.45" table:style-name="ce2">
            <text:p><text:s/>170.872,45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FERRAMENTA RIZZOLI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88.15" table:style-name="ce2">
            <text:p><text:s/>88,15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FERRAMENTA RIZZOLI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437.09" table:style-name="ce2">
            <text:p><text:s/>437,09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88" table:style-name="ce2">
            <text:p><text:s/>388,00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2.38" table:style-name="ce2">
            <text:p><text:s/>92,38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5.7" table:style-name="ce2">
            <text:p><text:s/>45,70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175.68" table:style-name="ce2">
            <text:p><text:s/>175,68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BR ROSSETTO SP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54.9" table:style-name="ce2">
            <text:p><text:s/>54,90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BLIKA SRL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40" table:style-name="ce2">
            <text:p><text:s/>340,00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.AN DI MUNDICI SRL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6.57" table:style-name="ce2">
            <text:p><text:s/>26,57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RREBIAN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325.74" table:style-name="ce2">
            <text:p><text:s/>325,74<text:s/></text:p>
          </table:table-cell>
          <table:table-cell office:value-type="date" office:date-value="2024-03-14T00:00:00" table:style-name="ce4">
            <text:p>14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TIRABASSI <text:s/>ROBERTA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02" table:style-name="ce2">
            <text:p><text:s/>102,00<text:s/></text:p>
          </table:table-cell>
          <table:table-cell office:value-type="date" office:date-value="2024-03-15T00:00:00" table:style-name="ce4">
            <text:p>15/03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LLY &amp; PARTNERS S.R.L.<text:s/></text:p>
          </table:table-cell>
          <table:table-cell office:value-type="string" table:style-name="ce1">
            <text:p>Organizzazione eventi, pubblicità e servizi per trasferta</text:p>
          </table:table-cell>
          <table:table-cell office:value-type="float" office:value="1220" table:style-name="ce2">
            <text:p><text:s/>1.220,0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string" table:style-name="ce6">
            <text:p>0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CI DIGITALE SPA<text:s/></text:p>
          </table:table-cell>
          <table:table-cell office:value-type="string" table:style-name="ce1">
            <text:p>Utenze e canoni</text:p>
          </table:table-cell>
          <table:table-cell office:value-type="float" office:value="1415.36" table:style-name="ce2">
            <text:p><text:s/>1.415,3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CI DIGITALE SPA<text:s/></text:p>
          </table:table-cell>
          <table:table-cell office:value-type="string" table:style-name="ce1">
            <text:p>Utenze e canoni</text:p>
          </table:table-cell>
          <table:table-cell office:value-type="float" office:value="1462.78" table:style-name="ce2">
            <text:p><text:s/>1.462,78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TENASO CALCIO S.S.D. A R.L.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9000" table:style-name="ce2">
            <text:p><text:s/>9.000,0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234.36" table:style-name="ce2">
            <text:p><text:s/>234,3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MA SICUREZZA SRL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937.36" table:style-name="ce2">
            <text:p><text:s/>1.937,3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Y RISTOSERVICE SPA<text:s/></text:p>
          </table:table-cell>
          <table:table-cell office:value-type="string" table:style-name="ce1">
            <text:p>Altre spese per il personale</text:p>
          </table:table-cell>
          <table:table-cell office:value-type="float" office:value="131.80000000000001" table:style-name="ce2">
            <text:p><text:s/>131,8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Y RISTOSERVICE SPA<text:s/></text:p>
          </table:table-cell>
          <table:table-cell office:value-type="string" table:style-name="ce1">
            <text:p>Altre spese per il personale</text:p>
          </table:table-cell>
          <table:table-cell office:value-type="float" office:value="2468.06" table:style-name="ce2">
            <text:p><text:s/>2.468,0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Y RISTOSERVICE SPA<text:s/></text:p>
          </table:table-cell>
          <table:table-cell office:value-type="string" table:style-name="ce1">
            <text:p>Altre spese per il personale</text:p>
          </table:table-cell>
          <table:table-cell office:value-type="float" office:value="826.92" table:style-name="ce2">
            <text:p><text:s/>826,92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LIANI LISA</text:p>
          </table:table-cell>
          <table:table-cell office:value-type="string" table:style-name="ce1">
            <text:p>Beni immobili</text:p>
          </table:table-cell>
          <table:table-cell office:value-type="float" office:value="16951.169999999998" table:style-name="ce2">
            <text:p><text:s/>16.951,17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CO SRL<text:s/></text:p>
          </table:table-cell>
          <table:table-cell office:value-type="string" table:style-name="ce1">
            <text:p>Mobili e arredi</text:p>
          </table:table-cell>
          <table:table-cell office:value-type="float" office:value="474.34" table:style-name="ce2">
            <text:p><text:s/>474,34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CO SRL<text:s/></text:p>
          </table:table-cell>
          <table:table-cell office:value-type="string" table:style-name="ce1">
            <text:p>Mobili e arredi</text:p>
          </table:table-cell>
          <table:table-cell office:value-type="float" office:value="1632.36" table:style-name="ce2">
            <text:p><text:s/>1.632,3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Beni immobili</text:p>
          </table:table-cell>
          <table:table-cell office:value-type="float" office:value="3491.64" table:style-name="ce2">
            <text:p><text:s/>3.491,64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.AN DI MUNDICI SRL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425.76" table:style-name="ce2">
            <text:p><text:s/>425,7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.AN DI MUNDICI SRL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69.06" table:style-name="ce2">
            <text:p><text:s/>369,0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K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61" table:style-name="ce2">
            <text:p><text:s/>61,0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3.77" table:style-name="ce2">
            <text:p><text:s/>123,77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02.17" table:style-name="ce2">
            <text:p><text:s/>402,17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91.17" table:style-name="ce2">
            <text:p><text:s/>991,17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2">
            <text:p><text:s/>1.460,11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2">
            <text:p><text:s/>1.631,8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01.67" table:style-name="ce2">
            <text:p><text:s/>901,67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1999999999996" table:style-name="ce2">
            <text:p><text:s/>527,42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8.65" table:style-name="ce2">
            <text:p><text:s/>708,65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08.98" table:style-name="ce2">
            <text:p><text:s/>1.008,98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NP PARIBAS LEASE GROUP S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762.66" table:style-name="ce2">
            <text:p><text:s/>762,6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NP PARIBAS LEASE GROUP S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128.1" table:style-name="ce2">
            <text:p><text:s/>128,1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NP PARIBAS LEASE GROUP S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1513.65" table:style-name="ce2">
            <text:p><text:s/>1.513,65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K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142.74" table:style-name="ce2">
            <text:p><text:s/>142,74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MET S.R.L.<text:s/></text:p>
          </table:table-cell>
          <table:table-cell office:value-type="string" table:style-name="ce1">
            <text:p>Altri beni di consumo</text:p>
          </table:table-cell>
          <table:table-cell office:value-type="float" office:value="15.81" table:style-name="ce2">
            <text:p><text:s/>15,81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STER SOC. COOPERATIV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66" table:style-name="ce2">
            <text:p><text:s/>366,0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COPIA E ARREDA UFFICIO SRL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512.41999999999996" table:style-name="ce2">
            <text:p><text:s/>512,42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PER LO STUDIO CULTURA FISICA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5002" table:style-name="ce2">
            <text:p><text:s/>5.002,0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beni di consumo</text:p>
          </table:table-cell>
          <table:table-cell office:value-type="float" office:value="693.58" table:style-name="ce2">
            <text:p><text:s/>693,58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beni di consumo</text:p>
          </table:table-cell>
          <table:table-cell office:value-type="float" office:value="1675.58" table:style-name="ce2">
            <text:p><text:s/>1.675,58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beni di consumo</text:p>
          </table:table-cell>
          <table:table-cell office:value-type="float" office:value="2713.96" table:style-name="ce2">
            <text:p><text:s/>2.713,9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beni di consumo</text:p>
          </table:table-cell>
          <table:table-cell office:value-type="float" office:value="159.06" table:style-name="ce2">
            <text:p><text:s/>159,06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565.17" table:style-name="ce2">
            <text:p><text:s/>7.565,17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2 EFFE GARDEN DI FINETTI LUCA <text:s/>E FERRI G<text:s/></text:p>
          </table:table-cell>
          <table:table-cell office:value-type="string" table:style-name="ce1">
            <text:p>Altri beni di consumo</text:p>
          </table:table-cell>
          <table:table-cell office:value-type="float" office:value="1292" table:style-name="ce2">
            <text:p><text:s/>1.292,0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C MARKETING SRL<text:s/></text:p>
          </table:table-cell>
          <table:table-cell office:value-type="string" table:style-name="ce1">
            <text:p>Altri servizi</text:p>
          </table:table-cell>
          <table:table-cell office:value-type="float" office:value="2854.8" table:style-name="ce2">
            <text:p><text:s/>2.854,8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QUILIBRI S.C.A.R.L.<text:s/></text:p>
          </table:table-cell>
          <table:table-cell office:value-type="string" table:style-name="ce1">
            <text:p>Altri servizi</text:p>
          </table:table-cell>
          <table:table-cell office:value-type="float" office:value="945" table:style-name="ce2">
            <text:p><text:s/>945,0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RO PER LA SALUTE DEL BAMBINO ONLUS<text:s/></text:p>
          </table:table-cell>
          <table:table-cell office:value-type="string" table:style-name="ce1">
            <text:p>Altri servizi</text:p>
          </table:table-cell>
          <table:table-cell office:value-type="float" office:value="5050.0200000000004" table:style-name="ce2">
            <text:p><text:s/>5.050,02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Altri servizi</text:p>
          </table:table-cell>
          <table:table-cell office:value-type="float" office:value="622.20000000000005" table:style-name="ce2">
            <text:p><text:s/>622,2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servizi</text:p>
          </table:table-cell>
          <table:table-cell office:value-type="float" office:value="1835.82" table:style-name="ce2">
            <text:p><text:s/>1.835,82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servizi</text:p>
          </table:table-cell>
          <table:table-cell office:value-type="float" office:value="469.85" table:style-name="ce2">
            <text:p><text:s/>469,85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MACCHINE CELIBI SCARL<text:s/></text:p>
          </table:table-cell>
          <table:table-cell office:value-type="string" table:style-name="ce1">
            <text:p>Altri servizi</text:p>
          </table:table-cell>
          <table:table-cell office:value-type="float" office:value="119.8" table:style-name="ce2">
            <text:p><text:s/>119,80<text:s/></text:p>
          </table:table-cell>
          <table:table-cell office:value-type="date" office:date-value="2024-03-18T00:00:00" table:style-name="ce4">
            <text:p>18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42.32" table:style-name="ce2">
            <text:p><text:s/>442,3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55.3" table:style-name="ce2">
            <text:p><text:s/>455,3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19.6" table:style-name="ce2">
            <text:p><text:s/>619,6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98.91999999999996" table:style-name="ce2">
            <text:p><text:s/>598,9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11.48" table:style-name="ce2">
            <text:p><text:s/>311,4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5.36000000000001" table:style-name="ce2">
            <text:p><text:s/>135,36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8.68" table:style-name="ce2">
            <text:p><text:s/>48,6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0.650000000000006" table:style-name="ce2">
            <text:p><text:s/>80,65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47.73" table:style-name="ce2">
            <text:p><text:s/>847,7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227.6499999999996" table:style-name="ce2">
            <text:p><text:s/>4.227,65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26.44" table:style-name="ce2">
            <text:p><text:s/>426,4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.81" table:style-name="ce2">
            <text:p><text:s/>8,8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27.99" table:style-name="ce2">
            <text:p><text:s/>427,9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99.15" table:style-name="ce2">
            <text:p><text:s/>399,15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40.93" table:style-name="ce2">
            <text:p><text:s/>440,9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42.8" table:style-name="ce2">
            <text:p><text:s/>442,8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76.24" table:style-name="ce2">
            <text:p><text:s/>876,2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96.99" table:style-name="ce2">
            <text:p><text:s/>796,9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62.25" table:style-name="ce2">
            <text:p><text:s/>462,25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41.87" table:style-name="ce2">
            <text:p><text:s/>341,87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6.239999999999998" table:style-name="ce2">
            <text:p><text:s/>16,2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18.71" table:style-name="ce2">
            <text:p><text:s/>118,7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1.22" table:style-name="ce2">
            <text:p><text:s/>21,2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41.52000000000001" table:style-name="ce2">
            <text:p><text:s/>141,5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4.9" table:style-name="ce2">
            <text:p><text:s/>34,9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90.8" table:style-name="ce2">
            <text:p><text:s/>90,8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84.31" table:style-name="ce2">
            <text:p><text:s/>284,3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1.11" table:style-name="ce2">
            <text:p><text:s/>21,1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52.63" table:style-name="ce2">
            <text:p><text:s/>352,6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469.86" table:style-name="ce2">
            <text:p><text:s/>1.469,86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74.91" table:style-name="ce2">
            <text:p><text:s/>574,9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67.04" table:style-name="ce2">
            <text:p><text:s/>167,0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6.78" table:style-name="ce2">
            <text:p><text:s/>136,7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8.68" table:style-name="ce2">
            <text:p><text:s/>48,6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04.91" table:style-name="ce2">
            <text:p><text:s/>404,9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20.61" table:style-name="ce2">
            <text:p><text:s/>520,6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76.13" table:style-name="ce2">
            <text:p><text:s/>476,1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9.670000000000002" table:style-name="ce2">
            <text:p><text:s/>19,67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1.11" table:style-name="ce2">
            <text:p><text:s/>21,1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.88" table:style-name="ce2">
            <text:p><text:s/>4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03.29000000000002" table:style-name="ce2">
            <text:p><text:s/>303,2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25.08" table:style-name="ce2">
            <text:p><text:s/>225,0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.0299999999999994" table:style-name="ce2">
            <text:p><text:s/>8,0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40.70000000000005" table:style-name="ce2">
            <text:p><text:s/>640,7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950.62" table:style-name="ce2">
            <text:p><text:s/>950,6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0.5" table:style-name="ce2">
            <text:p><text:s/>40,5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25.41" table:style-name="ce2">
            <text:p><text:s/>225,4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659.21" table:style-name="ce2">
            <text:p><text:s/>1.659,2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65.93" table:style-name="ce2">
            <text:p><text:s/>765,9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8.22" table:style-name="ce2">
            <text:p><text:s/>28,2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12.41" table:style-name="ce2">
            <text:p><text:s/>212,4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738.13" table:style-name="ce2">
            <text:p><text:s/>1.738,1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353.88" table:style-name="ce2">
            <text:p><text:s/>3.353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13.49" table:style-name="ce2">
            <text:p><text:s/>713,4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38.51" table:style-name="ce2">
            <text:p><text:s/>638,5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8.68" table:style-name="ce2">
            <text:p><text:s/>48,6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93.5" table:style-name="ce2">
            <text:p><text:s/>493,5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8.68" table:style-name="ce2">
            <text:p><text:s/>48,6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584.45" table:style-name="ce2">
            <text:p><text:s/>1.584,45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37.81" table:style-name="ce2">
            <text:p><text:s/>237,8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55.39" table:style-name="ce2">
            <text:p><text:s/>555,3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81.5" table:style-name="ce2">
            <text:p><text:s/>681,5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5.49" table:style-name="ce2">
            <text:p><text:s/>15,4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1.75" table:style-name="ce2">
            <text:p><text:s/>41,75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69.89" table:style-name="ce2">
            <text:p><text:s/>569,8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6.77000000000001" table:style-name="ce2">
            <text:p><text:s/>136,77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21.51" table:style-name="ce2">
            <text:p><text:s/>821,5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09.24" table:style-name="ce2">
            <text:p><text:s/>209,2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0.94" table:style-name="ce2">
            <text:p><text:s/>130,9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MERCATO SARACEN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ARGENT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GRANAROLO DELL'EMILI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33.4" table:style-name="ce2">
            <text:p><text:s/>33,4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BOLOGNA-SERVIZI NOTIFICAZIONI-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055.6600000000001" table:style-name="ce2">
            <text:p><text:s/>1.055,66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SAN PIETRO IN CASALE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SAN LAZZARO DI SAVEN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03" table:style-name="ce2">
            <text:p><text:s/>203,0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ALDERARA DI REN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0.18" table:style-name="ce2">
            <text:p><text:s/>10,1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VALSAMOGGI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9.64" table:style-name="ce2">
            <text:p><text:s/>29,6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O CIRCONDARIO IMOLESE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MODEN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ASTEL SAN PIETRO TERME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0.36" table:style-name="ce2">
            <text:p><text:s/>20,36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MILAN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7.64" table:style-name="ce2">
            <text:p><text:s/>17,6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OMACCHI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0.33" table:style-name="ce2">
            <text:p><text:s/>10,3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SAN GIORGIO DI PIAN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2.29" table:style-name="ce2">
            <text:p><text:s/>22,2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FISCAGLI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4.92" table:style-name="ce2">
            <text:p><text:s/>24,9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PARM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3.52" table:style-name="ce2">
            <text:p><text:s/>23,52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MEDICIN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18.56" table:style-name="ce2">
            <text:p><text:s/>118,56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MINERBI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FERRAR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32.1" table:style-name="ce2">
            <text:p><text:s/>32,1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ASTELLO D'ARGILE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E DEI COMUNI DELLA BASSA ROMAGN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ENT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4.37" table:style-name="ce2">
            <text:p><text:s/>14,37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BUDRI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46.1" table:style-name="ce2">
            <text:p><text:s/>146,1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MOLINELL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36.200000000000003" table:style-name="ce2">
            <text:p><text:s/>36,2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DOZZA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5.88" table:style-name="ce2">
            <text:p><text:s/>5,8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FORLI'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8.100000000000001" table:style-name="ce2">
            <text:p><text:s/>18,1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MONGHIDORO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26.24" table:style-name="ce2">
            <text:p><text:s/>26,2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R SERVICE SRL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540.05" table:style-name="ce2">
            <text:p><text:s/>1.540,05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R TRAINING &amp; CONSULTING SRL<text:s/>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600" table:style-name="ce2">
            <text:p><text:s/>600,0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R TRAINING &amp; CONSULTING SRL<text:s/>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124" table:style-name="ce2">
            <text:p><text:s/>3.124,0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R TRAINING &amp; CONSULTING SRL<text:s/>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70" table:style-name="ce2">
            <text:p><text:s/>170,0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R TRAINING &amp; CONSULTING SRL<text:s/>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904" table:style-name="ce2">
            <text:p><text:s/>2.904,0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376.68" table:style-name="ce2">
            <text:p><text:s/>376,68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6.27" table:style-name="ce2">
            <text:p><text:s/>106,27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4.57" table:style-name="ce2">
            <text:p><text:s/>94,57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5.63" table:style-name="ce2">
            <text:p><text:s/>105,6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7.6" table:style-name="ce2">
            <text:p><text:s/>107,6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70.04" table:style-name="ce2">
            <text:p><text:s/>370,04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67.46" table:style-name="ce2">
            <text:p><text:s/>367,46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62.5" table:style-name="ce2">
            <text:p><text:s/>262,5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325.69" table:style-name="ce2">
            <text:p><text:s/>5.325,6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MART ZETA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585.87" table:style-name="ce2">
            <text:p><text:s/>5.585,87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18561.39" table:style-name="ce2">
            <text:p><text:s/>118.561,39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SINEA RISTORAZIONE SRL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855.009999999998" table:style-name="ce2">
            <text:p><text:s/>16.855,01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AM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823.5" table:style-name="ce2">
            <text:p><text:s/>823,5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Altri servizi</text:p>
          </table:table-cell>
          <table:table-cell office:value-type="float" office:value="9.76" table:style-name="ce2">
            <text:p><text:s/>9,76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LOCAR S.R.L. UNINOMINALE<text:s/></text:p>
          </table:table-cell>
          <table:table-cell office:value-type="string" table:style-name="ce1">
            <text:p>Altri servizi</text:p>
          </table:table-cell>
          <table:table-cell office:value-type="float" office:value="420.9" table:style-name="ce2">
            <text:p><text:s/>420,90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R SERVICE SRL<text:s/></text:p>
          </table:table-cell>
          <table:table-cell office:value-type="string" table:style-name="ce1">
            <text:p>Altri servizi</text:p>
          </table:table-cell>
          <table:table-cell office:value-type="float" office:value="1342.63" table:style-name="ce2">
            <text:p><text:s/>1.342,63<text:s/></text:p>
          </table:table-cell>
          <table:table-cell office:value-type="date" office:date-value="2024-03-19T00:00:00" table:style-name="ce4">
            <text:p>19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50.41" table:style-name="ce2">
            <text:p><text:s/>50,41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M SPA<text:s/></text:p>
          </table:table-cell>
          <table:table-cell office:value-type="string" table:style-name="ce1">
            <text:p>Utenze e canoni</text:p>
          </table:table-cell>
          <table:table-cell office:value-type="float" office:value="121.32" table:style-name="ce2">
            <text:p><text:s/>121,32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D. POLISPORTIVA VIRTUS CASTENASO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12715.93" table:style-name="ce2">
            <text:p><text:s/>12.715,93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D. POLISPORTIVA VIRTUS CASTENASO<text:s/>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784.07" table:style-name="ce2">
            <text:p><text:s/>2.784,07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8000" table:style-name="ce2">
            <text:p><text:s/>8.000,00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ILO A TESTA IN GIU' DI CHIARA BRINTAZZ</text:p>
          </table:table-cell>
          <table:table-cell office:value-type="string" table:style-name="ce1">
            <text:p>Contratti di servizio pubblico</text:p>
          </table:table-cell>
          <table:table-cell office:value-type="float" office:value="1800" table:style-name="ce2">
            <text:p><text:s/>1.800,00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310" table:style-name="ce2">
            <text:p><text:s/>3.310,00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PPI E GIANBURRASCA SCHOOL DI ARIOTI AR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890" table:style-name="ce2">
            <text:p><text:s/>890,00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EEN POWER SERVICE SRL<text:s/></text:p>
          </table:table-cell>
          <table:table-cell office:value-type="string" table:style-name="ce1">
            <text:p>Beni immobili</text:p>
          </table:table-cell>
          <table:table-cell office:value-type="float" office:value="29524" table:style-name="ce2">
            <text:p><text:s/>29.524,00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I PAOLA</text:p>
          </table:table-cell>
          <table:table-cell office:value-type="string" table:style-name="ce1">
            <text:p>Altri beni di consumo</text:p>
          </table:table-cell>
          <table:table-cell office:value-type="float" office:value="4000" table:style-name="ce2">
            <text:p><text:s/>4.000,00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YRECO ITALI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141.19" table:style-name="ce2">
            <text:p><text:s/>141,19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YRECO ITALIA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20.88" table:style-name="ce2">
            <text:p><text:s/>20,88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150.06" table:style-name="ce2">
            <text:p><text:s/>150,06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4.88" table:style-name="ce2">
            <text:p><text:s/>4,88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88.18" table:style-name="ce2">
            <text:p><text:s/>88,18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55.08" table:style-name="ce2">
            <text:p><text:s/>55,08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.I.A.E.<text:s/></text:p>
          </table:table-cell>
          <table:table-cell office:value-type="string" table:style-name="ce1">
            <text:p>Imposta di registro e di bollo</text:p>
          </table:table-cell>
          <table:table-cell office:value-type="float" office:value="80.349999999999994" table:style-name="ce2">
            <text:p><text:s/>80,35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ATRINO DELL'ES DI ZANELLA VITTORIO</text:p>
          </table:table-cell>
          <table:table-cell office:value-type="string" table:style-name="ce1">
            <text:p>Altri beni di consumo</text:p>
          </table:table-cell>
          <table:table-cell office:value-type="float" office:value="500.01" table:style-name="ce2">
            <text:p><text:s/>500,01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LIANA PETROLI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1534.82" table:style-name="ce2">
            <text:p><text:s/>1.534,82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text:s/></text:p>
          </table:table-cell>
          <table:table-cell office:value-type="string" table:style-name="ce1">
            <text:p>Altri servizi</text:p>
          </table:table-cell>
          <table:table-cell office:value-type="float" office:value="164.94" table:style-name="ce2">
            <text:p><text:s/>164,94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ITALSOFT SRL<text:s/></text:p>
          </table:table-cell>
          <table:table-cell office:value-type="string" table:style-name="ce1">
            <text:p>Altri servizi</text:p>
          </table:table-cell>
          <table:table-cell office:value-type="float" office:value="1328.73" table:style-name="ce2">
            <text:p><text:s/>1.328,73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text:s/></text:p>
          </table:table-cell>
          <table:table-cell office:value-type="string" table:style-name="ce1">
            <text:p>Altri servizi</text:p>
          </table:table-cell>
          <table:table-cell office:value-type="float" office:value="1211.3499999999999" table:style-name="ce2">
            <text:p><text:s/>1.211,35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Altri servizi</text:p>
          </table:table-cell>
          <table:table-cell office:value-type="float" office:value="6065.31" table:style-name="ce2">
            <text:p><text:s/>6.065,31<text:s/></text:p>
          </table:table-cell>
          <table:table-cell office:value-type="date" office:date-value="2024-03-20T00:00:00" table:style-name="ce4">
            <text:p>20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STI LUCIANO SRL<text:s/>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314.69" table:style-name="ce2">
            <text:p><text:s/>314,69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05" table:style-name="ce6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STI LUCIANO SRL<text:s/>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341.67" table:style-name="ce2">
            <text:p><text:s/>341,67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05" table:style-name="ce6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 FEDERICO MASSIMILIANO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20000" table:style-name="ce2">
            <text:p><text:s/>20.000,0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 FEDERICO MASSIMILIANO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00.8" table:style-name="ce2">
            <text:p><text:s/>300,8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601" table:style-name="ce6">
            <text:p>6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NOW SERVICE S.R.L.<text:s/></text:p>
          </table:table-cell>
          <table:table-cell office:value-type="string" table:style-name="ce1">
            <text:p>Impianti e macchinari</text:p>
          </table:table-cell>
          <table:table-cell office:value-type="float" office:value="2928" table:style-name="ce2">
            <text:p><text:s/>2.928,0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301" table:style-name="ce6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text:s/></text:p>
          </table:table-cell>
          <table:table-cell office:value-type="string" table:style-name="ce1">
            <text:p>Beni immobili</text:p>
          </table:table-cell>
          <table:table-cell office:value-type="float" office:value="129.32" table:style-name="ce2">
            <text:p><text:s/>129,32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Beni immobili</text:p>
          </table:table-cell>
          <table:table-cell office:value-type="float" office:value="79.06" table:style-name="ce2">
            <text:p><text:s/>79,06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text:s/></text:p>
          </table:table-cell>
          <table:table-cell office:value-type="string" table:style-name="ce1">
            <text:p>Beni immobili</text:p>
          </table:table-cell>
          <table:table-cell office:value-type="float" office:value="1207.8" table:style-name="ce2">
            <text:p><text:s/>1.207,8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text:s/></text:p>
          </table:table-cell>
          <table:table-cell office:value-type="string" table:style-name="ce1">
            <text:p>Beni immobili</text:p>
          </table:table-cell>
          <table:table-cell office:value-type="float" office:value="4839.9799999999996" table:style-name="ce2">
            <text:p><text:s/>4.839,98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PELLI DAVIDE</text:p>
          </table:table-cell>
          <table:table-cell office:value-type="string" table:style-name="ce1">
            <text:p>Beni immobili</text:p>
          </table:table-cell>
          <table:table-cell office:value-type="float" office:value="2283.84" table:style-name="ce2">
            <text:p><text:s/>2.283,84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INI MAURO</text:p>
          </table:table-cell>
          <table:table-cell office:value-type="string" table:style-name="ce1">
            <text:p>Beni immobili</text:p>
          </table:table-cell>
          <table:table-cell office:value-type="float" office:value="3806.4" table:style-name="ce2">
            <text:p><text:s/>3.806,4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54.04999999999995" table:style-name="ce2">
            <text:p><text:s/>554,05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UROLIFT SERVIZI ASCENSORI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70.25" table:style-name="ce2">
            <text:p><text:s/>2.770,25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58.98" table:style-name="ce2">
            <text:p><text:s/>558,98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3.36" table:style-name="ce2">
            <text:p><text:s/>353,36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43.29" table:style-name="ce2">
            <text:p><text:s/>743,29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G. SISTEMI DI RIGHI GIUSEPPE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14.35" table:style-name="ce2">
            <text:p><text:s/>514,35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OVA SIEP DI CINELLI S.R.L.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68.39999999999998" table:style-name="ce2">
            <text:p><text:s/>268,4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.079999999999998" table:style-name="ce2">
            <text:p><text:s/>17,08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91.7" table:style-name="ce2">
            <text:p><text:s/>291,7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40.38" table:style-name="ce2">
            <text:p><text:s/>340,38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A ESTINTORI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349.07" table:style-name="ce2">
            <text:p><text:s/>8.349,07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OMINIO VIA NUVOLARI 1 -3<text:s/></text:p>
          </table:table-cell>
          <table:table-cell office:value-type="string" table:style-name="ce1">
            <text:p>Utilizzo di beni di terzi</text:p>
          </table:table-cell>
          <table:table-cell office:value-type="float" office:value="940" table:style-name="ce2">
            <text:p><text:s/>940,00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CO SISTEMI 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15.48" table:style-name="ce2">
            <text:p><text:s/>2.115,48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337.62" table:style-name="ce2">
            <text:p><text:s/>337,62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Altri beni di consumo</text:p>
          </table:table-cell>
          <table:table-cell office:value-type="float" office:value="301.83" table:style-name="ce2">
            <text:p><text:s/>301,83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3.65" table:style-name="ce2">
            <text:p><text:s/>83,65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0.19" table:style-name="ce2">
            <text:p><text:s/>150,19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2.07" table:style-name="ce2">
            <text:p><text:s/>82,07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9.760000000000002" table:style-name="ce2">
            <text:p><text:s/>19,76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4.64" table:style-name="ce2">
            <text:p><text:s/>84,64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P. SPA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77.85" table:style-name="ce2">
            <text:p><text:s/>377,85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19.940000000000001" table:style-name="ce2">
            <text:p><text:s/>19,94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CA DI IMOLA SPA<text:s/></text:p>
          </table:table-cell>
          <table:table-cell office:value-type="string" table:style-name="ce1">
            <text:p>Servizi finanziari</text:p>
          </table:table-cell>
          <table:table-cell office:value-type="float" office:value="13.15" table:style-name="ce2">
            <text:p><text:s/>13,15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OL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887.03" table:style-name="ce2">
            <text:p><text:s/>887,03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OL SRL<text:s/></text:p>
          </table:table-cell>
          <table:table-cell office:value-type="string" table:style-name="ce1">
            <text:p>Altri beni di consumo</text:p>
          </table:table-cell>
          <table:table-cell office:value-type="float" office:value="1034.47" table:style-name="ce2">
            <text:p><text:s/>1.034,47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A SRL<text:s/></text:p>
          </table:table-cell>
          <table:table-cell office:value-type="string" table:style-name="ce1">
            <text:p>Altri servizi</text:p>
          </table:table-cell>
          <table:table-cell office:value-type="float" office:value="1992.66" table:style-name="ce2">
            <text:p><text:s/>1.992,66<text:s/></text:p>
          </table:table-cell>
          <table:table-cell office:value-type="date" office:date-value="2024-03-21T00:00:00" table:style-name="ce4">
            <text:p>21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number-rows-repeated="2" table:style-name="ro1">
          <table:table-cell office:value-type="string" table:style-name="ce1">
            <text:p>ALTILIA LEONARDO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162" table:style-name="ce2">
            <text:p><text:s/>162,0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99" table:style-name="ce2">
            <text:p><text:s/>699,0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91.26" table:style-name="ce2">
            <text:p><text:s/>191,2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39.71" table:style-name="ce2">
            <text:p><text:s/>439,71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3.67" table:style-name="ce2">
            <text:p><text:s/>33,6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81.41" table:style-name="ce2">
            <text:p><text:s/>181,41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1.98" table:style-name="ce2">
            <text:p><text:s/>71,9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7.63" table:style-name="ce2">
            <text:p><text:s/>27,6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7.88" table:style-name="ce2">
            <text:p><text:s/>77,8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90.93" table:style-name="ce2">
            <text:p><text:s/>490,9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670.62" table:style-name="ce2">
            <text:p><text:s/>1.670,6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33.98" table:style-name="ce2">
            <text:p><text:s/>433,9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68.45" table:style-name="ce2">
            <text:p><text:s/>268,4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7.63" table:style-name="ce2">
            <text:p><text:s/>27,6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74.51" table:style-name="ce2">
            <text:p><text:s/>274,51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26.52" table:style-name="ce2">
            <text:p><text:s/>726,5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7.979999999999997" table:style-name="ce2">
            <text:p><text:s/>37,9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.14" table:style-name="ce2">
            <text:p><text:s/>5,1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717.61" table:style-name="ce2">
            <text:p><text:s/>2.717,61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50.98" table:style-name="ce2">
            <text:p><text:s/>350,9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0.41999999999999" table:style-name="ce2">
            <text:p><text:s/>130,4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58.1" table:style-name="ce2">
            <text:p><text:s/>158,1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6.649999999999999" table:style-name="ce2">
            <text:p><text:s/>16,6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06.95" table:style-name="ce2">
            <text:p><text:s/>106,9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52.89" table:style-name="ce2">
            <text:p><text:s/>352,8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4.57" table:style-name="ce2">
            <text:p><text:s/>34,5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969.52" table:style-name="ce2">
            <text:p><text:s/>2.969,5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72.66" table:style-name="ce2">
            <text:p><text:s/>572,6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8.74" table:style-name="ce2">
            <text:p><text:s/>48,7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86.62" table:style-name="ce2">
            <text:p><text:s/>186,6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11.52" table:style-name="ce2">
            <text:p><text:s/>511,5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20.24" table:style-name="ce2">
            <text:p><text:s/>720,2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53.45" table:style-name="ce2">
            <text:p><text:s/>453,4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64.25" table:style-name="ce2">
            <text:p><text:s/>1.364,2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16.09" table:style-name="ce2">
            <text:p><text:s/>216,0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2.75" table:style-name="ce2">
            <text:p><text:s/>82,7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8.44" table:style-name="ce2">
            <text:p><text:s/>28,4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78.46" table:style-name="ce2">
            <text:p><text:s/>478,4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00.83" table:style-name="ce2">
            <text:p><text:s/>300,8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79.64999999999998" table:style-name="ce2">
            <text:p><text:s/>279,6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06.44" table:style-name="ce2">
            <text:p><text:s/>406,4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0.63" table:style-name="ce2">
            <text:p><text:s/>10,6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19.76" table:style-name="ce2">
            <text:p><text:s/>219,7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.75" table:style-name="ce2">
            <text:p><text:s/>6,7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54.9" table:style-name="ce2">
            <text:p><text:s/>654,9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06.75" table:style-name="ce2">
            <text:p><text:s/>506,7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035.55" table:style-name="ce2">
            <text:p><text:s/>1.035,5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27.86" table:style-name="ce2">
            <text:p><text:s/>327,8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9.07" table:style-name="ce2">
            <text:p><text:s/>19,0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73.63" table:style-name="ce2">
            <text:p><text:s/>473,6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22.29" table:style-name="ce2">
            <text:p><text:s/>822,2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0.02" table:style-name="ce2">
            <text:p><text:s/>0,0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10.15" table:style-name="ce2">
            <text:p><text:s/>710,1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0.04" table:style-name="ce2">
            <text:p><text:s/>0,0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41.76" table:style-name="ce2">
            <text:p><text:s/>441,7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53.89" table:style-name="ce2">
            <text:p><text:s/>353,8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9.07" table:style-name="ce2">
            <text:p><text:s/>19,0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2.63" table:style-name="ce2">
            <text:p><text:s/>12,6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26.29" table:style-name="ce2">
            <text:p><text:s/>226,2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68.25" table:style-name="ce2">
            <text:p><text:s/>268,25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8.74" table:style-name="ce2">
            <text:p><text:s/>48,7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92.89" table:style-name="ce2">
            <text:p><text:s/>392,8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436.07" table:style-name="ce2">
            <text:p><text:s/>1.436,0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69.48" table:style-name="ce2">
            <text:p><text:s/>69,4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13.64" table:style-name="ce2">
            <text:p><text:s/>313,6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1" table:style-name="ce2">
            <text:p><text:s/>71,0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875.91" table:style-name="ce2">
            <text:p><text:s/>875,91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05.28" table:style-name="ce2">
            <text:p><text:s/>405,2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9.57" table:style-name="ce2">
            <text:p><text:s/>139,5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23.17" table:style-name="ce2">
            <text:p><text:s/>123,1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9.57" table:style-name="ce2">
            <text:p><text:s/>139,57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66.26" table:style-name="ce2">
            <text:p><text:s/>766,2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36.71" table:style-name="ce2">
            <text:p><text:s/>236,71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21.23" table:style-name="ce2">
            <text:p><text:s/>521,23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444.82" table:style-name="ce2">
            <text:p><text:s/>1.444,8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08.02" table:style-name="ce2">
            <text:p><text:s/>208,0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22.86" table:style-name="ce2">
            <text:p><text:s/>122,8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9.159999999999997" table:style-name="ce2">
            <text:p><text:s/>39,16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3.69" table:style-name="ce2">
            <text:p><text:s/>13,6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14.52" table:style-name="ce2">
            <text:p><text:s/>414,5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25.79" table:style-name="ce2">
            <text:p><text:s/>525,79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92.52" table:style-name="ce2">
            <text:p><text:s/>92,5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103.62" table:style-name="ce2">
            <text:p><text:s/>103,62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42.04" table:style-name="ce2">
            <text:p><text:s/>42,0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RA SPA<text:s/></text:p>
          </table:table-cell>
          <table:table-cell office:value-type="string" table:style-name="ce1">
            <text:p>Utenze e canoni</text:p>
          </table:table-cell>
          <table:table-cell office:value-type="float" office:value="53.7" table:style-name="ce2">
            <text:p><text:s/>53,7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MI SRL<text:s/></text:p>
          </table:table-cell>
          <table:table-cell office:value-type="string" table:style-name="ce1">
            <text:p>Altre spese in conto capitale n.a.c.</text:p>
          </table:table-cell>
          <table:table-cell office:value-type="float" office:value="331.6" table:style-name="ce2">
            <text:p><text:s/>331,6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005" table:style-name="ce6">
            <text:p>100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USTI LUCIANO SRL<text:s/></text:p>
          </table:table-cell>
          <table:table-cell office:value-type="string" table:style-name="ce1">
            <text:p>Impianti e macchinari</text:p>
          </table:table-cell>
          <table:table-cell office:value-type="float" office:value="590.24" table:style-name="ce2">
            <text:p><text:s/>590,24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301" table:style-name="ce6">
            <text:p>3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GIORGI SAMUEL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0249.38" table:style-name="ce2">
            <text:p><text:s/>20.249,38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ZIENDA UNITA' SANITARIA LOCALE DI BOLOG<text:s/></text:p>
          </table:table-cell>
          <table:table-cell office:value-type="string" table:style-name="ce1">
            <text:p>Altre spese correnti n.a.c.</text:p>
          </table:table-cell>
          <table:table-cell office:value-type="float" office:value="1400" table:style-name="ce2">
            <text:p><text:s/>1.400,0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RCE E VANNINI SERVICE SRL<text:s/></text:p>
          </table:table-cell>
          <table:table-cell office:value-type="string" table:style-name="ce1">
            <text:p>Beni immobili</text:p>
          </table:table-cell>
          <table:table-cell office:value-type="float" office:value="176.9" table:style-name="ce2">
            <text:p><text:s/>176,9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ITEL S.R.L.<text:s/></text:p>
          </table:table-cell>
          <table:table-cell office:value-type="string" table:style-name="ce1">
            <text:p>Beni immobili</text:p>
          </table:table-cell>
          <table:table-cell office:value-type="float" office:value="16640" table:style-name="ce2">
            <text:p><text:s/>16.640,00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06" table:style-name="ce6">
            <text:p>1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Altri servizi</text:p>
          </table:table-cell>
          <table:table-cell office:value-type="float" office:value="11.71" table:style-name="ce2">
            <text:p><text:s/>11,71<text:s/></text:p>
          </table:table-cell>
          <table:table-cell office:value-type="date" office:date-value="2024-03-22T00:00:00" table:style-name="ce4">
            <text:p>22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C AUTORITA' NAZIONALE ANTICORRUZIONE<text:s/>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775" table:style-name="ce2">
            <text:p><text:s/>775,00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801" table:style-name="ce6">
            <text:p>18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text:s/></text:p>
          </table:table-cell>
          <table:table-cell office:value-type="string" table:style-name="ce1">
            <text:p>Aggi di riscossione</text:p>
          </table:table-cell>
          <table:table-cell office:value-type="float" office:value="12253.61" table:style-name="ce2">
            <text:p><text:s/>12.253,61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404" table:style-name="ce6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.C.A. IMPOSTE COMUNALI AFFINI S.P.A.<text:s/></text:p>
          </table:table-cell>
          <table:table-cell office:value-type="string" table:style-name="ce1">
            <text:p>Aggi di riscossione</text:p>
          </table:table-cell>
          <table:table-cell office:value-type="float" office:value="65.25" table:style-name="ce2">
            <text:p><text:s/>65,25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404" table:style-name="ce6">
            <text:p>140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ASI LAVORO SPA<text:s/>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3263.55" table:style-name="ce2">
            <text:p><text:s/>3.263,55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201" table:style-name="ce6">
            <text:p>12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&amp;C DI MARILENA SONIA BUTERA SAS<text:s/>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250" table:style-name="ce2">
            <text:p><text:s/>250,00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902" table:style-name="ce6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CIETA' IMMOBILIARE CASTENASO SRL<text:s/>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1669.06" table:style-name="ce2">
            <text:p><text:s/>1.669,06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902" table:style-name="ce6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ZIOLI SNC<text:s/>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620.87" table:style-name="ce2">
            <text:p><text:s/>620,87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902" table:style-name="ce6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RMACIA CONTEDINI<text:s/>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3842.79" table:style-name="ce2">
            <text:p><text:s/>3.842,79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902" table:style-name="ce6">
            <text:p>9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issis</text:p>
          </table:table-cell>
          <table:table-cell office:value-type="string" table:style-name="ce1">
            <text:p>Altri trasferimenti a famiglie</text:p>
          </table:table-cell>
          <table:table-cell office:value-type="float" office:value="4385" table:style-name="ce2">
            <text:p><text:s/>4.385,00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402" table:style-name="ce6">
            <text:p>4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DEM SRL<text:s/>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22.2" table:style-name="ce2">
            <text:p><text:s/>322,20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PI EMILIA ROMAGNA<text:s/>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10" table:style-name="ce2">
            <text:p><text:s/>210,00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ITORIALE NAZIONALE SRL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469" table:style-name="ce2">
            <text:p><text:s/>469,00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'EDICOLA DELLA PIAZZA SNC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0.4" table:style-name="ce2">
            <text:p><text:s/>60,40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DINI ARRIGO S.R.L.<text:s/></text:p>
          </table:table-cell>
          <table:table-cell office:value-type="string" table:style-name="ce1">
            <text:p>Altri servizi</text:p>
          </table:table-cell>
          <table:table-cell office:value-type="float" office:value="266.83" table:style-name="ce2">
            <text:p><text:s/>266,83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A SOC.COOP. A.R.L. SERVIZIO AUTONOLEG<text:s/></text:p>
          </table:table-cell>
          <table:table-cell office:value-type="string" table:style-name="ce1">
            <text:p>Altri servizi</text:p>
          </table:table-cell>
          <table:table-cell office:value-type="float" office:value="1557.45" table:style-name="ce2">
            <text:p><text:s/>1.557,45<text:s/></text:p>
          </table:table-cell>
          <table:table-cell office:value-type="date" office:date-value="2024-03-25T00:00:00" table:style-name="ce4">
            <text:p>25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T ALLAOUI KHADIJA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336" table:style-name="ce2">
            <text:p><text:s/>336,0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ISTERO DELL'INTERNO<text:s/></text:p>
          </table:table-cell>
          <table:table-cell office:value-type="string" table:style-name="ce1">
            <text:p>Altre uscite per conto terzi n.a.c.</text:p>
          </table:table-cell>
          <table:table-cell office:value-type="float" office:value="2048.38" table:style-name="ce2">
            <text:p><text:s/>2.048,38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9901" table:style-name="ce6">
            <text:p>99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68671.289999999994" table:style-name="ce2">
            <text:p><text:s/>68.671,29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9441.379999999997" table:style-name="ce2">
            <text:p><text:s/>39.441,38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36501.01" table:style-name="ce2">
            <text:p><text:s/>36.501,01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5538.48" table:style-name="ce2">
            <text:p><text:s/>5.538,48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4760.61" table:style-name="ce2">
            <text:p><text:s/>14.760,61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SOCIALE SOCIETA' DOLCE S.C.A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2249.1" table:style-name="ce2">
            <text:p><text:s/>2.249,1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1034.6400000000001" table:style-name="ce2">
            <text:p><text:s/>1.034,64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ICHE E. GASPARI S.R.L.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413.58" table:style-name="ce2">
            <text:p><text:s/>413,58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58.79999999999995" table:style-name="ce2">
            <text:p><text:s/>558,8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EKA S.R.L.<text:s/></text:p>
          </table:table-cell>
          <table:table-cell office:value-type="string" table:style-name="ce1">
            <text:p>Software</text:p>
          </table:table-cell>
          <table:table-cell office:value-type="float" office:value="9854.81" table:style-name="ce2">
            <text:p><text:s/>9.854,81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EKA S.R.L.<text:s/></text:p>
          </table:table-cell>
          <table:table-cell office:value-type="string" table:style-name="ce1">
            <text:p>Software</text:p>
          </table:table-cell>
          <table:table-cell office:value-type="float" office:value="1175.96" table:style-name="ce2">
            <text:p><text:s/>1.175,96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EKA S.R.L.<text:s/></text:p>
          </table:table-cell>
          <table:table-cell office:value-type="string" table:style-name="ce1">
            <text:p>Software</text:p>
          </table:table-cell>
          <table:table-cell office:value-type="float" office:value="5827.5" table:style-name="ce2">
            <text:p><text:s/>5.827,5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3172" table:style-name="ce2">
            <text:p><text:s/>3.172,0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IT - SYSTEM ENGINEERING &amp; INFORMATION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610" table:style-name="ce2">
            <text:p><text:s/>610,0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22" table:style-name="ce2">
            <text:p><text:s/>122,0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8" table:style-name="ce6">
            <text:p>10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452.4499999999998" table:style-name="ce2">
            <text:p><text:s/>2.452,45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226.01" table:style-name="ce2">
            <text:p><text:s/>10.226,01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BLU SOCIETA' COOPERATIVA SOCIA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850.85" table:style-name="ce2">
            <text:p><text:s/>850,85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UPPO INFORMATICA E SERVIZI GIES SRL<text:s/></text:p>
          </table:table-cell>
          <table:table-cell office:value-type="string" table:style-name="ce1">
            <text:p>Altri servizi</text:p>
          </table:table-cell>
          <table:table-cell office:value-type="float" office:value="242" table:style-name="ce2">
            <text:p><text:s/>242,0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CCHINI GROUP STUDIO ASSOCIATO<text:s/>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50" table:style-name="ce2">
            <text:p><text:s/>50,00<text:s/></text:p>
          </table:table-cell>
          <table:table-cell office:value-type="date" office:date-value="2024-03-26T00:00:00" table:style-name="ce4">
            <text:p>26/03/24</text:p>
          </table:table-cell>
          <table:table-cell office:value-type="float" office:value="101" table:style-name="ce6">
            <text:p>1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Y RISTOSERVICE SPA<text:s/></text:p>
          </table:table-cell>
          <table:table-cell office:value-type="string" table:style-name="ce1">
            <text:p>Altre spese per il personale</text:p>
          </table:table-cell>
          <table:table-cell office:value-type="float" office:value="3899.44" table:style-name="ce2">
            <text:p><text:s/>3.899,44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10" table:style-name="ce6">
            <text:p>1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UNE DI CASTENASO<text:s/></text:p>
          </table:table-cell>
          <table:table-cell office:value-type="string" table:style-name="ce1">
            <text:p>Servizi finanziari</text:p>
          </table:table-cell>
          <table:table-cell office:value-type="float" office:value="3725" table:style-name="ce2">
            <text:p><text:s/>3.725,00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3.88" table:style-name="ce2">
            <text:p><text:s/>43,88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GIOLI SPA<text:s/>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732" table:style-name="ce2">
            <text:p><text:s/>732,00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49.67" table:style-name="ce2">
            <text:p><text:s/>849,67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LLI TOMASINI <text:s/>SRL<text:s/>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88.08" table:style-name="ce2">
            <text:p><text:s/>988,08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1.4" table:style-name="ce2">
            <text:p><text:s/>91,40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5.7" table:style-name="ce2">
            <text:p><text:s/>45,70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6.45000000000005" table:style-name="ce2">
            <text:p><text:s/>526,45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S AUTOMATED DATA SYSTEMS S.P.A.<text:s/></text:p>
          </table:table-cell>
          <table:table-cell office:value-type="string" table:style-name="ce1">
            <text:p>Altri servizi</text:p>
          </table:table-cell>
          <table:table-cell office:value-type="float" office:value="805.2" table:style-name="ce2">
            <text:p><text:s/>805,20<text:s/></text:p>
          </table:table-cell>
          <table:table-cell office:value-type="date" office:date-value="2024-03-27T00:00:00" table:style-name="ce4">
            <text:p>27/03/24</text:p>
          </table:table-cell>
          <table:table-cell office:value-type="float" office:value="102" table:style-name="ce6">
            <text:p>10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E SOCIETA' COOPERATIVA<text:s/>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4693.36" table:style-name="ce2">
            <text:p><text:s/>14.693,36<text:s/></text:p>
          </table:table-cell>
          <table:table-cell office:value-type="date" office:date-value="2024-03-28T00:00:00" table:style-name="ce4">
            <text:p>28/03/24</text:p>
          </table:table-cell>
          <table:table-cell office:value-type="float" office:value="111" table:style-name="ce6">
            <text:p>1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60.11" table:style-name="ce2">
            <text:p><text:s/>1.460,11<text:s/></text:p>
          </table:table-cell>
          <table:table-cell office:value-type="date" office:date-value="2024-03-28T00:00:00" table:style-name="ce4">
            <text:p>2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1.86" table:style-name="ce2">
            <text:p><text:s/>1.631,86<text:s/></text:p>
          </table:table-cell>
          <table:table-cell office:value-type="date" office:date-value="2024-03-28T00:00:00" table:style-name="ce4">
            <text:p>2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01.66" table:style-name="ce2">
            <text:p><text:s/>901,66<text:s/></text:p>
          </table:table-cell>
          <table:table-cell office:value-type="date" office:date-value="2024-03-28T00:00:00" table:style-name="ce4">
            <text:p>2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27.42999999999995" table:style-name="ce2">
            <text:p><text:s/>527,43<text:s/></text:p>
          </table:table-cell>
          <table:table-cell office:value-type="date" office:date-value="2024-03-28T00:00:00" table:style-name="ce4">
            <text:p>2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08.65" table:style-name="ce2">
            <text:p><text:s/>708,65<text:s/></text:p>
          </table:table-cell>
          <table:table-cell office:value-type="date" office:date-value="2024-03-28T00:00:00" table:style-name="ce4">
            <text:p>2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08.98" table:style-name="ce2">
            <text:p><text:s/>1.008,98<text:s/></text:p>
          </table:table-cell>
          <table:table-cell office:value-type="date" office:date-value="2024-03-28T00:00:00" table:style-name="ce4">
            <text:p>28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3.86" table:style-name="ce2">
            <text:p><text:s/>33,86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85.99" table:style-name="ce2">
            <text:p><text:s/>185,99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76.66" table:style-name="ce2">
            <text:p><text:s/>176,66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74.53" table:style-name="ce2">
            <text:p><text:s/>74,53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18.99" table:style-name="ce2">
            <text:p><text:s/>318,99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332.62" table:style-name="ce2">
            <text:p><text:s/>332,62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61.54000000000002" table:style-name="ce2">
            <text:p><text:s/>261,54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460.98" table:style-name="ce2">
            <text:p><text:s/>460,98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03.81" table:style-name="ce2">
            <text:p><text:s/>103,81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178.72" table:style-name="ce2">
            <text:p><text:s/>178,72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215.49" table:style-name="ce2">
            <text:p><text:s/>215,49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EL ENERGIA SPA<text:s/></text:p>
          </table:table-cell>
          <table:table-cell office:value-type="string" table:style-name="ce1">
            <text:p>Utenze e canoni</text:p>
          </table:table-cell>
          <table:table-cell office:value-type="float" office:value="543.54999999999995" table:style-name="ce2">
            <text:p><text:s/>543,55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701" table:style-name="ce6">
            <text:p>170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Contratti di servizio pubblico</text:p>
          </table:table-cell>
          <table:table-cell office:value-type="float" office:value="234.37" table:style-name="ce2">
            <text:p><text:s/>234,37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406" table:style-name="ce6">
            <text:p>40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3.77" table:style-name="ce2">
            <text:p><text:s/>123,77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02.17" table:style-name="ce2">
            <text:p><text:s/>402,17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ORZIO STABILE ECOBI SOCIETÀ CONSORTI<text:s/>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91.16" table:style-name="ce2">
            <text:p><text:s/>991,16<text:s/></text:p>
          </table:table-cell>
          <table:table-cell office:value-type="date" office:date-value="2024-03-29T00:00:00" table:style-name="ce4">
            <text:p>29/03/24</text:p>
          </table:table-cell>
          <table:table-cell office:value-type="float" office:value="103" table:style-name="ce6">
            <text:p>103</text:p>
          </table:table-cell>
          <table:table-cell table:number-columns-repeated="16379"/>
        </table:table-row>
        <table:table-row table:number-rows-repeated="3" table:style-name="ro1">
          <table:table-cell table:number-columns-repeated="2" table:style-name="ce1"/>
          <table:table-cell table:style-name="ce2"/>
          <table:table-cell table:style-name="ce4"/>
          <table:table-cell table:style-name="ce6"/>
          <table:table-cell table:number-columns-repeated="16379"/>
        </table:table-row>
        <table:table-row table:number-rows-repeated="350" table:style-name="ro1">
          <table:table-cell table:number-columns-repeated="4"/>
          <table:table-cell table:style-name="ce6"/>
          <table:table-cell table:number-columns-repeated="16379"/>
        </table:table-row>
        <table:table-row table:number-rows-repeated="1047170" table:style-name="ro2">
          <table:table-cell table:number-columns-repeated="16384"/>
        </table:table-row>
      </table:table>
      <table:database-ranges>
        <table:database-range table:target-range-address="Foglio1.A2:Foglio1.E1053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36P0">
      <number:day number:style="long"/>
      <number:text>/</number:text>
      <number:month number:style="long"/>
      <number:text>/</number:text>
      <number:year/>
    </number:date-style>
    <number:text-style style:name="N36">
      <number:text-content/>
      <style:map style:condition="value()&gt;=0" style:apply-style-name="N36P0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nnalisa Bergami</meta:initial-creator>
    <dc:creator>Giulia Armaroli</dc:creator>
    <meta:creation-date>2024-04-23T10:16:59Z</meta:creation-date>
    <dc:date>2024-07-22T08:23:50Z</dc:date>
  </office:meta>
</office:document-meta>
</file>