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2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3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5" style:family="table-cell" style:parent-style-name="Migliaia" style:data-style-name="N35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56104166666667cm" style:use-optimal-column-width="true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4.07458333333333cm" style:use-optimal-column-width="true"/>
    </style:style>
    <style:style style:name="co4" style:family="table-column">
      <style:table-column-properties fo:break-before="auto" style:column-width="13.5202083333333cm" style:use-optimal-column-width="true"/>
    </style:style>
    <style:style style:name="co5" style:family="table-column">
      <style:table-column-properties fo:break-before="auto" style:column-width="2.43416666666667cm" style:use-optimal-column-width="true"/>
    </style:style>
    <style:style style:name="co6" style:family="table-column">
      <style:table-column-properties fo:break-before="auto" style:column-width="3.2808333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"/>
        <table:table-column table:style-name="co6" table:default-cell-style-name="ce3"/>
        <table:table-column table:style-name="co7" table:number-columns-repeated="16378" table:default-cell-style-name="ce1"/>
        <table:table-row table:style-name="ro1">
          <table:table-cell office:value-type="string" table:style-name="ce4">
            <text:p>ANNO</text:p>
          </table:table-cell>
          <table:table-cell office:value-type="string" table:style-name="ce4">
            <text:p>TRIMESTRE</text:p>
          </table:table-cell>
          <table:table-cell office:value-type="string" table:style-name="ce4">
            <text:p>CATEGORIA DI SPESA</text:p>
          </table:table-cell>
          <table:table-cell office:value-type="string" table:style-name="ce4">
            <text:p>TIPOLOGIA DI SPESA</text:p>
          </table:table-cell>
          <table:table-cell office:value-type="string" table:style-name="ce5">
            <text:p>IMPORTO</text:p>
          </table:table-cell>
          <table:table-cell office:value-type="string" table:style-name="ce6">
            <text:p>CODICE_FISCALE</text:p>
          </table:table-cell>
          <table:table-cell table:number-columns-repeated="16378" table:style-name="ce4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502.42" table:style-name="ce2">
            <text:p><text:s/>4.502,42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6679.85" table:style-name="ce2">
            <text:p><text:s/>46.679,85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976.02" table:style-name="ce2">
            <text:p><text:s/>5.976,02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327.45" table:style-name="ce2">
            <text:p><text:s/>7.327,45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3659.64" table:style-name="ce2">
            <text:p><text:s/>3.659,64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78" table:style-name="ce2">
            <text:p><text:s/>0,78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1.02" table:style-name="ce2">
            <text:p><text:s/>11,02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79" table:style-name="ce2">
            <text:p><text:s/>0,79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95" table:style-name="ce2">
            <text:p><text:s/>0,95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05" table:style-name="ce2">
            <text:p><text:s/>0,05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3.4" table:style-name="ce2">
            <text:p><text:s/>3,40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.0699999999999998" table:style-name="ce2">
            <text:p><text:s/>2,07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42" table:style-name="ce2">
            <text:p><text:s/>0,42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9.02" table:style-name="ce2">
            <text:p><text:s/>19,02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42.58" table:style-name="ce2">
            <text:p><text:s/>42,58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0.29" table:style-name="ce2">
            <text:p><text:s/>20,29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01" table:style-name="ce2">
            <text:p><text:s/>0,01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06" table:style-name="ce2">
            <text:p><text:s/>0,06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13" table:style-name="ce2">
            <text:p><text:s/>0,13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77.67" table:style-name="ce2">
            <text:p><text:s/>77,67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.08" table:style-name="ce2">
            <text:p><text:s/>2,08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3.59" table:style-name="ce2">
            <text:p><text:s/>3,59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8.0299999999999994" table:style-name="ce2">
            <text:p><text:s/>8,03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06" table:style-name="ce2">
            <text:p><text:s/>0,06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.06" table:style-name="ce2">
            <text:p><text:s/>2,06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.74" table:style-name="ce2">
            <text:p><text:s/>1,74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7" table:style-name="ce2">
            <text:p><text:s/>0,70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7.09" table:style-name="ce2">
            <text:p><text:s/>17,09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0.07" table:style-name="ce2">
            <text:p><text:s/>20,07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.06" table:style-name="ce2">
            <text:p><text:s/>2,06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.48" table:style-name="ce2">
            <text:p><text:s/>1,48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per spese di personale (comando, distacco, fuori ruolo, convenzioni, ecc...)<text:s/></text:p>
          </table:table-cell>
          <table:table-cell office:value-type="float" office:value="8000" table:style-name="ce2">
            <text:p><text:s/>8.000,00<text:s/></text:p>
          </table:table-cell>
          <table:table-cell office:value-type="float" office:value="3014291201" table:style-name="ce1">
            <text:p>301429120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ibuti sociali effettivi a carico dell'ente</text:p>
          </table:table-cell>
          <table:table-cell office:value-type="float" office:value="350.52" table:style-name="ce2">
            <text:p><text:s/>350,52<text:s/></text:p>
          </table:table-cell>
          <table:table-cell office:value-type="float" office:value="97660520582" table:style-name="ce1">
            <text:p>976605205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ibuti sociali effettivi a carico dell'ente</text:p>
          </table:table-cell>
          <table:table-cell office:value-type="float" office:value="665.3" table:style-name="ce2">
            <text:p><text:s/>665,30<text:s/></text:p>
          </table:table-cell>
          <table:table-cell office:value-type="float" office:value="97660520582" table:style-name="ce1">
            <text:p>976605205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ibuti sociali effettivi a carico dell'ente</text:p>
          </table:table-cell>
          <table:table-cell office:value-type="float" office:value="387.52" table:style-name="ce2">
            <text:p><text:s/>387,52<text:s/></text:p>
          </table:table-cell>
          <table:table-cell office:value-type="float" office:value="97660520582" table:style-name="ce1">
            <text:p>976605205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6.5" table:style-name="ce2">
            <text:p><text:s/>16,50<text:s/></text:p>
          </table:table-cell>
          <table:table-cell office:value-type="float" office:value="1690751209" table:style-name="ce1">
            <text:p>169075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8" table:style-name="ce2">
            <text:p><text:s/>88,00<text:s/></text:p>
          </table:table-cell>
          <table:table-cell office:value-type="float" office:value="1627600438" table:style-name="ce1">
            <text:p>162760043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00" table:style-name="ce2">
            <text:p><text:s/>4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0" table:style-name="ce2">
            <text:p><text:s/>18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5" table:style-name="ce2">
            <text:p><text:s/>7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0" table:style-name="ce2">
            <text:p><text:s/>2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9.6" table:style-name="ce2">
            <text:p><text:s/>39,6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74.95999999999998" table:style-name="ce2">
            <text:p><text:s/>274,96<text:s/></text:p>
          </table:table-cell>
          <table:table-cell office:value-type="float" office:value="2404510378" table:style-name="ce1">
            <text:p>240451037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3.4" table:style-name="ce2">
            <text:p><text:s/>103,40<text:s/></text:p>
          </table:table-cell>
          <table:table-cell office:value-type="float" office:value="1469790990" table:style-name="ce1">
            <text:p>146979099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.600000000000001" table:style-name="ce2">
            <text:p><text:s/>17,60<text:s/></text:p>
          </table:table-cell>
          <table:table-cell office:value-type="float" office:value="89070403" table:style-name="ce1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3.4" table:style-name="ce2">
            <text:p><text:s/>103,40<text:s/></text:p>
          </table:table-cell>
          <table:table-cell office:value-type="float" office:value="942620113" table:style-name="ce1">
            <text:p>94262011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.6" table:style-name="ce2">
            <text:p><text:s/>6,60<text:s/></text:p>
          </table:table-cell>
          <table:table-cell office:value-type="float" office:value="2009890209" table:style-name="ce1">
            <text:p>2009890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.6" table:style-name="ce2">
            <text:p><text:s/>6,60<text:s/></text:p>
          </table:table-cell>
          <table:table-cell office:value-type="float" office:value="2009890209" table:style-name="ce1">
            <text:p>2009890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0.12" table:style-name="ce2">
            <text:p><text:s/>60,12<text:s/></text:p>
          </table:table-cell>
          <table:table-cell office:value-type="float" office:value="2974560100" table:style-name="ce1">
            <text:p>29745601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2.2" table:style-name="ce2">
            <text:p><text:s/>112,20<text:s/></text:p>
          </table:table-cell>
          <table:table-cell office:value-type="float" office:value="89070403" table:style-name="ce1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8.2" table:style-name="ce2">
            <text:p><text:s/>178,20<text:s/></text:p>
          </table:table-cell>
          <table:table-cell office:value-type="float" office:value="89070403" table:style-name="ce1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6.17" table:style-name="ce2">
            <text:p><text:s/>56,17<text:s/></text:p>
          </table:table-cell>
          <table:table-cell office:value-type="float" office:value="2703241204" table:style-name="ce1">
            <text:p>270324120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.48" table:style-name="ce2">
            <text:p><text:s/>18,48<text:s/></text:p>
          </table:table-cell>
          <table:table-cell office:value-type="float" office:value="3222970406" table:style-name="ce1">
            <text:p>32229704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6.21" table:style-name="ce2">
            <text:p><text:s/>56,21<text:s/></text:p>
          </table:table-cell>
          <table:table-cell office:value-type="float" office:value="2974560100" table:style-name="ce1">
            <text:p>29745601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.5" table:style-name="ce2">
            <text:p><text:s/>11,50<text:s/></text:p>
          </table:table-cell>
          <table:table-cell office:value-type="float" office:value="777910159" table:style-name="ce1">
            <text:p>77791015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5.3" table:style-name="ce2">
            <text:p><text:s/>255,3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4" table:style-name="ce2">
            <text:p><text:s/>84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0" table:style-name="ce2">
            <text:p><text:s/>3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70" table:style-name="ce2">
            <text:p><text:s/>47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249.83" table:style-name="ce2">
            <text:p><text:s/>1.249,8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70" table:style-name="ce2">
            <text:p><text:s/>47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0" table:style-name="ce2">
            <text:p><text:s/>4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11.38" table:style-name="ce2">
            <text:p><text:s/>211,3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0" table:style-name="ce2">
            <text:p><text:s/>8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" table:style-name="ce2">
            <text:p><text:s/>1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0" table:style-name="ce2">
            <text:p><text:s/>3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2" table:style-name="ce2">
            <text:p><text:s/>32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40.34" table:style-name="ce2">
            <text:p><text:s/>140,3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73.29000000000002" table:style-name="ce2">
            <text:p><text:s/>273,2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87.5" table:style-name="ce2">
            <text:p><text:s/>287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5.51" table:style-name="ce2">
            <text:p><text:s/>255,5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" table:style-name="ce2">
            <text:p><text:s/>1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7.5" table:style-name="ce2">
            <text:p><text:s/>77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1.4" table:style-name="ce2">
            <text:p><text:s/>51,4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5.85" table:style-name="ce2">
            <text:p><text:s/>45,8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6" table:style-name="ce2">
            <text:p><text:s/>16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" table:style-name="ce2">
            <text:p><text:s/>1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0" table:style-name="ce2">
            <text:p><text:s/>3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10" table:style-name="ce2">
            <text:p><text:s/>51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10" table:style-name="ce2">
            <text:p><text:s/>81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0" table:style-name="ce2">
            <text:p><text:s/>2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2" table:style-name="ce2">
            <text:p><text:s/>52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1" table:style-name="ce2">
            <text:p><text:s/>31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6" table:style-name="ce2">
            <text:p><text:s/>16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4.26" table:style-name="ce2">
            <text:p><text:s/>44,2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2" table:style-name="ce2">
            <text:p><text:s/>22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" table:style-name="ce2">
            <text:p><text:s/>17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2" table:style-name="ce2">
            <text:p><text:s/>22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0" table:style-name="ce2">
            <text:p><text:s/>2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" table:style-name="ce2">
            <text:p><text:s/>11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.8000000000000007" table:style-name="ce2">
            <text:p><text:s/>8,8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" table:style-name="ce2">
            <text:p><text:s/>11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6.5" table:style-name="ce2">
            <text:p><text:s/>46,50<text:s/></text:p>
          </table:table-cell>
          <table:table-cell office:value-type="float" office:value="11582010150" table:style-name="ce1">
            <text:p>1158201015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196" table:style-name="ce2">
            <text:p><text:s/>2.196,00<text:s/></text:p>
          </table:table-cell>
          <table:table-cell office:value-type="float" office:value="6188330150" table:style-name="ce1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25.43" table:style-name="ce2">
            <text:p><text:s/>1.325,43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2.45" table:style-name="ce2">
            <text:p><text:s/>102,45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62.82" table:style-name="ce2">
            <text:p><text:s/>362,82<text:s/></text:p>
          </table:table-cell>
          <table:table-cell office:value-type="float" office:value="3147301208" table:style-name="ce1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22.3800000000001" table:style-name="ce2">
            <text:p><text:s/>1.122,38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18.89" table:style-name="ce2">
            <text:p><text:s/>218,89<text:s/></text:p>
          </table:table-cell>
          <table:table-cell office:value-type="float" office:value="3147301208" table:style-name="ce1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11.87" table:style-name="ce2">
            <text:p><text:s/>211,87<text:s/></text:p>
          </table:table-cell>
          <table:table-cell office:value-type="float" office:value="3147301208" table:style-name="ce1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1.99" table:style-name="ce2">
            <text:p><text:s/>31,99<text:s/></text:p>
          </table:table-cell>
          <table:table-cell office:value-type="float" office:value="3263920377" table:style-name="ce1">
            <text:p>326392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1.24" table:style-name="ce2">
            <text:p><text:s/>61,2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.9" table:style-name="ce2">
            <text:p><text:s/>25,9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45.38999999999999" table:style-name="ce2">
            <text:p><text:s/>145,3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69.89" table:style-name="ce2">
            <text:p><text:s/>169,8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8.12" table:style-name="ce2">
            <text:p><text:s/>48,1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9.11" table:style-name="ce2">
            <text:p><text:s/>49,1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60" table:style-name="ce2">
            <text:p><text:s/>36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5.52" table:style-name="ce2">
            <text:p><text:s/>15,52<text:s/></text:p>
          </table:table-cell>
          <table:table-cell office:value-type="float" office:value="1542101207" table:style-name="ce1">
            <text:p>154210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.1199999999999992" table:style-name="ce2">
            <text:p><text:s/>8,12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6" table:style-name="ce2">
            <text:p><text:s/>46,00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4.29" table:style-name="ce2">
            <text:p><text:s/>54,29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4.71" table:style-name="ce2">
            <text:p><text:s/>84,71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26.02" table:style-name="ce2">
            <text:p><text:s/>126,02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39.35" table:style-name="ce2">
            <text:p><text:s/>339,35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68.01" table:style-name="ce2">
            <text:p><text:s/>368,01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9.99" table:style-name="ce2">
            <text:p><text:s/>39,99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3.02" table:style-name="ce2">
            <text:p><text:s/>43,02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0" table:style-name="ce2">
            <text:p><text:s/>60,00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4.2" table:style-name="ce2">
            <text:p><text:s/>84,20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4.01" table:style-name="ce2">
            <text:p><text:s/>114,01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0.56" table:style-name="ce2">
            <text:p><text:s/>250,56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96.88" table:style-name="ce2">
            <text:p><text:s/>96,88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5.05000000000001" table:style-name="ce2">
            <text:p><text:s/>135,05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43.94" table:style-name="ce2">
            <text:p><text:s/>243,94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48.46" table:style-name="ce2">
            <text:p><text:s/>248,46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2.5" table:style-name="ce2">
            <text:p><text:s/>252,50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3.55" table:style-name="ce2">
            <text:p><text:s/>253,55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93.16" table:style-name="ce2">
            <text:p><text:s/>693,16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.2799999999999998" table:style-name="ce2">
            <text:p><text:s/>2,28<text:s/></text:p>
          </table:table-cell>
          <table:table-cell office:value-type="float" office:value="1542101207" table:style-name="ce1">
            <text:p>154210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.09" table:style-name="ce2">
            <text:p><text:s/>18,09<text:s/></text:p>
          </table:table-cell>
          <table:table-cell office:value-type="float" office:value="1171100371" table:style-name="ce1">
            <text:p>117110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.93" table:style-name="ce2">
            <text:p><text:s/>18,93<text:s/></text:p>
          </table:table-cell>
          <table:table-cell office:value-type="float" office:value="1171100371" table:style-name="ce1">
            <text:p>117110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3.67" table:style-name="ce2">
            <text:p><text:s/>23,67<text:s/></text:p>
          </table:table-cell>
          <table:table-cell office:value-type="float" office:value="1171100371" table:style-name="ce1">
            <text:p>117110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1.61" table:style-name="ce2">
            <text:p><text:s/>41,61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434.44" table:style-name="ce2">
            <text:p><text:s/>2.434,44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.99" table:style-name="ce2">
            <text:p><text:s/>2,99<text:s/></text:p>
          </table:table-cell>
          <table:table-cell office:value-type="float" office:value="1542101207" table:style-name="ce1">
            <text:p>154210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.13" table:style-name="ce2">
            <text:p><text:s/>2,13<text:s/></text:p>
          </table:table-cell>
          <table:table-cell office:value-type="float" office:value="1542101207" table:style-name="ce1">
            <text:p>154210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.38" table:style-name="ce2">
            <text:p><text:s/>17,38<text:s/></text:p>
          </table:table-cell>
          <table:table-cell office:value-type="float" office:value="1171100371" table:style-name="ce1">
            <text:p>117110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7.28" table:style-name="ce2">
            <text:p><text:s/>37,28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2.31" table:style-name="ce2">
            <text:p><text:s/>52,31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4.8" table:style-name="ce2">
            <text:p><text:s/>54,80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7.599999999999994" table:style-name="ce2">
            <text:p><text:s/>67,60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9.14" table:style-name="ce2">
            <text:p><text:s/>79,14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1" table:style-name="ce2">
            <text:p><text:s/>81,00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93.01" table:style-name="ce2">
            <text:p><text:s/>93,01<text:s/></text:p>
          </table:table-cell>
          <table:table-cell office:value-type="float" office:value="51570893" table:style-name="ce1">
            <text:p>5157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.37" table:style-name="ce2">
            <text:p><text:s/>10,3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0.540000000000006" table:style-name="ce2">
            <text:p><text:s/>70,5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.57" table:style-name="ce2">
            <text:p><text:s/>13,5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9.67" table:style-name="ce2">
            <text:p><text:s/>9,6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9.57" table:style-name="ce2">
            <text:p><text:s/>19,5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7.07" table:style-name="ce2">
            <text:p><text:s/>27,0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.9" table:style-name="ce2">
            <text:p><text:s/>8,9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5.36" table:style-name="ce2">
            <text:p><text:s/>85,36<text:s/></text:p>
          </table:table-cell>
          <table:table-cell office:value-type="float" office:value="304720287" table:style-name="ce1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59.02" table:style-name="ce2">
            <text:p><text:s/>359,0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88" table:style-name="ce2">
            <text:p><text:s/>38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8.98" table:style-name="ce2">
            <text:p><text:s/>78,98<text:s/></text:p>
          </table:table-cell>
          <table:table-cell office:value-type="float" office:value="4902300484" table:style-name="ce1">
            <text:p>49023004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5" table:style-name="ce2">
            <text:p><text:s/>5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" table:style-name="ce2">
            <text:p><text:s/>11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8" table:style-name="ce2">
            <text:p><text:s/>1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04.21" table:style-name="ce2">
            <text:p><text:s/>104,2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890" table:style-name="ce2">
            <text:p><text:s/>89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30" table:style-name="ce2">
            <text:p><text:s/>13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384.4" table:style-name="ce2">
            <text:p><text:s/>1.384,40<text:s/></text:p>
          </table:table-cell>
          <table:table-cell office:value-type="float" office:value="632770376" table:style-name="ce1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76.67" table:style-name="ce2">
            <text:p><text:s/>676,67<text:s/></text:p>
          </table:table-cell>
          <table:table-cell office:value-type="float" office:value="2933200368" table:style-name="ce1">
            <text:p>293320036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.2799999999999998" table:style-name="ce2">
            <text:p><text:s/>2,28<text:s/></text:p>
          </table:table-cell>
          <table:table-cell office:value-type="float" office:value="2933200368" table:style-name="ce1">
            <text:p>293320036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1.8" table:style-name="ce2">
            <text:p><text:s/>61,80<text:s/></text:p>
          </table:table-cell>
          <table:table-cell office:value-type="float" office:value="3583691203" table:style-name="ce1">
            <text:p>358369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46.1" table:style-name="ce2">
            <text:p><text:s/>346,10<text:s/></text:p>
          </table:table-cell>
          <table:table-cell office:value-type="float" office:value="632770376" table:style-name="ce1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730.5" table:style-name="ce2">
            <text:p><text:s/>1.730,50<text:s/></text:p>
          </table:table-cell>
          <table:table-cell office:value-type="float" office:value="632770376" table:style-name="ce1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555.1" table:style-name="ce2">
            <text:p><text:s/>555,10<text:s/></text:p>
          </table:table-cell>
          <table:table-cell office:value-type="float" office:value="2742871201" table:style-name="ce1">
            <text:p>274287120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7.5" table:style-name="ce2">
            <text:p><text:s/>67,50<text:s/></text:p>
          </table:table-cell>
          <table:table-cell office:value-type="float" office:value="3583691203" table:style-name="ce1">
            <text:p>358369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986.38" table:style-name="ce2">
            <text:p><text:s/>2.986,38<text:s/></text:p>
          </table:table-cell>
          <table:table-cell office:value-type="float" office:value="2933200368" table:style-name="ce1">
            <text:p>293320036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95.35" table:style-name="ce2">
            <text:p><text:s/>395,35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601.46" table:style-name="ce2">
            <text:p><text:s/>1.601,46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957.88" table:style-name="ce2">
            <text:p><text:s/>1.957,88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89.37" table:style-name="ce2">
            <text:p><text:s/>389,37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060.42" table:style-name="ce2">
            <text:p><text:s/>2.060,42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401.28" table:style-name="ce2">
            <text:p><text:s/>1.401,28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95.85" table:style-name="ce2">
            <text:p><text:s/>95,85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171.8" table:style-name="ce2">
            <text:p><text:s/>1.171,80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108.33" table:style-name="ce2">
            <text:p><text:s/>1.108,33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8.6" table:style-name="ce2">
            <text:p><text:s/>28,60<text:s/></text:p>
          </table:table-cell>
          <table:table-cell office:value-type="float" office:value="632770376" table:style-name="ce1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.600000000000001" table:style-name="ce2">
            <text:p><text:s/>17,6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2.15" table:style-name="ce2">
            <text:p><text:s/>52,1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9.97" table:style-name="ce2">
            <text:p><text:s/>19,9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.65" table:style-name="ce2">
            <text:p><text:s/>25,6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80" table:style-name="ce2">
            <text:p><text:s/>8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0" table:style-name="ce2">
            <text:p><text:s/>18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9.6" table:style-name="ce2">
            <text:p><text:s/>39,60<text:s/></text:p>
          </table:table-cell>
          <table:table-cell office:value-type="float" office:value="2108001203" table:style-name="ce1">
            <text:p>21080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2.72" table:style-name="ce2">
            <text:p><text:s/>22,7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90" table:style-name="ce2">
            <text:p><text:s/>9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3.28" table:style-name="ce2">
            <text:p><text:s/>103,2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16.5" table:style-name="ce2">
            <text:p><text:s/>316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" table:style-name="ce2">
            <text:p><text:s/>3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0" table:style-name="ce2">
            <text:p><text:s/>13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9.8" table:style-name="ce2">
            <text:p><text:s/>19,8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500" table:style-name="ce2">
            <text:p><text:s/>5.5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535.52" table:style-name="ce2">
            <text:p><text:s/>3.535,5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964.48" table:style-name="ce2">
            <text:p><text:s/>964,4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00" table:style-name="ce2">
            <text:p><text:s/>5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71" table:style-name="ce2">
            <text:p><text:s/>671,00<text:s/></text:p>
          </table:table-cell>
          <table:table-cell office:value-type="float" office:value="4216110371" table:style-name="ce1">
            <text:p>421611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278.07" table:style-name="ce2">
            <text:p><text:s/>1.278,07<text:s/></text:p>
          </table:table-cell>
          <table:table-cell office:value-type="float" office:value="2988101206" table:style-name="ce1">
            <text:p>29881012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039" table:style-name="ce2">
            <text:p><text:s/>6.039,00<text:s/></text:p>
          </table:table-cell>
          <table:table-cell office:value-type="float" office:value="4216110371" table:style-name="ce1">
            <text:p>421611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77.5" table:style-name="ce2">
            <text:p><text:s/>577,50<text:s/></text:p>
          </table:table-cell>
          <table:table-cell office:value-type="float" office:value="1935701209" table:style-name="ce1">
            <text:p>193570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64.8900000000001" table:style-name="ce2">
            <text:p><text:s/>1.064,89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49.63" table:style-name="ce2">
            <text:p><text:s/>749,63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38.59" table:style-name="ce2">
            <text:p><text:s/>238,59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3303.96" table:style-name="ce2">
            <text:p><text:s/>3.303,96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64.8900000000001" table:style-name="ce2">
            <text:p><text:s/>1.064,89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63.63" table:style-name="ce2">
            <text:p><text:s/>763,63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63.93" table:style-name="ce2">
            <text:p><text:s/>463,93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678.49" table:style-name="ce2">
            <text:p><text:s/>678,49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63.63" table:style-name="ce2">
            <text:p><text:s/>763,63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60.49" table:style-name="ce2">
            <text:p><text:s/>560,49<text:s/></text:p>
          </table:table-cell>
          <table:table-cell office:value-type="float" office:value="2537350379" table:style-name="ce1">
            <text:p>253735037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8.6" table:style-name="ce2">
            <text:p><text:s/>28,60<text:s/></text:p>
          </table:table-cell>
          <table:table-cell office:value-type="float" office:value="1690751209" table:style-name="ce1">
            <text:p>169075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865.82" table:style-name="ce2">
            <text:p><text:s/>2.865,8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45.71" table:style-name="ce2">
            <text:p><text:s/>245,71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86.9" table:style-name="ce2">
            <text:p><text:s/>786,90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607.14" table:style-name="ce2">
            <text:p><text:s/>2.607,14<text:s/></text:p>
          </table:table-cell>
          <table:table-cell office:value-type="float" office:value="2988101206" table:style-name="ce1">
            <text:p>29881012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62.81" table:style-name="ce2">
            <text:p><text:s/>462,81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93.1099999999999" table:style-name="ce2">
            <text:p><text:s/>1.093,11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192.6099999999999" table:style-name="ce2">
            <text:p><text:s/>1.192,61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18.5" table:style-name="ce2">
            <text:p><text:s/>518,50<text:s/></text:p>
          </table:table-cell>
          <table:table-cell office:value-type="float" office:value="2988101206" table:style-name="ce1">
            <text:p>29881012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407.28" table:style-name="ce2">
            <text:p><text:s/>407,28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87.76" table:style-name="ce2">
            <text:p><text:s/>187,76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591.70000000000005" table:style-name="ce2">
            <text:p><text:s/>591,70<text:s/></text:p>
          </table:table-cell>
          <table:table-cell office:value-type="float" office:value="2988101206" table:style-name="ce1">
            <text:p>29881012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8" table:style-name="ce2">
            <text:p><text:s/>7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50" table:style-name="ce2">
            <text:p><text:s/>2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500" table:style-name="ce2">
            <text:p><text:s/>500,00<text:s/></text:p>
          </table:table-cell>
          <table:table-cell office:value-type="float" office:value="92093700398" table:style-name="ce1">
            <text:p>9209370039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2000" table:style-name="ce2">
            <text:p><text:s/>2.000,00<text:s/></text:p>
          </table:table-cell>
          <table:table-cell office:value-type="float" office:value="92020980378" table:style-name="ce1">
            <text:p>9202098037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11500" table:style-name="ce2">
            <text:p><text:s/>11.500,00<text:s/></text:p>
          </table:table-cell>
          <table:table-cell office:value-type="float" office:value="92020980378" table:style-name="ce1">
            <text:p>9202098037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95.8" table:style-name="ce2">
            <text:p><text:s/>95,8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4000" table:style-name="ce2">
            <text:p><text:s/>4.0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4700" table:style-name="ce2">
            <text:p><text:s/>4.7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992.66" table:style-name="ce2">
            <text:p><text:s/>1.992,66<text:s/></text:p>
          </table:table-cell>
          <table:table-cell office:value-type="float" office:value="3270801206" table:style-name="ce1">
            <text:p>32708012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500" table:style-name="ce2">
            <text:p><text:s/>500,00<text:s/></text:p>
          </table:table-cell>
          <table:table-cell office:value-type="float" office:value="818570012" table:style-name="ce1">
            <text:p>81857001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85.11" table:style-name="ce2">
            <text:p><text:s/>285,1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16.14" table:style-name="ce2">
            <text:p><text:s/>216,1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per il personale</text:p>
          </table:table-cell>
          <table:table-cell office:value-type="float" office:value="4649.08" table:style-name="ce2">
            <text:p><text:s/>4.649,08<text:s/></text:p>
          </table:table-cell>
          <table:table-cell office:value-type="float" office:value="2918310356" table:style-name="ce1">
            <text:p>291831035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per il personale</text:p>
          </table:table-cell>
          <table:table-cell office:value-type="float" office:value="5097.1899999999996" table:style-name="ce2">
            <text:p><text:s/>5.097,19<text:s/></text:p>
          </table:table-cell>
          <table:table-cell office:value-type="float" office:value="2918310356" table:style-name="ce1">
            <text:p>291831035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328.5" table:style-name="ce2">
            <text:p><text:s/>328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23.12" table:style-name="ce2">
            <text:p><text:s/>623,12<text:s/></text:p>
          </table:table-cell>
          <table:table-cell office:value-type="float" office:value="4568950408" table:style-name="ce1">
            <text:p>45689504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48.33" table:style-name="ce2">
            <text:p><text:s/>848,33<text:s/></text:p>
          </table:table-cell>
          <table:table-cell office:value-type="float" office:value="4568950408" table:style-name="ce1">
            <text:p>45689504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07.19000000000005" table:style-name="ce2">
            <text:p><text:s/>607,19<text:s/></text:p>
          </table:table-cell>
          <table:table-cell office:value-type="float" office:value="4568950408" table:style-name="ce1">
            <text:p>45689504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05.5999999999999" table:style-name="ce2">
            <text:p><text:s/>1.205,60<text:s/></text:p>
          </table:table-cell>
          <table:table-cell office:value-type="float" office:value="4568950408" table:style-name="ce1">
            <text:p>45689504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92" table:style-name="ce2">
            <text:p><text:s/>292,00<text:s/></text:p>
          </table:table-cell>
          <table:table-cell office:value-type="float" office:value="3585270402" table:style-name="ce1">
            <text:p>35852704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490" table:style-name="ce2">
            <text:p><text:s/>490,00<text:s/></text:p>
          </table:table-cell>
          <table:table-cell office:value-type="float" office:value="1593590605" table:style-name="ce1">
            <text:p>159359060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502" table:style-name="ce2">
            <text:p><text:s/>502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sanitari</text:p>
          </table:table-cell>
          <table:table-cell office:value-type="float" office:value="376.21" table:style-name="ce2">
            <text:p><text:s/>376,21<text:s/></text:p>
          </table:table-cell>
          <table:table-cell office:value-type="float" office:value="7120730150" table:style-name="ce1">
            <text:p>712073015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sanitari</text:p>
          </table:table-cell>
          <table:table-cell office:value-type="float" office:value="2393.08" table:style-name="ce2">
            <text:p><text:s/>2.393,08<text:s/></text:p>
          </table:table-cell>
          <table:table-cell office:value-type="float" office:value="7120730150" table:style-name="ce1">
            <text:p>712073015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31" table:style-name="ce2">
            <text:p><text:s/>231,00<text:s/></text:p>
          </table:table-cell>
          <table:table-cell office:value-type="string" table:style-name="ce1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16622.939999999999" table:style-name="ce2">
            <text:p><text:s/>16.622,94<text:s/></text:p>
          </table:table-cell>
          <table:table-cell office:value-type="float" office:value="1315680338" table:style-name="ce1">
            <text:p>131568033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795.32" table:style-name="ce2">
            <text:p><text:s/>795,32<text:s/></text:p>
          </table:table-cell>
          <table:table-cell office:value-type="float" office:value="1315680338" table:style-name="ce1">
            <text:p>131568033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16622.939999999999" table:style-name="ce2">
            <text:p><text:s/>16.622,9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76" table:style-name="ce2">
            <text:p><text:s/>176,00<text:s/></text:p>
          </table:table-cell>
          <table:table-cell office:value-type="string" table:style-name="ce1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050" table:style-name="ce2">
            <text:p><text:s/>1.050,00<text:s/></text:p>
          </table:table-cell>
          <table:table-cell office:value-type="string" table:style-name="ce1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800" table:style-name="ce2">
            <text:p><text:s/>800,00<text:s/></text:p>
          </table:table-cell>
          <table:table-cell office:value-type="string" table:style-name="ce1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0546.35" table:style-name="ce2">
            <text:p><text:s/>10.546,35<text:s/></text:p>
          </table:table-cell>
          <table:table-cell office:value-type="float" office:value="994810430" table:style-name="ce1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9.65" table:style-name="ce2">
            <text:p><text:s/>39,65<text:s/></text:p>
          </table:table-cell>
          <table:table-cell office:value-type="float" office:value="994810430" table:style-name="ce1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7573.29" table:style-name="ce2">
            <text:p><text:s/>7.573,29<text:s/></text:p>
          </table:table-cell>
          <table:table-cell office:value-type="float" office:value="994810430" table:style-name="ce1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0.199999999999999" table:style-name="ce2">
            <text:p><text:s/>10,20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70.97" table:style-name="ce2">
            <text:p><text:s/>70,97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2.64" table:style-name="ce2">
            <text:p><text:s/>12,64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3.11" table:style-name="ce2">
            <text:p><text:s/>13,11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565.17" table:style-name="ce2">
            <text:p><text:s/>7.565,1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0.65" table:style-name="ce2">
            <text:p><text:s/>140,6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0.66" table:style-name="ce2">
            <text:p><text:s/>140,6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89.64" table:style-name="ce2">
            <text:p><text:s/>289,6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58.18" table:style-name="ce2">
            <text:p><text:s/>458,1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09.25" table:style-name="ce2">
            <text:p><text:s/>609,2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91.39" table:style-name="ce2">
            <text:p><text:s/>391,3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20" table:style-name="ce2">
            <text:p><text:s/>1.220,00<text:s/></text:p>
          </table:table-cell>
          <table:table-cell office:value-type="float" office:value="4022810370" table:style-name="ce1">
            <text:p>402281037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38.26" table:style-name="ce2">
            <text:p><text:s/>138,26<text:s/></text:p>
          </table:table-cell>
          <table:table-cell office:value-type="float" office:value="2246020370" table:style-name="ce1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761.28" table:style-name="ce2">
            <text:p><text:s/>761,28<text:s/></text:p>
          </table:table-cell>
          <table:table-cell office:value-type="float" office:value="3408321200" table:style-name="ce1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980.04" table:style-name="ce2">
            <text:p><text:s/>980,04<text:s/></text:p>
          </table:table-cell>
          <table:table-cell office:value-type="float" office:value="3408321200" table:style-name="ce1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1015.04" table:style-name="ce2">
            <text:p><text:s/>1.015,04<text:s/></text:p>
          </table:table-cell>
          <table:table-cell office:value-type="float" office:value="3408321200" table:style-name="ce1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1268.8" table:style-name="ce2">
            <text:p><text:s/>1.268,80<text:s/></text:p>
          </table:table-cell>
          <table:table-cell office:value-type="float" office:value="3408321200" table:style-name="ce1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3869.84" table:style-name="ce2">
            <text:p><text:s/>3.869,84<text:s/></text:p>
          </table:table-cell>
          <table:table-cell office:value-type="float" office:value="3408321200" table:style-name="ce1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2.8" table:style-name="ce2">
            <text:p><text:s/>52,80<text:s/></text:p>
          </table:table-cell>
          <table:table-cell office:value-type="float" office:value="3740431204" table:style-name="ce1">
            <text:p>374043120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15" table:style-name="ce2">
            <text:p><text:s/>915,00<text:s/></text:p>
          </table:table-cell>
          <table:table-cell office:value-type="float" office:value="4216110371" table:style-name="ce1">
            <text:p>421611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60.13" table:style-name="ce2">
            <text:p><text:s/>160,13<text:s/></text:p>
          </table:table-cell>
          <table:table-cell office:value-type="float" office:value="2246020370" table:style-name="ce1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4" table:style-name="ce2">
            <text:p><text:s/>44,00<text:s/></text:p>
          </table:table-cell>
          <table:table-cell office:value-type="float" office:value="3740431204" table:style-name="ce1">
            <text:p>374043120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83.2" table:style-name="ce2">
            <text:p><text:s/>683,20<text:s/></text:p>
          </table:table-cell>
          <table:table-cell office:value-type="float" office:value="1838181202" table:style-name="ce1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98.6" table:style-name="ce2">
            <text:p><text:s/>2.598,60<text:s/></text:p>
          </table:table-cell>
          <table:table-cell office:value-type="float" office:value="1838181202" table:style-name="ce1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0" table:style-name="ce2">
            <text:p><text:s/>150,00<text:s/></text:p>
          </table:table-cell>
          <table:table-cell office:value-type="float" office:value="1838181202" table:style-name="ce1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" table:style-name="ce2">
            <text:p><text:s/>33,00<text:s/></text:p>
          </table:table-cell>
          <table:table-cell office:value-type="float" office:value="1838181202" table:style-name="ce1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1903.2" table:style-name="ce2">
            <text:p><text:s/>1.903,20<text:s/></text:p>
          </table:table-cell>
          <table:table-cell office:value-type="float" office:value="3408321200" table:style-name="ce1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9.3" table:style-name="ce2">
            <text:p><text:s/>29,30<text:s/></text:p>
          </table:table-cell>
          <table:table-cell office:value-type="float" office:value="2246020370" table:style-name="ce1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.26" table:style-name="ce2">
            <text:p><text:s/>27,26<text:s/></text:p>
          </table:table-cell>
          <table:table-cell office:value-type="float" office:value="3263920377" table:style-name="ce1">
            <text:p>326392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3.9" table:style-name="ce2">
            <text:p><text:s/>123,9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40" table:style-name="ce2">
            <text:p><text:s/>24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5.150000000000006" table:style-name="ce2">
            <text:p><text:s/>75,1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80" table:style-name="ce2">
            <text:p><text:s/>18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998.36" table:style-name="ce2">
            <text:p><text:s/>1.998,3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75.900000000000006" table:style-name="ce2">
            <text:p><text:s/>75,9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65.5" table:style-name="ce2">
            <text:p><text:s/>65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8.55" table:style-name="ce2">
            <text:p><text:s/>68,5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9.98" table:style-name="ce2">
            <text:p><text:s/>79,98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25.62" table:style-name="ce2">
            <text:p><text:s/>325,62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2">
            <text:p><text:s/>1.460,11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2">
            <text:p><text:s/>1.631,86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01.67" table:style-name="ce2">
            <text:p><text:s/>901,67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2999999999995" table:style-name="ce2">
            <text:p><text:s/>527,43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8.55" table:style-name="ce2">
            <text:p><text:s/>68,5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14.25" table:style-name="ce2">
            <text:p><text:s/>114,2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2">
            <text:p><text:s/>1.460,11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2">
            <text:p><text:s/>1.631,86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01.67" table:style-name="ce2">
            <text:p><text:s/>901,67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2999999999995" table:style-name="ce2">
            <text:p><text:s/>527,43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.46" table:style-name="ce2">
            <text:p><text:s/>20,4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4.8" table:style-name="ce2">
            <text:p><text:s/>434,80<text:s/></text:p>
          </table:table-cell>
          <table:table-cell office:value-type="float" office:value="12883420155" table:style-name="ce1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74.85" table:style-name="ce2">
            <text:p><text:s/>374,85<text:s/></text:p>
          </table:table-cell>
          <table:table-cell office:value-type="float" office:value="12883420155" table:style-name="ce1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96.32" table:style-name="ce2">
            <text:p><text:s/>396,32<text:s/></text:p>
          </table:table-cell>
          <table:table-cell office:value-type="float" office:value="12883420155" table:style-name="ce1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3.82" table:style-name="ce2">
            <text:p><text:s/>93,8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.31" table:style-name="ce2">
            <text:p><text:s/>31,3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0.97" table:style-name="ce2">
            <text:p><text:s/>100,9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4.77" table:style-name="ce2">
            <text:p><text:s/>344,7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9.69" table:style-name="ce2">
            <text:p><text:s/>299,6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8.85" table:style-name="ce2">
            <text:p><text:s/>88,8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34.62" table:style-name="ce2">
            <text:p><text:s/>334,6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2.60000000000002" table:style-name="ce2">
            <text:p><text:s/>312,6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7.41" table:style-name="ce2">
            <text:p><text:s/>137,4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24.81" table:style-name="ce2">
            <text:p><text:s/>724,8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4.66" table:style-name="ce2">
            <text:p><text:s/>204,6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77.53" table:style-name="ce2">
            <text:p><text:s/>477,5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4.959999999999994" table:style-name="ce2">
            <text:p><text:s/>74,9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76.06" table:style-name="ce2">
            <text:p><text:s/>476,0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26" table:style-name="ce2">
            <text:p><text:s/>21,2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3.86" table:style-name="ce2">
            <text:p><text:s/>233,8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4.74" table:style-name="ce2">
            <text:p><text:s/>304,7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9.91" table:style-name="ce2">
            <text:p><text:s/>209,9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3.76" table:style-name="ce2">
            <text:p><text:s/>63,7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.27" table:style-name="ce2">
            <text:p><text:s/>16,2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9.82" table:style-name="ce2">
            <text:p><text:s/>179,8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87.91000000000003" table:style-name="ce2">
            <text:p><text:s/>287,9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8.74" table:style-name="ce2">
            <text:p><text:s/>508,7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71.12" table:style-name="ce2">
            <text:p><text:s/>3.071,1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88.29" table:style-name="ce2">
            <text:p><text:s/>2.188,2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2">
            <text:p><text:s/>50,41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" table:style-name="ce2">
            <text:p><text:s/>18,00<text:s/></text:p>
          </table:table-cell>
          <table:table-cell office:value-type="float" office:value="4133870370" table:style-name="ce1">
            <text:p>413387037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" table:style-name="ce2">
            <text:p><text:s/>29,00<text:s/></text:p>
          </table:table-cell>
          <table:table-cell office:value-type="float" office:value="4133870370" table:style-name="ce1">
            <text:p>413387037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94.99" table:style-name="ce2">
            <text:p><text:s/>1.494,9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84.52" table:style-name="ce2">
            <text:p><text:s/>384,5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2">
            <text:p><text:s/>22,3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14" table:style-name="ce2">
            <text:p><text:s/>5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.25" table:style-name="ce2">
            <text:p><text:s/>14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.77" table:style-name="ce2">
            <text:p><text:s/>30,7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6.58" table:style-name="ce2">
            <text:p><text:s/>86,5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8.01" table:style-name="ce2">
            <text:p><text:s/>508,0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9.14" table:style-name="ce2">
            <text:p><text:s/>89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35.27" table:style-name="ce2">
            <text:p><text:s/>835,2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78.43" table:style-name="ce2">
            <text:p><text:s/>278,4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65.04" table:style-name="ce2">
            <text:p><text:s/>465,0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.86" table:style-name="ce2">
            <text:p><text:s/>43,8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3.19999999999999" table:style-name="ce2">
            <text:p><text:s/>153,2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.159999999999997" table:style-name="ce2">
            <text:p><text:s/>34,1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06.55" table:style-name="ce2">
            <text:p><text:s/>706,5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21.75" table:style-name="ce2">
            <text:p><text:s/>621,7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8.36" table:style-name="ce2">
            <text:p><text:s/>238,3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25.72" table:style-name="ce2">
            <text:p><text:s/>1.625,7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58" table:style-name="ce2">
            <text:p><text:s/>15,5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58.61" table:style-name="ce2">
            <text:p><text:s/>458,6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71.77" table:style-name="ce2">
            <text:p><text:s/>571,7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10.6" table:style-name="ce2">
            <text:p><text:s/>610,6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9.04" table:style-name="ce2">
            <text:p><text:s/>39,0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.34" table:style-name="ce2">
            <text:p><text:s/>26,3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.31" table:style-name="ce2">
            <text:p><text:s/>31,3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.61" table:style-name="ce2">
            <text:p><text:s/>8,6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25.22" table:style-name="ce2">
            <text:p><text:s/>1.025,2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23.93" table:style-name="ce2">
            <text:p><text:s/>823,9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26.25" table:style-name="ce2">
            <text:p><text:s/>526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526.61" table:style-name="ce2">
            <text:p><text:s/>3.526,6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60.89" table:style-name="ce2">
            <text:p><text:s/>860,8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7.64" table:style-name="ce2">
            <text:p><text:s/>37,6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8.5" table:style-name="ce2">
            <text:p><text:s/>608,5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7.2" table:style-name="ce2">
            <text:p><text:s/>207,2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69.63" table:style-name="ce2">
            <text:p><text:s/>669,6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64.01" table:style-name="ce2">
            <text:p><text:s/>464,0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.18" table:style-name="ce2">
            <text:p><text:s/>43,1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52.35" table:style-name="ce2">
            <text:p><text:s/>352,3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9.78" table:style-name="ce2">
            <text:p><text:s/>119,7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68.79999999999995" table:style-name="ce2">
            <text:p><text:s/>568,8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7.22999999999999" table:style-name="ce2">
            <text:p><text:s/>147,2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5.8" table:style-name="ce2">
            <text:p><text:s/>435,8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2">
            <text:p><text:s/>22,3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55.49" table:style-name="ce2">
            <text:p><text:s/>555,4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33.99" table:style-name="ce2">
            <text:p><text:s/>333,9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34.55999999999995" table:style-name="ce2">
            <text:p><text:s/>534,5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1.44" table:style-name="ce2">
            <text:p><text:s/>501,4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49.01" table:style-name="ce2">
            <text:p><text:s/>449,0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38" table:style-name="ce2">
            <text:p><text:s/>5,3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4.78" table:style-name="ce2">
            <text:p><text:s/>504,7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48.72" table:style-name="ce2">
            <text:p><text:s/>948,7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99.7" table:style-name="ce2">
            <text:p><text:s/>899,7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52.85" table:style-name="ce2">
            <text:p><text:s/>1.552,8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57.92" table:style-name="ce2">
            <text:p><text:s/>657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9.3" table:style-name="ce2">
            <text:p><text:s/>219,3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6.96" table:style-name="ce2">
            <text:p><text:s/>436,9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9.520000000000003" table:style-name="ce2">
            <text:p><text:s/>39,5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75.31" table:style-name="ce2">
            <text:p><text:s/>275,3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.85" table:style-name="ce2">
            <text:p><text:s/>14,8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02" table:style-name="ce2">
            <text:p><text:s/>402,0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9.24" table:style-name="ce2">
            <text:p><text:s/>139,2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87.74" table:style-name="ce2">
            <text:p><text:s/>487,7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00.32" table:style-name="ce2">
            <text:p><text:s/>800,3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21.79" table:style-name="ce2">
            <text:p><text:s/>821,7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52.46" table:style-name="ce2">
            <text:p><text:s/>852,4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31.79" table:style-name="ce2">
            <text:p><text:s/>331,7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94.17" table:style-name="ce2">
            <text:p><text:s/>994,1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4.27" table:style-name="ce2">
            <text:p><text:s/>264,2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0.48" table:style-name="ce2">
            <text:p><text:s/>250,4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0.41" table:style-name="ce2">
            <text:p><text:s/>140,4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67.8" table:style-name="ce2">
            <text:p><text:s/>2.667,8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79" table:style-name="ce2">
            <text:p><text:s/>4,7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5.53" table:style-name="ce2">
            <text:p><text:s/>85,5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41.02" table:style-name="ce2">
            <text:p><text:s/>441,0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64.02" table:style-name="ce2">
            <text:p><text:s/>1.664,0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92.08" table:style-name="ce2">
            <text:p><text:s/>392,0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0.76" table:style-name="ce2">
            <text:p><text:s/>40,7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9.35000000000002" table:style-name="ce2">
            <text:p><text:s/>259,3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8.92" table:style-name="ce2">
            <text:p><text:s/>258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7.24" table:style-name="ce2">
            <text:p><text:s/>197,2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42.37" table:style-name="ce2">
            <text:p><text:s/>742,3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0.93" table:style-name="ce2">
            <text:p><text:s/>110,9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4.41" table:style-name="ce2">
            <text:p><text:s/>434,4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82.66" table:style-name="ce2">
            <text:p><text:s/>482,6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6.07" table:style-name="ce2">
            <text:p><text:s/>236,0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9.15" table:style-name="ce2">
            <text:p><text:s/>439,1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83.91000000000003" table:style-name="ce2">
            <text:p><text:s/>283,9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7.46" table:style-name="ce2">
            <text:p><text:s/>27,4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0.45" table:style-name="ce2">
            <text:p><text:s/>300,4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59.61" table:style-name="ce2">
            <text:p><text:s/>459,6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.89" table:style-name="ce2">
            <text:p><text:s/>60,8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2.68" table:style-name="ce2">
            <text:p><text:s/>412,6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6.14" table:style-name="ce2">
            <text:p><text:s/>76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.98" table:style-name="ce2">
            <text:p><text:s/>6,98<text:s/></text:p>
          </table:table-cell>
          <table:table-cell office:value-type="float" office:value="2517580920" table:style-name="ce1">
            <text:p>251758092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1.96" table:style-name="ce2">
            <text:p><text:s/>61,96<text:s/></text:p>
          </table:table-cell>
          <table:table-cell office:value-type="float" office:value="2517580920" table:style-name="ce1">
            <text:p>251758092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26.44000000000005" table:style-name="ce2">
            <text:p><text:s/>526,4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4.74" table:style-name="ce2">
            <text:p><text:s/>84,74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6.6" table:style-name="ce2">
            <text:p><text:s/>56,6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25.39" table:style-name="ce2">
            <text:p><text:s/>525,3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7.09" table:style-name="ce2">
            <text:p><text:s/>97,0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.88" table:style-name="ce2">
            <text:p><text:s/>23,8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.25" table:style-name="ce2">
            <text:p><text:s/>14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6.6" table:style-name="ce2">
            <text:p><text:s/>136,6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12.24" table:style-name="ce2">
            <text:p><text:s/>512,24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7.1" table:style-name="ce2">
            <text:p><text:s/>117,1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6.45999999999998" table:style-name="ce2">
            <text:p><text:s/>266,4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67.92" table:style-name="ce2">
            <text:p><text:s/>367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6.75" table:style-name="ce2">
            <text:p><text:s/>166,7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0.23" table:style-name="ce2">
            <text:p><text:s/>410,2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6.41" table:style-name="ce2">
            <text:p><text:s/>346,4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08.43" table:style-name="ce2">
            <text:p><text:s/>1.508,4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4.55999999999995" table:style-name="ce2">
            <text:p><text:s/>604,5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4.54999999999995" table:style-name="ce2">
            <text:p><text:s/>604,5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63.21" table:style-name="ce2">
            <text:p><text:s/>563,2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00.29" table:style-name="ce2">
            <text:p><text:s/>400,2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40.58" table:style-name="ce2">
            <text:p><text:s/>2.040,5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9.12" table:style-name="ce2">
            <text:p><text:s/>299,1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26.42" table:style-name="ce2">
            <text:p><text:s/>126,4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.14" table:style-name="ce2">
            <text:p><text:s/>23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5.92" table:style-name="ce2">
            <text:p><text:s/>185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5.84" table:style-name="ce2">
            <text:p><text:s/>145,8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2" table:style-name="ce2">
            <text:p><text:s/>7,3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88.89" table:style-name="ce2">
            <text:p><text:s/>688,8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.06" table:style-name="ce2">
            <text:p><text:s/>31,0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.07" table:style-name="ce2">
            <text:p><text:s/>20,0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7.69" table:style-name="ce2">
            <text:p><text:s/>37,6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79" table:style-name="ce2">
            <text:p><text:s/>15,7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89.74" table:style-name="ce2">
            <text:p><text:s/>389,7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0.71" table:style-name="ce2">
            <text:p><text:s/>230,7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33" table:style-name="ce2">
            <text:p><text:s/>21,3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9.79" table:style-name="ce2">
            <text:p><text:s/>229,7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2">
            <text:p><text:s/>22,3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6.83" table:style-name="ce2">
            <text:p><text:s/>86,8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48" table:style-name="ce2">
            <text:p><text:s/>5,4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3.75" table:style-name="ce2">
            <text:p><text:s/>173,7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6.84" table:style-name="ce2">
            <text:p><text:s/>166,84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6.349999999999994" table:style-name="ce2">
            <text:p><text:s/>76,3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4.74" table:style-name="ce2">
            <text:p><text:s/>44,74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8.39" table:style-name="ce2">
            <text:p><text:s/>188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3.47" table:style-name="ce2">
            <text:p><text:s/>73,47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.86" table:style-name="ce2">
            <text:p><text:s/>41,86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0.91" table:style-name="ce2">
            <text:p><text:s/>130,9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6.52" table:style-name="ce2">
            <text:p><text:s/>206,52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.260000000000002" table:style-name="ce2">
            <text:p><text:s/>18,26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6.69" table:style-name="ce2">
            <text:p><text:s/>136,6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9.09" table:style-name="ce2">
            <text:p><text:s/>59,0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.89" table:style-name="ce2">
            <text:p><text:s/>18,8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7.51" table:style-name="ce2">
            <text:p><text:s/>27,5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7.63" table:style-name="ce2">
            <text:p><text:s/>47,63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.64" table:style-name="ce2">
            <text:p><text:s/>3,64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9.01" table:style-name="ce2">
            <text:p><text:s/>39,0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4.89" table:style-name="ce2">
            <text:p><text:s/>64,8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.89" table:style-name="ce2">
            <text:p><text:s/>18,8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3.66" table:style-name="ce2">
            <text:p><text:s/>113,66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1.65" table:style-name="ce2">
            <text:p><text:s/>231,6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2.53" table:style-name="ce2">
            <text:p><text:s/>162,53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77" table:style-name="ce2">
            <text:p><text:s/>21,77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.17" table:style-name="ce2">
            <text:p><text:s/>13,17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821.75" table:style-name="ce2">
            <text:p><text:s/>13.821,7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29.08000000000004" table:style-name="ce2">
            <text:p><text:s/>529,0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6.9" table:style-name="ce2">
            <text:p><text:s/>196,9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88.95" table:style-name="ce2">
            <text:p><text:s/>288,9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5.3" table:style-name="ce2">
            <text:p><text:s/>105,3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6399999999999997" table:style-name="ce2">
            <text:p><text:s/>4,64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1.65" table:style-name="ce2">
            <text:p><text:s/>231,6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1.52" table:style-name="ce2">
            <text:p><text:s/>71,52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6.2" table:style-name="ce2">
            <text:p><text:s/>56,2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77" table:style-name="ce2">
            <text:p><text:s/>21,77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41.38" table:style-name="ce2">
            <text:p><text:s/>641,3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3.59" table:style-name="ce2">
            <text:p><text:s/>93,5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0.71" table:style-name="ce2">
            <text:p><text:s/>90,7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.010000000000002" table:style-name="ce2">
            <text:p><text:s/>16,0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1.65" table:style-name="ce2">
            <text:p><text:s/>231,6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.28" table:style-name="ce2">
            <text:p><text:s/>6,2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0.88" table:style-name="ce2">
            <text:p><text:s/>80,8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3.58" table:style-name="ce2">
            <text:p><text:s/>213,5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48" table:style-name="ce2">
            <text:p><text:s/>5,4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9" table:style-name="ce2">
            <text:p><text:s/>7,3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1.08" table:style-name="ce2">
            <text:p><text:s/>51,0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.510000000000002" table:style-name="ce2">
            <text:p><text:s/>19,51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.8" table:style-name="ce2">
            <text:p><text:s/>11,80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.23" table:style-name="ce2">
            <text:p><text:s/>8,23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.05" table:style-name="ce2">
            <text:p><text:s/>41,05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52" table:style-name="ce2">
            <text:p><text:s/>5,52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8.28" table:style-name="ce2">
            <text:p><text:s/>38,2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6.06" table:style-name="ce2">
            <text:p><text:s/>96,0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6.98" table:style-name="ce2">
            <text:p><text:s/>56,9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2.26" table:style-name="ce2">
            <text:p><text:s/>32,2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6.06" table:style-name="ce2">
            <text:p><text:s/>196,0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.89" table:style-name="ce2">
            <text:p><text:s/>43,89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0.80000000000001" table:style-name="ce2">
            <text:p><text:s/>150,80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21.32" table:style-name="ce2">
            <text:p><text:s/>121,32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2">
            <text:p><text:s/>9,7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.42" table:style-name="ce2">
            <text:p><text:s/>10,42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8.569999999999993" table:style-name="ce2">
            <text:p><text:s/>78,57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52" table:style-name="ce2">
            <text:p><text:s/>22,52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number-rows-repeated="5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2">
            <text:p><text:s/>9,7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.45" table:style-name="ce2">
            <text:p><text:s/>18,45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3" table:style-name="ce2">
            <text:p><text:s/>22,30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2">
            <text:p><text:s/>9,7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.2" table:style-name="ce2">
            <text:p><text:s/>3,20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.06" table:style-name="ce2">
            <text:p><text:s/>50,0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2">
            <text:p><text:s/>21,9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24" table:style-name="ce2">
            <text:p><text:s/>22,24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1.24" table:style-name="ce2">
            <text:p><text:s/>51,24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.3" table:style-name="ce2">
            <text:p><text:s/>10,30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2">
            <text:p><text:s/>21,9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.46" table:style-name="ce2">
            <text:p><text:s/>23,4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.73" table:style-name="ce2">
            <text:p><text:s/>25,73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" table:style-name="ce2">
            <text:p><text:s/>22,00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2">
            <text:p><text:s/>21,9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.76" table:style-name="ce2">
            <text:p><text:s/>9,7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96" table:style-name="ce2">
            <text:p><text:s/>21,9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2">
            <text:p><text:s/>50,41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6.63" table:style-name="ce2">
            <text:p><text:s/>606,63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2.2" table:style-name="ce2">
            <text:p><text:s/>12,20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2.85" table:style-name="ce2">
            <text:p><text:s/>222,8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5.88" table:style-name="ce2">
            <text:p><text:s/>175,88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7.9" table:style-name="ce2">
            <text:p><text:s/>57,9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7.739999999999995" table:style-name="ce2">
            <text:p><text:s/>67,74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6.450000000000003" table:style-name="ce2">
            <text:p><text:s/>36,4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1.65" table:style-name="ce2">
            <text:p><text:s/>231,6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1.01" table:style-name="ce2">
            <text:p><text:s/>301,0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6.36" table:style-name="ce2">
            <text:p><text:s/>176,36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6.119999999999997" table:style-name="ce2">
            <text:p><text:s/>36,12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.75" table:style-name="ce2">
            <text:p><text:s/>34,7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.1100000000000001" table:style-name="ce2">
            <text:p><text:s/>1,1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7.06" table:style-name="ce2">
            <text:p><text:s/>107,06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56.8" table:style-name="ce2">
            <text:p><text:s/>856,80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71.69" table:style-name="ce2">
            <text:p><text:s/>271,6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14" table:style-name="ce2">
            <text:p><text:s/>5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24.79999999999995" table:style-name="ce2">
            <text:p><text:s/>624,8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.4" table:style-name="ce2">
            <text:p><text:s/>34,4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99.49" table:style-name="ce2">
            <text:p><text:s/>799,4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5.489999999999995" table:style-name="ce2">
            <text:p><text:s/>75,4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22.07" table:style-name="ce2">
            <text:p><text:s/>322,0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9.72" table:style-name="ce2">
            <text:p><text:s/>209,7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3.64" table:style-name="ce2">
            <text:p><text:s/>223,6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5.17" table:style-name="ce2">
            <text:p><text:s/>265,1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8.63" table:style-name="ce2">
            <text:p><text:s/>88,6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8.62" table:style-name="ce2">
            <text:p><text:s/>88,6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68.04" table:style-name="ce2">
            <text:p><text:s/>668,0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4.21" table:style-name="ce2">
            <text:p><text:s/>94,2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89.99" table:style-name="ce2">
            <text:p><text:s/>1.789,9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20.59" table:style-name="ce2">
            <text:p><text:s/>620,5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88.73" table:style-name="ce2">
            <text:p><text:s/>288,7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77" table:style-name="ce2">
            <text:p><text:s/>15,7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14" table:style-name="ce2">
            <text:p><text:s/>5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7.43" table:style-name="ce2">
            <text:p><text:s/>187,4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9.94" table:style-name="ce2">
            <text:p><text:s/>419,9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.05" table:style-name="ce2">
            <text:p><text:s/>21,0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7.7" table:style-name="ce2">
            <text:p><text:s/>437,7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15.76" table:style-name="ce2">
            <text:p><text:s/>515,7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1.92" table:style-name="ce2">
            <text:p><text:s/>171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55.67" table:style-name="ce2">
            <text:p><text:s/>455,6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46.87" table:style-name="ce2">
            <text:p><text:s/>246,8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44.74" table:style-name="ce2">
            <text:p><text:s/>644,7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1.39" table:style-name="ce2">
            <text:p><text:s/>171,3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08.61" table:style-name="ce2">
            <text:p><text:s/>708,6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08.6" table:style-name="ce2">
            <text:p><text:s/>708,6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73.23" table:style-name="ce2">
            <text:p><text:s/>373,2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7.41" table:style-name="ce2">
            <text:p><text:s/>137,4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9.25" table:style-name="ce2">
            <text:p><text:s/>149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7.36" table:style-name="ce2">
            <text:p><text:s/>297,3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.02" table:style-name="ce2">
            <text:p><text:s/>60,0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24" table:style-name="ce2">
            <text:p><text:s/>15,2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85.1600000000001" table:style-name="ce2">
            <text:p><text:s/>1.185,1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25.2" table:style-name="ce2">
            <text:p><text:s/>425,2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3.53" table:style-name="ce2">
            <text:p><text:s/>63,5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14.02" table:style-name="ce2">
            <text:p><text:s/>514,0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73.92" table:style-name="ce2">
            <text:p><text:s/>1.373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71.27" table:style-name="ce2">
            <text:p><text:s/>371,2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8.23" table:style-name="ce2">
            <text:p><text:s/>208,2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7.51" table:style-name="ce2">
            <text:p><text:s/>137,5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0.29" table:style-name="ce2">
            <text:p><text:s/>210,2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3.33" table:style-name="ce2">
            <text:p><text:s/>343,3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24.08" table:style-name="ce2">
            <text:p><text:s/>324,0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.42" table:style-name="ce2">
            <text:p><text:s/>23,4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9.26" table:style-name="ce2">
            <text:p><text:s/>49,2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.66" table:style-name="ce2">
            <text:p><text:s/>3,6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7.01" table:style-name="ce2">
            <text:p><text:s/>607,01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.44" table:style-name="ce2">
            <text:p><text:s/>3,44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.700000000000003" table:style-name="ce2">
            <text:p><text:s/>34,70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43" table:style-name="ce2">
            <text:p><text:s/>4,43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01.55" table:style-name="ce2">
            <text:p><text:s/>401,55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5.71" table:style-name="ce2">
            <text:p><text:s/>225,71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2.19" table:style-name="ce2">
            <text:p><text:s/>82,19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7.81" table:style-name="ce2">
            <text:p><text:s/>147,81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74.56" table:style-name="ce2">
            <text:p><text:s/>3.174,5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4.65" table:style-name="ce2">
            <text:p><text:s/>44,65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.17" table:style-name="ce2">
            <text:p><text:s/>34,17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1.18" table:style-name="ce2">
            <text:p><text:s/>291,1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42" table:style-name="ce2">
            <text:p><text:s/>4,42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5.32" table:style-name="ce2">
            <text:p><text:s/>295,32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.75" table:style-name="ce2">
            <text:p><text:s/>3,7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.19" table:style-name="ce2">
            <text:p><text:s/>29,19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9.83" table:style-name="ce2">
            <text:p><text:s/>109,83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3.55" table:style-name="ce2">
            <text:p><text:s/>233,5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5.38" table:style-name="ce2">
            <text:p><text:s/>45,3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2">
            <text:p><text:s/>50,41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2">
            <text:p><text:s/>4,4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215.26" table:style-name="ce2">
            <text:p><text:s/>3.215,2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.700000000000003" table:style-name="ce2">
            <text:p><text:s/>34,70<text:s/></text:p>
          </table:table-cell>
          <table:table-cell office:value-type="float" office:value="4306170376" table:style-name="ce1">
            <text:p>430617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8.94" table:style-name="ce2">
            <text:p><text:s/>68,94<text:s/></text:p>
          </table:table-cell>
          <table:table-cell office:value-type="float" office:value="2517580920" table:style-name="ce1">
            <text:p>251758092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.61" table:style-name="ce2">
            <text:p><text:s/>30,6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1.34" table:style-name="ce2">
            <text:p><text:s/>431,3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21.56" table:style-name="ce2">
            <text:p><text:s/>421,5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.57" table:style-name="ce2">
            <text:p><text:s/>26,5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.18" table:style-name="ce2">
            <text:p><text:s/>1,1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2.04" table:style-name="ce2">
            <text:p><text:s/>252,0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80.6799999999998" table:style-name="ce2">
            <text:p><text:s/>2.280,6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68.14" table:style-name="ce2">
            <text:p><text:s/>368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11.75" table:style-name="ce2">
            <text:p><text:s/>511,7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2.57" table:style-name="ce2">
            <text:p><text:s/>12,5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93" table:style-name="ce2">
            <text:p><text:s/>4,9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2.02" table:style-name="ce2">
            <text:p><text:s/>42,0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6.88" table:style-name="ce2">
            <text:p><text:s/>316,8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3.94" table:style-name="ce2">
            <text:p><text:s/>203,9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7.82" table:style-name="ce2">
            <text:p><text:s/>137,8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2.33" table:style-name="ce2">
            <text:p><text:s/>102,3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11.94" table:style-name="ce2">
            <text:p><text:s/>211,9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6.52999999999997" table:style-name="ce2">
            <text:p><text:s/>266,5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5.92" table:style-name="ce2">
            <text:p><text:s/>315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31.86" table:style-name="ce2">
            <text:p><text:s/>331,8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2">
            <text:p><text:s/>22,3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7.489999999999995" table:style-name="ce2">
            <text:p><text:s/>77,4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7.43" table:style-name="ce2">
            <text:p><text:s/>37,4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7.95" table:style-name="ce2">
            <text:p><text:s/>27,9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3.38" table:style-name="ce2">
            <text:p><text:s/>253,3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5.97" table:style-name="ce2">
            <text:p><text:s/>205,9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8.06" table:style-name="ce2">
            <text:p><text:s/>298,0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.75" table:style-name="ce2">
            <text:p><text:s/>3,7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1.85" table:style-name="ce2">
            <text:p><text:s/>61,8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26.89" table:style-name="ce2">
            <text:p><text:s/>726,8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62.24" table:style-name="ce2">
            <text:p><text:s/>362,2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1.06" table:style-name="ce2">
            <text:p><text:s/>171,0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91" table:style-name="ce2">
            <text:p><text:s/>22,9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9.14" table:style-name="ce2">
            <text:p><text:s/>199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0.05" table:style-name="ce2">
            <text:p><text:s/>70,0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6.98" table:style-name="ce2">
            <text:p><text:s/>66,9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01.31" table:style-name="ce2">
            <text:p><text:s/>201,3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8.77" table:style-name="ce2">
            <text:p><text:s/>28,7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2.55" table:style-name="ce2">
            <text:p><text:s/>192,5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88.42" table:style-name="ce2">
            <text:p><text:s/>388,4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2.6" table:style-name="ce2">
            <text:p><text:s/>12,6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78.29000000000002" table:style-name="ce2">
            <text:p><text:s/>278,2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4.25" table:style-name="ce2">
            <text:p><text:s/>14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93.83" table:style-name="ce2">
            <text:p><text:s/>793,8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90.73" table:style-name="ce2">
            <text:p><text:s/>690,7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53.5" table:style-name="ce2">
            <text:p><text:s/>353,5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.35" table:style-name="ce2">
            <text:p><text:s/>23,3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.6" table:style-name="ce2">
            <text:p><text:s/>41,6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.59" table:style-name="ce2">
            <text:p><text:s/>41,5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16.35" table:style-name="ce2">
            <text:p><text:s/>416,3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65.61" table:style-name="ce2">
            <text:p><text:s/>2.665,6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.15" table:style-name="ce2">
            <text:p><text:s/>3,1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.76" table:style-name="ce2">
            <text:p><text:s/>31,7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8.52000000000001" table:style-name="ce2">
            <text:p><text:s/>138,5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0.17" table:style-name="ce2">
            <text:p><text:s/>310,1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5.3" table:style-name="ce2">
            <text:p><text:s/>345,3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.73" table:style-name="ce2">
            <text:p><text:s/>31,7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.76" table:style-name="ce2">
            <text:p><text:s/>31,7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34" table:style-name="ce2">
            <text:p><text:s/>5,3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0.45" table:style-name="ce2">
            <text:p><text:s/>60,4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48.53" table:style-name="ce2">
            <text:p><text:s/>1.148,5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132.4000000000001" table:style-name="ce2">
            <text:p><text:s/>1.132,4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8.10000000000002" table:style-name="ce2">
            <text:p><text:s/>268,1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247.87" table:style-name="ce2">
            <text:p><text:s/>3.247,8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5.7" table:style-name="ce2">
            <text:p><text:s/>305,7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30.92999999999995" table:style-name="ce2">
            <text:p><text:s/>530,9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8.45" table:style-name="ce2">
            <text:p><text:s/>168,4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8.21" table:style-name="ce2">
            <text:p><text:s/>138,2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22.91000000000003" table:style-name="ce2">
            <text:p><text:s/>322,9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6.58" table:style-name="ce2">
            <text:p><text:s/>196,5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9.93" table:style-name="ce2">
            <text:p><text:s/>199,9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20.08" table:style-name="ce2">
            <text:p><text:s/>420,0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58" table:style-name="ce2">
            <text:p><text:s/>15,5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3.27" table:style-name="ce2">
            <text:p><text:s/>73,2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56.35" table:style-name="ce2">
            <text:p><text:s/>356,3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9.8" table:style-name="ce2">
            <text:p><text:s/>59,8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9.7" table:style-name="ce2">
            <text:p><text:s/>189,7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2">
            <text:p><text:s/>22,3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92" table:style-name="ce2">
            <text:p><text:s/>392,0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37" table:style-name="ce2">
            <text:p><text:s/>22,3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44.28" table:style-name="ce2">
            <text:p><text:s/>344,2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7.28" table:style-name="ce2">
            <text:p><text:s/>97,2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14" table:style-name="ce2">
            <text:p><text:s/>5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.77" table:style-name="ce2">
            <text:p><text:s/>31,7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0.01" table:style-name="ce2">
            <text:p><text:s/>170,0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41.8" table:style-name="ce2">
            <text:p><text:s/>241,8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48.93" table:style-name="ce2">
            <text:p><text:s/>248,9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.52" table:style-name="ce2">
            <text:p><text:s/>22,5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5.25" table:style-name="ce2">
            <text:p><text:s/>95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07.48" table:style-name="ce2">
            <text:p><text:s/>307,4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8.200000000000003" table:style-name="ce2">
            <text:p><text:s/>38,2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25.53" table:style-name="ce2">
            <text:p><text:s/>225,5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2.60000000000002" table:style-name="ce2">
            <text:p><text:s/>262,6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9.81" table:style-name="ce2">
            <text:p><text:s/>69,8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5.619999999999997" table:style-name="ce2">
            <text:p><text:s/>35,6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2.44" table:style-name="ce2">
            <text:p><text:s/>72,4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0.22" table:style-name="ce2">
            <text:p><text:s/>0,22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26" table:style-name="ce2">
            <text:p><text:s/>4,2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.2400000000000002" table:style-name="ce2">
            <text:p><text:s/>2,24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1.21" table:style-name="ce2">
            <text:p><text:s/>61,21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2.92" table:style-name="ce2">
            <text:p><text:s/>12,92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.96" table:style-name="ce2">
            <text:p><text:s/>5,9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2.56" table:style-name="ce2">
            <text:p><text:s/>232,5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9.63" table:style-name="ce2">
            <text:p><text:s/>59,63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9.17" table:style-name="ce2">
            <text:p><text:s/>179,17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3" table:style-name="ce2">
            <text:p><text:s/>15,30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0.55" table:style-name="ce2">
            <text:p><text:s/>90,55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" table:style-name="ce2">
            <text:p><text:s/>19,00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7.04" table:style-name="ce2">
            <text:p><text:s/>57,04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0.5" table:style-name="ce2">
            <text:p><text:s/>80,50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41.61" table:style-name="ce2">
            <text:p><text:s/>241,61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4.23" table:style-name="ce2">
            <text:p><text:s/>64,23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4.64" table:style-name="ce2">
            <text:p><text:s/>64,64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7.91" table:style-name="ce2">
            <text:p><text:s/>87,91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2.06" table:style-name="ce2">
            <text:p><text:s/>82,06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7.88" table:style-name="ce2">
            <text:p><text:s/>57,8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6.69" table:style-name="ce2">
            <text:p><text:s/>76,69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44" table:style-name="ce2">
            <text:p><text:s/>15,44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93.44" table:style-name="ce2">
            <text:p><text:s/>293,44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0.5" table:style-name="ce2">
            <text:p><text:s/>10,50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4800000000000004" table:style-name="ce2">
            <text:p><text:s/>4,4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.95" table:style-name="ce2">
            <text:p><text:s/>6,95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9.10000000000002" table:style-name="ce2">
            <text:p><text:s/>259,10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9.73" table:style-name="ce2">
            <text:p><text:s/>59,73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5.98" table:style-name="ce2">
            <text:p><text:s/>15,98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8.22" table:style-name="ce2">
            <text:p><text:s/>188,22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90.12" table:style-name="ce2">
            <text:p><text:s/>190,12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2.650000000000006" table:style-name="ce2">
            <text:p><text:s/>72,65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93.82" table:style-name="ce2">
            <text:p><text:s/>793,8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7.73" table:style-name="ce2">
            <text:p><text:s/>47,73<text:s/></text:p>
          </table:table-cell>
          <table:table-cell office:value-type="float" office:value="2221101203" table:style-name="ce1">
            <text:p>222110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1.65" table:style-name="ce2">
            <text:p><text:s/>231,65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1.67" table:style-name="ce2">
            <text:p><text:s/>181,67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582.91999999999996" table:style-name="ce2">
            <text:p><text:s/>582,9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631.25" table:style-name="ce2">
            <text:p><text:s/>1.631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6.58" table:style-name="ce2">
            <text:p><text:s/>236,5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68.05" table:style-name="ce2">
            <text:p><text:s/>368,0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313.64999999999998" table:style-name="ce2">
            <text:p><text:s/>313,6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35.14" table:style-name="ce2">
            <text:p><text:s/>235,1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3.88" table:style-name="ce2">
            <text:p><text:s/>133,88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626.69000000000005" table:style-name="ce2">
            <text:p><text:s/>626,6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85.16" table:style-name="ce2">
            <text:p><text:s/>185,16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77.35" table:style-name="ce2">
            <text:p><text:s/>177,3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938.13" table:style-name="ce2">
            <text:p><text:s/>938,13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133.30000000000001" table:style-name="ce2">
            <text:p><text:s/>133,30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59.69" table:style-name="ce2">
            <text:p><text:s/>259,69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31.62" table:style-name="ce2">
            <text:p><text:s/>431,62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87.04" table:style-name="ce2">
            <text:p><text:s/>87,04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261.11" table:style-name="ce2">
            <text:p><text:s/>261,11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4.5" table:style-name="ce2">
            <text:p><text:s/>4,50<text:s/></text:p>
          </table:table-cell>
          <table:table-cell office:value-type="float" office:value="5779711000" table:style-name="ce1">
            <text:p>57797110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enze e canoni</text:p>
          </table:table-cell>
          <table:table-cell office:value-type="float" office:value="7.3" table:style-name="ce2">
            <text:p><text:s/>7,30<text:s/></text:p>
          </table:table-cell>
          <table:table-cell office:value-type="float" office:value="5754381001" table:style-name="ce1">
            <text:p>575438100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10" table:style-name="ce2">
            <text:p><text:s/>110,00<text:s/></text:p>
          </table:table-cell>
          <table:table-cell office:value-type="string" table:style-name="ce1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86.44" table:style-name="ce2">
            <text:p><text:s/>1.786,44<text:s/></text:p>
          </table:table-cell>
          <table:table-cell office:value-type="float" office:value="3122780368" table:style-name="ce1">
            <text:p>312278036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.02" table:style-name="ce2">
            <text:p><text:s/>21,02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2.27" table:style-name="ce2">
            <text:p><text:s/>112,27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2.83" table:style-name="ce2">
            <text:p><text:s/>272,83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3.88999999999999" table:style-name="ce2">
            <text:p><text:s/>153,89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7.44" table:style-name="ce2">
            <text:p><text:s/>37,44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8.33" table:style-name="ce2">
            <text:p><text:s/>28,33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mministrativi</text:p>
          </table:table-cell>
          <table:table-cell office:value-type="float" office:value="105" table:style-name="ce2">
            <text:p><text:s/>10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mministrativi</text:p>
          </table:table-cell>
          <table:table-cell office:value-type="float" office:value="12.48" table:style-name="ce2">
            <text:p><text:s/>12,4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8.76" table:style-name="ce2">
            <text:p><text:s/>128,7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10.3" table:style-name="ce2">
            <text:p><text:s/>510,3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5.54" table:style-name="ce2">
            <text:p><text:s/>95,5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40.1500000000001" table:style-name="ce2">
            <text:p><text:s/>1.240,1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99.49" table:style-name="ce2">
            <text:p><text:s/>699,4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0.18" table:style-name="ce2">
            <text:p><text:s/>170,1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484" table:style-name="ce2">
            <text:p><text:s/>484,00<text:s/></text:p>
          </table:table-cell>
          <table:table-cell office:value-type="string" table:style-name="ce1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500" table:style-name="ce2">
            <text:p><text:s/>500,00<text:s/></text:p>
          </table:table-cell>
          <table:table-cell office:value-type="string" table:style-name="ce1">
            <text:p>SM233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9.76" table:style-name="ce2">
            <text:p><text:s/>9,76<text:s/></text:p>
          </table:table-cell>
          <table:table-cell office:value-type="float" office:value="488410010" table:style-name="ce1">
            <text:p>488410010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4.25" table:style-name="ce2">
            <text:p><text:s/>14,25<text:s/></text:p>
          </table:table-cell>
          <table:table-cell office:value-type="float" office:value="6655971007" table:style-name="ce1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211" table:style-name="ce2">
            <text:p><text:s/>211,00<text:s/></text:p>
          </table:table-cell>
          <table:table-cell office:value-type="float" office:value="91398100379" table:style-name="ce1">
            <text:p>9139810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9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9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6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03.5" table:style-name="ce2">
            <text:p><text:s/>103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1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0.150000000000006" table:style-name="ce2">
            <text:p><text:s/>70,1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260" table:style-name="ce2">
            <text:p><text:s/>260,00<text:s/></text:p>
          </table:table-cell>
          <table:table-cell office:value-type="float" office:value="3919780373" table:style-name="ce1">
            <text:p>391978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0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6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72.5" table:style-name="ce2">
            <text:p><text:s/>17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138" table:style-name="ce2">
            <text:p><text:s/>13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beni di consumo</text:p>
          </table:table-cell>
          <table:table-cell office:value-type="float" office:value="70.150000000000006" table:style-name="ce2">
            <text:p><text:s/>70,1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915" table:style-name="ce2">
            <text:p><text:s/>915,00<text:s/></text:p>
          </table:table-cell>
          <table:table-cell office:value-type="float" office:value="890370372" table:style-name="ce1">
            <text:p>8903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70" table:style-name="ce2">
            <text:p><text:s/>57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82.6" table:style-name="ce2">
            <text:p><text:s/>5.282,6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2.2999999999999998" table:style-name="ce2">
            <text:p><text:s/>2,30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432.5" table:style-name="ce2">
            <text:p><text:s/>432,50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12.5" table:style-name="ce2">
            <text:p><text:s/>12,50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5.95" table:style-name="ce2">
            <text:p><text:s/>5,95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0.44" table:style-name="ce2">
            <text:p><text:s/>0,44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50" table:style-name="ce2">
            <text:p><text:s/>50,00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23.4" table:style-name="ce2">
            <text:p><text:s/>23,40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15.28" table:style-name="ce2">
            <text:p><text:s/>15,28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11.53" table:style-name="ce2">
            <text:p><text:s/>11,53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230" table:style-name="ce2">
            <text:p><text:s/>230,00<text:s/></text:p>
          </table:table-cell>
          <table:table-cell office:value-type="float" office:value="1065340372" table:style-name="ce1">
            <text:p>106534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462.5" table:style-name="ce2">
            <text:p><text:s/>462,50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7.5" table:style-name="ce2">
            <text:p><text:s/>7,50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27.73" table:style-name="ce2">
            <text:p><text:s/>27,73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5.43" table:style-name="ce2">
            <text:p><text:s/>5,43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7.67" table:style-name="ce2">
            <text:p><text:s/>7,67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37.049999999999997" table:style-name="ce2">
            <text:p><text:s/>37,05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15.94" table:style-name="ce2">
            <text:p><text:s/>15,94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1540" table:style-name="ce2">
            <text:p><text:s/>1.540,00<text:s/></text:p>
          </table:table-cell>
          <table:table-cell office:value-type="float" office:value="1065340372" table:style-name="ce1">
            <text:p>106534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12.52" table:style-name="ce2">
            <text:p><text:s/>12,52<text:s/></text:p>
          </table:table-cell>
          <table:table-cell office:value-type="float" office:value="293070371" table:style-name="ce1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finanziari</text:p>
          </table:table-cell>
          <table:table-cell office:value-type="float" office:value="91.5" table:style-name="ce2">
            <text:p><text:s/>91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812.3" table:style-name="ce2">
            <text:p><text:s/>2.812,30<text:s/></text:p>
          </table:table-cell>
          <table:table-cell office:value-type="float" office:value="3093840373" table:style-name="ce1">
            <text:p>309384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8.07" table:style-name="ce2">
            <text:p><text:s/>58,07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5.81" table:style-name="ce2">
            <text:p><text:s/>45,81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.43" table:style-name="ce2">
            <text:p><text:s/>25,43<text:s/></text:p>
          </table:table-cell>
          <table:table-cell office:value-type="float" office:value="1644941203" table:style-name="ce1">
            <text:p>164494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.41" table:style-name="ce2">
            <text:p><text:s/>6,41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3.1" table:style-name="ce2">
            <text:p><text:s/>13,10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9.8" table:style-name="ce2">
            <text:p><text:s/>29,80<text:s/></text:p>
          </table:table-cell>
          <table:table-cell office:value-type="float" office:value="1644941203" table:style-name="ce1">
            <text:p>164494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.08" table:style-name="ce2">
            <text:p><text:s/>12,08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0.6" table:style-name="ce2">
            <text:p><text:s/>40,60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064.98" table:style-name="ce2">
            <text:p><text:s/>3.064,98<text:s/></text:p>
          </table:table-cell>
          <table:table-cell office:value-type="float" office:value="3093840373" table:style-name="ce1">
            <text:p>309384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.98" table:style-name="ce2">
            <text:p><text:s/>23,98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.77" table:style-name="ce2">
            <text:p><text:s/>25,77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0.21" table:style-name="ce2">
            <text:p><text:s/>30,21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1.43" table:style-name="ce2">
            <text:p><text:s/>51,43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4.849999999999994" table:style-name="ce2">
            <text:p><text:s/>74,85<text:s/></text:p>
          </table:table-cell>
          <table:table-cell office:value-type="float" office:value="2202310377" table:style-name="ce1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84.53" table:style-name="ce2">
            <text:p><text:s/>184,5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4.92" table:style-name="ce2">
            <text:p><text:s/>54,9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5.20999999999998" table:style-name="ce2">
            <text:p><text:s/>275,2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08.23" table:style-name="ce2">
            <text:p><text:s/>208,2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5.57" table:style-name="ce2">
            <text:p><text:s/>115,5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7.12" table:style-name="ce2">
            <text:p><text:s/>117,1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0.25" table:style-name="ce2">
            <text:p><text:s/>120,2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37.34" table:style-name="ce2">
            <text:p><text:s/>137,3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3.75" table:style-name="ce2">
            <text:p><text:s/>233,7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1.48" table:style-name="ce2">
            <text:p><text:s/>351,4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9.56" table:style-name="ce2">
            <text:p><text:s/>59,5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9.13" table:style-name="ce2">
            <text:p><text:s/>29,1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35.44999999999999" table:style-name="ce2">
            <text:p><text:s/>135,4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" table:style-name="ce2">
            <text:p><text:s/>3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706.87" table:style-name="ce2">
            <text:p><text:s/>706,87<text:s/></text:p>
          </table:table-cell>
          <table:table-cell office:value-type="float" office:value="1573730486" table:style-name="ce1">
            <text:p>157373048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488.61" table:style-name="ce2">
            <text:p><text:s/>488,61<text:s/></text:p>
          </table:table-cell>
          <table:table-cell office:value-type="float" office:value="1215790393" table:style-name="ce1">
            <text:p>12157903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706.87" table:style-name="ce2">
            <text:p><text:s/>706,87<text:s/></text:p>
          </table:table-cell>
          <table:table-cell office:value-type="float" office:value="1573730486" table:style-name="ce1">
            <text:p>157373048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449.11" table:style-name="ce2">
            <text:p><text:s/>449,11<text:s/></text:p>
          </table:table-cell>
          <table:table-cell office:value-type="float" office:value="90035110395" table:style-name="ce1">
            <text:p>9003511039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842.51" table:style-name="ce2">
            <text:p><text:s/>842,51<text:s/></text:p>
          </table:table-cell>
          <table:table-cell office:value-type="float" office:value="90035110395" table:style-name="ce1">
            <text:p>9003511039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25.83" table:style-name="ce2">
            <text:p><text:s/>225,83<text:s/></text:p>
          </table:table-cell>
          <table:table-cell office:value-type="float" office:value="90035110395" table:style-name="ce1">
            <text:p>9003511039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6845.58" table:style-name="ce2">
            <text:p><text:s/>6.845,58<text:s/></text:p>
          </table:table-cell>
          <table:table-cell office:value-type="float" office:value="6188330150" table:style-name="ce1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7182.31" table:style-name="ce2">
            <text:p><text:s/>7.182,31<text:s/></text:p>
          </table:table-cell>
          <table:table-cell office:value-type="float" office:value="6188330150" table:style-name="ce1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4384.28" table:style-name="ce2">
            <text:p><text:s/>4.384,28<text:s/></text:p>
          </table:table-cell>
          <table:table-cell office:value-type="float" office:value="6188330150" table:style-name="ce1">
            <text:p>618833015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8.65" table:style-name="ce2">
            <text:p><text:s/>708,6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0" table:style-name="ce2">
            <text:p><text:s/>6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.5" table:style-name="ce2">
            <text:p><text:s/>52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45" table:style-name="ce2">
            <text:p><text:s/>34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06.01" table:style-name="ce2">
            <text:p><text:s/>606,01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3.18" table:style-name="ce2">
            <text:p><text:s/>43,18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59.41" table:style-name="ce2">
            <text:p><text:s/>1.659,41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836.37" table:style-name="ce2">
            <text:p><text:s/>1.836,37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975.1" table:style-name="ce2">
            <text:p><text:s/>2.975,10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942.97" table:style-name="ce2">
            <text:p><text:s/>1.942,97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53387.59" table:style-name="ce2">
            <text:p><text:s/>53.387,59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99.92" table:style-name="ce2">
            <text:p><text:s/>199,92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2308.6" table:style-name="ce2">
            <text:p><text:s/>12.308,60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23.24" table:style-name="ce2">
            <text:p><text:s/>1.223,24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9290.099999999999" table:style-name="ce2">
            <text:p><text:s/>19.290,10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1746.44" table:style-name="ce2">
            <text:p><text:s/>131.746,44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066.92" table:style-name="ce2">
            <text:p><text:s/>4.066,92<text:s/></text:p>
          </table:table-cell>
          <table:table-cell office:value-type="float" office:value="672690377" table:style-name="ce1">
            <text:p>67269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3.84" table:style-name="ce2">
            <text:p><text:s/>133,84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84.25" table:style-name="ce2">
            <text:p><text:s/>484,2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5.97999999999999" table:style-name="ce2">
            <text:p><text:s/>135,98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5.900000000000006" table:style-name="ce2">
            <text:p><text:s/>75,90<text:s/></text:p>
          </table:table-cell>
          <table:table-cell office:value-type="float" office:value="1463980365" table:style-name="ce1">
            <text:p>146398036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42.3599999999997" table:style-name="ce2">
            <text:p><text:s/>5.242,36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886.07" table:style-name="ce2">
            <text:p><text:s/>14.886,07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5982.58" table:style-name="ce2">
            <text:p><text:s/>55.982,58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63" table:style-name="ce2">
            <text:p><text:s/>363,00<text:s/></text:p>
          </table:table-cell>
          <table:table-cell office:value-type="float" office:value="470300377" table:style-name="ce1">
            <text:p>47030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593.4" table:style-name="ce2">
            <text:p><text:s/>6.593,40<text:s/></text:p>
          </table:table-cell>
          <table:table-cell office:value-type="float" office:value="470300377" table:style-name="ce1">
            <text:p>47030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18.09" table:style-name="ce2">
            <text:p><text:s/>618,09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5.97999999999999" table:style-name="ce2">
            <text:p><text:s/>135,98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5164.82" table:style-name="ce2">
            <text:p><text:s/>15.164,82<text:s/></text:p>
          </table:table-cell>
          <table:table-cell office:value-type="float" office:value="470300377" table:style-name="ce1">
            <text:p>47030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0615.46" table:style-name="ce2">
            <text:p><text:s/>20.615,46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4258.82" table:style-name="ce2">
            <text:p><text:s/>14.258,82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1015.12" table:style-name="ce2">
            <text:p><text:s/>11.015,12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858.7" table:style-name="ce2">
            <text:p><text:s/>2.858,70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946.95" table:style-name="ce2">
            <text:p><text:s/>1.946,95<text:s/></text:p>
          </table:table-cell>
          <table:table-cell office:value-type="float" office:value="2569290394" table:style-name="ce1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64.16" table:style-name="ce2">
            <text:p><text:s/>16.364,16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4885.79" table:style-name="ce2">
            <text:p><text:s/>104.885,79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08.97" table:style-name="ce2">
            <text:p><text:s/>1.008,97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17.670000000000002" table:style-name="ce2">
            <text:p><text:s/>17,6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80.33" table:style-name="ce2">
            <text:p><text:s/>80,3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3294.81" table:style-name="ce2">
            <text:p><text:s/>3.294,8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3527.65" table:style-name="ce2">
            <text:p><text:s/>3.527,6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.45" table:style-name="ce2">
            <text:p><text:s/>101,4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4.83" table:style-name="ce2">
            <text:p><text:s/>164,83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12.43" table:style-name="ce2">
            <text:p><text:s/>812,43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32" table:style-name="ce2">
            <text:p><text:s/>22,32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6.26" table:style-name="ce2">
            <text:p><text:s/>36,26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78.74" table:style-name="ce2">
            <text:p><text:s/>178,74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.45" table:style-name="ce2">
            <text:p><text:s/>101,4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32" table:style-name="ce2">
            <text:p><text:s/>22,32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0.01" table:style-name="ce2">
            <text:p><text:s/>0,01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.45" table:style-name="ce2">
            <text:p><text:s/>101,4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29.65" table:style-name="ce2">
            <text:p><text:s/>329,65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12.43" table:style-name="ce2">
            <text:p><text:s/>812,43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32" table:style-name="ce2">
            <text:p><text:s/>22,32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2.52" table:style-name="ce2">
            <text:p><text:s/>72,52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78.73" table:style-name="ce2">
            <text:p><text:s/>178,73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92.1" table:style-name="ce2">
            <text:p><text:s/>192,10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2.26" table:style-name="ce2">
            <text:p><text:s/>42,26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92.1" table:style-name="ce2">
            <text:p><text:s/>192,10<text:s/></text:p>
          </table:table-cell>
          <table:table-cell office:value-type="float" office:value="3194231209" table:style-name="ce1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66" table:style-name="ce2">
            <text:p><text:s/>66,00<text:s/></text:p>
          </table:table-cell>
          <table:table-cell office:value-type="float" office:value="814371209" table:style-name="ce1">
            <text:p>8143712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4" table:style-name="ce2">
            <text:p><text:s/>4,00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7.23" table:style-name="ce2">
            <text:p><text:s/>7,23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7.48" table:style-name="ce2">
            <text:p><text:s/>27,48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91.19" table:style-name="ce2">
            <text:p><text:s/>91,19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59.41" table:style-name="ce2">
            <text:p><text:s/>159,41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" table:style-name="ce2">
            <text:p><text:s/>1,00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.12" table:style-name="ce2">
            <text:p><text:s/>2,12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6.11" table:style-name="ce2">
            <text:p><text:s/>6,11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6.21" table:style-name="ce2">
            <text:p><text:s/>16,21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6.96" table:style-name="ce2">
            <text:p><text:s/>26,96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5.57" table:style-name="ce2">
            <text:p><text:s/>35,57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5.880000000000003" table:style-name="ce2">
            <text:p><text:s/>35,88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9.86" table:style-name="ce2">
            <text:p><text:s/>39,86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55.91" table:style-name="ce2">
            <text:p><text:s/>55,91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69.290000000000006" table:style-name="ce2">
            <text:p><text:s/>69,29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14.19" table:style-name="ce2">
            <text:p><text:s/>114,19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27.69" table:style-name="ce2">
            <text:p><text:s/>227,69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7.23" table:style-name="ce2">
            <text:p><text:s/>7,23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32.049999999999997" table:style-name="ce2">
            <text:p><text:s/>32,05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159.41" table:style-name="ce2">
            <text:p><text:s/>159,41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77873.91" table:style-name="ce2">
            <text:p><text:s/>177.873,9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937.36" table:style-name="ce2">
            <text:p><text:s/>1.937,36<text:s/></text:p>
          </table:table-cell>
          <table:table-cell office:value-type="float" office:value="3306291208" table:style-name="ce1">
            <text:p>330629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77873.91" table:style-name="ce2">
            <text:p><text:s/>177.873,91<text:s/></text:p>
          </table:table-cell>
          <table:table-cell office:value-type="float" office:value="4245520376" table:style-name="ce1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937.36" table:style-name="ce2">
            <text:p><text:s/>1.937,36<text:s/></text:p>
          </table:table-cell>
          <table:table-cell office:value-type="float" office:value="3306291208" table:style-name="ce1">
            <text:p>330629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412.75" table:style-name="ce2">
            <text:p><text:s/>4.412,7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3711.16" table:style-name="ce2">
            <text:p><text:s/>53.711,16<text:s/></text:p>
          </table:table-cell>
          <table:table-cell office:value-type="float" office:value="3607230376" table:style-name="ce1">
            <text:p>360723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servizi</text:p>
          </table:table-cell>
          <table:table-cell office:value-type="float" office:value="2900" table:style-name="ce2">
            <text:p><text:s/>2.900,00<text:s/></text:p>
          </table:table-cell>
          <table:table-cell office:value-type="float" office:value="92018150372" table:style-name="ce1">
            <text:p>9201815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5993.88" table:style-name="ce2">
            <text:p><text:s/>5.993,88<text:s/></text:p>
          </table:table-cell>
          <table:table-cell office:value-type="float" office:value="364500363" table:style-name="ce1">
            <text:p>36450036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611.80999999999995" table:style-name="ce2">
            <text:p><text:s/>611,81<text:s/></text:p>
          </table:table-cell>
          <table:table-cell office:value-type="float" office:value="364500363" table:style-name="ce1">
            <text:p>36450036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11272.8" table:style-name="ce2">
            <text:p><text:s/>11.272,80<text:s/></text:p>
          </table:table-cell>
          <table:table-cell office:value-type="float" office:value="2574910366" table:style-name="ce1">
            <text:p>257491036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25.9" table:style-name="ce2">
            <text:p><text:s/>25,90<text:s/></text:p>
          </table:table-cell>
          <table:table-cell office:value-type="float" office:value="304720287" table:style-name="ce1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310.82" table:style-name="ce2">
            <text:p><text:s/>310,82<text:s/></text:p>
          </table:table-cell>
          <table:table-cell office:value-type="float" office:value="304720287" table:style-name="ce1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512.41999999999996" table:style-name="ce2">
            <text:p><text:s/>512,42<text:s/></text:p>
          </table:table-cell>
          <table:table-cell office:value-type="float" office:value="1564380382" table:style-name="ce1">
            <text:p>156438038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340.83" table:style-name="ce2">
            <text:p><text:s/>340,83<text:s/></text:p>
          </table:table-cell>
          <table:table-cell office:value-type="float" office:value="1564380382" table:style-name="ce1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248.88" table:style-name="ce2">
            <text:p><text:s/>248,88<text:s/></text:p>
          </table:table-cell>
          <table:table-cell office:value-type="float" office:value="304720287" table:style-name="ce1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497.76" table:style-name="ce2">
            <text:p><text:s/>497,76<text:s/></text:p>
          </table:table-cell>
          <table:table-cell office:value-type="float" office:value="304720287" table:style-name="ce1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175.68" table:style-name="ce2">
            <text:p><text:s/>175,68<text:s/></text:p>
          </table:table-cell>
          <table:table-cell office:value-type="float" office:value="304720287" table:style-name="ce1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0.48" table:style-name="ce2">
            <text:p><text:s/>0,48<text:s/></text:p>
          </table:table-cell>
          <table:table-cell office:value-type="float" office:value="1564380382" table:style-name="ce1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652.22" table:style-name="ce2">
            <text:p><text:s/>652,22<text:s/></text:p>
          </table:table-cell>
          <table:table-cell office:value-type="float" office:value="1564380382" table:style-name="ce1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223.25" table:style-name="ce2">
            <text:p><text:s/>223,25<text:s/></text:p>
          </table:table-cell>
          <table:table-cell office:value-type="float" office:value="1564380382" table:style-name="ce1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72.44" table:style-name="ce2">
            <text:p><text:s/>72,44<text:s/></text:p>
          </table:table-cell>
          <table:table-cell office:value-type="float" office:value="1564380382" table:style-name="ce1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183.19" table:style-name="ce2">
            <text:p><text:s/>183,1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27.31" table:style-name="ce2">
            <text:p><text:s/>27,31<text:s/></text:p>
          </table:table-cell>
          <table:table-cell office:value-type="float" office:value="97081660157" table:style-name="ce1">
            <text:p>9708166015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1486.34" table:style-name="ce2">
            <text:p><text:s/>1.486,34<text:s/></text:p>
          </table:table-cell>
          <table:table-cell office:value-type="float" office:value="97081660157" table:style-name="ce1">
            <text:p>9708166015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128.1" table:style-name="ce2">
            <text:p><text:s/>128,10<text:s/></text:p>
          </table:table-cell>
          <table:table-cell office:value-type="float" office:value="97081660157" table:style-name="ce1">
            <text:p>9708166015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142.74" table:style-name="ce2">
            <text:p><text:s/>142,74<text:s/></text:p>
          </table:table-cell>
          <table:table-cell office:value-type="float" office:value="7635580017" table:style-name="ce1">
            <text:p>763558001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Utilizzo di beni di terzi</text:p>
          </table:table-cell>
          <table:table-cell office:value-type="float" office:value="1447.77" table:style-name="ce2">
            <text:p><text:s/>1.447,77<text:s/></text:p>
          </table:table-cell>
          <table:table-cell office:value-type="float" office:value="613780378" table:style-name="ce1">
            <text:p>61378037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5392.2" table:style-name="ce2">
            <text:p><text:s/>5.392,20<text:s/></text:p>
          </table:table-cell>
          <table:table-cell office:value-type="float" office:value="2855851206" table:style-name="ce1">
            <text:p>28558512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608" table:style-name="ce2">
            <text:p><text:s/>608,00<text:s/></text:p>
          </table:table-cell>
          <table:table-cell office:value-type="float" office:value="469720379" table:style-name="ce1">
            <text:p>46972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86836.53" table:style-name="ce2">
            <text:p><text:s/>86.836,53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3000" table:style-name="ce2">
            <text:p><text:s/>3.000,00<text:s/></text:p>
          </table:table-cell>
          <table:table-cell office:value-type="float" office:value="2379841204" table:style-name="ce1">
            <text:p>237984120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31.47999999999999" table:style-name="ce2">
            <text:p><text:s/>131,48<text:s/></text:p>
          </table:table-cell>
          <table:table-cell office:value-type="float" office:value="1104090376" table:style-name="ce1">
            <text:p>110409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450" table:style-name="ce2">
            <text:p><text:s/>2.450,00<text:s/></text:p>
          </table:table-cell>
          <table:table-cell office:value-type="float" office:value="91346550378" table:style-name="ce1">
            <text:p>9134655037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268" table:style-name="ce2">
            <text:p><text:s/>2.268,00<text:s/></text:p>
          </table:table-cell>
          <table:table-cell office:value-type="float" office:value="91284000378" table:style-name="ce1">
            <text:p>9128400037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2142.4699999999998" table:style-name="ce2">
            <text:p><text:s/>2.142,47<text:s/></text:p>
          </table:table-cell>
          <table:table-cell office:value-type="float" office:value="80073190375" table:style-name="ce1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605.44000000000005" table:style-name="ce2">
            <text:p><text:s/>605,44<text:s/></text:p>
          </table:table-cell>
          <table:table-cell office:value-type="float" office:value="80073190375" table:style-name="ce1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7161.66" table:style-name="ce2">
            <text:p><text:s/>7.161,66<text:s/></text:p>
          </table:table-cell>
          <table:table-cell office:value-type="float" office:value="80073190375" table:style-name="ce1">
            <text:p>80073190375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80" table:style-name="ce2">
            <text:p><text:s/>18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39.76" table:style-name="ce2">
            <text:p><text:s/>139,7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4.7" table:style-name="ce2">
            <text:p><text:s/>174,7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53.76" table:style-name="ce2">
            <text:p><text:s/>53,7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28" table:style-name="ce2">
            <text:p><text:s/>22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9.64" table:style-name="ce2">
            <text:p><text:s/>209,6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43.36000000000001" table:style-name="ce2">
            <text:p><text:s/>143,3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9.2" table:style-name="ce2">
            <text:p><text:s/>179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31.04" table:style-name="ce2">
            <text:p><text:s/>131,0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68.8" table:style-name="ce2">
            <text:p><text:s/>268,8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8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90" table:style-name="ce2">
            <text:p><text:s/>9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4.7" table:style-name="ce2">
            <text:p><text:s/>174,7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18.4" table:style-name="ce2">
            <text:p><text:s/>218,4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9.2" table:style-name="ce2">
            <text:p><text:s/>179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7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9.64" table:style-name="ce2">
            <text:p><text:s/>209,6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68.8" table:style-name="ce2">
            <text:p><text:s/>268,8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9.2" table:style-name="ce2">
            <text:p><text:s/>179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62.05" table:style-name="ce2">
            <text:p><text:s/>262,0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4.7" table:style-name="ce2">
            <text:p><text:s/>174,7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7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89.60000000000002" table:style-name="ce2">
            <text:p><text:s/>289,6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68.8" table:style-name="ce2">
            <text:p><text:s/>268,8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9.2" table:style-name="ce2">
            <text:p><text:s/>179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31.04" table:style-name="ce2">
            <text:p><text:s/>131,0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87.35" table:style-name="ce2">
            <text:p><text:s/>87,3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9.2" table:style-name="ce2">
            <text:p><text:s/>179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86.72000000000003" table:style-name="ce2">
            <text:p><text:s/>286,7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62.05" table:style-name="ce2">
            <text:p><text:s/>262,0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80" table:style-name="ce2">
            <text:p><text:s/>18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00" table:style-name="ce2">
            <text:p><text:s/>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79.52" table:style-name="ce2">
            <text:p><text:s/>279,5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9.64" table:style-name="ce2">
            <text:p><text:s/>209,6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79.52" table:style-name="ce2">
            <text:p><text:s/>279,5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79.52" table:style-name="ce2">
            <text:p><text:s/>279,5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79.52" table:style-name="ce2">
            <text:p><text:s/>279,5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79.2" table:style-name="ce2">
            <text:p><text:s/>179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500" table:style-name="ce2">
            <text:p><text:s/>1.5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250" table:style-name="ce2">
            <text:p><text:s/>1.250,00<text:s/></text:p>
          </table:table-cell>
          <table:table-cell office:value-type="float" office:value="3564650376" table:style-name="ce1">
            <text:p>356465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900" table:style-name="ce2">
            <text:p><text:s/>900,00<text:s/></text:p>
          </table:table-cell>
          <table:table-cell office:value-type="float" office:value="3886821200" table:style-name="ce1">
            <text:p>38868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3332.86" table:style-name="ce2">
            <text:p><text:s/>23.332,86<text:s/></text:p>
          </table:table-cell>
          <table:table-cell office:value-type="float" office:value="3980160372" table:style-name="ce1">
            <text:p>398016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2951.29" table:style-name="ce2">
            <text:p><text:s/>2.951,29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1195.6099999999999" table:style-name="ce2">
            <text:p><text:s/>1.195,61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891.16" table:style-name="ce2">
            <text:p><text:s/>891,16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5140.1000000000004" table:style-name="ce2">
            <text:p><text:s/>5.140,10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37708.629999999997" table:style-name="ce2">
            <text:p><text:s/>37.708,63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1393.93" table:style-name="ce2">
            <text:p><text:s/>1.393,93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1595.59" table:style-name="ce2">
            <text:p><text:s/>1.595,59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7247.34" table:style-name="ce2">
            <text:p><text:s/>7.247,34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7414.36" table:style-name="ce2">
            <text:p><text:s/>7.414,36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2098" table:style-name="ce2">
            <text:p><text:s/>2.098,00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23.5" table:style-name="ce2">
            <text:p><text:s/>23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42.45" table:style-name="ce2">
            <text:p><text:s/>42,4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124.66" table:style-name="ce2">
            <text:p><text:s/>124,6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52.55" table:style-name="ce2">
            <text:p><text:s/>52,5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4" table:style-name="ce2">
            <text:p><text:s/>4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118.34" table:style-name="ce2">
            <text:p><text:s/>118,34<text:s/></text:p>
          </table:table-cell>
          <table:table-cell office:value-type="float" office:value="1336610587" table:style-name="ce1">
            <text:p>13366105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table:style-name="ce1"/>
          <table:table-cell office:value-type="float" office:value="4176.8900000000003" table:style-name="ce2">
            <text:p><text:s/>4.176,89<text:s/></text:p>
          </table:table-cell>
          <table:table-cell office:value-type="float" office:value="3363041207" table:style-name="ce1">
            <text:p>336304120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634" table:style-name="ce2">
            <text:p><text:s/>634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45.5" table:style-name="ce2">
            <text:p><text:s/>145,5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471" table:style-name="ce2">
            <text:p><text:s/>471,00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9302" table:style-name="ce2">
            <text:p><text:s/>9.302,00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mposta di registro e di bollo</text:p>
          </table:table-cell>
          <table:table-cell office:value-type="float" office:value="1194" table:style-name="ce2">
            <text:p><text:s/>1.194,00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685" table:style-name="ce2">
            <text:p><text:s/>1.68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386" table:style-name="ce2">
            <text:p><text:s/>386,00<text:s/></text:p>
          </table:table-cell>
          <table:table-cell office:value-type="float" office:value="1232710374" table:style-name="ce1">
            <text:p>123271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875" table:style-name="ce2">
            <text:p><text:s/>875,00<text:s/></text:p>
          </table:table-cell>
          <table:table-cell office:value-type="float" office:value="3063770154" table:style-name="ce1">
            <text:p>306377015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75" table:style-name="ce2">
            <text:p><text:s/>7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264" table:style-name="ce2">
            <text:p><text:s/>264,00<text:s/></text:p>
          </table:table-cell>
          <table:table-cell office:value-type="float" office:value="80007390612" table:style-name="ce1">
            <text:p>8000739061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88.2" table:style-name="ce2">
            <text:p><text:s/>988,20<text:s/></text:p>
          </table:table-cell>
          <table:table-cell office:value-type="float" office:value="4167091208" table:style-name="ce1">
            <text:p>416709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Versamenti IVA a debito per le gestioni commerciali</text:p>
          </table:table-cell>
          <table:table-cell office:value-type="float" office:value="9193.58" table:style-name="ce2">
            <text:p><text:s/>9.193,58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Versamenti IVA a debito per le gestioni commerciali</text:p>
          </table:table-cell>
          <table:table-cell office:value-type="float" office:value="14371.89" table:style-name="ce2">
            <text:p><text:s/>14.371,89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Versamenti IVA a debito per le gestioni commerciali</text:p>
          </table:table-cell>
          <table:table-cell office:value-type="float" office:value="24235.200000000001" table:style-name="ce2">
            <text:p><text:s/>24.235,20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Versamenti IVA a debito per le gestioni commerciali</text:p>
          </table:table-cell>
          <table:table-cell office:value-type="float" office:value="1548.91" table:style-name="ce2">
            <text:p><text:s/>1.548,91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Versamenti IVA a debito per le gestioni commerciali</text:p>
          </table:table-cell>
          <table:table-cell office:value-type="float" office:value="2128" table:style-name="ce2">
            <text:p><text:s/>2.128,00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Versamenti IVA a debito per le gestioni commerciali</text:p>
          </table:table-cell>
          <table:table-cell office:value-type="float" office:value="135.97999999999999" table:style-name="ce2">
            <text:p><text:s/>135,98<text:s/></text:p>
          </table:table-cell>
          <table:table-cell office:value-type="string" table:style-name="ce3">
            <text:p>804157405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3.62" table:style-name="ce2">
            <text:p><text:s/>53,6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21.4" table:style-name="ce2">
            <text:p><text:s/>21,40<text:s/></text:p>
          </table:table-cell>
          <table:table-cell office:value-type="float" office:value="315410381" table:style-name="ce1">
            <text:p>31541038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33.159999999999997" table:style-name="ce2">
            <text:p><text:s/>33,16<text:s/></text:p>
          </table:table-cell>
          <table:table-cell office:value-type="float" office:value="297110389" table:style-name="ce1">
            <text:p>29711038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49.4" table:style-name="ce2">
            <text:p><text:s/>49,40<text:s/></text:p>
          </table:table-cell>
          <table:table-cell office:value-type="float" office:value="508891207" table:style-name="ce1">
            <text:p>50889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6.24" table:style-name="ce2">
            <text:p><text:s/>56,24<text:s/></text:p>
          </table:table-cell>
          <table:table-cell office:value-type="float" office:value="469720379" table:style-name="ce1">
            <text:p>46972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88.44" table:style-name="ce2">
            <text:p><text:s/>88,44<text:s/></text:p>
          </table:table-cell>
          <table:table-cell office:value-type="float" office:value="522421205" table:style-name="ce1">
            <text:p>52242120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253270649" table:style-name="ce1">
            <text:p>25327064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644060287" table:style-name="ce1">
            <text:p>64406028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235880366" table:style-name="ce1">
            <text:p>23588036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623530136" table:style-name="ce1">
            <text:p>62353013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311560361" table:style-name="ce1">
            <text:p>31156036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1040680371" table:style-name="ce1">
            <text:p>104068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3334231200" table:style-name="ce1">
            <text:p>33342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.8800000000000008" table:style-name="ce2">
            <text:p><text:s/>9,88<text:s/></text:p>
          </table:table-cell>
          <table:table-cell office:value-type="float" office:value="2291370399" table:style-name="ce1">
            <text:p>229137039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.93" table:style-name="ce2">
            <text:p><text:s/>9,93<text:s/></text:p>
          </table:table-cell>
          <table:table-cell office:value-type="float" office:value="239740905" table:style-name="ce1">
            <text:p>23974090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0.18" table:style-name="ce2">
            <text:p><text:s/>10,18<text:s/></text:p>
          </table:table-cell>
          <table:table-cell office:value-type="float" office:value="543170377" table:style-name="ce1">
            <text:p>54317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0.32" table:style-name="ce2">
            <text:p><text:s/>10,32<text:s/></text:p>
          </table:table-cell>
          <table:table-cell office:value-type="float" office:value="304260409" table:style-name="ce1">
            <text:p>3042604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2.68" table:style-name="ce2">
            <text:p><text:s/>12,68<text:s/></text:p>
          </table:table-cell>
          <table:table-cell office:value-type="float" office:value="819880378" table:style-name="ce1">
            <text:p>81988037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5.67" table:style-name="ce2">
            <text:p><text:s/>15,67<text:s/></text:p>
          </table:table-cell>
          <table:table-cell office:value-type="float" office:value="354730392" table:style-name="ce1">
            <text:p>35473039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7.64" table:style-name="ce2">
            <text:p><text:s/>17,64<text:s/></text:p>
          </table:table-cell>
          <table:table-cell office:value-type="float" office:value="968810374" table:style-name="ce1">
            <text:p>96881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20.16" table:style-name="ce2">
            <text:p><text:s/>20,16<text:s/></text:p>
          </table:table-cell>
          <table:table-cell office:value-type="float" office:value="1252100480" table:style-name="ce1">
            <text:p>125210048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1135570370" table:style-name="ce1">
            <text:p>113557037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.0500000000000007" table:style-name="ce2">
            <text:p><text:s/>9,05<text:s/></text:p>
          </table:table-cell>
          <table:table-cell office:value-type="float" office:value="606620409" table:style-name="ce1">
            <text:p>60662040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.7799999999999994" table:style-name="ce2">
            <text:p><text:s/>9,78<text:s/></text:p>
          </table:table-cell>
          <table:table-cell office:value-type="float" office:value="1041340371" table:style-name="ce1">
            <text:p>104134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.8800000000000008" table:style-name="ce2">
            <text:p><text:s/>9,88<text:s/></text:p>
          </table:table-cell>
          <table:table-cell office:value-type="float" office:value="181660473" table:style-name="ce1">
            <text:p>1816604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0.18" table:style-name="ce2">
            <text:p><text:s/>10,18<text:s/></text:p>
          </table:table-cell>
          <table:table-cell office:value-type="float" office:value="543170377" table:style-name="ce1">
            <text:p>54317037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0.7" table:style-name="ce2">
            <text:p><text:s/>10,70<text:s/></text:p>
          </table:table-cell>
          <table:table-cell office:value-type="float" office:value="586340374" table:style-name="ce1">
            <text:p>58634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1.76" table:style-name="ce2">
            <text:p><text:s/>11,76<text:s/></text:p>
          </table:table-cell>
          <table:table-cell office:value-type="float" office:value="1199250158" table:style-name="ce1">
            <text:p>119925015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1.76" table:style-name="ce2">
            <text:p><text:s/>11,76<text:s/></text:p>
          </table:table-cell>
          <table:table-cell office:value-type="float" office:value="221940364" table:style-name="ce1">
            <text:p>22194036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1.76" table:style-name="ce2">
            <text:p><text:s/>11,76<text:s/></text:p>
          </table:table-cell>
          <table:table-cell office:value-type="float" office:value="470350372" table:style-name="ce1">
            <text:p>47035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1.76" table:style-name="ce2">
            <text:p><text:s/>11,76<text:s/></text:p>
          </table:table-cell>
          <table:table-cell office:value-type="float" office:value="3334231200" table:style-name="ce1">
            <text:p>33342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5.76" table:style-name="ce2">
            <text:p><text:s/>15,76<text:s/></text:p>
          </table:table-cell>
          <table:table-cell office:value-type="float" office:value="2291370399" table:style-name="ce1">
            <text:p>229137039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6.059999999999999" table:style-name="ce2">
            <text:p><text:s/>16,06<text:s/></text:p>
          </table:table-cell>
          <table:table-cell office:value-type="float" office:value="172960361" table:style-name="ce1">
            <text:p>17296036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162210348" table:style-name="ce1">
            <text:p>16221034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1042870376" table:style-name="ce1">
            <text:p>104287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562720375" table:style-name="ce1">
            <text:p>56272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573110376" table:style-name="ce1">
            <text:p>57311037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1025510379" table:style-name="ce1">
            <text:p>102551037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224020362" table:style-name="ce1">
            <text:p>22402036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.8800000000000008" table:style-name="ce2">
            <text:p><text:s/>9,88<text:s/></text:p>
          </table:table-cell>
          <table:table-cell office:value-type="float" office:value="84006890481" table:style-name="ce1">
            <text:p>8400689048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82000890853" table:style-name="ce1">
            <text:p>8200089085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9.58" table:style-name="ce2">
            <text:p><text:s/>9,58<text:s/></text:p>
          </table:table-cell>
          <table:table-cell office:value-type="float" office:value="80062730371" table:style-name="ce1">
            <text:p>80062730371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float" office:value="80008270375" table:style-name="ce1">
            <text:p>8000827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1.76" table:style-name="ce2">
            <text:p><text:s/>11,76<text:s/></text:p>
          </table:table-cell>
          <table:table-cell office:value-type="float" office:value="80006270872" table:style-name="ce1">
            <text:p>800062708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13.7" table:style-name="ce2">
            <text:p><text:s/>13,70<text:s/></text:p>
          </table:table-cell>
          <table:table-cell office:value-type="float" office:value="80003270917" table:style-name="ce1">
            <text:p>8000327091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23.34" table:style-name="ce2">
            <text:p><text:s/>523,34<text:s/></text:p>
          </table:table-cell>
          <table:table-cell office:value-type="string" table:style-name="ce3">
            <text:p>0123271037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string" table:style-name="ce3">
            <text:p>0019588089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823.17" table:style-name="ce2">
            <text:p><text:s/>823,17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467.24" table:style-name="ce2">
            <text:p><text:s/>467,2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385.36" table:style-name="ce2">
            <text:p><text:s/>385,3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670.48" table:style-name="ce2">
            <text:p><text:s/>670,4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83.85" table:style-name="ce2">
            <text:p><text:s/>583,8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399.99" table:style-name="ce2">
            <text:p><text:s/>399,9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97.45000000000005" table:style-name="ce2">
            <text:p><text:s/>597,4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671.86" table:style-name="ce2">
            <text:p><text:s/>671,8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290.05" table:style-name="ce2">
            <text:p><text:s/>290,0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37.46" table:style-name="ce2">
            <text:p><text:s/>537,4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96.68" table:style-name="ce2">
            <text:p><text:s/>196,6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767.02" table:style-name="ce2">
            <text:p><text:s/>1.767,02<text:s/></text:p>
          </table:table-cell>
          <table:table-cell office:value-type="float" office:value="13756881002" table:style-name="ce1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267.16" table:style-name="ce2">
            <text:p><text:s/>3.267,1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632.76" table:style-name="ce2">
            <text:p><text:s/>2.632,7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442.44" table:style-name="ce2">
            <text:p><text:s/>2.442,4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5" table:style-name="ce2">
            <text:p><text:s/>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6995" table:style-name="ce2">
            <text:p><text:s/>6.99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85" table:style-name="ce2">
            <text:p><text:s/>28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05" table:style-name="ce2">
            <text:p><text:s/>10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6610" table:style-name="ce2">
            <text:p><text:s/>6.61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30" table:style-name="ce2">
            <text:p><text:s/>23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6770" table:style-name="ce2">
            <text:p><text:s/>6.77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0.25" table:style-name="ce2">
            <text:p><text:s/>270,2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4.25" table:style-name="ce2">
            <text:p><text:s/>44,2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43.62" table:style-name="ce2">
            <text:p><text:s/>343,6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5" table:style-name="ce2">
            <text:p><text:s/>7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0738.120000000003" table:style-name="ce2">
            <text:p><text:s/>40.738,12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33085.31" table:style-name="ce2">
            <text:p><text:s/>33.085,31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620.5" table:style-name="ce2">
            <text:p><text:s/>2.620,50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7334.75" table:style-name="ce2">
            <text:p><text:s/>7.334,75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2140.11" table:style-name="ce2">
            <text:p><text:s/>12.140,11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52.83" table:style-name="ce2">
            <text:p><text:s/>452,83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3710.98" table:style-name="ce2">
            <text:p><text:s/>3.710,98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84.36" table:style-name="ce2">
            <text:p><text:s/>284,36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3062.85" table:style-name="ce2">
            <text:p><text:s/>3.062,85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0738.120000000003" table:style-name="ce2">
            <text:p><text:s/>40.738,12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33085.31" table:style-name="ce2">
            <text:p><text:s/>33.085,31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3012.48" table:style-name="ce2">
            <text:p><text:s/>3.012,48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7334.75" table:style-name="ce2">
            <text:p><text:s/>7.334,75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52.83" table:style-name="ce2">
            <text:p><text:s/>452,83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1748.13" table:style-name="ce2">
            <text:p><text:s/>11.748,13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5.599999999999994" table:style-name="ce2">
            <text:p><text:s/>75,60<text:s/></text:p>
          </table:table-cell>
          <table:table-cell office:value-type="float" office:value="2027040019" table:style-name="ce1">
            <text:p>2027040019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470" table:style-name="ce2">
            <text:p><text:s/>2.47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100" table:style-name="ce2">
            <text:p><text:s/>1.1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830" table:style-name="ce2">
            <text:p><text:s/>4.83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295" table:style-name="ce2">
            <text:p><text:s/>1.29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7105" table:style-name="ce2">
            <text:p><text:s/>7.105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000" table:style-name="ce2">
            <text:p><text:s/>2.0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6400" table:style-name="ce2">
            <text:p><text:s/>6.4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0738.120000000003" table:style-name="ce2">
            <text:p><text:s/>40.738,12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33085.31" table:style-name="ce2">
            <text:p><text:s/>33.085,31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2504.36" table:style-name="ce2">
            <text:p><text:s/>2.504,36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7334.75" table:style-name="ce2">
            <text:p><text:s/>7.334,75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52.83" table:style-name="ce2">
            <text:p><text:s/>452,83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12256.25" table:style-name="ce2">
            <text:p><text:s/>12.256,25<text:s/></text:p>
          </table:table-cell>
          <table:table-cell office:value-type="float" office:value="3772490375" table:style-name="ce1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49.83000000000001" table:style-name="ce2">
            <text:p><text:s/>149,83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83.15" table:style-name="ce2">
            <text:p><text:s/>183,15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18.14" table:style-name="ce2">
            <text:p><text:s/>418,14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946.62" table:style-name="ce2">
            <text:p><text:s/>2.946,62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379.28" table:style-name="ce2">
            <text:p><text:s/>1.379,28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3447.95" table:style-name="ce2">
            <text:p><text:s/>3.447,95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tratti di servizio pubblico</text:p>
          </table:table-cell>
          <table:table-cell office:value-type="float" office:value="4500" table:style-name="ce2">
            <text:p><text:s/>4.500,00<text:s/></text:p>
          </table:table-cell>
          <table:table-cell office:value-type="float" office:value="3919780373" table:style-name="ce1">
            <text:p>391978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636.75" table:style-name="ce2">
            <text:p><text:s/>1.636,75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179.02" table:style-name="ce2">
            <text:p><text:s/>1.179,02<text:s/></text:p>
          </table:table-cell>
          <table:table-cell office:value-type="float" office:value="2552531200" table:style-name="ce1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610" table:style-name="ce2">
            <text:p><text:s/>610,00<text:s/></text:p>
          </table:table-cell>
          <table:table-cell office:value-type="float" office:value="695690362" table:style-name="ce1">
            <text:p>69569036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1903.2" table:style-name="ce2">
            <text:p><text:s/>1.903,20<text:s/></text:p>
          </table:table-cell>
          <table:table-cell office:value-type="float" office:value="2025210200" table:style-name="ce1">
            <text:p>2025210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Consulenze</text:p>
          </table:table-cell>
          <table:table-cell office:value-type="float" office:value="317.2" table:style-name="ce2">
            <text:p><text:s/>317,20<text:s/></text:p>
          </table:table-cell>
          <table:table-cell office:value-type="float" office:value="2025210200" table:style-name="ce1">
            <text:p>2025210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01" table:style-name="ce2">
            <text:p><text:s/>0,01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57.72" table:style-name="ce2">
            <text:p><text:s/>157,72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11.81" table:style-name="ce2">
            <text:p><text:s/>211,81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27.33" table:style-name="ce2">
            <text:p><text:s/>27,33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97.98" table:style-name="ce2">
            <text:p><text:s/>97,98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623.55999999999995" table:style-name="ce2">
            <text:p><text:s/>623,56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0.01" table:style-name="ce2">
            <text:p><text:s/>0,01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35.659999999999997" table:style-name="ce2">
            <text:p><text:s/>35,66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497.93" table:style-name="ce2">
            <text:p><text:s/>1.497,93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31.56" table:style-name="ce2">
            <text:p><text:s/>31,56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9.83" table:style-name="ce2">
            <text:p><text:s/>9,83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1897.35" table:style-name="ce2">
            <text:p><text:s/>1.897,35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32.47" table:style-name="ce2">
            <text:p><text:s/>32,47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ggi di riscossione</text:p>
          </table:table-cell>
          <table:table-cell office:value-type="float" office:value="40.9" table:style-name="ce2">
            <text:p><text:s/>40,90<text:s/></text:p>
          </table:table-cell>
          <table:table-cell office:value-type="float" office:value="2478610583" table:style-name="ce1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ltre imprese partecipate</text:p>
          </table:table-cell>
          <table:table-cell office:value-type="float" office:value="41.32" table:style-name="ce2">
            <text:p><text:s/>41,3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venti assistenziali</text:p>
          </table:table-cell>
          <table:table-cell office:value-type="float" office:value="450" table:style-name="ce2">
            <text:p><text:s/>4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venti assistenziali</text:p>
          </table:table-cell>
          <table:table-cell office:value-type="float" office:value="3750" table:style-name="ce2">
            <text:p><text:s/>3.7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venti assistenziali</text:p>
          </table:table-cell>
          <table:table-cell office:value-type="float" office:value="2500" table:style-name="ce2">
            <text:p><text:s/>2.5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venti assistenziali</text:p>
          </table:table-cell>
          <table:table-cell office:value-type="float" office:value="5000" table:style-name="ce2">
            <text:p><text:s/>5.0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315.14" table:style-name="ce2">
            <text:p><text:s/>315,1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576.13" table:style-name="ce2">
            <text:p><text:s/>576,1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venti assistenziali</text:p>
          </table:table-cell>
          <table:table-cell office:value-type="float" office:value="7692.01" table:style-name="ce2">
            <text:p><text:s/>7.692,0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3568.53" table:style-name="ce2">
            <text:p><text:s/>3.568,5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960.49" table:style-name="ce2">
            <text:p><text:s/>960,4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507.32" table:style-name="ce2">
            <text:p><text:s/>507,3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86.10000000000002" table:style-name="ce2">
            <text:p><text:s/>286,1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39.49" table:style-name="ce2">
            <text:p><text:s/>139,4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48.2" table:style-name="ce2">
            <text:p><text:s/>48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88.72000000000003" table:style-name="ce2">
            <text:p><text:s/>288,7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285.16000000000003" table:style-name="ce2">
            <text:p><text:s/>285,1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152" table:style-name="ce2">
            <text:p><text:s/>152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i trasferimenti a famiglie</text:p>
          </table:table-cell>
          <table:table-cell office:value-type="float" office:value="306.89" table:style-name="ce2">
            <text:p><text:s/>306,89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908" table:style-name="ce2">
            <text:p><text:s/>908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43.96" table:style-name="ce2">
            <text:p><text:s/>843,9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98.11" table:style-name="ce2">
            <text:p><text:s/>898,1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43.96" table:style-name="ce2">
            <text:p><text:s/>843,96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11.3" table:style-name="ce2">
            <text:p><text:s/>811,3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65.45" table:style-name="ce2">
            <text:p><text:s/>865,4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11.3" table:style-name="ce2">
            <text:p><text:s/>811,3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1707" table:style-name="ce2">
            <text:p><text:s/>1.707,00<text:s/></text:p>
          </table:table-cell>
          <table:table-cell office:value-type="float" office:value="91159880375" table:style-name="ce1">
            <text:p>9115988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814.7" table:style-name="ce2">
            <text:p><text:s/>2.814,70<text:s/></text:p>
          </table:table-cell>
          <table:table-cell office:value-type="float" office:value="3510961208" table:style-name="ce1">
            <text:p>351096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46.63" table:style-name="ce2">
            <text:p><text:s/>246,63<text:s/></text:p>
          </table:table-cell>
          <table:table-cell office:value-type="float" office:value="3510961208" table:style-name="ce1">
            <text:p>351096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00" table:style-name="ce2">
            <text:p><text:s/>200,00<text:s/></text:p>
          </table:table-cell>
          <table:table-cell office:value-type="float" office:value="2634731208" table:style-name="ce1">
            <text:p>263473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3440.98" table:style-name="ce2">
            <text:p><text:s/>3.440,98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3177.14" table:style-name="ce2">
            <text:p><text:s/>3.177,14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3068.82" table:style-name="ce2">
            <text:p><text:s/>3.068,82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Interessi passivi a Amministrazioni Locali su mutui e altri finanziamenti a medio lungo termine<text:s/></text:p>
          </table:table-cell>
          <table:table-cell office:value-type="float" office:value="4987.3" table:style-name="ce2">
            <text:p><text:s/>4.987,30<text:s/></text:p>
          </table:table-cell>
          <table:table-cell office:value-type="float" office:value="80199230584" table:style-name="ce1">
            <text:p>80199230584</text:p>
          </table:table-cell>
          <table:table-cell table:number-columns-repeated="16378"/>
        </table:table-row>
        <table:table-row table:number-rows-repeated="2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300" table:style-name="ce2">
            <text:p><text:s/>3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5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1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5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0" table:style-name="ce2">
            <text:p><text:s/>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10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0" table:style-name="ce2">
            <text:p><text:s/>15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6968.740000000002" table:style-name="ce2">
            <text:p><text:s/>16.968,74<text:s/></text:p>
          </table:table-cell>
          <table:table-cell office:value-type="float" office:value="2855851206" table:style-name="ce1">
            <text:p>285585120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200" table:style-name="ce2">
            <text:p><text:s/>200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CORRENTE</text:p>
          </table:table-cell>
          <table:table-cell office:value-type="string" table:style-name="ce1">
            <text:p>Altre spese correnti n.a.c.</text:p>
          </table:table-cell>
          <table:table-cell office:value-type="float" office:value="66111.649999999994" table:style-name="ce2">
            <text:p><text:s/>66.111,65<text:s/></text:p>
          </table:table-cell>
          <table:table-cell office:value-type="float" office:value="3510961208" table:style-name="ce1">
            <text:p>351096120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79.05" table:style-name="ce2">
            <text:p><text:s/>79,0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58.6" table:style-name="ce2">
            <text:p><text:s/>158,6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37.9" table:style-name="ce2">
            <text:p><text:s/>237,9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366.01" table:style-name="ce2">
            <text:p><text:s/>366,0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5612" table:style-name="ce2">
            <text:p><text:s/>5.612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39.06" table:style-name="ce2">
            <text:p><text:s/>439,0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96.59" table:style-name="ce2">
            <text:p><text:s/>96,59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06.4" table:style-name="ce2">
            <text:p><text:s/>106,40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51.63" table:style-name="ce2">
            <text:p><text:s/>151,6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53.84" table:style-name="ce2">
            <text:p><text:s/>153,84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81.06" table:style-name="ce2">
            <text:p><text:s/>181,0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18.85" table:style-name="ce2">
            <text:p><text:s/>218,8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345.13" table:style-name="ce2">
            <text:p><text:s/>345,1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84.91" table:style-name="ce2">
            <text:p><text:s/>484,9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540.16" table:style-name="ce2">
            <text:p><text:s/>540,1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3.28" table:style-name="ce2">
            <text:p><text:s/>43,2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83.63" table:style-name="ce2">
            <text:p><text:s/>483,6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727.52" table:style-name="ce2">
            <text:p><text:s/>1.727,52<text:s/></text:p>
          </table:table-cell>
          <table:table-cell office:value-type="float" office:value="3540911207" table:style-name="ce1">
            <text:p>354091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80" table:style-name="ce2">
            <text:p><text:s/>480,00<text:s/></text:p>
          </table:table-cell>
          <table:table-cell office:value-type="float" office:value="3540911207" table:style-name="ce1">
            <text:p>354091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05.6" table:style-name="ce2">
            <text:p><text:s/>105,60<text:s/></text:p>
          </table:table-cell>
          <table:table-cell office:value-type="float" office:value="3540911207" table:style-name="ce1">
            <text:p>3540911207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3.28" table:style-name="ce2">
            <text:p><text:s/>43,2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86.58" table:style-name="ce2">
            <text:p><text:s/>86,5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392.63" table:style-name="ce2">
            <text:p><text:s/>392,6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716.56" table:style-name="ce2">
            <text:p><text:s/>716,5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845.52" table:style-name="ce2">
            <text:p><text:s/>845,52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149.55" table:style-name="ce2">
            <text:p><text:s/>1.149,5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456.29" table:style-name="ce2">
            <text:p><text:s/>1.456,29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1.41" table:style-name="ce2">
            <text:p><text:s/>41,4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82.85" table:style-name="ce2">
            <text:p><text:s/>82,8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29.86000000000001" table:style-name="ce2">
            <text:p><text:s/>129,8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531.5" table:style-name="ce2">
            <text:p><text:s/>531,50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826.91" table:style-name="ce2">
            <text:p><text:s/>826,9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1.41" table:style-name="ce2">
            <text:p><text:s/>41,4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1.45" table:style-name="ce2">
            <text:p><text:s/>41,4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82.83" table:style-name="ce2">
            <text:p><text:s/>82,8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16.19" table:style-name="ce2">
            <text:p><text:s/>116,19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28.75" table:style-name="ce2">
            <text:p><text:s/>228,7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307.68" table:style-name="ce2">
            <text:p><text:s/>307,6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367.76" table:style-name="ce2">
            <text:p><text:s/>367,7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03.63" table:style-name="ce2">
            <text:p><text:s/>403,6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059.67" table:style-name="ce2">
            <text:p><text:s/>2.059,67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022.64" table:style-name="ce2">
            <text:p><text:s/>4.022,64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7.85" table:style-name="ce2">
            <text:p><text:s/>7,8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3.28" table:style-name="ce2">
            <text:p><text:s/>43,2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83.61" table:style-name="ce2">
            <text:p><text:s/>83,6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86.58" table:style-name="ce2">
            <text:p><text:s/>86,5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27.56" table:style-name="ce2">
            <text:p><text:s/>127,5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29.86000000000001" table:style-name="ce2">
            <text:p><text:s/>129,8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50.88" table:style-name="ce2">
            <text:p><text:s/>150,8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53.82" table:style-name="ce2">
            <text:p><text:s/>153,82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77.1" table:style-name="ce2">
            <text:p><text:s/>177,10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91.51" table:style-name="ce2">
            <text:p><text:s/>191,5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96.83" table:style-name="ce2">
            <text:p><text:s/>196,8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12.81" table:style-name="ce2">
            <text:p><text:s/>212,8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14.03" table:style-name="ce2">
            <text:p><text:s/>214,0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16.45" table:style-name="ce2">
            <text:p><text:s/>216,4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22.58" table:style-name="ce2">
            <text:p><text:s/>222,5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80.75" table:style-name="ce2">
            <text:p><text:s/>280,75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99.51" table:style-name="ce2">
            <text:p><text:s/>299,51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328.52" table:style-name="ce2">
            <text:p><text:s/>328,52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375.89" table:style-name="ce2">
            <text:p><text:s/>375,89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88.9" table:style-name="ce2">
            <text:p><text:s/>488,90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514.12" table:style-name="ce2">
            <text:p><text:s/>514,12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603.53" table:style-name="ce2">
            <text:p><text:s/>603,53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759.82" table:style-name="ce2">
            <text:p><text:s/>759,82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013.68" table:style-name="ce2">
            <text:p><text:s/>1.013,68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865.6" table:style-name="ce2">
            <text:p><text:s/>2.865,60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53.22" table:style-name="ce2">
            <text:p><text:s/>53,22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70.97" table:style-name="ce2">
            <text:p><text:s/>70,97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09.26" table:style-name="ce2">
            <text:p><text:s/>209,2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41.8" table:style-name="ce2">
            <text:p><text:s/>241,80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1590" table:style-name="ce2">
            <text:p><text:s/>1.590,00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76.36" table:style-name="ce2">
            <text:p><text:s/>476,36<text:s/></text:p>
          </table:table-cell>
          <table:table-cell office:value-type="float" office:value="3901360374" table:style-name="ce1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988.2" table:style-name="ce2">
            <text:p><text:s/>988,2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4440.8" table:style-name="ce2">
            <text:p><text:s/>4.440,80<text:s/></text:p>
          </table:table-cell>
          <table:table-cell office:value-type="float" office:value="2205471200" table:style-name="ce1">
            <text:p>220547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31.8" table:style-name="ce2">
            <text:p><text:s/>231,80<text:s/></text:p>
          </table:table-cell>
          <table:table-cell office:value-type="float" office:value="3540911207" table:style-name="ce1">
            <text:p>354091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342.4" table:style-name="ce2">
            <text:p><text:s/>2.342,40<text:s/></text:p>
          </table:table-cell>
          <table:table-cell office:value-type="float" office:value="3540911207" table:style-name="ce1">
            <text:p>354091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26998.9" table:style-name="ce2">
            <text:p><text:s/>26.998,90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6710" table:style-name="ce2">
            <text:p><text:s/>6.710,00<text:s/></text:p>
          </table:table-cell>
          <table:table-cell office:value-type="float" office:value="813061207" table:style-name="ce1">
            <text:p>813061207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18040" table:style-name="ce2">
            <text:p><text:s/>18.040,00<text:s/></text:p>
          </table:table-cell>
          <table:table-cell office:value-type="float" office:value="1227390372" table:style-name="ce1">
            <text:p>122739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52690" table:style-name="ce2">
            <text:p><text:s/>52.690,00<text:s/></text:p>
          </table:table-cell>
          <table:table-cell office:value-type="float" office:value="1227390372" table:style-name="ce1">
            <text:p>122739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Impianti e macchinari</text:p>
          </table:table-cell>
          <table:table-cell office:value-type="float" office:value="103050.71" table:style-name="ce2">
            <text:p><text:s/>103.050,71<text:s/></text:p>
          </table:table-cell>
          <table:table-cell office:value-type="float" office:value="181520396" table:style-name="ce1">
            <text:p>18152039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Spese di investimento per beni immateriali n.a.c.</text:p>
          </table:table-cell>
          <table:table-cell office:value-type="float" office:value="12444" table:style-name="ce2">
            <text:p><text:s/>12.444,00<text:s/></text:p>
          </table:table-cell>
          <table:table-cell office:value-type="float" office:value="2858921204" table:style-name="ce1">
            <text:p>285892120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Software</text:p>
          </table:table-cell>
          <table:table-cell office:value-type="float" office:value="10772.6" table:style-name="ce2">
            <text:p><text:s/>10.772,60<text:s/></text:p>
          </table:table-cell>
          <table:table-cell office:value-type="float" office:value="2858921204" table:style-name="ce1">
            <text:p>2858921204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1914.67" table:style-name="ce2">
            <text:p><text:s/>1.914,67<text:s/></text:p>
          </table:table-cell>
          <table:table-cell office:value-type="float" office:value="331300400" table:style-name="ce1">
            <text:p>3313004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157.62" table:style-name="ce2">
            <text:p><text:s/>157,62<text:s/></text:p>
          </table:table-cell>
          <table:table-cell office:value-type="float" office:value="2047611203" table:style-name="ce1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1694.82" table:style-name="ce2">
            <text:p><text:s/>1.694,82<text:s/></text:p>
          </table:table-cell>
          <table:table-cell office:value-type="float" office:value="331300400" table:style-name="ce1">
            <text:p>3313004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ttrezzature</text:p>
          </table:table-cell>
          <table:table-cell office:value-type="float" office:value="1679.6" table:style-name="ce2">
            <text:p><text:s/>1.679,60<text:s/></text:p>
          </table:table-cell>
          <table:table-cell office:value-type="float" office:value="1543860355" table:style-name="ce1">
            <text:p>154386035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Mobili e arredi</text:p>
          </table:table-cell>
          <table:table-cell office:value-type="float" office:value="771.94" table:style-name="ce2">
            <text:p><text:s/>771,94<text:s/></text:p>
          </table:table-cell>
          <table:table-cell office:value-type="float" office:value="216580290" table:style-name="ce1">
            <text:p>21658029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ttrezzature</text:p>
          </table:table-cell>
          <table:table-cell office:value-type="float" office:value="4000" table:style-name="ce2">
            <text:p><text:s/>4.000,00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ttrezzature</text:p>
          </table:table-cell>
          <table:table-cell office:value-type="float" office:value="5695.7" table:style-name="ce2">
            <text:p><text:s/>5.695,70<text:s/></text:p>
          </table:table-cell>
          <table:table-cell office:value-type="float" office:value="833930373" table:style-name="ce1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Beni immobili</text:p>
          </table:table-cell>
          <table:table-cell office:value-type="float" office:value="536.79999999999995" table:style-name="ce2">
            <text:p><text:s/>536,80<text:s/></text:p>
          </table:table-cell>
          <table:table-cell office:value-type="float" office:value="191140375" table:style-name="ce1">
            <text:p>19114037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Impianti e macchinari</text:p>
          </table:table-cell>
          <table:table-cell office:value-type="float" office:value="479.16" table:style-name="ce2">
            <text:p><text:s/>479,16<text:s/></text:p>
          </table:table-cell>
          <table:table-cell office:value-type="float" office:value="360710511" table:style-name="ce1">
            <text:p>36071051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720.96" table:style-name="ce2">
            <text:p><text:s/>720,96<text:s/></text:p>
          </table:table-cell>
          <table:table-cell office:value-type="float" office:value="3408321200" table:style-name="ce1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42700" table:style-name="ce2">
            <text:p><text:s/>42.700,00<text:s/></text:p>
          </table:table-cell>
          <table:table-cell office:value-type="float" office:value="2556280358" table:style-name="ce1">
            <text:p>2556280358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9150" table:style-name="ce2">
            <text:p><text:s/>9.150,00<text:s/></text:p>
          </table:table-cell>
          <table:table-cell office:value-type="float" office:value="2574910366" table:style-name="ce1">
            <text:p>2574910366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7873" table:style-name="ce2">
            <text:p><text:s/>17.873,00<text:s/></text:p>
          </table:table-cell>
          <table:table-cell office:value-type="float" office:value="4985950965" table:style-name="ce1">
            <text:p>4985950965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interni a organismi interni e/o unita' locali della amministrazione</text:p>
          </table:table-cell>
          <table:table-cell office:value-type="float" office:value="23591.49" table:style-name="ce2">
            <text:p><text:s/>23.591,49<text:s/></text:p>
          </table:table-cell>
          <table:table-cell office:value-type="float" office:value="322270372" table:style-name="ce1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6813.01" table:style-name="ce2">
            <text:p><text:s/>6.813,01<text:s/></text:p>
          </table:table-cell>
          <table:table-cell office:value-type="float" office:value="92014010372" table:style-name="ce1">
            <text:p>9201401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6813.02" table:style-name="ce2">
            <text:p><text:s/>6.813,02<text:s/></text:p>
          </table:table-cell>
          <table:table-cell office:value-type="float" office:value="92014000373" table:style-name="ce1">
            <text:p>92014000373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4081.32" table:style-name="ce2">
            <text:p><text:s/>4.081,3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3638.15" table:style-name="ce2">
            <text:p><text:s/>3.638,15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3436.71" table:style-name="ce2">
            <text:p><text:s/>3.436,71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5156.68" table:style-name="ce2">
            <text:p><text:s/>5.156,68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1312.24" table:style-name="ce2">
            <text:p><text:s/>1.312,24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1312.23" table:style-name="ce2">
            <text:p><text:s/>1.312,23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5419" table:style-name="ce2">
            <text:p><text:s/>5.419,00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1926.12" table:style-name="ce2">
            <text:p><text:s/>1.926,12<text:s/></text:p>
          </table:table-cell>
          <table:table-cell office:value-type="string" table:style-name="ce1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4731.71" table:style-name="ce2">
            <text:p><text:s/>4.731,71<text:s/></text:p>
          </table:table-cell>
          <table:table-cell office:value-type="string" table:style-name="ce3">
            <text:p>80090940372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395.14" table:style-name="ce2">
            <text:p><text:s/>395,14<text:s/></text:p>
          </table:table-cell>
          <table:table-cell office:value-type="string" table:style-name="ce3">
            <text:p>91115510371</text:p>
          </table:table-cell>
          <table:table-cell table:number-columns-repeated="16378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USCITA IN CONTO CAPITALE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30000" table:style-name="ce2">
            <text:p><text:s/>30.000,00<text:s/></text:p>
          </table:table-cell>
          <table:table-cell office:value-type="float" office:value="1144970371" table:style-name="ce1">
            <text:p>1144970371</text:p>
          </table:table-cell>
          <table:table-cell table:number-columns-repeated="16378"/>
        </table:table-row>
        <table:table-row table:number-rows-repeated="1046851" table:style-name="ro1">
          <table:table-cell table:number-columns-repeated="16384"/>
        </table:table-row>
      </table:table>
      <table:database-ranges>
        <table:database-range table:target-range-address="Estrazione.A2:Estrazione.Z1806">
          <table:sort>
            <table:sort-by table:field-number="5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Giulia Armaroli</meta:initial-creator>
    <dc:creator>Giulia Armaroli</dc:creator>
    <meta:creation-date>2025-01-23T13:21:19Z</meta:creation-date>
    <dc:date>2025-01-31T10:01:26Z</dc:date>
  </office:meta>
</office:document-meta>
</file>