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 Light" svg:font-family="&quot;Calibri Light&quot;"/>
  </office:font-face-decls>
  <office:automatic-styles>
    <style:style style:name="ce1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2" style:family="table-cell" style:parent-style-name="Migliaia" style:data-style-name="N35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e4" style:family="table-cell" style:parent-style-name="Migliaia" style:data-style-name="N35">
      <style:table-cell-properties style:vertical-align="middle" fo:background-color="transparent" style:repeat-content="false"/>
      <style:paragraph-properties fo:text-align="start" fo:margin-left="0cm"/>
      <style:text-properties style:font-name="Calibri Light" style:font-name-asian="Calibri Light" style:font-name-complex="Calibri Light" fo:font-size="10pt" style:font-size-asian="10pt" style:font-size-complex="10pt"/>
    </style:style>
    <style:style style:name="co1" style:family="table-column">
      <style:table-column-properties fo:break-before="auto" style:column-width="1.71979166666667cm" style:use-optimal-column-width="true"/>
    </style:style>
    <style:style style:name="co2" style:family="table-column">
      <style:table-column-properties fo:break-before="auto" style:column-width="1.95791666666667cm" style:use-optimal-column-width="true"/>
    </style:style>
    <style:style style:name="co3" style:family="table-column">
      <style:table-column-properties fo:break-before="auto" style:column-width="4.02166666666667cm" style:use-optimal-column-width="true"/>
    </style:style>
    <style:style style:name="co4" style:family="table-column">
      <style:table-column-properties fo:break-before="auto" style:column-width="8.175625cm"/>
    </style:style>
    <style:style style:name="co5" style:family="table-column">
      <style:table-column-properties fo:break-before="auto" style:column-width="2.75166666666667cm" style:use-optimal-column-width="true"/>
    </style:style>
    <style:style style:name="co6" style:family="table-column">
      <style:table-column-properties fo:break-before="auto" style:column-width="3.466041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4"/>
        <table:table-column table:style-name="co6" table:default-cell-style-name="ce3"/>
        <table:table-column table:style-name="co7" table:number-columns-repeated="16378" table:default-cell-style-name="ce3"/>
        <table:table-row table:style-name="ro1">
          <table:table-cell office:value-type="string" table:style-name="ce1">
            <text:p>ANNO</text:p>
          </table:table-cell>
          <table:table-cell office:value-type="string" table:style-name="ce1">
            <text:p>TRIMESTRE</text:p>
          </table:table-cell>
          <table:table-cell office:value-type="string" table:style-name="ce1">
            <text:p>CATEGORIA DI SPESA</text:p>
          </table:table-cell>
          <table:table-cell office:value-type="string" table:style-name="ce1">
            <text:p>TIPOLOGIA DI SPESA</text:p>
          </table:table-cell>
          <table:table-cell office:value-type="string" table:style-name="ce2">
            <text:p>IMPORTO</text:p>
          </table:table-cell>
          <table:table-cell office:value-type="string" table:style-name="ce1">
            <text:p>CODICE_FISCALE</text:p>
          </table:table-cell>
          <table:table-cell table:number-columns-repeated="16378" table:style-name="ce1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018.9" table:style-name="ce4">
            <text:p><text:s/>1.018,90<text:s/></text:p>
          </table:table-cell>
          <table:table-cell office:value-type="float" office:value="3561811203" table:style-name="ce3">
            <text:p>35618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034.0999999999999" table:style-name="ce4">
            <text:p><text:s/>1.034,10<text:s/></text:p>
          </table:table-cell>
          <table:table-cell office:value-type="float" office:value="3561811203" table:style-name="ce3">
            <text:p>35618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per il personale</text:p>
          </table:table-cell>
          <table:table-cell office:value-type="float" office:value="5028.72" table:style-name="ce4">
            <text:p><text:s/>5.028,72<text:s/></text:p>
          </table:table-cell>
          <table:table-cell office:value-type="float" office:value="2918310356" table:style-name="ce3">
            <text:p>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per il personale</text:p>
          </table:table-cell>
          <table:table-cell office:value-type="float" office:value="2358.79" table:style-name="ce4">
            <text:p><text:s/>2.358,79<text:s/></text:p>
          </table:table-cell>
          <table:table-cell office:value-type="float" office:value="2918310356" table:style-name="ce3">
            <text:p>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per il personale</text:p>
          </table:table-cell>
          <table:table-cell office:value-type="float" office:value="958.43" table:style-name="ce4">
            <text:p><text:s/>958,43<text:s/></text:p>
          </table:table-cell>
          <table:table-cell office:value-type="float" office:value="2918310356" table:style-name="ce3">
            <text:p>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per il personale</text:p>
          </table:table-cell>
          <table:table-cell office:value-type="float" office:value="4418.8" table:style-name="ce4">
            <text:p><text:s/>4.418,80<text:s/></text:p>
          </table:table-cell>
          <table:table-cell office:value-type="float" office:value="2918310356" table:style-name="ce3">
            <text:p>29183103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000" table:style-name="ce4">
            <text:p><text:s/>1.000,00<text:s/></text:p>
          </table:table-cell>
          <table:table-cell office:value-type="float" office:value="99330670797" table:style-name="ce3">
            <text:p>9933067079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57.97000000000003" table:style-name="ce4">
            <text:p><text:s/>257,97<text:s/></text:p>
          </table:table-cell>
          <table:table-cell office:value-type="float" office:value="12883420155" table:style-name="ce3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16.26" table:style-name="ce4">
            <text:p><text:s/>316,26<text:s/></text:p>
          </table:table-cell>
          <table:table-cell office:value-type="float" office:value="12883420155" table:style-name="ce3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2.02" table:style-name="ce4">
            <text:p><text:s/>232,02<text:s/></text:p>
          </table:table-cell>
          <table:table-cell office:value-type="float" office:value="12883420155" table:style-name="ce3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9.99" table:style-name="ce4">
            <text:p><text:s/>189,99<text:s/></text:p>
          </table:table-cell>
          <table:table-cell office:value-type="float" office:value="12883420155" table:style-name="ce3">
            <text:p>1288342015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92.42" table:style-name="ce4">
            <text:p><text:s/>492,42<text:s/></text:p>
          </table:table-cell>
          <table:table-cell office:value-type="float" office:value="12883420155" table:style-name="ce3">
            <text:p>12883420155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0.81" table:style-name="ce4">
            <text:p><text:s/>20,81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61.15" table:style-name="ce4">
            <text:p><text:s/>61,15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11.93" table:style-name="ce4">
            <text:p><text:s/>111,93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27.67" table:style-name="ce4">
            <text:p><text:s/>227,67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41.76" table:style-name="ce4">
            <text:p><text:s/>441,76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" table:style-name="ce4">
            <text:p><text:s/>4,00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7.23" table:style-name="ce4">
            <text:p><text:s/>7,23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59.41" table:style-name="ce4">
            <text:p><text:s/>159,41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596.65" table:style-name="ce4">
            <text:p><text:s/>5.596,65<text:s/></text:p>
          </table:table-cell>
          <table:table-cell office:value-type="float" office:value="322270372" table:style-name="ce3">
            <text:p>3222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218.3800000000001" table:style-name="ce4">
            <text:p><text:s/>1.218,3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282.6" table:style-name="ce4">
            <text:p><text:s/>5.282,6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218.3800000000001" table:style-name="ce4">
            <text:p><text:s/>1.218,3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064.22" table:style-name="ce4">
            <text:p><text:s/>4.064,2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282.6" table:style-name="ce4">
            <text:p><text:s/>5.282,6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88.32" table:style-name="ce4">
            <text:p><text:s/>1.288,32<text:s/></text:p>
          </table:table-cell>
          <table:table-cell office:value-type="float" office:value="3128080409" table:style-name="ce3">
            <text:p>31280804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9764" table:style-name="ce4">
            <text:p><text:s/>19.764,00<text:s/></text:p>
          </table:table-cell>
          <table:table-cell office:value-type="float" office:value="890370372" table:style-name="ce3">
            <text:p>890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1346" table:style-name="ce4">
            <text:p><text:s/>11.346,00<text:s/></text:p>
          </table:table-cell>
          <table:table-cell office:value-type="float" office:value="890370372" table:style-name="ce3">
            <text:p>890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140" table:style-name="ce4">
            <text:p><text:s/>1.140,00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50" table:style-name="ce4">
            <text:p><text:s/>350,00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97.02" table:style-name="ce4">
            <text:p><text:s/>97,02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28000000000000003" table:style-name="ce4">
            <text:p><text:s/>0,28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278.62" table:style-name="ce4">
            <text:p><text:s/>278,62<text:s/></text:p>
          </table:table-cell>
          <table:table-cell office:value-type="float" office:value="6363391001" table:style-name="ce3">
            <text:p>636339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62.08" table:style-name="ce4">
            <text:p><text:s/>262,0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8.1300000000000008" table:style-name="ce4">
            <text:p><text:s/>8,1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12" table:style-name="ce4">
            <text:p><text:s/>0,1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.65" table:style-name="ce4">
            <text:p><text:s/>5,6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6.42" table:style-name="ce4">
            <text:p><text:s/>26,4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87" table:style-name="ce4">
            <text:p><text:s/>0,8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.12" table:style-name="ce4">
            <text:p><text:s/>6,1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3" table:style-name="ce4">
            <text:p><text:s/>0,5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2000000000000002" table:style-name="ce4">
            <text:p><text:s/>2,2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3.27" table:style-name="ce4">
            <text:p><text:s/>23,2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0499999999999998" table:style-name="ce4">
            <text:p><text:s/>2,0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46.31" table:style-name="ce4">
            <text:p><text:s/>46,3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8.700000000000003" table:style-name="ce4">
            <text:p><text:s/>38,7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0.45" table:style-name="ce4">
            <text:p><text:s/>10,4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7" table:style-name="ce4">
            <text:p><text:s/>0,7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69.54" table:style-name="ce4">
            <text:p><text:s/>169,5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84.64" table:style-name="ce4">
            <text:p><text:s/>184,6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5.71" table:style-name="ce4">
            <text:p><text:s/>55,7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5.6" table:style-name="ce4">
            <text:p><text:s/>15,6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9.38" table:style-name="ce4">
            <text:p><text:s/>29,3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6.479999999999997" table:style-name="ce4">
            <text:p><text:s/>36,4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44" table:style-name="ce4">
            <text:p><text:s/>2,4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14.64" table:style-name="ce4">
            <text:p><text:s/>114,6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33" table:style-name="ce4">
            <text:p><text:s/>1,3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05.66" table:style-name="ce4">
            <text:p><text:s/>105,6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75" table:style-name="ce4">
            <text:p><text:s/>2,7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.86" table:style-name="ce4">
            <text:p><text:s/>5,8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4.08" table:style-name="ce4">
            <text:p><text:s/>4,0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7.760000000000002" table:style-name="ce4">
            <text:p><text:s/>17,7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9.45" table:style-name="ce4">
            <text:p><text:s/>29,4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1" table:style-name="ce4">
            <text:p><text:s/>0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7.08" table:style-name="ce4">
            <text:p><text:s/>57,0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8.33" table:style-name="ce4">
            <text:p><text:s/>28,3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49.94" table:style-name="ce4">
            <text:p><text:s/>49,9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45.92" table:style-name="ce4">
            <text:p><text:s/>245,9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53.68" table:style-name="ce4">
            <text:p><text:s/>153,6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458.68" table:style-name="ce4">
            <text:p><text:s/>458,6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9.2899999999999991" table:style-name="ce4">
            <text:p><text:s/>9,2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8.7" table:style-name="ce4">
            <text:p><text:s/>18,7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.41" table:style-name="ce4">
            <text:p><text:s/>3,4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8.010000000000002" table:style-name="ce4">
            <text:p><text:s/>18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86.56" table:style-name="ce4">
            <text:p><text:s/>286,5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32.57" table:style-name="ce4">
            <text:p><text:s/>132,5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.48" table:style-name="ce4">
            <text:p><text:s/>6,4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0.47" table:style-name="ce4">
            <text:p><text:s/>10,4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37.47999999999999" table:style-name="ce4">
            <text:p><text:s/>137,4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0.91" table:style-name="ce4">
            <text:p><text:s/>60,9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1.36" table:style-name="ce4">
            <text:p><text:s/>51,3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44.86" table:style-name="ce4">
            <text:p><text:s/>44,8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47" table:style-name="ce4">
            <text:p><text:s/>0,4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1.61" table:style-name="ce4">
            <text:p><text:s/>11,6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4.56" table:style-name="ce4">
            <text:p><text:s/>64,5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2.65" table:style-name="ce4">
            <text:p><text:s/>32,6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73" table:style-name="ce4">
            <text:p><text:s/>1,7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8.309999999999999" table:style-name="ce4">
            <text:p><text:s/>18,3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4.74" table:style-name="ce4">
            <text:p><text:s/>14,7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0.85" table:style-name="ce4">
            <text:p><text:s/>60,8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9.39" table:style-name="ce4">
            <text:p><text:s/>59,3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93" table:style-name="ce4">
            <text:p><text:s/>1,9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62" table:style-name="ce4">
            <text:p><text:s/>0,6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4.34" table:style-name="ce4">
            <text:p><text:s/>14,3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1" table:style-name="ce4">
            <text:p><text:s/>0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1.46" table:style-name="ce4">
            <text:p><text:s/>21,4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5299999999999998" table:style-name="ce4">
            <text:p><text:s/>2,5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45" table:style-name="ce4">
            <text:p><text:s/>0,4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3" table:style-name="ce4">
            <text:p><text:s/>0,0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44" table:style-name="ce4">
            <text:p><text:s/>0,4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6000000000000005" table:style-name="ce4">
            <text:p><text:s/>0,5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9" table:style-name="ce4">
            <text:p><text:s/>0,0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27" table:style-name="ce4">
            <text:p><text:s/>0,2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11" table:style-name="ce4">
            <text:p><text:s/>2,1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69" table:style-name="ce4">
            <text:p><text:s/>0,6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33" table:style-name="ce4">
            <text:p><text:s/>0,3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8" table:style-name="ce4">
            <text:p><text:s/>0,0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23" table:style-name="ce4">
            <text:p><text:s/>1,2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01" table:style-name="ce4">
            <text:p><text:s/>1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0099999999999998" table:style-name="ce4">
            <text:p><text:s/>2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.7" table:style-name="ce4">
            <text:p><text:s/>5,7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95.57" table:style-name="ce4">
            <text:p><text:s/>95,5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3.33" table:style-name="ce4">
            <text:p><text:s/>23,3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8.16" table:style-name="ce4">
            <text:p><text:s/>8,1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72" table:style-name="ce4">
            <text:p><text:s/>0,7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4" table:style-name="ce4">
            <text:p><text:s/>0,0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24" table:style-name="ce4">
            <text:p><text:s/>0,2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1" table:style-name="ce4">
            <text:p><text:s/>0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77" table:style-name="ce4">
            <text:p><text:s/>0,7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38" table:style-name="ce4">
            <text:p><text:s/>0,3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3" table:style-name="ce4">
            <text:p><text:s/>0,5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6000000000000005" table:style-name="ce4">
            <text:p><text:s/>0,5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1" table:style-name="ce4">
            <text:p><text:s/>0,1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68" table:style-name="ce4">
            <text:p><text:s/>1,6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3" table:style-name="ce4">
            <text:p><text:s/>0,5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6999999999999995" table:style-name="ce4">
            <text:p><text:s/>0,5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37" table:style-name="ce4">
            <text:p><text:s/>0,3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38" table:style-name="ce4">
            <text:p><text:s/>0,3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16" table:style-name="ce4">
            <text:p><text:s/>2,1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7.350000000000001" table:style-name="ce4">
            <text:p><text:s/>17,3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16" table:style-name="ce4">
            <text:p><text:s/>0,1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35" table:style-name="ce4">
            <text:p><text:s/>1,3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3" table:style-name="ce4">
            <text:p><text:s/>0,0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16" table:style-name="ce4">
            <text:p><text:s/>0,1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88" table:style-name="ce4">
            <text:p><text:s/>0,88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01" table:style-name="ce4">
            <text:p><text:s/>0,0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21" table:style-name="ce4">
            <text:p><text:s/>0,2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.6" table:style-name="ce4">
            <text:p><text:s/>3,6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52" table:style-name="ce4">
            <text:p><text:s/>0,5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3.45" table:style-name="ce4">
            <text:p><text:s/>3,4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33" table:style-name="ce4">
            <text:p><text:s/>1,3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7.239999999999998" table:style-name="ce4">
            <text:p><text:s/>17,2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73" table:style-name="ce4">
            <text:p><text:s/>2,7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96" table:style-name="ce4">
            <text:p><text:s/>1,9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1.89" table:style-name="ce4">
            <text:p><text:s/>11,8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4.3600000000000003" table:style-name="ce4">
            <text:p><text:s/>4,3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32" table:style-name="ce4">
            <text:p><text:s/>0,32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76" table:style-name="ce4">
            <text:p><text:s/>1,76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25" table:style-name="ce4">
            <text:p><text:s/>2,2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24" table:style-name="ce4">
            <text:p><text:s/>0,2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.0699999999999998" table:style-name="ce4">
            <text:p><text:s/>2,07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74" table:style-name="ce4">
            <text:p><text:s/>0,74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61" table:style-name="ce4">
            <text:p><text:s/>0,61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2.39" table:style-name="ce4">
            <text:p><text:s/>22,3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03" table:style-name="ce4">
            <text:p><text:s/>1,03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.79" table:style-name="ce4">
            <text:p><text:s/>5,79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.1499999999999999" table:style-name="ce4">
            <text:p><text:s/>1,15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0.9" table:style-name="ce4">
            <text:p><text:s/>0,90<text:s/></text:p>
          </table:table-cell>
          <table:table-cell office:value-type="float" office:value="13756881002" table:style-name="ce3">
            <text:p>137568810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correnti n.a.c.</text:p>
          </table:table-cell>
          <table:table-cell office:value-type="float" office:value="6802.72" table:style-name="ce4">
            <text:p><text:s/>6.802,72<text:s/></text:p>
          </table:table-cell>
          <table:table-cell office:value-type="float" office:value="2574910366" table:style-name="ce3">
            <text:p>257491036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correnti n.a.c.</text:p>
          </table:table-cell>
          <table:table-cell office:value-type="float" office:value="1360.54" table:style-name="ce4">
            <text:p><text:s/>1.360,54<text:s/></text:p>
          </table:table-cell>
          <table:table-cell office:value-type="float" office:value="2574910366" table:style-name="ce3">
            <text:p>257491036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1632.68" table:style-name="ce4">
            <text:p><text:s/>1.632,68<text:s/></text:p>
          </table:table-cell>
          <table:table-cell office:value-type="float" office:value="2574910366" table:style-name="ce3">
            <text:p>257491036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520" table:style-name="ce4">
            <text:p><text:s/>520,00<text:s/></text:p>
          </table:table-cell>
          <table:table-cell office:value-type="float" office:value="2574910366" table:style-name="ce3">
            <text:p>257491036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7371.84" table:style-name="ce4">
            <text:p><text:s/>27.371,84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416" table:style-name="ce4">
            <text:p><text:s/>3.416,00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923.33" table:style-name="ce4">
            <text:p><text:s/>22.923,33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633.1200000000008" table:style-name="ce4">
            <text:p><text:s/>9.633,12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836.24" table:style-name="ce4">
            <text:p><text:s/>5.836,24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Terreni</text:p>
          </table:table-cell>
          <table:table-cell office:value-type="float" office:value="34900.370000000003" table:style-name="ce4">
            <text:p><text:s/>34.900,37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Terreni</text:p>
          </table:table-cell>
          <table:table-cell office:value-type="float" office:value="20000" table:style-name="ce4">
            <text:p><text:s/>20.000,00<text:s/></text:p>
          </table:table-cell>
          <table:table-cell office:value-type="float" office:value="3607230376" table:style-name="ce3">
            <text:p>360723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5980" table:style-name="ce4">
            <text:p><text:s/>5.980,00<text:s/></text:p>
          </table:table-cell>
          <table:table-cell office:value-type="float" office:value="97819940152" table:style-name="ce3">
            <text:p>9781994015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500" table:style-name="ce4">
            <text:p><text:s/>1.500,00<text:s/></text:p>
          </table:table-cell>
          <table:table-cell office:value-type="float" office:value="92050170379" table:style-name="ce3">
            <text:p>9205017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80" table:style-name="ce4">
            <text:p><text:s/>180,00<text:s/></text:p>
          </table:table-cell>
          <table:table-cell office:value-type="float" office:value="92050170379" table:style-name="ce3">
            <text:p>9205017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45" table:style-name="ce4">
            <text:p><text:s/>24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999.58" table:style-name="ce4">
            <text:p><text:s/>1.999,58<text:s/></text:p>
          </table:table-cell>
          <table:table-cell office:value-type="float" office:value="3519540375" table:style-name="ce3">
            <text:p>351954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4636" table:style-name="ce4">
            <text:p><text:s/>4.636,00<text:s/></text:p>
          </table:table-cell>
          <table:table-cell office:value-type="float" office:value="9197520159" table:style-name="ce3">
            <text:p>919752015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30358.34" table:style-name="ce4">
            <text:p><text:s/>30.358,34<text:s/></text:p>
          </table:table-cell>
          <table:table-cell office:value-type="float" office:value="9197520159" table:style-name="ce3">
            <text:p>919752015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1712" table:style-name="ce4">
            <text:p><text:s/>11.712,00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159.4" table:style-name="ce4">
            <text:p><text:s/>2.159,40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793.4" table:style-name="ce4">
            <text:p><text:s/>1.793,40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937.36" table:style-name="ce4">
            <text:p><text:s/>1.937,36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ttrezzature</text:p>
          </table:table-cell>
          <table:table-cell office:value-type="float" office:value="23180" table:style-name="ce4">
            <text:p><text:s/>23.180,00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ttrezzature</text:p>
          </table:table-cell>
          <table:table-cell office:value-type="float" office:value="3025.6" table:style-name="ce4">
            <text:p><text:s/>3.025,60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ttrezzature</text:p>
          </table:table-cell>
          <table:table-cell office:value-type="float" office:value="23180" table:style-name="ce4">
            <text:p><text:s/>23.180,00<text:s/></text:p>
          </table:table-cell>
          <table:table-cell office:value-type="float" office:value="3306291208" table:style-name="ce3">
            <text:p>3306291208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Centrali</text:p>
          </table:table-cell>
          <table:table-cell office:value-type="float" office:value="2656.84" table:style-name="ce4">
            <text:p><text:s/>2.656,84<text:s/></text:p>
          </table:table-cell>
          <table:table-cell office:value-type="float" office:value="80118510587" table:style-name="ce3">
            <text:p>8011851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15.36" table:style-name="ce4">
            <text:p><text:s/>1.415,36<text:s/></text:p>
          </table:table-cell>
          <table:table-cell office:value-type="float" office:value="15483121008" table:style-name="ce3">
            <text:p>154831210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62.78" table:style-name="ce4">
            <text:p><text:s/>1.462,78<text:s/></text:p>
          </table:table-cell>
          <table:table-cell office:value-type="float" office:value="15483121008" table:style-name="ce3">
            <text:p>154831210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855.35" table:style-name="ce4">
            <text:p><text:s/>1.855,3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077.39" table:style-name="ce4">
            <text:p><text:s/>2.077,39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1134" table:style-name="ce4">
            <text:p><text:s/>1.134,00<text:s/></text:p>
          </table:table-cell>
          <table:table-cell office:value-type="float" office:value="3257771208" table:style-name="ce3">
            <text:p>325777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5663.97" table:style-name="ce4">
            <text:p><text:s/>5.663,97<text:s/></text:p>
          </table:table-cell>
          <table:table-cell office:value-type="float" office:value="3257771208" table:style-name="ce3">
            <text:p>325777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27972.03" table:style-name="ce4">
            <text:p><text:s/>27.972,03<text:s/></text:p>
          </table:table-cell>
          <table:table-cell office:value-type="float" office:value="3257771208" table:style-name="ce3">
            <text:p>3257771208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8534.79" table:style-name="ce4">
            <text:p><text:s/>18.534,79<text:s/></text:p>
          </table:table-cell>
          <table:table-cell office:value-type="float" office:value="318150372" table:style-name="ce3">
            <text:p>31815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6100" table:style-name="ce4">
            <text:p><text:s/>6.100,00<text:s/></text:p>
          </table:table-cell>
          <table:table-cell office:value-type="float" office:value="3798271205" table:style-name="ce3">
            <text:p>37982712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400" table:style-name="ce4">
            <text:p><text:s/>1.4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7000" table:style-name="ce4">
            <text:p><text:s/>7.0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560" table:style-name="ce4">
            <text:p><text:s/>6.56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840" table:style-name="ce4">
            <text:p><text:s/>1.84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430" table:style-name="ce4">
            <text:p><text:s/>1.43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970" table:style-name="ce4">
            <text:p><text:s/>6.97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7600" table:style-name="ce4">
            <text:p><text:s/>7.600,00<text:s/></text:p>
          </table:table-cell>
          <table:table-cell office:value-type="float" office:value="8589510158" table:style-name="ce3">
            <text:p>858951015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0" table:style-name="ce4">
            <text:p><text:s/>3.000,00<text:s/></text:p>
          </table:table-cell>
          <table:table-cell office:value-type="float" office:value="90046610375" table:style-name="ce3">
            <text:p>9004661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5769.2" table:style-name="ce4">
            <text:p><text:s/>5.769,20<text:s/></text:p>
          </table:table-cell>
          <table:table-cell office:value-type="float" office:value="91342750378" table:style-name="ce3">
            <text:p>9134275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6777.62" table:style-name="ce4">
            <text:p><text:s/>6.777,62<text:s/></text:p>
          </table:table-cell>
          <table:table-cell office:value-type="float" office:value="91342750378" table:style-name="ce3">
            <text:p>9134275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49.6" table:style-name="ce4">
            <text:p><text:s/>249,60<text:s/></text:p>
          </table:table-cell>
          <table:table-cell office:value-type="float" office:value="92026020377" table:style-name="ce3">
            <text:p>9202602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2" table:style-name="ce4">
            <text:p><text:s/>22,00<text:s/></text:p>
          </table:table-cell>
          <table:table-cell office:value-type="float" office:value="3093840373" table:style-name="ce3">
            <text:p>309384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35" table:style-name="ce4">
            <text:p><text:s/>835,00<text:s/></text:p>
          </table:table-cell>
          <table:table-cell office:value-type="float" office:value="1502431206" table:style-name="ce3">
            <text:p>150243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23.11" table:style-name="ce4">
            <text:p><text:s/>23,11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7.18" table:style-name="ce4">
            <text:p><text:s/>7,18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6.42" table:style-name="ce4">
            <text:p><text:s/>6,42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24.95" table:style-name="ce4">
            <text:p><text:s/>24,95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11.43" table:style-name="ce4">
            <text:p><text:s/>11,43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3.07" table:style-name="ce4">
            <text:p><text:s/>3,07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26.14" table:style-name="ce4">
            <text:p><text:s/>26,14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2.14" table:style-name="ce4">
            <text:p><text:s/>2,14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12.56" table:style-name="ce4">
            <text:p><text:s/>12,56<text:s/></text:p>
          </table:table-cell>
          <table:table-cell office:value-type="float" office:value="293070371" table:style-name="ce3">
            <text:p>293070371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240" table:style-name="ce4">
            <text:p><text:s/>240,00<text:s/></text:p>
          </table:table-cell>
          <table:table-cell office:value-type="float" office:value="290260371" table:style-name="ce3">
            <text:p>29026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703" table:style-name="ce4">
            <text:p><text:s/>703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54.15" table:style-name="ce4">
            <text:p><text:s/>54,1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811.3" table:style-name="ce4">
            <text:p><text:s/>811,3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59.86" table:style-name="ce4">
            <text:p><text:s/>259,86<text:s/></text:p>
          </table:table-cell>
          <table:table-cell office:value-type="float" office:value="1954641203" table:style-name="ce3">
            <text:p>195464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50" table:style-name="ce4">
            <text:p><text:s/>15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7587.9" table:style-name="ce4">
            <text:p><text:s/>7.587,90<text:s/></text:p>
          </table:table-cell>
          <table:table-cell table:number-columns-repeated="16379" table:style-name="ce3"/>
        </table:table-row>
        <table:table-row table:number-rows-repeated="4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79.52" table:style-name="ce4">
            <text:p><text:s/>279,5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011.08" table:style-name="ce4">
            <text:p><text:s/>3.011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392" table:style-name="ce4">
            <text:p><text:s/>4.392,00<text:s/></text:p>
          </table:table-cell>
          <table:table-cell office:value-type="float" office:value="2548510391" table:style-name="ce3">
            <text:p>254851039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762.66" table:style-name="ce4">
            <text:p><text:s/>762,66<text:s/></text:p>
          </table:table-cell>
          <table:table-cell office:value-type="float" office:value="97081660157" table:style-name="ce3">
            <text:p>9708166015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3642.08" table:style-name="ce4">
            <text:p><text:s/>3.642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2914.08" table:style-name="ce4">
            <text:p><text:s/>2.914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50" table:style-name="ce4">
            <text:p><text:s/>5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449.97" table:style-name="ce4">
            <text:p><text:s/>1.449,97<text:s/></text:p>
          </table:table-cell>
          <table:table-cell office:value-type="float" office:value="2338841204" table:style-name="ce3">
            <text:p>2338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782" table:style-name="ce4">
            <text:p><text:s/>3.782,00<text:s/></text:p>
          </table:table-cell>
          <table:table-cell office:value-type="float" office:value="2024011203" table:style-name="ce3">
            <text:p>20240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64" table:style-name="ce4">
            <text:p><text:s/>1.464,00<text:s/></text:p>
          </table:table-cell>
          <table:table-cell office:value-type="float" office:value="2024011203" table:style-name="ce3">
            <text:p>20240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50" table:style-name="ce4">
            <text:p><text:s/>5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8.69" table:style-name="ce4">
            <text:p><text:s/>48,69<text:s/></text:p>
          </table:table-cell>
          <table:table-cell office:value-type="float" office:value="2027040019" table:style-name="ce3">
            <text:p>202704001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564.78" table:style-name="ce4">
            <text:p><text:s/>564,7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82.8" table:style-name="ce4">
            <text:p><text:s/>282,8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615.30999999999995" table:style-name="ce4">
            <text:p><text:s/>615,3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8076.55" table:style-name="ce4">
            <text:p><text:s/>8.076,55<text:s/></text:p>
          </table:table-cell>
          <table:table-cell office:value-type="float" office:value="672690377" table:style-name="ce3">
            <text:p>67269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12.6" table:style-name="ce4">
            <text:p><text:s/>12,6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282" table:style-name="ce4">
            <text:p><text:s/>282,00<text:s/></text:p>
          </table:table-cell>
          <table:table-cell office:value-type="float" office:value="2365460357" table:style-name="ce3">
            <text:p>236546035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537.6" table:style-name="ce4">
            <text:p><text:s/>2.537,6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Impianti e macchinari</text:p>
          </table:table-cell>
          <table:table-cell office:value-type="float" office:value="1160" table:style-name="ce4">
            <text:p><text:s/>1.16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684.36" table:style-name="ce4">
            <text:p><text:s/>9.684,36<text:s/></text:p>
          </table:table-cell>
          <table:table-cell office:value-type="float" office:value="3574360370" table:style-name="ce3">
            <text:p>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6" table:style-name="ce4">
            <text:p><text:s/>16,00<text:s/></text:p>
          </table:table-cell>
          <table:table-cell office:value-type="float" office:value="3574360370" table:style-name="ce3">
            <text:p>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4" table:style-name="ce4">
            <text:p><text:s/>224,00<text:s/></text:p>
          </table:table-cell>
          <table:table-cell office:value-type="float" office:value="3574360370" table:style-name="ce3">
            <text:p>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68" table:style-name="ce4">
            <text:p><text:s/>268,00<text:s/></text:p>
          </table:table-cell>
          <table:table-cell office:value-type="float" office:value="3574360370" table:style-name="ce3">
            <text:p>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16" table:style-name="ce4">
            <text:p><text:s/>316,00<text:s/></text:p>
          </table:table-cell>
          <table:table-cell office:value-type="float" office:value="3574360370" table:style-name="ce3">
            <text:p>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1.28" table:style-name="ce4">
            <text:p><text:s/>181,28<text:s/></text:p>
          </table:table-cell>
          <table:table-cell office:value-type="float" office:value="3574360370" table:style-name="ce3">
            <text:p>357436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83.6" table:style-name="ce4">
            <text:p><text:s/>83,60<text:s/></text:p>
          </table:table-cell>
          <table:table-cell office:value-type="float" office:value="4960590653" table:style-name="ce3">
            <text:p>496059065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744" table:style-name="ce4">
            <text:p><text:s/>3.74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40.46" table:style-name="ce4">
            <text:p><text:s/>540,46<text:s/></text:p>
          </table:table-cell>
          <table:table-cell office:value-type="float" office:value="3428581205" table:style-name="ce3">
            <text:p>34285812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i trasferimenti in conto capitale n.a.c. a Amministrazioni Locali</text:p>
          </table:table-cell>
          <table:table-cell office:value-type="float" office:value="45706.75" table:style-name="ce4">
            <text:p><text:s/>45.706,75<text:s/></text:p>
          </table:table-cell>
          <table:table-cell office:value-type="float" office:value="3428581205" table:style-name="ce3">
            <text:p>34285812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03.19" table:style-name="ce4">
            <text:p><text:s/>403,19<text:s/></text:p>
          </table:table-cell>
          <table:table-cell office:value-type="float" office:value="2933200368" table:style-name="ce3">
            <text:p>293320036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070.7" table:style-name="ce4">
            <text:p><text:s/>1.070,70<text:s/></text:p>
          </table:table-cell>
          <table:table-cell office:value-type="float" office:value="2933200368" table:style-name="ce3">
            <text:p>293320036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147.32" table:style-name="ce4">
            <text:p><text:s/>147,32<text:s/></text:p>
          </table:table-cell>
          <table:table-cell office:value-type="float" office:value="2933200368" table:style-name="ce3">
            <text:p>293320036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1.42" table:style-name="ce4">
            <text:p><text:s/>41,42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0.88999999999999" table:style-name="ce4">
            <text:p><text:s/>150,89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909.6" table:style-name="ce4">
            <text:p><text:s/>5.909,6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001.96" table:style-name="ce4">
            <text:p><text:s/>5.001,9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.12" table:style-name="ce4">
            <text:p><text:s/>54,12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7.52" table:style-name="ce4">
            <text:p><text:s/>77,52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6.58" table:style-name="ce4">
            <text:p><text:s/>86,58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8.2" table:style-name="ce4">
            <text:p><text:s/>88,2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30.13999999999999" table:style-name="ce4">
            <text:p><text:s/>130,14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01.2" table:style-name="ce4">
            <text:p><text:s/>301,2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5.43" table:style-name="ce4">
            <text:p><text:s/>35,43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61.04" table:style-name="ce4">
            <text:p><text:s/>161,04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9.56" table:style-name="ce4">
            <text:p><text:s/>219,5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95" table:style-name="ce4">
            <text:p><text:s/>95,0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74.19" table:style-name="ce4">
            <text:p><text:s/>174,19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791.75" table:style-name="ce4">
            <text:p><text:s/>791,75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1.42" table:style-name="ce4">
            <text:p><text:s/>41,42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310.78" table:style-name="ce4">
            <text:p><text:s/>1.310,78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22.15" table:style-name="ce4">
            <text:p><text:s/>222,15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262.8599999999999" table:style-name="ce4">
            <text:p><text:s/>1.262,8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233" table:style-name="ce4">
            <text:p><text:s/>3.233,0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842.48" table:style-name="ce4">
            <text:p><text:s/>5.842,48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4772.46" table:style-name="ce4">
            <text:p><text:s/>14.772,4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41.46" table:style-name="ce4">
            <text:p><text:s/>541,4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792.8" table:style-name="ce4">
            <text:p><text:s/>792,8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21.05" table:style-name="ce4">
            <text:p><text:s/>821,05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3.29" table:style-name="ce4">
            <text:p><text:s/>43,29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3.41" table:style-name="ce4">
            <text:p><text:s/>43,41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6.59" table:style-name="ce4">
            <text:p><text:s/>86,59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6.99" table:style-name="ce4">
            <text:p><text:s/>86,99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7.32" table:style-name="ce4">
            <text:p><text:s/>87,32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16.17" table:style-name="ce4">
            <text:p><text:s/>116,17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38.22" table:style-name="ce4">
            <text:p><text:s/>138,22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65.45" table:style-name="ce4">
            <text:p><text:s/>165,45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73.16" table:style-name="ce4">
            <text:p><text:s/>173,1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28.66" table:style-name="ce4">
            <text:p><text:s/>228,66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64.10000000000002" table:style-name="ce4">
            <text:p><text:s/>264,10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92.67" table:style-name="ce4">
            <text:p><text:s/>292,67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39.14" table:style-name="ce4">
            <text:p><text:s/>339,14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61.53" table:style-name="ce4">
            <text:p><text:s/>461,53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091.8499999999999" table:style-name="ce4">
            <text:p><text:s/>1.091,85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078.04" table:style-name="ce4">
            <text:p><text:s/>2.078,04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2921.61" table:style-name="ce4">
            <text:p><text:s/>12.921,61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74.17" table:style-name="ce4">
            <text:p><text:s/>474,17<text:s/></text:p>
          </table:table-cell>
          <table:table-cell office:value-type="float" office:value="3901360374" table:style-name="ce3">
            <text:p>390136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03.7" table:style-name="ce4">
            <text:p><text:s/>103,70<text:s/></text:p>
          </table:table-cell>
          <table:table-cell office:value-type="float" office:value="1685121202" table:style-name="ce3">
            <text:p>168512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09.79000000000002" table:style-name="ce4">
            <text:p><text:s/>309,79<text:s/></text:p>
          </table:table-cell>
          <table:table-cell office:value-type="float" office:value="2108091204" table:style-name="ce3">
            <text:p>21080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183.4100000000001" table:style-name="ce4">
            <text:p><text:s/>1.183,41<text:s/></text:p>
          </table:table-cell>
          <table:table-cell office:value-type="float" office:value="1232710374" table:style-name="ce3">
            <text:p>123271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1247.04" table:style-name="ce4">
            <text:p><text:s/>1.247,04<text:s/></text:p>
          </table:table-cell>
          <table:table-cell office:value-type="float" office:value="819880378" table:style-name="ce3">
            <text:p>8198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Centrali</text:p>
          </table:table-cell>
          <table:table-cell office:value-type="float" office:value="14654.34" table:style-name="ce4">
            <text:p><text:s/>14.654,34<text:s/></text:p>
          </table:table-cell>
          <table:table-cell office:value-type="float" office:value="543170377" table:style-name="ce3">
            <text:p>54317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1920" table:style-name="ce4">
            <text:p><text:s/>1.920,00<text:s/></text:p>
          </table:table-cell>
          <table:table-cell office:value-type="float" office:value="1065340372" table:style-name="ce3">
            <text:p>106534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1860" table:style-name="ce4">
            <text:p><text:s/>1.860,00<text:s/></text:p>
          </table:table-cell>
          <table:table-cell office:value-type="float" office:value="1065340372" table:style-name="ce3">
            <text:p>106534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1885.5" table:style-name="ce4">
            <text:p><text:s/>1.885,50<text:s/></text:p>
          </table:table-cell>
          <table:table-cell office:value-type="float" office:value="1065340372" table:style-name="ce3">
            <text:p>106534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finanziari</text:p>
          </table:table-cell>
          <table:table-cell office:value-type="float" office:value="1905" table:style-name="ce4">
            <text:p><text:s/>1.905,00<text:s/></text:p>
          </table:table-cell>
          <table:table-cell office:value-type="float" office:value="1065340372" table:style-name="ce3">
            <text:p>106534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correnti n.a.c.</text:p>
          </table:table-cell>
          <table:table-cell office:value-type="float" office:value="10.7" table:style-name="ce4">
            <text:p><text:s/>10,70<text:s/></text:p>
          </table:table-cell>
          <table:table-cell office:value-type="float" office:value="956680375" table:style-name="ce3">
            <text:p>95668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560.75" table:style-name="ce4">
            <text:p><text:s/>560,75<text:s/></text:p>
          </table:table-cell>
          <table:table-cell office:value-type="float" office:value="522421205" table:style-name="ce3">
            <text:p>52242120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270" table:style-name="ce4">
            <text:p><text:s/>4.270,00<text:s/></text:p>
          </table:table-cell>
          <table:table-cell office:value-type="float" office:value="3160171207" table:style-name="ce3">
            <text:p>316017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452.95" table:style-name="ce4">
            <text:p><text:s/>452,95<text:s/></text:p>
          </table:table-cell>
          <table:table-cell office:value-type="float" office:value="91398100379" table:style-name="ce3">
            <text:p>9139810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90460.56" table:style-name="ce4">
            <text:p><text:s/>90.460,56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76322.509999999995" table:style-name="ce4">
            <text:p><text:s/>76.322,51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524.79" table:style-name="ce4">
            <text:p><text:s/>524,79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58901.39" table:style-name="ce4">
            <text:p><text:s/>58.901,39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81624.75" table:style-name="ce4">
            <text:p><text:s/>81.624,75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197.76" table:style-name="ce4">
            <text:p><text:s/>1.197,76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85892.73" table:style-name="ce4">
            <text:p><text:s/>85.892,73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733.91" table:style-name="ce4">
            <text:p><text:s/>9.733,91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99.72" table:style-name="ce4">
            <text:p><text:s/>699,72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726.64" table:style-name="ce4">
            <text:p><text:s/>10.726,64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202.63" table:style-name="ce4">
            <text:p><text:s/>4.202,63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185.34" table:style-name="ce4">
            <text:p><text:s/>3.185,34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65.3900000000001" table:style-name="ce4">
            <text:p><text:s/>1.165,39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569.03" table:style-name="ce4">
            <text:p><text:s/>3.569,03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757.87" table:style-name="ce4">
            <text:p><text:s/>3.757,87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93.51" table:style-name="ce4">
            <text:p><text:s/>593,51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439.18" table:style-name="ce4">
            <text:p><text:s/>11.439,18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18.5" table:style-name="ce4">
            <text:p><text:s/>618,50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573.98" table:style-name="ce4">
            <text:p><text:s/>9.573,98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548.49" table:style-name="ce4">
            <text:p><text:s/>1.548,49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031.31" table:style-name="ce4">
            <text:p><text:s/>8.031,31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68.48" table:style-name="ce4">
            <text:p><text:s/>668,48<text:s/></text:p>
          </table:table-cell>
          <table:table-cell office:value-type="float" office:value="2569290394" table:style-name="ce3">
            <text:p>25692903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46894.96" table:style-name="ce4">
            <text:p><text:s/>146.894,96<text:s/></text:p>
          </table:table-cell>
          <table:table-cell office:value-type="float" office:value="604300400" table:style-name="ce3">
            <text:p>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9877.8" table:style-name="ce4">
            <text:p><text:s/>19.877,80<text:s/></text:p>
          </table:table-cell>
          <table:table-cell office:value-type="float" office:value="604300400" table:style-name="ce3">
            <text:p>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38.38" table:style-name="ce4">
            <text:p><text:s/>838,38<text:s/></text:p>
          </table:table-cell>
          <table:table-cell office:value-type="float" office:value="604300400" table:style-name="ce3">
            <text:p>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26.63" table:style-name="ce4">
            <text:p><text:s/>326,63<text:s/></text:p>
          </table:table-cell>
          <table:table-cell office:value-type="float" office:value="604300400" table:style-name="ce3">
            <text:p>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60.7" table:style-name="ce4">
            <text:p><text:s/>60,70<text:s/></text:p>
          </table:table-cell>
          <table:table-cell office:value-type="float" office:value="604300400" table:style-name="ce3">
            <text:p>604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500" table:style-name="ce4">
            <text:p><text:s/>500,00<text:s/></text:p>
          </table:table-cell>
          <table:table-cell office:value-type="float" office:value="3746200371" table:style-name="ce3">
            <text:p>374620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52.29" table:style-name="ce4">
            <text:p><text:s/>152,2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3.5" table:style-name="ce4">
            <text:p><text:s/>33,5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93.65" table:style-name="ce4">
            <text:p><text:s/>193,6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2.6" table:style-name="ce4">
            <text:p><text:s/>42,6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8.55" table:style-name="ce4">
            <text:p><text:s/>68,5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1.4" table:style-name="ce4">
            <text:p><text:s/>91,4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470.51" table:style-name="ce4">
            <text:p><text:s/>1.470,51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42.64" table:style-name="ce4">
            <text:p><text:s/>1.642,64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07.45" table:style-name="ce4">
            <text:p><text:s/>907,4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7.91" table:style-name="ce4">
            <text:p><text:s/>77,91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28.67999999999995" table:style-name="ce4">
            <text:p><text:s/>528,68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470.51" table:style-name="ce4">
            <text:p><text:s/>1.470,51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42.64" table:style-name="ce4">
            <text:p><text:s/>1.642,64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07.45" table:style-name="ce4">
            <text:p><text:s/>907,4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8.55" table:style-name="ce4">
            <text:p><text:s/>68,5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1.4" table:style-name="ce4">
            <text:p><text:s/>91,4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12.7" table:style-name="ce4">
            <text:p><text:s/>712,7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87.7" table:style-name="ce4">
            <text:p><text:s/>187,7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1.29" table:style-name="ce4">
            <text:p><text:s/>41,2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18.09" table:style-name="ce4">
            <text:p><text:s/>618,0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35.97999999999999" table:style-name="ce4">
            <text:p><text:s/>135,98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30.39" table:style-name="ce4">
            <text:p><text:s/>430,3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4.69" table:style-name="ce4">
            <text:p><text:s/>94,6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25.89" table:style-name="ce4">
            <text:p><text:s/>325,8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95.5" table:style-name="ce4">
            <text:p><text:s/>295,5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1.7" table:style-name="ce4">
            <text:p><text:s/>71,70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5.010000000000005" table:style-name="ce4">
            <text:p><text:s/>65,01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21.39" table:style-name="ce4">
            <text:p><text:s/>621,3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36.71" table:style-name="ce4">
            <text:p><text:s/>136,71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14.92" table:style-name="ce4">
            <text:p><text:s/>1.014,92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14.93" table:style-name="ce4">
            <text:p><text:s/>1.014,93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1.45" table:style-name="ce4">
            <text:p><text:s/>101,4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2.64999999999998" table:style-name="ce4">
            <text:p><text:s/>262,6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17.89" table:style-name="ce4">
            <text:p><text:s/>817,8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2.32" table:style-name="ce4">
            <text:p><text:s/>22,32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9.94" table:style-name="ce4">
            <text:p><text:s/>179,94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1.45" table:style-name="ce4">
            <text:p><text:s/>101,4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29.65" table:style-name="ce4">
            <text:p><text:s/>329,65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17.89" table:style-name="ce4">
            <text:p><text:s/>817,89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57.78" table:style-name="ce4">
            <text:p><text:s/>57,78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2.32" table:style-name="ce4">
            <text:p><text:s/>22,32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2.52" table:style-name="ce4">
            <text:p><text:s/>72,52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79.94" table:style-name="ce4">
            <text:p><text:s/>179,94<text:s/></text:p>
          </table:table-cell>
          <table:table-cell office:value-type="float" office:value="3194231209" table:style-name="ce3">
            <text:p>3194231209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50" table:style-name="ce4">
            <text:p><text:s/>15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9523.81" table:style-name="ce4">
            <text:p><text:s/>9.523,81<text:s/></text:p>
          </table:table-cell>
          <table:table-cell table:number-columns-repeated="16379" table:style-name="ce3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8280.86" table:style-name="ce4">
            <text:p><text:s/>8.280,86<text:s/></text:p>
          </table:table-cell>
          <table:table-cell table:number-columns-repeated="16379" table:style-name="ce3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8971.16" table:style-name="ce4">
            <text:p><text:s/>8.971,16<text:s/></text:p>
          </table:table-cell>
          <table:table-cell table:number-columns-repeated="16379" table:style-name="ce3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9523.81" table:style-name="ce4">
            <text:p><text:s/>9.523,81<text:s/></text:p>
          </table:table-cell>
          <table:table-cell table:number-columns-repeated="16379" table:style-name="ce3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610.4" table:style-name="ce4">
            <text:p><text:s/>1.610,40<text:s/></text:p>
          </table:table-cell>
          <table:table-cell office:value-type="float" office:value="613780378" table:style-name="ce3">
            <text:p>61378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668.67" table:style-name="ce4">
            <text:p><text:s/>1.668,67<text:s/></text:p>
          </table:table-cell>
          <table:table-cell office:value-type="float" office:value="80040110373" table:style-name="ce3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3335.34" table:style-name="ce4">
            <text:p><text:s/>3.335,34<text:s/></text:p>
          </table:table-cell>
          <table:table-cell office:value-type="float" office:value="80040110373" table:style-name="ce3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502" table:style-name="ce4">
            <text:p><text:s/>502,00<text:s/></text:p>
          </table:table-cell>
          <table:table-cell office:value-type="float" office:value="80040110373" table:style-name="ce3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5002.01" table:style-name="ce4">
            <text:p><text:s/>5.002,01<text:s/></text:p>
          </table:table-cell>
          <table:table-cell office:value-type="float" office:value="80040110373" table:style-name="ce3">
            <text:p>8004011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855.01" table:style-name="ce4">
            <text:p><text:s/>3.855,01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0738.120000000003" table:style-name="ce4">
            <text:p><text:s/>40.738,12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136.14" table:style-name="ce4">
            <text:p><text:s/>3.136,14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3085.31" table:style-name="ce4">
            <text:p><text:s/>33.085,31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405.21" table:style-name="ce4">
            <text:p><text:s/>1.405,21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555.17" table:style-name="ce4">
            <text:p><text:s/>2.555,17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88.97" table:style-name="ce4">
            <text:p><text:s/>688,97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7334.75" table:style-name="ce4">
            <text:p><text:s/>7.334,75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3.11" table:style-name="ce4">
            <text:p><text:s/>43,11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52.83" table:style-name="ce4">
            <text:p><text:s/>452,83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2205.44" table:style-name="ce4">
            <text:p><text:s/>12.205,44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27.39" table:style-name="ce4">
            <text:p><text:s/>127,39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643.59" table:style-name="ce4">
            <text:p><text:s/>1.643,59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0738.120000000003" table:style-name="ce4">
            <text:p><text:s/>40.738,12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0.05" table:style-name="ce4">
            <text:p><text:s/>0,05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3085.31" table:style-name="ce4">
            <text:p><text:s/>33.085,31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105.11" table:style-name="ce4">
            <text:p><text:s/>2.105,11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7334.75" table:style-name="ce4">
            <text:p><text:s/>7.334,75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52.83" table:style-name="ce4">
            <text:p><text:s/>452,83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2655.45" table:style-name="ce4">
            <text:p><text:s/>12.655,45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4593.13" table:style-name="ce4">
            <text:p><text:s/>44.593,13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6221.29" table:style-name="ce4">
            <text:p><text:s/>36.221,29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613.2399999999998" table:style-name="ce4">
            <text:p><text:s/>2.613,24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8023.72" table:style-name="ce4">
            <text:p><text:s/>8.023,72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95.95" table:style-name="ce4">
            <text:p><text:s/>495,95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3552.58" table:style-name="ce4">
            <text:p><text:s/>13.552,58<text:s/></text:p>
          </table:table-cell>
          <table:table-cell office:value-type="float" office:value="3772490375" table:style-name="ce3">
            <text:p>37724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00" table:style-name="ce4">
            <text:p><text:s/>400,00<text:s/></text:p>
          </table:table-cell>
          <table:table-cell office:value-type="float" office:value="91358580370" table:style-name="ce3">
            <text:p>9135858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3186.8" table:style-name="ce4">
            <text:p><text:s/>13.186,80<text:s/></text:p>
          </table:table-cell>
          <table:table-cell office:value-type="float" office:value="470300377" table:style-name="ce3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2527.46" table:style-name="ce4">
            <text:p><text:s/>12.527,46<text:s/></text:p>
          </table:table-cell>
          <table:table-cell office:value-type="float" office:value="470300377" table:style-name="ce3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890.1" table:style-name="ce4">
            <text:p><text:s/>9.890,10<text:s/></text:p>
          </table:table-cell>
          <table:table-cell office:value-type="float" office:value="470300377" table:style-name="ce3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2527.46" table:style-name="ce4">
            <text:p><text:s/>12.527,46<text:s/></text:p>
          </table:table-cell>
          <table:table-cell office:value-type="float" office:value="470300377" table:style-name="ce3">
            <text:p>47030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756.8" table:style-name="ce4">
            <text:p><text:s/>1.756,80<text:s/></text:p>
          </table:table-cell>
          <table:table-cell office:value-type="float" office:value="5994810488" table:style-name="ce3">
            <text:p>599481048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32" table:style-name="ce4">
            <text:p><text:s/>732,00<text:s/></text:p>
          </table:table-cell>
          <table:table-cell office:value-type="float" office:value="5994810488" table:style-name="ce3">
            <text:p>599481048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1854.69" table:style-name="ce4">
            <text:p><text:s/>21.854,69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679.54" table:style-name="ce4">
            <text:p><text:s/>679,54<text:s/></text:p>
          </table:table-cell>
          <table:table-cell office:value-type="float" office:value="1325340386" table:style-name="ce3">
            <text:p>132534038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29438.7" table:style-name="ce4">
            <text:p><text:s/>29.438,7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96.02" table:style-name="ce4">
            <text:p><text:s/>296,0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9" table:style-name="ce4">
            <text:p><text:s/>99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09.35" table:style-name="ce4">
            <text:p><text:s/>409,3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13.61" table:style-name="ce4">
            <text:p><text:s/>113,6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7.600000000000001" table:style-name="ce4">
            <text:p><text:s/>17,6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0" table:style-name="ce4">
            <text:p><text:s/>2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5.78" table:style-name="ce4">
            <text:p><text:s/>15,7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5" table:style-name="ce4">
            <text:p><text:s/>1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22" table:style-name="ce4">
            <text:p><text:s/>122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89.95" table:style-name="ce4">
            <text:p><text:s/>189,9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66" table:style-name="ce4">
            <text:p><text:s/>166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1.11" table:style-name="ce4">
            <text:p><text:s/>21,1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8" table:style-name="ce4">
            <text:p><text:s/>18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09" table:style-name="ce4">
            <text:p><text:s/>209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3.9" table:style-name="ce4">
            <text:p><text:s/>23,9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90" table:style-name="ce4">
            <text:p><text:s/>9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6.5" table:style-name="ce4">
            <text:p><text:s/>36,5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51.57" table:style-name="ce4">
            <text:p><text:s/>51,57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16" table:style-name="ce4">
            <text:p><text:s/>16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.33" table:style-name="ce4">
            <text:p><text:s/>24,33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712.02" table:style-name="ce4">
            <text:p><text:s/>712,0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58.20999999999998" table:style-name="ce4">
            <text:p><text:s/>258,2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2.21" table:style-name="ce4">
            <text:p><text:s/>82,2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8.53" table:style-name="ce4">
            <text:p><text:s/>88,53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21.3" table:style-name="ce4">
            <text:p><text:s/>221,3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1.5" table:style-name="ce4">
            <text:p><text:s/>111,5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mministrativi</text:p>
          </table:table-cell>
          <table:table-cell office:value-type="float" office:value="8" table:style-name="ce4">
            <text:p><text:s/>8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56" table:style-name="ce4">
            <text:p><text:s/>556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e spese in conto capitale n.a.c.</text:p>
          </table:table-cell>
          <table:table-cell office:value-type="float" office:value="3294" table:style-name="ce4">
            <text:p><text:s/>3.294,00<text:s/></text:p>
          </table:table-cell>
          <table:table-cell office:value-type="float" office:value="1095090229" table:style-name="ce3">
            <text:p>109509022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.49" table:style-name="ce4">
            <text:p><text:s/>4,4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8.12" table:style-name="ce4">
            <text:p><text:s/>238,1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95.82" table:style-name="ce4">
            <text:p><text:s/>795,8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64.9" table:style-name="ce4">
            <text:p><text:s/>1.664,9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55.0300000000002" table:style-name="ce4">
            <text:p><text:s/>2.455,0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42.7" table:style-name="ce4">
            <text:p><text:s/>742,7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577.77" table:style-name="ce4">
            <text:p><text:s/>2.577,7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25.25" table:style-name="ce4">
            <text:p><text:s/>1.325,2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6.72" table:style-name="ce4">
            <text:p><text:s/>516,7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2.53" table:style-name="ce4">
            <text:p><text:s/>72,5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61" table:style-name="ce4">
            <text:p><text:s/>15,6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1.1" table:style-name="ce4">
            <text:p><text:s/>211,1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65.98" table:style-name="ce4">
            <text:p><text:s/>665,9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18.37" table:style-name="ce4">
            <text:p><text:s/>118,3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9.78" table:style-name="ce4">
            <text:p><text:s/>109,7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0.64" table:style-name="ce4">
            <text:p><text:s/>240,6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78.31" table:style-name="ce4">
            <text:p><text:s/>1.578,3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67.76" table:style-name="ce4">
            <text:p><text:s/>467,76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3.52" table:style-name="ce4">
            <text:p><text:s/>123,5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74.27" table:style-name="ce4">
            <text:p><text:s/>774,2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12.21" table:style-name="ce4">
            <text:p><text:s/>1.012,2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88.08" table:style-name="ce4">
            <text:p><text:s/>1.488,0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36.62" table:style-name="ce4">
            <text:p><text:s/>2.236,6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.71" table:style-name="ce4">
            <text:p><text:s/>4,7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977.39" table:style-name="ce4">
            <text:p><text:s/>1.977,3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596.9699999999993" table:style-name="ce4">
            <text:p><text:s/>9.596,9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1.62" table:style-name="ce4">
            <text:p><text:s/>11,6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0" table:style-name="ce4">
            <text:p><text:s/>70,0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.49" table:style-name="ce4">
            <text:p><text:s/>4,4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68.55" table:style-name="ce4">
            <text:p><text:s/>368,5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3.58" table:style-name="ce4">
            <text:p><text:s/>83,5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4.78" table:style-name="ce4">
            <text:p><text:s/>104,7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97.23" table:style-name="ce4">
            <text:p><text:s/>597,2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26.25" table:style-name="ce4">
            <text:p><text:s/>726,2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024.81" table:style-name="ce4">
            <text:p><text:s/>3.024,8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208.6499999999996" table:style-name="ce4">
            <text:p><text:s/>4.208,6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80.51" table:style-name="ce4">
            <text:p><text:s/>780,5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158.37" table:style-name="ce4">
            <text:p><text:s/>8.158,3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193.33" table:style-name="ce4">
            <text:p><text:s/>1.193,3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68.84" table:style-name="ce4">
            <text:p><text:s/>1.768,8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51.27" table:style-name="ce4">
            <text:p><text:s/>1.251,2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83.9299999999998" table:style-name="ce4">
            <text:p><text:s/>2.483,9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182.8100000000004" table:style-name="ce4">
            <text:p><text:s/>4.182,8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975.75" table:style-name="ce4">
            <text:p><text:s/>3.975,7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071.35" table:style-name="ce4">
            <text:p><text:s/>2.071,3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32.56" table:style-name="ce4">
            <text:p><text:s/>932,56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650.63" table:style-name="ce4">
            <text:p><text:s/>2.650,6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904.22" table:style-name="ce4">
            <text:p><text:s/>1.904,2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0.22" table:style-name="ce4">
            <text:p><text:s/>0,2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.2699999999999996" table:style-name="ce4">
            <text:p><text:s/>4,2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2.64" table:style-name="ce4">
            <text:p><text:s/>92,6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.31" table:style-name="ce4">
            <text:p><text:s/>12,3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3.42" table:style-name="ce4">
            <text:p><text:s/>33,4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3.409999999999997" table:style-name="ce4">
            <text:p><text:s/>33,4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9.209999999999994" table:style-name="ce4">
            <text:p><text:s/>69,2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9.04" table:style-name="ce4">
            <text:p><text:s/>219,0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49.61" table:style-name="ce4">
            <text:p><text:s/>349,6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67" table:style-name="ce4">
            <text:p><text:s/>567,0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03.14" table:style-name="ce4">
            <text:p><text:s/>903,1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66.44" table:style-name="ce4">
            <text:p><text:s/>466,4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00.98" table:style-name="ce4">
            <text:p><text:s/>600,9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71.8800000000001" table:style-name="ce4">
            <text:p><text:s/>1.271,8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036.62" table:style-name="ce4">
            <text:p><text:s/>3.036,6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05.31" table:style-name="ce4">
            <text:p><text:s/>2.405,3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6.6" table:style-name="ce4">
            <text:p><text:s/>126,6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74.77" table:style-name="ce4">
            <text:p><text:s/>1.074,7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532.0200000000004" table:style-name="ce4">
            <text:p><text:s/>4.532,0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04.72" table:style-name="ce4">
            <text:p><text:s/>1.204,7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93.31" table:style-name="ce4">
            <text:p><text:s/>1.693,3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64.89" table:style-name="ce4">
            <text:p><text:s/>1.464,8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299.67" table:style-name="ce4">
            <text:p><text:s/>7.299,6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7.17" table:style-name="ce4">
            <text:p><text:s/>187,1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71.71" table:style-name="ce4">
            <text:p><text:s/>1.871,7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3.99" table:style-name="ce4">
            <text:p><text:s/>123,9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2.74" table:style-name="ce4">
            <text:p><text:s/>62,7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0.62" table:style-name="ce4">
            <text:p><text:s/>20,6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9.790000000000006" table:style-name="ce4">
            <text:p><text:s/>79,7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3.96" table:style-name="ce4">
            <text:p><text:s/>93,96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8.48" table:style-name="ce4">
            <text:p><text:s/>88,4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.2699999999999996" table:style-name="ce4">
            <text:p><text:s/>4,2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0.22" table:style-name="ce4">
            <text:p><text:s/>0,22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8.31" table:style-name="ce4">
            <text:p><text:s/>88,31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86.8" table:style-name="ce4">
            <text:p><text:s/>786,8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55.1" table:style-name="ce4">
            <text:p><text:s/>355,1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18.58" table:style-name="ce4">
            <text:p><text:s/>418,58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9.69" table:style-name="ce4">
            <text:p><text:s/>189,6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3.63" table:style-name="ce4">
            <text:p><text:s/>73,6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6.599999999999994" table:style-name="ce4">
            <text:p><text:s/>66,6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50.55" table:style-name="ce4">
            <text:p><text:s/>250,55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10.67" table:style-name="ce4">
            <text:p><text:s/>110,6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9.5" table:style-name="ce4">
            <text:p><text:s/>29,5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9.49" table:style-name="ce4">
            <text:p><text:s/>29,49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0" table:style-name="ce4">
            <text:p><text:s/>70,00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4.739999999999995" table:style-name="ce4">
            <text:p><text:s/>74,7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86.47" table:style-name="ce4">
            <text:p><text:s/>1.786,4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967.23" table:style-name="ce4">
            <text:p><text:s/>6.967,2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8.64" table:style-name="ce4">
            <text:p><text:s/>178,64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26.02999999999997" table:style-name="ce4">
            <text:p><text:s/>326,03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.16" table:style-name="ce4">
            <text:p><text:s/>17,16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7.17" table:style-name="ce4">
            <text:p><text:s/>57,17<text:s/></text:p>
          </table:table-cell>
          <table:table-cell office:value-type="float" office:value="8526440154" table:style-name="ce3">
            <text:p>852644015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Software</text:p>
          </table:table-cell>
          <table:table-cell office:value-type="float" office:value="13176" table:style-name="ce4">
            <text:p><text:s/>13.176,00<text:s/></text:p>
          </table:table-cell>
          <table:table-cell office:value-type="float" office:value="3789750100" table:style-name="ce3">
            <text:p>37897501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88.5" table:style-name="ce4">
            <text:p><text:s/>88,50<text:s/></text:p>
          </table:table-cell>
          <table:table-cell office:value-type="float" office:value="2259990402" table:style-name="ce3">
            <text:p>22599904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40" table:style-name="ce4">
            <text:p><text:s/>540,00<text:s/></text:p>
          </table:table-cell>
          <table:table-cell office:value-type="float" office:value="2259990402" table:style-name="ce3">
            <text:p>2259990402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115.48" table:style-name="ce4">
            <text:p><text:s/>2.115,48<text:s/></text:p>
          </table:table-cell>
          <table:table-cell office:value-type="float" office:value="3246960409" table:style-name="ce3">
            <text:p>32469604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650" table:style-name="ce4">
            <text:p><text:s/>1.650,00<text:s/></text:p>
          </table:table-cell>
          <table:table-cell office:value-type="float" office:value="4017700370" table:style-name="ce3">
            <text:p>401770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000" table:style-name="ce4">
            <text:p><text:s/>2.000,00<text:s/></text:p>
          </table:table-cell>
          <table:table-cell office:value-type="float" office:value="4017700370" table:style-name="ce3">
            <text:p>401770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74.16" table:style-name="ce4">
            <text:p><text:s/>74,16<text:s/></text:p>
          </table:table-cell>
          <table:table-cell office:value-type="float" office:value="3299910376" table:style-name="ce3">
            <text:p>329991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e spese in conto capitale n.a.c.</text:p>
          </table:table-cell>
          <table:table-cell office:value-type="float" office:value="149.69" table:style-name="ce4">
            <text:p><text:s/>149,69<text:s/></text:p>
          </table:table-cell>
          <table:table-cell office:value-type="float" office:value="331300400" table:style-name="ce3">
            <text:p>3313004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620.96" table:style-name="ce4">
            <text:p><text:s/>1.620,96<text:s/></text:p>
          </table:table-cell>
          <table:table-cell office:value-type="float" office:value="8625900157" table:style-name="ce3">
            <text:p>862590015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60000" table:style-name="ce4">
            <text:p><text:s/>60.000,00<text:s/></text:p>
          </table:table-cell>
          <table:table-cell office:value-type="float" office:value="1288130212" table:style-name="ce3">
            <text:p>128813021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9877.2" table:style-name="ce4">
            <text:p><text:s/>59.877,20<text:s/></text:p>
          </table:table-cell>
          <table:table-cell office:value-type="float" office:value="1288130212" table:style-name="ce3">
            <text:p>128813021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4.25" table:style-name="ce4">
            <text:p><text:s/>14,2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49.95" table:style-name="ce4">
            <text:p><text:s/>749,9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38.69" table:style-name="ce4">
            <text:p><text:s/>338,6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8.47" table:style-name="ce4">
            <text:p><text:s/>158,4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42.34" table:style-name="ce4">
            <text:p><text:s/>542,3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07.54" table:style-name="ce4">
            <text:p><text:s/>607,5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83.97" table:style-name="ce4">
            <text:p><text:s/>583,9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3.53" table:style-name="ce4">
            <text:p><text:s/>43,5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64" table:style-name="ce4">
            <text:p><text:s/>15,6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51.82" table:style-name="ce4">
            <text:p><text:s/>251,82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53.08000000000004" table:style-name="ce4">
            <text:p><text:s/>653,0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90.14999999999998" table:style-name="ce4">
            <text:p><text:s/>290,1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42.59" table:style-name="ce4">
            <text:p><text:s/>1.342,5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.42" table:style-name="ce4">
            <text:p><text:s/>23,42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99.88" table:style-name="ce4">
            <text:p><text:s/>299,8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2.51" table:style-name="ce4">
            <text:p><text:s/>92,51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9.28" table:style-name="ce4">
            <text:p><text:s/>39,2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7.569999999999993" table:style-name="ce4">
            <text:p><text:s/>77,5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4.4" table:style-name="ce4">
            <text:p><text:s/>34,40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60.54" table:style-name="ce4">
            <text:p><text:s/>1.060,5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74.1400000000001" table:style-name="ce4">
            <text:p><text:s/>1.074,1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65.74" table:style-name="ce4">
            <text:p><text:s/>865,7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70.45" table:style-name="ce4">
            <text:p><text:s/>870,4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8.33" table:style-name="ce4">
            <text:p><text:s/>68,3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.24" table:style-name="ce4">
            <text:p><text:s/>23,2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.14" table:style-name="ce4">
            <text:p><text:s/>5,1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8.21" table:style-name="ce4">
            <text:p><text:s/>98,21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.88" table:style-name="ce4">
            <text:p><text:s/>5,8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69" table:style-name="ce4">
            <text:p><text:s/>8,6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84.09" table:style-name="ce4">
            <text:p><text:s/>2.184,0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6.18" table:style-name="ce4">
            <text:p><text:s/>46,1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14.88" table:style-name="ce4">
            <text:p><text:s/>914,8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62.38" table:style-name="ce4">
            <text:p><text:s/>962,3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0.16" table:style-name="ce4">
            <text:p><text:s/>100,1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926.73" table:style-name="ce4">
            <text:p><text:s/>3.926,7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69" table:style-name="ce4">
            <text:p><text:s/>8,6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2.67" table:style-name="ce4">
            <text:p><text:s/>122,6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.88" table:style-name="ce4">
            <text:p><text:s/>10,8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69" table:style-name="ce4">
            <text:p><text:s/>8,6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5.99" table:style-name="ce4">
            <text:p><text:s/>135,9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73.86" table:style-name="ce4">
            <text:p><text:s/>1.773,8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5.46" table:style-name="ce4">
            <text:p><text:s/>125,4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3.99" table:style-name="ce4">
            <text:p><text:s/>33,9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37" table:style-name="ce4">
            <text:p><text:s/>22,3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.63" table:style-name="ce4">
            <text:p><text:s/>18,6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5.85" table:style-name="ce4">
            <text:p><text:s/>235,8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4.32" table:style-name="ce4">
            <text:p><text:s/>34,32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0.64" table:style-name="ce4">
            <text:p><text:s/>40,6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06" table:style-name="ce4">
            <text:p><text:s/>28,0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74.97" table:style-name="ce4">
            <text:p><text:s/>574,9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78.61" table:style-name="ce4">
            <text:p><text:s/>478,61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24" table:style-name="ce4">
            <text:p><text:s/>8,2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25.07" table:style-name="ce4">
            <text:p><text:s/>325,0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75.39999999999998" table:style-name="ce4">
            <text:p><text:s/>275,40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72.16" table:style-name="ce4">
            <text:p><text:s/>572,1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37.99" table:style-name="ce4">
            <text:p><text:s/>337,9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56.48" table:style-name="ce4">
            <text:p><text:s/>356,4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07.85" table:style-name="ce4">
            <text:p><text:s/>607,8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75.09" table:style-name="ce4">
            <text:p><text:s/>675,0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51.97" table:style-name="ce4">
            <text:p><text:s/>351,9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01" table:style-name="ce4">
            <text:p><text:s/>701,00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69.06" table:style-name="ce4">
            <text:p><text:s/>269,0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15.26" table:style-name="ce4">
            <text:p><text:s/>715,2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39.9" table:style-name="ce4">
            <text:p><text:s/>339,90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4.29" table:style-name="ce4">
            <text:p><text:s/>234,2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4.27" table:style-name="ce4">
            <text:p><text:s/>244,2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28.54" table:style-name="ce4">
            <text:p><text:s/>828,5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43.74" table:style-name="ce4">
            <text:p><text:s/>843,7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4.43" table:style-name="ce4">
            <text:p><text:s/>134,4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6.77" table:style-name="ce4">
            <text:p><text:s/>166,7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493.4399999999996" table:style-name="ce4">
            <text:p><text:s/>4.493,4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0.97" table:style-name="ce4">
            <text:p><text:s/>100,9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53.1600000000001" table:style-name="ce4">
            <text:p><text:s/>1.253,1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3.96" table:style-name="ce4">
            <text:p><text:s/>83,9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69" table:style-name="ce4">
            <text:p><text:s/>8,6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14" table:style-name="ce4">
            <text:p><text:s/>22,1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01.15" table:style-name="ce4">
            <text:p><text:s/>1.601,1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65.73" table:style-name="ce4">
            <text:p><text:s/>365,7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62.47" table:style-name="ce4">
            <text:p><text:s/>462,4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74.46" table:style-name="ce4">
            <text:p><text:s/>574,4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44.42999999999995" table:style-name="ce4">
            <text:p><text:s/>544,43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83.86" table:style-name="ce4">
            <text:p><text:s/>583,8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9.31" table:style-name="ce4">
            <text:p><text:s/>79,31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4.209999999999994" table:style-name="ce4">
            <text:p><text:s/>74,21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2.42" table:style-name="ce4">
            <text:p><text:s/>102,42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1.97" table:style-name="ce4">
            <text:p><text:s/>61,97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0.66" table:style-name="ce4">
            <text:p><text:s/>70,6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92.44" table:style-name="ce4">
            <text:p><text:s/>392,4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08.74" table:style-name="ce4">
            <text:p><text:s/>508,74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6.98" table:style-name="ce4">
            <text:p><text:s/>516,98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27.66" table:style-name="ce4">
            <text:p><text:s/>527,66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69.79" table:style-name="ce4">
            <text:p><text:s/>569,79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34.95" table:style-name="ce4">
            <text:p><text:s/>434,9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00.81" table:style-name="ce4">
            <text:p><text:s/>400,81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42.05" table:style-name="ce4">
            <text:p><text:s/>442,05<text:s/></text:p>
          </table:table-cell>
          <table:table-cell office:value-type="float" office:value="6655971007" table:style-name="ce3">
            <text:p>665597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842.2" table:style-name="ce4">
            <text:p><text:s/>1.842,20<text:s/></text:p>
          </table:table-cell>
          <table:table-cell office:value-type="float" office:value="1902060035" table:style-name="ce3">
            <text:p>190206003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4.69" table:style-name="ce4">
            <text:p><text:s/>184,69<text:s/></text:p>
          </table:table-cell>
          <table:table-cell office:value-type="float" office:value="3324620362" table:style-name="ce3">
            <text:p>3324620362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1.38" table:style-name="ce4">
            <text:p><text:s/>151,38<text:s/></text:p>
          </table:table-cell>
          <table:table-cell office:value-type="float" office:value="3324620362" table:style-name="ce3">
            <text:p>33246203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9.91" table:style-name="ce4">
            <text:p><text:s/>99,91<text:s/></text:p>
          </table:table-cell>
          <table:table-cell office:value-type="float" office:value="3324620362" table:style-name="ce3">
            <text:p>33246203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4.59" table:style-name="ce4">
            <text:p><text:s/>184,59<text:s/></text:p>
          </table:table-cell>
          <table:table-cell office:value-type="float" office:value="3324620362" table:style-name="ce3">
            <text:p>3324620362</text:p>
          </table:table-cell>
          <table:table-cell table:number-columns-repeated="16378"/>
        </table:table-row>
        <table:table-row table:number-rows-repeated="1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4.69" table:style-name="ce4">
            <text:p><text:s/>184,69<text:s/></text:p>
          </table:table-cell>
          <table:table-cell office:value-type="float" office:value="3324620362" table:style-name="ce3">
            <text:p>33246203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.35" table:style-name="ce4">
            <text:p><text:s/>5,35<text:s/></text:p>
          </table:table-cell>
          <table:table-cell office:value-type="float" office:value="2202310377" table:style-name="ce3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4.16999999999999" table:style-name="ce4">
            <text:p><text:s/>154,17<text:s/></text:p>
          </table:table-cell>
          <table:table-cell office:value-type="float" office:value="2202310377" table:style-name="ce3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54.33" table:style-name="ce4">
            <text:p><text:s/>54,33<text:s/></text:p>
          </table:table-cell>
          <table:table-cell office:value-type="float" office:value="2202310377" table:style-name="ce3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.61" table:style-name="ce4">
            <text:p><text:s/>15,61<text:s/></text:p>
          </table:table-cell>
          <table:table-cell office:value-type="float" office:value="2202310377" table:style-name="ce3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.48" table:style-name="ce4">
            <text:p><text:s/>19,48<text:s/></text:p>
          </table:table-cell>
          <table:table-cell office:value-type="float" office:value="2202310377" table:style-name="ce3">
            <text:p>220231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24.43" table:style-name="ce4">
            <text:p><text:s/>124,43<text:s/></text:p>
          </table:table-cell>
          <table:table-cell office:value-type="float" office:value="2246020370" table:style-name="ce3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94.75" table:style-name="ce4">
            <text:p><text:s/>194,75<text:s/></text:p>
          </table:table-cell>
          <table:table-cell office:value-type="float" office:value="2246020370" table:style-name="ce3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.25" table:style-name="ce4">
            <text:p><text:s/>4,25<text:s/></text:p>
          </table:table-cell>
          <table:table-cell office:value-type="float" office:value="2246020370" table:style-name="ce3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66.17" table:style-name="ce4">
            <text:p><text:s/>366,17<text:s/></text:p>
          </table:table-cell>
          <table:table-cell office:value-type="float" office:value="2246020370" table:style-name="ce3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0.94" table:style-name="ce4">
            <text:p><text:s/>150,94<text:s/></text:p>
          </table:table-cell>
          <table:table-cell office:value-type="float" office:value="2246020370" table:style-name="ce3">
            <text:p>224602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5531.3" table:style-name="ce4">
            <text:p><text:s/>5.531,3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4410.87" table:style-name="ce4">
            <text:p><text:s/>14.410,87<text:s/></text:p>
          </table:table-cell>
          <table:table-cell office:value-type="float" office:value="4012390375" table:style-name="ce3">
            <text:p>4012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296" table:style-name="ce4">
            <text:p><text:s/>8.296,00<text:s/></text:p>
          </table:table-cell>
          <table:table-cell office:value-type="float" office:value="4012390375" table:style-name="ce3">
            <text:p>4012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523.13" table:style-name="ce4">
            <text:p><text:s/>3.523,13<text:s/></text:p>
          </table:table-cell>
          <table:table-cell office:value-type="float" office:value="4012390375" table:style-name="ce3">
            <text:p>4012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2647.3" table:style-name="ce4">
            <text:p><text:s/>12.647,30<text:s/></text:p>
          </table:table-cell>
          <table:table-cell office:value-type="float" office:value="4012390375" table:style-name="ce3">
            <text:p>4012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830" table:style-name="ce4">
            <text:p><text:s/>1.830,00<text:s/></text:p>
          </table:table-cell>
          <table:table-cell office:value-type="float" office:value="4012390375" table:style-name="ce3">
            <text:p>4012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514" table:style-name="ce4">
            <text:p><text:s/>4.51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30" table:style-name="ce4">
            <text:p><text:s/>430,00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45.15" table:style-name="ce4">
            <text:p><text:s/>645,15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7959" table:style-name="ce4">
            <text:p><text:s/>7.959,00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37.83" table:style-name="ce4">
            <text:p><text:s/>1.037,83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557.15" table:style-name="ce4">
            <text:p><text:s/>1.557,15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6867.48" table:style-name="ce4">
            <text:p><text:s/>16.867,48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10257.55" table:style-name="ce4">
            <text:p><text:s/>110.257,55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951.77" table:style-name="ce4">
            <text:p><text:s/>951,77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2473.28" table:style-name="ce4">
            <text:p><text:s/>12.473,28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84791.37" table:style-name="ce4">
            <text:p><text:s/>84.791,37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433.22" table:style-name="ce4">
            <text:p><text:s/>433,22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5670.51" table:style-name="ce4">
            <text:p><text:s/>15.670,51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104887.41" table:style-name="ce4">
            <text:p><text:s/>104.887,41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3660" table:style-name="ce4">
            <text:p><text:s/>3.660,00<text:s/></text:p>
          </table:table-cell>
          <table:table-cell office:value-type="float" office:value="833930373" table:style-name="ce3">
            <text:p>83393037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3120" table:style-name="ce4">
            <text:p><text:s/>3.12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3.2" table:style-name="ce4">
            <text:p><text:s/>83,20<text:s/></text:p>
          </table:table-cell>
          <table:table-cell office:value-type="float" office:value="191140375" table:style-name="ce3">
            <text:p>19114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113.83" table:style-name="ce4">
            <text:p><text:s/>3.113,83<text:s/></text:p>
          </table:table-cell>
          <table:table-cell office:value-type="float" office:value="191140375" table:style-name="ce3">
            <text:p>19114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64800" table:style-name="ce4">
            <text:p><text:s/>64.800,00<text:s/></text:p>
          </table:table-cell>
          <table:table-cell office:value-type="float" office:value="1104090376" table:style-name="ce3">
            <text:p>110409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Istituzioni Sociali Private<text:s/></text:p>
          </table:table-cell>
          <table:table-cell office:value-type="float" office:value="5135" table:style-name="ce4">
            <text:p><text:s/>5.135,00<text:s/></text:p>
          </table:table-cell>
          <table:table-cell office:value-type="float" office:value="1104090376" table:style-name="ce3">
            <text:p>110409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Centrali</text:p>
          </table:table-cell>
          <table:table-cell office:value-type="float" office:value="910.67" table:style-name="ce4">
            <text:p><text:s/>910,67<text:s/></text:p>
          </table:table-cell>
          <table:table-cell office:value-type="float" office:value="97413850583" table:style-name="ce3">
            <text:p>9741385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600" table:style-name="ce4">
            <text:p><text:s/>600,00<text:s/></text:p>
          </table:table-cell>
          <table:table-cell office:value-type="float" office:value="2658900366" table:style-name="ce3">
            <text:p>265890036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376.26" table:style-name="ce4">
            <text:p><text:s/>376,26<text:s/></text:p>
          </table:table-cell>
          <table:table-cell office:value-type="float" office:value="97660520582" table:style-name="ce3">
            <text:p>976605205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392.16" table:style-name="ce4">
            <text:p><text:s/>392,16<text:s/></text:p>
          </table:table-cell>
          <table:table-cell office:value-type="float" office:value="97660520582" table:style-name="ce3">
            <text:p>976605205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ibuti sociali effettivi a carico dell'ente</text:p>
          </table:table-cell>
          <table:table-cell office:value-type="float" office:value="571.91999999999996" table:style-name="ce4">
            <text:p><text:s/>571,92<text:s/></text:p>
          </table:table-cell>
          <table:table-cell office:value-type="float" office:value="97660520582" table:style-name="ce3">
            <text:p>976605205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50" table:style-name="ce4">
            <text:p><text:s/>150,00<text:s/></text:p>
          </table:table-cell>
          <table:table-cell office:value-type="float" office:value="2425011208" table:style-name="ce3">
            <text:p>24250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i beni materiali</text:p>
          </table:table-cell>
          <table:table-cell office:value-type="float" office:value="13972.7" table:style-name="ce4">
            <text:p><text:s/>13.972,70<text:s/></text:p>
          </table:table-cell>
          <table:table-cell office:value-type="float" office:value="772920377" table:style-name="ce3">
            <text:p>77292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i beni materiali</text:p>
          </table:table-cell>
          <table:table-cell office:value-type="float" office:value="25189.3" table:style-name="ce4">
            <text:p><text:s/>25.189,30<text:s/></text:p>
          </table:table-cell>
          <table:table-cell office:value-type="float" office:value="772920377" table:style-name="ce3">
            <text:p>77292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29814.57" table:style-name="ce4">
            <text:p><text:s/>29.814,57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00" table:style-name="ce4">
            <text:p><text:s/>2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976" table:style-name="ce4">
            <text:p><text:s/>976,00<text:s/></text:p>
          </table:table-cell>
          <table:table-cell office:value-type="float" office:value="91415970374" table:style-name="ce3">
            <text:p>9141597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5075.2" table:style-name="ce4">
            <text:p><text:s/>5.075,2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286.28" table:style-name="ce4">
            <text:p><text:s/>1.286,2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60.8" table:style-name="ce4">
            <text:p><text:s/>60,80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290.92" table:style-name="ce4">
            <text:p><text:s/>290,92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210.24" table:style-name="ce4">
            <text:p><text:s/>210,24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336.72" table:style-name="ce4">
            <text:p><text:s/>336,72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75.68" table:style-name="ce4">
            <text:p><text:s/>175,68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248.88" table:style-name="ce4">
            <text:p><text:s/>248,88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497.76" table:style-name="ce4">
            <text:p><text:s/>497,76<text:s/></text:p>
          </table:table-cell>
          <table:table-cell office:value-type="float" office:value="304720287" table:style-name="ce3">
            <text:p>3047202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976" table:style-name="ce4">
            <text:p><text:s/>976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88" table:style-name="ce4">
            <text:p><text:s/>288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6256.86" table:style-name="ce4">
            <text:p><text:s/>16.256,8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3000" table:style-name="ce4">
            <text:p><text:s/>3.0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Rimborsi in conto capitale a Famiglie di somme non dovute o incassate in eccesso</text:p>
          </table:table-cell>
          <table:table-cell office:value-type="float" office:value="338.23" table:style-name="ce4">
            <text:p><text:s/>338,23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5.2" table:style-name="ce4">
            <text:p><text:s/>45,20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9.94" table:style-name="ce4">
            <text:p><text:s/>49,94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2.16" table:style-name="ce4">
            <text:p><text:s/>52,16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5.64" table:style-name="ce4">
            <text:p><text:s/>55,64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314.28" table:style-name="ce4">
            <text:p><text:s/>1.314,28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08.18" table:style-name="ce4">
            <text:p><text:s/>308,18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53.94" table:style-name="ce4">
            <text:p><text:s/>253,94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65.25" table:style-name="ce4">
            <text:p><text:s/>565,25<text:s/></text:p>
          </table:table-cell>
          <table:table-cell office:value-type="float" office:value="2047611203" table:style-name="ce3">
            <text:p>20476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e spese correnti n.a.c.</text:p>
          </table:table-cell>
          <table:table-cell office:value-type="float" office:value="3172" table:style-name="ce4">
            <text:p><text:s/>3.172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5075.2" table:style-name="ce4">
            <text:p><text:s/>5.075,2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3" table:style-name="ce4">
            <text:p><text:s/>33,00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500.6" table:style-name="ce4">
            <text:p><text:s/>1.500,60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08.4" table:style-name="ce4">
            <text:p><text:s/>608,40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976.61" table:style-name="ce4">
            <text:p><text:s/>976,61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10.18" table:style-name="ce4">
            <text:p><text:s/>410,18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62.48" table:style-name="ce4">
            <text:p><text:s/>662,48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777.14" table:style-name="ce4">
            <text:p><text:s/>777,14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936" table:style-name="ce4">
            <text:p><text:s/>936,00<text:s/></text:p>
          </table:table-cell>
          <table:table-cell office:value-type="float" office:value="89070403" table:style-name="ce3">
            <text:p>890704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48922" table:style-name="ce4">
            <text:p><text:s/>48.922,00<text:s/></text:p>
          </table:table-cell>
          <table:table-cell office:value-type="float" office:value="2127311203" table:style-name="ce3">
            <text:p>212731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100" table:style-name="ce4">
            <text:p><text:s/>1.100,00<text:s/></text:p>
          </table:table-cell>
          <table:table-cell office:value-type="float" office:value="23302" table:style-name="ce3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42" table:style-name="ce4">
            <text:p><text:s/>242,00<text:s/></text:p>
          </table:table-cell>
          <table:table-cell office:value-type="float" office:value="23302" table:style-name="ce3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950" table:style-name="ce4">
            <text:p><text:s/>1.950,00<text:s/></text:p>
          </table:table-cell>
          <table:table-cell office:value-type="float" office:value="23302" table:style-name="ce3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58.79999999999995" table:style-name="ce4">
            <text:p><text:s/>558,80<text:s/></text:p>
          </table:table-cell>
          <table:table-cell office:value-type="float" office:value="23302" table:style-name="ce3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2540" table:style-name="ce4">
            <text:p><text:s/>2.540,00<text:s/></text:p>
          </table:table-cell>
          <table:table-cell office:value-type="float" office:value="23302" table:style-name="ce3">
            <text:p>233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75.84" table:style-name="ce4">
            <text:p><text:s/>575,84<text:s/></text:p>
          </table:table-cell>
          <table:table-cell office:value-type="float" office:value="800930430" table:style-name="ce3">
            <text:p>80093043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36.6" table:style-name="ce4">
            <text:p><text:s/>36,60<text:s/></text:p>
          </table:table-cell>
          <table:table-cell office:value-type="float" office:value="5754381001" table:style-name="ce3">
            <text:p>57543810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50.1" table:style-name="ce4">
            <text:p><text:s/>50,1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62.05" table:style-name="ce4">
            <text:p><text:s/>262,0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200" table:style-name="ce4">
            <text:p><text:s/>1.200,00<text:s/></text:p>
          </table:table-cell>
          <table:table-cell office:value-type="float" office:value="92047890378" table:style-name="ce3">
            <text:p>9204789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21350.17" table:style-name="ce4">
            <text:p><text:s/>21.350,17<text:s/></text:p>
          </table:table-cell>
          <table:table-cell office:value-type="float" office:value="4349061004" table:style-name="ce3">
            <text:p>434906100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77873.91" table:style-name="ce4">
            <text:p><text:s/>177.873,9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8.30000000000001" table:style-name="ce4">
            <text:p><text:s/>148,3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17" table:style-name="ce4">
            <text:p><text:s/>22,1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6.27" table:style-name="ce4">
            <text:p><text:s/>516,2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6.8" table:style-name="ce4">
            <text:p><text:s/>286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1.59" table:style-name="ce4">
            <text:p><text:s/>511,59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8.29" table:style-name="ce4">
            <text:p><text:s/>238,29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3.07" table:style-name="ce4">
            <text:p><text:s/>103,0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.32" table:style-name="ce4">
            <text:p><text:s/>1,3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1.7" table:style-name="ce4">
            <text:p><text:s/>71,7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4.1" table:style-name="ce4">
            <text:p><text:s/>184,1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3.02" table:style-name="ce4">
            <text:p><text:s/>43,0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4.14" table:style-name="ce4">
            <text:p><text:s/>54,1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6.8" table:style-name="ce4">
            <text:p><text:s/>286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.42" table:style-name="ce4">
            <text:p><text:s/>6,4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8000000000000007" table:style-name="ce4">
            <text:p><text:s/>8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4.65" table:style-name="ce4">
            <text:p><text:s/>134,6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5.31" table:style-name="ce4">
            <text:p><text:s/>145,3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.87" table:style-name="ce4">
            <text:p><text:s/>3,8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68.14" table:style-name="ce4">
            <text:p><text:s/>968,1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6.81" table:style-name="ce4">
            <text:p><text:s/>286,8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8000000000000007" table:style-name="ce4">
            <text:p><text:s/>8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3.44" table:style-name="ce4">
            <text:p><text:s/>103,4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6.36" table:style-name="ce4">
            <text:p><text:s/>26,3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5.5" table:style-name="ce4">
            <text:p><text:s/>165,5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77.23" table:style-name="ce4">
            <text:p><text:s/>377,2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14.54" table:style-name="ce4">
            <text:p><text:s/>414,5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7.45" table:style-name="ce4">
            <text:p><text:s/>247,4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.1100000000000001" table:style-name="ce4">
            <text:p><text:s/>1,1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94.88" table:style-name="ce4">
            <text:p><text:s/>494,8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1.44" table:style-name="ce4">
            <text:p><text:s/>61,4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4.75" table:style-name="ce4">
            <text:p><text:s/>34,7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7.07" table:style-name="ce4">
            <text:p><text:s/>107,0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3.58" table:style-name="ce4">
            <text:p><text:s/>93,5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1.65" table:style-name="ce4">
            <text:p><text:s/>231,6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7.7" table:style-name="ce4">
            <text:p><text:s/>227,7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3.34" table:style-name="ce4">
            <text:p><text:s/>43,3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53.54" table:style-name="ce4">
            <text:p><text:s/>653,5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44.38" table:style-name="ce4">
            <text:p><text:s/>344,3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.33" table:style-name="ce4">
            <text:p><text:s/>3,3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6.8" table:style-name="ce4">
            <text:p><text:s/>286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4.14" table:style-name="ce4">
            <text:p><text:s/>54,1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.23" table:style-name="ce4">
            <text:p><text:s/>12,2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4.06" table:style-name="ce4">
            <text:p><text:s/>124,0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5.11" table:style-name="ce4">
            <text:p><text:s/>215,1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24.37" table:style-name="ce4">
            <text:p><text:s/>324,3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9.44" table:style-name="ce4">
            <text:p><text:s/>189,4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7.54" table:style-name="ce4">
            <text:p><text:s/>167,5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3" table:style-name="ce4">
            <text:p><text:s/>8,7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47.98" table:style-name="ce4">
            <text:p><text:s/>547,9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3.78" table:style-name="ce4">
            <text:p><text:s/>243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0.08" table:style-name="ce4">
            <text:p><text:s/>80,0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.92" table:style-name="ce4">
            <text:p><text:s/>5,9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.31" table:style-name="ce4">
            <text:p><text:s/>3,3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4.430000000000007" table:style-name="ce4">
            <text:p><text:s/>74,4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50.37" table:style-name="ce4">
            <text:p><text:s/>1.350,3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.02" table:style-name="ce4">
            <text:p><text:s/>51,0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81" table:style-name="ce4">
            <text:p><text:s/>8,8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84.16" table:style-name="ce4">
            <text:p><text:s/>584,1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.45" table:style-name="ce4">
            <text:p><text:s/>6,4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.3" table:style-name="ce4">
            <text:p><text:s/>4,3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.48" table:style-name="ce4">
            <text:p><text:s/>7,4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36" table:style-name="ce4">
            <text:p><text:s/>15,3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81" table:style-name="ce4">
            <text:p><text:s/>8,8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9.72" table:style-name="ce4">
            <text:p><text:s/>189,7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8000000000000007" table:style-name="ce4">
            <text:p><text:s/>8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.22" table:style-name="ce4">
            <text:p><text:s/>12,2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42.34" table:style-name="ce4">
            <text:p><text:s/>742,3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.49" table:style-name="ce4">
            <text:p><text:s/>5,49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7.27999999999997" table:style-name="ce4">
            <text:p><text:s/>287,2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.71" table:style-name="ce4">
            <text:p><text:s/>17,7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.32" table:style-name="ce4">
            <text:p><text:s/>6,3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.43" table:style-name="ce4">
            <text:p><text:s/>7,4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9.44" table:style-name="ce4">
            <text:p><text:s/>69,4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8.41" table:style-name="ce4">
            <text:p><text:s/>158,4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2.11" table:style-name="ce4">
            <text:p><text:s/>32,1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4.33" table:style-name="ce4">
            <text:p><text:s/>184,3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96.9" table:style-name="ce4">
            <text:p><text:s/>196,9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.64" table:style-name="ce4">
            <text:p><text:s/>3,6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44.66" table:style-name="ce4">
            <text:p><text:s/>144,6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.2" table:style-name="ce4">
            <text:p><text:s/>6,2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0.66" table:style-name="ce4">
            <text:p><text:s/>20,6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7.51" table:style-name="ce4">
            <text:p><text:s/>27,5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5.58" table:style-name="ce4">
            <text:p><text:s/>245,5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.43" table:style-name="ce4">
            <text:p><text:s/>7,4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7.95" table:style-name="ce4">
            <text:p><text:s/>57,9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10.95999999999998" table:style-name="ce4">
            <text:p><text:s/>310,9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8.38" table:style-name="ce4">
            <text:p><text:s/>238,3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7799999999999994" table:style-name="ce4">
            <text:p><text:s/>8,7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96.65" table:style-name="ce4">
            <text:p><text:s/>196,6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08.49" table:style-name="ce4">
            <text:p><text:s/>208,49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9.809999999999999" table:style-name="ce4">
            <text:p><text:s/>19,8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6.8" table:style-name="ce4">
            <text:p><text:s/>286,80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27.12" table:style-name="ce4">
            <text:p><text:s/>727,12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59" table:style-name="ce4">
            <text:p><text:s/>9,59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88.53" table:style-name="ce4">
            <text:p><text:s/>388,5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6.95" table:style-name="ce4">
            <text:p><text:s/>96,9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34.88" table:style-name="ce4">
            <text:p><text:s/>134,8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8.81" table:style-name="ce4">
            <text:p><text:s/>8,81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34.77" table:style-name="ce4">
            <text:p><text:s/>1.534,77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.43" table:style-name="ce4">
            <text:p><text:s/>7,4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.44" table:style-name="ce4">
            <text:p><text:s/>7,44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.38" table:style-name="ce4">
            <text:p><text:s/>7,3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03" table:style-name="ce4">
            <text:p><text:s/>15,03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.75" table:style-name="ce4">
            <text:p><text:s/>23,75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0.48" table:style-name="ce4">
            <text:p><text:s/>50,48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.76" table:style-name="ce4">
            <text:p><text:s/>3,76<text:s/></text:p>
          </table:table-cell>
          <table:table-cell office:value-type="float" office:value="4245520376" table:style-name="ce3">
            <text:p>424552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660" table:style-name="ce4">
            <text:p><text:s/>3.660,00<text:s/></text:p>
          </table:table-cell>
          <table:table-cell office:value-type="float" office:value="1627600438" table:style-name="ce3">
            <text:p>162760043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830" table:style-name="ce4">
            <text:p><text:s/>1.830,00<text:s/></text:p>
          </table:table-cell>
          <table:table-cell office:value-type="float" office:value="1627600438" table:style-name="ce3">
            <text:p>162760043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Software</text:p>
          </table:table-cell>
          <table:table-cell office:value-type="float" office:value="2823.4" table:style-name="ce4">
            <text:p><text:s/>2.823,40<text:s/></text:p>
          </table:table-cell>
          <table:table-cell office:value-type="float" office:value="1627600438" table:style-name="ce3">
            <text:p>162760043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Software</text:p>
          </table:table-cell>
          <table:table-cell office:value-type="float" office:value="23675" table:style-name="ce4">
            <text:p><text:s/>23.675,00<text:s/></text:p>
          </table:table-cell>
          <table:table-cell office:value-type="float" office:value="1627600438" table:style-name="ce3">
            <text:p>162760043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924.8" table:style-name="ce4">
            <text:p><text:s/>1.924,80<text:s/></text:p>
          </table:table-cell>
          <table:table-cell office:value-type="float" office:value="9743130156" table:style-name="ce3">
            <text:p>974313015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1.07" table:style-name="ce4">
            <text:p><text:s/>21,07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2.4" table:style-name="ce4">
            <text:p><text:s/>22,40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5403.78" table:style-name="ce4">
            <text:p><text:s/>15.403,78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.33" table:style-name="ce4">
            <text:p><text:s/>6,33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34" table:style-name="ce4">
            <text:p><text:s/>134,00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7.29" table:style-name="ce4">
            <text:p><text:s/>17,29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8.38" table:style-name="ce4">
            <text:p><text:s/>18,38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16.48" table:style-name="ce4">
            <text:p><text:s/>16,48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59.21" table:style-name="ce4">
            <text:p><text:s/>59,21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61.11" table:style-name="ce4">
            <text:p><text:s/>61,11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ggi di riscossione</text:p>
          </table:table-cell>
          <table:table-cell office:value-type="float" office:value="284.13" table:style-name="ce4">
            <text:p><text:s/>284,13<text:s/></text:p>
          </table:table-cell>
          <table:table-cell office:value-type="float" office:value="2478610583" table:style-name="ce3">
            <text:p>247861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773.17" table:style-name="ce4">
            <text:p><text:s/>2.773,17<text:s/></text:p>
          </table:table-cell>
          <table:table-cell office:value-type="float" office:value="1845770286" table:style-name="ce3">
            <text:p>184577028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7066.519999999997" table:style-name="ce4">
            <text:p><text:s/>37.066,52<text:s/></text:p>
          </table:table-cell>
          <table:table-cell office:value-type="float" office:value="1845770286" table:style-name="ce3">
            <text:p>184577028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06436.62" table:style-name="ce4">
            <text:p><text:s/>206.436,62<text:s/></text:p>
          </table:table-cell>
          <table:table-cell office:value-type="float" office:value="1845770286" table:style-name="ce3">
            <text:p>184577028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3000" table:style-name="ce4">
            <text:p><text:s/>183.0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9000" table:style-name="ce4">
            <text:p><text:s/>9.0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050" table:style-name="ce4">
            <text:p><text:s/>1.050,00<text:s/></text:p>
          </table:table-cell>
          <table:table-cell office:value-type="float" office:value="1935701209" table:style-name="ce3">
            <text:p>193570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440" table:style-name="ce4">
            <text:p><text:s/>2.440,00<text:s/></text:p>
          </table:table-cell>
          <table:table-cell office:value-type="float" office:value="2313821007" table:style-name="ce3">
            <text:p>23138210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e spese in conto capitale n.a.c.</text:p>
          </table:table-cell>
          <table:table-cell office:value-type="float" office:value="6690.24" table:style-name="ce4">
            <text:p><text:s/>6.690,24<text:s/></text:p>
          </table:table-cell>
          <table:table-cell office:value-type="float" office:value="1144970371" table:style-name="ce3">
            <text:p>114497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5.01" table:style-name="ce4">
            <text:p><text:s/>55,01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3.48" table:style-name="ce4">
            <text:p><text:s/>63,48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74.010000000000005" table:style-name="ce4">
            <text:p><text:s/>74,01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85" table:style-name="ce4">
            <text:p><text:s/>85,00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1" table:style-name="ce4">
            <text:p><text:s/>91,00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00.14" table:style-name="ce4">
            <text:p><text:s/>100,14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16.4" table:style-name="ce4">
            <text:p><text:s/>116,40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40.86" table:style-name="ce4">
            <text:p><text:s/>340,86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42.12" table:style-name="ce4">
            <text:p><text:s/>342,12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9.020000000000003" table:style-name="ce4">
            <text:p><text:s/>39,02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1.28" table:style-name="ce4">
            <text:p><text:s/>51,28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6.02" table:style-name="ce4">
            <text:p><text:s/>56,02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74.55" table:style-name="ce4">
            <text:p><text:s/>74,55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86.52" table:style-name="ce4">
            <text:p><text:s/>86,52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0.84" table:style-name="ce4">
            <text:p><text:s/>90,84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4.85" table:style-name="ce4">
            <text:p><text:s/>94,85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5" table:style-name="ce4">
            <text:p><text:s/>95,00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23.45" table:style-name="ce4">
            <text:p><text:s/>123,45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29.44999999999999" table:style-name="ce4">
            <text:p><text:s/>129,45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30.02000000000001" table:style-name="ce4">
            <text:p><text:s/>130,02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55.77000000000001" table:style-name="ce4">
            <text:p><text:s/>155,77<text:s/></text:p>
          </table:table-cell>
          <table:table-cell office:value-type="float" office:value="17851171003" table:style-name="ce3">
            <text:p>178511710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6.520000000000003" table:style-name="ce4">
            <text:p><text:s/>36,52<text:s/></text:p>
          </table:table-cell>
          <table:table-cell office:value-type="float" office:value="10574970017" table:style-name="ce3">
            <text:p>1057497001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10000" table:style-name="ce4">
            <text:p><text:s/>10.000,00<text:s/></text:p>
          </table:table-cell>
          <table:table-cell office:value-type="float" office:value="80073190375" table:style-name="ce3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4644.5" table:style-name="ce4">
            <text:p><text:s/>4.644,50<text:s/></text:p>
          </table:table-cell>
          <table:table-cell office:value-type="float" office:value="80073190375" table:style-name="ce3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organismi interni e/o unita' locali della amministrazione</text:p>
          </table:table-cell>
          <table:table-cell office:value-type="float" office:value="2388.6" table:style-name="ce4">
            <text:p><text:s/>2.388,60<text:s/></text:p>
          </table:table-cell>
          <table:table-cell office:value-type="float" office:value="80073190375" table:style-name="ce3">
            <text:p>800731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864" table:style-name="ce4">
            <text:p><text:s/>3.864,00<text:s/></text:p>
          </table:table-cell>
          <table:table-cell office:value-type="float" office:value="80074550379" table:style-name="ce3">
            <text:p>800745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0280" table:style-name="ce4">
            <text:p><text:s/>10.280,00<text:s/></text:p>
          </table:table-cell>
          <table:table-cell office:value-type="float" office:value="1104800378" table:style-name="ce3">
            <text:p>110480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220" table:style-name="ce4">
            <text:p><text:s/>3.220,00<text:s/></text:p>
          </table:table-cell>
          <table:table-cell office:value-type="float" office:value="3274730377" table:style-name="ce3">
            <text:p>327473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0.78" table:style-name="ce4">
            <text:p><text:s/>20,78<text:s/></text:p>
          </table:table-cell>
          <table:table-cell office:value-type="float" office:value="1171100371" table:style-name="ce3">
            <text:p>117110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3.33" table:style-name="ce4">
            <text:p><text:s/>23,33<text:s/></text:p>
          </table:table-cell>
          <table:table-cell office:value-type="float" office:value="1171100371" table:style-name="ce3">
            <text:p>117110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Software</text:p>
          </table:table-cell>
          <table:table-cell office:value-type="float" office:value="876.94" table:style-name="ce4">
            <text:p><text:s/>876,94<text:s/></text:p>
          </table:table-cell>
          <table:table-cell office:value-type="float" office:value="2802930343" table:style-name="ce3">
            <text:p>280293034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85.48" table:style-name="ce4">
            <text:p><text:s/>285,48<text:s/></text:p>
          </table:table-cell>
          <table:table-cell office:value-type="float" office:value="1418270391" table:style-name="ce3">
            <text:p>141827039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761.8999999999996" table:style-name="ce4">
            <text:p><text:s/>4.761,90<text:s/></text:p>
          </table:table-cell>
          <table:table-cell office:value-type="float" office:value="1418270391" table:style-name="ce3">
            <text:p>1418270391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7.200000000000003" table:style-name="ce4">
            <text:p><text:s/>37,20<text:s/></text:p>
          </table:table-cell>
          <table:table-cell office:value-type="float" office:value="4133870370" table:style-name="ce3">
            <text:p>413387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9.5" table:style-name="ce4">
            <text:p><text:s/>29,50<text:s/></text:p>
          </table:table-cell>
          <table:table-cell office:value-type="float" office:value="4133870370" table:style-name="ce3">
            <text:p>413387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20.4" table:style-name="ce4">
            <text:p><text:s/>120,40<text:s/></text:p>
          </table:table-cell>
          <table:table-cell office:value-type="float" office:value="3147301208" table:style-name="ce3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7.42" table:style-name="ce4">
            <text:p><text:s/>97,42<text:s/></text:p>
          </table:table-cell>
          <table:table-cell office:value-type="float" office:value="3147301208" table:style-name="ce3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23.04000000000002" table:style-name="ce4">
            <text:p><text:s/>323,04<text:s/></text:p>
          </table:table-cell>
          <table:table-cell office:value-type="float" office:value="3147301208" table:style-name="ce3">
            <text:p>314730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7.6" table:style-name="ce4">
            <text:p><text:s/>97,60<text:s/></text:p>
          </table:table-cell>
          <table:table-cell office:value-type="float" office:value="7764040965" table:style-name="ce3">
            <text:p>776404096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098" table:style-name="ce4">
            <text:p><text:s/>1.098,00<text:s/></text:p>
          </table:table-cell>
          <table:table-cell office:value-type="float" office:value="7764040965" table:style-name="ce3">
            <text:p>776404096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7.6" table:style-name="ce4">
            <text:p><text:s/>97,60<text:s/></text:p>
          </table:table-cell>
          <table:table-cell office:value-type="float" office:value="7764040965" table:style-name="ce3">
            <text:p>776404096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383.13" table:style-name="ce4">
            <text:p><text:s/>2.383,13<text:s/></text:p>
          </table:table-cell>
          <table:table-cell office:value-type="float" office:value="371060377" table:style-name="ce3">
            <text:p>37106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Terreni</text:p>
          </table:table-cell>
          <table:table-cell office:value-type="float" office:value="1240.27" table:style-name="ce4">
            <text:p><text:s/>1.240,27<text:s/></text:p>
          </table:table-cell>
          <table:table-cell office:value-type="float" office:value="371060377" table:style-name="ce3">
            <text:p>37106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Terreni</text:p>
          </table:table-cell>
          <table:table-cell office:value-type="float" office:value="32.450000000000003" table:style-name="ce4">
            <text:p><text:s/>32,45<text:s/></text:p>
          </table:table-cell>
          <table:table-cell office:value-type="float" office:value="371060377" table:style-name="ce3">
            <text:p>37106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912.92" table:style-name="ce4">
            <text:p><text:s/>912,92<text:s/></text:p>
          </table:table-cell>
          <table:table-cell office:value-type="float" office:value="5329570963" table:style-name="ce3">
            <text:p>53295709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4288.7" table:style-name="ce4">
            <text:p><text:s/>14.288,70<text:s/></text:p>
          </table:table-cell>
          <table:table-cell office:value-type="float" office:value="3540911207" table:style-name="ce3">
            <text:p>354091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684" table:style-name="ce4">
            <text:p><text:s/>2.684,00<text:s/></text:p>
          </table:table-cell>
          <table:table-cell office:value-type="float" office:value="91181650374" table:style-name="ce3">
            <text:p>9118165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882.74" table:style-name="ce4">
            <text:p><text:s/>882,74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38.79" table:style-name="ce4">
            <text:p><text:s/>938,79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976" table:style-name="ce4">
            <text:p><text:s/>976,0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104.54" table:style-name="ce4">
            <text:p><text:s/>1.104,54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59.06" table:style-name="ce4">
            <text:p><text:s/>159,06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874.92" table:style-name="ce4">
            <text:p><text:s/>1.874,92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65.10000000000002" table:style-name="ce4">
            <text:p><text:s/>265,1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775.95" table:style-name="ce4">
            <text:p><text:s/>3.775,95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79.53" table:style-name="ce4">
            <text:p><text:s/>79,53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480.95" table:style-name="ce4">
            <text:p><text:s/>3.480,95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65.10000000000002" table:style-name="ce4">
            <text:p><text:s/>265,1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772.96" table:style-name="ce4">
            <text:p><text:s/>2.772,96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88" table:style-name="ce4">
            <text:p><text:s/>488,0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478.24" table:style-name="ce4">
            <text:p><text:s/>1.478,24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331.12" table:style-name="ce4">
            <text:p><text:s/>1.331,12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304.54" table:style-name="ce4">
            <text:p><text:s/>2.304,54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3027.15" table:style-name="ce4">
            <text:p><text:s/>3.027,15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421.7199999999998" table:style-name="ce4">
            <text:p><text:s/>2.421,72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305.5" table:style-name="ce4">
            <text:p><text:s/>305,5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028" table:style-name="ce4">
            <text:p><text:s/>1.028,0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318.28" table:style-name="ce4">
            <text:p><text:s/>1.318,28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559.72" table:style-name="ce4">
            <text:p><text:s/>1.559,72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73.23" table:style-name="ce4">
            <text:p><text:s/>473,23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3486.1" table:style-name="ce4">
            <text:p><text:s/>3.486,1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31.3" table:style-name="ce4">
            <text:p><text:s/>431,30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3393.34" table:style-name="ce4">
            <text:p><text:s/>3.393,34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347.43" table:style-name="ce4">
            <text:p><text:s/>347,43<text:s/></text:p>
          </table:table-cell>
          <table:table-cell office:value-type="float" office:value="2537350379" table:style-name="ce3">
            <text:p>253735037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7.099999999999994" table:style-name="ce4">
            <text:p><text:s/>67,10<text:s/></text:p>
          </table:table-cell>
          <table:table-cell office:value-type="float" office:value="3583691203" table:style-name="ce3">
            <text:p>358369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3.7" table:style-name="ce4">
            <text:p><text:s/>63,70<text:s/></text:p>
          </table:table-cell>
          <table:table-cell office:value-type="float" office:value="3583691203" table:style-name="ce3">
            <text:p>358369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49.8" table:style-name="ce4">
            <text:p><text:s/>49,80<text:s/></text:p>
          </table:table-cell>
          <table:table-cell office:value-type="float" office:value="3583691203" table:style-name="ce3">
            <text:p>358369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77.44000000000005" table:style-name="ce4">
            <text:p><text:s/>577,44<text:s/></text:p>
          </table:table-cell>
          <table:table-cell office:value-type="float" office:value="2770891204" table:style-name="ce3">
            <text:p>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438.47" table:style-name="ce4">
            <text:p><text:s/>438,47<text:s/></text:p>
          </table:table-cell>
          <table:table-cell office:value-type="float" office:value="2770891204" table:style-name="ce3">
            <text:p>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308.37" table:style-name="ce4">
            <text:p><text:s/>308,37<text:s/></text:p>
          </table:table-cell>
          <table:table-cell office:value-type="float" office:value="2770891204" table:style-name="ce3">
            <text:p>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91.5" table:style-name="ce4">
            <text:p><text:s/>191,50<text:s/></text:p>
          </table:table-cell>
          <table:table-cell office:value-type="float" office:value="2770891204" table:style-name="ce3">
            <text:p>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7243.04" table:style-name="ce4">
            <text:p><text:s/>7.243,04<text:s/></text:p>
          </table:table-cell>
          <table:table-cell office:value-type="float" office:value="2770891204" table:style-name="ce3">
            <text:p>277089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9.5" table:style-name="ce4">
            <text:p><text:s/>19,50<text:s/></text:p>
          </table:table-cell>
          <table:table-cell office:value-type="float" office:value="4306170376" table:style-name="ce3">
            <text:p>43061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803.2" table:style-name="ce4">
            <text:p><text:s/>1.803,20<text:s/></text:p>
          </table:table-cell>
          <table:table-cell office:value-type="float" office:value="7776640968" table:style-name="ce3">
            <text:p>777664096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382.27" table:style-name="ce4">
            <text:p><text:s/>1.382,27<text:s/></text:p>
          </table:table-cell>
          <table:table-cell office:value-type="float" office:value="354970139" table:style-name="ce3">
            <text:p>35497013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13.6" table:style-name="ce4">
            <text:p><text:s/>13,6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985.4" table:style-name="ce4">
            <text:p><text:s/>1.985,40<text:s/></text:p>
          </table:table-cell>
          <table:table-cell office:value-type="float" office:value="3270801206" table:style-name="ce3">
            <text:p>32708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7.26" table:style-name="ce4">
            <text:p><text:s/>7,26<text:s/></text:p>
          </table:table-cell>
          <table:table-cell office:value-type="float" office:value="3270801206" table:style-name="ce3">
            <text:p>32708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992.66" table:style-name="ce4">
            <text:p><text:s/>1.992,66<text:s/></text:p>
          </table:table-cell>
          <table:table-cell office:value-type="float" office:value="3270801206" table:style-name="ce3">
            <text:p>327080120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.6" table:style-name="ce4">
            <text:p><text:s/>5,60<text:s/></text:p>
          </table:table-cell>
          <table:table-cell office:value-type="float" office:value="11582010150" table:style-name="ce3">
            <text:p>1158201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72.459999999999994" table:style-name="ce4">
            <text:p><text:s/>72,46<text:s/></text:p>
          </table:table-cell>
          <table:table-cell office:value-type="float" office:value="11582010150" table:style-name="ce3">
            <text:p>1158201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e spese in conto capitale n.a.c.</text:p>
          </table:table-cell>
          <table:table-cell office:value-type="float" office:value="1621.11" table:style-name="ce4">
            <text:p><text:s/>1.621,11<text:s/></text:p>
          </table:table-cell>
          <table:table-cell office:value-type="float" office:value="1542111206" table:style-name="ce3">
            <text:p>154211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644.3999999999996" table:style-name="ce4">
            <text:p><text:s/>4.644,40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407.42" table:style-name="ce4">
            <text:p><text:s/>1.407,42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817.73" table:style-name="ce4">
            <text:p><text:s/>817,73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513.25" table:style-name="ce4">
            <text:p><text:s/>2.513,25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81" table:style-name="ce4">
            <text:p><text:s/>281,00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695.4" table:style-name="ce4">
            <text:p><text:s/>695,40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395.2" table:style-name="ce4">
            <text:p><text:s/>395,20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299" table:style-name="ce4">
            <text:p><text:s/>299,00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Giornali, riviste e pubblicazioni</text:p>
          </table:table-cell>
          <table:table-cell office:value-type="float" office:value="746.64" table:style-name="ce4">
            <text:p><text:s/>746,64<text:s/></text:p>
          </table:table-cell>
          <table:table-cell office:value-type="float" office:value="6188330150" table:style-name="ce3">
            <text:p>6188330150</text:p>
          </table:table-cell>
          <table:table-cell table:number-columns-repeated="16378"/>
        </table:table-row>
        <table:table-row table:number-rows-repeated="6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00.12" table:style-name="ce4">
            <text:p><text:s/>600,12<text:s/></text:p>
          </table:table-cell>
          <table:table-cell office:value-type="float" office:value="4568950408" table:style-name="ce3">
            <text:p>45689504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616.65" table:style-name="ce4">
            <text:p><text:s/>616,65<text:s/></text:p>
          </table:table-cell>
          <table:table-cell office:value-type="float" office:value="4568950408" table:style-name="ce3">
            <text:p>4568950408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79.52" table:style-name="ce4">
            <text:p><text:s/>279,5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70" table:style-name="ce4">
            <text:p><text:s/>7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10" table:style-name="ce4">
            <text:p><text:s/>2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908.42" table:style-name="ce4">
            <text:p><text:s/>908,42<text:s/></text:p>
          </table:table-cell>
          <table:table-cell office:value-type="float" office:value="97532760580" table:style-name="ce3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852.48" table:style-name="ce4">
            <text:p><text:s/>852,48<text:s/></text:p>
          </table:table-cell>
          <table:table-cell office:value-type="float" office:value="97532760580" table:style-name="ce3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424.42" table:style-name="ce4">
            <text:p><text:s/>1.424,42<text:s/></text:p>
          </table:table-cell>
          <table:table-cell office:value-type="float" office:value="97532760580" table:style-name="ce3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49.84" table:style-name="ce4">
            <text:p><text:s/>249,84<text:s/></text:p>
          </table:table-cell>
          <table:table-cell office:value-type="float" office:value="97532760580" table:style-name="ce3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580" table:style-name="ce4">
            <text:p><text:s/>580,00<text:s/></text:p>
          </table:table-cell>
          <table:table-cell office:value-type="float" office:value="97532760580" table:style-name="ce3">
            <text:p>975327605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492.09" table:style-name="ce4">
            <text:p><text:s/>492,09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717.31" table:style-name="ce4">
            <text:p><text:s/>717,3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04.72" table:style-name="ce4">
            <text:p><text:s/>104,7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089.02" table:style-name="ce4">
            <text:p><text:s/>6.089,02<text:s/></text:p>
          </table:table-cell>
          <table:table-cell office:value-type="float" office:value="3507970378" table:style-name="ce3">
            <text:p>350797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ltre spese in conto capitale n.a.c.</text:p>
          </table:table-cell>
          <table:table-cell office:value-type="float" office:value="14000" table:style-name="ce4">
            <text:p><text:s/>14.000,00<text:s/></text:p>
          </table:table-cell>
          <table:table-cell office:value-type="float" office:value="3507970378" table:style-name="ce3">
            <text:p>350797037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ttrezzature</text:p>
          </table:table-cell>
          <table:table-cell office:value-type="float" office:value="321.83999999999997" table:style-name="ce4">
            <text:p><text:s/>321,84<text:s/></text:p>
          </table:table-cell>
          <table:table-cell office:value-type="float" office:value="4181370372" table:style-name="ce3">
            <text:p>4181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Attrezzature</text:p>
          </table:table-cell>
          <table:table-cell office:value-type="float" office:value="1508.16" table:style-name="ce4">
            <text:p><text:s/>1.508,16<text:s/></text:p>
          </table:table-cell>
          <table:table-cell office:value-type="float" office:value="4181370372" table:style-name="ce3">
            <text:p>41813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420.64" table:style-name="ce4">
            <text:p><text:s/>1.420,64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08.35" table:style-name="ce4">
            <text:p><text:s/>108,35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55.87" table:style-name="ce4">
            <text:p><text:s/>55,87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291.08999999999997" table:style-name="ce4">
            <text:p><text:s/>291,09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223.25" table:style-name="ce4">
            <text:p><text:s/>223,25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340.83" table:style-name="ce4">
            <text:p><text:s/>340,83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512.41999999999996" table:style-name="ce4">
            <text:p><text:s/>512,42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272.46" table:style-name="ce4">
            <text:p><text:s/>1.272,46<text:s/></text:p>
          </table:table-cell>
          <table:table-cell office:value-type="float" office:value="1564380382" table:style-name="ce3">
            <text:p>1564380382</text:p>
          </table:table-cell>
          <table:table-cell table:number-columns-repeated="16378"/>
        </table:table-row>
        <table:table-row table:number-rows-repeated="4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.18" table:style-name="ce4">
            <text:p><text:s/>6,18<text:s/></text:p>
          </table:table-cell>
          <table:table-cell office:value-type="float" office:value="1542101207" table:style-name="ce3">
            <text:p>154210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3.47" table:style-name="ce4">
            <text:p><text:s/>3,47<text:s/></text:p>
          </table:table-cell>
          <table:table-cell office:value-type="float" office:value="1542101207" table:style-name="ce3">
            <text:p>154210120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00" table:style-name="ce4">
            <text:p><text:s/>1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4">
            <text:p><text:s/>1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67.2" table:style-name="ce4">
            <text:p><text:s/>167,20<text:s/></text:p>
          </table:table-cell>
          <table:table-cell office:value-type="float" office:value="1838181202" table:style-name="ce3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58.6" table:style-name="ce4">
            <text:p><text:s/>158,60<text:s/></text:p>
          </table:table-cell>
          <table:table-cell office:value-type="float" office:value="1838181202" table:style-name="ce3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561.6" table:style-name="ce4">
            <text:p><text:s/>1.561,60<text:s/></text:p>
          </table:table-cell>
          <table:table-cell office:value-type="float" office:value="1838181202" table:style-name="ce3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60" table:style-name="ce4">
            <text:p><text:s/>260,00<text:s/></text:p>
          </table:table-cell>
          <table:table-cell office:value-type="float" office:value="1838181202" table:style-name="ce3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00" table:style-name="ce4">
            <text:p><text:s/>500,00<text:s/></text:p>
          </table:table-cell>
          <table:table-cell office:value-type="float" office:value="1838181202" table:style-name="ce3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352.6" table:style-name="ce4">
            <text:p><text:s/>2.352,60<text:s/></text:p>
          </table:table-cell>
          <table:table-cell office:value-type="float" office:value="1838181202" table:style-name="ce3">
            <text:p>18381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622.16" table:style-name="ce4">
            <text:p><text:s/>1.622,16<text:s/></text:p>
          </table:table-cell>
          <table:table-cell office:value-type="float" office:value="336470372" table:style-name="ce3">
            <text:p>33647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1527.76" table:style-name="ce4">
            <text:p><text:s/>1.527,76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1015.55" table:style-name="ce4">
            <text:p><text:s/>1.015,55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2811.76" table:style-name="ce4">
            <text:p><text:s/>2.811,76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180.48" table:style-name="ce4">
            <text:p><text:s/>180,48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566.74" table:style-name="ce4">
            <text:p><text:s/>566,74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2698.83" table:style-name="ce4">
            <text:p><text:s/>2.698,83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138.30000000000001" table:style-name="ce4">
            <text:p><text:s/>138,30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1511.78" table:style-name="ce4">
            <text:p><text:s/>1.511,78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1655.83" table:style-name="ce4">
            <text:p><text:s/>1.655,83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Lavoro flessibile, quota LSU e acquisto di servizi da agenzie di lavoro interinale</text:p>
          </table:table-cell>
          <table:table-cell office:value-type="float" office:value="6029.53" table:style-name="ce4">
            <text:p><text:s/>6.029,53<text:s/></text:p>
          </table:table-cell>
          <table:table-cell office:value-type="float" office:value="2552531200" table:style-name="ce3">
            <text:p>255253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542" table:style-name="ce4">
            <text:p><text:s/>3.542,00<text:s/></text:p>
          </table:table-cell>
          <table:table-cell office:value-type="float" office:value="3121711208" table:style-name="ce3">
            <text:p>31217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4.99" table:style-name="ce4">
            <text:p><text:s/>24,99<text:s/></text:p>
          </table:table-cell>
          <table:table-cell office:value-type="float" office:value="5661600485" table:style-name="ce3">
            <text:p>566160048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75.61" table:style-name="ce4">
            <text:p><text:s/>475,61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675.43" table:style-name="ce4">
            <text:p><text:s/>1.675,43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401.82" table:style-name="ce4">
            <text:p><text:s/>1.401,82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484.42" table:style-name="ce4">
            <text:p><text:s/>484,42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5428.1" table:style-name="ce4">
            <text:p><text:s/>5.428,10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18.95" table:style-name="ce4">
            <text:p><text:s/>118,95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856.67" table:style-name="ce4">
            <text:p><text:s/>856,67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641.33000000000004" table:style-name="ce4">
            <text:p><text:s/>641,33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796.43" table:style-name="ce4">
            <text:p><text:s/>796,43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839.82" table:style-name="ce4">
            <text:p><text:s/>839,82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863.55" table:style-name="ce4">
            <text:p><text:s/>1.863,55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260.52" table:style-name="ce4">
            <text:p><text:s/>260,52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899" table:style-name="ce4">
            <text:p><text:s/>899,00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066.7" table:style-name="ce4">
            <text:p><text:s/>1.066,70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57.2" table:style-name="ce4">
            <text:p><text:s/>57,20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024.8" table:style-name="ce4">
            <text:p><text:s/>1.024,80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4676.6" table:style-name="ce4">
            <text:p><text:s/>14.676,60<text:s/></text:p>
          </table:table-cell>
          <table:table-cell office:value-type="float" office:value="994810430" table:style-name="ce3">
            <text:p>99481043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593.07000000000005" table:style-name="ce4">
            <text:p><text:s/>593,07<text:s/></text:p>
          </table:table-cell>
          <table:table-cell office:value-type="float" office:value="2974560100" table:style-name="ce3">
            <text:p>29745601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41.6" table:style-name="ce4">
            <text:p><text:s/>341,60<text:s/></text:p>
          </table:table-cell>
          <table:table-cell office:value-type="float" office:value="1675691206" table:style-name="ce3">
            <text:p>1675691206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3928.3" table:style-name="ce4">
            <text:p><text:s/>3.928,3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074" table:style-name="ce4">
            <text:p><text:s/>2.074,00<text:s/></text:p>
          </table:table-cell>
          <table:table-cell office:value-type="float" office:value="1554711208" table:style-name="ce3">
            <text:p>15547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ausiliari per il funzionamento dell'ente</text:p>
          </table:table-cell>
          <table:table-cell office:value-type="float" office:value="26.4" table:style-name="ce4">
            <text:p><text:s/>26,40<text:s/></text:p>
          </table:table-cell>
          <table:table-cell office:value-type="float" office:value="1554711208" table:style-name="ce3">
            <text:p>1554711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45" table:style-name="ce4">
            <text:p><text:s/>14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855" table:style-name="ce4">
            <text:p><text:s/>6.85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65" table:style-name="ce4">
            <text:p><text:s/>36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635" table:style-name="ce4">
            <text:p><text:s/>6.63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95" table:style-name="ce4">
            <text:p><text:s/>19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805" table:style-name="ce4">
            <text:p><text:s/>6.805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4000" table:style-name="ce4">
            <text:p><text:s/>4.0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551.22" table:style-name="ce4">
            <text:p><text:s/>1.551,22<text:s/></text:p>
          </table:table-cell>
          <table:table-cell office:value-type="float" office:value="80070330370" table:style-name="ce3">
            <text:p>8007033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500" table:style-name="ce4">
            <text:p><text:s/>1.5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317" table:style-name="ce4">
            <text:p><text:s/>317,00<text:s/></text:p>
          </table:table-cell>
          <table:table-cell office:value-type="float" office:value="4459660280" table:style-name="ce3">
            <text:p>445966028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40" table:style-name="ce4">
            <text:p><text:s/>240,00<text:s/></text:p>
          </table:table-cell>
          <table:table-cell office:value-type="float" office:value="2213820208" table:style-name="ce3">
            <text:p>221382020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000" table:style-name="ce4">
            <text:p><text:s/>5.000,00<text:s/></text:p>
          </table:table-cell>
          <table:table-cell office:value-type="float" office:value="2184551204" table:style-name="ce3">
            <text:p>218455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0000" table:style-name="ce4">
            <text:p><text:s/>10.000,00<text:s/></text:p>
          </table:table-cell>
          <table:table-cell office:value-type="float" office:value="2184551204" table:style-name="ce3">
            <text:p>218455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142.74" table:style-name="ce4">
            <text:p><text:s/>142,74<text:s/></text:p>
          </table:table-cell>
          <table:table-cell office:value-type="float" office:value="7635580017" table:style-name="ce3">
            <text:p>763558001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0.01" table:style-name="ce4">
            <text:p><text:s/>0,01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79.06" table:style-name="ce4">
            <text:p><text:s/>79,0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08.08" table:style-name="ce4">
            <text:p><text:s/>108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14.2" table:style-name="ce4">
            <text:p><text:s/>114,2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41.99" table:style-name="ce4">
            <text:p><text:s/>241,99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100" table:style-name="ce4">
            <text:p><text:s/>1.1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39.53" table:style-name="ce4">
            <text:p><text:s/>39,53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stazioni professionali e specialistiche</text:p>
          </table:table-cell>
          <table:table-cell office:value-type="float" office:value="6924.72" table:style-name="ce4">
            <text:p><text:s/>6.924,72<text:s/></text:p>
          </table:table-cell>
          <table:table-cell office:value-type="float" office:value="2743090694" table:style-name="ce3">
            <text:p>274309069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39.76" table:style-name="ce4">
            <text:p><text:s/>139,7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4">
            <text:p><text:s/>2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3011.08" table:style-name="ce4">
            <text:p><text:s/>3.011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40" table:style-name="ce4">
            <text:p><text:s/>24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7416.45" table:style-name="ce4">
            <text:p><text:s/>7.416,45<text:s/></text:p>
          </table:table-cell>
          <table:table-cell office:value-type="float" office:value="2062541202" table:style-name="ce3">
            <text:p>206254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34.93" table:style-name="ce4">
            <text:p><text:s/>34,93<text:s/></text:p>
          </table:table-cell>
          <table:table-cell office:value-type="float" office:value="1336610587" table:style-name="ce3">
            <text:p>133661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82.28" table:style-name="ce4">
            <text:p><text:s/>82,28<text:s/></text:p>
          </table:table-cell>
          <table:table-cell office:value-type="float" office:value="1336610587" table:style-name="ce3">
            <text:p>133661058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00" table:style-name="ce4">
            <text:p><text:s/>2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345.6" table:style-name="ce4">
            <text:p><text:s/>345,60<text:s/></text:p>
          </table:table-cell>
          <table:table-cell office:value-type="float" office:value="632770376" table:style-name="ce3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038.8" table:style-name="ce4">
            <text:p><text:s/>1.038,80<text:s/></text:p>
          </table:table-cell>
          <table:table-cell office:value-type="float" office:value="632770376" table:style-name="ce3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038.3" table:style-name="ce4">
            <text:p><text:s/>1.038,30<text:s/></text:p>
          </table:table-cell>
          <table:table-cell office:value-type="float" office:value="632770376" table:style-name="ce3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384.4" table:style-name="ce4">
            <text:p><text:s/>1.384,40<text:s/></text:p>
          </table:table-cell>
          <table:table-cell office:value-type="float" office:value="632770376" table:style-name="ce3">
            <text:p>63277037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260.99" table:style-name="ce4">
            <text:p><text:s/>260,99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8069.08" table:style-name="ce4">
            <text:p><text:s/>8.069,08<text:s/></text:p>
          </table:table-cell>
          <table:table-cell office:value-type="float" office:value="2891291201" table:style-name="ce3">
            <text:p>28912912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Servizi informatici e di telecomunicazioni</text:p>
          </table:table-cell>
          <table:table-cell office:value-type="float" office:value="122.32" table:style-name="ce4">
            <text:p><text:s/>122,32<text:s/></text:p>
          </table:table-cell>
          <table:table-cell office:value-type="float" office:value="529330359" table:style-name="ce3">
            <text:p>52933035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Software</text:p>
          </table:table-cell>
          <table:table-cell office:value-type="float" office:value="1018.7" table:style-name="ce4">
            <text:p><text:s/>1.018,70<text:s/></text:p>
          </table:table-cell>
          <table:table-cell office:value-type="float" office:value="529330359" table:style-name="ce3">
            <text:p>52933035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1000" table:style-name="ce4">
            <text:p><text:s/>1.000,00<text:s/></text:p>
          </table:table-cell>
          <table:table-cell office:value-type="float" office:value="92019430377" table:style-name="ce3">
            <text:p>9201943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zzazione eventi, pubblicita' e servizi per trasferta</text:p>
          </table:table-cell>
          <table:table-cell office:value-type="float" office:value="9000" table:style-name="ce4">
            <text:p><text:s/>9.000,00<text:s/></text:p>
          </table:table-cell>
          <table:table-cell office:value-type="float" office:value="92019430377" table:style-name="ce3">
            <text:p>92019430377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380.64" table:style-name="ce4">
            <text:p><text:s/>380,64<text:s/></text:p>
          </table:table-cell>
          <table:table-cell office:value-type="float" office:value="3408321200" table:style-name="ce3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253.76" table:style-name="ce4">
            <text:p><text:s/>253,76<text:s/></text:p>
          </table:table-cell>
          <table:table-cell office:value-type="float" office:value="3408321200" table:style-name="ce3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507.51" table:style-name="ce4">
            <text:p><text:s/>507,51<text:s/></text:p>
          </table:table-cell>
          <table:table-cell office:value-type="float" office:value="3408321200" table:style-name="ce3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733.48" table:style-name="ce4">
            <text:p><text:s/>733,48<text:s/></text:p>
          </table:table-cell>
          <table:table-cell office:value-type="float" office:value="3408321200" table:style-name="ce3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1015.04" table:style-name="ce4">
            <text:p><text:s/>1.015,04<text:s/></text:p>
          </table:table-cell>
          <table:table-cell office:value-type="float" office:value="3408321200" table:style-name="ce3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0.01" table:style-name="ce4">
            <text:p><text:s/>0,01<text:s/></text:p>
          </table:table-cell>
          <table:table-cell office:value-type="float" office:value="3408321200" table:style-name="ce3">
            <text:p>340832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81.35" table:style-name="ce4">
            <text:p><text:s/>181,35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241.8" table:style-name="ce4">
            <text:p><text:s/>241,80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number-rows-repeated="5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362.7" table:style-name="ce4">
            <text:p><text:s/>362,70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95.99" table:style-name="ce4">
            <text:p><text:s/>495,99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604.5" table:style-name="ce4">
            <text:p><text:s/>604,50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846.3" table:style-name="ce4">
            <text:p><text:s/>846,30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10.51" table:style-name="ce4">
            <text:p><text:s/>110,51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450.8" table:style-name="ce4">
            <text:p><text:s/>1.450,80<text:s/></text:p>
          </table:table-cell>
          <table:table-cell office:value-type="float" office:value="4022810370" table:style-name="ce3">
            <text:p>402281037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986.04" table:style-name="ce4">
            <text:p><text:s/>1.986,04<text:s/></text:p>
          </table:table-cell>
          <table:table-cell office:value-type="float" office:value="3359340548" table:style-name="ce3">
            <text:p>335934054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26.62" table:style-name="ce4">
            <text:p><text:s/>26,62<text:s/></text:p>
          </table:table-cell>
          <table:table-cell office:value-type="float" office:value="3359340548" table:style-name="ce3">
            <text:p>335934054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611.80999999999995" table:style-name="ce4">
            <text:p><text:s/>611,81<text:s/></text:p>
          </table:table-cell>
          <table:table-cell office:value-type="float" office:value="364500363" table:style-name="ce3">
            <text:p>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039.35" table:style-name="ce4">
            <text:p><text:s/>2.039,35<text:s/></text:p>
          </table:table-cell>
          <table:table-cell office:value-type="float" office:value="364500363" table:style-name="ce3">
            <text:p>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928" table:style-name="ce4">
            <text:p><text:s/>2.928,00<text:s/></text:p>
          </table:table-cell>
          <table:table-cell office:value-type="float" office:value="364500363" table:style-name="ce3">
            <text:p>36450036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941.02" table:style-name="ce4">
            <text:p><text:s/>1.941,02<text:s/></text:p>
          </table:table-cell>
          <table:table-cell office:value-type="float" office:value="2988101206" table:style-name="ce3">
            <text:p>298810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12.98" table:style-name="ce4">
            <text:p><text:s/>12,98<text:s/></text:p>
          </table:table-cell>
          <table:table-cell office:value-type="float" office:value="4052760164" table:style-name="ce3">
            <text:p>405276016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5000" table:style-name="ce4">
            <text:p><text:s/>15.000,00<text:s/></text:p>
          </table:table-cell>
          <table:table-cell office:value-type="float" office:value="2398281200" table:style-name="ce3">
            <text:p>239828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4781.99" table:style-name="ce4">
            <text:p><text:s/>4.781,99<text:s/></text:p>
          </table:table-cell>
          <table:table-cell office:value-type="float" office:value="2398281200" table:style-name="ce3">
            <text:p>239828120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5000" table:style-name="ce4">
            <text:p><text:s/>15.000,00<text:s/></text:p>
          </table:table-cell>
          <table:table-cell office:value-type="float" office:value="2398281200" table:style-name="ce3">
            <text:p>239828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718.01" table:style-name="ce4">
            <text:p><text:s/>718,01<text:s/></text:p>
          </table:table-cell>
          <table:table-cell office:value-type="float" office:value="2398281200" table:style-name="ce3">
            <text:p>239828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3586.8" table:style-name="ce4">
            <text:p><text:s/>3.586,80<text:s/></text:p>
          </table:table-cell>
          <table:table-cell office:value-type="float" office:value="2257331203" table:style-name="ce3">
            <text:p>225733120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7523.29" table:style-name="ce4">
            <text:p><text:s/>7.523,29<text:s/></text:p>
          </table:table-cell>
          <table:table-cell office:value-type="float" office:value="2379841204" table:style-name="ce3">
            <text:p>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13149.06" table:style-name="ce4">
            <text:p><text:s/>13.149,06<text:s/></text:p>
          </table:table-cell>
          <table:table-cell office:value-type="float" office:value="2379841204" table:style-name="ce3">
            <text:p>237984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ltre imprese</text:p>
          </table:table-cell>
          <table:table-cell office:value-type="float" office:value="4377" table:style-name="ce4">
            <text:p><text:s/>4.377,00<text:s/></text:p>
          </table:table-cell>
          <table:table-cell office:value-type="float" office:value="2379841204" table:style-name="ce3">
            <text:p>2379841204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706.87" table:style-name="ce4">
            <text:p><text:s/>706,87<text:s/></text:p>
          </table:table-cell>
          <table:table-cell office:value-type="float" office:value="1573730486" table:style-name="ce3">
            <text:p>1573730486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97.6" table:style-name="ce4">
            <text:p><text:s/>97,60<text:s/></text:p>
          </table:table-cell>
          <table:table-cell office:value-type="float" office:value="4336880374" table:style-name="ce3">
            <text:p>433688037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ilizzo di beni di terzi</text:p>
          </table:table-cell>
          <table:table-cell office:value-type="float" office:value="4208" table:style-name="ce4">
            <text:p><text:s/>4.208,00<text:s/></text:p>
          </table:table-cell>
          <table:table-cell office:value-type="float" office:value="2279881201" table:style-name="ce3">
            <text:p>22798812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1355.16" table:style-name="ce4">
            <text:p><text:s/>1.355,1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1442.83" table:style-name="ce4">
            <text:p><text:s/>1.442,83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sulenze</text:p>
          </table:table-cell>
          <table:table-cell office:value-type="float" office:value="3500" table:style-name="ce4">
            <text:p><text:s/>3.5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149.56" table:style-name="ce4">
            <text:p><text:s/>149,5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134.08000000000001" table:style-name="ce4">
            <text:p><text:s/>134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116.02" table:style-name="ce4">
            <text:p><text:s/>116,0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134.08000000000001" table:style-name="ce4">
            <text:p><text:s/>134,08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149.56" table:style-name="ce4">
            <text:p><text:s/>149,5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57.27" table:style-name="ce4">
            <text:p><text:s/>57,27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25.32" table:style-name="ce4">
            <text:p><text:s/>25,3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34.450000000000003" table:style-name="ce4">
            <text:p><text:s/>34,4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57.27" table:style-name="ce4">
            <text:p><text:s/>57,27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375.9" table:style-name="ce4">
            <text:p><text:s/>375,9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68.5" table:style-name="ce4">
            <text:p><text:s/>68,5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34.450000000000003" table:style-name="ce4">
            <text:p><text:s/>34,45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57.27" table:style-name="ce4">
            <text:p><text:s/>57,27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605.12" table:style-name="ce4">
            <text:p><text:s/>605,12<text:s/></text:p>
          </table:table-cell>
          <table:table-cell office:value-type="float" office:value="2392531204" table:style-name="ce3">
            <text:p>2392531204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5037.38" table:style-name="ce4">
            <text:p><text:s/>5.037,38<text:s/></text:p>
          </table:table-cell>
          <table:table-cell office:value-type="float" office:value="2392531204" table:style-name="ce3">
            <text:p>2392531204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Incarichi professionali per la realizzazione di investimenti</text:p>
          </table:table-cell>
          <table:table-cell office:value-type="float" office:value="1015.04" table:style-name="ce4">
            <text:p><text:s/>1.015,04<text:s/></text:p>
          </table:table-cell>
          <table:table-cell office:value-type="float" office:value="3987491200" table:style-name="ce3">
            <text:p>398749120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4282.2" table:style-name="ce4">
            <text:p><text:s/>4.282,20<text:s/></text:p>
          </table:table-cell>
          <table:table-cell office:value-type="float" office:value="4015960372" table:style-name="ce3">
            <text:p>401596037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7.74" table:style-name="ce4">
            <text:p><text:s/>7,74<text:s/></text:p>
          </table:table-cell>
          <table:table-cell office:value-type="float" office:value="997670583" table:style-name="ce3">
            <text:p>997670583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Imposta di registro e di bollo</text:p>
          </table:table-cell>
          <table:table-cell office:value-type="float" office:value="960" table:style-name="ce4">
            <text:p><text:s/>960,00<text:s/></text:p>
          </table:table-cell>
          <table:table-cell office:value-type="float" office:value="997670583" table:style-name="ce3">
            <text:p>997670583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servizi</text:p>
          </table:table-cell>
          <table:table-cell office:value-type="float" office:value="9.76" table:style-name="ce4">
            <text:p><text:s/>9,7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.59" table:style-name="ce4">
            <text:p><text:s/>16,59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9" table:style-name="ce4">
            <text:p><text:s/>29,00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8.569999999999993" table:style-name="ce4">
            <text:p><text:s/>78,57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78.569999999999993" table:style-name="ce4">
            <text:p><text:s/>78,57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76" table:style-name="ce4">
            <text:p><text:s/>9,7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5" table:style-name="ce4">
            <text:p><text:s/>22,50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.74" table:style-name="ce4">
            <text:p><text:s/>10,74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76" table:style-name="ce4">
            <text:p><text:s/>9,7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4.75" table:style-name="ce4">
            <text:p><text:s/>54,75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.96" table:style-name="ce4">
            <text:p><text:s/>21,9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08" table:style-name="ce4">
            <text:p><text:s/>22,0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5.72" table:style-name="ce4">
            <text:p><text:s/>25,72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.45" table:style-name="ce4">
            <text:p><text:s/>18,45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1.41" table:style-name="ce4">
            <text:p><text:s/>11,41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3.75" table:style-name="ce4">
            <text:p><text:s/>23,75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.2" table:style-name="ce4">
            <text:p><text:s/>12,20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90.73" table:style-name="ce4">
            <text:p><text:s/>490,73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76" table:style-name="ce4">
            <text:p><text:s/>9,7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0.41" table:style-name="ce4">
            <text:p><text:s/>50,41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44" table:style-name="ce4">
            <text:p><text:s/>22,44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76" table:style-name="ce4">
            <text:p><text:s/>9,7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64.08" table:style-name="ce4">
            <text:p><text:s/>164,0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0.41" table:style-name="ce4">
            <text:p><text:s/>50,41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1.32" table:style-name="ce4">
            <text:p><text:s/>121,32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2.4" table:style-name="ce4">
            <text:p><text:s/>172,40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44.33" table:style-name="ce4">
            <text:p><text:s/>44,33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77" table:style-name="ce4">
            <text:p><text:s/>9,77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.96" table:style-name="ce4">
            <text:p><text:s/>21,9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.24" table:style-name="ce4">
            <text:p><text:s/>51,24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2.11" table:style-name="ce4">
            <text:p><text:s/>22,11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1.96" table:style-name="ce4">
            <text:p><text:s/>21,9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76" table:style-name="ce4">
            <text:p><text:s/>9,7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9.35" table:style-name="ce4">
            <text:p><text:s/>9,35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06.58000000000004" table:style-name="ce4">
            <text:p><text:s/>606,5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.2" table:style-name="ce4">
            <text:p><text:s/>12,20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37.92" table:style-name="ce4">
            <text:p><text:s/>37,92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0.41" table:style-name="ce4">
            <text:p><text:s/>50,41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06" table:style-name="ce4">
            <text:p><text:s/>28,0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29" table:style-name="ce4">
            <text:p><text:s/>28,29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38" table:style-name="ce4">
            <text:p><text:s/>28,3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1.24" table:style-name="ce4">
            <text:p><text:s/>51,24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53.68" table:style-name="ce4">
            <text:p><text:s/>53,68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1.96" table:style-name="ce4">
            <text:p><text:s/>121,9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06" table:style-name="ce4">
            <text:p><text:s/>28,0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00.09" table:style-name="ce4">
            <text:p><text:s/>200,09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8.45" table:style-name="ce4">
            <text:p><text:s/>18,45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72" table:style-name="ce4">
            <text:p><text:s/>28,72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7" table:style-name="ce4">
            <text:p><text:s/>15,87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06" table:style-name="ce4">
            <text:p><text:s/>28,0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02.02" table:style-name="ce4">
            <text:p><text:s/>102,02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28.06" table:style-name="ce4">
            <text:p><text:s/>28,0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21.32" table:style-name="ce4">
            <text:p><text:s/>121,32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7.03" table:style-name="ce4">
            <text:p><text:s/>17,03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15.86" table:style-name="ce4">
            <text:p><text:s/>15,86<text:s/></text:p>
          </table:table-cell>
          <table:table-cell office:value-type="float" office:value="488410010" table:style-name="ce3">
            <text:p>48841001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34156.06" table:style-name="ce4">
            <text:p><text:s/>134.156,06<text:s/></text:p>
          </table:table-cell>
          <table:table-cell office:value-type="float" office:value="2890290162" table:style-name="ce3">
            <text:p>28902901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22331.040000000001" table:style-name="ce4">
            <text:p><text:s/>22.331,04<text:s/></text:p>
          </table:table-cell>
          <table:table-cell office:value-type="float" office:value="2890290162" table:style-name="ce3">
            <text:p>289029016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1424.96" table:style-name="ce4">
            <text:p><text:s/>1.424,96<text:s/></text:p>
          </table:table-cell>
          <table:table-cell office:value-type="float" office:value="1690751209" table:style-name="ce3">
            <text:p>169075120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1586" table:style-name="ce4">
            <text:p><text:s/>1.586,00<text:s/></text:p>
          </table:table-cell>
          <table:table-cell office:value-type="float" office:value="3210381202" table:style-name="ce3">
            <text:p>32103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Contratti di servizio pubblico</text:p>
          </table:table-cell>
          <table:table-cell office:value-type="float" office:value="2379" table:style-name="ce4">
            <text:p><text:s/>2.379,00<text:s/></text:p>
          </table:table-cell>
          <table:table-cell office:value-type="float" office:value="3210381202" table:style-name="ce3">
            <text:p>321038120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50" table:style-name="ce4">
            <text:p><text:s/>15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720.32" table:style-name="ce4">
            <text:p><text:s/>720,32<text:s/></text:p>
          </table:table-cell>
          <table:table-cell office:value-type="float" office:value="82000390375" table:style-name="ce3">
            <text:p>82000390375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352.99" table:style-name="ce4">
            <text:p><text:s/>352,99<text:s/></text:p>
          </table:table-cell>
          <table:table-cell office:value-type="float" office:value="2855851206" table:style-name="ce3">
            <text:p>285585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108504.25" table:style-name="ce4">
            <text:p><text:s/>108.504,25<text:s/></text:p>
          </table:table-cell>
          <table:table-cell office:value-type="float" office:value="2855851206" table:style-name="ce3">
            <text:p>285585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32366" table:style-name="ce4">
            <text:p><text:s/>32.366,00<text:s/></text:p>
          </table:table-cell>
          <table:table-cell office:value-type="float" office:value="2855851206" table:style-name="ce3">
            <text:p>2855851206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34800" table:style-name="ce4">
            <text:p><text:s/>34.800,00<text:s/></text:p>
          </table:table-cell>
          <table:table-cell office:value-type="float" office:value="3014291201" table:style-name="ce3">
            <text:p>30142912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39545" table:style-name="ce4">
            <text:p><text:s/>39.545,00<text:s/></text:p>
          </table:table-cell>
          <table:table-cell office:value-type="float" office:value="3014291201" table:style-name="ce3">
            <text:p>30142912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Trasferimenti correnti a Amministrazioni Locali</text:p>
          </table:table-cell>
          <table:table-cell office:value-type="float" office:value="77771.520000000004" table:style-name="ce4">
            <text:p><text:s/>77.771,52<text:s/></text:p>
          </table:table-cell>
          <table:table-cell office:value-type="float" office:value="3014291201" table:style-name="ce3">
            <text:p>301429120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4891" table:style-name="ce4">
            <text:p><text:s/>4.891,00<text:s/></text:p>
          </table:table-cell>
          <table:table-cell office:value-type="float" office:value="818570012" table:style-name="ce3">
            <text:p>818570012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64.17" table:style-name="ce4">
            <text:p><text:s/>664,17<text:s/></text:p>
          </table:table-cell>
          <table:table-cell office:value-type="float" office:value="9521810961" table:style-name="ce3">
            <text:p>952181096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1363.96" table:style-name="ce4">
            <text:p><text:s/>1.363,96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2696.2" table:style-name="ce4">
            <text:p><text:s/>2.696,2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cquisto di servizi per formazione e addestramento del personale dell'ente</text:p>
          </table:table-cell>
          <table:table-cell office:value-type="float" office:value="3283.02" table:style-name="ce4">
            <text:p><text:s/>3.283,0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Manutenzione ordinaria e riparazioni</text:p>
          </table:table-cell>
          <table:table-cell office:value-type="float" office:value="15000" table:style-name="ce4">
            <text:p><text:s/>15.000,00<text:s/></text:p>
          </table:table-cell>
          <table:table-cell office:value-type="float" office:value="3642090371" table:style-name="ce3">
            <text:p>364209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6000" table:style-name="ce4">
            <text:p><text:s/>16.000,00<text:s/></text:p>
          </table:table-cell>
          <table:table-cell office:value-type="float" office:value="3642090371" table:style-name="ce3">
            <text:p>364209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IN CONTO CAPITALE</text:p>
          </table:table-cell>
          <table:table-cell office:value-type="string" table:style-name="ce3">
            <text:p>Beni immobili</text:p>
          </table:table-cell>
          <table:table-cell office:value-type="float" office:value="14965.38" table:style-name="ce4">
            <text:p><text:s/>14.965,38<text:s/></text:p>
          </table:table-cell>
          <table:table-cell office:value-type="float" office:value="3642090371" table:style-name="ce3">
            <text:p>3642090371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50.1" table:style-name="ce4">
            <text:p><text:s/>50,1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4">
            <text:p><text:s/>1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286.72000000000003" table:style-name="ce4">
            <text:p><text:s/>286,72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300" table:style-name="ce4">
            <text:p><text:s/>3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4">
            <text:p><text:s/>1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beni di consumo</text:p>
          </table:table-cell>
          <table:table-cell office:value-type="float" office:value="6.6" table:style-name="ce4">
            <text:p><text:s/>6,60<text:s/></text:p>
          </table:table-cell>
          <table:table-cell office:value-type="float" office:value="2009890209" table:style-name="ce3">
            <text:p>2009890209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00" table:style-name="ce4">
            <text:p><text:s/>10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1280" table:style-name="ce4">
            <text:p><text:s/>1.280,00<text:s/></text:p>
          </table:table-cell>
          <table:table-cell office:value-type="float" office:value="1329510158" table:style-name="ce3">
            <text:p>1329510158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Utenze e canoni</text:p>
          </table:table-cell>
          <table:table-cell office:value-type="float" office:value="68.94" table:style-name="ce4">
            <text:p><text:s/>68,94<text:s/></text:p>
          </table:table-cell>
          <table:table-cell office:value-type="float" office:value="2517580920" table:style-name="ce3">
            <text:p>2517580920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Premi di assicurazione contro i danni</text:p>
          </table:table-cell>
          <table:table-cell office:value-type="float" office:value="32850" table:style-name="ce4">
            <text:p><text:s/>32.850,00<text:s/></text:p>
          </table:table-cell>
          <table:table-cell office:value-type="float" office:value="12525420159" table:style-name="ce3">
            <text:p>12525420159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Rimborsi di parte corrente a Famiglie di somme non dovute o incassate in eccesso</text:p>
          </table:table-cell>
          <table:table-cell office:value-type="float" office:value="70" table:style-name="ce4">
            <text:p><text:s/>7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10" table:style-name="ce4">
            <text:p><text:s/>110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Altri trasferimenti a famiglie</text:p>
          </table:table-cell>
          <table:table-cell office:value-type="float" office:value="174" table:style-name="ce4">
            <text:p><text:s/>174,00<text:s/></text:p>
          </table:table-cell>
          <table:table-cell office:value-type="string" table:style-name="ce3">
            <text:p>SOGGETTO PRIVATO</text:p>
          </table:table-cell>
          <table:table-cell table:number-columns-repeated="16378"/>
        </table:table-row>
        <table:table-row table:style-name="ro1">
          <table:table-cell office:value-type="float" office:value="2025" table:style-name="ce3">
            <text:p>2025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USCITA CORRENTE</text:p>
          </table:table-cell>
          <table:table-cell office:value-type="string" table:style-name="ce3">
            <text:p>Organi e incarichi istituzionali dell'amministrazione</text:p>
          </table:table-cell>
          <table:table-cell office:value-type="float" office:value="100" table:style-name="ce4">
            <text:p><text:s/>100,00<text:s/></text:p>
          </table:table-cell>
          <table:table-cell office:value-type="float" office:value="3721301202" table:style-name="ce3">
            <text:p>3721301202</text:p>
          </table:table-cell>
          <table:table-cell table:number-columns-repeated="16378"/>
        </table:table-row>
        <table:table-row table:number-rows-repeated="104710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Giulia Armaroli</meta:initial-creator>
    <dc:creator>Giulia Armaroli</dc:creator>
    <meta:creation-date>2025-04-18T10:05:38Z</meta:creation-date>
    <dc:date>2025-04-18T11:09:26Z</dc:date>
  </office:meta>
</office:document-meta>
</file>