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weight="bold" style:font-weight-asian="bold" style:font-weight-complex="bold"/>
    </style:style>
    <style:style style:name="ce3" style:family="table-cell" style:parent-style-name="Migliaia" style:data-style-name="N36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weight="bold" style:font-weight-asian="bold" style:font-weight-complex="bold"/>
    </style:style>
    <style:style style:name="ce4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/>
    </style:style>
    <style:style style:name="ce6" style:family="table-cell" style:parent-style-name="Migliaia" style:data-style-name="N36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/>
    </style:style>
    <style:style style:name="ce7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01625cm"/>
    </style:style>
    <style:style style:name="co3" style:family="table-column">
      <style:table-column-properties fo:break-before="auto" style:column-width="5.29166666666667cm"/>
    </style:style>
    <style:style style:name="co4" style:family="table-column">
      <style:table-column-properties fo:break-before="auto" style:column-width="3.175cm" style:use-optimal-column-width="true"/>
    </style:style>
    <style:style style:name="co5" style:family="table-column">
      <style:table-column-properties fo:break-before="auto" style:column-width="3.38666666666667cm" style:use-optimal-column-width="true"/>
    </style:style>
    <style:style style:name="ro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2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6"/>
        <table:table-column table:style-name="co5" table:default-cell-style-name="ce7"/>
        <table:table-column table:style-name="co1" table:number-columns-repeated="16378" table:default-cell-style-name="ce5"/>
        <table:table-row table:style-name="ro1">
          <table:table-cell office:value-type="string" table:style-name="ce2">
            <text:p>ANNO</text:p>
          </table:table-cell>
          <table:table-cell office:value-type="string" table:style-name="ce2">
            <text:p>TRIMESTRE</text:p>
          </table:table-cell>
          <table:table-cell office:value-type="string" table:style-name="ce2">
            <text:p>CATEGORIA DI SPESA</text:p>
          </table:table-cell>
          <table:table-cell office:value-type="string" table:style-name="ce2">
            <text:p>TIPOLOGIA DI SPESA</text:p>
          </table:table-cell>
          <table:table-cell office:value-type="string" table:style-name="ce3">
            <text:p>IMPORTO_LIQ</text:p>
          </table:table-cell>
          <table:table-cell office:value-type="string" table:style-name="ce4">
            <text:p>CODICE_FISCALE</text:p>
          </table:table-cell>
          <table:table-cell table:number-columns-repeated="16378" table:style-name="ce2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2002" table:style-name="ce6">
            <text:p><text:s/>2.002,00<text:s text:c="3"/></text:p>
          </table:table-cell>
          <table:table-cell office:value-type="string" table:style-name="ce7">
            <text:p>0236546035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302" table:style-name="ce6">
            <text:p><text:s/>302,00<text:s text:c="3"/></text:p>
          </table:table-cell>
          <table:table-cell office:value-type="string" table:style-name="ce7">
            <text:p>0445966028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08" table:style-name="ce6">
            <text:p><text:s/>108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50" table:style-name="ce6">
            <text:p><text:s/>15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50" table:style-name="ce6">
            <text:p><text:s/>5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2727.92" table:style-name="ce6">
            <text:p><text:s/>2.727,92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3.979999999999997" table:style-name="ce6">
            <text:p><text:s/>33,98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09.69" table:style-name="ce6">
            <text:p><text:s/>309,69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92.03" table:style-name="ce6">
            <text:p><text:s/>592,03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9.260000000000005" table:style-name="ce6">
            <text:p><text:s/>69,26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6.79" table:style-name="ce6">
            <text:p><text:s/>16,79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1.83" table:style-name="ce6">
            <text:p><text:s/>41,83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10.56" table:style-name="ce6">
            <text:p><text:s/>110,56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336.24" table:style-name="ce6">
            <text:p><text:s/>1.336,24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49" table:style-name="ce6">
            <text:p><text:s/>8,49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11" table:style-name="ce6">
            <text:p><text:s/>0,1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.58" table:style-name="ce6">
            <text:p><text:s/>4,5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5.21" table:style-name="ce6">
            <text:p><text:s/>15,2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15" table:style-name="ce6">
            <text:p><text:s/>5,1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23" table:style-name="ce6">
            <text:p><text:s/>1,2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4" table:style-name="ce6">
            <text:p><text:s/>0,0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.55" table:style-name="ce6">
            <text:p><text:s/>7,5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64" table:style-name="ce6">
            <text:p><text:s/>0,6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71" table:style-name="ce6">
            <text:p><text:s/>5,7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66" table:style-name="ce6">
            <text:p><text:s/>1,6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2" table:style-name="ce6">
            <text:p><text:s/>0,0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2.87" table:style-name="ce6">
            <text:p><text:s/>72,8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0.700000000000003" table:style-name="ce6">
            <text:p><text:s/>40,7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6.43" table:style-name="ce6">
            <text:p><text:s/>26,4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1" table:style-name="ce6">
            <text:p><text:s/>2,1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88" table:style-name="ce6">
            <text:p><text:s/>3,8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45" table:style-name="ce6">
            <text:p><text:s/>0,4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04" table:style-name="ce6">
            <text:p><text:s/>2,0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76" table:style-name="ce6">
            <text:p><text:s/>3,7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9.41" table:style-name="ce6">
            <text:p><text:s/>19,4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73" table:style-name="ce6">
            <text:p><text:s/>2,7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87" table:style-name="ce6">
            <text:p><text:s/>5,8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65" table:style-name="ce6">
            <text:p><text:s/>5,6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7.79" table:style-name="ce6">
            <text:p><text:s/>17,79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66.2" table:style-name="ce6">
            <text:p><text:s/>666,2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.93" table:style-name="ce6">
            <text:p><text:s/>6,9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77" table:style-name="ce6">
            <text:p><text:s/>1,7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74" table:style-name="ce6">
            <text:p><text:s/>0,7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6.62" table:style-name="ce6">
            <text:p><text:s/>56,6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45" table:style-name="ce6">
            <text:p><text:s/>0,4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04" table:style-name="ce6">
            <text:p><text:s/>1,0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27" table:style-name="ce6">
            <text:p><text:s/>0,2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88" table:style-name="ce6">
            <text:p><text:s/>1,8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73" table:style-name="ce6">
            <text:p><text:s/>0,7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28" table:style-name="ce6">
            <text:p><text:s/>3,2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.12" table:style-name="ce6">
            <text:p><text:s/>6,1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6" table:style-name="ce6">
            <text:p><text:s/>8,6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2.69" table:style-name="ce6">
            <text:p><text:s/>32,69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2.81" table:style-name="ce6">
            <text:p><text:s/>42,8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.0599999999999996" table:style-name="ce6">
            <text:p><text:s/>4,0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2.43" table:style-name="ce6">
            <text:p><text:s/>42,4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7.97" table:style-name="ce6">
            <text:p><text:s/>47,9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.28" table:style-name="ce6">
            <text:p><text:s/>4,2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45" table:style-name="ce6">
            <text:p><text:s/>0,4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0.61" table:style-name="ce6">
            <text:p><text:s/>10,6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6" table:style-name="ce6">
            <text:p><text:s/>0,0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.9" table:style-name="ce6">
            <text:p><text:s/>7,9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17" table:style-name="ce6">
            <text:p><text:s/>8,1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7.8" table:style-name="ce6">
            <text:p><text:s/>27,8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0.45" table:style-name="ce6">
            <text:p><text:s/>10,4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5" table:style-name="ce6">
            <text:p><text:s/>0,3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16" table:style-name="ce6">
            <text:p><text:s/>2,1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.38" table:style-name="ce6">
            <text:p><text:s/>7,3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72" table:style-name="ce6">
            <text:p><text:s/>0,7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4.2" table:style-name="ce6">
            <text:p><text:s/>24,2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.71" table:style-name="ce6">
            <text:p><text:s/>7,7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74" table:style-name="ce6">
            <text:p><text:s/>0,7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21.96" table:style-name="ce6">
            <text:p><text:s/>221,9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5299999999999998" table:style-name="ce6">
            <text:p><text:s/>2,5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67" table:style-name="ce6">
            <text:p><text:s/>0,6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84" table:style-name="ce6">
            <text:p><text:s/>8,8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9" table:style-name="ce6">
            <text:p><text:s/>8,9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4.51" table:style-name="ce6">
            <text:p><text:s/>54,5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31" table:style-name="ce6">
            <text:p><text:s/>3,3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2999999999999998" table:style-name="ce6">
            <text:p><text:s/>2,3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08.97" table:style-name="ce6">
            <text:p><text:s/>208,9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84" table:style-name="ce6">
            <text:p><text:s/>5,8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2.41" table:style-name="ce6">
            <text:p><text:s/>12,4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46" table:style-name="ce6">
            <text:p><text:s/>2,4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45" table:style-name="ce6">
            <text:p><text:s/>0,4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5.96" table:style-name="ce6">
            <text:p><text:s/>25,9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" table:style-name="ce6">
            <text:p><text:s/>1,0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45" table:style-name="ce6">
            <text:p><text:s/>0,4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6" table:style-name="ce6">
            <text:p><text:s/>0,0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78" table:style-name="ce6">
            <text:p><text:s/>1,7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4.44" table:style-name="ce6">
            <text:p><text:s/>14,4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" table:style-name="ce6">
            <text:p><text:s/>7,0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0.16" table:style-name="ce6">
            <text:p><text:s/>60,1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9.28" table:style-name="ce6">
            <text:p><text:s/>19,2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0.94" table:style-name="ce6">
            <text:p><text:s/>10,9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5.13" table:style-name="ce6">
            <text:p><text:s/>65,1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52" table:style-name="ce6">
            <text:p><text:s/>2,5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17" table:style-name="ce6">
            <text:p><text:s/>1,1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3.49" table:style-name="ce6">
            <text:p><text:s/>13,49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95" table:style-name="ce6">
            <text:p><text:s/>0,9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66" table:style-name="ce6">
            <text:p><text:s/>8,6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0.039999999999999" table:style-name="ce6">
            <text:p><text:s/>10,0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09.89" table:style-name="ce6">
            <text:p><text:s/>109,89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9.409999999999997" table:style-name="ce6">
            <text:p><text:s/>39,4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.8" table:style-name="ce6">
            <text:p><text:s/>7,8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2" table:style-name="ce6">
            <text:p><text:s/>0,0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8" table:style-name="ce6">
            <text:p><text:s/>0,0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8.510000000000002" table:style-name="ce6">
            <text:p><text:s/>18,5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3.83" table:style-name="ce6">
            <text:p><text:s/>13,8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4.97" table:style-name="ce6">
            <text:p><text:s/>14,9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1.63" table:style-name="ce6">
            <text:p><text:s/>71,6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68" table:style-name="ce6">
            <text:p><text:s/>8,6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07" table:style-name="ce6">
            <text:p><text:s/>5,0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35" table:style-name="ce6">
            <text:p><text:s/>8,3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47" table:style-name="ce6">
            <text:p><text:s/>5,4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9.23" table:style-name="ce6">
            <text:p><text:s/>19,2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2.68" table:style-name="ce6">
            <text:p><text:s/>32,6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35" table:style-name="ce6">
            <text:p><text:s/>1,3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0.94" table:style-name="ce6">
            <text:p><text:s/>10,9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.34" table:style-name="ce6">
            <text:p><text:s/>7,3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78" table:style-name="ce6">
            <text:p><text:s/>5,7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29" table:style-name="ce6">
            <text:p><text:s/>2,29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3.86" table:style-name="ce6">
            <text:p><text:s/>13,8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86" table:style-name="ce6">
            <text:p><text:s/>1,8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99" table:style-name="ce6">
            <text:p><text:s/>0,99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0.32" table:style-name="ce6">
            <text:p><text:s/>20,3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4" table:style-name="ce6">
            <text:p><text:s/>3,4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6.46" table:style-name="ce6">
            <text:p><text:s/>26,4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7.52" table:style-name="ce6">
            <text:p><text:s/>7,5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3.02" table:style-name="ce6">
            <text:p><text:s/>23,0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1100000000000001" table:style-name="ce6">
            <text:p><text:s/>1,1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94" table:style-name="ce6">
            <text:p><text:s/>0,9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9700000000000006" table:style-name="ce6">
            <text:p><text:s/>8,9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5099999999999998" table:style-name="ce6">
            <text:p><text:s/>2,5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51" table:style-name="ce6">
            <text:p><text:s/>5,5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.05" table:style-name="ce6">
            <text:p><text:s/>6,0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8699999999999992" table:style-name="ce6">
            <text:p><text:s/>8,8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68" table:style-name="ce6">
            <text:p><text:s/>0,6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34" table:style-name="ce6">
            <text:p><text:s/>2,3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9" table:style-name="ce6">
            <text:p><text:s/>0,39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55" table:style-name="ce6">
            <text:p><text:s/>1,5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8" table:style-name="ce6">
            <text:p><text:s/>0,0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3.340000000000003" table:style-name="ce6">
            <text:p><text:s/>33,3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3.19" table:style-name="ce6">
            <text:p><text:s/>23,19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94" table:style-name="ce6">
            <text:p><text:s/>0,9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4" table:style-name="ce6">
            <text:p><text:s/>0,3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21" table:style-name="ce6">
            <text:p><text:s/>2,2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72" table:style-name="ce6">
            <text:p><text:s/>3,7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4" table:style-name="ce6">
            <text:p><text:s/>0,3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5000000000000004" table:style-name="ce6">
            <text:p><text:s/>0,5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7.61" table:style-name="ce6">
            <text:p><text:s/>17,6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7" table:style-name="ce6">
            <text:p><text:s/>0,7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76" table:style-name="ce6">
            <text:p><text:s/>1,7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45" table:style-name="ce6">
            <text:p><text:s/>0,4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41" table:style-name="ce6">
            <text:p><text:s/>0,4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36" table:style-name="ce6">
            <text:p><text:s/>2,3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83" table:style-name="ce6">
            <text:p><text:s/>1,8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8.8800000000000008" table:style-name="ce6">
            <text:p><text:s/>8,8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25" table:style-name="ce6">
            <text:p><text:s/>1,2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79" table:style-name="ce6">
            <text:p><text:s/>2,79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1" table:style-name="ce6">
            <text:p><text:s/>0,1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7" table:style-name="ce6">
            <text:p><text:s/>0,7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0.27" table:style-name="ce6">
            <text:p><text:s/>20,2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5" table:style-name="ce6">
            <text:p><text:s/>0,3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13" table:style-name="ce6">
            <text:p><text:s/>0,1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7.03" table:style-name="ce6">
            <text:p><text:s/>17,0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66" table:style-name="ce6">
            <text:p><text:s/>1,6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5.819999999999993" table:style-name="ce6">
            <text:p><text:s/>65,8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0.54" table:style-name="ce6">
            <text:p><text:s/>20,5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18" table:style-name="ce6">
            <text:p><text:s/>0,1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.19" table:style-name="ce6">
            <text:p><text:s/>6,19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7.440000000000001" table:style-name="ce6">
            <text:p><text:s/>17,4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4.94" table:style-name="ce6">
            <text:p><text:s/>64,9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2.83" table:style-name="ce6">
            <text:p><text:s/>12,8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8.11" table:style-name="ce6">
            <text:p><text:s/>18,1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97" table:style-name="ce6">
            <text:p><text:s/>0,9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2" table:style-name="ce6">
            <text:p><text:s/>0,3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9.27" table:style-name="ce6">
            <text:p><text:s/>49,2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.82" table:style-name="ce6">
            <text:p><text:s/>4,8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7" table:style-name="ce6">
            <text:p><text:s/>0,3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15" table:style-name="ce6">
            <text:p><text:s/>2,1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5" table:style-name="ce6">
            <text:p><text:s/>0,0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1" table:style-name="ce6">
            <text:p><text:s/>0,0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25" table:style-name="ce6">
            <text:p><text:s/>0,2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4" table:style-name="ce6">
            <text:p><text:s/>0,5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6999999999999995" table:style-name="ce6">
            <text:p><text:s/>0,5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7" table:style-name="ce6">
            <text:p><text:s/>0,3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8" table:style-name="ce6">
            <text:p><text:s/>0,3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14" table:style-name="ce6">
            <text:p><text:s/>2,1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25" table:style-name="ce6">
            <text:p><text:s/>0,2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4" table:style-name="ce6">
            <text:p><text:s/>0,5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6999999999999995" table:style-name="ce6">
            <text:p><text:s/>0,5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.28" table:style-name="ce6">
            <text:p><text:s/>4,2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32" table:style-name="ce6">
            <text:p><text:s/>5,3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1" table:style-name="ce6">
            <text:p><text:s/>0,5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8.39" table:style-name="ce6">
            <text:p><text:s/>28,39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1" table:style-name="ce6">
            <text:p><text:s/>0,1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1" table:style-name="ce6">
            <text:p><text:s/>0,0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4" table:style-name="ce6">
            <text:p><text:s/>3,4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47" table:style-name="ce6">
            <text:p><text:s/>0,4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42" table:style-name="ce6">
            <text:p><text:s/>0,4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5000000000000004" table:style-name="ce6">
            <text:p><text:s/>0,5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97" table:style-name="ce6">
            <text:p><text:s/>3,9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3.09" table:style-name="ce6">
            <text:p><text:s/>3,09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65" table:style-name="ce6">
            <text:p><text:s/>1,6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.33" table:style-name="ce6">
            <text:p><text:s/>4,33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1" table:style-name="ce6">
            <text:p><text:s/>0,5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2.12" table:style-name="ce6">
            <text:p><text:s/>12,1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16" table:style-name="ce6">
            <text:p><text:s/>0,1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4.87" table:style-name="ce6">
            <text:p><text:s/>24,8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06" table:style-name="ce6">
            <text:p><text:s/>2,0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7" table:style-name="ce6">
            <text:p><text:s/>0,3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8" table:style-name="ce6">
            <text:p><text:s/>0,3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5" table:style-name="ce6">
            <text:p><text:s/>0,0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25" table:style-name="ce6">
            <text:p><text:s/>0,2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4" table:style-name="ce6">
            <text:p><text:s/>0,54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57999999999999996" table:style-name="ce6">
            <text:p><text:s/>0,5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7" table:style-name="ce6">
            <text:p><text:s/>0,3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38" table:style-name="ce6">
            <text:p><text:s/>0,3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97" table:style-name="ce6">
            <text:p><text:s/>0,97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06" table:style-name="ce6">
            <text:p><text:s/>1,06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35" table:style-name="ce6">
            <text:p><text:s/>2,3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4.5" table:style-name="ce6">
            <text:p><text:s/>4,50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35" table:style-name="ce6">
            <text:p><text:s/>1,35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0.01" table:style-name="ce6">
            <text:p><text:s/>0,0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6.88" table:style-name="ce6">
            <text:p><text:s/>6,88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2.31" table:style-name="ce6">
            <text:p><text:s/>2,31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5.72" table:style-name="ce6">
            <text:p><text:s/>5,7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ggi di riscossione</text:p>
          </table:table-cell>
          <table:table-cell office:value-type="float" office:value="1.1200000000000001" table:style-name="ce6">
            <text:p><text:s/>1,12<text:s text:c="3"/></text:p>
          </table:table-cell>
          <table:table-cell office:value-type="string" table:style-name="ce7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2.68" table:style-name="ce6">
            <text:p><text:s/>12,68<text:s text:c="3"/></text:p>
          </table:table-cell>
          <table:table-cell office:value-type="string" table:style-name="ce7">
            <text:p>0009288029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 text:c="3"/></text:p>
          </table:table-cell>
          <table:table-cell office:value-type="string" table:style-name="ce7">
            <text:p>0016221034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9.8800000000000008" table:style-name="ce6">
            <text:p><text:s/>9,88<text:s text:c="3"/></text:p>
          </table:table-cell>
          <table:table-cell office:value-type="string" table:style-name="ce7">
            <text:p>0016357054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 text:c="3"/></text:p>
          </table:table-cell>
          <table:table-cell office:value-type="string" table:style-name="ce7">
            <text:p>0017296036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9.8800000000000008" table:style-name="ce6">
            <text:p><text:s/>9,88<text:s text:c="3"/></text:p>
          </table:table-cell>
          <table:table-cell office:value-type="string" table:style-name="ce7">
            <text:p>001816604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 text:c="3"/></text:p>
          </table:table-cell>
          <table:table-cell office:value-type="string" table:style-name="ce7">
            <text:p>0023588036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0.34" table:style-name="ce6">
            <text:p><text:s/>10,34<text:s text:c="3"/></text:p>
          </table:table-cell>
          <table:table-cell office:value-type="string" table:style-name="ce7">
            <text:p>0023974090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0.7" table:style-name="ce6">
            <text:p><text:s/>10,70<text:s text:c="3"/></text:p>
          </table:table-cell>
          <table:table-cell office:value-type="string" table:style-name="ce7">
            <text:p>002509504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 text:c="3"/></text:p>
          </table:table-cell>
          <table:table-cell office:value-type="string" table:style-name="ce7">
            <text:p>0027057036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 text:c="3"/></text:p>
          </table:table-cell>
          <table:table-cell office:value-type="string" table:style-name="ce7">
            <text:p>0028535036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 text:c="3"/></text:p>
          </table:table-cell>
          <table:table-cell office:value-type="string" table:style-name="ce7">
            <text:p>0029711038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22.06" table:style-name="ce6">
            <text:p><text:s/>22,06<text:s text:c="3"/></text:p>
          </table:table-cell>
          <table:table-cell office:value-type="string" table:style-name="ce7">
            <text:p>0031541038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2.68" table:style-name="ce6">
            <text:p><text:s/>12,68<text:s text:c="3"/></text:p>
          </table:table-cell>
          <table:table-cell office:value-type="string" table:style-name="ce7">
            <text:p>0044698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 text:c="3"/></text:p>
          </table:table-cell>
          <table:table-cell office:value-type="string" table:style-name="ce7">
            <text:p>004653303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79.040000000000006" table:style-name="ce6">
            <text:p><text:s/>79,04<text:s text:c="3"/></text:p>
          </table:table-cell>
          <table:table-cell office:value-type="string" table:style-name="ce7">
            <text:p>0050889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2.68" table:style-name="ce6">
            <text:p><text:s/>2,68<text:s text:c="3"/></text:p>
          </table:table-cell>
          <table:table-cell office:value-type="string" table:style-name="ce7">
            <text:p>006066204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1.76" table:style-name="ce6">
            <text:p><text:s/>11,76<text:s text:c="3"/></text:p>
          </table:table-cell>
          <table:table-cell office:value-type="string" table:style-name="ce7">
            <text:p>0104287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0.4" table:style-name="ce6">
            <text:p><text:s/>50,40<text:s text:c="3"/></text:p>
          </table:table-cell>
          <table:table-cell office:value-type="string" table:style-name="ce7">
            <text:p>0125210048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29.4" table:style-name="ce6">
            <text:p><text:s/>29,40<text:s text:c="3"/></text:p>
          </table:table-cell>
          <table:table-cell office:value-type="string" table:style-name="ce7">
            <text:p>033342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 text:c="3"/></text:p>
          </table:table-cell>
          <table:table-cell office:value-type="string" table:style-name="ce7">
            <text:p>034120002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489.13" table:style-name="ce6">
            <text:p><text:s/>489,13<text:s text:c="3"/></text:p>
          </table:table-cell>
          <table:table-cell office:value-type="string" table:style-name="ce7">
            <text:p>153763710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31.66" table:style-name="ce6">
            <text:p><text:s/>31,66<text:s text:c="3"/></text:p>
          </table:table-cell>
          <table:table-cell office:value-type="string" table:style-name="ce7">
            <text:p>153763710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9.2799999999999994" table:style-name="ce6">
            <text:p><text:s/>9,28<text:s text:c="3"/></text:p>
          </table:table-cell>
          <table:table-cell office:value-type="float" office:value="80000330656" table:style-name="ce7">
            <text:p>8000033065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 text:c="3"/></text:p>
          </table:table-cell>
          <table:table-cell office:value-type="float" office:value="80008270375" table:style-name="ce7">
            <text:p>8000827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247.28" table:style-name="ce6">
            <text:p><text:s/>247,28<text:s text:c="3"/></text:p>
          </table:table-cell>
          <table:table-cell office:value-type="string" table:style-name="ce7">
            <text:p>0123271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5.88" table:style-name="ce6">
            <text:p><text:s/>5,88<text:s text:c="3"/></text:p>
          </table:table-cell>
          <table:table-cell office:value-type="string" table:style-name="ce7">
            <text:p>0104300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2961.65" table:style-name="ce6">
            <text:p><text:s/>2.961,65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444.08" table:style-name="ce6">
            <text:p><text:s/>444,08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correnti n.a.c.</text:p>
          </table:table-cell>
          <table:table-cell office:value-type="float" office:value="1098.51" table:style-name="ce6">
            <text:p><text:s/>1.098,51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per il personale</text:p>
          </table:table-cell>
          <table:table-cell office:value-type="float" office:value="2701.08" table:style-name="ce6">
            <text:p><text:s/>2.701,08<text:s text:c="3"/></text:p>
          </table:table-cell>
          <table:table-cell office:value-type="string" table:style-name="ce7">
            <text:p>0291831035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per il personale</text:p>
          </table:table-cell>
          <table:table-cell office:value-type="float" office:value="1854.65" table:style-name="ce6">
            <text:p><text:s/>1.854,65<text:s text:c="3"/></text:p>
          </table:table-cell>
          <table:table-cell office:value-type="string" table:style-name="ce7">
            <text:p>0291831035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e spese per il personale</text:p>
          </table:table-cell>
          <table:table-cell office:value-type="float" office:value="3292.32" table:style-name="ce6">
            <text:p><text:s/>3.292,32<text:s text:c="3"/></text:p>
          </table:table-cell>
          <table:table-cell office:value-type="string" table:style-name="ce7">
            <text:p>0291831035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74.13" table:style-name="ce6">
            <text:p><text:s/>174,13<text:s text:c="3"/></text:p>
          </table:table-cell>
          <table:table-cell office:value-type="string" table:style-name="ce7">
            <text:p>0005157089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9.440000000000001" table:style-name="ce6">
            <text:p><text:s/>19,44<text:s text:c="3"/></text:p>
          </table:table-cell>
          <table:table-cell office:value-type="string" table:style-name="ce7">
            <text:p>000890704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9.27" table:style-name="ce6">
            <text:p><text:s/>69,27<text:s text:c="3"/></text:p>
          </table:table-cell>
          <table:table-cell office:value-type="string" table:style-name="ce7">
            <text:p>0018032012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8.11000000000001" table:style-name="ce6">
            <text:p><text:s/>148,11<text:s text:c="3"/></text:p>
          </table:table-cell>
          <table:table-cell office:value-type="float" office:value="279260368" table:style-name="ce7">
            <text:p>27926036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0.96" table:style-name="ce6">
            <text:p><text:s/>10,96<text:s text:c="3"/></text:p>
          </table:table-cell>
          <table:table-cell office:value-type="string" table:style-name="ce7">
            <text:p>0077791015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9.73" table:style-name="ce6">
            <text:p><text:s/>19,73<text:s text:c="3"/></text:p>
          </table:table-cell>
          <table:table-cell office:value-type="string" table:style-name="ce7">
            <text:p>0117110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.58" table:style-name="ce6">
            <text:p><text:s/>14,58<text:s text:c="3"/></text:p>
          </table:table-cell>
          <table:table-cell office:value-type="string" table:style-name="ce7">
            <text:p>0117110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86.54" table:style-name="ce6">
            <text:p><text:s/>486,54<text:s text:c="3"/></text:p>
          </table:table-cell>
          <table:table-cell office:value-type="string" table:style-name="ce7">
            <text:p>0141827039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12.91" table:style-name="ce6">
            <text:p><text:s/>812,91<text:s text:c="3"/></text:p>
          </table:table-cell>
          <table:table-cell office:value-type="string" table:style-name="ce7">
            <text:p>0141827039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.25" table:style-name="ce6">
            <text:p><text:s/>4,25<text:s text:c="3"/></text:p>
          </table:table-cell>
          <table:table-cell office:value-type="string" table:style-name="ce7">
            <text:p>0141827039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.14" table:style-name="ce6">
            <text:p><text:s/>3,14<text:s text:c="3"/></text:p>
          </table:table-cell>
          <table:table-cell office:value-type="string" table:style-name="ce7">
            <text:p>0154210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.79" table:style-name="ce6">
            <text:p><text:s/>1,79<text:s text:c="3"/></text:p>
          </table:table-cell>
          <table:table-cell office:value-type="string" table:style-name="ce7">
            <text:p>0154210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.9" table:style-name="ce6">
            <text:p><text:s/>2,90<text:s text:c="3"/></text:p>
          </table:table-cell>
          <table:table-cell office:value-type="string" table:style-name="ce7">
            <text:p>0154210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3" table:style-name="ce6">
            <text:p><text:s/>33,00<text:s text:c="3"/></text:p>
          </table:table-cell>
          <table:table-cell office:value-type="string" table:style-name="ce7">
            <text:p>0154275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183.8000000000002" table:style-name="ce6">
            <text:p><text:s/>2.183,80<text:s text:c="3"/></text:p>
          </table:table-cell>
          <table:table-cell office:value-type="string" table:style-name="ce7">
            <text:p>0155471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0.2" table:style-name="ce6">
            <text:p><text:s/>90,20<text:s text:c="3"/></text:p>
          </table:table-cell>
          <table:table-cell office:value-type="string" table:style-name="ce7">
            <text:p>0155471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326" table:style-name="ce6">
            <text:p><text:s/>1.326,00<text:s text:c="3"/></text:p>
          </table:table-cell>
          <table:table-cell office:value-type="float" office:value="1587801208" table:style-name="ce7">
            <text:p>158780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830" table:style-name="ce6">
            <text:p><text:s/>1.830,00<text:s text:c="3"/></text:p>
          </table:table-cell>
          <table:table-cell office:value-type="string" table:style-name="ce7">
            <text:p>0162760043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7.5" table:style-name="ce6">
            <text:p><text:s/>27,50<text:s text:c="3"/></text:p>
          </table:table-cell>
          <table:table-cell office:value-type="string" table:style-name="ce7">
            <text:p>0168512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03.7" table:style-name="ce6">
            <text:p><text:s/>103,70<text:s text:c="3"/></text:p>
          </table:table-cell>
          <table:table-cell office:value-type="string" table:style-name="ce7">
            <text:p>0169075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0.36" table:style-name="ce6">
            <text:p><text:s/>30,36<text:s text:c="3"/></text:p>
          </table:table-cell>
          <table:table-cell office:value-type="string" table:style-name="ce7">
            <text:p>0169075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.86" table:style-name="ce6">
            <text:p><text:s/>14,86<text:s text:c="3"/></text:p>
          </table:table-cell>
          <table:table-cell office:value-type="string" table:style-name="ce7">
            <text:p>0177950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743" table:style-name="ce6">
            <text:p><text:s/>1.743,00<text:s text:c="3"/></text:p>
          </table:table-cell>
          <table:table-cell office:value-type="string" table:style-name="ce7">
            <text:p>0193570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528.81" table:style-name="ce6">
            <text:p><text:s/>5.528,81<text:s text:c="3"/></text:p>
          </table:table-cell>
          <table:table-cell office:value-type="string" table:style-name="ce7">
            <text:p>020476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0.5" table:style-name="ce6">
            <text:p><text:s/>30,50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8.27" table:style-name="ce6">
            <text:p><text:s/>88,27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52.88" table:style-name="ce6">
            <text:p><text:s/>452,88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27.28" table:style-name="ce6">
            <text:p><text:s/>1.127,28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588.64" table:style-name="ce6">
            <text:p><text:s/>3.588,64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88" table:style-name="ce6">
            <text:p><text:s/>488,00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44" table:style-name="ce6">
            <text:p><text:s/>244,00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41.3699999999999" table:style-name="ce6">
            <text:p><text:s/>1.141,37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39.76" table:style-name="ce6">
            <text:p><text:s/>239,76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054.8" table:style-name="ce6">
            <text:p><text:s/>3.054,80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96" table:style-name="ce6">
            <text:p><text:s/>796,00<text:s text:c="3"/></text:p>
          </table:table-cell>
          <table:table-cell office:value-type="string" table:style-name="ce7">
            <text:p>029745601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12.98" table:style-name="ce6">
            <text:p><text:s/>812,98<text:s text:c="3"/></text:p>
          </table:table-cell>
          <table:table-cell office:value-type="string" table:style-name="ce7">
            <text:p>029745601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24.48" table:style-name="ce6">
            <text:p><text:s/>224,48<text:s text:c="3"/></text:p>
          </table:table-cell>
          <table:table-cell office:value-type="string" table:style-name="ce7">
            <text:p>0298810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19.96" table:style-name="ce6">
            <text:p><text:s/>1.119,96<text:s text:c="3"/></text:p>
          </table:table-cell>
          <table:table-cell office:value-type="string" table:style-name="ce7">
            <text:p>0298810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18.46" table:style-name="ce6">
            <text:p><text:s/>418,46<text:s text:c="3"/></text:p>
          </table:table-cell>
          <table:table-cell office:value-type="string" table:style-name="ce7">
            <text:p>0298810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70.83999999999997" table:style-name="ce6">
            <text:p><text:s/>270,84<text:s text:c="3"/></text:p>
          </table:table-cell>
          <table:table-cell office:value-type="string" table:style-name="ce7">
            <text:p>0298810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5.5" table:style-name="ce6">
            <text:p><text:s/>65,50<text:s text:c="3"/></text:p>
          </table:table-cell>
          <table:table-cell office:value-type="float" office:value="3147301208" table:style-name="ce7">
            <text:p>314730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31.58000000000001" table:style-name="ce6">
            <text:p><text:s/>131,58<text:s text:c="3"/></text:p>
          </table:table-cell>
          <table:table-cell office:value-type="float" office:value="3147301208" table:style-name="ce7">
            <text:p>314730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40" table:style-name="ce6">
            <text:p><text:s/>240,00<text:s text:c="3"/></text:p>
          </table:table-cell>
          <table:table-cell office:value-type="string" table:style-name="ce7">
            <text:p>0391978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9.8" table:style-name="ce6">
            <text:p><text:s/>19,80<text:s text:c="3"/></text:p>
          </table:table-cell>
          <table:table-cell office:value-type="string" table:style-name="ce7">
            <text:p>0399490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6.19" table:style-name="ce6">
            <text:p><text:s/>56,19<text:s text:c="3"/></text:p>
          </table:table-cell>
          <table:table-cell office:value-type="string" table:style-name="ce7">
            <text:p>0399490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6956.78" table:style-name="ce6">
            <text:p><text:s/>16.956,78<text:s text:c="3"/></text:p>
          </table:table-cell>
          <table:table-cell office:value-type="string" table:style-name="ce7">
            <text:p>04215161201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7.6" table:style-name="ce6">
            <text:p><text:s/>97,60<text:s text:c="3"/></text:p>
          </table:table-cell>
          <table:table-cell office:value-type="string" table:style-name="ce7">
            <text:p>0776404096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3.040000000000006" table:style-name="ce6">
            <text:p><text:s/>73,04<text:s text:c="3"/></text:p>
          </table:table-cell>
          <table:table-cell office:value-type="string" table:style-name="ce7">
            <text:p>1057497001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.22" table:style-name="ce6">
            <text:p><text:s/>7,22<text:s text:c="3"/></text:p>
          </table:table-cell>
          <table:table-cell office:value-type="string" table:style-name="ce7">
            <text:p>1158201015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1.44" table:style-name="ce6">
            <text:p><text:s/>51,44<text:s text:c="3"/></text:p>
          </table:table-cell>
          <table:table-cell office:value-type="string" table:style-name="ce7">
            <text:p>1158201015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8.89" table:style-name="ce6">
            <text:p><text:s/>98,89<text:s text:c="3"/></text:p>
          </table:table-cell>
          <table:table-cell office:value-type="string" table:style-name="ce7">
            <text:p>1278910001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4.77" table:style-name="ce6">
            <text:p><text:s/>54,77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0.01" table:style-name="ce6">
            <text:p><text:s/>60,01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0.010000000000005" table:style-name="ce6">
            <text:p><text:s/>70,01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1.61" table:style-name="ce6">
            <text:p><text:s/>71,61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7" table:style-name="ce6">
            <text:p><text:s/>77,00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8" table:style-name="ce6">
            <text:p><text:s/>98,00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8.51" table:style-name="ce6">
            <text:p><text:s/>98,51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60" table:style-name="ce6">
            <text:p><text:s/>360,00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1.24" table:style-name="ce6">
            <text:p><text:s/>51,24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9.38" table:style-name="ce6">
            <text:p><text:s/>19,38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0.6" table:style-name="ce6">
            <text:p><text:s/>20,60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0" table:style-name="ce6">
            <text:p><text:s/>60,00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75" table:style-name="ce6">
            <text:p><text:s/>75,00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9.05" table:style-name="ce6">
            <text:p><text:s/>89,05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2" table:style-name="ce6">
            <text:p><text:s/>92,00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24.76" table:style-name="ce6">
            <text:p><text:s/>124,76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4.02" table:style-name="ce6">
            <text:p><text:s/>44,02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1.85" table:style-name="ce6">
            <text:p><text:s/>51,85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4.72" table:style-name="ce6">
            <text:p><text:s/>54,72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7.010000000000005" table:style-name="ce6">
            <text:p><text:s/>67,01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0.01" table:style-name="ce6">
            <text:p><text:s/>90,01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4.56" table:style-name="ce6">
            <text:p><text:s/>94,56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5" table:style-name="ce6">
            <text:p><text:s/>95,00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03.77" table:style-name="ce6">
            <text:p><text:s/>103,77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28.64" table:style-name="ce6">
            <text:p><text:s/>328,64<text:s text:c="3"/></text:p>
          </table:table-cell>
          <table:table-cell office:value-type="string" table:style-name="ce7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9.15" table:style-name="ce6">
            <text:p><text:s/>39,15<text:s text:c="3"/></text:p>
          </table:table-cell>
          <table:table-cell office:value-type="float" office:value="91265630375" table:style-name="ce7">
            <text:p>9126563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08" table:style-name="ce6">
            <text:p><text:s/>808,00<text:s text:c="3"/></text:p>
          </table:table-cell>
          <table:table-cell office:value-type="float" office:value="92003180376" table:style-name="ce7">
            <text:p>9200318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25" table:style-name="ce6">
            <text:p><text:s/>225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10" table:style-name="ce6">
            <text:p><text:s/>61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24.74" table:style-name="ce6">
            <text:p><text:s/>124,74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000" table:style-name="ce6">
            <text:p><text:s/>4.0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0" table:style-name="ce6">
            <text:p><text:s/>6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80" table:style-name="ce6">
            <text:p><text:s/>18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33.8" table:style-name="ce6">
            <text:p><text:s/>233,8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2.799999999999997" table:style-name="ce6">
            <text:p><text:s/>32,8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5" table:style-name="ce6">
            <text:p><text:s/>45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77.54000000000002" table:style-name="ce6">
            <text:p><text:s/>277,54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74" table:style-name="ce6">
            <text:p><text:s/>274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18.03" table:style-name="ce6">
            <text:p><text:s/>418,03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.29" table:style-name="ce6">
            <text:p><text:s/>14,29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86" table:style-name="ce6">
            <text:p><text:s/>486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0" table:style-name="ce6">
            <text:p><text:s/>9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55.4" table:style-name="ce6">
            <text:p><text:s/>255,4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49.49" table:style-name="ce6">
            <text:p><text:s/>449,49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32" table:style-name="ce6">
            <text:p><text:s/>332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0" table:style-name="ce6">
            <text:p><text:s/>5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.16" table:style-name="ce6">
            <text:p><text:s/>8,16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3.17" table:style-name="ce6">
            <text:p><text:s/>13,17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67" table:style-name="ce6">
            <text:p><text:s/>367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57.29" table:style-name="ce6">
            <text:p><text:s/>157,29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00" table:style-name="ce6">
            <text:p><text:s/>4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02.2" table:style-name="ce6">
            <text:p><text:s/>402,2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70.18" table:style-name="ce6">
            <text:p><text:s/>170,18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50" table:style-name="ce6">
            <text:p><text:s/>15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00" table:style-name="ce6">
            <text:p><text:s/>1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6" table:style-name="ce6">
            <text:p><text:s/>36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5" table:style-name="ce6">
            <text:p><text:s/>25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0" table:style-name="ce6">
            <text:p><text:s/>4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6" table:style-name="ce6">
            <text:p><text:s/>16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73.92" table:style-name="ce6">
            <text:p><text:s/>673,92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4.04" table:style-name="ce6">
            <text:p><text:s/>14,04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6.670000000000002" table:style-name="ce6">
            <text:p><text:s/>16,67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5" table:style-name="ce6">
            <text:p><text:s/>65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8" table:style-name="ce6">
            <text:p><text:s/>28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567" table:style-name="ce6">
            <text:p><text:s/>567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50" table:style-name="ce6">
            <text:p><text:s/>15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66.5" table:style-name="ce6">
            <text:p><text:s/>166,5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27.2" table:style-name="ce6">
            <text:p><text:s/>227,2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" table:style-name="ce6">
            <text:p><text:s/>3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13" table:style-name="ce6">
            <text:p><text:s/>413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25" table:style-name="ce6">
            <text:p><text:s/>125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87.5" table:style-name="ce6">
            <text:p><text:s/>87,5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0.99" table:style-name="ce6">
            <text:p><text:s/>90,99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0" table:style-name="ce6">
            <text:p><text:s/>3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14.88" table:style-name="ce6">
            <text:p><text:s/>314,88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38" table:style-name="ce6">
            <text:p><text:s/>138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00" table:style-name="ce6">
            <text:p><text:s/>1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25" table:style-name="ce6">
            <text:p><text:s/>25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0.98" table:style-name="ce6">
            <text:p><text:s/>30,98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70" table:style-name="ce6">
            <text:p><text:s/>17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10" table:style-name="ce6">
            <text:p><text:s/>41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70.97" table:style-name="ce6">
            <text:p><text:s/>370,97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60" table:style-name="ce6">
            <text:p><text:s/>6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43.84" table:style-name="ce6">
            <text:p><text:s/>43,84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6.28" table:style-name="ce6">
            <text:p><text:s/>16,28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91.97" table:style-name="ce6">
            <text:p><text:s/>91,97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11" table:style-name="ce6">
            <text:p><text:s/>11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beni di consumo</text:p>
          </table:table-cell>
          <table:table-cell office:value-type="float" office:value="39.6" table:style-name="ce6">
            <text:p><text:s/>39,6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050" table:style-name="ce6">
            <text:p><text:s/>1.050,00<text:s text:c="3"/></text:p>
          </table:table-cell>
          <table:table-cell office:value-type="float" office:value="23302" table:style-name="ce7">
            <text:p>233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00" table:style-name="ce6">
            <text:p><text:s/>500,00<text:s text:c="3"/></text:p>
          </table:table-cell>
          <table:table-cell office:value-type="float" office:value="23302" table:style-name="ce7">
            <text:p>233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10" table:style-name="ce6">
            <text:p><text:s/>110,00<text:s text:c="3"/></text:p>
          </table:table-cell>
          <table:table-cell office:value-type="float" office:value="23302" table:style-name="ce7">
            <text:p>233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2.59" table:style-name="ce6">
            <text:p><text:s/>12,59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6.08" table:style-name="ce6">
            <text:p><text:s/>26,08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2.36" table:style-name="ce6">
            <text:p><text:s/>52,36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66.72" table:style-name="ce6">
            <text:p><text:s/>66,72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32.66" table:style-name="ce6">
            <text:p><text:s/>132,66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56.69" table:style-name="ce6">
            <text:p><text:s/>256,69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.93" table:style-name="ce6">
            <text:p><text:s/>5,93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468.4" table:style-name="ce6">
            <text:p><text:s/>468,40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5.17" table:style-name="ce6">
            <text:p><text:s/>35,17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23.64" table:style-name="ce6">
            <text:p><text:s/>523,64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9.76" table:style-name="ce6">
            <text:p><text:s/>9,7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038.3" table:style-name="ce6">
            <text:p><text:s/>1.038,30<text:s text:c="3"/></text:p>
          </table:table-cell>
          <table:table-cell office:value-type="string" table:style-name="ce7">
            <text:p>0063277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46.1" table:style-name="ce6">
            <text:p><text:s/>346,10<text:s text:c="3"/></text:p>
          </table:table-cell>
          <table:table-cell office:value-type="string" table:style-name="ce7">
            <text:p>0063277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196" table:style-name="ce6">
            <text:p><text:s/>2.196,00<text:s text:c="3"/></text:p>
          </table:table-cell>
          <table:table-cell office:value-type="string" table:style-name="ce7">
            <text:p>008903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836.74" table:style-name="ce6">
            <text:p><text:s/>2.836,74<text:s text:c="3"/></text:p>
          </table:table-cell>
          <table:table-cell office:value-type="string" table:style-name="ce7">
            <text:p>00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4115.46" table:style-name="ce6">
            <text:p><text:s/>4.115,46<text:s text:c="3"/></text:p>
          </table:table-cell>
          <table:table-cell office:value-type="string" table:style-name="ce7">
            <text:p>00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98.25" table:style-name="ce6">
            <text:p><text:s/>198,25<text:s text:c="3"/></text:p>
          </table:table-cell>
          <table:table-cell office:value-type="string" table:style-name="ce7">
            <text:p>00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623.38" table:style-name="ce6">
            <text:p><text:s/>2.623,38<text:s text:c="3"/></text:p>
          </table:table-cell>
          <table:table-cell office:value-type="string" table:style-name="ce7">
            <text:p>00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651.48" table:style-name="ce6">
            <text:p><text:s/>651,48<text:s text:c="3"/></text:p>
          </table:table-cell>
          <table:table-cell office:value-type="string" table:style-name="ce7">
            <text:p>01215790393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706.87" table:style-name="ce6">
            <text:p><text:s/>706,87<text:s text:c="3"/></text:p>
          </table:table-cell>
          <table:table-cell office:value-type="string" table:style-name="ce7">
            <text:p>0157373048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6.08" table:style-name="ce6">
            <text:p><text:s/>36,08<text:s text:c="3"/></text:p>
          </table:table-cell>
          <table:table-cell office:value-type="string" table:style-name="ce7">
            <text:p>0169075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73.48" table:style-name="ce6">
            <text:p><text:s/>73,48<text:s text:c="3"/></text:p>
          </table:table-cell>
          <table:table-cell office:value-type="string" table:style-name="ce7">
            <text:p>0169075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843.02" table:style-name="ce6">
            <text:p><text:s/>843,02<text:s text:c="3"/></text:p>
          </table:table-cell>
          <table:table-cell office:value-type="string" table:style-name="ce7">
            <text:p>018076204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172" table:style-name="ce6">
            <text:p><text:s/>3.172,00<text:s text:c="3"/></text:p>
          </table:table-cell>
          <table:table-cell office:value-type="string" table:style-name="ce7">
            <text:p>020671704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46.95000000000005" table:style-name="ce6">
            <text:p><text:s/>546,95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6" table:style-name="ce6">
            <text:p><text:s/>6,00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7.409999999999997" table:style-name="ce6">
            <text:p><text:s/>37,41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15.97" table:style-name="ce6">
            <text:p><text:s/>115,97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613.63" table:style-name="ce6">
            <text:p><text:s/>613,63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1.24" table:style-name="ce6">
            <text:p><text:s/>21,24<text:s text:c="3"/></text:p>
          </table:table-cell>
          <table:table-cell office:value-type="string" table:style-name="ce7">
            <text:p>02478610583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999.97" table:style-name="ce6">
            <text:p><text:s/>3.999,97<text:s text:c="3"/></text:p>
          </table:table-cell>
          <table:table-cell office:value-type="string" table:style-name="ce7">
            <text:p>0252352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999.16" table:style-name="ce6">
            <text:p><text:s/>3.999,16<text:s text:c="3"/></text:p>
          </table:table-cell>
          <table:table-cell office:value-type="string" table:style-name="ce7">
            <text:p>0252352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63.74" table:style-name="ce6">
            <text:p><text:s/>63,74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580.38" table:style-name="ce6">
            <text:p><text:s/>2.580,38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00" table:style-name="ce6">
            <text:p><text:s/>500,00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85.91" table:style-name="ce6">
            <text:p><text:s/>385,91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290.39" table:style-name="ce6">
            <text:p><text:s/>2.290,39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00" table:style-name="ce6">
            <text:p><text:s/>500,00<text:s text:c="3"/></text:p>
          </table:table-cell>
          <table:table-cell office:value-type="string" table:style-name="ce7">
            <text:p>0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434.69" table:style-name="ce6">
            <text:p><text:s/>1.434,69<text:s text:c="3"/></text:p>
          </table:table-cell>
          <table:table-cell office:value-type="string" table:style-name="ce7">
            <text:p>0277089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671" table:style-name="ce6">
            <text:p><text:s/>671,00<text:s text:c="3"/></text:p>
          </table:table-cell>
          <table:table-cell office:value-type="string" table:style-name="ce7">
            <text:p>0277089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8540" table:style-name="ce6">
            <text:p><text:s/>8.540,00<text:s text:c="3"/></text:p>
          </table:table-cell>
          <table:table-cell office:value-type="string" table:style-name="ce7">
            <text:p>03945580011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2.43" table:style-name="ce6">
            <text:p><text:s/>12,4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817.8" table:style-name="ce6">
            <text:p><text:s/>1.817,80<text:s text:c="3"/></text:p>
          </table:table-cell>
          <table:table-cell office:value-type="string" table:style-name="ce7">
            <text:p>0862590015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4.33" table:style-name="ce6">
            <text:p><text:s/>4,33<text:s text:c="3"/></text:p>
          </table:table-cell>
          <table:table-cell office:value-type="string" table:style-name="ce7">
            <text:p>149969810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721.76" table:style-name="ce6">
            <text:p><text:s/>721,76<text:s text:c="3"/></text:p>
          </table:table-cell>
          <table:table-cell office:value-type="string" table:style-name="ce7">
            <text:p>153763710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42.7" table:style-name="ce6">
            <text:p><text:s/>42,70<text:s text:c="3"/></text:p>
          </table:table-cell>
          <table:table-cell office:value-type="string" table:style-name="ce7">
            <text:p>8001397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278.16000000000003" table:style-name="ce6">
            <text:p><text:s/>278,16<text:s text:c="3"/></text:p>
          </table:table-cell>
          <table:table-cell office:value-type="float" office:value="91268530374" table:style-name="ce7">
            <text:p>9126853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718.91" table:style-name="ce6">
            <text:p><text:s/>718,91<text:s text:c="3"/></text:p>
          </table:table-cell>
          <table:table-cell office:value-type="float" office:value="91268530374" table:style-name="ce7">
            <text:p>9126853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6072.93" table:style-name="ce6">
            <text:p><text:s/>6.072,93<text:s text:c="3"/></text:p>
          </table:table-cell>
          <table:table-cell office:value-type="float" office:value="97103880585" table:style-name="ce7">
            <text:p>9710388058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132.9" table:style-name="ce6">
            <text:p><text:s/>3.132,90<text:s text:c="3"/></text:p>
          </table:table-cell>
          <table:table-cell office:value-type="float" office:value="97103880585" table:style-name="ce7">
            <text:p>9710388058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345.34" table:style-name="ce6">
            <text:p><text:s/>3.345,34<text:s text:c="3"/></text:p>
          </table:table-cell>
          <table:table-cell office:value-type="float" office:value="97103880585" table:style-name="ce7">
            <text:p>9710388058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998.24" table:style-name="ce6">
            <text:p><text:s/>998,24<text:s text:c="3"/></text:p>
          </table:table-cell>
          <table:table-cell office:value-type="float" office:value="97532760580" table:style-name="ce7">
            <text:p>9753276058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64" table:style-name="ce6">
            <text:p><text:s/>164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334" table:style-name="ce6">
            <text:p><text:s/>334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402" table:style-name="ce6">
            <text:p><text:s/>402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19.670000000000002" table:style-name="ce6">
            <text:p><text:s/>19,67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servizi</text:p>
          </table:table-cell>
          <table:table-cell office:value-type="float" office:value="5.9" table:style-name="ce6">
            <text:p><text:s/>5,9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5728" table:style-name="ce6">
            <text:p><text:s/>15.728,00<text:s text:c="3"/></text:p>
          </table:table-cell>
          <table:table-cell office:value-type="string" table:style-name="ce7">
            <text:p>0110480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0948" table:style-name="ce6">
            <text:p><text:s/>10.948,00<text:s text:c="3"/></text:p>
          </table:table-cell>
          <table:table-cell office:value-type="string" table:style-name="ce7">
            <text:p>0312171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4232" table:style-name="ce6">
            <text:p><text:s/>4.232,00<text:s text:c="3"/></text:p>
          </table:table-cell>
          <table:table-cell office:value-type="string" table:style-name="ce7">
            <text:p>0327473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80" table:style-name="ce6">
            <text:p><text:s/>280,00<text:s text:c="3"/></text:p>
          </table:table-cell>
          <table:table-cell office:value-type="string" table:style-name="ce7">
            <text:p>0406738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400" table:style-name="ce6">
            <text:p><text:s/>1.400,00<text:s text:c="3"/></text:p>
          </table:table-cell>
          <table:table-cell office:value-type="string" table:style-name="ce7">
            <text:p>0406738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700" table:style-name="ce6">
            <text:p><text:s/>700,00<text:s text:c="3"/></text:p>
          </table:table-cell>
          <table:table-cell office:value-type="string" table:style-name="ce7">
            <text:p>0426692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900" table:style-name="ce6">
            <text:p><text:s/>900,00<text:s text:c="3"/></text:p>
          </table:table-cell>
          <table:table-cell office:value-type="float" office:value="80016010367" table:style-name="ce7">
            <text:p>8001601036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450" table:style-name="ce6">
            <text:p><text:s/>450,00<text:s text:c="3"/></text:p>
          </table:table-cell>
          <table:table-cell office:value-type="float" office:value="80016010367" table:style-name="ce7">
            <text:p>8001601036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625" table:style-name="ce6">
            <text:p><text:s/>2.625,00<text:s text:c="3"/></text:p>
          </table:table-cell>
          <table:table-cell office:value-type="float" office:value="91346550378" table:style-name="ce7">
            <text:p>9134655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45.42" table:style-name="ce6">
            <text:p><text:s/>245,42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08.95" table:style-name="ce6">
            <text:p><text:s/>208,95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188" table:style-name="ce6">
            <text:p><text:s/>188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95" table:style-name="ce6">
            <text:p><text:s/>95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22" table:style-name="ce6">
            <text:p><text:s/>22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Altri trasferimenti a famiglie</text:p>
          </table:table-cell>
          <table:table-cell office:value-type="float" office:value="366.2" table:style-name="ce6">
            <text:p><text:s/>366,2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Attrezzature</text:p>
          </table:table-cell>
          <table:table-cell office:value-type="float" office:value="1202" table:style-name="ce6">
            <text:p><text:s/>1.202,00<text:s text:c="3"/></text:p>
          </table:table-cell>
          <table:table-cell office:value-type="string" table:style-name="ce7">
            <text:p>0330629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Attrezzature</text:p>
          </table:table-cell>
          <table:table-cell office:value-type="float" office:value="36996.5" table:style-name="ce6">
            <text:p><text:s/>36.996,50<text:s text:c="3"/></text:p>
          </table:table-cell>
          <table:table-cell office:value-type="string" table:style-name="ce7">
            <text:p>0572313121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29305.56" table:style-name="ce6">
            <text:p><text:s/>129.305,56<text:s text:c="3"/></text:p>
          </table:table-cell>
          <table:table-cell office:value-type="string" table:style-name="ce7">
            <text:p>006043004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68271.38" table:style-name="ce6">
            <text:p><text:s/>168.271,38<text:s text:c="3"/></text:p>
          </table:table-cell>
          <table:table-cell office:value-type="string" table:style-name="ce7">
            <text:p>006043004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5502.2" table:style-name="ce6">
            <text:p><text:s/>5.502,20<text:s text:c="3"/></text:p>
          </table:table-cell>
          <table:table-cell office:value-type="string" table:style-name="ce7">
            <text:p>0081306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213.41" table:style-name="ce6">
            <text:p><text:s/>2.213,41<text:s text:c="3"/></text:p>
          </table:table-cell>
          <table:table-cell office:value-type="string" table:style-name="ce7">
            <text:p>0081437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91005.34" table:style-name="ce6">
            <text:p><text:s/>191.005,34<text:s text:c="3"/></text:p>
          </table:table-cell>
          <table:table-cell office:value-type="string" table:style-name="ce7">
            <text:p>0091651036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1165.44" table:style-name="ce6">
            <text:p><text:s/>11.165,44<text:s text:c="3"/></text:p>
          </table:table-cell>
          <table:table-cell office:value-type="string" table:style-name="ce7">
            <text:p>0220547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41312.92" table:style-name="ce6">
            <text:p><text:s/>41.312,92<text:s text:c="3"/></text:p>
          </table:table-cell>
          <table:table-cell office:value-type="string" table:style-name="ce7">
            <text:p>0248538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5000" table:style-name="ce6">
            <text:p><text:s/>5.000,00<text:s text:c="3"/></text:p>
          </table:table-cell>
          <table:table-cell office:value-type="string" table:style-name="ce7">
            <text:p>0248538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9999.990000000002" table:style-name="ce6">
            <text:p><text:s/>19.999,99<text:s text:c="3"/></text:p>
          </table:table-cell>
          <table:table-cell office:value-type="string" table:style-name="ce7">
            <text:p>0351954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939.4" table:style-name="ce6">
            <text:p><text:s/>939,40<text:s text:c="3"/></text:p>
          </table:table-cell>
          <table:table-cell office:value-type="string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531.1" table:style-name="ce6">
            <text:p><text:s/>1.531,10<text:s text:c="3"/></text:p>
          </table:table-cell>
          <table:table-cell office:value-type="string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183.8000000000002" table:style-name="ce6">
            <text:p><text:s/>2.183,80<text:s text:c="3"/></text:p>
          </table:table-cell>
          <table:table-cell office:value-type="string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4758" table:style-name="ce6">
            <text:p><text:s/>4.758,00<text:s text:c="3"/></text:p>
          </table:table-cell>
          <table:table-cell office:value-type="string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680" table:style-name="ce6">
            <text:p><text:s/>680,00<text:s text:c="3"/></text:p>
          </table:table-cell>
          <table:table-cell office:value-type="string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49.6" table:style-name="ce6">
            <text:p><text:s/>149,60<text:s text:c="3"/></text:p>
          </table:table-cell>
          <table:table-cell office:value-type="string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19.6" table:style-name="ce6">
            <text:p><text:s/>219,60<text:s text:c="3"/></text:p>
          </table:table-cell>
          <table:table-cell office:value-type="string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98.89999999999998" table:style-name="ce6">
            <text:p><text:s/>298,90<text:s text:c="3"/></text:p>
          </table:table-cell>
          <table:table-cell office:value-type="string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890.6" table:style-name="ce6">
            <text:p><text:s/>890,60<text:s text:c="3"/></text:p>
          </table:table-cell>
          <table:table-cell office:value-type="string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878.8" table:style-name="ce6">
            <text:p><text:s/>1.878,80<text:s text:c="3"/></text:p>
          </table:table-cell>
          <table:table-cell office:value-type="string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3324.5" table:style-name="ce6">
            <text:p><text:s/>3.324,50<text:s text:c="3"/></text:p>
          </table:table-cell>
          <table:table-cell office:value-type="string" table:style-name="ce7">
            <text:p>0354091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135.94" table:style-name="ce6">
            <text:p><text:s/>2.135,94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402.66" table:style-name="ce6">
            <text:p><text:s/>402,66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053.24" table:style-name="ce6">
            <text:p><text:s/>1.053,24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501.0700000000002" table:style-name="ce6">
            <text:p><text:s/>2.501,07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4403.6000000000004" table:style-name="ce6">
            <text:p><text:s/>4.403,60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87.05" table:style-name="ce6">
            <text:p><text:s/>287,05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94.07" table:style-name="ce6">
            <text:p><text:s/>294,07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818.69" table:style-name="ce6">
            <text:p><text:s/>818,69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2478.2399999999998" table:style-name="ce6">
            <text:p><text:s/>2.478,24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853.17" table:style-name="ce6">
            <text:p><text:s/>853,17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Beni immobili</text:p>
          </table:table-cell>
          <table:table-cell office:value-type="float" office:value="1909.84" table:style-name="ce6">
            <text:p><text:s/>1.909,84<text:s text:c="3"/></text:p>
          </table:table-cell>
          <table:table-cell office:value-type="string" table:style-name="ce7">
            <text:p>040123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2506.0100000000002" table:style-name="ce6">
            <text:p><text:s/>2.506,01<text:s text:c="3"/></text:p>
          </table:table-cell>
          <table:table-cell office:value-type="string" table:style-name="ce7">
            <text:p>0081988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926.22" table:style-name="ce6">
            <text:p><text:s/>926,22<text:s text:c="3"/></text:p>
          </table:table-cell>
          <table:table-cell office:value-type="string" table:style-name="ce7">
            <text:p>02025210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42.9" table:style-name="ce6">
            <text:p><text:s/>42,90<text:s text:c="3"/></text:p>
          </table:table-cell>
          <table:table-cell office:value-type="string" table:style-name="ce7">
            <text:p>0231382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195" table:style-name="ce6">
            <text:p><text:s/>195,00<text:s text:c="3"/></text:p>
          </table:table-cell>
          <table:table-cell office:value-type="string" table:style-name="ce7">
            <text:p>0231382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800" table:style-name="ce6">
            <text:p><text:s/>800,00<text:s text:c="3"/></text:p>
          </table:table-cell>
          <table:table-cell office:value-type="float" office:value="80078750587" table:style-name="ce7">
            <text:p>800787505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500" table:style-name="ce6">
            <text:p><text:s/>5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5000" table:style-name="ce6">
            <text:p><text:s/>5.0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sulenze</text:p>
          </table:table-cell>
          <table:table-cell office:value-type="float" office:value="59379.839999999997" table:style-name="ce6">
            <text:p><text:s/>59.379,84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9375.7000000000007" table:style-name="ce6">
            <text:p><text:s/>9.375,70<text:s text:c="3"/></text:p>
          </table:table-cell>
          <table:table-cell office:value-type="string" table:style-name="ce7">
            <text:p>0036450036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5811.23" table:style-name="ce6">
            <text:p><text:s/>5.811,23<text:s text:c="3"/></text:p>
          </table:table-cell>
          <table:table-cell office:value-type="string" table:style-name="ce7">
            <text:p>0036450036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2894.88" table:style-name="ce6">
            <text:p><text:s/>2.894,88<text:s text:c="3"/></text:p>
          </table:table-cell>
          <table:table-cell office:value-type="string" table:style-name="ce7">
            <text:p>0036450036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967.8900000000003" table:style-name="ce6">
            <text:p><text:s/>4.967,89<text:s text:c="3"/></text:p>
          </table:table-cell>
          <table:table-cell office:value-type="string" table:style-name="ce7">
            <text:p>0036450036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971.63" table:style-name="ce6">
            <text:p><text:s/>4.971,63<text:s text:c="3"/></text:p>
          </table:table-cell>
          <table:table-cell office:value-type="string" table:style-name="ce7">
            <text:p>0067269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610.46" table:style-name="ce6">
            <text:p><text:s/>1.610,46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81.22" table:style-name="ce6">
            <text:p><text:s/>81,22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70.44" table:style-name="ce6">
            <text:p><text:s/>370,44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987.84" table:style-name="ce6">
            <text:p><text:s/>987,84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86793.29" table:style-name="ce6">
            <text:p><text:s/>86.793,29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74.09" table:style-name="ce6">
            <text:p><text:s/>74,09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11.13" table:style-name="ce6">
            <text:p><text:s/>111,13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35.83000000000001" table:style-name="ce6">
            <text:p><text:s/>135,83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97.57" table:style-name="ce6">
            <text:p><text:s/>197,57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63504.84" table:style-name="ce6">
            <text:p><text:s/>63.504,84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506.27" table:style-name="ce6">
            <text:p><text:s/>506,27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753.23" table:style-name="ce6">
            <text:p><text:s/>753,23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055.83" table:style-name="ce6">
            <text:p><text:s/>1.055,83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2738.33" table:style-name="ce6">
            <text:p><text:s/>42.738,33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9624.3799999999992" table:style-name="ce6">
            <text:p><text:s/>9.624,38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937.36" table:style-name="ce6">
            <text:p><text:s/>1.937,36<text:s text:c="3"/></text:p>
          </table:table-cell>
          <table:table-cell office:value-type="string" table:style-name="ce7">
            <text:p>0330629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2250.29" table:style-name="ce6">
            <text:p><text:s/>2.250,29<text:s text:c="3"/></text:p>
          </table:table-cell>
          <table:table-cell office:value-type="string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4593.13" table:style-name="ce6">
            <text:p><text:s/>44.593,13<text:s text:c="3"/></text:p>
          </table:table-cell>
          <table:table-cell office:value-type="string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6221.29" table:style-name="ce6">
            <text:p><text:s/>36.221,29<text:s text:c="3"/></text:p>
          </table:table-cell>
          <table:table-cell office:value-type="string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3915.53" table:style-name="ce6">
            <text:p><text:s/>13.915,53<text:s text:c="3"/></text:p>
          </table:table-cell>
          <table:table-cell office:value-type="string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8023.72" table:style-name="ce6">
            <text:p><text:s/>8.023,72<text:s text:c="3"/></text:p>
          </table:table-cell>
          <table:table-cell office:value-type="string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495.95" table:style-name="ce6">
            <text:p><text:s/>495,95<text:s text:c="3"/></text:p>
          </table:table-cell>
          <table:table-cell office:value-type="string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647.79" table:style-name="ce6">
            <text:p><text:s/>1.647,79<text:s text:c="3"/></text:p>
          </table:table-cell>
          <table:table-cell office:value-type="string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4518.03" table:style-name="ce6">
            <text:p><text:s/>14.518,03<text:s text:c="3"/></text:p>
          </table:table-cell>
          <table:table-cell office:value-type="string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71.96" table:style-name="ce6">
            <text:p><text:s/>371,96<text:s text:c="3"/></text:p>
          </table:table-cell>
          <table:table-cell office:value-type="string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4231.82" table:style-name="ce6">
            <text:p><text:s/>14.231,82<text:s text:c="3"/></text:p>
          </table:table-cell>
          <table:table-cell office:value-type="string" table:style-name="ce7">
            <text:p>0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37754.769999999997" table:style-name="ce6">
            <text:p><text:s/>37.754,77<text:s text:c="3"/></text:p>
          </table:table-cell>
          <table:table-cell office:value-type="string" table:style-name="ce7">
            <text:p>03772490375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87581.16" table:style-name="ce6">
            <text:p><text:s/>187.581,1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23080" table:style-name="ce6">
            <text:p><text:s/>23.080,0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187581.16" table:style-name="ce6">
            <text:p><text:s/>187.581,1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610" table:style-name="ce6">
            <text:p><text:s/>61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6390" table:style-name="ce6">
            <text:p><text:s/>6.39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740" table:style-name="ce6">
            <text:p><text:s/>74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6260" table:style-name="ce6">
            <text:p><text:s/>6.26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2100" table:style-name="ce6">
            <text:p><text:s/>2.1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6300" table:style-name="ce6">
            <text:p><text:s/>6.3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2400" table:style-name="ce6">
            <text:p><text:s/>2.4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Contratti di servizio pubblico</text:p>
          </table:table-cell>
          <table:table-cell office:value-type="float" office:value="6000" table:style-name="ce6">
            <text:p><text:s/>6.0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491.26" table:style-name="ce6">
            <text:p><text:s/>491,26<text:s text:c="3"/></text:p>
          </table:table-cell>
          <table:table-cell office:value-type="string" table:style-name="ce7">
            <text:p>0251102016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450.74" table:style-name="ce6">
            <text:p><text:s/>1.450,74<text:s text:c="3"/></text:p>
          </table:table-cell>
          <table:table-cell office:value-type="string" table:style-name="ce7">
            <text:p>0251102016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197.1600000000001" table:style-name="ce6">
            <text:p><text:s/>1.197,16<text:s text:c="3"/></text:p>
          </table:table-cell>
          <table:table-cell office:value-type="string" table:style-name="ce7">
            <text:p>0277836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38.9" table:style-name="ce6">
            <text:p><text:s/>38,90<text:s text:c="3"/></text:p>
          </table:table-cell>
          <table:table-cell office:value-type="string" table:style-name="ce7">
            <text:p>0358369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55.4" table:style-name="ce6">
            <text:p><text:s/>55,40<text:s text:c="3"/></text:p>
          </table:table-cell>
          <table:table-cell office:value-type="string" table:style-name="ce7">
            <text:p>0358369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61.1" table:style-name="ce6">
            <text:p><text:s/>61,10<text:s text:c="3"/></text:p>
          </table:table-cell>
          <table:table-cell office:value-type="string" table:style-name="ce7">
            <text:p>0358369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389.36" table:style-name="ce6">
            <text:p><text:s/>389,36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447.44" table:style-name="ce6">
            <text:p><text:s/>447,44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Impianti e macchinari</text:p>
          </table:table-cell>
          <table:table-cell office:value-type="float" office:value="8747.24" table:style-name="ce6">
            <text:p><text:s/>8.747,24<text:s text:c="3"/></text:p>
          </table:table-cell>
          <table:table-cell office:value-type="string" table:style-name="ce7">
            <text:p>019437804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Impianti e macchinari</text:p>
          </table:table-cell>
          <table:table-cell office:value-type="float" office:value="916.78" table:style-name="ce6">
            <text:p><text:s/>916,78<text:s text:c="3"/></text:p>
          </table:table-cell>
          <table:table-cell office:value-type="string" table:style-name="ce7">
            <text:p>0210809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Impianti e macchinari</text:p>
          </table:table-cell>
          <table:table-cell office:value-type="float" office:value="9638" table:style-name="ce6">
            <text:p><text:s/>9.638,00<text:s text:c="3"/></text:p>
          </table:table-cell>
          <table:table-cell office:value-type="string" table:style-name="ce7">
            <text:p>0330629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Impianti e macchinari</text:p>
          </table:table-cell>
          <table:table-cell office:value-type="float" office:value="6362" table:style-name="ce6">
            <text:p><text:s/>6.362,00<text:s text:c="3"/></text:p>
          </table:table-cell>
          <table:table-cell office:value-type="string" table:style-name="ce7">
            <text:p>0330629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994" table:style-name="ce6">
            <text:p><text:s/>994,00<text:s text:c="3"/></text:p>
          </table:table-cell>
          <table:table-cell office:value-type="string" table:style-name="ce7">
            <text:p>0099767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990" table:style-name="ce6">
            <text:p><text:s/>990,00<text:s text:c="3"/></text:p>
          </table:table-cell>
          <table:table-cell office:value-type="string" table:style-name="ce7">
            <text:p>0099767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4.88" table:style-name="ce6">
            <text:p><text:s/>4,88<text:s text:c="3"/></text:p>
          </table:table-cell>
          <table:table-cell office:value-type="string" table:style-name="ce7">
            <text:p>013366105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9.76" table:style-name="ce6">
            <text:p><text:s/>9,76<text:s text:c="3"/></text:p>
          </table:table-cell>
          <table:table-cell office:value-type="string" table:style-name="ce7">
            <text:p>013366105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147.08000000000001" table:style-name="ce6">
            <text:p><text:s/>147,08<text:s text:c="3"/></text:p>
          </table:table-cell>
          <table:table-cell office:value-type="string" table:style-name="ce7">
            <text:p>013366105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292.64999999999998" table:style-name="ce6">
            <text:p><text:s/>292,65<text:s text:c="3"/></text:p>
          </table:table-cell>
          <table:table-cell office:value-type="string" table:style-name="ce7">
            <text:p>01336610587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99" table:style-name="ce6">
            <text:p><text:s/>99,00<text:s text:c="3"/></text:p>
          </table:table-cell>
          <table:table-cell office:value-type="string" table:style-name="ce7">
            <text:p>063633910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1194" table:style-name="ce6">
            <text:p><text:s/>1.194,00<text:s text:c="3"/></text:p>
          </table:table-cell>
          <table:table-cell office:value-type="string" table:style-name="ce7">
            <text:p>063633910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471" table:style-name="ce6">
            <text:p><text:s/>471,00<text:s text:c="3"/></text:p>
          </table:table-cell>
          <table:table-cell office:value-type="string" table:style-name="ce7">
            <text:p>063633910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200" table:style-name="ce6">
            <text:p><text:s/>200,00<text:s text:c="3"/></text:p>
          </table:table-cell>
          <table:table-cell office:value-type="string" table:style-name="ce7">
            <text:p>063633910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5" table:style-name="ce6">
            <text:p><text:s/>5,00<text:s text:c="3"/></text:p>
          </table:table-cell>
          <table:table-cell office:value-type="string" table:style-name="ce7">
            <text:p>063633910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23.75" table:style-name="ce6">
            <text:p><text:s/>23,75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105.7" table:style-name="ce6">
            <text:p><text:s/>105,7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mposta di registro e di bollo</text:p>
          </table:table-cell>
          <table:table-cell office:value-type="float" office:value="29.5" table:style-name="ce6">
            <text:p><text:s/>29,5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10000" table:style-name="ce6">
            <text:p><text:s/>10.000,00<text:s text:c="3"/></text:p>
          </table:table-cell>
          <table:table-cell office:value-type="string" table:style-name="ce7">
            <text:p>0498595096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essi passivi a Amministrazioni Locali su mutui e altri finanziamenti a medio lungo termine<text:s/></text:p>
          </table:table-cell>
          <table:table-cell office:value-type="float" office:value="3315.4" table:style-name="ce6">
            <text:p><text:s/>3.315,40<text:s text:c="3"/></text:p>
          </table:table-cell>
          <table:table-cell office:value-type="float" office:value="80199230584" table:style-name="ce7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essi passivi a Amministrazioni Locali su mutui e altri finanziamenti a medio lungo termine<text:s/></text:p>
          </table:table-cell>
          <table:table-cell office:value-type="float" office:value="2991" table:style-name="ce6">
            <text:p><text:s/>2.991,00<text:s text:c="3"/></text:p>
          </table:table-cell>
          <table:table-cell office:value-type="float" office:value="80199230584" table:style-name="ce7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essi passivi a Amministrazioni Locali su mutui e altri finanziamenti a medio lungo termine<text:s/></text:p>
          </table:table-cell>
          <table:table-cell office:value-type="float" office:value="6977.74" table:style-name="ce6">
            <text:p><text:s/>6.977,74<text:s text:c="3"/></text:p>
          </table:table-cell>
          <table:table-cell office:value-type="float" office:value="80199230584" table:style-name="ce7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essi passivi a Amministrazioni Locali su mutui e altri finanziamenti a medio lungo termine<text:s/></text:p>
          </table:table-cell>
          <table:table-cell office:value-type="float" office:value="7141.03" table:style-name="ce6">
            <text:p><text:s/>7.141,03<text:s text:c="3"/></text:p>
          </table:table-cell>
          <table:table-cell office:value-type="float" office:value="80199230584" table:style-name="ce7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essi passivi a Amministrazioni Locali su mutui e altri finanziamenti a medio lungo termine<text:s/></text:p>
          </table:table-cell>
          <table:table-cell office:value-type="float" office:value="937.62" table:style-name="ce6">
            <text:p><text:s/>937,62<text:s text:c="3"/></text:p>
          </table:table-cell>
          <table:table-cell office:value-type="float" office:value="80199230584" table:style-name="ce7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essi passivi a Amministrazioni Locali su mutui e altri finanziamenti a medio lungo termine<text:s/></text:p>
          </table:table-cell>
          <table:table-cell office:value-type="float" office:value="37206.080000000002" table:style-name="ce6">
            <text:p><text:s/>37.206,08<text:s text:c="3"/></text:p>
          </table:table-cell>
          <table:table-cell office:value-type="float" office:value="80199230584" table:style-name="ce7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essi passivi a Amministrazioni Locali su mutui e altri finanziamenti a medio lungo termine<text:s/></text:p>
          </table:table-cell>
          <table:table-cell office:value-type="float" office:value="4957.8500000000004" table:style-name="ce6">
            <text:p><text:s/>4.957,85<text:s text:c="3"/></text:p>
          </table:table-cell>
          <table:table-cell office:value-type="float" office:value="80199230584" table:style-name="ce7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essi passivi a Amministrazioni Locali su mutui e altri finanziamenti a medio lungo termine<text:s/></text:p>
          </table:table-cell>
          <table:table-cell office:value-type="float" office:value="859.43" table:style-name="ce6">
            <text:p><text:s/>859,43<text:s text:c="3"/></text:p>
          </table:table-cell>
          <table:table-cell office:value-type="float" office:value="80199230584" table:style-name="ce7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essi passivi a Amministrazioni Locali su mutui e altri finanziamenti a medio lungo termine<text:s/></text:p>
          </table:table-cell>
          <table:table-cell office:value-type="float" office:value="1153.02" table:style-name="ce6">
            <text:p><text:s/>1.153,02<text:s text:c="3"/></text:p>
          </table:table-cell>
          <table:table-cell office:value-type="float" office:value="80199230584" table:style-name="ce7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essi passivi a Amministrazioni Locali su mutui e altri finanziamenti a medio lungo termine<text:s/></text:p>
          </table:table-cell>
          <table:table-cell office:value-type="float" office:value="2842.77" table:style-name="ce6">
            <text:p><text:s/>2.842,77<text:s text:c="3"/></text:p>
          </table:table-cell>
          <table:table-cell office:value-type="float" office:value="80199230584" table:style-name="ce7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essi passivi a Amministrazioni Locali su mutui e altri finanziamenti a medio lungo termine<text:s/></text:p>
          </table:table-cell>
          <table:table-cell office:value-type="float" office:value="3058.77" table:style-name="ce6">
            <text:p><text:s/>3.058,77<text:s text:c="3"/></text:p>
          </table:table-cell>
          <table:table-cell office:value-type="float" office:value="80199230584" table:style-name="ce7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essi passivi a Amministrazioni Locali su mutui e altri finanziamenti a medio lungo termine<text:s/></text:p>
          </table:table-cell>
          <table:table-cell office:value-type="float" office:value="4806.93" table:style-name="ce6">
            <text:p><text:s/>4.806,93<text:s text:c="3"/></text:p>
          </table:table-cell>
          <table:table-cell office:value-type="float" office:value="80199230584" table:style-name="ce7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venti assistenziali</text:p>
          </table:table-cell>
          <table:table-cell office:value-type="float" office:value="5050" table:style-name="ce6">
            <text:p><text:s/>5.05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Interventi assistenziali</text:p>
          </table:table-cell>
          <table:table-cell office:value-type="float" office:value="12700" table:style-name="ce6">
            <text:p><text:s/>12.7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Lavoro flessibile, quota LSU e acquisto di servizi da agenzie di lavoro interinale</text:p>
          </table:table-cell>
          <table:table-cell office:value-type="float" office:value="2213.92" table:style-name="ce6">
            <text:p><text:s/>2.213,92<text:s text:c="3"/></text:p>
          </table:table-cell>
          <table:table-cell office:value-type="string" table:style-name="ce7">
            <text:p>0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Lavoro flessibile, quota LSU e acquisto di servizi da agenzie di lavoro interinale</text:p>
          </table:table-cell>
          <table:table-cell office:value-type="float" office:value="467.67" table:style-name="ce6">
            <text:p><text:s/>467,67<text:s text:c="3"/></text:p>
          </table:table-cell>
          <table:table-cell office:value-type="string" table:style-name="ce7">
            <text:p>0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Lavoro flessibile, quota LSU e acquisto di servizi da agenzie di lavoro interinale</text:p>
          </table:table-cell>
          <table:table-cell office:value-type="float" office:value="3552.29" table:style-name="ce6">
            <text:p><text:s/>3.552,29<text:s text:c="3"/></text:p>
          </table:table-cell>
          <table:table-cell office:value-type="string" table:style-name="ce7">
            <text:p>0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Lavoro flessibile, quota LSU e acquisto di servizi da agenzie di lavoro interinale</text:p>
          </table:table-cell>
          <table:table-cell office:value-type="float" office:value="211.13" table:style-name="ce6">
            <text:p><text:s/>211,13<text:s text:c="3"/></text:p>
          </table:table-cell>
          <table:table-cell office:value-type="string" table:style-name="ce7">
            <text:p>0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Lavoro flessibile, quota LSU e acquisto di servizi da agenzie di lavoro interinale</text:p>
          </table:table-cell>
          <table:table-cell office:value-type="float" office:value="349.5" table:style-name="ce6">
            <text:p><text:s/>349,50<text:s text:c="3"/></text:p>
          </table:table-cell>
          <table:table-cell office:value-type="string" table:style-name="ce7">
            <text:p>0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Lavoro flessibile, quota LSU e acquisto di servizi da agenzie di lavoro interinale</text:p>
          </table:table-cell>
          <table:table-cell office:value-type="float" office:value="3152.66" table:style-name="ce6">
            <text:p><text:s/>3.152,66<text:s text:c="3"/></text:p>
          </table:table-cell>
          <table:table-cell office:value-type="string" table:style-name="ce7">
            <text:p>0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79.25" table:style-name="ce6">
            <text:p><text:s/>979,25<text:s text:c="3"/></text:p>
          </table:table-cell>
          <table:table-cell office:value-type="string" table:style-name="ce7">
            <text:p>003364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2.11" table:style-name="ce6">
            <text:p><text:s/>52,11<text:s text:c="3"/></text:p>
          </table:table-cell>
          <table:table-cell office:value-type="string" table:style-name="ce7">
            <text:p>016449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" table:style-name="ce6">
            <text:p><text:s/>9,00<text:s text:c="3"/></text:p>
          </table:table-cell>
          <table:table-cell office:value-type="string" table:style-name="ce7">
            <text:p>0210809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7.58" table:style-name="ce6">
            <text:p><text:s/>47,58<text:s text:c="3"/></text:p>
          </table:table-cell>
          <table:table-cell office:value-type="string" table:style-name="ce7">
            <text:p>0220231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7.64" table:style-name="ce6">
            <text:p><text:s/>27,64<text:s text:c="3"/></text:p>
          </table:table-cell>
          <table:table-cell office:value-type="string" table:style-name="ce7">
            <text:p>0220231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6.67" table:style-name="ce6">
            <text:p><text:s/>36,67<text:s text:c="3"/></text:p>
          </table:table-cell>
          <table:table-cell office:value-type="string" table:style-name="ce7">
            <text:p>0220231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8.380000000000003" table:style-name="ce6">
            <text:p><text:s/>38,38<text:s text:c="3"/></text:p>
          </table:table-cell>
          <table:table-cell office:value-type="string" table:style-name="ce7">
            <text:p>0220231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.41" table:style-name="ce6">
            <text:p><text:s/>5,41<text:s text:c="3"/></text:p>
          </table:table-cell>
          <table:table-cell office:value-type="string" table:style-name="ce7">
            <text:p>0220231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.760000000000002" table:style-name="ce6">
            <text:p><text:s/>16,76<text:s text:c="3"/></text:p>
          </table:table-cell>
          <table:table-cell office:value-type="string" table:style-name="ce7">
            <text:p>0220231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0.21" table:style-name="ce6">
            <text:p><text:s/>20,21<text:s text:c="3"/></text:p>
          </table:table-cell>
          <table:table-cell office:value-type="string" table:style-name="ce7">
            <text:p>0220231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.2799999999999994" table:style-name="ce6">
            <text:p><text:s/>9,28<text:s text:c="3"/></text:p>
          </table:table-cell>
          <table:table-cell office:value-type="string" table:style-name="ce7">
            <text:p>0220231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8.840000000000003" table:style-name="ce6">
            <text:p><text:s/>38,84<text:s text:c="3"/></text:p>
          </table:table-cell>
          <table:table-cell office:value-type="string" table:style-name="ce7">
            <text:p>0224602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88.32" table:style-name="ce6">
            <text:p><text:s/>1.288,32<text:s text:c="3"/></text:p>
          </table:table-cell>
          <table:table-cell office:value-type="string" table:style-name="ce7">
            <text:p>031280804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529.0300000000007" table:style-name="ce6">
            <text:p><text:s/>8.529,03<text:s text:c="3"/></text:p>
          </table:table-cell>
          <table:table-cell office:value-type="string" table:style-name="ce7">
            <text:p>0344384036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21.54" table:style-name="ce6">
            <text:p><text:s/>821,54<text:s text:c="3"/></text:p>
          </table:table-cell>
          <table:table-cell office:value-type="string" table:style-name="ce7">
            <text:p>0351954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923.29" table:style-name="ce6">
            <text:p><text:s/>7.923,29<text:s text:c="3"/></text:p>
          </table:table-cell>
          <table:table-cell office:value-type="string" table:style-name="ce7">
            <text:p>0357436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" table:style-name="ce6">
            <text:p><text:s/>16,00<text:s text:c="3"/></text:p>
          </table:table-cell>
          <table:table-cell office:value-type="string" table:style-name="ce7">
            <text:p>0357436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40.5" table:style-name="ce6">
            <text:p><text:s/>140,50<text:s text:c="3"/></text:p>
          </table:table-cell>
          <table:table-cell office:value-type="string" table:style-name="ce7">
            <text:p>0357436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16" table:style-name="ce6">
            <text:p><text:s/>316,00<text:s text:c="3"/></text:p>
          </table:table-cell>
          <table:table-cell office:value-type="string" table:style-name="ce7">
            <text:p>0357436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03.95" table:style-name="ce6">
            <text:p><text:s/>103,95<text:s text:c="3"/></text:p>
          </table:table-cell>
          <table:table-cell office:value-type="string" table:style-name="ce7">
            <text:p>0357436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5" table:style-name="ce6">
            <text:p><text:s/>55,00<text:s text:c="3"/></text:p>
          </table:table-cell>
          <table:table-cell office:value-type="float" office:value="3740431204" table:style-name="ce7">
            <text:p>374043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2.8" table:style-name="ce6">
            <text:p><text:s/>52,80<text:s text:c="3"/></text:p>
          </table:table-cell>
          <table:table-cell office:value-type="float" office:value="3740431204" table:style-name="ce7">
            <text:p>374043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6" table:style-name="ce6">
            <text:p><text:s/>66,00<text:s text:c="3"/></text:p>
          </table:table-cell>
          <table:table-cell office:value-type="float" office:value="3740431204" table:style-name="ce7">
            <text:p>374043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7.52" table:style-name="ce6">
            <text:p><text:s/>77,52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8.2" table:style-name="ce6">
            <text:p><text:s/>88,20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5.16" table:style-name="ce6">
            <text:p><text:s/>215,16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01.2" table:style-name="ce6">
            <text:p><text:s/>301,20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0.05000000000001" table:style-name="ce6">
            <text:p><text:s/>150,05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6.58" table:style-name="ce6">
            <text:p><text:s/>86,58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90.42" table:style-name="ce6">
            <text:p><text:s/>390,42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04.94" table:style-name="ce6">
            <text:p><text:s/>104,94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317.92" table:style-name="ce6">
            <text:p><text:s/>8.317,92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93.64" table:style-name="ce6">
            <text:p><text:s/>1.593,64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868.34" table:style-name="ce6">
            <text:p><text:s/>2.868,34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000" table:style-name="ce6">
            <text:p><text:s/>1.000,00<text:s text:c="3"/></text:p>
          </table:table-cell>
          <table:table-cell office:value-type="string" table:style-name="ce7">
            <text:p>0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.58" table:style-name="ce6">
            <text:p><text:s/>24,58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6.25" table:style-name="ce6">
            <text:p><text:s/>216,25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5.64" table:style-name="ce6">
            <text:p><text:s/>125,64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6.68" table:style-name="ce6">
            <text:p><text:s/>166,68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4.45" table:style-name="ce6">
            <text:p><text:s/>174,45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36.88" table:style-name="ce6">
            <text:p><text:s/>236,88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7.44" table:style-name="ce6">
            <text:p><text:s/>87,44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95.29" table:style-name="ce6">
            <text:p><text:s/>195,29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00" table:style-name="ce6">
            <text:p><text:s/>3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50" table:style-name="ce6">
            <text:p><text:s/>25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0" table:style-name="ce6">
            <text:p><text:s/>24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03.11" table:style-name="ce6">
            <text:p><text:s/>103,11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2.2" table:style-name="ce6">
            <text:p><text:s/>42,2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4.95" table:style-name="ce6">
            <text:p><text:s/>54,95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0.9" table:style-name="ce6">
            <text:p><text:s/>40,9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6" table:style-name="ce6">
            <text:p><text:s/>36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90.75" table:style-name="ce6">
            <text:p><text:s/>290,75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9.95" table:style-name="ce6">
            <text:p><text:s/>179,95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Mobili e arredi</text:p>
          </table:table-cell>
          <table:table-cell office:value-type="float" office:value="2438.27" table:style-name="ce6">
            <text:p><text:s/>2.438,27<text:s text:c="3"/></text:p>
          </table:table-cell>
          <table:table-cell office:value-type="string" table:style-name="ce7">
            <text:p>0021658029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0246.73" table:style-name="ce6">
            <text:p><text:s/>10.246,73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zzazione eventi, pubblicita' e servizi per trasferta</text:p>
          </table:table-cell>
          <table:table-cell office:value-type="float" office:value="12659.94" table:style-name="ce6">
            <text:p><text:s/>12.659,94<text:s text:c="3"/></text:p>
          </table:table-cell>
          <table:table-cell office:value-type="string" table:style-name="ce7">
            <text:p>0325777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zzazione eventi, pubblicita' e servizi per trasferta</text:p>
          </table:table-cell>
          <table:table-cell office:value-type="float" office:value="60" table:style-name="ce6">
            <text:p><text:s/>6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zzazione eventi, pubblicita' e servizi per trasferta</text:p>
          </table:table-cell>
          <table:table-cell office:value-type="float" office:value="151" table:style-name="ce6">
            <text:p><text:s/>151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zzazione eventi, pubblicita' e servizi per trasferta</text:p>
          </table:table-cell>
          <table:table-cell office:value-type="float" office:value="250" table:style-name="ce6">
            <text:p><text:s/>25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Organizzazione eventi, pubblicita' e servizi per trasferta</text:p>
          </table:table-cell>
          <table:table-cell office:value-type="float" office:value="55" table:style-name="ce6">
            <text:p><text:s/>55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492" table:style-name="ce6">
            <text:p><text:s/>492,00<text:s text:c="3"/></text:p>
          </table:table-cell>
          <table:table-cell office:value-type="string" table:style-name="ce7">
            <text:p>0974313015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9896.64" table:style-name="ce6">
            <text:p><text:s/>9.896,64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50" table:style-name="ce6">
            <text:p><text:s/>5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51.9" table:style-name="ce6">
            <text:p><text:s/>51,9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50" table:style-name="ce6">
            <text:p><text:s/>5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3000" table:style-name="ce6">
            <text:p><text:s/>3.0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50" table:style-name="ce6">
            <text:p><text:s/>5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00" table:style-name="ce6">
            <text:p><text:s/>10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50" table:style-name="ce6">
            <text:p><text:s/>5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2.6" table:style-name="ce6">
            <text:p><text:s/>12,6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36.1" table:style-name="ce6">
            <text:p><text:s/>136,1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44" table:style-name="ce6">
            <text:p><text:s/>44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305.19" table:style-name="ce6">
            <text:p><text:s/>305,19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403.1" table:style-name="ce6">
            <text:p><text:s/>403,1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di parte corrente a Famiglie di somme non dovute o incassate in eccesso</text:p>
          </table:table-cell>
          <table:table-cell office:value-type="float" office:value="160" table:style-name="ce6">
            <text:p><text:s/>160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per spese di personale (comando, distacco, fuori ruolo, convenzioni, ecc...)<text:s/></text:p>
          </table:table-cell>
          <table:table-cell office:value-type="float" office:value="3186.1" table:style-name="ce6">
            <text:p><text:s/>3.186,10<text:s text:c="3"/></text:p>
          </table:table-cell>
          <table:table-cell office:value-type="string" table:style-name="ce7">
            <text:p>0054317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per spese di personale (comando, distacco, fuori ruolo, convenzioni, ecc...)<text:s/></text:p>
          </table:table-cell>
          <table:table-cell office:value-type="float" office:value="19683.04" table:style-name="ce6">
            <text:p><text:s/>19.683,04<text:s text:c="3"/></text:p>
          </table:table-cell>
          <table:table-cell office:value-type="string" table:style-name="ce7">
            <text:p>0054317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per spese di personale (comando, distacco, fuori ruolo, convenzioni, ecc...)<text:s/></text:p>
          </table:table-cell>
          <table:table-cell office:value-type="float" office:value="19468.75" table:style-name="ce6">
            <text:p><text:s/>19.468,75<text:s text:c="3"/></text:p>
          </table:table-cell>
          <table:table-cell office:value-type="string" table:style-name="ce7">
            <text:p>0054317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Rimborsi per spese di personale (comando, distacco, fuori ruolo, convenzioni, ecc...)<text:s/></text:p>
          </table:table-cell>
          <table:table-cell office:value-type="float" office:value="1728.03" table:style-name="ce6">
            <text:p><text:s/>1.728,03<text:s text:c="3"/></text:p>
          </table:table-cell>
          <table:table-cell office:value-type="string" table:style-name="ce7">
            <text:p>0123271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mministrativi</text:p>
          </table:table-cell>
          <table:table-cell office:value-type="float" office:value="12.87" table:style-name="ce6">
            <text:p><text:s/>12,87<text:s text:c="3"/></text:p>
          </table:table-cell>
          <table:table-cell office:value-type="string" table:style-name="ce7">
            <text:p>0358670096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mministrativi</text:p>
          </table:table-cell>
          <table:table-cell office:value-type="float" office:value="58.5" table:style-name="ce6">
            <text:p><text:s/>58,5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186.8" table:style-name="ce6">
            <text:p><text:s/>13.186,80<text:s text:c="3"/></text:p>
          </table:table-cell>
          <table:table-cell office:value-type="string" table:style-name="ce7">
            <text:p>0047030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637.36" table:style-name="ce6">
            <text:p><text:s/>2.637,36<text:s text:c="3"/></text:p>
          </table:table-cell>
          <table:table-cell office:value-type="string" table:style-name="ce7">
            <text:p>0047030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2.39" table:style-name="ce6">
            <text:p><text:s/>32,39<text:s text:c="3"/></text:p>
          </table:table-cell>
          <table:table-cell office:value-type="string" table:style-name="ce7">
            <text:p>005243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282.73" table:style-name="ce6">
            <text:p><text:s/>3.282,73<text:s text:c="3"/></text:p>
          </table:table-cell>
          <table:table-cell office:value-type="string" table:style-name="ce7">
            <text:p>005243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.6" table:style-name="ce6">
            <text:p><text:s/>8,60<text:s text:c="3"/></text:p>
          </table:table-cell>
          <table:table-cell office:value-type="string" table:style-name="ce7">
            <text:p>005243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49.46" table:style-name="ce6">
            <text:p><text:s/>249,46<text:s text:c="3"/></text:p>
          </table:table-cell>
          <table:table-cell office:value-type="string" table:style-name="ce7">
            <text:p>005243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718.1299999999992" table:style-name="ce6">
            <text:p><text:s/>8.718,13<text:s text:c="3"/></text:p>
          </table:table-cell>
          <table:table-cell office:value-type="string" table:style-name="ce7">
            <text:p>005243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482.599999999999" table:style-name="ce6">
            <text:p><text:s/>16.482,60<text:s text:c="3"/></text:p>
          </table:table-cell>
          <table:table-cell office:value-type="string" table:style-name="ce7">
            <text:p>005243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4600.52" table:style-name="ce6">
            <text:p><text:s/>44.600,52<text:s text:c="3"/></text:p>
          </table:table-cell>
          <table:table-cell office:value-type="string" table:style-name="ce7">
            <text:p>005243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3.18" table:style-name="ce6">
            <text:p><text:s/>43,18<text:s text:c="3"/></text:p>
          </table:table-cell>
          <table:table-cell office:value-type="string" table:style-name="ce7">
            <text:p>005243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15.9" table:style-name="ce6">
            <text:p><text:s/>215,90<text:s text:c="3"/></text:p>
          </table:table-cell>
          <table:table-cell office:value-type="string" table:style-name="ce7">
            <text:p>005243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91.95" table:style-name="ce6">
            <text:p><text:s/>891,95<text:s text:c="3"/></text:p>
          </table:table-cell>
          <table:table-cell office:value-type="string" table:style-name="ce7">
            <text:p>005243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451.5700000000002" table:style-name="ce6">
            <text:p><text:s/>2.451,57<text:s text:c="3"/></text:p>
          </table:table-cell>
          <table:table-cell office:value-type="string" table:style-name="ce7">
            <text:p>005243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2130.74" table:style-name="ce6">
            <text:p><text:s/>12.130,74<text:s text:c="3"/></text:p>
          </table:table-cell>
          <table:table-cell office:value-type="string" table:style-name="ce7">
            <text:p>005243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2171.49" table:style-name="ce6">
            <text:p><text:s/>22.171,49<text:s text:c="3"/></text:p>
          </table:table-cell>
          <table:table-cell office:value-type="string" table:style-name="ce7">
            <text:p>005243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12.22" table:style-name="ce6">
            <text:p><text:s/>712,22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543.29" table:style-name="ce6">
            <text:p><text:s/>3.543,29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776.29" table:style-name="ce6">
            <text:p><text:s/>10.776,29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24.79" table:style-name="ce6">
            <text:p><text:s/>524,79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07.99" table:style-name="ce6">
            <text:p><text:s/>707,99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042.67" table:style-name="ce6">
            <text:p><text:s/>3.042,67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8.92" table:style-name="ce6">
            <text:p><text:s/>68,92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1.89" table:style-name="ce6">
            <text:p><text:s/>91,89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7.16000000000003" table:style-name="ce6">
            <text:p><text:s/>287,16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471.31" table:style-name="ce6">
            <text:p><text:s/>1.471,31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44.11" table:style-name="ce6">
            <text:p><text:s/>1.644,11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08.36" table:style-name="ce6">
            <text:p><text:s/>908,36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30.66" table:style-name="ce6">
            <text:p><text:s/>530,66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471.31" table:style-name="ce6">
            <text:p><text:s/>1.471,31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44.11" table:style-name="ce6">
            <text:p><text:s/>1.644,11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08.36" table:style-name="ce6">
            <text:p><text:s/>908,36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30.66" table:style-name="ce6">
            <text:p><text:s/>530,66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1.89" table:style-name="ce6">
            <text:p><text:s/>91,89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4.86" table:style-name="ce6">
            <text:p><text:s/>114,86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44.59" table:style-name="ce6">
            <text:p><text:s/>344,59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471.31" table:style-name="ce6">
            <text:p><text:s/>1.471,31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44.11" table:style-name="ce6">
            <text:p><text:s/>1.644,11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08.36" table:style-name="ce6">
            <text:p><text:s/>908,36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30.66" table:style-name="ce6">
            <text:p><text:s/>530,66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13.75" table:style-name="ce6">
            <text:p><text:s/>713,75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21.39" table:style-name="ce6">
            <text:p><text:s/>621,39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6.71" table:style-name="ce6">
            <text:p><text:s/>136,71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21.39" table:style-name="ce6">
            <text:p><text:s/>621,39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6.71" table:style-name="ce6">
            <text:p><text:s/>136,71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64.29" table:style-name="ce6">
            <text:p><text:s/>664,29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2" table:style-name="ce6">
            <text:p><text:s/>102,00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2.44" table:style-name="ce6">
            <text:p><text:s/>22,44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2" table:style-name="ce6">
            <text:p><text:s/>102,00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31.41" table:style-name="ce6">
            <text:p><text:s/>331,41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18.55" table:style-name="ce6">
            <text:p><text:s/>818,55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2.44" table:style-name="ce6">
            <text:p><text:s/>22,44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2.91" table:style-name="ce6">
            <text:p><text:s/>72,91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80.08" table:style-name="ce6">
            <text:p><text:s/>180,08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16.37" table:style-name="ce6">
            <text:p><text:s/>1.016,37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2" table:style-name="ce6">
            <text:p><text:s/>102,00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2.44" table:style-name="ce6">
            <text:p><text:s/>22,44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16.37" table:style-name="ce6">
            <text:p><text:s/>1.016,37<text:s text:c="3"/></text:p>
          </table:table-cell>
          <table:table-cell office:value-type="string" table:style-name="ce7">
            <text:p>0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39.28" table:style-name="ce6">
            <text:p><text:s/>339,28<text:s text:c="3"/></text:p>
          </table:table-cell>
          <table:table-cell office:value-type="string" table:style-name="ce7">
            <text:p>0409988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71.80999999999995" table:style-name="ce6">
            <text:p><text:s/>571,81<text:s text:c="3"/></text:p>
          </table:table-cell>
          <table:table-cell office:value-type="string" table:style-name="ce7">
            <text:p>045689504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93.65" table:style-name="ce6">
            <text:p><text:s/>593,65<text:s text:c="3"/></text:p>
          </table:table-cell>
          <table:table-cell office:value-type="string" table:style-name="ce7">
            <text:p>045689504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77.12" table:style-name="ce6">
            <text:p><text:s/>577,12<text:s text:c="3"/></text:p>
          </table:table-cell>
          <table:table-cell office:value-type="string" table:style-name="ce7">
            <text:p>045689504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0.5" table:style-name="ce6">
            <text:p><text:s/>90,5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52" table:style-name="ce6">
            <text:p><text:s/>252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54" table:style-name="ce6">
            <text:p><text:s/>854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1.61" table:style-name="ce6">
            <text:p><text:s/>1,61<text:s text:c="3"/></text:p>
          </table:table-cell>
          <table:table-cell office:value-type="string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5.59" table:style-name="ce6">
            <text:p><text:s/>5,59<text:s text:c="3"/></text:p>
          </table:table-cell>
          <table:table-cell office:value-type="string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28.4" table:style-name="ce6">
            <text:p><text:s/>28,40<text:s text:c="3"/></text:p>
          </table:table-cell>
          <table:table-cell office:value-type="string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13.66" table:style-name="ce6">
            <text:p><text:s/>13,66<text:s text:c="3"/></text:p>
          </table:table-cell>
          <table:table-cell office:value-type="string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3.91" table:style-name="ce6">
            <text:p><text:s/>3,91<text:s text:c="3"/></text:p>
          </table:table-cell>
          <table:table-cell office:value-type="string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31" table:style-name="ce6">
            <text:p><text:s/>31,00<text:s text:c="3"/></text:p>
          </table:table-cell>
          <table:table-cell office:value-type="string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33.58" table:style-name="ce6">
            <text:p><text:s/>33,58<text:s text:c="3"/></text:p>
          </table:table-cell>
          <table:table-cell office:value-type="string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492.5" table:style-name="ce6">
            <text:p><text:s/>492,50<text:s text:c="3"/></text:p>
          </table:table-cell>
          <table:table-cell office:value-type="string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7.5" table:style-name="ce6">
            <text:p><text:s/>7,50<text:s text:c="3"/></text:p>
          </table:table-cell>
          <table:table-cell office:value-type="string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8.83" table:style-name="ce6">
            <text:p><text:s/>8,83<text:s text:c="3"/></text:p>
          </table:table-cell>
          <table:table-cell office:value-type="string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2.2999999999999998" table:style-name="ce6">
            <text:p><text:s/>2,30<text:s text:c="3"/></text:p>
          </table:table-cell>
          <table:table-cell office:value-type="string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8.98" table:style-name="ce6">
            <text:p><text:s/>8,98<text:s text:c="3"/></text:p>
          </table:table-cell>
          <table:table-cell office:value-type="string" table:style-name="ce7">
            <text:p>00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42.5" table:style-name="ce6">
            <text:p><text:s/>42,50<text:s text:c="3"/></text:p>
          </table:table-cell>
          <table:table-cell office:value-type="string" table:style-name="ce7">
            <text:p>01065340372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1860" table:style-name="ce6">
            <text:p><text:s/>1.860,00<text:s text:c="3"/></text:p>
          </table:table-cell>
          <table:table-cell office:value-type="string" table:style-name="ce7">
            <text:p>0106534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finanziari</text:p>
          </table:table-cell>
          <table:table-cell office:value-type="float" office:value="135" table:style-name="ce6">
            <text:p><text:s/>135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55.55000000000001" table:style-name="ce6">
            <text:p><text:s/>155,55<text:s text:c="3"/></text:p>
          </table:table-cell>
          <table:table-cell office:value-type="string" table:style-name="ce7">
            <text:p>0080093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420.29" table:style-name="ce6">
            <text:p><text:s/>420,29<text:s text:c="3"/></text:p>
          </table:table-cell>
          <table:table-cell office:value-type="string" table:style-name="ce7">
            <text:p>0080093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220" table:style-name="ce6">
            <text:p><text:s/>1.220,00<text:s text:c="3"/></text:p>
          </table:table-cell>
          <table:table-cell office:value-type="string" table:style-name="ce7">
            <text:p>008903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54.63999999999999" table:style-name="ce6">
            <text:p><text:s/>154,64<text:s text:c="3"/></text:p>
          </table:table-cell>
          <table:table-cell office:value-type="string" table:style-name="ce7">
            <text:p>0277089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530.94" table:style-name="ce6">
            <text:p><text:s/>1.530,94<text:s text:c="3"/></text:p>
          </table:table-cell>
          <table:table-cell office:value-type="string" table:style-name="ce7">
            <text:p>0296249024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477.02" table:style-name="ce6">
            <text:p><text:s/>477,02<text:s text:c="3"/></text:p>
          </table:table-cell>
          <table:table-cell office:value-type="string" table:style-name="ce7">
            <text:p>0342858120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6090.24" table:style-name="ce6">
            <text:p><text:s/>6.090,24<text:s text:c="3"/></text:p>
          </table:table-cell>
          <table:table-cell office:value-type="string" table:style-name="ce7">
            <text:p>134542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78" table:style-name="ce6">
            <text:p><text:s/>78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282.6" table:style-name="ce6">
            <text:p><text:s/>5.282,6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744" table:style-name="ce6">
            <text:p><text:s/>3.744,00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Servizi sanitari</text:p>
          </table:table-cell>
          <table:table-cell office:value-type="float" office:value="185.18" table:style-name="ce6">
            <text:p><text:s/>185,18<text:s text:c="3"/></text:p>
          </table:table-cell>
          <table:table-cell office:value-type="string" table:style-name="ce7">
            <text:p>0322033028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Software</text:p>
          </table:table-cell>
          <table:table-cell office:value-type="float" office:value="854" table:style-name="ce6">
            <text:p><text:s/>854,00<text:s text:c="3"/></text:p>
          </table:table-cell>
          <table:table-cell office:value-type="string" table:style-name="ce7">
            <text:p>008903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Software</text:p>
          </table:table-cell>
          <table:table-cell office:value-type="float" office:value="1220" table:style-name="ce6">
            <text:p><text:s/>1.220,00<text:s text:c="3"/></text:p>
          </table:table-cell>
          <table:table-cell office:value-type="string" table:style-name="ce7">
            <text:p>008903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IN CONTO CAPITALE</text:p>
          </table:table-cell>
          <table:table-cell office:value-type="string" table:style-name="ce5">
            <text:p>Spese di investimento per beni immateriali n.a.c.</text:p>
          </table:table-cell>
          <table:table-cell office:value-type="float" office:value="12444" table:style-name="ce6">
            <text:p><text:s/>12.444,00<text:s text:c="3"/></text:p>
          </table:table-cell>
          <table:table-cell office:value-type="string" table:style-name="ce7">
            <text:p>0285892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3065.53" table:style-name="ce6">
            <text:p><text:s/>3.065,53<text:s text:c="3"/></text:p>
          </table:table-cell>
          <table:table-cell office:value-type="string" table:style-name="ce7">
            <text:p>0237984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26491.55" table:style-name="ce6">
            <text:p><text:s/>26.491,55<text:s text:c="3"/></text:p>
          </table:table-cell>
          <table:table-cell office:value-type="string" table:style-name="ce7">
            <text:p>0237984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5556" table:style-name="ce6">
            <text:p><text:s/>5.556,00<text:s text:c="3"/></text:p>
          </table:table-cell>
          <table:table-cell office:value-type="string" table:style-name="ce7">
            <text:p>0237984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32872.629999999997" table:style-name="ce6">
            <text:p><text:s/>32.872,63<text:s text:c="3"/></text:p>
          </table:table-cell>
          <table:table-cell office:value-type="string" table:style-name="ce7">
            <text:p>0237984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670.6" table:style-name="ce6">
            <text:p><text:s/>670,60<text:s text:c="3"/></text:p>
          </table:table-cell>
          <table:table-cell office:value-type="string" table:style-name="ce7">
            <text:p>0237984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113.24" table:style-name="ce6">
            <text:p><text:s/>113,24<text:s text:c="3"/></text:p>
          </table:table-cell>
          <table:table-cell office:value-type="string" table:style-name="ce7">
            <text:p>0237984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540.42999999999995" table:style-name="ce6">
            <text:p><text:s/>540,43<text:s text:c="3"/></text:p>
          </table:table-cell>
          <table:table-cell office:value-type="string" table:style-name="ce7">
            <text:p>0237984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Centrali</text:p>
          </table:table-cell>
          <table:table-cell office:value-type="float" office:value="1190.5999999999999" table:style-name="ce6">
            <text:p><text:s/>1.190,60<text:s text:c="3"/></text:p>
          </table:table-cell>
          <table:table-cell office:value-type="float" office:value="97413850583" table:style-name="ce7">
            <text:p>97413850583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108504.25" table:style-name="ce6">
            <text:p><text:s/>108.504,25<text:s text:c="3"/></text:p>
          </table:table-cell>
          <table:table-cell office:value-type="string" table:style-name="ce7">
            <text:p>0285585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700" table:style-name="ce6">
            <text:p><text:s/>2.700,00<text:s text:c="3"/></text:p>
          </table:table-cell>
          <table:table-cell office:value-type="string" table:style-name="ce7">
            <text:p>0296156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0001.57" table:style-name="ce6">
            <text:p><text:s/>20.001,57<text:s text:c="3"/></text:p>
          </table:table-cell>
          <table:table-cell office:value-type="string" table:style-name="ce7">
            <text:p>0296156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1281" table:style-name="ce6">
            <text:p><text:s/>1.281,00<text:s text:c="3"/></text:p>
          </table:table-cell>
          <table:table-cell office:value-type="string" table:style-name="ce7">
            <text:p>0342858120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97.54000000000002" table:style-name="ce6">
            <text:p><text:s/>297,54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540.92999999999995" table:style-name="ce6">
            <text:p><text:s/>540,93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333.44" table:style-name="ce6">
            <text:p><text:s/>2.333,44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890.01" table:style-name="ce6">
            <text:p><text:s/>890,01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1716.21" table:style-name="ce6">
            <text:p><text:s/>1.716,21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941.23" table:style-name="ce6">
            <text:p><text:s/>2.941,23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817.25" table:style-name="ce6">
            <text:p><text:s/>817,25<text:s text:c="3"/></text:p>
          </table:table-cell>
          <table:table-cell office:value-type="string" table:style-name="ce7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15500" table:style-name="ce6">
            <text:p><text:s/>15.500,00<text:s text:c="3"/></text:p>
          </table:table-cell>
          <table:table-cell office:value-type="string" table:style-name="ce7">
            <text:p>021999312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8000" table:style-name="ce6">
            <text:p><text:s/>8.000,00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4666.62" table:style-name="ce6">
            <text:p><text:s/>4.666,62<text:s text:c="3"/></text:p>
          </table:table-cell>
          <table:table-cell office:value-type="string" table:style-name="ce7">
            <text:p>026666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5833.31" table:style-name="ce6">
            <text:p><text:s/>5.833,31<text:s text:c="3"/></text:p>
          </table:table-cell>
          <table:table-cell office:value-type="string" table:style-name="ce7">
            <text:p>0269490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500" table:style-name="ce6">
            <text:p><text:s/>500,00<text:s text:c="3"/></text:p>
          </table:table-cell>
          <table:table-cell office:value-type="string" table:style-name="ce7">
            <text:p>0393312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75" table:style-name="ce6">
            <text:p><text:s/>75,00<text:s text:c="3"/></text:p>
          </table:table-cell>
          <table:table-cell office:value-type="string" table:style-name="ce7">
            <text:p>0393312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3399.26" table:style-name="ce6">
            <text:p><text:s/>3.399,26<text:s text:c="3"/></text:p>
          </table:table-cell>
          <table:table-cell office:value-type="string" table:style-name="ce7">
            <text:p>0393312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2675.74" table:style-name="ce6">
            <text:p><text:s/>2.675,74<text:s text:c="3"/></text:p>
          </table:table-cell>
          <table:table-cell office:value-type="string" table:style-name="ce7">
            <text:p>0393312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1675" table:style-name="ce6">
            <text:p><text:s/>1.675,00<text:s text:c="3"/></text:p>
          </table:table-cell>
          <table:table-cell office:value-type="string" table:style-name="ce7">
            <text:p>0393312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425" table:style-name="ce6">
            <text:p><text:s/>425,00<text:s text:c="3"/></text:p>
          </table:table-cell>
          <table:table-cell office:value-type="string" table:style-name="ce7">
            <text:p>0393312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12000" table:style-name="ce6">
            <text:p><text:s/>12.000,00<text:s text:c="3"/></text:p>
          </table:table-cell>
          <table:table-cell office:value-type="float" office:value="80094160373" table:style-name="ce7">
            <text:p>8009416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4666.62" table:style-name="ce6">
            <text:p><text:s/>4.666,62<text:s text:c="3"/></text:p>
          </table:table-cell>
          <table:table-cell office:value-type="float" office:value="91236900378" table:style-name="ce7">
            <text:p>9123690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9000" table:style-name="ce6">
            <text:p><text:s/>9.000,00<text:s text:c="3"/></text:p>
          </table:table-cell>
          <table:table-cell office:value-type="float" office:value="91359330379" table:style-name="ce7">
            <text:p>9135933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10000" table:style-name="ce6">
            <text:p><text:s/>10.000,00<text:s text:c="3"/></text:p>
          </table:table-cell>
          <table:table-cell office:value-type="float" office:value="80073190375" table:style-name="ce7">
            <text:p>800731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5500" table:style-name="ce6">
            <text:p><text:s/>5.500,00<text:s text:c="3"/></text:p>
          </table:table-cell>
          <table:table-cell office:value-type="float" office:value="80073190375" table:style-name="ce7">
            <text:p>800731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8500" table:style-name="ce6">
            <text:p><text:s/>8.500,00<text:s text:c="3"/></text:p>
          </table:table-cell>
          <table:table-cell office:value-type="float" office:value="80073190375" table:style-name="ce7">
            <text:p>800731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8.09" table:style-name="ce6">
            <text:p><text:s/>138,09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.2" table:style-name="ce6">
            <text:p><text:s/>12,20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02.92" table:style-name="ce6">
            <text:p><text:s/>702,92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.71" table:style-name="ce6">
            <text:p><text:s/>10,71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.16" table:style-name="ce6">
            <text:p><text:s/>23,1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8.569999999999993" table:style-name="ce6">
            <text:p><text:s/>78,57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.06" table:style-name="ce6">
            <text:p><text:s/>22,0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4.87" table:style-name="ce6">
            <text:p><text:s/>154,87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.86" table:style-name="ce6">
            <text:p><text:s/>22,8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1.24" table:style-name="ce6">
            <text:p><text:s/>51,24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.72" table:style-name="ce6">
            <text:p><text:s/>25,72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.050000000000001" table:style-name="ce6">
            <text:p><text:s/>10,05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.84" table:style-name="ce6">
            <text:p><text:s/>49,84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.25" table:style-name="ce6">
            <text:p><text:s/>22,25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.96" table:style-name="ce6">
            <text:p><text:s/>21,9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.42" table:style-name="ce6">
            <text:p><text:s/>22,42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.96" table:style-name="ce6">
            <text:p><text:s/>21,9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.45" table:style-name="ce6">
            <text:p><text:s/>18,45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.96" table:style-name="ce6">
            <text:p><text:s/>21,9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.96" table:style-name="ce6">
            <text:p><text:s/>21,9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0.41" table:style-name="ce6">
            <text:p><text:s/>50,41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0.41" table:style-name="ce6">
            <text:p><text:s/>50,41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.2" table:style-name="ce6">
            <text:p><text:s/>12,20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02.55" table:style-name="ce6">
            <text:p><text:s/>702,55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.96" table:style-name="ce6">
            <text:p><text:s/>21,9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7" table:style-name="ce6">
            <text:p><text:s/>9,77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3.45" table:style-name="ce6">
            <text:p><text:s/>63,45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.72" table:style-name="ce6">
            <text:p><text:s/>25,72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.35" table:style-name="ce6">
            <text:p><text:s/>22,35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.12" table:style-name="ce6">
            <text:p><text:s/>22,12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1.24" table:style-name="ce6">
            <text:p><text:s/>51,24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.45" table:style-name="ce6">
            <text:p><text:s/>18,45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.96" table:style-name="ce6">
            <text:p><text:s/>21,9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.66" table:style-name="ce6">
            <text:p><text:s/>22,6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.51" table:style-name="ce6">
            <text:p><text:s/>23,51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.96" table:style-name="ce6">
            <text:p><text:s/>21,9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6.74" table:style-name="ce6">
            <text:p><text:s/>176,74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.93" table:style-name="ce6">
            <text:p><text:s/>10,93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68" table:style-name="ce6">
            <text:p><text:s/>53,68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0.41" table:style-name="ce6">
            <text:p><text:s/>50,41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.43" table:style-name="ce6">
            <text:p><text:s/>10,43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.3" table:style-name="ce6">
            <text:p><text:s/>22,30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76" table:style-name="ce6">
            <text:p><text:s/>9,76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8.569999999999993" table:style-name="ce6">
            <text:p><text:s/>78,57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2.09" table:style-name="ce6">
            <text:p><text:s/>42,09<text:s text:c="3"/></text:p>
          </table:table-cell>
          <table:table-cell office:value-type="string" table:style-name="ce7">
            <text:p>00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8.94" table:style-name="ce6">
            <text:p><text:s/>68,94<text:s text:c="3"/></text:p>
          </table:table-cell>
          <table:table-cell office:value-type="string" table:style-name="ce7">
            <text:p>0251758092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.4500000000000002" table:style-name="ce6">
            <text:p><text:s/>2,45<text:s text:c="3"/></text:p>
          </table:table-cell>
          <table:table-cell office:value-type="string" table:style-name="ce7">
            <text:p>0413387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.45" table:style-name="ce6">
            <text:p><text:s/>18,45<text:s text:c="3"/></text:p>
          </table:table-cell>
          <table:table-cell office:value-type="string" table:style-name="ce7">
            <text:p>0413387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5" table:style-name="ce6">
            <text:p><text:s/>35,00<text:s text:c="3"/></text:p>
          </table:table-cell>
          <table:table-cell office:value-type="string" table:style-name="ce7">
            <text:p>0413387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18.73" table:style-name="ce6">
            <text:p><text:s/>618,7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399999999999991" table:style-name="ce6">
            <text:p><text:s/>8,5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7.16" table:style-name="ce6">
            <text:p><text:s/>127,1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.92" table:style-name="ce6">
            <text:p><text:s/>11,9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5.42" table:style-name="ce6">
            <text:p><text:s/>275,4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88.20000000000005" table:style-name="ce6">
            <text:p><text:s/>588,2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2.63" table:style-name="ce6">
            <text:p><text:s/>82,6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7.29" table:style-name="ce6">
            <text:p><text:s/>187,29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.51" table:style-name="ce6">
            <text:p><text:s/>5,5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.88" table:style-name="ce6">
            <text:p><text:s/>28,8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" table:style-name="ce6">
            <text:p><text:s/>8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4.91" table:style-name="ce6">
            <text:p><text:s/>234,9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" table:style-name="ce6">
            <text:p><text:s/>8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5.66" table:style-name="ce6">
            <text:p><text:s/>85,6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5.65" table:style-name="ce6">
            <text:p><text:s/>85,65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.48" table:style-name="ce6">
            <text:p><text:s/>24,4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6.25" table:style-name="ce6">
            <text:p><text:s/>336,25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4.4" table:style-name="ce6">
            <text:p><text:s/>54,4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4.64" table:style-name="ce6">
            <text:p><text:s/>204,6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0.22" table:style-name="ce6">
            <text:p><text:s/>110,2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1" table:style-name="ce6">
            <text:p><text:s/>8,1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5.7" table:style-name="ce6">
            <text:p><text:s/>55,7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.88" table:style-name="ce6">
            <text:p><text:s/>6,8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.5" table:style-name="ce6">
            <text:p><text:s/>25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6" table:style-name="ce6">
            <text:p><text:s/>296,0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.33" table:style-name="ce6">
            <text:p><text:s/>49,3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8" table:style-name="ce6">
            <text:p><text:s/>148,0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7.54" table:style-name="ce6">
            <text:p><text:s/>147,5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2.56" table:style-name="ce6">
            <text:p><text:s/>52,5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" table:style-name="ce6">
            <text:p><text:s/>8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6.959999999999994" table:style-name="ce6">
            <text:p><text:s/>76,9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48" table:style-name="ce6">
            <text:p><text:s/>8,4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.08" table:style-name="ce6">
            <text:p><text:s/>5,0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" table:style-name="ce6">
            <text:p><text:s/>8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.22" table:style-name="ce6">
            <text:p><text:s/>6,2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.08" table:style-name="ce6">
            <text:p><text:s/>5,0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" table:style-name="ce6">
            <text:p><text:s/>8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399999999999991" table:style-name="ce6">
            <text:p><text:s/>8,5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.92" table:style-name="ce6">
            <text:p><text:s/>11,9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901.54" table:style-name="ce6">
            <text:p><text:s/>11.901,5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6.98" table:style-name="ce6">
            <text:p><text:s/>96,9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36.57000000000005" table:style-name="ce6">
            <text:p><text:s/>636,5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8.73" table:style-name="ce6">
            <text:p><text:s/>68,7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9.18" table:style-name="ce6">
            <text:p><text:s/>59,1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9.18" table:style-name="ce6">
            <text:p><text:s/>129,1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8.86" table:style-name="ce6">
            <text:p><text:s/>68,8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.28" table:style-name="ce6">
            <text:p><text:s/>1,2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5.43" table:style-name="ce6">
            <text:p><text:s/>275,4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2.15" table:style-name="ce6">
            <text:p><text:s/>42,15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87.49" table:style-name="ce6">
            <text:p><text:s/>987,49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1.45" table:style-name="ce6">
            <text:p><text:s/>41,45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2.08" table:style-name="ce6">
            <text:p><text:s/>112,0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38.25" table:style-name="ce6">
            <text:p><text:s/>438,25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5.01" table:style-name="ce6">
            <text:p><text:s/>155,0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.17" table:style-name="ce6">
            <text:p><text:s/>5,1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1.43" table:style-name="ce6">
            <text:p><text:s/>181,4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35.71" table:style-name="ce6">
            <text:p><text:s/>635,7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36.43" table:style-name="ce6">
            <text:p><text:s/>1.036,4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4600000000000009" table:style-name="ce6">
            <text:p><text:s/>8,4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6.57" table:style-name="ce6">
            <text:p><text:s/>206,5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" table:style-name="ce6">
            <text:p><text:s/>8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3099999999999996" table:style-name="ce6">
            <text:p><text:s/>4,3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90.05" table:style-name="ce6">
            <text:p><text:s/>1.490,05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5.15" table:style-name="ce6">
            <text:p><text:s/>205,15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0.17" table:style-name="ce6">
            <text:p><text:s/>110,1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5.26" table:style-name="ce6">
            <text:p><text:s/>165,2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.22" table:style-name="ce6">
            <text:p><text:s/>7,2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1" table:style-name="ce6">
            <text:p><text:s/>8,5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7.49" table:style-name="ce6">
            <text:p><text:s/>147,49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1" table:style-name="ce6">
            <text:p><text:s/>8,5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" table:style-name="ce6">
            <text:p><text:s/>8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8.88" table:style-name="ce6">
            <text:p><text:s/>238,8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.17" table:style-name="ce6">
            <text:p><text:s/>49,1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06.16000000000003" table:style-name="ce6">
            <text:p><text:s/>306,1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3.08000000000001" table:style-name="ce6">
            <text:p><text:s/>153,0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1.03" table:style-name="ce6">
            <text:p><text:s/>51,0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49.31" table:style-name="ce6">
            <text:p><text:s/>849,3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1.02" table:style-name="ce6">
            <text:p><text:s/>281,0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9.36" table:style-name="ce6">
            <text:p><text:s/>99,3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.85" table:style-name="ce6">
            <text:p><text:s/>28,85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89.12" table:style-name="ce6">
            <text:p><text:s/>2.189,1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4.39" table:style-name="ce6">
            <text:p><text:s/>64,39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65.79" table:style-name="ce6">
            <text:p><text:s/>965,79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6.46" table:style-name="ce6">
            <text:p><text:s/>86,4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" table:style-name="ce6">
            <text:p><text:s/>8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22.17999999999995" table:style-name="ce6">
            <text:p><text:s/>622,1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80.74" table:style-name="ce6">
            <text:p><text:s/>380,7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1.21" table:style-name="ce6">
            <text:p><text:s/>101,2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8.23" table:style-name="ce6">
            <text:p><text:s/>318,2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18" table:style-name="ce6">
            <text:p><text:s/>4,1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6.08" table:style-name="ce6">
            <text:p><text:s/>106,0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5.23" table:style-name="ce6">
            <text:p><text:s/>265,2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02.55" table:style-name="ce6">
            <text:p><text:s/>502,55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0399999999999991" table:style-name="ce6">
            <text:p><text:s/>9,0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.62" table:style-name="ce6">
            <text:p><text:s/>6,6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0399999999999991" table:style-name="ce6">
            <text:p><text:s/>9,0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3.3" table:style-name="ce6">
            <text:p><text:s/>93,3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8.94" table:style-name="ce6">
            <text:p><text:s/>68,9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8.930000000000007" table:style-name="ce6">
            <text:p><text:s/>68,9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.46" table:style-name="ce6">
            <text:p><text:s/>12,4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9.93" table:style-name="ce6">
            <text:p><text:s/>59,9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3.81" table:style-name="ce6">
            <text:p><text:s/>223,8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56.77" table:style-name="ce6">
            <text:p><text:s/>356,7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9.54" table:style-name="ce6">
            <text:p><text:s/>209,5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.2" table:style-name="ce6">
            <text:p><text:s/>11,2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1.31" table:style-name="ce6">
            <text:p><text:s/>131,3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9.36" table:style-name="ce6">
            <text:p><text:s/>119,3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6.79" table:style-name="ce6">
            <text:p><text:s/>136,79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4.02" table:style-name="ce6">
            <text:p><text:s/>44,0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.36" table:style-name="ce6">
            <text:p><text:s/>1,3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3.459999999999994" table:style-name="ce6">
            <text:p><text:s/>73,4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7.13" table:style-name="ce6">
            <text:p><text:s/>127,1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16.27" table:style-name="ce6">
            <text:p><text:s/>516,2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5.55" table:style-name="ce6">
            <text:p><text:s/>275,55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23" table:style-name="ce6">
            <text:p><text:s/>53,2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3.37" table:style-name="ce6">
            <text:p><text:s/>73,3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3.47000000000003" table:style-name="ce6">
            <text:p><text:s/>293,4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8.5" table:style-name="ce6">
            <text:p><text:s/>188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1.19" table:style-name="ce6">
            <text:p><text:s/>121,19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55.9" table:style-name="ce6">
            <text:p><text:s/>455,9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10.38" table:style-name="ce6">
            <text:p><text:s/>410,3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3.47000000000003" table:style-name="ce6">
            <text:p><text:s/>293,4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98.57" table:style-name="ce6">
            <text:p><text:s/>798,5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4.58" table:style-name="ce6">
            <text:p><text:s/>124,5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3.47000000000003" table:style-name="ce6">
            <text:p><text:s/>293,4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9.45" table:style-name="ce6">
            <text:p><text:s/>249,45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.68" table:style-name="ce6">
            <text:p><text:s/>7,6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32" table:style-name="ce6">
            <text:p><text:s/>4,3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17.71" table:style-name="ce6">
            <text:p><text:s/>1.117,7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7.66" table:style-name="ce6">
            <text:p><text:s/>137,6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8.83" table:style-name="ce6">
            <text:p><text:s/>68,8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.94" table:style-name="ce6">
            <text:p><text:s/>22,9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1.97" table:style-name="ce6">
            <text:p><text:s/>81,9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23" table:style-name="ce6">
            <text:p><text:s/>19,2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0.76" table:style-name="ce6">
            <text:p><text:s/>110,7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" table:style-name="ce6">
            <text:p><text:s/>8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.83" table:style-name="ce6">
            <text:p><text:s/>15,8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.46" table:style-name="ce6">
            <text:p><text:s/>12,4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0399999999999991" table:style-name="ce6">
            <text:p><text:s/>9,0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27.82" table:style-name="ce6">
            <text:p><text:s/>727,8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0399999999999991" table:style-name="ce6">
            <text:p><text:s/>9,0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9.01" table:style-name="ce6">
            <text:p><text:s/>39,0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6.38" table:style-name="ce6">
            <text:p><text:s/>46,3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9.739999999999995" table:style-name="ce6">
            <text:p><text:s/>79,7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6.08" table:style-name="ce6">
            <text:p><text:s/>176,08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7.39" table:style-name="ce6">
            <text:p><text:s/>117,39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" table:style-name="ce6">
            <text:p><text:s/>8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0399999999999991" table:style-name="ce6">
            <text:p><text:s/>9,0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75.2" table:style-name="ce6">
            <text:p><text:s/>375,2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.92" table:style-name="ce6">
            <text:p><text:s/>11,9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0399999999999991" table:style-name="ce6">
            <text:p><text:s/>9,0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6.83" table:style-name="ce6">
            <text:p><text:s/>106,8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0399999999999991" table:style-name="ce6">
            <text:p><text:s/>9,0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5.599999999999994" table:style-name="ce6">
            <text:p><text:s/>75,6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.14" table:style-name="ce6">
            <text:p><text:s/>53,1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" table:style-name="ce6">
            <text:p><text:s/>8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.83" table:style-name="ce6">
            <text:p><text:s/>15,8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0.76" table:style-name="ce6">
            <text:p><text:s/>110,7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.71" table:style-name="ce6">
            <text:p><text:s/>49,7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.5" table:style-name="ce6">
            <text:p><text:s/>8,5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9.56" table:style-name="ce6">
            <text:p><text:s/>199,5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8.04" table:style-name="ce6">
            <text:p><text:s/>88,0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.87" table:style-name="ce6">
            <text:p><text:s/>5,87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01.63" table:style-name="ce6">
            <text:p><text:s/>301,6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0399999999999991" table:style-name="ce6">
            <text:p><text:s/>9,0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.83" table:style-name="ce6">
            <text:p><text:s/>15,8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98.94" table:style-name="ce6">
            <text:p><text:s/>398,94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.46" table:style-name="ce6">
            <text:p><text:s/>12,46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.62" table:style-name="ce6">
            <text:p><text:s/>6,62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0.1" table:style-name="ce6">
            <text:p><text:s/>220,1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.1999999999999993" table:style-name="ce6">
            <text:p><text:s/>9,2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2.8" table:style-name="ce6">
            <text:p><text:s/>312,8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8" table:style-name="ce6">
            <text:p><text:s/>138,00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03" table:style-name="ce6">
            <text:p><text:s/>26,0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7.83" table:style-name="ce6">
            <text:p><text:s/>187,83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75.65" table:style-name="ce6">
            <text:p><text:s/>375,65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2.61" table:style-name="ce6">
            <text:p><text:s/>62,61<text:s text:c="3"/></text:p>
          </table:table-cell>
          <table:table-cell office:value-type="string" table:style-name="ce7">
            <text:p>0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399999999999999" table:style-name="ce6">
            <text:p><text:s/>19,40<text:s text:c="3"/></text:p>
          </table:table-cell>
          <table:table-cell office:value-type="string" table:style-name="ce7">
            <text:p>0430617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18" table:style-name="ce6">
            <text:p><text:s/>19,18<text:s text:c="3"/></text:p>
          </table:table-cell>
          <table:table-cell office:value-type="string" table:style-name="ce7">
            <text:p>057543810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.3" table:style-name="ce6">
            <text:p><text:s/>7,30<text:s text:c="3"/></text:p>
          </table:table-cell>
          <table:table-cell office:value-type="string" table:style-name="ce7">
            <text:p>057543810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64.41" table:style-name="ce6">
            <text:p><text:s/>464,41<text:s text:c="3"/></text:p>
          </table:table-cell>
          <table:table-cell office:value-type="string" table:style-name="ce7">
            <text:p>0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40.52" table:style-name="ce6">
            <text:p><text:s/>440,52<text:s text:c="3"/></text:p>
          </table:table-cell>
          <table:table-cell office:value-type="string" table:style-name="ce7">
            <text:p>0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.85" table:style-name="ce6">
            <text:p><text:s/>27,85<text:s text:c="3"/></text:p>
          </table:table-cell>
          <table:table-cell office:value-type="string" table:style-name="ce7">
            <text:p>0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5.54" table:style-name="ce6">
            <text:p><text:s/>35,54<text:s text:c="3"/></text:p>
          </table:table-cell>
          <table:table-cell office:value-type="string" table:style-name="ce7">
            <text:p>0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5.17" table:style-name="ce6">
            <text:p><text:s/>75,17<text:s text:c="3"/></text:p>
          </table:table-cell>
          <table:table-cell office:value-type="string" table:style-name="ce7">
            <text:p>0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3.73" table:style-name="ce6">
            <text:p><text:s/>73,73<text:s text:c="3"/></text:p>
          </table:table-cell>
          <table:table-cell office:value-type="string" table:style-name="ce7">
            <text:p>0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6.7" table:style-name="ce6">
            <text:p><text:s/>46,70<text:s text:c="3"/></text:p>
          </table:table-cell>
          <table:table-cell office:value-type="string" table:style-name="ce7">
            <text:p>0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1.35" table:style-name="ce6">
            <text:p><text:s/>131,35<text:s text:c="3"/></text:p>
          </table:table-cell>
          <table:table-cell office:value-type="string" table:style-name="ce7">
            <text:p>0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.94" table:style-name="ce6">
            <text:p><text:s/>1,9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40.17" table:style-name="ce6">
            <text:p><text:s/>340,1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52.02" table:style-name="ce6">
            <text:p><text:s/>2.952,0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9.99" table:style-name="ce6">
            <text:p><text:s/>279,9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50.64" table:style-name="ce6">
            <text:p><text:s/>450,6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9.19" table:style-name="ce6">
            <text:p><text:s/>319,1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0.32" table:style-name="ce6">
            <text:p><text:s/>310,3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6.01" table:style-name="ce6">
            <text:p><text:s/>276,0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1.82" table:style-name="ce6">
            <text:p><text:s/>291,8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95.78" table:style-name="ce6">
            <text:p><text:s/>395,7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5.97000000000003" table:style-name="ce6">
            <text:p><text:s/>265,9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7.57" table:style-name="ce6">
            <text:p><text:s/>317,5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8.86" table:style-name="ce6">
            <text:p><text:s/>258,8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7.88" table:style-name="ce6">
            <text:p><text:s/>337,8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8.58" table:style-name="ce6">
            <text:p><text:s/>258,5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8.7" table:style-name="ce6">
            <text:p><text:s/>98,7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.4" table:style-name="ce6">
            <text:p><text:s/>13,4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9.94" table:style-name="ce6">
            <text:p><text:s/>339,9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6.69" table:style-name="ce6">
            <text:p><text:s/>296,6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.97" table:style-name="ce6">
            <text:p><text:s/>27,9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5.28" table:style-name="ce6">
            <text:p><text:s/>35,2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24.8399999999999" table:style-name="ce6">
            <text:p><text:s/>1.224,8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9.34" table:style-name="ce6">
            <text:p><text:s/>239,3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3.39" table:style-name="ce6">
            <text:p><text:s/>113,3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3.88" table:style-name="ce6">
            <text:p><text:s/>213,8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3.85" table:style-name="ce6">
            <text:p><text:s/>243,8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45.4899999999998" table:style-name="ce6">
            <text:p><text:s/>2.145,4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6.46" table:style-name="ce6">
            <text:p><text:s/>226,4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2.85" table:style-name="ce6">
            <text:p><text:s/>232,8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93.32" table:style-name="ce6">
            <text:p><text:s/>793,3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6.84" table:style-name="ce6">
            <text:p><text:s/>206,8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2.88" table:style-name="ce6">
            <text:p><text:s/>192,8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07.78" table:style-name="ce6">
            <text:p><text:s/>507,7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5.14" table:style-name="ce6">
            <text:p><text:s/>45,1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5.52" table:style-name="ce6">
            <text:p><text:s/>55,5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2.180000000000007" table:style-name="ce6">
            <text:p><text:s/>72,1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3.99" table:style-name="ce6">
            <text:p><text:s/>63,9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7.790000000000006" table:style-name="ce6">
            <text:p><text:s/>77,7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7.47" table:style-name="ce6">
            <text:p><text:s/>107,4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2.14" table:style-name="ce6">
            <text:p><text:s/>102,1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3.92" table:style-name="ce6">
            <text:p><text:s/>123,9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0.71" table:style-name="ce6">
            <text:p><text:s/>0,7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2699999999999996" table:style-name="ce6">
            <text:p><text:s/>4,2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9.56" table:style-name="ce6">
            <text:p><text:s/>59,5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14" table:style-name="ce6">
            <text:p><text:s/>26,1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.75" table:style-name="ce6">
            <text:p><text:s/>15,7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.59" table:style-name="ce6">
            <text:p><text:s/>2,5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.64" table:style-name="ce6">
            <text:p><text:s/>20,6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7" table:style-name="ce6">
            <text:p><text:s/>19,7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.05" table:style-name="ce6">
            <text:p><text:s/>11,0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14" table:style-name="ce6">
            <text:p><text:s/>26,1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.45" table:style-name="ce6">
            <text:p><text:s/>25,4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.079999999999998" table:style-name="ce6">
            <text:p><text:s/>17,0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96" table:style-name="ce6">
            <text:p><text:s/>26,9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6.12" table:style-name="ce6">
            <text:p><text:s/>66,1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14" table:style-name="ce6">
            <text:p><text:s/>26,1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9.47" table:style-name="ce6">
            <text:p><text:s/>159,4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.18" table:style-name="ce6">
            <text:p><text:s/>20,1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3.33" table:style-name="ce6">
            <text:p><text:s/>183,3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71.31" table:style-name="ce6">
            <text:p><text:s/>371,3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73.2" table:style-name="ce6">
            <text:p><text:s/>473,2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11.93" table:style-name="ce6">
            <text:p><text:s/>1.111,9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5.84" table:style-name="ce6">
            <text:p><text:s/>105,8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.56" table:style-name="ce6">
            <text:p><text:s/>31,5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6.1" table:style-name="ce6">
            <text:p><text:s/>236,1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7.53" table:style-name="ce6">
            <text:p><text:s/>197,5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9.83999999999997" table:style-name="ce6">
            <text:p><text:s/>269,8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43.15" table:style-name="ce6">
            <text:p><text:s/>343,1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8.18" table:style-name="ce6">
            <text:p><text:s/>228,1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8.89" table:style-name="ce6">
            <text:p><text:s/>208,8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76.34" table:style-name="ce6">
            <text:p><text:s/>576,3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76.33000000000004" table:style-name="ce6">
            <text:p><text:s/>576,3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" table:style-name="ce6">
            <text:p><text:s/>53,0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06.98" table:style-name="ce6">
            <text:p><text:s/>1.006,9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7.77000000000001" table:style-name="ce6">
            <text:p><text:s/>147,7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9.13" table:style-name="ce6">
            <text:p><text:s/>149,1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7.05" table:style-name="ce6">
            <text:p><text:s/>117,0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2.72999999999999" table:style-name="ce6">
            <text:p><text:s/>152,7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3.95" table:style-name="ce6">
            <text:p><text:s/>93,9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9.09" table:style-name="ce6">
            <text:p><text:s/>169,0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1.37" table:style-name="ce6">
            <text:p><text:s/>151,3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9.78" table:style-name="ce6">
            <text:p><text:s/>59,7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2.239999999999995" table:style-name="ce6">
            <text:p><text:s/>72,2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0.91" table:style-name="ce6">
            <text:p><text:s/>60,9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.33" table:style-name="ce6">
            <text:p><text:s/>2,3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43" table:style-name="ce6">
            <text:p><text:s/>4,4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0.23" table:style-name="ce6">
            <text:p><text:s/>0,2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7.82" table:style-name="ce6">
            <text:p><text:s/>57,8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.12" table:style-name="ce6">
            <text:p><text:s/>13,1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9.23" table:style-name="ce6">
            <text:p><text:s/>249,2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4.29" table:style-name="ce6">
            <text:p><text:s/>94,2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0.86" table:style-name="ce6">
            <text:p><text:s/>100,8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3.31" table:style-name="ce6">
            <text:p><text:s/>93,3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3.85" table:style-name="ce6">
            <text:p><text:s/>83,8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6.62" table:style-name="ce6">
            <text:p><text:s/>66,6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7.77" table:style-name="ce6">
            <text:p><text:s/>97,7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2.959999999999994" table:style-name="ce6">
            <text:p><text:s/>72,9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6.07" table:style-name="ce6">
            <text:p><text:s/>56,0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4.87" table:style-name="ce6">
            <text:p><text:s/>64,8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.73" table:style-name="ce6">
            <text:p><text:s/>5,7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.25" table:style-name="ce6">
            <text:p><text:s/>11,2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.09" table:style-name="ce6">
            <text:p><text:s/>14,0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8.23" table:style-name="ce6">
            <text:p><text:s/>78,2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05.75" table:style-name="ce6">
            <text:p><text:s/>805,7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4.83" table:style-name="ce6">
            <text:p><text:s/>224,8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9.76" table:style-name="ce6">
            <text:p><text:s/>59,7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9.19" table:style-name="ce6">
            <text:p><text:s/>259,1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5.73" table:style-name="ce6">
            <text:p><text:s/>295,7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53.3499999999999" table:style-name="ce6">
            <text:p><text:s/>1.153,3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9.57" table:style-name="ce6">
            <text:p><text:s/>29,5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66" table:style-name="ce6">
            <text:p><text:s/>4,6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1.48" table:style-name="ce6">
            <text:p><text:s/>181,4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.64" table:style-name="ce6">
            <text:p><text:s/>16,6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5.760000000000005" table:style-name="ce6">
            <text:p><text:s/>75,7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4.22" table:style-name="ce6">
            <text:p><text:s/>34,2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6.39" table:style-name="ce6">
            <text:p><text:s/>86,3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95.3" table:style-name="ce6">
            <text:p><text:s/>695,3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1.47999999999999" table:style-name="ce6">
            <text:p><text:s/>151,4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69.85" table:style-name="ce6">
            <text:p><text:s/>569,8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2.72" table:style-name="ce6">
            <text:p><text:s/>112,7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10.88" table:style-name="ce6">
            <text:p><text:s/>510,8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.55" table:style-name="ce6">
            <text:p><text:s/>26,5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9.64" table:style-name="ce6">
            <text:p><text:s/>189,6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7.2" table:style-name="ce6">
            <text:p><text:s/>207,2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0.69" table:style-name="ce6">
            <text:p><text:s/>110,6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4.12" table:style-name="ce6">
            <text:p><text:s/>114,1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3.91999999999999" table:style-name="ce6">
            <text:p><text:s/>153,9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5.03" table:style-name="ce6">
            <text:p><text:s/>155,0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9.58" table:style-name="ce6">
            <text:p><text:s/>99,5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.17" table:style-name="ce6">
            <text:p><text:s/>7,1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0.04" table:style-name="ce6">
            <text:p><text:s/>0,0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.08" table:style-name="ce6">
            <text:p><text:s/>27,0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3.83" table:style-name="ce6">
            <text:p><text:s/>223,8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4.02" table:style-name="ce6">
            <text:p><text:s/>214,0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9.34" table:style-name="ce6">
            <text:p><text:s/>59,3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1.75" table:style-name="ce6">
            <text:p><text:s/>121,7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.32" table:style-name="ce6">
            <text:p><text:s/>13,3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76.5899999999999" table:style-name="ce6">
            <text:p><text:s/>1.076,5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6.51" table:style-name="ce6">
            <text:p><text:s/>266,5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3.18" table:style-name="ce6">
            <text:p><text:s/>203,1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9.74" table:style-name="ce6">
            <text:p><text:s/>209,7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86.33" table:style-name="ce6">
            <text:p><text:s/>386,3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66.52" table:style-name="ce6">
            <text:p><text:s/>466,5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52.46" table:style-name="ce6">
            <text:p><text:s/>452,4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13.9" table:style-name="ce6">
            <text:p><text:s/>413,9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4.77" table:style-name="ce6">
            <text:p><text:s/>494,7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2.95" table:style-name="ce6">
            <text:p><text:s/>212,9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3.85" table:style-name="ce6">
            <text:p><text:s/>63,8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0.38" table:style-name="ce6">
            <text:p><text:s/>280,3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83.56" table:style-name="ce6">
            <text:p><text:s/>383,5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83.55" table:style-name="ce6">
            <text:p><text:s/>383,5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7.15" table:style-name="ce6">
            <text:p><text:s/>47,1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.64" table:style-name="ce6">
            <text:p><text:s/>24,6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5.95" table:style-name="ce6">
            <text:p><text:s/>275,9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8.7" table:style-name="ce6">
            <text:p><text:s/>168,7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6.03" table:style-name="ce6">
            <text:p><text:s/>156,0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.57" table:style-name="ce6">
            <text:p><text:s/>10,5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.64" table:style-name="ce6">
            <text:p><text:s/>24,6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0.09" table:style-name="ce6">
            <text:p><text:s/>190,0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8.44" table:style-name="ce6">
            <text:p><text:s/>288,4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19.9" table:style-name="ce6">
            <text:p><text:s/>519,9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25.58" table:style-name="ce6">
            <text:p><text:s/>325,5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61.82" table:style-name="ce6">
            <text:p><text:s/>361,8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74.31" table:style-name="ce6">
            <text:p><text:s/>374,3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6.61" table:style-name="ce6">
            <text:p><text:s/>66,6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97.12" table:style-name="ce6">
            <text:p><text:s/>397,1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04.38" table:style-name="ce6">
            <text:p><text:s/>304,3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65.27" table:style-name="ce6">
            <text:p><text:s/>365,2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7.12" table:style-name="ce6">
            <text:p><text:s/>67,1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89" table:style-name="ce6">
            <text:p><text:s/>19,8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86.83" table:style-name="ce6">
            <text:p><text:s/>2.886,8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.68" table:style-name="ce6">
            <text:p><text:s/>2,6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4.26" table:style-name="ce6">
            <text:p><text:s/>244,2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.71" table:style-name="ce6">
            <text:p><text:s/>17,7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.3" table:style-name="ce6">
            <text:p><text:s/>25,3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9.900000000000006" table:style-name="ce6">
            <text:p><text:s/>79,9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.84" table:style-name="ce6">
            <text:p><text:s/>18,8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21.61" table:style-name="ce6">
            <text:p><text:s/>921,6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.25" table:style-name="ce6">
            <text:p><text:s/>15,2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7" table:style-name="ce6">
            <text:p><text:s/>19,7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7.68" table:style-name="ce6">
            <text:p><text:s/>57,6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9.06" table:style-name="ce6">
            <text:p><text:s/>79,0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7.73" table:style-name="ce6">
            <text:p><text:s/>107,7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5.88" table:style-name="ce6">
            <text:p><text:s/>75,8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2.58" table:style-name="ce6">
            <text:p><text:s/>272,5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5.17" table:style-name="ce6">
            <text:p><text:s/>335,1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76.25" table:style-name="ce6">
            <text:p><text:s/>1.876,2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5.53" table:style-name="ce6">
            <text:p><text:s/>225,5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2699999999999996" table:style-name="ce6">
            <text:p><text:s/>4,2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.64" table:style-name="ce6">
            <text:p><text:s/>24,6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4.14" table:style-name="ce6">
            <text:p><text:s/>54,1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7" table:style-name="ce6">
            <text:p><text:s/>19,7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0.84" table:style-name="ce6">
            <text:p><text:s/>90,8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1.63" table:style-name="ce6">
            <text:p><text:s/>121,6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29.72" table:style-name="ce6">
            <text:p><text:s/>1.229,7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4.72" table:style-name="ce6">
            <text:p><text:s/>64,7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2.17" table:style-name="ce6">
            <text:p><text:s/>242,1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7.19" table:style-name="ce6">
            <text:p><text:s/>57,1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69.44" table:style-name="ce6">
            <text:p><text:s/>269,4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1.63" table:style-name="ce6">
            <text:p><text:s/>331,6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7.47" table:style-name="ce6">
            <text:p><text:s/>237,4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0.23" table:style-name="ce6">
            <text:p><text:s/>0,2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43" table:style-name="ce6">
            <text:p><text:s/>4,4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.33" table:style-name="ce6">
            <text:p><text:s/>3,3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.32" table:style-name="ce6">
            <text:p><text:s/>3,3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6.42" table:style-name="ce6">
            <text:p><text:s/>66,4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9.85" table:style-name="ce6">
            <text:p><text:s/>249,8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3.61" table:style-name="ce6">
            <text:p><text:s/>113,6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0.59" table:style-name="ce6">
            <text:p><text:s/>70,5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3.87" table:style-name="ce6">
            <text:p><text:s/>73,8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5.5" table:style-name="ce6">
            <text:p><text:s/>65,5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6.43" table:style-name="ce6">
            <text:p><text:s/>56,4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.85" table:style-name="ce6">
            <text:p><text:s/>13,8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9.74" table:style-name="ce6">
            <text:p><text:s/>89,7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6.36" table:style-name="ce6">
            <text:p><text:s/>96,3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1.42" table:style-name="ce6">
            <text:p><text:s/>81,4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7.319999999999993" table:style-name="ce6">
            <text:p><text:s/>67,3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7.13" table:style-name="ce6">
            <text:p><text:s/>87,1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1.82" table:style-name="ce6">
            <text:p><text:s/>131,8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9.65" table:style-name="ce6">
            <text:p><text:s/>129,6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6.15" table:style-name="ce6">
            <text:p><text:s/>96,1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4.22" table:style-name="ce6">
            <text:p><text:s/>254,2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26.63" table:style-name="ce6">
            <text:p><text:s/>326,6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73.8599999999999" table:style-name="ce6">
            <text:p><text:s/>1.273,8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2.659999999999997" table:style-name="ce6">
            <text:p><text:s/>32,6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64.66" table:style-name="ce6">
            <text:p><text:s/>664,6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8.52" table:style-name="ce6">
            <text:p><text:s/>338,5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.82" table:style-name="ce6">
            <text:p><text:s/>17,8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5.72" table:style-name="ce6">
            <text:p><text:s/>45,7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66" table:style-name="ce6">
            <text:p><text:s/>4,6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6.77" table:style-name="ce6">
            <text:p><text:s/>76,7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0.68" table:style-name="ce6">
            <text:p><text:s/>210,6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6.97" table:style-name="ce6">
            <text:p><text:s/>16,9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4.74" table:style-name="ce6">
            <text:p><text:s/>84,7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84.26" table:style-name="ce6">
            <text:p><text:s/>684,2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30.45" table:style-name="ce6">
            <text:p><text:s/>830,4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1.8" table:style-name="ce6">
            <text:p><text:s/>51,8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0.38999999999999" table:style-name="ce6">
            <text:p><text:s/>150,3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0.23" table:style-name="ce6">
            <text:p><text:s/>0,2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43" table:style-name="ce6">
            <text:p><text:s/>4,4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63.19" table:style-name="ce6">
            <text:p><text:s/>463,1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6.3" table:style-name="ce6">
            <text:p><text:s/>226,3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41.0999999999999" table:style-name="ce6">
            <text:p><text:s/>1.041,1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6.84" table:style-name="ce6">
            <text:p><text:s/>216,8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.85" table:style-name="ce6">
            <text:p><text:s/>13,8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71.93" table:style-name="ce6">
            <text:p><text:s/>971,9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9.68" table:style-name="ce6">
            <text:p><text:s/>89,6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4.11" table:style-name="ce6">
            <text:p><text:s/>234,1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82.94" table:style-name="ce6">
            <text:p><text:s/>482,9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389.98" table:style-name="ce6">
            <text:p><text:s/>15.389,9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8.13999999999999" table:style-name="ce6">
            <text:p><text:s/>138,1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34.52" table:style-name="ce6">
            <text:p><text:s/>634,5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0.03" table:style-name="ce6">
            <text:p><text:s/>230,0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66" table:style-name="ce6">
            <text:p><text:s/>4,6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42.64" table:style-name="ce6">
            <text:p><text:s/>442,6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0.68" table:style-name="ce6">
            <text:p><text:s/>50,6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.14" table:style-name="ce6">
            <text:p><text:s/>20,1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3.6" table:style-name="ce6">
            <text:p><text:s/>123,6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.11" table:style-name="ce6">
            <text:p><text:s/>24,1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89" table:style-name="ce6">
            <text:p><text:s/>19,8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4.5" table:style-name="ce6">
            <text:p><text:s/>274,5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9.7" table:style-name="ce6">
            <text:p><text:s/>19,7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4.72000000000003" table:style-name="ce6">
            <text:p><text:s/>284,7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4.09" table:style-name="ce6">
            <text:p><text:s/>94,0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8.26" table:style-name="ce6">
            <text:p><text:s/>88,2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8.25" table:style-name="ce6">
            <text:p><text:s/>88,2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4.22" table:style-name="ce6">
            <text:p><text:s/>174,2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95.29" table:style-name="ce6">
            <text:p><text:s/>595,2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0.35" table:style-name="ce6">
            <text:p><text:s/>150,3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75.78" table:style-name="ce6">
            <text:p><text:s/>475,7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75.7" table:style-name="ce6">
            <text:p><text:s/>375,7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7.08" table:style-name="ce6">
            <text:p><text:s/>187,0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03.8" table:style-name="ce6">
            <text:p><text:s/>703,8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41.61" table:style-name="ce6">
            <text:p><text:s/>341,6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2.23" table:style-name="ce6">
            <text:p><text:s/>332,2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1.60000000000002" table:style-name="ce6">
            <text:p><text:s/>311,6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7.38" table:style-name="ce6">
            <text:p><text:s/>77,3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70.15" table:style-name="ce6">
            <text:p><text:s/>1.470,1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33.3599999999999" table:style-name="ce6">
            <text:p><text:s/>1.033,3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2.290000000000006" table:style-name="ce6">
            <text:p><text:s/>72,2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2.180000000000007" table:style-name="ce6">
            <text:p><text:s/>72,1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2.61" table:style-name="ce6">
            <text:p><text:s/>32,6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1.22" table:style-name="ce6">
            <text:p><text:s/>181,2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6.91" table:style-name="ce6">
            <text:p><text:s/>226,9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.12" table:style-name="ce6">
            <text:p><text:s/>15,1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93.21" table:style-name="ce6">
            <text:p><text:s/>393,2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0.93" table:style-name="ce6">
            <text:p><text:s/>10,9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4.28" table:style-name="ce6">
            <text:p><text:s/>54,2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0.25" table:style-name="ce6">
            <text:p><text:s/>70,2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.95" table:style-name="ce6">
            <text:p><text:s/>27,9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66.94" table:style-name="ce6">
            <text:p><text:s/>366,9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66.93" table:style-name="ce6">
            <text:p><text:s/>366,9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7.01" table:style-name="ce6">
            <text:p><text:s/>537,0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0.49" table:style-name="ce6">
            <text:p><text:s/>140,4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0.680000000000007" table:style-name="ce6">
            <text:p><text:s/>80,6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.35" table:style-name="ce6">
            <text:p><text:s/>13,3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49.25" table:style-name="ce6">
            <text:p><text:s/>449,25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9.58" table:style-name="ce6">
            <text:p><text:s/>289,5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3.91" table:style-name="ce6">
            <text:p><text:s/>333,9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03.68" table:style-name="ce6">
            <text:p><text:s/>203,6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33.43" table:style-name="ce6">
            <text:p><text:s/>1.133,4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7.83" table:style-name="ce6">
            <text:p><text:s/>27,8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1.14" table:style-name="ce6">
            <text:p><text:s/>231,1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465.98" table:style-name="ce6">
            <text:p><text:s/>8.465,9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3017.31" table:style-name="ce6">
            <text:p><text:s/>33.017,3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46.6" table:style-name="ce6">
            <text:p><text:s/>846,6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19.8" table:style-name="ce6">
            <text:p><text:s/>1.419,8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2.959999999999994" table:style-name="ce6">
            <text:p><text:s/>72,9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448.82" table:style-name="ce6">
            <text:p><text:s/>1.448,8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28.67999999999995" table:style-name="ce6">
            <text:p><text:s/>628,6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02.76" table:style-name="ce6">
            <text:p><text:s/>302,7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563.67" table:style-name="ce6">
            <text:p><text:s/>1.563,6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15.66" table:style-name="ce6">
            <text:p><text:s/>415,6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23.89999999999998" table:style-name="ce6">
            <text:p><text:s/>323,9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9.11" table:style-name="ce6">
            <text:p><text:s/>49,1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933.01" table:style-name="ce6">
            <text:p><text:s/>933,0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782.78" table:style-name="ce6">
            <text:p><text:s/>782,7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1.56" table:style-name="ce6">
            <text:p><text:s/>231,5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19.51" table:style-name="ce6">
            <text:p><text:s/>219,5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21.47" table:style-name="ce6">
            <text:p><text:s/>421,4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39.91" table:style-name="ce6">
            <text:p><text:s/>539,9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239.16" table:style-name="ce6">
            <text:p><text:s/>3.239,1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53.30999999999995" table:style-name="ce6">
            <text:p><text:s/>553,3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6.32" table:style-name="ce6">
            <text:p><text:s/>316,3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25.51" table:style-name="ce6">
            <text:p><text:s/>425,5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88.7" table:style-name="ce6">
            <text:p><text:s/>188,70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4.28" table:style-name="ce6">
            <text:p><text:s/>114,2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22.56" table:style-name="ce6">
            <text:p><text:s/>322,5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15.04000000000002" table:style-name="ce6">
            <text:p><text:s/>315,0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.12" table:style-name="ce6">
            <text:p><text:s/>3,1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7.67" table:style-name="ce6">
            <text:p><text:s/>127,6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59.63" table:style-name="ce6">
            <text:p><text:s/>259,6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4.06" table:style-name="ce6">
            <text:p><text:s/>54,0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.2699999999999996" table:style-name="ce6">
            <text:p><text:s/>4,27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.059999999999999" table:style-name="ce6">
            <text:p><text:s/>17,0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88.34" table:style-name="ce6">
            <text:p><text:s/>88,3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88.38" table:style-name="ce6">
            <text:p><text:s/>488,3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9.36000000000001" table:style-name="ce6">
            <text:p><text:s/>129,3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1.28" table:style-name="ce6">
            <text:p><text:s/>231,2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.76" table:style-name="ce6">
            <text:p><text:s/>5,7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20.91000000000003" table:style-name="ce6">
            <text:p><text:s/>320,9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.01" table:style-name="ce6">
            <text:p><text:s/>3,0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64.66" table:style-name="ce6">
            <text:p><text:s/>464,66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39.24" table:style-name="ce6">
            <text:p><text:s/>139,24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367.99" table:style-name="ce6">
            <text:p><text:s/>367,99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35.53" table:style-name="ce6">
            <text:p><text:s/>235,5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.11" table:style-name="ce6">
            <text:p><text:s/>24,1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84.42" table:style-name="ce6">
            <text:p><text:s/>284,4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20.72" table:style-name="ce6">
            <text:p><text:s/>220,72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4.31" table:style-name="ce6">
            <text:p><text:s/>124,3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409.41" table:style-name="ce6">
            <text:p><text:s/>409,4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68.78" table:style-name="ce6">
            <text:p><text:s/>68,78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77.41" table:style-name="ce6">
            <text:p><text:s/>177,4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59.43" table:style-name="ce6">
            <text:p><text:s/>59,43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24.11" table:style-name="ce6">
            <text:p><text:s/>24,11<text:s text:c="3"/></text:p>
          </table:table-cell>
          <table:table-cell office:value-type="string" table:style-name="ce7">
            <text:p>0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24.65" table:style-name="ce6">
            <text:p><text:s/>124,65<text:s text:c="3"/></text:p>
          </table:table-cell>
          <table:table-cell office:value-type="string" table:style-name="ce7">
            <text:p>1288342015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4.11" table:style-name="ce6">
            <text:p><text:s/>114,11<text:s text:c="3"/></text:p>
          </table:table-cell>
          <table:table-cell office:value-type="string" table:style-name="ce7">
            <text:p>1288342015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enze e canoni</text:p>
          </table:table-cell>
          <table:table-cell office:value-type="float" office:value="115.96" table:style-name="ce6">
            <text:p><text:s/>115,96<text:s text:c="3"/></text:p>
          </table:table-cell>
          <table:table-cell office:value-type="string" table:style-name="ce7">
            <text:p>12883420155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092.8399999999999" table:style-name="ce6">
            <text:p><text:s/>1.092,84<text:s text:c="3"/></text:p>
          </table:table-cell>
          <table:table-cell office:value-type="string" table:style-name="ce7">
            <text:p>003047202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514.57000000000005" table:style-name="ce6">
            <text:p><text:s/>514,57<text:s text:c="3"/></text:p>
          </table:table-cell>
          <table:table-cell office:value-type="string" table:style-name="ce7">
            <text:p>003047202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75.68" table:style-name="ce6">
            <text:p><text:s/>175,68<text:s text:c="3"/></text:p>
          </table:table-cell>
          <table:table-cell office:value-type="string" table:style-name="ce7">
            <text:p>003047202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365.88" table:style-name="ce6">
            <text:p><text:s/>365,88<text:s text:c="3"/></text:p>
          </table:table-cell>
          <table:table-cell office:value-type="string" table:style-name="ce7">
            <text:p>003047202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229.78" table:style-name="ce6">
            <text:p><text:s/>229,78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601.42999999999995" table:style-name="ce6">
            <text:p><text:s/>601,43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572.66999999999996" table:style-name="ce6">
            <text:p><text:s/>572,67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240.09" table:style-name="ce6">
            <text:p><text:s/>240,09<text:s text:c="3"/></text:p>
          </table:table-cell>
          <table:table-cell office:value-type="string" table:style-name="ce7">
            <text:p>00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68.37" table:style-name="ce6">
            <text:p><text:s/>168,37<text:s text:c="3"/></text:p>
          </table:table-cell>
          <table:table-cell office:value-type="string" table:style-name="ce7">
            <text:p>0061378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417.23" table:style-name="ce6">
            <text:p><text:s/>417,23<text:s text:c="3"/></text:p>
          </table:table-cell>
          <table:table-cell office:value-type="string" table:style-name="ce7">
            <text:p>0061378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679.54" table:style-name="ce6">
            <text:p><text:s/>679,54<text:s text:c="3"/></text:p>
          </table:table-cell>
          <table:table-cell office:value-type="string" table:style-name="ce7">
            <text:p>0132534038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223.25" table:style-name="ce6">
            <text:p><text:s/>223,25<text:s text:c="3"/></text:p>
          </table:table-cell>
          <table:table-cell office:value-type="string" table:style-name="ce7">
            <text:p>01564380382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340.83" table:style-name="ce6">
            <text:p><text:s/>340,83<text:s text:c="3"/></text:p>
          </table:table-cell>
          <table:table-cell office:value-type="string" table:style-name="ce7">
            <text:p>0156438038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512.41999999999996" table:style-name="ce6">
            <text:p><text:s/>512,42<text:s text:c="3"/></text:p>
          </table:table-cell>
          <table:table-cell office:value-type="string" table:style-name="ce7">
            <text:p>0156438038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272.46" table:style-name="ce6">
            <text:p><text:s/>1.272,46<text:s text:c="3"/></text:p>
          </table:table-cell>
          <table:table-cell office:value-type="string" table:style-name="ce7">
            <text:p>01564380382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09.8" table:style-name="ce6">
            <text:p><text:s/>109,80<text:s text:c="3"/></text:p>
          </table:table-cell>
          <table:table-cell office:value-type="string" table:style-name="ce7">
            <text:p>01564380382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296.08" table:style-name="ce6">
            <text:p><text:s/>1.296,08<text:s text:c="3"/></text:p>
          </table:table-cell>
          <table:table-cell office:value-type="string" table:style-name="ce7">
            <text:p>0208047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142.74" table:style-name="ce6">
            <text:p><text:s/>142,74<text:s text:c="3"/></text:p>
          </table:table-cell>
          <table:table-cell office:value-type="string" table:style-name="ce7">
            <text:p>07635580017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5002.01" table:style-name="ce6">
            <text:p><text:s/>5.002,01<text:s text:c="3"/></text:p>
          </table:table-cell>
          <table:table-cell office:value-type="float" office:value="80040110373" table:style-name="ce7">
            <text:p>8004011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5">
            <text:p>2025</text:p>
          </table:table-cell>
          <table:table-cell office:value-type="float" office:value="3" table:style-name="ce5">
            <text:p>3</text:p>
          </table:table-cell>
          <table:table-cell office:value-type="string" table:style-name="ce5">
            <text:p>USCITA CORRENTE</text:p>
          </table:table-cell>
          <table:table-cell office:value-type="string" table:style-name="ce5">
            <text:p>Utilizzo di beni di terzi</text:p>
          </table:table-cell>
          <table:table-cell office:value-type="float" office:value="762.66" table:style-name="ce6">
            <text:p><text:s/>762,66<text:s text:c="3"/></text:p>
          </table:table-cell>
          <table:table-cell office:value-type="float" office:value="97081660157" table:style-name="ce7">
            <text:p>97081660157</text:p>
          </table:table-cell>
          <table:table-cell table:number-columns-repeated="16378"/>
        </table:table-row>
        <table:table-row table:number-rows-repeated="1047072" table:style-name="ro1">
          <table:table-cell table:number-columns-repeated="16384"/>
        </table:table-row>
      </table:table>
      <table:database-ranges>
        <table:database-range table:target-range-address="Foglio1.A1:Foglio1.F1504" table:display-filter-buttons="true">
          <table:sort>
            <table:sort-by table:field-number="3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 Light" svg:font-family="&quot;Calibri Light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7P2">
      <number:text> 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231</meta:generator>
    <meta:initial-creator>Giulia Armaroli</meta:initial-creator>
    <dc:creator>Giulia Armaroli</dc:creator>
    <meta:creation-date>2025-10-10T10:53:58Z</meta:creation-date>
    <dc:date>2025-10-21T14:47:28Z</dc:date>
  </office:meta>
</office:document-meta>
</file>