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3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5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e6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/>
    </style:style>
    <style:style style:name="co1" style:family="table-column">
      <style:table-column-properties fo:break-before="auto" style:column-width="2.27541666666667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4.07458333333333cm" style:use-optimal-column-width="true"/>
    </style:style>
    <style:style style:name="co4" style:family="table-column">
      <style:table-column-properties fo:break-before="auto" style:column-width="13.5202083333333cm" style:use-optimal-column-width="true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3.2808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85208333333333cm" style:use-optimal-column-width="true"/>
    </style:style>
    <style:style style:name="co9" style:family="table-column">
      <style:table-column-properties fo:break-before="auto" style:column-width="2.35479166666667cm" style:use-optimal-column-width="true"/>
    </style:style>
    <style:style style:name="co10" style:family="table-column">
      <style:table-column-properties fo:break-before="auto" style:column-width="2.48708333333333cm" style:use-optimal-column-width="true"/>
    </style:style>
    <style:style style:name="co11" style:family="table-column">
      <style:table-column-properties fo:break-before="auto" style:column-width="7.3025cm" style:use-optimal-column-width="true"/>
    </style:style>
    <style:style style:name="co12" style:family="table-column">
      <style:table-column-properties fo:break-before="auto" style:column-width="3.571875cm" style:use-optimal-column-width="true"/>
    </style:style>
    <style:style style:name="co13" style:family="table-column">
      <style:table-column-properties fo:break-before="auto" style:column-width="2.2225cm" style:use-optimal-column-width="true"/>
    </style:style>
    <style:style style:name="co14" style:family="table-column">
      <style:table-column-properties fo:break-before="auto" style:column-width="2.03729166666667cm" style:use-optimal-column-width="true"/>
    </style:style>
    <style:style style:name="co15" style:family="table-column">
      <style:table-column-properties fo:break-before="auto" style:column-width="2.936875cm"/>
    </style:style>
    <style:style style:name="co16" style:family="table-column">
      <style:table-column-properties fo:break-before="auto" style:column-width="4.86833333333333cm" style:use-optimal-column-width="true"/>
    </style:style>
    <style:style style:name="co17" style:family="table-column">
      <style:table-column-properties fo:break-before="auto" style:column-width="1.95791666666667cm" style:use-optimal-column-width="true"/>
    </style:style>
    <style:style style:name="co18" style:family="table-column">
      <style:table-column-properties fo:break-before="auto" style:column-width="2.16958333333333cm" style:use-optimal-column-width="true"/>
    </style:style>
    <style:style style:name="co19" style:family="table-column">
      <style:table-column-properties fo:break-before="auto" style:column-width="2.32833333333333cm" style:use-optimal-column-width="true"/>
    </style:style>
    <style:style style:name="co20" style:family="table-column">
      <style:table-column-properties fo:break-before="auto" style:column-width="2.8575cm" style:use-optimal-column-width="true"/>
    </style:style>
    <style:style style:name="co21" style:family="table-column">
      <style:table-column-properties fo:break-before="auto" style:column-width="3.33375cm" style:use-optimal-column-width="true"/>
    </style:style>
    <style:style style:name="co22" style:family="table-column">
      <style:table-column-properties fo:break-before="auto" style:column-width="1.93145833333333cm" style:use-optimal-column-width="true"/>
    </style:style>
    <style:style style:name="co23" style:family="table-column">
      <style:table-column-properties fo:break-before="auto" style:column-width="15.1870833333333cm" style:use-optimal-column-width="true"/>
    </style:style>
    <style:style style:name="co24" style:family="table-column">
      <style:table-column-properties fo:break-before="auto" style:column-width="7.11729166666667cm" style:use-optimal-column-width="true"/>
    </style:style>
    <style:style style:name="co25" style:family="table-column">
      <style:table-column-properties fo:break-before="auto" style:column-width="16.2983333333333cm" style:use-optimal-column-width="true"/>
    </style:style>
    <style:style style:name="co26" style:family="table-column">
      <style:table-column-properties fo:break-before="auto" style:column-width="9.15458333333333cm" style:use-optimal-column-width="true"/>
    </style:style>
    <style:style style:name="co27" style:family="table-column">
      <style:table-column-properties fo:break-before="auto" style:column-width="2.69875cm" style:use-optimal-column-width="true"/>
    </style:style>
    <style:style style:name="co28" style:family="table-column">
      <style:table-column-properties fo:break-before="auto" style:column-width="1.349375cm" style:use-optimal-column-width="true"/>
    </style:style>
    <style:style style:name="co29" style:family="table-column">
      <style:table-column-properties fo:break-before="auto" style:column-width="0.370416666666667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5"/>
        <table:table-column table:style-name="co6" table:default-cell-style-name="ce6"/>
        <table:table-column table:style-name="co7" table:number-columns-repeated="229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30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number-columns-repeated="2" table:default-cell-style-name="ce2"/>
        <table:table-column table:style-name="co16" table:default-cell-style-name="ce2"/>
        <table:table-column table:style-name="co17" table:default-cell-style-name="ce2"/>
        <table:table-column table:style-name="co10" table:default-cell-style-name="ce2"/>
        <table:table-column table:style-name="co18" table:default-cell-style-name="ce2"/>
        <table:table-column table:style-name="co8" table:default-cell-style-name="ce2"/>
        <table:table-column table:style-name="co19" table:default-cell-style-name="ce2"/>
        <table:table-column table:style-name="co20" table:default-cell-style-name="ce2"/>
        <table:table-column table:style-name="co13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7" table:number-columns-repeated="251" table:default-cell-style-name="ce2"/>
        <table:table-row table:style-name="ro1">
          <table:table-cell office:value-type="string" table:style-name="ce1">
            <text:p>ANNO_LIQ</text:p>
          </table:table-cell>
          <table:table-cell office:value-type="string" table:style-name="ce1">
            <text:p>TRIMESTRE</text:p>
          </table:table-cell>
          <table:table-cell office:value-type="string" table:style-name="ce1">
            <text:p>CATEGORIA DI SPESA</text:p>
          </table:table-cell>
          <table:table-cell office:value-type="string" table:style-name="ce1">
            <text:p>TIPOLOGIA DI SPESA</text:p>
          </table:table-cell>
          <table:table-cell office:value-type="string" table:style-name="ce3">
            <text:p>IMPORTO_LIQ</text:p>
          </table:table-cell>
          <table:table-cell office:value-type="string" table:style-name="ce4">
            <text:p>CODICE_FISCALE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824.07" table:style-name="ce5">
            <text:p><text:s/>1.824,07<text:s/></text:p>
          </table:table-cell>
          <table:table-cell office:value-type="string" table:style-name="ce6">
            <text:p>0356181120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866.47" table:style-name="ce5">
            <text:p><text:s/>866,47<text:s/></text:p>
          </table:table-cell>
          <table:table-cell office:value-type="string" table:style-name="ce6">
            <text:p>0356181120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per il personale</text:p>
          </table:table-cell>
          <table:table-cell office:value-type="float" office:value="3479.03" table:style-name="ce5">
            <text:p><text:s/>3.479,03<text:s/></text:p>
          </table:table-cell>
          <table:table-cell office:value-type="string" table:style-name="ce6">
            <text:p>02918310356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per il personale</text:p>
          </table:table-cell>
          <table:table-cell office:value-type="float" office:value="3068.27" table:style-name="ce5">
            <text:p><text:s/>3.068,27<text:s/></text:p>
          </table:table-cell>
          <table:table-cell office:value-type="string" table:style-name="ce6">
            <text:p>02918310356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31000" table:style-name="ce5">
            <text:p><text:s/>31.000,00<text:s/></text:p>
          </table:table-cell>
          <table:table-cell office:value-type="string" table:style-name="ce6">
            <text:p>021999312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5.67" table:style-name="ce5">
            <text:p><text:s/>205,67<text:s/></text:p>
          </table:table-cell>
          <table:table-cell office:value-type="string" table:style-name="ce6">
            <text:p>1288342015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2.37" table:style-name="ce5">
            <text:p><text:s/>182,37<text:s/></text:p>
          </table:table-cell>
          <table:table-cell office:value-type="string" table:style-name="ce6">
            <text:p>1288342015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0.30000000000001" table:style-name="ce5">
            <text:p><text:s/>150,30<text:s/></text:p>
          </table:table-cell>
          <table:table-cell office:value-type="string" table:style-name="ce6">
            <text:p>1288342015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1.46" table:style-name="ce5">
            <text:p><text:s/>131,46<text:s/></text:p>
          </table:table-cell>
          <table:table-cell office:value-type="string" table:style-name="ce6">
            <text:p>1288342015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75.150000000000006" table:style-name="ce5">
            <text:p><text:s/>75,15<text:s/></text:p>
          </table:table-cell>
          <table:table-cell office:value-type="string" table:style-name="ce6">
            <text:p>0210800120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" table:style-name="ce5">
            <text:p><text:s/>4,00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.93" table:style-name="ce5">
            <text:p><text:s/>5,93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56.19" table:style-name="ce5">
            <text:p><text:s/>256,19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" table:style-name="ce5">
            <text:p><text:s/>4,00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.93" table:style-name="ce5">
            <text:p><text:s/>5,93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56.19" table:style-name="ce5">
            <text:p><text:s/>256,19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.37" table:style-name="ce5">
            <text:p><text:s/>4,37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1.02" table:style-name="ce5">
            <text:p><text:s/>21,02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1.19" table:style-name="ce5">
            <text:p><text:s/>21,19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3.51" table:style-name="ce5">
            <text:p><text:s/>53,51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9.51" table:style-name="ce5">
            <text:p><text:s/>59,51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27.07" table:style-name="ce5">
            <text:p><text:s/>127,07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86.89" table:style-name="ce5">
            <text:p><text:s/>386,89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59.19" table:style-name="ce5">
            <text:p><text:s/>459,19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572.66" table:style-name="ce5">
            <text:p><text:s/>572,66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229.78" table:style-name="ce5">
            <text:p><text:s/>229,78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572.66999999999996" table:style-name="ce5">
            <text:p><text:s/>572,67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229.78" table:style-name="ce5">
            <text:p><text:s/>229,78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470.21" table:style-name="ce5">
            <text:p><text:s/>470,21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184.8499999999999" table:style-name="ce5">
            <text:p><text:s/>1.184,85<text:s/></text:p>
          </table:table-cell>
          <table:table-cell office:value-type="string" table:style-name="ce6">
            <text:p>00322270372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282.6" table:style-name="ce5">
            <text:p><text:s/>5.282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Software</text:p>
          </table:table-cell>
          <table:table-cell office:value-type="float" office:value="5490" table:style-name="ce5">
            <text:p><text:s/>5.49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6954" table:style-name="ce5">
            <text:p><text:s/>6.954,00<text:s/></text:p>
          </table:table-cell>
          <table:table-cell office:value-type="string" table:style-name="ce6">
            <text:p>008903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6836" table:style-name="ce5">
            <text:p><text:s/>16.836,00<text:s/></text:p>
          </table:table-cell>
          <table:table-cell office:value-type="string" table:style-name="ce6">
            <text:p>0089037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35" table:style-name="ce5">
            <text:p><text:s/>35,00<text:s/></text:p>
          </table:table-cell>
          <table:table-cell office:value-type="string" table:style-name="ce6">
            <text:p>063633910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.88" table:style-name="ce5">
            <text:p><text:s/>3,88<text:s/></text:p>
          </table:table-cell>
          <table:table-cell office:value-type="string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8.89" table:style-name="ce5">
            <text:p><text:s/>8,8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35.85" table:style-name="ce5">
            <text:p><text:s/>235,8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9.07" table:style-name="ce5">
            <text:p><text:s/>29,0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.38" table:style-name="ce5">
            <text:p><text:s/>2,3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0.85" table:style-name="ce5">
            <text:p><text:s/>30,8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3.200000000000003" table:style-name="ce5">
            <text:p><text:s/>33,2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91.52" table:style-name="ce5">
            <text:p><text:s/>91,5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7.13" table:style-name="ce5">
            <text:p><text:s/>27,1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9.09" table:style-name="ce5">
            <text:p><text:s/>9,0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5.4" table:style-name="ce5">
            <text:p><text:s/>25,4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.42" table:style-name="ce5">
            <text:p><text:s/>2,4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.28" table:style-name="ce5">
            <text:p><text:s/>5,2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32" table:style-name="ce5">
            <text:p><text:s/>1,3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33" table:style-name="ce5">
            <text:p><text:s/>0,3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3.85" table:style-name="ce5">
            <text:p><text:s/>53,8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7.94" table:style-name="ce5">
            <text:p><text:s/>7,9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.93" table:style-name="ce5">
            <text:p><text:s/>2,9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44" table:style-name="ce5">
            <text:p><text:s/>0,4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63" table:style-name="ce5">
            <text:p><text:s/>0,6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06" table:style-name="ce5">
            <text:p><text:s/>0,0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.38" table:style-name="ce5">
            <text:p><text:s/>4,3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.06" table:style-name="ce5">
            <text:p><text:s/>3,0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9.75" table:style-name="ce5">
            <text:p><text:s/>9,7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38" table:style-name="ce5">
            <text:p><text:s/>0,3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05" table:style-name="ce5">
            <text:p><text:s/>0,0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99" table:style-name="ce5">
            <text:p><text:s/>0,9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24" table:style-name="ce5">
            <text:p><text:s/>0,2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28999999999999998" table:style-name="ce5">
            <text:p><text:s/>0,2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2.1" table:style-name="ce5">
            <text:p><text:s/>22,1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1.15" table:style-name="ce5">
            <text:p><text:s/>31,1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66" table:style-name="ce5">
            <text:p><text:s/>1,6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62" table:style-name="ce5">
            <text:p><text:s/>0,6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69" table:style-name="ce5">
            <text:p><text:s/>0,6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16" table:style-name="ce5">
            <text:p><text:s/>0,1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61" table:style-name="ce5">
            <text:p><text:s/>1,61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7.42" table:style-name="ce5">
            <text:p><text:s/>7,4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3.42" table:style-name="ce5">
            <text:p><text:s/>13,4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7.440000000000001" table:style-name="ce5">
            <text:p><text:s/>17,4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.76" table:style-name="ce5">
            <text:p><text:s/>5,7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8.8800000000000008" table:style-name="ce5">
            <text:p><text:s/>8,8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4.72" table:style-name="ce5">
            <text:p><text:s/>14,7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7.47" table:style-name="ce5">
            <text:p><text:s/>17,4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16" table:style-name="ce5">
            <text:p><text:s/>0,1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25" table:style-name="ce5">
            <text:p><text:s/>0,2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55000000000000004" table:style-name="ce5">
            <text:p><text:s/>0,5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57999999999999996" table:style-name="ce5">
            <text:p><text:s/>0,5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66" table:style-name="ce5">
            <text:p><text:s/>0,6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84" table:style-name="ce5">
            <text:p><text:s/>0,8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59" table:style-name="ce5">
            <text:p><text:s/>0,5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.58" table:style-name="ce5">
            <text:p><text:s/>4,5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67" table:style-name="ce5">
            <text:p><text:s/>0,6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45" table:style-name="ce5">
            <text:p><text:s/>0,4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65" table:style-name="ce5">
            <text:p><text:s/>0,6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.52" table:style-name="ce5">
            <text:p><text:s/>3,5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04" table:style-name="ce5">
            <text:p><text:s/>1,0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0.54" table:style-name="ce5">
            <text:p><text:s/>50,5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44" table:style-name="ce5">
            <text:p><text:s/>0,4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8.08" table:style-name="ce5">
            <text:p><text:s/>8,0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1499999999999999" table:style-name="ce5">
            <text:p><text:s/>1,1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92" table:style-name="ce5">
            <text:p><text:s/>0,9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24" table:style-name="ce5">
            <text:p><text:s/>0,2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88" table:style-name="ce5">
            <text:p><text:s/>1,8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33" table:style-name="ce5">
            <text:p><text:s/>0,3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87" table:style-name="ce5">
            <text:p><text:s/>0,8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.1900000000000004" table:style-name="ce5">
            <text:p><text:s/>4,1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24" table:style-name="ce5">
            <text:p><text:s/>1,2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4.07" table:style-name="ce5">
            <text:p><text:s/>14,0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4.59" table:style-name="ce5">
            <text:p><text:s/>44,5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12" table:style-name="ce5">
            <text:p><text:s/>0,1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.3" table:style-name="ce5">
            <text:p><text:s/>4,3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1" table:style-name="ce5">
            <text:p><text:s/>0,1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7.55" table:style-name="ce5">
            <text:p><text:s/>7,55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.88" table:style-name="ce5">
            <text:p><text:s/>4,8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47" table:style-name="ce5">
            <text:p><text:s/>0,4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8.19" table:style-name="ce5">
            <text:p><text:s/>8,19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87" table:style-name="ce5">
            <text:p><text:s/>0,8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5.66" table:style-name="ce5">
            <text:p><text:s/>55,6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5" table:style-name="ce5">
            <text:p><text:s/>0,5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.43" table:style-name="ce5">
            <text:p><text:s/>3,4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.2000000000000002" table:style-name="ce5">
            <text:p><text:s/>2,2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16" table:style-name="ce5">
            <text:p><text:s/>0,1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07" table:style-name="ce5">
            <text:p><text:s/>1,0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08" table:style-name="ce5">
            <text:p><text:s/>1,0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1599999999999999" table:style-name="ce5">
            <text:p><text:s/>1,1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37" table:style-name="ce5">
            <text:p><text:s/>0,3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38" table:style-name="ce5">
            <text:p><text:s/>0,3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.6399999999999997" table:style-name="ce5">
            <text:p><text:s/>4,6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8" table:style-name="ce5">
            <text:p><text:s/>1,80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23" table:style-name="ce5">
            <text:p><text:s/>1,2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33" table:style-name="ce5">
            <text:p><text:s/>0,3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14000000000000001" table:style-name="ce5">
            <text:p><text:s/>0,1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6.98" table:style-name="ce5">
            <text:p><text:s/>6,9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.74" table:style-name="ce5">
            <text:p><text:s/>2,7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0.029999999999999" table:style-name="ce5">
            <text:p><text:s/>10,0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.87" table:style-name="ce5">
            <text:p><text:s/>5,8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18" table:style-name="ce5">
            <text:p><text:s/>1,1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7.78" table:style-name="ce5">
            <text:p><text:s/>17,7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02" table:style-name="ce5">
            <text:p><text:s/>0,0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9.83" table:style-name="ce5">
            <text:p><text:s/>9,8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74" table:style-name="ce5">
            <text:p><text:s/>0,7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1.06" table:style-name="ce5">
            <text:p><text:s/>11,0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.57" table:style-name="ce5">
            <text:p><text:s/>3,5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03" table:style-name="ce5">
            <text:p><text:s/>0,03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67" table:style-name="ce5">
            <text:p><text:s/>1,6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3.18" table:style-name="ce5">
            <text:p><text:s/>23,18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.74" table:style-name="ce5">
            <text:p><text:s/>1,7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94.94" table:style-name="ce5">
            <text:p><text:s/>94,94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.77" table:style-name="ce5">
            <text:p><text:s/>3,7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.0199999999999996" table:style-name="ce5">
            <text:p><text:s/>5,02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0.77" table:style-name="ce5">
            <text:p><text:s/>0,7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227.96" table:style-name="ce5">
            <text:p><text:s/>1.227,96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500.87" table:style-name="ce5">
            <text:p><text:s/>1.500,87<text:s/></text:p>
          </table:table-cell>
          <table:table-cell office:value-type="float" office:value="13756881002" table:style-name="ce6">
            <text:p>137568810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55318.03" table:style-name="ce5">
            <text:p><text:s/>55.318,03<text:s/></text:p>
          </table:table-cell>
          <table:table-cell office:value-type="string" table:style-name="ce6">
            <text:p>03607230376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44" table:style-name="ce5">
            <text:p><text:s/>244,00<text:s/></text:p>
          </table:table-cell>
          <table:table-cell office:value-type="string" table:style-name="ce6">
            <text:p>9205017037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55970.43" table:style-name="ce5">
            <text:p><text:s/>55.970,43<text:s/></text:p>
          </table:table-cell>
          <table:table-cell office:value-type="string" table:style-name="ce6">
            <text:p>03519540375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937.36" table:style-name="ce5">
            <text:p><text:s/>1.937,36<text:s/></text:p>
          </table:table-cell>
          <table:table-cell office:value-type="string" table:style-name="ce6">
            <text:p>0330629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85" table:style-name="ce5">
            <text:p><text:s/>18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70" table:style-name="ce5">
            <text:p><text:s/>70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105" table:style-name="ce5">
            <text:p><text:s/>105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175" table:style-name="ce5">
            <text:p><text:s/>175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285" table:style-name="ce5">
            <text:p><text:s/>285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140" table:style-name="ce5">
            <text:p><text:s/>140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515" table:style-name="ce5">
            <text:p><text:s/>515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70" table:style-name="ce5">
            <text:p><text:s/>70,00<text:s/></text:p>
          </table:table-cell>
          <table:table-cell office:value-type="string" table:style-name="ce6">
            <text:p>9758446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200" table:style-name="ce5">
            <text:p><text:s/>1.200,00<text:s/></text:p>
          </table:table-cell>
          <table:table-cell office:value-type="string" table:style-name="ce6">
            <text:p>038623012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2333.44" table:style-name="ce5">
            <text:p><text:s/>2.333,4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4704.8900000000003" table:style-name="ce5">
            <text:p><text:s/>4.704,89<text:s/></text:p>
          </table:table-cell>
          <table:table-cell office:value-type="string" table:style-name="ce6">
            <text:p>0325777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5838.99" table:style-name="ce5">
            <text:p><text:s/>5.838,99<text:s/></text:p>
          </table:table-cell>
          <table:table-cell office:value-type="string" table:style-name="ce6">
            <text:p>0325777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15312.09" table:style-name="ce5">
            <text:p><text:s/>15.312,09<text:s/></text:p>
          </table:table-cell>
          <table:table-cell office:value-type="string" table:style-name="ce6">
            <text:p>0325777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6013.99" table:style-name="ce5">
            <text:p><text:s/>6.013,99<text:s/></text:p>
          </table:table-cell>
          <table:table-cell office:value-type="string" table:style-name="ce6">
            <text:p>0325777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915" table:style-name="ce5">
            <text:p><text:s/>915,00<text:s/></text:p>
          </table:table-cell>
          <table:table-cell office:value-type="string" table:style-name="ce6">
            <text:p>042709310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780" table:style-name="ce5">
            <text:p><text:s/>780,00<text:s/></text:p>
          </table:table-cell>
          <table:table-cell office:value-type="string" table:style-name="ce6">
            <text:p>042709310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1342" table:style-name="ce5">
            <text:p><text:s/>1.342,00<text:s/></text:p>
          </table:table-cell>
          <table:table-cell office:value-type="string" table:style-name="ce6">
            <text:p>042709310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659.46" table:style-name="ce5">
            <text:p><text:s/>659,46<text:s/></text:p>
          </table:table-cell>
          <table:table-cell office:value-type="string" table:style-name="ce6">
            <text:p>042709310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3050" table:style-name="ce5">
            <text:p><text:s/>3.050,00<text:s/></text:p>
          </table:table-cell>
          <table:table-cell office:value-type="string" table:style-name="ce6">
            <text:p>042709310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8910" table:style-name="ce5">
            <text:p><text:s/>18.910,00<text:s/></text:p>
          </table:table-cell>
          <table:table-cell office:value-type="string" table:style-name="ce6">
            <text:p>0031815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700" table:style-name="ce5">
            <text:p><text:s/>700,00<text:s/></text:p>
          </table:table-cell>
          <table:table-cell office:value-type="string" table:style-name="ce6">
            <text:p>0313677120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600" table:style-name="ce5">
            <text:p><text:s/>600,00<text:s/></text:p>
          </table:table-cell>
          <table:table-cell office:value-type="string" table:style-name="ce6">
            <text:p>0313677120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700" table:style-name="ce5">
            <text:p><text:s/>700,00<text:s/></text:p>
          </table:table-cell>
          <table:table-cell office:value-type="string" table:style-name="ce6">
            <text:p>0313677120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510" table:style-name="ce5">
            <text:p><text:s/>1.51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7590" table:style-name="ce5">
            <text:p><text:s/>7.59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550" table:style-name="ce5">
            <text:p><text:s/>1.5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7550" table:style-name="ce5">
            <text:p><text:s/>7.5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795" table:style-name="ce5">
            <text:p><text:s/>1.79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695" table:style-name="ce5">
            <text:p><text:s/>1.69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5610" table:style-name="ce5">
            <text:p><text:s/>5.61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90" table:style-name="ce5">
            <text:p><text:s/>290,00<text:s/></text:p>
          </table:table-cell>
          <table:table-cell office:value-type="string" table:style-name="ce6">
            <text:p>0353214037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60" table:style-name="ce5">
            <text:p><text:s/>360,00<text:s/></text:p>
          </table:table-cell>
          <table:table-cell office:value-type="string" table:style-name="ce6">
            <text:p>9136655037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5227.3999999999996" table:style-name="ce5">
            <text:p><text:s/>5.227,40<text:s/></text:p>
          </table:table-cell>
          <table:table-cell office:value-type="float" office:value="91394960370" table:style-name="ce6">
            <text:p>9139496037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900" table:style-name="ce5">
            <text:p><text:s/>2.900,00<text:s/></text:p>
          </table:table-cell>
          <table:table-cell office:value-type="float" office:value="92018150372" table:style-name="ce6">
            <text:p>9201815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680" table:style-name="ce5">
            <text:p><text:s/>1.680,00<text:s/></text:p>
          </table:table-cell>
          <table:table-cell office:value-type="float" office:value="91293910377" table:style-name="ce6">
            <text:p>9129391037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1500" table:style-name="ce5">
            <text:p><text:s/>1.500,00<text:s/></text:p>
          </table:table-cell>
          <table:table-cell office:value-type="float" office:value="92074720399" table:style-name="ce6">
            <text:p>9207472039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2301.37" table:style-name="ce5">
            <text:p><text:s/>2.301,37<text:s/></text:p>
          </table:table-cell>
          <table:table-cell office:value-type="float" office:value="91222220377" table:style-name="ce6">
            <text:p>9122222037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2120.5500000000002" table:style-name="ce5">
            <text:p><text:s/>2.120,55<text:s/></text:p>
          </table:table-cell>
          <table:table-cell office:value-type="float" office:value="91222220377" table:style-name="ce6">
            <text:p>9122222037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27034.77" table:style-name="ce5">
            <text:p><text:s/>27.034,77<text:s/></text:p>
          </table:table-cell>
          <table:table-cell office:value-type="string" table:style-name="ce6">
            <text:p>0398016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00" table:style-name="ce5">
            <text:p><text:s/>400,00<text:s/></text:p>
          </table:table-cell>
          <table:table-cell office:value-type="string" table:style-name="ce6">
            <text:p>04044001206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800" table:style-name="ce5">
            <text:p><text:s/>800,00<text:s/></text:p>
          </table:table-cell>
          <table:table-cell office:value-type="string" table:style-name="ce6">
            <text:p>04044001206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12546.82" table:style-name="ce5">
            <text:p><text:s/>12.546,82<text:s/></text:p>
          </table:table-cell>
          <table:table-cell office:value-type="float" office:value="91342750378" table:style-name="ce6">
            <text:p>9134275037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5000" table:style-name="ce5">
            <text:p><text:s/>5.000,00<text:s/></text:p>
          </table:table-cell>
          <table:table-cell office:value-type="string" table:style-name="ce6">
            <text:p>0269490120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34.64" table:style-name="ce5">
            <text:p><text:s/>634,64<text:s/></text:p>
          </table:table-cell>
          <table:table-cell office:value-type="float" office:value="92026020377" table:style-name="ce6">
            <text:p>9202602037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05.53" table:style-name="ce5">
            <text:p><text:s/>105,53<text:s/></text:p>
          </table:table-cell>
          <table:table-cell office:value-type="string" table:style-name="ce6">
            <text:p>0309384037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5.4" table:style-name="ce5">
            <text:p><text:s/>15,40<text:s/></text:p>
          </table:table-cell>
          <table:table-cell office:value-type="string" table:style-name="ce6">
            <text:p>0309384037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3" table:style-name="ce5">
            <text:p><text:s/>33,00<text:s/></text:p>
          </table:table-cell>
          <table:table-cell office:value-type="string" table:style-name="ce6">
            <text:p>0309384037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35640" table:style-name="ce5">
            <text:p><text:s/>35.640,00<text:s/></text:p>
          </table:table-cell>
          <table:table-cell office:value-type="string" table:style-name="ce6">
            <text:p>0122739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3065.58" table:style-name="ce5">
            <text:p><text:s/>13.065,58<text:s/></text:p>
          </table:table-cell>
          <table:table-cell office:value-type="string" table:style-name="ce6">
            <text:p>0122739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4897.64" table:style-name="ce5">
            <text:p><text:s/>14.897,64<text:s/></text:p>
          </table:table-cell>
          <table:table-cell office:value-type="string" table:style-name="ce6">
            <text:p>0122739037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35599" table:style-name="ce5">
            <text:p><text:s/>35.599,00<text:s/></text:p>
          </table:table-cell>
          <table:table-cell office:value-type="string" table:style-name="ce6">
            <text:p>0351096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68.60000000000002" table:style-name="ce5">
            <text:p><text:s/>268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71.62" table:style-name="ce5">
            <text:p><text:s/>571,62<text:s/></text:p>
          </table:table-cell>
          <table:table-cell office:value-type="string" table:style-name="ce6">
            <text:p>9003511039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207.43" table:style-name="ce5">
            <text:p><text:s/>1.207,43<text:s/></text:p>
          </table:table-cell>
          <table:table-cell office:value-type="string" table:style-name="ce6">
            <text:p>9003511039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12.5" table:style-name="ce5">
            <text:p><text:s/>12,50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563" table:style-name="ce5">
            <text:p><text:s/>563,00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8.11" table:style-name="ce5">
            <text:p><text:s/>8,11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16.690000000000001" table:style-name="ce5">
            <text:p><text:s/>16,69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44.72" table:style-name="ce5">
            <text:p><text:s/>44,72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7.24" table:style-name="ce5">
            <text:p><text:s/>7,24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13.89" table:style-name="ce5">
            <text:p><text:s/>13,89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32.049999999999997" table:style-name="ce5">
            <text:p><text:s/>32,05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7.65" table:style-name="ce5">
            <text:p><text:s/>7,65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432.5" table:style-name="ce5">
            <text:p><text:s/>432,50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26.89" table:style-name="ce5">
            <text:p><text:s/>26,89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28.01" table:style-name="ce5">
            <text:p><text:s/>28,01<text:s/></text:p>
          </table:table-cell>
          <table:table-cell office:value-type="string" table:style-name="ce6">
            <text:p>0029307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29.4" table:style-name="ce5">
            <text:p><text:s/>329,4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580.35" table:style-name="ce5">
            <text:p><text:s/>1.580,3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763.1" table:style-name="ce5">
            <text:p><text:s/>763,1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149" table:style-name="ce5">
            <text:p><text:s/>149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000" table:style-name="ce5">
            <text:p><text:s/>1.0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480" table:style-name="ce5">
            <text:p><text:s/>48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00" table:style-name="ce5">
            <text:p><text:s/>1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79.52" table:style-name="ce5">
            <text:p><text:s/>279,5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8.149999999999999" table:style-name="ce5">
            <text:p><text:s/>18,15<text:s/></text:p>
          </table:table-cell>
          <table:table-cell office:value-type="string" table:style-name="ce6">
            <text:p>0277836120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456" table:style-name="ce5">
            <text:p><text:s/>3.456,00<text:s/></text:p>
          </table:table-cell>
          <table:table-cell office:value-type="float" office:value="91284000378" table:style-name="ce6">
            <text:p>91284000378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762.66" table:style-name="ce5">
            <text:p><text:s/>762,66<text:s/></text:p>
          </table:table-cell>
          <table:table-cell office:value-type="string" table:style-name="ce6">
            <text:p>9708166015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94.01" table:style-name="ce5">
            <text:p><text:s/>394,01<text:s/></text:p>
          </table:table-cell>
          <table:table-cell office:value-type="string" table:style-name="ce6">
            <text:p>0202704001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4" table:style-name="ce5">
            <text:p><text:s/>14,00<text:s/></text:p>
          </table:table-cell>
          <table:table-cell office:value-type="string" table:style-name="ce6">
            <text:p>0202704001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5.869999999999997" table:style-name="ce5">
            <text:p><text:s/>35,87<text:s/></text:p>
          </table:table-cell>
          <table:table-cell office:value-type="string" table:style-name="ce6">
            <text:p>0399490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7.659999999999997" table:style-name="ce5">
            <text:p><text:s/>37,66<text:s/></text:p>
          </table:table-cell>
          <table:table-cell office:value-type="string" table:style-name="ce6">
            <text:p>0399490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5597.39" table:style-name="ce5">
            <text:p><text:s/>5.597,39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716.21" table:style-name="ce5">
            <text:p><text:s/>1.716,2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450.88" table:style-name="ce5">
            <text:p><text:s/>4.450,88<text:s/></text:p>
          </table:table-cell>
          <table:table-cell office:value-type="string" table:style-name="ce6">
            <text:p>00672690377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52" table:style-name="ce5">
            <text:p><text:s/>252,00<text:s/></text:p>
          </table:table-cell>
          <table:table-cell office:value-type="string" table:style-name="ce6">
            <text:p>02365460357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00" table:style-name="ce5">
            <text:p><text:s/>1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145.14" table:style-name="ce5">
            <text:p><text:s/>2.145,1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354.41" table:style-name="ce5">
            <text:p><text:s/>354,4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1424.84" table:style-name="ce5">
            <text:p><text:s/>1.424,8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700" table:style-name="ce5">
            <text:p><text:s/>700,00<text:s/></text:p>
          </table:table-cell>
          <table:table-cell office:value-type="float" office:value="92041820371" table:style-name="ce6">
            <text:p>920418203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3186.59" table:style-name="ce5">
            <text:p><text:s/>3.186,59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2912.65" table:style-name="ce5">
            <text:p><text:s/>2.912,65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6701.68" table:style-name="ce5">
            <text:p><text:s/>6.701,68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6860.91" table:style-name="ce5">
            <text:p><text:s/>6.860,91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473.06" table:style-name="ce5">
            <text:p><text:s/>473,06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36695.1" table:style-name="ce5">
            <text:p><text:s/>36.695,10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4770.41" table:style-name="ce5">
            <text:p><text:s/>4.770,41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826.8" table:style-name="ce5">
            <text:p><text:s/>826,80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1109.23" table:style-name="ce5">
            <text:p><text:s/>1.109,23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2731.54" table:style-name="ce5">
            <text:p><text:s/>2.731,54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2937.57" table:style-name="ce5">
            <text:p><text:s/>2.937,57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essi passivi a Amministrazioni Locali su mutui e altri finanziamenti a medio lungo termine<text:s/></text:p>
          </table:table-cell>
          <table:table-cell office:value-type="float" office:value="4621.7700000000004" table:style-name="ce5">
            <text:p><text:s/>4.621,77<text:s/></text:p>
          </table:table-cell>
          <table:table-cell office:value-type="float" office:value="80199230584" table:style-name="ce6">
            <text:p>8019923058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179" table:style-name="ce5">
            <text:p><text:s/>179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4000" table:style-name="ce5">
            <text:p><text:s/>4.000,00<text:s/></text:p>
          </table:table-cell>
          <table:table-cell office:value-type="float" office:value="91236900378" table:style-name="ce6">
            <text:p>9123690037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24" table:style-name="ce5">
            <text:p><text:s/>124,00<text:s/></text:p>
          </table:table-cell>
          <table:table-cell office:value-type="float" office:value="91359330379" table:style-name="ce6">
            <text:p>9135933037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733.2" table:style-name="ce5">
            <text:p><text:s/>3.733,20<text:s/></text:p>
          </table:table-cell>
          <table:table-cell office:value-type="string" table:style-name="ce6">
            <text:p>0357436037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55" table:style-name="ce5">
            <text:p><text:s/>255,00<text:s/></text:p>
          </table:table-cell>
          <table:table-cell office:value-type="string" table:style-name="ce6">
            <text:p>0357436037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56.1" table:style-name="ce5">
            <text:p><text:s/>56,10<text:s/></text:p>
          </table:table-cell>
          <table:table-cell office:value-type="string" table:style-name="ce6">
            <text:p>0357436037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19.02" table:style-name="ce5">
            <text:p><text:s/>119,0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1" table:style-name="ce5">
            <text:p><text:s/>11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97.38" table:style-name="ce5">
            <text:p><text:s/>97,3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91.97" table:style-name="ce5">
            <text:p><text:s/>91,9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76.64" table:style-name="ce5">
            <text:p><text:s/>76,6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85" table:style-name="ce5">
            <text:p><text:s/>28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352" table:style-name="ce5">
            <text:p><text:s/>35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02" table:style-name="ce5">
            <text:p><text:s/>30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6683.52" table:style-name="ce5">
            <text:p><text:s/>16.683,5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0264.57" table:style-name="ce5">
            <text:p><text:s/>10.264,5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294" table:style-name="ce5">
            <text:p><text:s/>3.294,00<text:s/></text:p>
          </table:table-cell>
          <table:table-cell office:value-type="string" table:style-name="ce6">
            <text:p>033837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974.51" table:style-name="ce5">
            <text:p><text:s/>1.974,51<text:s/></text:p>
          </table:table-cell>
          <table:table-cell office:value-type="string" table:style-name="ce6">
            <text:p>0081437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793" table:style-name="ce5">
            <text:p><text:s/>793,00<text:s/></text:p>
          </table:table-cell>
          <table:table-cell office:value-type="string" table:style-name="ce6">
            <text:p>05723131214</text:p>
          </table:table-cell>
          <table:table-cell table:number-columns-repeated="16378" table:style-name="ce2"/>
        </table:table-row>
        <table:table-row table:number-rows-repeated="4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float" office:value="80001490871" table:style-name="ce6">
            <text:p>8000149087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7.64" table:style-name="ce5">
            <text:p><text:s/>17,64<text:s/></text:p>
          </table:table-cell>
          <table:table-cell office:value-type="string" table:style-name="ce6">
            <text:p>0007426084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8.2799999999999994" table:style-name="ce5">
            <text:p><text:s/>8,28<text:s/></text:p>
          </table:table-cell>
          <table:table-cell office:value-type="string" table:style-name="ce6">
            <text:p>8700185082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8.559999999999999" table:style-name="ce5">
            <text:p><text:s/>18,56<text:s/></text:p>
          </table:table-cell>
          <table:table-cell office:value-type="string" table:style-name="ce6">
            <text:p>0104218037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266.77999999999997" table:style-name="ce5">
            <text:p><text:s/>266,78<text:s/></text:p>
          </table:table-cell>
          <table:table-cell office:value-type="string" table:style-name="ce6">
            <text:p>0123271037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61.86000000000001" table:style-name="ce5">
            <text:p><text:s/>161,86<text:s/></text:p>
          </table:table-cell>
          <table:table-cell office:value-type="string" table:style-name="ce6">
            <text:p>0123271037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60.46" table:style-name="ce5">
            <text:p><text:s/>60,46<text:s/></text:p>
          </table:table-cell>
          <table:table-cell office:value-type="string" table:style-name="ce6">
            <text:p>0046972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608" table:style-name="ce5">
            <text:p><text:s/>608,00<text:s/></text:p>
          </table:table-cell>
          <table:table-cell office:value-type="string" table:style-name="ce6">
            <text:p>0046972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5">
            <text:p><text:s/>11,76<text:s/></text:p>
          </table:table-cell>
          <table:table-cell office:value-type="string" table:style-name="ce6">
            <text:p>0113557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081988037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per spese di personale (comando, distacco, fuori ruolo, convenzioni, ecc...)<text:s/></text:p>
          </table:table-cell>
          <table:table-cell office:value-type="float" office:value="1076.51" table:style-name="ce5">
            <text:p><text:s/>1.076,51<text:s/></text:p>
          </table:table-cell>
          <table:table-cell office:value-type="string" table:style-name="ce6">
            <text:p>0054317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per spese di personale (comando, distacco, fuori ruolo, convenzioni, ecc...)<text:s/></text:p>
          </table:table-cell>
          <table:table-cell office:value-type="float" office:value="2854.95" table:style-name="ce5">
            <text:p><text:s/>2.854,95<text:s/></text:p>
          </table:table-cell>
          <table:table-cell office:value-type="string" table:style-name="ce6">
            <text:p>0054317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per spese di personale (comando, distacco, fuori ruolo, convenzioni, ecc...)<text:s/></text:p>
          </table:table-cell>
          <table:table-cell office:value-type="float" office:value="6.96" table:style-name="ce5">
            <text:p><text:s/>6,96<text:s/></text:p>
          </table:table-cell>
          <table:table-cell office:value-type="string" table:style-name="ce6">
            <text:p>0054317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per spese di personale (comando, distacco, fuori ruolo, convenzioni, ecc...)<text:s/></text:p>
          </table:table-cell>
          <table:table-cell office:value-type="float" office:value="440.58" table:style-name="ce5">
            <text:p><text:s/>440,58<text:s/></text:p>
          </table:table-cell>
          <table:table-cell office:value-type="string" table:style-name="ce6">
            <text:p>0054317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3559.76" table:style-name="ce5">
            <text:p><text:s/>3.559,76<text:s/></text:p>
          </table:table-cell>
          <table:table-cell office:value-type="string" table:style-name="ce6">
            <text:p>0054317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1915" table:style-name="ce5">
            <text:p><text:s/>1.915,00<text:s/></text:p>
          </table:table-cell>
          <table:table-cell office:value-type="string" table:style-name="ce6">
            <text:p>0106534037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205" table:style-name="ce5">
            <text:p><text:s/>205,00<text:s/></text:p>
          </table:table-cell>
          <table:table-cell office:value-type="string" table:style-name="ce6">
            <text:p>0106534037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155" table:style-name="ce5">
            <text:p><text:s/>155,00<text:s/></text:p>
          </table:table-cell>
          <table:table-cell office:value-type="string" table:style-name="ce6">
            <text:p>0106534037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880" table:style-name="ce5">
            <text:p><text:s/>880,00<text:s/></text:p>
          </table:table-cell>
          <table:table-cell office:value-type="string" table:style-name="ce6">
            <text:p>0106534037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finanziari</text:p>
          </table:table-cell>
          <table:table-cell office:value-type="float" office:value="250" table:style-name="ce5">
            <text:p><text:s/>250,00<text:s/></text:p>
          </table:table-cell>
          <table:table-cell office:value-type="string" table:style-name="ce6">
            <text:p>0106534037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5283.77" table:style-name="ce5">
            <text:p><text:s/>5.283,77<text:s/></text:p>
          </table:table-cell>
          <table:table-cell office:value-type="string" table:style-name="ce6">
            <text:p>0031640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1.03" table:style-name="ce5">
            <text:p><text:s/>11,03<text:s/></text:p>
          </table:table-cell>
          <table:table-cell office:value-type="string" table:style-name="ce6">
            <text:p>0029711038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22.07" table:style-name="ce5">
            <text:p><text:s/>22,07<text:s/></text:p>
          </table:table-cell>
          <table:table-cell office:value-type="string" table:style-name="ce6">
            <text:p>0125210048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104068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9.760000000000002" table:style-name="ce5">
            <text:p><text:s/>19,76<text:s/></text:p>
          </table:table-cell>
          <table:table-cell office:value-type="string" table:style-name="ce6">
            <text:p>8000827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8000827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079447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9.760000000000002" table:style-name="ce5">
            <text:p><text:s/>19,76<text:s/></text:p>
          </table:table-cell>
          <table:table-cell office:value-type="string" table:style-name="ce6">
            <text:p>0050889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49.4" table:style-name="ce5">
            <text:p><text:s/>49,40<text:s/></text:p>
          </table:table-cell>
          <table:table-cell office:value-type="string" table:style-name="ce6">
            <text:p>0050889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119925015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9.16" table:style-name="ce5">
            <text:p><text:s/>19,16<text:s/></text:p>
          </table:table-cell>
          <table:table-cell office:value-type="string" table:style-name="ce6">
            <text:p>0104287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044698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050639013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9.38" table:style-name="ce5">
            <text:p><text:s/>19,38<text:s/></text:p>
          </table:table-cell>
          <table:table-cell office:value-type="string" table:style-name="ce6">
            <text:p>0056272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8001371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022188065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0.7" table:style-name="ce5">
            <text:p><text:s/>10,70<text:s/></text:p>
          </table:table-cell>
          <table:table-cell office:value-type="string" table:style-name="ce6">
            <text:p>0033948038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63.04" table:style-name="ce5">
            <text:p><text:s/>63,04<text:s/></text:p>
          </table:table-cell>
          <table:table-cell office:value-type="string" table:style-name="ce6">
            <text:p>0052242120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9.58" table:style-name="ce5">
            <text:p><text:s/>9,58<text:s/></text:p>
          </table:table-cell>
          <table:table-cell office:value-type="string" table:style-name="ce6">
            <text:p>8006273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5">
            <text:p><text:s/>11,76<text:s/></text:p>
          </table:table-cell>
          <table:table-cell office:value-type="string" table:style-name="ce6">
            <text:p>0022175036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8000393093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236247022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5.76" table:style-name="ce5">
            <text:p><text:s/>15,76<text:s/></text:p>
          </table:table-cell>
          <table:table-cell office:value-type="string" table:style-name="ce6">
            <text:p>033342312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9.98" table:style-name="ce5">
            <text:p><text:s/>9,98<text:s/></text:p>
          </table:table-cell>
          <table:table-cell office:value-type="string" table:style-name="ce6">
            <text:p>8500187018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0.39" table:style-name="ce5">
            <text:p><text:s/>10,39<text:s/></text:p>
          </table:table-cell>
          <table:table-cell office:value-type="string" table:style-name="ce6">
            <text:p>0017979036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301.14" table:style-name="ce5">
            <text:p><text:s/>301,14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351.33" table:style-name="ce5">
            <text:p><text:s/>351,33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01028.68" table:style-name="ce5">
            <text:p><text:s/>101.028,68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4610.45" table:style-name="ce5">
            <text:p><text:s/>64.610,45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55.87" table:style-name="ce5">
            <text:p><text:s/>955,87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2422.69" table:style-name="ce5">
            <text:p><text:s/>12.422,69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668.48" table:style-name="ce5">
            <text:p><text:s/>3.668,48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162.3200000000002" table:style-name="ce5">
            <text:p><text:s/>2.162,32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99.8" table:style-name="ce5">
            <text:p><text:s/>499,80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112.77" table:style-name="ce5">
            <text:p><text:s/>2.112,77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643.29" table:style-name="ce5">
            <text:p><text:s/>6.643,29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4420.45" table:style-name="ce5">
            <text:p><text:s/>54.420,45<text:s/></text:p>
          </table:table-cell>
          <table:table-cell office:value-type="string" table:style-name="ce6">
            <text:p>0256929039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500" table:style-name="ce5">
            <text:p><text:s/>500,00<text:s/></text:p>
          </table:table-cell>
          <table:table-cell office:value-type="string" table:style-name="ce6">
            <text:p>0374620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93.65" table:style-name="ce5">
            <text:p><text:s/>193,6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0.950000000000003" table:style-name="ce5">
            <text:p><text:s/>40,9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2.6" table:style-name="ce5">
            <text:p><text:s/>42,6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0.3" table:style-name="ce5">
            <text:p><text:s/>0,3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.35" table:style-name="ce5">
            <text:p><text:s/>1,3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93.65" table:style-name="ce5">
            <text:p><text:s/>193,6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2.6" table:style-name="ce5">
            <text:p><text:s/>42,6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5.95" table:style-name="ce5">
            <text:p><text:s/>45,9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1.89" table:style-name="ce5">
            <text:p><text:s/>91,89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2" table:style-name="ce5">
            <text:p><text:s/>102,0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31.41" table:style-name="ce5">
            <text:p><text:s/>331,4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28.32" table:style-name="ce5">
            <text:p><text:s/>828,32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2.44" table:style-name="ce5">
            <text:p><text:s/>22,44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2.91" table:style-name="ce5">
            <text:p><text:s/>72,9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.65" table:style-name="ce5">
            <text:p><text:s/>1,6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82.23" table:style-name="ce5">
            <text:p><text:s/>182,23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21.39" table:style-name="ce5">
            <text:p><text:s/>621,39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6.71" table:style-name="ce5">
            <text:p><text:s/>136,7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0.94" table:style-name="ce5">
            <text:p><text:s/>50,94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1.89" table:style-name="ce5">
            <text:p><text:s/>91,89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2.44" table:style-name="ce5">
            <text:p><text:s/>52,44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.3000000000000007" table:style-name="ce5">
            <text:p><text:s/>9,3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71.31" table:style-name="ce5">
            <text:p><text:s/>1.471,3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.64" table:style-name="ce5">
            <text:p><text:s/>9,64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644.11" table:style-name="ce5">
            <text:p><text:s/>1.644,1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.15" table:style-name="ce5">
            <text:p><text:s/>5,1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08.36" table:style-name="ce5">
            <text:p><text:s/>908,36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.1100000000000001" table:style-name="ce5">
            <text:p><text:s/>1,1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30.66999999999996" table:style-name="ce5">
            <text:p><text:s/>530,67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.62" table:style-name="ce5">
            <text:p><text:s/>3,62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13.75" table:style-name="ce5">
            <text:p><text:s/>713,7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2" table:style-name="ce5">
            <text:p><text:s/>102,0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31.41" table:style-name="ce5">
            <text:p><text:s/>331,4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18.55" table:style-name="ce5">
            <text:p><text:s/>818,5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2.44" table:style-name="ce5">
            <text:p><text:s/>22,44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.8899999999999997" table:style-name="ce5">
            <text:p><text:s/>4,89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.07" table:style-name="ce5">
            <text:p><text:s/>1,07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.18" table:style-name="ce5">
            <text:p><text:s/>5,18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6.37" table:style-name="ce5">
            <text:p><text:s/>1.016,37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2.91" table:style-name="ce5">
            <text:p><text:s/>72,9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80.08" table:style-name="ce5">
            <text:p><text:s/>180,08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21.39" table:style-name="ce5">
            <text:p><text:s/>621,39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6.71" table:style-name="ce5">
            <text:p><text:s/>136,7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3.38" table:style-name="ce5">
            <text:p><text:s/>103,38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71.31" table:style-name="ce5">
            <text:p><text:s/>1.471,3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644.11" table:style-name="ce5">
            <text:p><text:s/>1.644,1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08.36" table:style-name="ce5">
            <text:p><text:s/>908,36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30.66" table:style-name="ce5">
            <text:p><text:s/>530,66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8.92" table:style-name="ce5">
            <text:p><text:s/>68,92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13.75" table:style-name="ce5">
            <text:p><text:s/>713,7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2" table:style-name="ce5">
            <text:p><text:s/>102,00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31.41" table:style-name="ce5">
            <text:p><text:s/>331,4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4.15" table:style-name="ce5">
            <text:p><text:s/>94,1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09.27" table:style-name="ce5">
            <text:p><text:s/>409,27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6.37" table:style-name="ce5">
            <text:p><text:s/>1.016,37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2.44" table:style-name="ce5">
            <text:p><text:s/>22,44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2.91" table:style-name="ce5">
            <text:p><text:s/>72,91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10.75" table:style-name="ce5">
            <text:p><text:s/>110,75<text:s/></text:p>
          </table:table-cell>
          <table:table-cell office:value-type="string" table:style-name="ce6">
            <text:p>0319423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2132.56" table:style-name="ce5">
            <text:p><text:s/>2.132,56<text:s/></text:p>
          </table:table-cell>
          <table:table-cell office:value-type="string" table:style-name="ce6">
            <text:p>0061378037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34241.599999999999" table:style-name="ce5">
            <text:p><text:s/>34.241,60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6165.82" table:style-name="ce5">
            <text:p><text:s/>16.165,8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8010.12" table:style-name="ce5">
            <text:p><text:s/>8.010,1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95.95" table:style-name="ce5">
            <text:p><text:s/>495,9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2386.5500000000002" table:style-name="ce5">
            <text:p><text:s/>2.386,5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5759.95" table:style-name="ce5">
            <text:p><text:s/>45.759,9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95.95" table:style-name="ce5">
            <text:p><text:s/>495,9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8010.12" table:style-name="ce5">
            <text:p><text:s/>8.010,1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2817.62" table:style-name="ce5">
            <text:p><text:s/>2.817,6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5759.95" table:style-name="ce5">
            <text:p><text:s/>45.759,9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33810.53" table:style-name="ce5">
            <text:p><text:s/>33.810,53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6165.82" table:style-name="ce5">
            <text:p><text:s/>16.165,8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2705.17" table:style-name="ce5">
            <text:p><text:s/>2.705,17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5759.95" table:style-name="ce5">
            <text:p><text:s/>45.759,9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33922.980000000003" table:style-name="ce5">
            <text:p><text:s/>33.922,98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6165.82" table:style-name="ce5">
            <text:p><text:s/>16.165,8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8010.12" table:style-name="ce5">
            <text:p><text:s/>8.010,12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95.95" table:style-name="ce5">
            <text:p><text:s/>495,95<text:s/></text:p>
          </table:table-cell>
          <table:table-cell office:value-type="string" table:style-name="ce6">
            <text:p>0377249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77.41" table:style-name="ce5">
            <text:p><text:s/>77,4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85" table:style-name="ce5">
            <text:p><text:s/>385,00<text:s/></text:p>
          </table:table-cell>
          <table:table-cell office:value-type="string" table:style-name="ce6">
            <text:p>0047030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5164.82" table:style-name="ce5">
            <text:p><text:s/>15.164,82<text:s/></text:p>
          </table:table-cell>
          <table:table-cell office:value-type="string" table:style-name="ce6">
            <text:p>0047030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18.68" table:style-name="ce5">
            <text:p><text:s/>1.318,68<text:s/></text:p>
          </table:table-cell>
          <table:table-cell office:value-type="string" table:style-name="ce6">
            <text:p>0047030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593.4" table:style-name="ce5">
            <text:p><text:s/>6.593,40<text:s/></text:p>
          </table:table-cell>
          <table:table-cell office:value-type="string" table:style-name="ce6">
            <text:p>0047030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Premi di assicurazione contro i danni</text:p>
          </table:table-cell>
          <table:table-cell office:value-type="float" office:value="3048.65" table:style-name="ce5">
            <text:p><text:s/>3.048,65<text:s/></text:p>
          </table:table-cell>
          <table:table-cell office:value-type="string" table:style-name="ce6">
            <text:p>0140243058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Premi di assicurazione contro i danni</text:p>
          </table:table-cell>
          <table:table-cell office:value-type="float" office:value="2800" table:style-name="ce5">
            <text:p><text:s/>2.800,00<text:s/></text:p>
          </table:table-cell>
          <table:table-cell office:value-type="string" table:style-name="ce6">
            <text:p>0140243058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74.7" table:style-name="ce5">
            <text:p><text:s/>174,7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5000" table:style-name="ce5">
            <text:p><text:s/>5.000,00<text:s/></text:p>
          </table:table-cell>
          <table:table-cell office:value-type="string" table:style-name="ce6">
            <text:p>030883112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78" table:style-name="ce5">
            <text:p><text:s/>27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7869.28" table:style-name="ce5">
            <text:p><text:s/>7.869,28<text:s/></text:p>
          </table:table-cell>
          <table:table-cell office:value-type="string" table:style-name="ce6">
            <text:p>0069569036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2687.32" table:style-name="ce5">
            <text:p><text:s/>2.687,32<text:s/></text:p>
          </table:table-cell>
          <table:table-cell office:value-type="string" table:style-name="ce6">
            <text:p>0069569036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610" table:style-name="ce5">
            <text:p><text:s/>610,00<text:s/></text:p>
          </table:table-cell>
          <table:table-cell office:value-type="string" table:style-name="ce6">
            <text:p>0069569036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4500" table:style-name="ce5">
            <text:p><text:s/>4.500,00<text:s/></text:p>
          </table:table-cell>
          <table:table-cell office:value-type="string" table:style-name="ce6">
            <text:p>0354300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49724.72" table:style-name="ce5">
            <text:p><text:s/>149.724,72<text:s/></text:p>
          </table:table-cell>
          <table:table-cell office:value-type="string" table:style-name="ce6">
            <text:p>0249484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3.08" table:style-name="ce5">
            <text:p><text:s/>63,08<text:s/></text:p>
          </table:table-cell>
          <table:table-cell office:value-type="string" table:style-name="ce6">
            <text:p>02137480964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62.05" table:style-name="ce5">
            <text:p><text:s/>262,0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1935.4" table:style-name="ce5">
            <text:p><text:s/>1.935,4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5555.55" table:style-name="ce5">
            <text:p><text:s/>5.555,5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679.54" table:style-name="ce5">
            <text:p><text:s/>679,54<text:s/></text:p>
          </table:table-cell>
          <table:table-cell office:value-type="string" table:style-name="ce6">
            <text:p>0132534038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9.64" table:style-name="ce5">
            <text:p><text:s/>209,6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51.5" table:style-name="ce5">
            <text:p><text:s/>251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06.7" table:style-name="ce5">
            <text:p><text:s/>206,7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31.8" table:style-name="ce5">
            <text:p><text:s/>231,8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0" table:style-name="ce5">
            <text:p><text:s/>6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6.79" table:style-name="ce5">
            <text:p><text:s/>16,79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71.099999999999994" table:style-name="ce5">
            <text:p><text:s/>71,1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2.62" table:style-name="ce5">
            <text:p><text:s/>62,6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7" table:style-name="ce5">
            <text:p><text:s/>87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62.12" table:style-name="ce5">
            <text:p><text:s/>362,1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17.4" table:style-name="ce5">
            <text:p><text:s/>217,4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5.98" table:style-name="ce5">
            <text:p><text:s/>15,9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53.38" table:style-name="ce5">
            <text:p><text:s/>853,3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43" table:style-name="ce5">
            <text:p><text:s/>143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36" table:style-name="ce5">
            <text:p><text:s/>336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86.72000000000003" table:style-name="ce5">
            <text:p><text:s/>286,7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40.98" table:style-name="ce5">
            <text:p><text:s/>540,9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63.04" table:style-name="ce5">
            <text:p><text:s/>163,0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9" table:style-name="ce5">
            <text:p><text:s/>19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5" table:style-name="ce5">
            <text:p><text:s/>2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6.739999999999998" table:style-name="ce5">
            <text:p><text:s/>16,7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76.900000000000006" table:style-name="ce5">
            <text:p><text:s/>76,9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68.3" table:style-name="ce5">
            <text:p><text:s/>168,3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7.98" table:style-name="ce5">
            <text:p><text:s/>17,9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0" table:style-name="ce5">
            <text:p><text:s/>3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0" table:style-name="ce5">
            <text:p><text:s/>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8" table:style-name="ce5">
            <text:p><text:s/>10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7.6" table:style-name="ce5">
            <text:p><text:s/>27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00" table:style-name="ce5">
            <text:p><text:s/>4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2.3" table:style-name="ce5">
            <text:p><text:s/>12,3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5.98" table:style-name="ce5">
            <text:p><text:s/>15,9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9.98" table:style-name="ce5">
            <text:p><text:s/>19,9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7.55" table:style-name="ce5">
            <text:p><text:s/>27,5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0.64" table:style-name="ce5">
            <text:p><text:s/>100,6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3.5" table:style-name="ce5">
            <text:p><text:s/>43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82.5" table:style-name="ce5">
            <text:p><text:s/>82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74" table:style-name="ce5">
            <text:p><text:s/>174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0.89" table:style-name="ce5">
            <text:p><text:s/>20,89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41.6" table:style-name="ce5">
            <text:p><text:s/>341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88.5" table:style-name="ce5">
            <text:p><text:s/>88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64" table:style-name="ce5">
            <text:p><text:s/>64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71.2" table:style-name="ce5">
            <text:p><text:s/>171,2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92.87" table:style-name="ce5">
            <text:p><text:s/>192,8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82.21" table:style-name="ce5">
            <text:p><text:s/>82,2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18.37" table:style-name="ce5">
            <text:p><text:s/>118,3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79.68" table:style-name="ce5">
            <text:p><text:s/>479,6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550" table:style-name="ce5">
            <text:p><text:s/>5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0.51" table:style-name="ce5">
            <text:p><text:s/>30,5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7.8" table:style-name="ce5">
            <text:p><text:s/>47,8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2.25" table:style-name="ce5">
            <text:p><text:s/>22,2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62.55000000000001" table:style-name="ce5">
            <text:p><text:s/>162,5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98.64999999999998" table:style-name="ce5">
            <text:p><text:s/>298,6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2.46" table:style-name="ce5">
            <text:p><text:s/>42,4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50" table:style-name="ce5">
            <text:p><text:s/>1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70" table:style-name="ce5">
            <text:p><text:s/>7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82.21" table:style-name="ce5">
            <text:p><text:s/>82,2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42.62" table:style-name="ce5">
            <text:p><text:s/>442,6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18" table:style-name="ce5">
            <text:p><text:s/>31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48.36" table:style-name="ce5">
            <text:p><text:s/>348,3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18.03" table:style-name="ce5">
            <text:p><text:s/>418,0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3.62" table:style-name="ce5">
            <text:p><text:s/>63,6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7.5" table:style-name="ce5">
            <text:p><text:s/>47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mministrativi</text:p>
          </table:table-cell>
          <table:table-cell office:value-type="float" office:value="11.5" table:style-name="ce5">
            <text:p><text:s/>11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mministrativi</text:p>
          </table:table-cell>
          <table:table-cell office:value-type="float" office:value="24.8" table:style-name="ce5">
            <text:p><text:s/>24,8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90.98" table:style-name="ce5">
            <text:p><text:s/>390,98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6.89" table:style-name="ce5">
            <text:p><text:s/>76,89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58" table:style-name="ce5">
            <text:p><text:s/>15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250" table:style-name="ce5">
            <text:p><text:s/>2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ltre imprese partecipate</text:p>
          </table:table-cell>
          <table:table-cell office:value-type="float" office:value="41.32" table:style-name="ce5">
            <text:p><text:s/>41,3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850000000000001" table:style-name="ce5">
            <text:p><text:s/>18,8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22336.84" table:style-name="ce5">
            <text:p><text:s/>22.336,84<text:s/></text:p>
          </table:table-cell>
          <table:table-cell office:value-type="string" table:style-name="ce6">
            <text:p>01683931206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2.43" table:style-name="ce5">
            <text:p><text:s/>12,4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6.19" table:style-name="ce5">
            <text:p><text:s/>56,1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8.63" table:style-name="ce5">
            <text:p><text:s/>78,6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89.46" table:style-name="ce5">
            <text:p><text:s/>789,4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.75" table:style-name="ce5">
            <text:p><text:s/>6,7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89" table:style-name="ce5">
            <text:p><text:s/>8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66" table:style-name="ce5">
            <text:p><text:s/>4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4.4" table:style-name="ce5">
            <text:p><text:s/>104,4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4.33" table:style-name="ce5">
            <text:p><text:s/>84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.83" table:style-name="ce5">
            <text:p><text:s/>2,8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.82" table:style-name="ce5">
            <text:p><text:s/>2,8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6.57" table:style-name="ce5">
            <text:p><text:s/>116,5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6.79" table:style-name="ce5">
            <text:p><text:s/>166,7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4.34" table:style-name="ce5">
            <text:p><text:s/>44,3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1.02" table:style-name="ce5">
            <text:p><text:s/>31,0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09.6600000000001" table:style-name="ce5">
            <text:p><text:s/>1.209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10.16000000000003" table:style-name="ce5">
            <text:p><text:s/>310,1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0.27" table:style-name="ce5">
            <text:p><text:s/>0,2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.07" table:style-name="ce5">
            <text:p><text:s/>5,0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3.64" table:style-name="ce5">
            <text:p><text:s/>93,6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3.290000000000006" table:style-name="ce5">
            <text:p><text:s/>73,2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.21" table:style-name="ce5">
            <text:p><text:s/>16,2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8.08" table:style-name="ce5">
            <text:p><text:s/>308,0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1.82" table:style-name="ce5">
            <text:p><text:s/>201,8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6.88" table:style-name="ce5">
            <text:p><text:s/>66,8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4.97" table:style-name="ce5">
            <text:p><text:s/>94,9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6.040000000000006" table:style-name="ce5">
            <text:p><text:s/>66,0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5.099999999999994" table:style-name="ce5">
            <text:p><text:s/>65,1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66" table:style-name="ce5">
            <text:p><text:s/>4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6.13" table:style-name="ce5">
            <text:p><text:s/>76,1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8.67" table:style-name="ce5">
            <text:p><text:s/>38,6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5.47" table:style-name="ce5">
            <text:p><text:s/>95,4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7.28" table:style-name="ce5">
            <text:p><text:s/>67,2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8.14" table:style-name="ce5">
            <text:p><text:s/>188,1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.760000000000002" table:style-name="ce5">
            <text:p><text:s/>16,7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6.38" table:style-name="ce5">
            <text:p><text:s/>236,3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7.62" table:style-name="ce5">
            <text:p><text:s/>257,6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0.23" table:style-name="ce5">
            <text:p><text:s/>50,2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3.48" table:style-name="ce5">
            <text:p><text:s/>303,4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68.76" table:style-name="ce5">
            <text:p><text:s/>368,7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0.51" table:style-name="ce5">
            <text:p><text:s/>210,5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4.66" table:style-name="ce5">
            <text:p><text:s/>134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.44" table:style-name="ce5">
            <text:p><text:s/>29,4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90.3699999999999" table:style-name="ce5">
            <text:p><text:s/>1.190,3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62" table:style-name="ce5">
            <text:p><text:s/>13,6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0.5" table:style-name="ce5">
            <text:p><text:s/>280,5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9.36" table:style-name="ce5">
            <text:p><text:s/>359,3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4.48" table:style-name="ce5">
            <text:p><text:s/>74,4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82.79" table:style-name="ce5">
            <text:p><text:s/>482,7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5.59" table:style-name="ce5">
            <text:p><text:s/>355,5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10.54" table:style-name="ce5">
            <text:p><text:s/>410,5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24.74" table:style-name="ce5">
            <text:p><text:s/>324,7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0.61" table:style-name="ce5">
            <text:p><text:s/>190,6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0.41" table:style-name="ce5">
            <text:p><text:s/>220,4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35.3" table:style-name="ce5">
            <text:p><text:s/>335,3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8.76" table:style-name="ce5">
            <text:p><text:s/>218,7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21" table:style-name="ce5">
            <text:p><text:s/>27,2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.06" table:style-name="ce5">
            <text:p><text:s/>30,0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3.41" table:style-name="ce5">
            <text:p><text:s/>193,4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0.30000000000001" table:style-name="ce5">
            <text:p><text:s/>140,3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6.53" table:style-name="ce5">
            <text:p><text:s/>206,5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3.97" table:style-name="ce5">
            <text:p><text:s/>403,9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24" table:style-name="ce5">
            <text:p><text:s/>27,2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7" table:style-name="ce5">
            <text:p><text:s/>19,7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80.46" table:style-name="ce5">
            <text:p><text:s/>680,4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.96" table:style-name="ce5">
            <text:p><text:s/>23,9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.149999999999999" table:style-name="ce5">
            <text:p><text:s/>20,1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7.42" table:style-name="ce5">
            <text:p><text:s/>77,4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24" table:style-name="ce5">
            <text:p><text:s/>27,2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95.24" table:style-name="ce5">
            <text:p><text:s/>595,2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2.30000000000001" table:style-name="ce5">
            <text:p><text:s/>152,3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.29" table:style-name="ce5">
            <text:p><text:s/>17,2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07.36" table:style-name="ce5">
            <text:p><text:s/>507,3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4.87" table:style-name="ce5">
            <text:p><text:s/>134,8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64" table:style-name="ce5">
            <text:p><text:s/>9,6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10.73" table:style-name="ce5">
            <text:p><text:s/>310,7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" table:style-name="ce5">
            <text:p><text:s/>12,0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3.79000000000002" table:style-name="ce5">
            <text:p><text:s/>273,7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1.8" table:style-name="ce5">
            <text:p><text:s/>51,8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3.86" table:style-name="ce5">
            <text:p><text:s/>203,8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44.27" table:style-name="ce5">
            <text:p><text:s/>244,2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48.89" table:style-name="ce5">
            <text:p><text:s/>448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6.14999999999998" table:style-name="ce5">
            <text:p><text:s/>256,1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31.05" table:style-name="ce5">
            <text:p><text:s/>331,0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10.03" table:style-name="ce5">
            <text:p><text:s/>510,0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.9" table:style-name="ce5">
            <text:p><text:s/>1,9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42.17" table:style-name="ce5">
            <text:p><text:s/>242,1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5.28" table:style-name="ce5">
            <text:p><text:s/>355,2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22.68" table:style-name="ce5">
            <text:p><text:s/>322,6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5.57" table:style-name="ce5">
            <text:p><text:s/>85,5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51.24" table:style-name="ce5">
            <text:p><text:s/>451,2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6.36" table:style-name="ce5">
            <text:p><text:s/>116,3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7.4" table:style-name="ce5">
            <text:p><text:s/>147,4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69.6" table:style-name="ce5">
            <text:p><text:s/>669,6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16.07" table:style-name="ce5">
            <text:p><text:s/>716,0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9.099999999999994" table:style-name="ce5">
            <text:p><text:s/>79,1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1.71" table:style-name="ce5">
            <text:p><text:s/>251,7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.88" table:style-name="ce5">
            <text:p><text:s/>14,8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2.64999999999998" table:style-name="ce5">
            <text:p><text:s/>282,6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39.07" table:style-name="ce5">
            <text:p><text:s/>2.639,0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22.73" table:style-name="ce5">
            <text:p><text:s/>322,7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24" table:style-name="ce5">
            <text:p><text:s/>27,2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9.87" table:style-name="ce5">
            <text:p><text:s/>99,8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0.48" table:style-name="ce5">
            <text:p><text:s/>60,4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2699999999999996" table:style-name="ce5">
            <text:p><text:s/>4,2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67.89" table:style-name="ce5">
            <text:p><text:s/>367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36.19" table:style-name="ce5">
            <text:p><text:s/>336,1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.39" table:style-name="ce5">
            <text:p><text:s/>3,3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22.83" table:style-name="ce5">
            <text:p><text:s/>1.622,8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7.89" table:style-name="ce5">
            <text:p><text:s/>537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0.96" table:style-name="ce5">
            <text:p><text:s/>60,9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68" table:style-name="ce5">
            <text:p><text:s/>19,6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4.45" table:style-name="ce5">
            <text:p><text:s/>84,4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0.58" table:style-name="ce5">
            <text:p><text:s/>250,5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9.38" table:style-name="ce5">
            <text:p><text:s/>79,3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4.85000000000002" table:style-name="ce5">
            <text:p><text:s/>294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.79" table:style-name="ce5">
            <text:p><text:s/>21,7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690000000000001" table:style-name="ce5">
            <text:p><text:s/>18,6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1.32" table:style-name="ce5">
            <text:p><text:s/>211,3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24" table:style-name="ce5">
            <text:p><text:s/>27,2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1.45" table:style-name="ce5">
            <text:p><text:s/>291,4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36.6400000000001" table:style-name="ce5">
            <text:p><text:s/>1.136,6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.14" table:style-name="ce5">
            <text:p><text:s/>29,1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.77" table:style-name="ce5">
            <text:p><text:s/>6,7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4.209999999999994" table:style-name="ce5">
            <text:p><text:s/>74,2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5.75" table:style-name="ce5">
            <text:p><text:s/>65,7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76" table:style-name="ce5">
            <text:p><text:s/>13,7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.02" table:style-name="ce5">
            <text:p><text:s/>10,0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7.59" table:style-name="ce5">
            <text:p><text:s/>67,5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4.68" table:style-name="ce5">
            <text:p><text:s/>94,6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6.56" table:style-name="ce5">
            <text:p><text:s/>56,5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9.36" table:style-name="ce5">
            <text:p><text:s/>69,3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.33" table:style-name="ce5">
            <text:p><text:s/>2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.09" table:style-name="ce5">
            <text:p><text:s/>17,0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66" table:style-name="ce5">
            <text:p><text:s/>4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28.75" table:style-name="ce5">
            <text:p><text:s/>728,7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8.13999999999999" table:style-name="ce5">
            <text:p><text:s/>158,1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7.150000000000006" table:style-name="ce5">
            <text:p><text:s/>77,1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4.520000000000003" table:style-name="ce5">
            <text:p><text:s/>34,5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5.23" table:style-name="ce5">
            <text:p><text:s/>235,2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44.33" table:style-name="ce5">
            <text:p><text:s/>744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9.17" table:style-name="ce5">
            <text:p><text:s/>39,1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3.29" table:style-name="ce5">
            <text:p><text:s/>233,2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99.73" table:style-name="ce5">
            <text:p><text:s/>399,7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1.69" table:style-name="ce5">
            <text:p><text:s/>191,6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4.28" table:style-name="ce5">
            <text:p><text:s/>184,2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75.23" table:style-name="ce5">
            <text:p><text:s/>675,2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9.11000000000001" table:style-name="ce5">
            <text:p><text:s/>159,1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33" table:style-name="ce5">
            <text:p><text:s/>27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91" table:style-name="ce5">
            <text:p><text:s/>19,9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.2" table:style-name="ce5">
            <text:p><text:s/>5,2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9.39" table:style-name="ce5">
            <text:p><text:s/>59,3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.32" table:style-name="ce5">
            <text:p><text:s/>12,3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6.68" table:style-name="ce5">
            <text:p><text:s/>86,6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33" table:style-name="ce5">
            <text:p><text:s/>27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5.92" table:style-name="ce5">
            <text:p><text:s/>125,9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6.65" table:style-name="ce5">
            <text:p><text:s/>126,6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0" table:style-name="ce5">
            <text:p><text:s/>130,0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6.38" table:style-name="ce5">
            <text:p><text:s/>176,3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5.17" table:style-name="ce5">
            <text:p><text:s/>125,1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33" table:style-name="ce5">
            <text:p><text:s/>27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7" table:style-name="ce5">
            <text:p><text:s/>117,0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0.97" table:style-name="ce5">
            <text:p><text:s/>80,9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0.02000000000001" table:style-name="ce5">
            <text:p><text:s/>130,0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1.13" table:style-name="ce5">
            <text:p><text:s/>231,1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8.93" table:style-name="ce5">
            <text:p><text:s/>408,9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8.92" table:style-name="ce5">
            <text:p><text:s/>408,9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11.78" table:style-name="ce5">
            <text:p><text:s/>611,7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5.19" table:style-name="ce5">
            <text:p><text:s/>165,1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6.88" table:style-name="ce5">
            <text:p><text:s/>166,8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1.91" table:style-name="ce5">
            <text:p><text:s/>181,9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20.86" table:style-name="ce5">
            <text:p><text:s/>920,8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.350000000000001" table:style-name="ce5">
            <text:p><text:s/>20,3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39.55" table:style-name="ce5">
            <text:p><text:s/>339,5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0.84" table:style-name="ce5">
            <text:p><text:s/>230,8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33" table:style-name="ce5">
            <text:p><text:s/>27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9.45" table:style-name="ce5">
            <text:p><text:s/>279,4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46.96" table:style-name="ce5">
            <text:p><text:s/>246,9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5.03" table:style-name="ce5">
            <text:p><text:s/>55,0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8.79000000000002" table:style-name="ce5">
            <text:p><text:s/>278,7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69.80999999999995" table:style-name="ce5">
            <text:p><text:s/>569,8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.83" table:style-name="ce5">
            <text:p><text:s/>26,8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4" table:style-name="ce5">
            <text:p><text:s/>13,4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6.97000000000003" table:style-name="ce5">
            <text:p><text:s/>256,9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0.69" table:style-name="ce5">
            <text:p><text:s/>70,6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8.48" table:style-name="ce5">
            <text:p><text:s/>218,4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1.87" table:style-name="ce5">
            <text:p><text:s/>211,8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43" table:style-name="ce5">
            <text:p><text:s/>19,4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18.47" table:style-name="ce5">
            <text:p><text:s/>618,4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9.4" table:style-name="ce5">
            <text:p><text:s/>229,4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4.05" table:style-name="ce5">
            <text:p><text:s/>194,0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.69" table:style-name="ce5">
            <text:p><text:s/>14,6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9.18" table:style-name="ce5">
            <text:p><text:s/>279,1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6.85" table:style-name="ce5">
            <text:p><text:s/>96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.729999999999997" table:style-name="ce5">
            <text:p><text:s/>40,7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3.21" table:style-name="ce5">
            <text:p><text:s/>153,2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9.73" table:style-name="ce5">
            <text:p><text:s/>79,7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5.62" table:style-name="ce5">
            <text:p><text:s/>85,6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3.99" table:style-name="ce5">
            <text:p><text:s/>103,9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43" table:style-name="ce5">
            <text:p><text:s/>4,4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0.23" table:style-name="ce5">
            <text:p><text:s/>0,2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2.709999999999994" table:style-name="ce5">
            <text:p><text:s/>72,7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4.39" table:style-name="ce5">
            <text:p><text:s/>284,3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4.5" table:style-name="ce5">
            <text:p><text:s/>64,5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.51" table:style-name="ce5">
            <text:p><text:s/>29,5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9.11" table:style-name="ce5">
            <text:p><text:s/>69,1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.12" table:style-name="ce5">
            <text:p><text:s/>16,1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6" table:style-name="ce5">
            <text:p><text:s/>28,6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6.13" table:style-name="ce5">
            <text:p><text:s/>76,1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9" table:style-name="ce5">
            <text:p><text:s/>89,0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7" table:style-name="ce5">
            <text:p><text:s/>19,7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51.5" table:style-name="ce5">
            <text:p><text:s/>2.051,5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.16" table:style-name="ce5">
            <text:p><text:s/>3,1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5.64" table:style-name="ce5">
            <text:p><text:s/>45,6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1.89" table:style-name="ce5">
            <text:p><text:s/>221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82.88" table:style-name="ce5">
            <text:p><text:s/>482,8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35.51" table:style-name="ce5">
            <text:p><text:s/>335,5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9.39999999999998" table:style-name="ce5">
            <text:p><text:s/>289,4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27.64" table:style-name="ce5">
            <text:p><text:s/>327,6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9.78" table:style-name="ce5">
            <text:p><text:s/>69,7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2.49" table:style-name="ce5">
            <text:p><text:s/>262,4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22.69" table:style-name="ce5">
            <text:p><text:s/>322,6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6.21" table:style-name="ce5">
            <text:p><text:s/>196,2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75.06" table:style-name="ce5">
            <text:p><text:s/>375,0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6.41" table:style-name="ce5">
            <text:p><text:s/>356,4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18.27" table:style-name="ce5">
            <text:p><text:s/>318,2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2.06" table:style-name="ce5">
            <text:p><text:s/>212,0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98" table:style-name="ce5">
            <text:p><text:s/>28,9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5.96" table:style-name="ce5">
            <text:p><text:s/>225,9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4.63" table:style-name="ce5">
            <text:p><text:s/>254,6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1.64" table:style-name="ce5">
            <text:p><text:s/>281,6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7.33" table:style-name="ce5">
            <text:p><text:s/>57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8.47" table:style-name="ce5">
            <text:p><text:s/>88,4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43" table:style-name="ce5">
            <text:p><text:s/>4,4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0.23" table:style-name="ce5">
            <text:p><text:s/>0,2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6.2" table:style-name="ce5">
            <text:p><text:s/>76,2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96.89" table:style-name="ce5">
            <text:p><text:s/>596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9.18" table:style-name="ce5">
            <text:p><text:s/>279,1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.69" table:style-name="ce5">
            <text:p><text:s/>14,6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1.87" table:style-name="ce5">
            <text:p><text:s/>71,8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8.37" table:style-name="ce5">
            <text:p><text:s/>228,3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0.7" table:style-name="ce5">
            <text:p><text:s/>60,7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.39" table:style-name="ce5">
            <text:p><text:s/>7,3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8.99" table:style-name="ce5">
            <text:p><text:s/>58,9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6.12" table:style-name="ce5">
            <text:p><text:s/>96,1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2.15" table:style-name="ce5">
            <text:p><text:s/>82,1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3.02" table:style-name="ce5">
            <text:p><text:s/>103,0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38" table:style-name="ce5">
            <text:p><text:s/>15,3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7.04000000000002" table:style-name="ce5">
            <text:p><text:s/>307,0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.7" table:style-name="ce5">
            <text:p><text:s/>30,7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97.46" table:style-name="ce5">
            <text:p><text:s/>1.197,4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7.16" table:style-name="ce5">
            <text:p><text:s/>67,1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85" table:style-name="ce5">
            <text:p><text:s/>9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0.91" table:style-name="ce5">
            <text:p><text:s/>100,9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9.150000000000006" table:style-name="ce5">
            <text:p><text:s/>69,1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.41" table:style-name="ce5">
            <text:p><text:s/>2,4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8.96" table:style-name="ce5">
            <text:p><text:s/>198,9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4.11" table:style-name="ce5">
            <text:p><text:s/>34,1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66" table:style-name="ce5">
            <text:p><text:s/>4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.809999999999999" table:style-name="ce5">
            <text:p><text:s/>17,8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5.9" table:style-name="ce5">
            <text:p><text:s/>175,9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9.36" table:style-name="ce5">
            <text:p><text:s/>79,3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90.43" table:style-name="ce5">
            <text:p><text:s/>690,4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2.53" table:style-name="ce5">
            <text:p><text:s/>82,5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3.47" table:style-name="ce5">
            <text:p><text:s/>113,4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0.680000000000007" table:style-name="ce5">
            <text:p><text:s/>80,6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4.46" table:style-name="ce5">
            <text:p><text:s/>154,4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4.26" table:style-name="ce5">
            <text:p><text:s/>44,2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7.86" table:style-name="ce5">
            <text:p><text:s/>217,8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3.36" table:style-name="ce5">
            <text:p><text:s/>403,3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6.19" table:style-name="ce5">
            <text:p><text:s/>256,1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2.01" table:style-name="ce5">
            <text:p><text:s/>52,0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.71" table:style-name="ce5">
            <text:p><text:s/>29,7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.149999999999999" table:style-name="ce5">
            <text:p><text:s/>20,1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.549999999999997" table:style-name="ce5">
            <text:p><text:s/>40,5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70.42" table:style-name="ce5">
            <text:p><text:s/>770,4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3.01" table:style-name="ce5">
            <text:p><text:s/>63,0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3" table:style-name="ce5">
            <text:p><text:s/>63,0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85" table:style-name="ce5">
            <text:p><text:s/>27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1.4" table:style-name="ce5">
            <text:p><text:s/>181,4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7.71" table:style-name="ce5">
            <text:p><text:s/>127,7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0.82" table:style-name="ce5">
            <text:p><text:s/>150,8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.9" table:style-name="ce5">
            <text:p><text:s/>23,9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7.58" table:style-name="ce5">
            <text:p><text:s/>287,5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21.23" table:style-name="ce5">
            <text:p><text:s/>1.221,2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46" table:style-name="ce5">
            <text:p><text:s/>27,4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3.47000000000003" table:style-name="ce5">
            <text:p><text:s/>263,4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7.2" table:style-name="ce5">
            <text:p><text:s/>207,2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0.67" table:style-name="ce5">
            <text:p><text:s/>260,67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8.28" table:style-name="ce5">
            <text:p><text:s/>118,2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0.92" table:style-name="ce5">
            <text:p><text:s/>230,9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49" table:style-name="ce5">
            <text:p><text:s/>13,4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9.93" table:style-name="ce5">
            <text:p><text:s/>159,9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85" table:style-name="ce5">
            <text:p><text:s/>27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8.73" table:style-name="ce5">
            <text:p><text:s/>118,7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612.16" table:style-name="ce5">
            <text:p><text:s/>4.612,1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.35" table:style-name="ce5">
            <text:p><text:s/>12,3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6.44" table:style-name="ce5">
            <text:p><text:s/>306,4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63.55" table:style-name="ce5">
            <text:p><text:s/>863,5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1.13" table:style-name="ce5">
            <text:p><text:s/>171,1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5.72" table:style-name="ce5">
            <text:p><text:s/>195,7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2.66" table:style-name="ce5">
            <text:p><text:s/>82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33.66" table:style-name="ce5">
            <text:p><text:s/>333,6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3.94" table:style-name="ce5">
            <text:p><text:s/>163,9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63.51" table:style-name="ce5">
            <text:p><text:s/>363,5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7" table:style-name="ce5">
            <text:p><text:s/>19,7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3.31" table:style-name="ce5">
            <text:p><text:s/>223,3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0.8" table:style-name="ce5">
            <text:p><text:s/>230,8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0.92" table:style-name="ce5">
            <text:p><text:s/>260,9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18" table:style-name="ce5">
            <text:p><text:s/>13,1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9.54000000000002" table:style-name="ce5">
            <text:p><text:s/>309,5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40.76" table:style-name="ce5">
            <text:p><text:s/>640,7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5.58" table:style-name="ce5">
            <text:p><text:s/>195,5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8.45" table:style-name="ce5">
            <text:p><text:s/>178,4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36.31" table:style-name="ce5">
            <text:p><text:s/>1.136,3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7.94" table:style-name="ce5">
            <text:p><text:s/>207,9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79.12" table:style-name="ce5">
            <text:p><text:s/>579,1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9.84" table:style-name="ce5">
            <text:p><text:s/>359,84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5.75" table:style-name="ce5">
            <text:p><text:s/>65,7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85" table:style-name="ce5">
            <text:p><text:s/>27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2.41" table:style-name="ce5">
            <text:p><text:s/>352,4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56.9899999999998" table:style-name="ce5">
            <text:p><text:s/>2.556,9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49.3" table:style-name="ce5">
            <text:p><text:s/>449,3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1.32" table:style-name="ce5">
            <text:p><text:s/>301,3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1.10000000000002" table:style-name="ce5">
            <text:p><text:s/>301,1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.85" table:style-name="ce5">
            <text:p><text:s/>27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.01" table:style-name="ce5">
            <text:p><text:s/>3,0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0.51" table:style-name="ce5">
            <text:p><text:s/>170,51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89" table:style-name="ce5">
            <text:p><text:s/>18,8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0.930000000000007" table:style-name="ce5">
            <text:p><text:s/>80,9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18" table:style-name="ce5">
            <text:p><text:s/>13,1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95" table:style-name="ce5">
            <text:p><text:s/>18,9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.18" table:style-name="ce5">
            <text:p><text:s/>13,1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3.85" table:style-name="ce5">
            <text:p><text:s/>253,8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7.3" table:style-name="ce5">
            <text:p><text:s/>117,3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7" table:style-name="ce5">
            <text:p><text:s/>19,70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0.33" table:style-name="ce5">
            <text:p><text:s/>80,33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2.19" table:style-name="ce5">
            <text:p><text:s/>302,1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4.290000000000006" table:style-name="ce5">
            <text:p><text:s/>64,29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0.68" table:style-name="ce5">
            <text:p><text:s/>120,6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83.88" table:style-name="ce5">
            <text:p><text:s/>2.083,88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6.86" table:style-name="ce5">
            <text:p><text:s/>216,86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2.05" table:style-name="ce5">
            <text:p><text:s/>222,0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15.25" table:style-name="ce5">
            <text:p><text:s/>515,2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47.75" table:style-name="ce5">
            <text:p><text:s/>247,7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7.75" table:style-name="ce5">
            <text:p><text:s/>287,75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54.82" table:style-name="ce5">
            <text:p><text:s/>354,82<text:s/></text:p>
          </table:table-cell>
          <table:table-cell office:value-type="string" table:style-name="ce6">
            <text:p>08526440154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1500000000000004" table:style-name="ce5">
            <text:p><text:s/>4,15<text:s/></text:p>
          </table:table-cell>
          <table:table-cell office:value-type="string" table:style-name="ce6">
            <text:p>057797110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342" table:style-name="ce5">
            <text:p><text:s/>1.342,00<text:s/></text:p>
          </table:table-cell>
          <table:table-cell office:value-type="string" table:style-name="ce6">
            <text:p>0378975010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0.45" table:style-name="ce5">
            <text:p><text:s/>10,45<text:s/></text:p>
          </table:table-cell>
          <table:table-cell office:value-type="string" table:style-name="ce6">
            <text:p>018427803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56.24" table:style-name="ce5">
            <text:p><text:s/>456,24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58.78" table:style-name="ce5">
            <text:p><text:s/>458,78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09" table:style-name="ce5">
            <text:p><text:s/>19,09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9.5" table:style-name="ce5">
            <text:p><text:s/>19,50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829999999999998" table:style-name="ce5">
            <text:p><text:s/>18,83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7.97000000000003" table:style-name="ce5">
            <text:p><text:s/>257,97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4.55" table:style-name="ce5">
            <text:p><text:s/>74,55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18.68" table:style-name="ce5">
            <text:p><text:s/>418,68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12.56" table:style-name="ce5">
            <text:p><text:s/>412,56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7.81" table:style-name="ce5">
            <text:p><text:s/>37,81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7.82" table:style-name="ce5">
            <text:p><text:s/>37,82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.35" table:style-name="ce5">
            <text:p><text:s/>40,35<text:s/></text:p>
          </table:table-cell>
          <table:table-cell office:value-type="string" table:style-name="ce6">
            <text:p>066559710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5" table:style-name="ce5">
            <text:p><text:s/>55,00<text:s/></text:p>
          </table:table-cell>
          <table:table-cell office:value-type="string" table:style-name="ce6">
            <text:p>0190206003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2.43" table:style-name="ce5">
            <text:p><text:s/>42,43<text:s/></text:p>
          </table:table-cell>
          <table:table-cell office:value-type="string" table:style-name="ce6">
            <text:p>0220231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5.61" table:style-name="ce5">
            <text:p><text:s/>15,61<text:s/></text:p>
          </table:table-cell>
          <table:table-cell office:value-type="string" table:style-name="ce6">
            <text:p>0220231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5.76" table:style-name="ce5">
            <text:p><text:s/>35,76<text:s/></text:p>
          </table:table-cell>
          <table:table-cell office:value-type="string" table:style-name="ce6">
            <text:p>0220231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5.7" table:style-name="ce5">
            <text:p><text:s/>65,70<text:s/></text:p>
          </table:table-cell>
          <table:table-cell office:value-type="string" table:style-name="ce6">
            <text:p>0220231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9.34" table:style-name="ce5">
            <text:p><text:s/>9,34<text:s/></text:p>
          </table:table-cell>
          <table:table-cell office:value-type="string" table:style-name="ce6">
            <text:p>0220231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5.61" table:style-name="ce5">
            <text:p><text:s/>15,61<text:s/></text:p>
          </table:table-cell>
          <table:table-cell office:value-type="string" table:style-name="ce6">
            <text:p>0220231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95.95" table:style-name="ce5">
            <text:p><text:s/>295,95<text:s/></text:p>
          </table:table-cell>
          <table:table-cell office:value-type="string" table:style-name="ce6">
            <text:p>0224602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8.41" table:style-name="ce5">
            <text:p><text:s/>8,41<text:s/></text:p>
          </table:table-cell>
          <table:table-cell office:value-type="string" table:style-name="ce6">
            <text:p>0224602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2.33" table:style-name="ce5">
            <text:p><text:s/>32,33<text:s/></text:p>
          </table:table-cell>
          <table:table-cell office:value-type="string" table:style-name="ce6">
            <text:p>0224602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50.58" table:style-name="ce5">
            <text:p><text:s/>350,58<text:s/></text:p>
          </table:table-cell>
          <table:table-cell office:value-type="string" table:style-name="ce6">
            <text:p>0224602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000" table:style-name="ce5">
            <text:p><text:s/>2.0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4451.55" table:style-name="ce5">
            <text:p><text:s/>4.451,5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646.23" table:style-name="ce5">
            <text:p><text:s/>646,23<text:s/></text:p>
          </table:table-cell>
          <table:table-cell office:value-type="string" table:style-name="ce6">
            <text:p>040123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41138.67" table:style-name="ce5">
            <text:p><text:s/>41.138,67<text:s/></text:p>
          </table:table-cell>
          <table:table-cell office:value-type="string" table:style-name="ce6">
            <text:p>040123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387.96" table:style-name="ce5">
            <text:p><text:s/>387,96<text:s/></text:p>
          </table:table-cell>
          <table:table-cell office:value-type="string" table:style-name="ce6">
            <text:p>040123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770.43" table:style-name="ce5">
            <text:p><text:s/>1.770,43<text:s/></text:p>
          </table:table-cell>
          <table:table-cell office:value-type="string" table:style-name="ce6">
            <text:p>0312278036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0.100000000000001" table:style-name="ce5">
            <text:p><text:s/>20,10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7194.47" table:style-name="ce5">
            <text:p><text:s/>97.194,47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5738.34" table:style-name="ce5">
            <text:p><text:s/>15.738,34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0257.28" table:style-name="ce5">
            <text:p><text:s/>20.257,28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1624.76999999999" table:style-name="ce5">
            <text:p><text:s/>131.624,77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1.33" table:style-name="ce5">
            <text:p><text:s/>81,33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450.64" table:style-name="ce5">
            <text:p><text:s/>5.450,64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7381.98" table:style-name="ce5">
            <text:p><text:s/>17.381,98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8251.09" table:style-name="ce5">
            <text:p><text:s/>68.251,09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122.06" table:style-name="ce5">
            <text:p><text:s/>3.122,06<text:s/></text:p>
          </table:table-cell>
          <table:table-cell office:value-type="string" table:style-name="ce6">
            <text:p>00833930373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682" table:style-name="ce5">
            <text:p><text:s/>68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5193.54" table:style-name="ce5">
            <text:p><text:s/>5.193,5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220" table:style-name="ce5">
            <text:p><text:s/>1.220,00<text:s/></text:p>
          </table:table-cell>
          <table:table-cell office:value-type="string" table:style-name="ce6">
            <text:p>0528968058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0370" table:style-name="ce5">
            <text:p><text:s/>10.370,00<text:s/></text:p>
          </table:table-cell>
          <table:table-cell office:value-type="string" table:style-name="ce6">
            <text:p>0528968058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584" table:style-name="ce5">
            <text:p><text:s/>1.584,00<text:s/></text:p>
          </table:table-cell>
          <table:table-cell office:value-type="string" table:style-name="ce6">
            <text:p>0019114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99" table:style-name="ce5">
            <text:p><text:s/>99,00<text:s/></text:p>
          </table:table-cell>
          <table:table-cell office:value-type="string" table:style-name="ce6">
            <text:p>0019114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27.68" table:style-name="ce5">
            <text:p><text:s/>127,68<text:s/></text:p>
          </table:table-cell>
          <table:table-cell office:value-type="string" table:style-name="ce6">
            <text:p>0110409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61650" table:style-name="ce5">
            <text:p><text:s/>61.650,00<text:s/></text:p>
          </table:table-cell>
          <table:table-cell office:value-type="string" table:style-name="ce6">
            <text:p>0110409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331.42" table:style-name="ce5">
            <text:p><text:s/>2.331,42<text:s/></text:p>
          </table:table-cell>
          <table:table-cell office:value-type="string" table:style-name="ce6">
            <text:p>0027926036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1.48" table:style-name="ce5">
            <text:p><text:s/>41,48<text:s/></text:p>
          </table:table-cell>
          <table:table-cell office:value-type="string" table:style-name="ce6">
            <text:p>00279260368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Impianti e macchinari</text:p>
          </table:table-cell>
          <table:table-cell office:value-type="float" office:value="103925.21" table:style-name="ce5">
            <text:p><text:s/>103.925,21<text:s/></text:p>
          </table:table-cell>
          <table:table-cell office:value-type="string" table:style-name="ce6">
            <text:p>0018152039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35" table:style-name="ce5">
            <text:p><text:s/>3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6677.42" table:style-name="ce5">
            <text:p><text:s/>6.677,4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27" table:style-name="ce5">
            <text:p><text:s/>127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248.88" table:style-name="ce5">
            <text:p><text:s/>248,88<text:s/></text:p>
          </table:table-cell>
          <table:table-cell office:value-type="string" table:style-name="ce6">
            <text:p>003047202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497.76" table:style-name="ce5">
            <text:p><text:s/>497,76<text:s/></text:p>
          </table:table-cell>
          <table:table-cell office:value-type="string" table:style-name="ce6">
            <text:p>003047202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77.85" table:style-name="ce5">
            <text:p><text:s/>177,85<text:s/></text:p>
          </table:table-cell>
          <table:table-cell office:value-type="string" table:style-name="ce6">
            <text:p>003047202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58.87" table:style-name="ce5">
            <text:p><text:s/>158,87<text:s/></text:p>
          </table:table-cell>
          <table:table-cell office:value-type="string" table:style-name="ce6">
            <text:p>003047202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75.68" table:style-name="ce5">
            <text:p><text:s/>175,68<text:s/></text:p>
          </table:table-cell>
          <table:table-cell office:value-type="string" table:style-name="ce6">
            <text:p>003047202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04.43" table:style-name="ce5">
            <text:p><text:s/>204,4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97.57" table:style-name="ce5">
            <text:p><text:s/>297,5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3691.72" table:style-name="ce5">
            <text:p><text:s/>3.691,7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79.52" table:style-name="ce5">
            <text:p><text:s/>279,5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55" table:style-name="ce5">
            <text:p><text:s/>25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02" table:style-name="ce5">
            <text:p><text:s/>40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014.21" table:style-name="ce5">
            <text:p><text:s/>2.014,21<text:s/></text:p>
          </table:table-cell>
          <table:table-cell office:value-type="string" table:style-name="ce6">
            <text:p>0204761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49.19" table:style-name="ce5">
            <text:p><text:s/>449,19<text:s/></text:p>
          </table:table-cell>
          <table:table-cell office:value-type="string" table:style-name="ce6">
            <text:p>0204761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80" table:style-name="ce5">
            <text:p><text:s/>280,00<text:s/></text:p>
          </table:table-cell>
          <table:table-cell office:value-type="float" office:value="91419680375" table:style-name="ce6">
            <text:p>9141968037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3057.73" table:style-name="ce5">
            <text:p><text:s/>3.057,7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602.27" table:style-name="ce5">
            <text:p><text:s/>602,2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3693.56" table:style-name="ce5">
            <text:p><text:s/>3.693,5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794" table:style-name="ce5">
            <text:p><text:s/>794,00<text:s/></text:p>
          </table:table-cell>
          <table:table-cell office:value-type="float" office:value="89070403" table:style-name="ce6">
            <text:p>89070403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6.04" table:style-name="ce5">
            <text:p><text:s/>26,04<text:s/></text:p>
          </table:table-cell>
          <table:table-cell office:value-type="string" table:style-name="ce6">
            <text:p>0164494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76" table:style-name="ce5">
            <text:p><text:s/>176,00<text:s/></text:p>
          </table:table-cell>
          <table:table-cell office:value-type="float" office:value="23302" table:style-name="ce6">
            <text:p>233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800" table:style-name="ce5">
            <text:p><text:s/>800,00<text:s/></text:p>
          </table:table-cell>
          <table:table-cell office:value-type="float" office:value="23302" table:style-name="ce6">
            <text:p>233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31" table:style-name="ce5">
            <text:p><text:s/>231,00<text:s/></text:p>
          </table:table-cell>
          <table:table-cell office:value-type="float" office:value="23302" table:style-name="ce6">
            <text:p>2330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Attrezzature</text:p>
          </table:table-cell>
          <table:table-cell office:value-type="float" office:value="1201.7" table:style-name="ce5">
            <text:p><text:s/>1.201,70<text:s/></text:p>
          </table:table-cell>
          <table:table-cell office:value-type="string" table:style-name="ce6">
            <text:p>029416312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292.8" table:style-name="ce5">
            <text:p><text:s/>292,80<text:s/></text:p>
          </table:table-cell>
          <table:table-cell office:value-type="string" table:style-name="ce6">
            <text:p>0080093043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Software</text:p>
          </table:table-cell>
          <table:table-cell office:value-type="float" office:value="475.8" table:style-name="ce5">
            <text:p><text:s/>475,80<text:s/></text:p>
          </table:table-cell>
          <table:table-cell office:value-type="string" table:style-name="ce6">
            <text:p>00800930430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6.6" table:style-name="ce5">
            <text:p><text:s/>36,60<text:s/></text:p>
          </table:table-cell>
          <table:table-cell office:value-type="string" table:style-name="ce6">
            <text:p>0575438100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74.7" table:style-name="ce5">
            <text:p><text:s/>174,7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 e incarichi istituzionali dell'amministrazione</text:p>
          </table:table-cell>
          <table:table-cell office:value-type="float" office:value="22959.13" table:style-name="ce5">
            <text:p><text:s/>22.959,1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3.29000000000002" table:style-name="ce5">
            <text:p><text:s/>273,29<text:s/></text:p>
          </table:table-cell>
          <table:table-cell office:value-type="string" table:style-name="ce6">
            <text:p>02221101203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187581.16" table:style-name="ce5">
            <text:p><text:s/>187.581,1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2.46" table:style-name="ce5">
            <text:p><text:s/>132,4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6.12" table:style-name="ce5">
            <text:p><text:s/>46,1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1.32" table:style-name="ce5">
            <text:p><text:s/>41,3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7.14" table:style-name="ce5">
            <text:p><text:s/>127,14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47.66" table:style-name="ce5">
            <text:p><text:s/>747,6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0.25" table:style-name="ce5">
            <text:p><text:s/>70,2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6.20999999999998" table:style-name="ce5">
            <text:p><text:s/>266,2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7.05" table:style-name="ce5">
            <text:p><text:s/>77,0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1.01" table:style-name="ce5">
            <text:p><text:s/>281,0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.28" table:style-name="ce5">
            <text:p><text:s/>1,2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97.37" table:style-name="ce5">
            <text:p><text:s/>397,3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4.12" table:style-name="ce5">
            <text:p><text:s/>234,1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0.75" table:style-name="ce5">
            <text:p><text:s/>210,7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.0999999999999996" table:style-name="ce5">
            <text:p><text:s/>5,1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.07" table:style-name="ce5">
            <text:p><text:s/>5,0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36.61" table:style-name="ce5">
            <text:p><text:s/>436,6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.16" table:style-name="ce5">
            <text:p><text:s/>5,1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.23" table:style-name="ce5">
            <text:p><text:s/>7,2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4.98" table:style-name="ce5">
            <text:p><text:s/>264,9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8.33" table:style-name="ce5">
            <text:p><text:s/>88,3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40.75" table:style-name="ce5">
            <text:p><text:s/>1.040,7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20.24" table:style-name="ce5">
            <text:p><text:s/>420,24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3.8" table:style-name="ce5">
            <text:p><text:s/>283,8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8.58" table:style-name="ce5">
            <text:p><text:s/>168,5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1.56" table:style-name="ce5">
            <text:p><text:s/>201,5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10.22000000000003" table:style-name="ce5">
            <text:p><text:s/>310,2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5.19" table:style-name="ce5">
            <text:p><text:s/>125,1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0.22" table:style-name="ce5">
            <text:p><text:s/>110,2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01.17" table:style-name="ce5">
            <text:p><text:s/>301,1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0.22" table:style-name="ce5">
            <text:p><text:s/>110,2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6.83" table:style-name="ce5">
            <text:p><text:s/>106,8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2.61" table:style-name="ce5">
            <text:p><text:s/>52,6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9.739999999999995" table:style-name="ce5">
            <text:p><text:s/>79,74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83.12" table:style-name="ce5">
            <text:p><text:s/>383,1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6.95" table:style-name="ce5">
            <text:p><text:s/>76,9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9.39" table:style-name="ce5">
            <text:p><text:s/>59,3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9.01" table:style-name="ce5">
            <text:p><text:s/>39,0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92" table:style-name="ce5">
            <text:p><text:s/>4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.5" table:style-name="ce5">
            <text:p><text:s/>29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.75" table:style-name="ce5">
            <text:p><text:s/>14,7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6.31" table:style-name="ce5">
            <text:p><text:s/>76,3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9.17" table:style-name="ce5">
            <text:p><text:s/>49,1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.690000000000001" table:style-name="ce5">
            <text:p><text:s/>16,6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.47" table:style-name="ce5">
            <text:p><text:s/>26,4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690000000000001" table:style-name="ce5">
            <text:p><text:s/>18,6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29" table:style-name="ce5">
            <text:p><text:s/>15,2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.92" table:style-name="ce5">
            <text:p><text:s/>11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49" table:style-name="ce5">
            <text:p><text:s/>8,4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1" table:style-name="ce5">
            <text:p><text:s/>8,5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.22" table:style-name="ce5">
            <text:p><text:s/>6,2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.92" table:style-name="ce5">
            <text:p><text:s/>11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18" table:style-name="ce5">
            <text:p><text:s/>4,1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.92" table:style-name="ce5">
            <text:p><text:s/>11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92" table:style-name="ce5">
            <text:p><text:s/>8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3.75" table:style-name="ce5">
            <text:p><text:s/>43,7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0.88" table:style-name="ce5">
            <text:p><text:s/>120,8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4.15" table:style-name="ce5">
            <text:p><text:s/>214,1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5.7" table:style-name="ce5">
            <text:p><text:s/>55,7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52.4499999999998" table:style-name="ce5">
            <text:p><text:s/>2.052,4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4.68" table:style-name="ce5">
            <text:p><text:s/>104,6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9.41" table:style-name="ce5">
            <text:p><text:s/>99,4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2.35000000000002" table:style-name="ce5">
            <text:p><text:s/>292,3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8.849999999999994" table:style-name="ce5">
            <text:p><text:s/>68,8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5.23" table:style-name="ce5">
            <text:p><text:s/>265,2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5.41000000000003" table:style-name="ce5">
            <text:p><text:s/>275,4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.27" table:style-name="ce5">
            <text:p><text:s/>1,2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1.31" table:style-name="ce5">
            <text:p><text:s/>41,3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15" table:style-name="ce5">
            <text:p><text:s/>53,1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7.13" table:style-name="ce5">
            <text:p><text:s/>127,1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2.92" table:style-name="ce5">
            <text:p><text:s/>72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7.72" table:style-name="ce5">
            <text:p><text:s/>177,7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1.67" table:style-name="ce5">
            <text:p><text:s/>31,6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98.22000000000003" table:style-name="ce5">
            <text:p><text:s/>298,2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36" table:style-name="ce5">
            <text:p><text:s/>8,3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1.36" table:style-name="ce5">
            <text:p><text:s/>71,3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8.45" table:style-name="ce5">
            <text:p><text:s/>268,4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06.56" table:style-name="ce5">
            <text:p><text:s/>206,5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.22" table:style-name="ce5">
            <text:p><text:s/>6,2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29" table:style-name="ce5">
            <text:p><text:s/>15,2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8.67" table:style-name="ce5">
            <text:p><text:s/>68,6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5.25" table:style-name="ce5">
            <text:p><text:s/>165,2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0.16" table:style-name="ce5">
            <text:p><text:s/>110,16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3.61" table:style-name="ce5">
            <text:p><text:s/>183,6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.51" table:style-name="ce5">
            <text:p><text:s/>5,5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2.62" table:style-name="ce5">
            <text:p><text:s/>82,6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7.28" table:style-name="ce5">
            <text:p><text:s/>187,2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8.5" table:style-name="ce5">
            <text:p><text:s/>8,5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1.79" table:style-name="ce5">
            <text:p><text:s/>401,7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.23" table:style-name="ce5">
            <text:p><text:s/>7,2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37.33000000000001" table:style-name="ce5">
            <text:p><text:s/>137,3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.89" table:style-name="ce5">
            <text:p><text:s/>22,89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8.67" table:style-name="ce5">
            <text:p><text:s/>68,6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3.3" table:style-name="ce5">
            <text:p><text:s/>93,3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1.92" table:style-name="ce5">
            <text:p><text:s/>11,9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5.84" table:style-name="ce5">
            <text:p><text:s/>45,84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0.770000000000003" table:style-name="ce5">
            <text:p><text:s/>40,77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34.1" table:style-name="ce5">
            <text:p><text:s/>234,10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5.41000000000003" table:style-name="ce5">
            <text:p><text:s/>275,41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5.33" table:style-name="ce5">
            <text:p><text:s/>55,33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5.65" table:style-name="ce5">
            <text:p><text:s/>45,6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1.74" table:style-name="ce5">
            <text:p><text:s/>171,74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5.98" table:style-name="ce5">
            <text:p><text:s/>165,9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32" table:style-name="ce5">
            <text:p><text:s/>4,32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.38" table:style-name="ce5">
            <text:p><text:s/>4,38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75.55" table:style-name="ce5">
            <text:p><text:s/>275,55<text:s/></text:p>
          </table:table-cell>
          <table:table-cell office:value-type="string" table:style-name="ce6">
            <text:p>0424552037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Premi di assicurazione contro i danni</text:p>
          </table:table-cell>
          <table:table-cell office:value-type="float" office:value="892" table:style-name="ce5">
            <text:p><text:s/>892,00<text:s/></text:p>
          </table:table-cell>
          <table:table-cell office:value-type="string" table:style-name="ce6">
            <text:p>09743130156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061.4000000000001" table:style-name="ce5">
            <text:p><text:s/>1.061,40<text:s/></text:p>
          </table:table-cell>
          <table:table-cell office:value-type="string" table:style-name="ce6">
            <text:p>0304021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297.89999999999998" table:style-name="ce5">
            <text:p><text:s/>297,90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8" table:style-name="ce5">
            <text:p><text:s/>8,00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17.100000000000001" table:style-name="ce5">
            <text:p><text:s/>17,10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324.43" table:style-name="ce5">
            <text:p><text:s/>324,43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525.02" table:style-name="ce5">
            <text:p><text:s/>525,02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4" table:style-name="ce5">
            <text:p><text:s/>4,00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ggi di riscossione</text:p>
          </table:table-cell>
          <table:table-cell office:value-type="float" office:value="72.989999999999995" table:style-name="ce5">
            <text:p><text:s/>72,99<text:s/></text:p>
          </table:table-cell>
          <table:table-cell office:value-type="string" table:style-name="ce6">
            <text:p>02478610583<text:tab/></text:p>
          </table:table-cell>
          <table:table-cell table:number-columns-repeated="16378" table:style-name="ce2"/>
        </table:table-row>
        <table:table-row table:number-rows-repeated="4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21" table:style-name="ce5">
            <text:p><text:s/>121,00<text:s/></text:p>
          </table:table-cell>
          <table:table-cell office:value-type="float" office:value="3740431204" table:style-name="ce6">
            <text:p>3740431204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997.5" table:style-name="ce5">
            <text:p><text:s/>997,50<text:s/></text:p>
          </table:table-cell>
          <table:table-cell office:value-type="float" office:value="1935701209" table:style-name="ce6">
            <text:p>193570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2441.67" table:style-name="ce5">
            <text:p><text:s/>2.441,67<text:s/></text:p>
          </table:table-cell>
          <table:table-cell office:value-type="string" table:style-name="ce6">
            <text:p>800787505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888.89" table:style-name="ce5">
            <text:p><text:s/>888,89<text:s/></text:p>
          </table:table-cell>
          <table:table-cell office:value-type="string" table:style-name="ce6">
            <text:p>800787505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4.48" table:style-name="ce5">
            <text:p><text:s/>44,48<text:s/></text:p>
          </table:table-cell>
          <table:table-cell office:value-type="string" table:style-name="ce6">
            <text:p>8007875058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4.58" table:style-name="ce5">
            <text:p><text:s/>44,58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8.03" table:style-name="ce5">
            <text:p><text:s/>58,03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0" table:style-name="ce5">
            <text:p><text:s/>60,0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5.83" table:style-name="ce5">
            <text:p><text:s/>65,83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76.290000000000006" table:style-name="ce5">
            <text:p><text:s/>76,29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3.01" table:style-name="ce5">
            <text:p><text:s/>93,0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4.57" table:style-name="ce5">
            <text:p><text:s/>94,57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4.95" table:style-name="ce5">
            <text:p><text:s/>104,95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44.22999999999999" table:style-name="ce5">
            <text:p><text:s/>144,23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59.72000000000003" table:style-name="ce5">
            <text:p><text:s/>259,72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0.53" table:style-name="ce5">
            <text:p><text:s/>30,53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4.66" table:style-name="ce5">
            <text:p><text:s/>44,66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5.01" table:style-name="ce5">
            <text:p><text:s/>45,0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0.09" table:style-name="ce5">
            <text:p><text:s/>50,09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1.08" table:style-name="ce5">
            <text:p><text:s/>51,08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2.01" table:style-name="ce5">
            <text:p><text:s/>82,0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2.45" table:style-name="ce5">
            <text:p><text:s/>82,45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4.83" table:style-name="ce5">
            <text:p><text:s/>84,83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4" table:style-name="ce5">
            <text:p><text:s/>94,0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4.81" table:style-name="ce5">
            <text:p><text:s/>94,8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9.01" table:style-name="ce5">
            <text:p><text:s/>99,0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17.45" table:style-name="ce5">
            <text:p><text:s/>117,45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2.72" table:style-name="ce5">
            <text:p><text:s/>32,72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4" table:style-name="ce5">
            <text:p><text:s/>44,0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7.46" table:style-name="ce5">
            <text:p><text:s/>47,46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1.3" table:style-name="ce5">
            <text:p><text:s/>51,3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2.01" table:style-name="ce5">
            <text:p><text:s/>52,0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8.8" table:style-name="ce5">
            <text:p><text:s/>68,8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78.95" table:style-name="ce5">
            <text:p><text:s/>78,95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1.99" table:style-name="ce5">
            <text:p><text:s/>81,99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3" table:style-name="ce5">
            <text:p><text:s/>93,0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9.3" table:style-name="ce5">
            <text:p><text:s/>99,3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6.01" table:style-name="ce5">
            <text:p><text:s/>106,0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22.91" table:style-name="ce5">
            <text:p><text:s/>122,91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86" table:style-name="ce5">
            <text:p><text:s/>386,00<text:s/></text:p>
          </table:table-cell>
          <table:table-cell office:value-type="string" table:style-name="ce6">
            <text:p>178511710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3.78" table:style-name="ce5">
            <text:p><text:s/>13,78<text:s/></text:p>
          </table:table-cell>
          <table:table-cell office:value-type="string" table:style-name="ce6">
            <text:p>1057497001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87.74" table:style-name="ce5">
            <text:p><text:s/>187,74<text:s/></text:p>
          </table:table-cell>
          <table:table-cell office:value-type="string" table:style-name="ce6">
            <text:p>1057497001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Altri beni materiali</text:p>
          </table:table-cell>
          <table:table-cell office:value-type="float" office:value="55000" table:style-name="ce5">
            <text:p><text:s/>55.000,00<text:s/></text:p>
          </table:table-cell>
          <table:table-cell office:value-type="string" table:style-name="ce6">
            <text:p>0366353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0258.58" table:style-name="ce5">
            <text:p><text:s/>10.258,58<text:s/></text:p>
          </table:table-cell>
          <table:table-cell office:value-type="string" table:style-name="ce6">
            <text:p>800731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679.41" table:style-name="ce5">
            <text:p><text:s/>679,41<text:s/></text:p>
          </table:table-cell>
          <table:table-cell office:value-type="string" table:style-name="ce6">
            <text:p>800731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8500" table:style-name="ce5">
            <text:p><text:s/>8.500,00<text:s/></text:p>
          </table:table-cell>
          <table:table-cell office:value-type="string" table:style-name="ce6">
            <text:p>800731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21472" table:style-name="ce5">
            <text:p><text:s/>21.472,00<text:s/></text:p>
          </table:table-cell>
          <table:table-cell office:value-type="string" table:style-name="ce6">
            <text:p>8007319037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4708.28" table:style-name="ce5">
            <text:p><text:s/>4.708,28<text:s/></text:p>
          </table:table-cell>
          <table:table-cell office:value-type="string" table:style-name="ce6">
            <text:p>800745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24431.119999999999" table:style-name="ce5">
            <text:p><text:s/>24.431,12<text:s/></text:p>
          </table:table-cell>
          <table:table-cell office:value-type="string" table:style-name="ce6">
            <text:p>0150325051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24000" table:style-name="ce5">
            <text:p><text:s/>24.000,00<text:s/></text:p>
          </table:table-cell>
          <table:table-cell office:value-type="string" table:style-name="ce6">
            <text:p>0150325051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5955.28" table:style-name="ce5">
            <text:p><text:s/>5.955,28<text:s/></text:p>
          </table:table-cell>
          <table:table-cell office:value-type="string" table:style-name="ce6">
            <text:p>0150325051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4399.99" table:style-name="ce5">
            <text:p><text:s/>4.399,99<text:s/></text:p>
          </table:table-cell>
          <table:table-cell office:value-type="string" table:style-name="ce6">
            <text:p>0150325051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Impianti e macchinari</text:p>
          </table:table-cell>
          <table:table-cell office:value-type="float" office:value="12010.64" table:style-name="ce5">
            <text:p><text:s/>12.010,64<text:s/></text:p>
          </table:table-cell>
          <table:table-cell office:value-type="string" table:style-name="ce6">
            <text:p>0150325051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mministrativi</text:p>
          </table:table-cell>
          <table:table-cell office:value-type="float" office:value="4000" table:style-name="ce5">
            <text:p><text:s/>4.000,00<text:s/></text:p>
          </table:table-cell>
          <table:table-cell office:value-type="string" table:style-name="ce6">
            <text:p>1049559015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2.4" table:style-name="ce5">
            <text:p><text:s/>22,40<text:s/></text:p>
          </table:table-cell>
          <table:table-cell office:value-type="string" table:style-name="ce6">
            <text:p>0117110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5.270000000000003" table:style-name="ce5">
            <text:p><text:s/>35,27<text:s/></text:p>
          </table:table-cell>
          <table:table-cell office:value-type="string" table:style-name="ce6">
            <text:p>0117110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7.82" table:style-name="ce5">
            <text:p><text:s/>17,82<text:s/></text:p>
          </table:table-cell>
          <table:table-cell office:value-type="string" table:style-name="ce6">
            <text:p>0117110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0.11" table:style-name="ce5">
            <text:p><text:s/>20,11<text:s/></text:p>
          </table:table-cell>
          <table:table-cell office:value-type="string" table:style-name="ce6">
            <text:p>0117110037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Software</text:p>
          </table:table-cell>
          <table:table-cell office:value-type="float" office:value="1519.51" table:style-name="ce5">
            <text:p><text:s/>1.519,51<text:s/></text:p>
          </table:table-cell>
          <table:table-cell office:value-type="string" table:style-name="ce6">
            <text:p>0280293034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87.98" table:style-name="ce5">
            <text:p><text:s/>887,98<text:s/></text:p>
          </table:table-cell>
          <table:table-cell office:value-type="string" table:style-name="ce6">
            <text:p>01418270391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999.97" table:style-name="ce5">
            <text:p><text:s/>3.999,97<text:s/></text:p>
          </table:table-cell>
          <table:table-cell office:value-type="string" table:style-name="ce6">
            <text:p>0252352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6.6" table:style-name="ce5">
            <text:p><text:s/>26,60<text:s/></text:p>
          </table:table-cell>
          <table:table-cell office:value-type="string" table:style-name="ce6">
            <text:p>0413387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5" table:style-name="ce5">
            <text:p><text:s/>15,50<text:s/></text:p>
          </table:table-cell>
          <table:table-cell office:value-type="string" table:style-name="ce6">
            <text:p>0413387037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37.94" table:style-name="ce5">
            <text:p><text:s/>237,94<text:s/></text:p>
          </table:table-cell>
          <table:table-cell office:value-type="string" table:style-name="ce6">
            <text:p>031473012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49.88" table:style-name="ce5">
            <text:p><text:s/>149,88<text:s/></text:p>
          </table:table-cell>
          <table:table-cell office:value-type="string" table:style-name="ce6">
            <text:p>031473012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530.82000000000005" table:style-name="ce5">
            <text:p><text:s/>530,82<text:s/></text:p>
          </table:table-cell>
          <table:table-cell office:value-type="string" table:style-name="ce6">
            <text:p>03147301208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7.6" table:style-name="ce5">
            <text:p><text:s/>97,60<text:s/></text:p>
          </table:table-cell>
          <table:table-cell office:value-type="string" table:style-name="ce6">
            <text:p>0776404096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0115.9" table:style-name="ce5">
            <text:p><text:s/>10.115,90<text:s/></text:p>
          </table:table-cell>
          <table:table-cell office:value-type="string" table:style-name="ce6">
            <text:p>0354091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213.8399999999999" table:style-name="ce5">
            <text:p><text:s/>1.213,84<text:s/></text:p>
          </table:table-cell>
          <table:table-cell office:value-type="string" table:style-name="ce6">
            <text:p>0354091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890.6" table:style-name="ce5">
            <text:p><text:s/>890,60<text:s/></text:p>
          </table:table-cell>
          <table:table-cell office:value-type="string" table:style-name="ce6">
            <text:p>0354091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171.2" table:style-name="ce5">
            <text:p><text:s/>1.171,20<text:s/></text:p>
          </table:table-cell>
          <table:table-cell office:value-type="string" table:style-name="ce6">
            <text:p>0354091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951.6" table:style-name="ce5">
            <text:p><text:s/>951,60<text:s/></text:p>
          </table:table-cell>
          <table:table-cell office:value-type="string" table:style-name="ce6">
            <text:p>0354091120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18" table:style-name="ce5">
            <text:p><text:s/>41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14.55" table:style-name="ce5">
            <text:p><text:s/>1.014,55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82.52" table:style-name="ce5">
            <text:p><text:s/>682,52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050.91" table:style-name="ce5">
            <text:p><text:s/>3.050,91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211.83" table:style-name="ce5">
            <text:p><text:s/>1.211,83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958.19" table:style-name="ce5">
            <text:p><text:s/>958,19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521.83" table:style-name="ce5">
            <text:p><text:s/>1.521,83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609.72" table:style-name="ce5">
            <text:p><text:s/>3.609,72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85.91" table:style-name="ce5">
            <text:p><text:s/>385,91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975" table:style-name="ce5">
            <text:p><text:s/>1.975,00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625" table:style-name="ce5">
            <text:p><text:s/>625,00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30.63" table:style-name="ce5">
            <text:p><text:s/>530,63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37.67" table:style-name="ce5">
            <text:p><text:s/>337,67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801.55" table:style-name="ce5">
            <text:p><text:s/>2.801,55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537.5" table:style-name="ce5">
            <text:p><text:s/>1.537,50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764.89" table:style-name="ce5">
            <text:p><text:s/>3.764,89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575" table:style-name="ce5">
            <text:p><text:s/>3.575,00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82.39" table:style-name="ce5">
            <text:p><text:s/>482,39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73.54" table:style-name="ce5">
            <text:p><text:s/>373,54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8.98" table:style-name="ce5">
            <text:p><text:s/>58,98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884.7" table:style-name="ce5">
            <text:p><text:s/>884,70<text:s/></text:p>
          </table:table-cell>
          <table:table-cell office:value-type="string" table:style-name="ce6">
            <text:p>0253735037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53.5" table:style-name="ce5">
            <text:p><text:s/>53,50<text:s/></text:p>
          </table:table-cell>
          <table:table-cell office:value-type="string" table:style-name="ce6">
            <text:p>0358369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65" table:style-name="ce5">
            <text:p><text:s/>65,00<text:s/></text:p>
          </table:table-cell>
          <table:table-cell office:value-type="string" table:style-name="ce6">
            <text:p>0358369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59.2" table:style-name="ce5">
            <text:p><text:s/>59,20<text:s/></text:p>
          </table:table-cell>
          <table:table-cell office:value-type="string" table:style-name="ce6">
            <text:p>0358369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1551.48" table:style-name="ce5">
            <text:p><text:s/>1.551,48<text:s/></text:p>
          </table:table-cell>
          <table:table-cell office:value-type="string" table:style-name="ce6">
            <text:p>0251102016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1311.66" table:style-name="ce5">
            <text:p><text:s/>1.311,66<text:s/></text:p>
          </table:table-cell>
          <table:table-cell office:value-type="string" table:style-name="ce6">
            <text:p>02511020162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85" table:style-name="ce5">
            <text:p><text:s/>18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05.26" table:style-name="ce5">
            <text:p><text:s/>505,26<text:s/></text:p>
          </table:table-cell>
          <table:table-cell office:value-type="string" table:style-name="ce6">
            <text:p>0277089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7939.8" table:style-name="ce5">
            <text:p><text:s/>7.939,80<text:s/></text:p>
          </table:table-cell>
          <table:table-cell office:value-type="string" table:style-name="ce6">
            <text:p>0277089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68.8" table:style-name="ce5">
            <text:p><text:s/>268,8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345881.58" table:style-name="ce5">
            <text:p><text:s/>345.881,58<text:s/></text:p>
          </table:table-cell>
          <table:table-cell office:value-type="string" table:style-name="ce6">
            <text:p>0426949026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378444.84" table:style-name="ce5">
            <text:p><text:s/>378.444,84<text:s/></text:p>
          </table:table-cell>
          <table:table-cell office:value-type="string" table:style-name="ce6">
            <text:p>0426949026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6.02" table:style-name="ce5">
            <text:p><text:s/>86,02<text:s/></text:p>
          </table:table-cell>
          <table:table-cell office:value-type="string" table:style-name="ce6">
            <text:p>01463980365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2196" table:style-name="ce5">
            <text:p><text:s/>2.196,00<text:s/></text:p>
          </table:table-cell>
          <table:table-cell office:value-type="string" table:style-name="ce6">
            <text:p>0618833015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412.75" table:style-name="ce5">
            <text:p><text:s/>4.412,7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4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3138.7" table:style-name="ce5">
            <text:p><text:s/>3.138,7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70.04999999999995" table:style-name="ce5">
            <text:p><text:s/>570,05<text:s/></text:p>
          </table:table-cell>
          <table:table-cell office:value-type="string" table:style-name="ce6">
            <text:p>045689504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75.35" table:style-name="ce5">
            <text:p><text:s/>575,35<text:s/></text:p>
          </table:table-cell>
          <table:table-cell office:value-type="string" table:style-name="ce6">
            <text:p>045689504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77.12" table:style-name="ce5">
            <text:p><text:s/>577,12<text:s/></text:p>
          </table:table-cell>
          <table:table-cell office:value-type="string" table:style-name="ce6">
            <text:p>0456895040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Impianti e macchinari</text:p>
          </table:table-cell>
          <table:table-cell office:value-type="float" office:value="850.34" table:style-name="ce5">
            <text:p><text:s/>850,34<text:s/></text:p>
          </table:table-cell>
          <table:table-cell office:value-type="string" table:style-name="ce6">
            <text:p>0273220035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802" table:style-name="ce5">
            <text:p><text:s/>80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16" table:style-name="ce5">
            <text:p><text:s/>416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Prestazioni professionali e specialistiche</text:p>
          </table:table-cell>
          <table:table-cell office:value-type="float" office:value="22040.04" table:style-name="ce5">
            <text:p><text:s/>22.040,04<text:s/></text:p>
          </table:table-cell>
          <table:table-cell office:value-type="string" table:style-name="ce6">
            <text:p>0341961120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68" table:style-name="ce5">
            <text:p><text:s/>26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17.2" table:style-name="ce5">
            <text:p><text:s/>317,2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87348.34" table:style-name="ce5">
            <text:p><text:s/>87.348,34<text:s/></text:p>
          </table:table-cell>
          <table:table-cell office:value-type="float" office:value="80415740580" table:style-name="ce6">
            <text:p>80415740580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76.37" table:style-name="ce5">
            <text:p><text:s/>276,37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39.76" table:style-name="ce5">
            <text:p><text:s/>139,7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22.29" table:style-name="ce5">
            <text:p><text:s/>122,29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1275.69" table:style-name="ce5">
            <text:p><text:s/>1.275,69<text:s/></text:p>
          </table:table-cell>
          <table:table-cell office:value-type="string" table:style-name="ce6">
            <text:p>01432570388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12.5" table:style-name="ce5">
            <text:p><text:s/>312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977.86" table:style-name="ce5">
            <text:p><text:s/>977,86<text:s/></text:p>
          </table:table-cell>
          <table:table-cell office:value-type="string" table:style-name="ce6">
            <text:p>9753276058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890.01" table:style-name="ce5">
            <text:p><text:s/>890,0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5260.41" table:style-name="ce5">
            <text:p><text:s/>15.260,4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51.6" table:style-name="ce5">
            <text:p><text:s/>51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888.16" table:style-name="ce5">
            <text:p><text:s/>888,1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472" table:style-name="ce5">
            <text:p><text:s/>47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6763.55" table:style-name="ce5">
            <text:p><text:s/>6.763,55<text:s/></text:p>
          </table:table-cell>
          <table:table-cell office:value-type="string" table:style-name="ce6">
            <text:p>0350797037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12.24" table:style-name="ce5">
            <text:p><text:s/>112,24<text:s/></text:p>
          </table:table-cell>
          <table:table-cell office:value-type="string" table:style-name="ce6">
            <text:p>0156438038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20.43" table:style-name="ce5">
            <text:p><text:s/>120,43<text:s/></text:p>
          </table:table-cell>
          <table:table-cell office:value-type="string" table:style-name="ce6">
            <text:p>0156438038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340.83" table:style-name="ce5">
            <text:p><text:s/>340,83<text:s/></text:p>
          </table:table-cell>
          <table:table-cell office:value-type="string" table:style-name="ce6">
            <text:p>0156438038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512.41999999999996" table:style-name="ce5">
            <text:p><text:s/>512,42<text:s/></text:p>
          </table:table-cell>
          <table:table-cell office:value-type="string" table:style-name="ce6">
            <text:p>0156438038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272.46" table:style-name="ce5">
            <text:p><text:s/>1.272,46<text:s/></text:p>
          </table:table-cell>
          <table:table-cell office:value-type="string" table:style-name="ce6">
            <text:p>0156438038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09.8" table:style-name="ce5">
            <text:p><text:s/>109,80<text:s/></text:p>
          </table:table-cell>
          <table:table-cell office:value-type="string" table:style-name="ce6">
            <text:p>0156438038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4451.55" table:style-name="ce5">
            <text:p><text:s/>4.451,5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.68" table:style-name="ce5">
            <text:p><text:s/>3,68<text:s/></text:p>
          </table:table-cell>
          <table:table-cell office:value-type="float" office:value="1542101207" table:style-name="ce6">
            <text:p>1542101207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68.8" table:style-name="ce5">
            <text:p><text:s/>268,8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30" table:style-name="ce5">
            <text:p><text:s/>23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4376.32" table:style-name="ce5">
            <text:p><text:s/>4.376,32<text:s/></text:p>
          </table:table-cell>
          <table:table-cell office:value-type="string" table:style-name="ce6">
            <text:p>025525312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153.04" table:style-name="ce5">
            <text:p><text:s/>153,04<text:s/></text:p>
          </table:table-cell>
          <table:table-cell office:value-type="string" table:style-name="ce6">
            <text:p>025525312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1049.75" table:style-name="ce5">
            <text:p><text:s/>1.049,75<text:s/></text:p>
          </table:table-cell>
          <table:table-cell office:value-type="string" table:style-name="ce6">
            <text:p>025525312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3400.35" table:style-name="ce5">
            <text:p><text:s/>3.400,35<text:s/></text:p>
          </table:table-cell>
          <table:table-cell office:value-type="string" table:style-name="ce6">
            <text:p>025525312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1000" table:style-name="ce5">
            <text:p><text:s/>1.000,00<text:s/></text:p>
          </table:table-cell>
          <table:table-cell office:value-type="string" table:style-name="ce6">
            <text:p>0181931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302" table:style-name="ce5">
            <text:p><text:s/>302,00<text:s/></text:p>
          </table:table-cell>
          <table:table-cell office:value-type="string" table:style-name="ce6">
            <text:p>05719380288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7.45" table:style-name="ce5">
            <text:p><text:s/>17,45<text:s/></text:p>
          </table:table-cell>
          <table:table-cell office:value-type="string" table:style-name="ce6">
            <text:p>1537637100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7.15" table:style-name="ce5">
            <text:p><text:s/>37,15<text:s/></text:p>
          </table:table-cell>
          <table:table-cell office:value-type="string" table:style-name="ce6">
            <text:p>1537637100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13.01" table:style-name="ce5">
            <text:p><text:s/>213,01<text:s/></text:p>
          </table:table-cell>
          <table:table-cell office:value-type="string" table:style-name="ce6">
            <text:p>1537637100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736.51" table:style-name="ce5">
            <text:p><text:s/>736,51<text:s/></text:p>
          </table:table-cell>
          <table:table-cell office:value-type="string" table:style-name="ce6">
            <text:p>0099481043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026.34" table:style-name="ce5">
            <text:p><text:s/>2.026,34<text:s/></text:p>
          </table:table-cell>
          <table:table-cell office:value-type="string" table:style-name="ce6">
            <text:p>0099481043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68.46" table:style-name="ce5">
            <text:p><text:s/>168,46<text:s/></text:p>
          </table:table-cell>
          <table:table-cell office:value-type="string" table:style-name="ce6">
            <text:p>0099481043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200" table:style-name="ce5">
            <text:p><text:s/>1.200,00<text:s/></text:p>
          </table:table-cell>
          <table:table-cell office:value-type="string" table:style-name="ce6">
            <text:p>0622211001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90.98" table:style-name="ce5">
            <text:p><text:s/>490,98<text:s/></text:p>
          </table:table-cell>
          <table:table-cell office:value-type="string" table:style-name="ce6">
            <text:p>029745601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09" table:style-name="ce5">
            <text:p><text:s/>209,00<text:s/></text:p>
          </table:table-cell>
          <table:table-cell office:value-type="string" table:style-name="ce6">
            <text:p>029745601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832.2" table:style-name="ce5">
            <text:p><text:s/>832,2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9880" table:style-name="ce5">
            <text:p><text:s/>9.88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43.36000000000001" table:style-name="ce5">
            <text:p><text:s/>143,3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79.2" table:style-name="ce5">
            <text:p><text:s/>179,2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438.71" table:style-name="ce5">
            <text:p><text:s/>2.438,7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31.46" table:style-name="ce5">
            <text:p><text:s/>31,46<text:s/></text:p>
          </table:table-cell>
          <table:table-cell office:value-type="string" table:style-name="ce6">
            <text:p>0280324021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568.93" table:style-name="ce5">
            <text:p><text:s/>1.568,9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4532.05" table:style-name="ce5">
            <text:p><text:s/>14.532,0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47.9" table:style-name="ce5">
            <text:p><text:s/>247,90<text:s/></text:p>
          </table:table-cell>
          <table:table-cell office:value-type="string" table:style-name="ce6">
            <text:p>0532665096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928" table:style-name="ce5">
            <text:p><text:s/>2.92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5831.6" table:style-name="ce5">
            <text:p><text:s/>5.831,60<text:s/></text:p>
          </table:table-cell>
          <table:table-cell office:value-type="string" table:style-name="ce6">
            <text:p>0414214037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1264.4000000000001" table:style-name="ce5">
            <text:p><text:s/>1.264,4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540" table:style-name="ce5">
            <text:p><text:s/>54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460" table:style-name="ce5">
            <text:p><text:s/>6.46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520" table:style-name="ce5">
            <text:p><text:s/>6.52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480" table:style-name="ce5">
            <text:p><text:s/>48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245" table:style-name="ce5">
            <text:p><text:s/>24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310" table:style-name="ce5">
            <text:p><text:s/>31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445" table:style-name="ce5">
            <text:p><text:s/>6.44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335.83" table:style-name="ce5">
            <text:p><text:s/>3.335,83<text:s/></text:p>
          </table:table-cell>
          <table:table-cell office:value-type="float" office:value="97103880585" table:style-name="ce6">
            <text:p>97103880585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5768.81" table:style-name="ce5">
            <text:p><text:s/>5.768,81<text:s/></text:p>
          </table:table-cell>
          <table:table-cell office:value-type="float" office:value="97103880585" table:style-name="ce6">
            <text:p>97103880585</text:p>
          </table:table-cell>
          <table:table-cell table:number-columns-repeated="16378" table:style-name="ce2"/>
        </table:table-row>
        <table:table-row table:number-rows-repeated="4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25" table:style-name="ce5">
            <text:p><text:s/>125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962.9" table:style-name="ce5">
            <text:p><text:s/>6.962,90<text:s/></text:p>
          </table:table-cell>
          <table:table-cell office:value-type="string" table:style-name="ce6">
            <text:p>0391978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5497.95" table:style-name="ce5">
            <text:p><text:s/>5.497,95<text:s/></text:p>
          </table:table-cell>
          <table:table-cell office:value-type="string" table:style-name="ce6">
            <text:p>0391978037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42.74" table:style-name="ce5">
            <text:p><text:s/>142,74<text:s/></text:p>
          </table:table-cell>
          <table:table-cell office:value-type="string" table:style-name="ce6">
            <text:p>07635580017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5170.96" table:style-name="ce5">
            <text:p><text:s/>5.170,9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1367.7" table:style-name="ce5">
            <text:p><text:s/>1.367,7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Impianti e macchinari</text:p>
          </table:table-cell>
          <table:table-cell office:value-type="float" office:value="4026" table:style-name="ce5">
            <text:p><text:s/>4.026,00<text:s/></text:p>
          </table:table-cell>
          <table:table-cell office:value-type="string" table:style-name="ce6">
            <text:p>0154275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186" table:style-name="ce5">
            <text:p><text:s/>2.186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3772" table:style-name="ce5">
            <text:p><text:s/>3.77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248" table:style-name="ce5">
            <text:p><text:s/>1.24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597.83" table:style-name="ce5">
            <text:p><text:s/>1.597,8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918.39" table:style-name="ce5">
            <text:p><text:s/>918,39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50" table:style-name="ce5">
            <text:p><text:s/>35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540.92999999999995" table:style-name="ce5">
            <text:p><text:s/>540,93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20.9" table:style-name="ce5">
            <text:p><text:s/>420,90<text:s/></text:p>
          </table:table-cell>
          <table:table-cell office:value-type="float" office:value="13365760159" table:style-name="ce6">
            <text:p>1336576015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544.8200000000002" table:style-name="ce5">
            <text:p><text:s/>2.544,8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89.5" table:style-name="ce5">
            <text:p><text:s/>189,5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198" table:style-name="ce5">
            <text:p><text:s/>19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312" table:style-name="ce5">
            <text:p><text:s/>312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9.959999999999994" table:style-name="ce5">
            <text:p><text:s/>69,96<text:s/></text:p>
          </table:table-cell>
          <table:table-cell office:value-type="string" table:style-name="ce6">
            <text:p>0052933035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04.35" table:style-name="ce5">
            <text:p><text:s/>504,35<text:s/></text:p>
          </table:table-cell>
          <table:table-cell office:value-type="string" table:style-name="ce6">
            <text:p>0052933035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296.3699999999999" table:style-name="ce5">
            <text:p><text:s/>1.296,37<text:s/></text:p>
          </table:table-cell>
          <table:table-cell office:value-type="string" table:style-name="ce6">
            <text:p>0052933035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150.94" table:style-name="ce5">
            <text:p><text:s/>1.150,94<text:s/></text:p>
          </table:table-cell>
          <table:table-cell office:value-type="string" table:style-name="ce6">
            <text:p>00529330359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150.95" table:style-name="ce5">
            <text:p><text:s/>1.150,95<text:s/></text:p>
          </table:table-cell>
          <table:table-cell office:value-type="string" table:style-name="ce6">
            <text:p>0052933035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 e incarichi istituzionali dell'amministrazione</text:p>
          </table:table-cell>
          <table:table-cell office:value-type="float" office:value="22175.16" table:style-name="ce5">
            <text:p><text:s/>22.175,1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308.34" table:style-name="ce5">
            <text:p><text:s/>2.308,34<text:s/></text:p>
          </table:table-cell>
          <table:table-cell office:value-type="string" table:style-name="ce6">
            <text:p>0340832120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670.91" table:style-name="ce5">
            <text:p><text:s/>2.670,91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1438.33" table:style-name="ce5">
            <text:p><text:s/>1.438,33<text:s/></text:p>
          </table:table-cell>
          <table:table-cell office:value-type="string" table:style-name="ce6">
            <text:p>0227911120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4880" table:style-name="ce5">
            <text:p><text:s/>4.880,00<text:s/></text:p>
          </table:table-cell>
          <table:table-cell office:value-type="string" table:style-name="ce6">
            <text:p>0394558001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5619.69" table:style-name="ce5">
            <text:p><text:s/>5.619,69<text:s/></text:p>
          </table:table-cell>
          <table:table-cell office:value-type="string" table:style-name="ce6">
            <text:p>00364500363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08.94" table:style-name="ce5">
            <text:p><text:s/>1.008,94<text:s/></text:p>
          </table:table-cell>
          <table:table-cell office:value-type="string" table:style-name="ce6">
            <text:p>0298810120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77.400000000000006" table:style-name="ce5">
            <text:p><text:s/>77,4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Premi di assicurazione contro i danni</text:p>
          </table:table-cell>
          <table:table-cell office:value-type="float" office:value="118209.88" table:style-name="ce5">
            <text:p><text:s/>118.209,88<text:s/></text:p>
          </table:table-cell>
          <table:table-cell office:value-type="string" table:style-name="ce6">
            <text:p>00875360018<text:tab/>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706.87" table:style-name="ce5">
            <text:p><text:s/>706,87<text:s/></text:p>
          </table:table-cell>
          <table:table-cell office:value-type="string" table:style-name="ce6">
            <text:p>01573730486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88" table:style-name="ce5">
            <text:p><text:s/>88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9.14" table:style-name="ce5">
            <text:p><text:s/>19,14<text:s/></text:p>
          </table:table-cell>
          <table:table-cell office:value-type="string" table:style-name="ce6">
            <text:p>0433688037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390.4" table:style-name="ce5">
            <text:p><text:s/>390,40<text:s/></text:p>
          </table:table-cell>
          <table:table-cell office:value-type="string" table:style-name="ce6">
            <text:p>0433688037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48.8" table:style-name="ce5">
            <text:p><text:s/>48,80<text:s/></text:p>
          </table:table-cell>
          <table:table-cell office:value-type="string" table:style-name="ce6">
            <text:p>0433688037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927.2" table:style-name="ce5">
            <text:p><text:s/>927,20<text:s/></text:p>
          </table:table-cell>
          <table:table-cell office:value-type="string" table:style-name="ce6">
            <text:p>0433688037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800" table:style-name="ce5">
            <text:p><text:s/>8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3077.42" table:style-name="ce5">
            <text:p><text:s/>3.077,4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868.54" table:style-name="ce5">
            <text:p><text:s/>2.868,5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4483.5" table:style-name="ce5">
            <text:p><text:s/>4.483,50<text:s/></text:p>
          </table:table-cell>
          <table:table-cell office:value-type="string" table:style-name="ce6">
            <text:p>0217601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7460.54" table:style-name="ce5">
            <text:p><text:s/>7.460,54<text:s/></text:p>
          </table:table-cell>
          <table:table-cell office:value-type="string" table:style-name="ce6">
            <text:p>0202521020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sulenze</text:p>
          </table:table-cell>
          <table:table-cell office:value-type="float" office:value="3172" table:style-name="ce5">
            <text:p><text:s/>3.172,00<text:s/></text:p>
          </table:table-cell>
          <table:table-cell office:value-type="string" table:style-name="ce6">
            <text:p>0202521020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757" table:style-name="ce5">
            <text:p><text:s/>757,00<text:s/></text:p>
          </table:table-cell>
          <table:table-cell office:value-type="string" table:style-name="ce6">
            <text:p>02279881201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ilizzo di beni di terzi</text:p>
          </table:table-cell>
          <table:table-cell office:value-type="float" office:value="140" table:style-name="ce5">
            <text:p><text:s/>140,00<text:s/></text:p>
          </table:table-cell>
          <table:table-cell office:value-type="string" table:style-name="ce6">
            <text:p>03098621208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89.6" table:style-name="ce5">
            <text:p><text:s/>89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sanitari</text:p>
          </table:table-cell>
          <table:table-cell office:value-type="float" office:value="1305.69" table:style-name="ce5">
            <text:p><text:s/>1.305,69<text:s/></text:p>
          </table:table-cell>
          <table:table-cell office:value-type="string" table:style-name="ce6">
            <text:p>0322033028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sanitari</text:p>
          </table:table-cell>
          <table:table-cell office:value-type="float" office:value="1564.93" table:style-name="ce5">
            <text:p><text:s/>1.564,93<text:s/></text:p>
          </table:table-cell>
          <table:table-cell office:value-type="string" table:style-name="ce6">
            <text:p>03220330280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48800" table:style-name="ce5">
            <text:p><text:s/>48.800,00<text:s/></text:p>
          </table:table-cell>
          <table:table-cell office:value-type="string" table:style-name="ce6">
            <text:p>02770270342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123.76" table:style-name="ce5">
            <text:p><text:s/>123,7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201.16" table:style-name="ce5">
            <text:p><text:s/>201,1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141.82" table:style-name="ce5">
            <text:p><text:s/>141,8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229.54" table:style-name="ce5">
            <text:p><text:s/>229,54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162.46" table:style-name="ce5">
            <text:p><text:s/>162,4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257.92" table:style-name="ce5">
            <text:p><text:s/>257,9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201.16" table:style-name="ce5">
            <text:p><text:s/>201,16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Beni immobili</text:p>
          </table:table-cell>
          <table:table-cell office:value-type="float" office:value="4357.5" table:style-name="ce5">
            <text:p><text:s/>4.357,50<text:s/></text:p>
          </table:table-cell>
          <table:table-cell office:value-type="string" table:style-name="ce6">
            <text:p>0239253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Contratti di servizio pubblico</text:p>
          </table:table-cell>
          <table:table-cell office:value-type="float" office:value="6501.38" table:style-name="ce5">
            <text:p><text:s/>6.501,38<text:s/></text:p>
          </table:table-cell>
          <table:table-cell office:value-type="string" table:style-name="ce6">
            <text:p>0239253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5.64" table:style-name="ce5">
            <text:p><text:s/>15,64<text:s/></text:p>
          </table:table-cell>
          <table:table-cell office:value-type="string" table:style-name="ce6">
            <text:p>0270324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3.76" table:style-name="ce5">
            <text:p><text:s/>23,76<text:s/></text:p>
          </table:table-cell>
          <table:table-cell office:value-type="string" table:style-name="ce6">
            <text:p>0270324120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Terreni</text:p>
          </table:table-cell>
          <table:table-cell office:value-type="float" office:value="1952" table:style-name="ce5">
            <text:p><text:s/>1.952,00<text:s/></text:p>
          </table:table-cell>
          <table:table-cell office:value-type="string" table:style-name="ce6">
            <text:p>0266621120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IN CONTO CAPITALE</text:p>
          </table:table-cell>
          <table:table-cell office:value-type="string" table:style-name="ce2">
            <text:p>Terreni</text:p>
          </table:table-cell>
          <table:table-cell office:value-type="float" office:value="3769.8" table:style-name="ce5">
            <text:p><text:s/>3.769,80<text:s/></text:p>
          </table:table-cell>
          <table:table-cell office:value-type="string" table:style-name="ce6">
            <text:p>0266621120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122" table:style-name="ce5">
            <text:p><text:s/>122,00<text:s/></text:p>
          </table:table-cell>
          <table:table-cell office:value-type="string" table:style-name="ce6">
            <text:p>0354600120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2537.6" table:style-name="ce5">
            <text:p><text:s/>2.537,6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mposta di registro e di bollo</text:p>
          </table:table-cell>
          <table:table-cell office:value-type="float" office:value="592" table:style-name="ce5">
            <text:p><text:s/>592,00<text:s/></text:p>
          </table:table-cell>
          <table:table-cell office:value-type="string" table:style-name="ce6">
            <text:p>00997670583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29" table:style-name="ce5">
            <text:p><text:s/>18,29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8.569999999999993" table:style-name="ce5">
            <text:p><text:s/>78,57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6" table:style-name="ce5">
            <text:p><text:s/>28,60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06" table:style-name="ce5">
            <text:p><text:s/>28,0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45" table:style-name="ce5">
            <text:p><text:s/>18,45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1.24" table:style-name="ce5">
            <text:p><text:s/>51,24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52" table:style-name="ce5">
            <text:p><text:s/>28,52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06" table:style-name="ce5">
            <text:p><text:s/>28,0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37.92" table:style-name="ce5">
            <text:p><text:s/>37,92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7.64" table:style-name="ce5">
            <text:p><text:s/>17,64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44" table:style-name="ce5">
            <text:p><text:s/>28,44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06" table:style-name="ce5">
            <text:p><text:s/>28,0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29" table:style-name="ce5">
            <text:p><text:s/>28,29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62.71" table:style-name="ce5">
            <text:p><text:s/>162,71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8.06" table:style-name="ce5">
            <text:p><text:s/>28,0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2.12" table:style-name="ce5">
            <text:p><text:s/>122,12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7" table:style-name="ce5">
            <text:p><text:s/>15,87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8.72" table:style-name="ce5">
            <text:p><text:s/>98,72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5.86" table:style-name="ce5">
            <text:p><text:s/>15,8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0.08" table:style-name="ce5">
            <text:p><text:s/>90,0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54.54" table:style-name="ce5">
            <text:p><text:s/>654,54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.2" table:style-name="ce5">
            <text:p><text:s/>12,20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0.41" table:style-name="ce5">
            <text:p><text:s/>50,41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.36" table:style-name="ce5">
            <text:p><text:s/>22,3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5.72" table:style-name="ce5">
            <text:p><text:s/>25,72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.39" table:style-name="ce5">
            <text:p><text:s/>10,39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4.25" table:style-name="ce5">
            <text:p><text:s/>24,25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5.790000000000006" table:style-name="ce5">
            <text:p><text:s/>75,79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.81" table:style-name="ce5">
            <text:p><text:s/>22,81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44.80000000000001" table:style-name="ce5">
            <text:p><text:s/>144,80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1.24" table:style-name="ce5">
            <text:p><text:s/>51,24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number-rows-repeated="4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5">
            <text:p><text:s/>21,9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8.45" table:style-name="ce5">
            <text:p><text:s/>18,45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.31" table:style-name="ce5">
            <text:p><text:s/>22,31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5">
            <text:p><text:s/>53,68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0.41" table:style-name="ce5">
            <text:p><text:s/>50,41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78.569999999999993" table:style-name="ce5">
            <text:p><text:s/>78,57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0.46" table:style-name="ce5">
            <text:p><text:s/>10,4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22.35" table:style-name="ce5">
            <text:p><text:s/>22,35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5">
            <text:p><text:s/>9,76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42.09" table:style-name="ce5">
            <text:p><text:s/>42,09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12.2" table:style-name="ce5">
            <text:p><text:s/>12,20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06.74" table:style-name="ce5">
            <text:p><text:s/>606,74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50.41" table:style-name="ce5">
            <text:p><text:s/>50,41<text:s/></text:p>
          </table:table-cell>
          <table:table-cell office:value-type="string" table:style-name="ce6">
            <text:p>0048841001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22.64" table:style-name="ce5">
            <text:p><text:s/>122,64<text:s/></text:p>
          </table:table-cell>
          <table:table-cell office:value-type="string" table:style-name="ce6">
            <text:p>0169075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38.28" table:style-name="ce5">
            <text:p><text:s/>38,28<text:s/></text:p>
          </table:table-cell>
          <table:table-cell office:value-type="string" table:style-name="ce6">
            <text:p>0169075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500.78" table:style-name="ce5">
            <text:p><text:s/>500,78<text:s/></text:p>
          </table:table-cell>
          <table:table-cell office:value-type="string" table:style-name="ce6">
            <text:p>01690751209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1069.7" table:style-name="ce5">
            <text:p><text:s/>1.069,70<text:s/></text:p>
          </table:table-cell>
          <table:table-cell office:value-type="string" table:style-name="ce6">
            <text:p>0321038120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5909.72" table:style-name="ce5">
            <text:p><text:s/>5.909,72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180.65" table:style-name="ce5">
            <text:p><text:s/>180,65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200" table:style-name="ce5">
            <text:p><text:s/>2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number-rows-repeated="3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9.8800000000000008" table:style-name="ce5">
            <text:p><text:s/>9,88<text:s/></text:p>
          </table:table-cell>
          <table:table-cell office:value-type="string" table:style-name="ce6">
            <text:p>0229137039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31.52" table:style-name="ce5">
            <text:p><text:s/>31,52<text:s/></text:p>
          </table:table-cell>
          <table:table-cell office:value-type="string" table:style-name="ce6">
            <text:p>02291370399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2569.42" table:style-name="ce5">
            <text:p><text:s/>2.569,42<text:s/></text:p>
          </table:table-cell>
          <table:table-cell office:value-type="string" table:style-name="ce6">
            <text:p>0285585120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8257.7" table:style-name="ce5">
            <text:p><text:s/>18.257,70<text:s/></text:p>
          </table:table-cell>
          <table:table-cell office:value-type="string" table:style-name="ce6">
            <text:p>02855851206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5">
            <text:p><text:s/>5,88<text:s/></text:p>
          </table:table-cell>
          <table:table-cell office:value-type="string" table:style-name="ce6">
            <text:p>02408320352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967.7" table:style-name="ce5">
            <text:p><text:s/>2.967,7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Interventi assistenziali</text:p>
          </table:table-cell>
          <table:table-cell office:value-type="float" office:value="25.8" table:style-name="ce5">
            <text:p><text:s/>25,8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beni di consumo</text:p>
          </table:table-cell>
          <table:table-cell office:value-type="float" office:value="486.05" table:style-name="ce5">
            <text:p><text:s/>486,05<text:s/></text:p>
          </table:table-cell>
          <table:table-cell office:value-type="string" table:style-name="ce6">
            <text:p>09521810961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trasferimenti a famiglie</text:p>
          </table:table-cell>
          <table:table-cell office:value-type="float" office:value="300" table:style-name="ce5">
            <text:p><text:s/>300,00<text:s/></text:p>
          </table:table-cell>
          <table:table-cell office:value-type="string" table:style-name="ce6">
            <text:p>SOGGETTO PRIVATO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Altri servizi</text:p>
          </table:table-cell>
          <table:table-cell office:value-type="float" office:value="20069" table:style-name="ce5">
            <text:p><text:s/>20.069,00<text:s/></text:p>
          </table:table-cell>
          <table:table-cell office:value-type="string" table:style-name="ce6">
            <text:p>04284720374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317.6" table:style-name="ce5">
            <text:p><text:s/>1.317,60<text:s/></text:p>
          </table:table-cell>
          <table:table-cell office:value-type="string" table:style-name="ce6">
            <text:p>0376732028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8.94" table:style-name="ce5">
            <text:p><text:s/>68,94<text:s/></text:p>
          </table:table-cell>
          <table:table-cell office:value-type="string" table:style-name="ce6">
            <text:p>02517580920<text:tab/>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Utenze e canoni</text:p>
          </table:table-cell>
          <table:table-cell office:value-type="float" office:value="68.319999999999993" table:style-name="ce5">
            <text:p><text:s/>68,32<text:s/></text:p>
          </table:table-cell>
          <table:table-cell office:value-type="string" table:style-name="ce6">
            <text:p>02517580920<text:tab/></text:p>
          </table:table-cell>
          <table:table-cell table:number-columns-repeated="16378" table:style-name="ce2"/>
        </table:table-row>
        <table:table-row table:number-rows-repeated="2" table:style-name="ro1">
          <table:table-cell office:value-type="float" office:value="2025" table:style-name="ce2">
            <text:p>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USCITA CORRE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775.1" table:style-name="ce5">
            <text:p><text:s/>1.775,10<text:s/></text:p>
          </table:table-cell>
          <table:table-cell office:value-type="string" table:style-name="ce6">
            <text:p>10209790152<text:tab/></text:p>
          </table:table-cell>
          <table:table-cell table:number-columns-repeated="16378" table:style-name="ce2"/>
        </table:table-row>
        <table:table-row table:number-rows-repeated="104701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530</meta:generator>
    <meta:initial-creator>Giulia Armaroli</meta:initial-creator>
    <dc:creator>Giulia Armaroli</dc:creator>
    <meta:creation-date>2026-01-23T10:45:40Z</meta:creation-date>
    <dc:date>2026-01-27T14:08:57Z</dc:date>
  </office:meta>
</office:document-meta>
</file>