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3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4" style:family="table-cell" style:parent-style-name="Normale_32_2" style:data-style-name="N36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5" style:family="table-cell" style:parent-style-name="Normale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/>
    </style:style>
    <style:style style:name="ce6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/>
    </style:style>
    <style:style style:name="ce7" style:family="table-cell" style:parent-style-name="Normale_32_2" style:data-style-name="N36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/>
    </style:style>
    <style:style style:name="ce8" style:family="table-cell" style:parent-style-name="Migliaia" style:data-style-name="N35">
      <style:table-cell-properties style:vertical-align="middle" fo:background-color="transparent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/>
    </style:style>
    <style:style style:name="ce9" style:family="table-cell" style:parent-style-name="Migliaia" style:data-style-name="N35"/>
    <style:style style:name="ce10" style:family="table-cell" style:parent-style-name="Default" style:data-style-name="N36"/>
    <style:style style:name="co1" style:family="table-column">
      <style:table-column-properties fo:break-before="auto" style:column-width="2.27541666666667cm" style:use-optimal-column-width="true"/>
    </style:style>
    <style:style style:name="co2" style:family="table-column">
      <style:table-column-properties fo:break-before="auto" style:column-width="2.38125cm" style:use-optimal-column-width="true"/>
    </style:style>
    <style:style style:name="co3" style:family="table-column">
      <style:table-column-properties fo:break-before="auto" style:column-width="4.07458333333333cm" style:use-optimal-column-width="true"/>
    </style:style>
    <style:style style:name="co4" style:family="table-column">
      <style:table-column-properties fo:break-before="auto" style:column-width="13.2820833333333cm" style:use-optimal-column-width="true"/>
    </style:style>
    <style:style style:name="co5" style:family="table-column">
      <style:table-column-properties fo:break-before="auto" style:column-width="3.175cm" style:use-optimal-column-width="true"/>
    </style:style>
    <style:style style:name="co6" style:family="table-column">
      <style:table-column-properties fo:break-before="auto" style:column-width="3.2808333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9"/>
        <table:table-column table:style-name="co6" table:default-cell-style-name="ce10"/>
        <table:table-column table:style-name="co7" table:number-columns-repeated="16378" table:default-cell-style-name="ce1"/>
        <table:table-row table:style-name="ro1">
          <table:table-cell office:value-type="string" table:style-name="ce2">
            <text:p>ANNO_LIQ</text:p>
          </table:table-cell>
          <table:table-cell office:value-type="string" table:style-name="ce2">
            <text:p>TRIMESTRE</text:p>
          </table:table-cell>
          <table:table-cell office:value-type="string" table:style-name="ce2">
            <text:p>CATEGORIA DI SPESA</text:p>
          </table:table-cell>
          <table:table-cell office:value-type="string" table:style-name="ce2">
            <text:p>TIPOLOGIA DI SPESA</text:p>
          </table:table-cell>
          <table:table-cell office:value-type="string" table:style-name="ce3">
            <text:p>IMPORTO_LIQ</text:p>
          </table:table-cell>
          <table:table-cell office:value-type="string" table:style-name="ce4">
            <text:p>CODICE_FISCALE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0.7" table:style-name="ce6">
            <text:p><text:s/>10,70<text:s/></text:p>
          </table:table-cell>
          <table:table-cell office:value-type="float" office:value="80270838" table:style-name="ce7">
            <text:p>0008027083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8.4" table:style-name="ce6">
            <text:p><text:s/>608,40<text:s/></text:p>
          </table:table-cell>
          <table:table-cell office:value-type="float" office:value="89070403" table:style-name="ce7">
            <text:p>000890704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85.58" table:style-name="ce6">
            <text:p><text:s/>385,58<text:s/></text:p>
          </table:table-cell>
          <table:table-cell office:value-type="float" office:value="89070403" table:style-name="ce7">
            <text:p>000890704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978.25" table:style-name="ce6">
            <text:p><text:s/>978,25<text:s/></text:p>
          </table:table-cell>
          <table:table-cell office:value-type="float" office:value="89070403" table:style-name="ce7">
            <text:p>000890704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662.48" table:style-name="ce6">
            <text:p><text:s/>662,48<text:s/></text:p>
          </table:table-cell>
          <table:table-cell office:value-type="float" office:value="89070403" table:style-name="ce7">
            <text:p>000890704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777.14" table:style-name="ce6">
            <text:p><text:s/>777,14<text:s/></text:p>
          </table:table-cell>
          <table:table-cell office:value-type="float" office:value="89070403" table:style-name="ce7">
            <text:p>000890704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936" table:style-name="ce6">
            <text:p><text:s/>936,00<text:s/></text:p>
          </table:table-cell>
          <table:table-cell office:value-type="float" office:value="89070403" table:style-name="ce7">
            <text:p>000890704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137020871" table:style-name="ce7">
            <text:p>001370208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147540827" table:style-name="ce7">
            <text:p>001475408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4.66" table:style-name="ce6">
            <text:p><text:s/>64,66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2.35" table:style-name="ce6">
            <text:p><text:s/>82,35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4.07" table:style-name="ce6">
            <text:p><text:s/>114,07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86.42" table:style-name="ce6">
            <text:p><text:s/>186,42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47.9" table:style-name="ce6">
            <text:p><text:s/>247,90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64.5" table:style-name="ce6">
            <text:p><text:s/>264,50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549.8000000000002" table:style-name="ce6">
            <text:p><text:s/>2.549,80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090.05" table:style-name="ce6">
            <text:p><text:s/>4.090,05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6.62" table:style-name="ce6">
            <text:p><text:s/>86,62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39.85" table:style-name="ce6">
            <text:p><text:s/>539,85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38.75" table:style-name="ce6">
            <text:p><text:s/>838,75<text:s/></text:p>
          </table:table-cell>
          <table:table-cell office:value-type="float" office:value="167200245" table:style-name="ce7">
            <text:p>0016720024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6.059999999999999" table:style-name="ce6">
            <text:p><text:s/>16,06<text:s/></text:p>
          </table:table-cell>
          <table:table-cell office:value-type="float" office:value="172960361" table:style-name="ce7">
            <text:p>0017296036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Terreni</text:p>
          </table:table-cell>
          <table:table-cell office:value-type="float" office:value="43.56" table:style-name="ce6">
            <text:p><text:s/>43,56<text:s/></text:p>
          </table:table-cell>
          <table:table-cell office:value-type="float" office:value="191140375" table:style-name="ce7">
            <text:p>0019114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Terreni</text:p>
          </table:table-cell>
          <table:table-cell office:value-type="float" office:value="1727.58" table:style-name="ce6">
            <text:p><text:s/>1.727,58<text:s/></text:p>
          </table:table-cell>
          <table:table-cell office:value-type="float" office:value="191140375" table:style-name="ce7">
            <text:p>0019114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Terreni</text:p>
          </table:table-cell>
          <table:table-cell office:value-type="float" office:value="2026.77" table:style-name="ce6">
            <text:p><text:s/>2.026,77<text:s/></text:p>
          </table:table-cell>
          <table:table-cell office:value-type="float" office:value="191140375" table:style-name="ce7">
            <text:p>0019114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Terreni</text:p>
          </table:table-cell>
          <table:table-cell office:value-type="float" office:value="550" table:style-name="ce6">
            <text:p><text:s/>550,00<text:s/></text:p>
          </table:table-cell>
          <table:table-cell office:value-type="float" office:value="191140375" table:style-name="ce7">
            <text:p>0019114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1.76" table:style-name="ce6">
            <text:p><text:s/>11,76<text:s/></text:p>
          </table:table-cell>
          <table:table-cell office:value-type="float" office:value="195880893" table:style-name="ce7">
            <text:p>0019588089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221880651" table:style-name="ce7">
            <text:p>0022188065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376.56" table:style-name="ce6">
            <text:p><text:s/>2.376,56<text:s/></text:p>
          </table:table-cell>
          <table:table-cell office:value-type="float" office:value="279260368" table:style-name="ce7">
            <text:p>0027926036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3.26" table:style-name="ce6">
            <text:p><text:s/>3,26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53.41" table:style-name="ce6">
            <text:p><text:s/>53,41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18.760000000000002" table:style-name="ce6">
            <text:p><text:s/>18,76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35.369999999999997" table:style-name="ce6">
            <text:p><text:s/>35,37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9.9700000000000006" table:style-name="ce6">
            <text:p><text:s/>9,97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71.86" table:style-name="ce6">
            <text:p><text:s/>71,86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4.9800000000000004" table:style-name="ce6">
            <text:p><text:s/>4,98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19.78" table:style-name="ce6">
            <text:p><text:s/>19,78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9.66" table:style-name="ce6">
            <text:p><text:s/>9,66<text:s/></text:p>
          </table:table-cell>
          <table:table-cell office:value-type="float" office:value="293070371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297110389" table:style-name="ce7">
            <text:p>0029711038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95.73" table:style-name="ce6">
            <text:p><text:s/>95,73<text:s/></text:p>
          </table:table-cell>
          <table:table-cell office:value-type="float" office:value="304720287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94.68" table:style-name="ce6">
            <text:p><text:s/>194,68<text:s/></text:p>
          </table:table-cell>
          <table:table-cell office:value-type="float" office:value="304720287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71.19" table:style-name="ce6">
            <text:p><text:s/>271,19<text:s/></text:p>
          </table:table-cell>
          <table:table-cell office:value-type="float" office:value="304720287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336.72" table:style-name="ce6">
            <text:p><text:s/>336,72<text:s/></text:p>
          </table:table-cell>
          <table:table-cell office:value-type="float" office:value="304720287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75.68" table:style-name="ce6">
            <text:p><text:s/>175,68<text:s/></text:p>
          </table:table-cell>
          <table:table-cell office:value-type="float" office:value="304720287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48.88" table:style-name="ce6">
            <text:p><text:s/>248,88<text:s/></text:p>
          </table:table-cell>
          <table:table-cell office:value-type="float" office:value="304720287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497.76" table:style-name="ce6">
            <text:p><text:s/>497,76<text:s/></text:p>
          </table:table-cell>
          <table:table-cell office:value-type="float" office:value="304720287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33.090000000000003" table:style-name="ce6">
            <text:p><text:s/>33,09<text:s/></text:p>
          </table:table-cell>
          <table:table-cell office:value-type="float" office:value="315410381" table:style-name="ce7">
            <text:p>0031541038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" table:style-name="ce6">
            <text:p><text:s/>4,00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.93" table:style-name="ce6">
            <text:p><text:s/>5,93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6.62" table:style-name="ce6">
            <text:p><text:s/>26,62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48.29" table:style-name="ce6">
            <text:p><text:s/>248,29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" table:style-name="ce6">
            <text:p><text:s/>4,00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.93" table:style-name="ce6">
            <text:p><text:s/>5,93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48.29" table:style-name="ce6">
            <text:p><text:s/>248,29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67.02999999999997" table:style-name="ce6">
            <text:p><text:s/>267,03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.07" table:style-name="ce6">
            <text:p><text:s/>12,07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2.96" table:style-name="ce6">
            <text:p><text:s/>22,96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3.31" table:style-name="ce6">
            <text:p><text:s/>23,31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0.35" table:style-name="ce6">
            <text:p><text:s/>30,35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5.32" table:style-name="ce6">
            <text:p><text:s/>45,32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3.04" table:style-name="ce6">
            <text:p><text:s/>53,04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7.75" table:style-name="ce6">
            <text:p><text:s/>67,75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40.63" table:style-name="ce6">
            <text:p><text:s/>140,63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48.3" table:style-name="ce6">
            <text:p><text:s/>248,30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Contributi agli investimenti interni a organismi interni e/o unita' locali della amministrazione</text:p>
          </table:table-cell>
          <table:table-cell office:value-type="float" office:value="19446.02" table:style-name="ce6">
            <text:p><text:s/>19.446,02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Contributi agli investimenti interni a organismi interni e/o unita' locali della amministrazione</text:p>
          </table:table-cell>
          <table:table-cell office:value-type="float" office:value="1767.82" table:style-name="ce6">
            <text:p><text:s/>1.767,82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572.66" table:style-name="ce6">
            <text:p><text:s/>572,66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29.78" table:style-name="ce6">
            <text:p><text:s/>229,78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56.14" table:style-name="ce6">
            <text:p><text:s/>256,14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614.21" table:style-name="ce6">
            <text:p><text:s/>614,21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580.73" table:style-name="ce6">
            <text:p><text:s/>580,73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45.78" table:style-name="ce6">
            <text:p><text:s/>245,78<text:s/></text:p>
          </table:table-cell>
          <table:table-cell office:value-type="float" office:value="322270372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500" table:style-name="ce6">
            <text:p><text:s/>500,00<text:s/></text:p>
          </table:table-cell>
          <table:table-cell office:value-type="float" office:value="360710511" table:style-name="ce7">
            <text:p>0036071051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415" table:style-name="ce6">
            <text:p><text:s/>415,00<text:s/></text:p>
          </table:table-cell>
          <table:table-cell office:value-type="float" office:value="360710511" table:style-name="ce7">
            <text:p>0036071051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774.56" table:style-name="ce6">
            <text:p><text:s/>3.774,56<text:s/></text:p>
          </table:table-cell>
          <table:table-cell office:value-type="float" office:value="364500363" table:style-name="ce7">
            <text:p>0036450036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1.94" table:style-name="ce6">
            <text:p><text:s/>1.191,94<text:s/></text:p>
          </table:table-cell>
          <table:table-cell office:value-type="float" office:value="371060377" table:style-name="ce7">
            <text:p>0037106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975.98" table:style-name="ce6">
            <text:p><text:s/>3.975,98<text:s/></text:p>
          </table:table-cell>
          <table:table-cell office:value-type="float" office:value="371060377" table:style-name="ce7">
            <text:p>0037106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417080132" table:style-name="ce7">
            <text:p>0041708013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52.66999999999996" table:style-name="ce6">
            <text:p><text:s/>552,67<text:s/></text:p>
          </table:table-cell>
          <table:table-cell office:value-type="float" office:value="446980377" table:style-name="ce7">
            <text:p>0044698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68" table:style-name="ce6">
            <text:p><text:s/>68,00<text:s/></text:p>
          </table:table-cell>
          <table:table-cell office:value-type="float" office:value="469720379" table:style-name="ce7">
            <text:p>0046972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186.8" table:style-name="ce6">
            <text:p><text:s/>13.186,80<text:s/></text:p>
          </table:table-cell>
          <table:table-cell office:value-type="float" office:value="470300377" table:style-name="ce7">
            <text:p>0047030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868.12" table:style-name="ce6">
            <text:p><text:s/>11.868,12<text:s/></text:p>
          </table:table-cell>
          <table:table-cell office:value-type="float" office:value="470300377" table:style-name="ce7">
            <text:p>0047030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230.76" table:style-name="ce6">
            <text:p><text:s/>9.230,76<text:s/></text:p>
          </table:table-cell>
          <table:table-cell office:value-type="float" office:value="470300377" table:style-name="ce7">
            <text:p>0047030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186.8" table:style-name="ce6">
            <text:p><text:s/>13.186,80<text:s/></text:p>
          </table:table-cell>
          <table:table-cell office:value-type="float" office:value="470300377" table:style-name="ce7">
            <text:p>0047030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9.76" table:style-name="ce6">
            <text:p><text:s/>9,7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2.09" table:style-name="ce6">
            <text:p><text:s/>42,09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4.78" table:style-name="ce6">
            <text:p><text:s/>114,7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87.77" table:style-name="ce6">
            <text:p><text:s/>587,77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2" table:style-name="ce6">
            <text:p><text:s/>12,20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6.78" table:style-name="ce6">
            <text:p><text:s/>126,7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4.03" table:style-name="ce6">
            <text:p><text:s/>74,03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.24" table:style-name="ce6">
            <text:p><text:s/>51,24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11" table:style-name="ce6">
            <text:p><text:s/>22,11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.840000000000003" table:style-name="ce6">
            <text:p><text:s/>32,84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82" table:style-name="ce6">
            <text:p><text:s/>9,82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22" table:style-name="ce6">
            <text:p><text:s/>11,22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.5" table:style-name="ce6">
            <text:p><text:s/>23,50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.41" table:style-name="ce6">
            <text:p><text:s/>50,41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27" table:style-name="ce6">
            <text:p><text:s/>22,27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.72" table:style-name="ce6">
            <text:p><text:s/>25,72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.45" table:style-name="ce6">
            <text:p><text:s/>18,45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74" table:style-name="ce6">
            <text:p><text:s/>22,74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8.569999999999993" table:style-name="ce6">
            <text:p><text:s/>78,57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.69" table:style-name="ce6">
            <text:p><text:s/>10,69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16" table:style-name="ce6">
            <text:p><text:s/>22,1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.41" table:style-name="ce6">
            <text:p><text:s/>50,41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/></text:p>
          </table:table-cell>
          <table:table-cell office:value-type="float" office:value="488410010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506390137" table:style-name="ce7">
            <text:p>005063901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9.760000000000002" table:style-name="ce6">
            <text:p><text:s/>19,76<text:s/></text:p>
          </table:table-cell>
          <table:table-cell office:value-type="float" office:value="508891207" table:style-name="ce7">
            <text:p>0050889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70.8" table:style-name="ce6">
            <text:p><text:s/>70,80<text:s/></text:p>
          </table:table-cell>
          <table:table-cell office:value-type="float" office:value="522421205" table:style-name="ce7">
            <text:p>005224212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676.89" table:style-name="ce6">
            <text:p><text:s/>676,89<text:s/></text:p>
          </table:table-cell>
          <table:table-cell office:value-type="float" office:value="522421205" table:style-name="ce7">
            <text:p>005224212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157.3900000000003" table:style-name="ce6">
            <text:p><text:s/>4.157,39<text:s/></text:p>
          </table:table-cell>
          <table:table-cell office:value-type="float" office:value="529330359" table:style-name="ce7">
            <text:p>0052933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863.76" table:style-name="ce6">
            <text:p><text:s/>863,76<text:s/></text:p>
          </table:table-cell>
          <table:table-cell office:value-type="float" office:value="529330359" table:style-name="ce7">
            <text:p>0052933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9.38" table:style-name="ce6">
            <text:p><text:s/>19,38<text:s/></text:p>
          </table:table-cell>
          <table:table-cell office:value-type="float" office:value="562720375" table:style-name="ce7">
            <text:p>0056272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586340374" table:style-name="ce7">
            <text:p>0058634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476.78" table:style-name="ce6">
            <text:p><text:s/>4.476,78<text:s/></text:p>
          </table:table-cell>
          <table:table-cell office:value-type="float" office:value="672690377" table:style-name="ce7">
            <text:p>0067269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610" table:style-name="ce6">
            <text:p><text:s/>610,00<text:s/></text:p>
          </table:table-cell>
          <table:table-cell office:value-type="float" office:value="695690362" table:style-name="ce7">
            <text:p>0069569036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141.1" table:style-name="ce6">
            <text:p><text:s/>2.141,10<text:s/></text:p>
          </table:table-cell>
          <table:table-cell office:value-type="float" office:value="695690362" table:style-name="ce7">
            <text:p>0069569036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558.74" table:style-name="ce6">
            <text:p><text:s/>3.558,74<text:s/></text:p>
          </table:table-cell>
          <table:table-cell office:value-type="float" office:value="800930430" table:style-name="ce7">
            <text:p>008009304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71.98" table:style-name="ce6">
            <text:p><text:s/>71,98<text:s/></text:p>
          </table:table-cell>
          <table:table-cell office:value-type="float" office:value="800930430" table:style-name="ce7">
            <text:p>008009304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4891" table:style-name="ce6">
            <text:p><text:s/>4.891,00<text:s/></text:p>
          </table:table-cell>
          <table:table-cell office:value-type="float" office:value="818570012" table:style-name="ce7">
            <text:p>0081857001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0.4" table:style-name="ce6">
            <text:p><text:s/>0,40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9273.349999999999" table:style-name="ce6">
            <text:p><text:s/>19.273,35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72.29" table:style-name="ce6">
            <text:p><text:s/>672,29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2087.13" table:style-name="ce6">
            <text:p><text:s/>12.087,13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7427.69" table:style-name="ce6">
            <text:p><text:s/>77.427,69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522.55" table:style-name="ce6">
            <text:p><text:s/>1.522,55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176.74" table:style-name="ce6">
            <text:p><text:s/>16.176,74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5424.28" table:style-name="ce6">
            <text:p><text:s/>115.424,28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996.83" table:style-name="ce6">
            <text:p><text:s/>8.996,83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660" table:style-name="ce6">
            <text:p><text:s/>3.660,00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35.63" table:style-name="ce6">
            <text:p><text:s/>335,63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5922.3" table:style-name="ce6">
            <text:p><text:s/>15.922,30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4029.37" table:style-name="ce6">
            <text:p><text:s/>104.029,37<text:s/></text:p>
          </table:table-cell>
          <table:table-cell office:value-type="float" office:value="833930373" table:style-name="ce7">
            <text:p>00833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756.4" table:style-name="ce6">
            <text:p><text:s/>756,40<text:s/></text:p>
          </table:table-cell>
          <table:table-cell office:value-type="float" office:value="890370372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700" table:style-name="ce6">
            <text:p><text:s/>700,00<text:s/></text:p>
          </table:table-cell>
          <table:table-cell office:value-type="float" office:value="890370372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42" table:style-name="ce6">
            <text:p><text:s/>1.342,00<text:s/></text:p>
          </table:table-cell>
          <table:table-cell office:value-type="float" office:value="890370372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346" table:style-name="ce6">
            <text:p><text:s/>11.346,00<text:s/></text:p>
          </table:table-cell>
          <table:table-cell office:value-type="float" office:value="890370372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732" table:style-name="ce6">
            <text:p><text:s/>732,00<text:s/></text:p>
          </table:table-cell>
          <table:table-cell office:value-type="float" office:value="890370372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805.2" table:style-name="ce6">
            <text:p><text:s/>805,20<text:s/></text:p>
          </table:table-cell>
          <table:table-cell office:value-type="float" office:value="890370372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9.48" table:style-name="ce6">
            <text:p><text:s/>29,48<text:s/></text:p>
          </table:table-cell>
          <table:table-cell office:value-type="float" office:value="942620113" table:style-name="ce7">
            <text:p>0094262011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56.32000000000005" table:style-name="ce6">
            <text:p><text:s/>556,32<text:s/></text:p>
          </table:table-cell>
          <table:table-cell office:value-type="float" office:value="942620113" table:style-name="ce7">
            <text:p>0094262011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956680375" table:style-name="ce7">
            <text:p>0095668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0.65" table:style-name="ce6">
            <text:p><text:s/>10,65<text:s/></text:p>
          </table:table-cell>
          <table:table-cell office:value-type="float" office:value="956680375" table:style-name="ce7">
            <text:p>0095668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968810374" table:style-name="ce7">
            <text:p>0096881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904.43" table:style-name="ce6">
            <text:p><text:s/>904,43<text:s/></text:p>
          </table:table-cell>
          <table:table-cell office:value-type="float" office:value="994810430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51.91999999999996" table:style-name="ce6">
            <text:p><text:s/>651,92<text:s/></text:p>
          </table:table-cell>
          <table:table-cell office:value-type="float" office:value="994810430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50.07000000000005" table:style-name="ce6">
            <text:p><text:s/>550,07<text:s/></text:p>
          </table:table-cell>
          <table:table-cell office:value-type="float" office:value="994810430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180.3499999999999" table:style-name="ce6">
            <text:p><text:s/>1.180,35<text:s/></text:p>
          </table:table-cell>
          <table:table-cell office:value-type="float" office:value="994810430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4676.6" table:style-name="ce6">
            <text:p><text:s/>14.676,60<text:s/></text:p>
          </table:table-cell>
          <table:table-cell office:value-type="float" office:value="994810430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1433.5" table:style-name="ce6">
            <text:p><text:s/>1.433,50<text:s/></text:p>
          </table:table-cell>
          <table:table-cell office:value-type="float" office:value="994810430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.35" table:style-name="ce6">
            <text:p><text:s/>1,35<text:s/></text:p>
          </table:table-cell>
          <table:table-cell office:value-type="float" office:value="997670583" table:style-name="ce7">
            <text:p>0099767058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972" table:style-name="ce6">
            <text:p><text:s/>972,00<text:s/></text:p>
          </table:table-cell>
          <table:table-cell office:value-type="float" office:value="997670583" table:style-name="ce7">
            <text:p>0099767058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5.46" table:style-name="ce6">
            <text:p><text:s/>15,46<text:s/></text:p>
          </table:table-cell>
          <table:table-cell office:value-type="float" office:value="1042870376" table:style-name="ce7">
            <text:p>0104287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1870" table:style-name="ce6">
            <text:p><text:s/>1.870,00<text:s/></text:p>
          </table:table-cell>
          <table:table-cell office:value-type="float" office:value="1065340372" table:style-name="ce7">
            <text:p>0106534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1900" table:style-name="ce6">
            <text:p><text:s/>1.900,00<text:s/></text:p>
          </table:table-cell>
          <table:table-cell office:value-type="float" office:value="1065340372" table:style-name="ce7">
            <text:p>0106534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4714.22" table:style-name="ce6">
            <text:p><text:s/>4.714,22<text:s/></text:p>
          </table:table-cell>
          <table:table-cell office:value-type="float" office:value="1104090376" table:style-name="ce7">
            <text:p>0110409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8895" table:style-name="ce6">
            <text:p><text:s/>8.895,00<text:s/></text:p>
          </table:table-cell>
          <table:table-cell office:value-type="float" office:value="1104800378" table:style-name="ce7">
            <text:p>0110480037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9.920000000000002" table:style-name="ce6">
            <text:p><text:s/>19,92<text:s/></text:p>
          </table:table-cell>
          <table:table-cell office:value-type="float" office:value="1171100371" table:style-name="ce7">
            <text:p>0117110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7.26" table:style-name="ce6">
            <text:p><text:s/>27,26<text:s/></text:p>
          </table:table-cell>
          <table:table-cell office:value-type="float" office:value="1171100371" table:style-name="ce7">
            <text:p>0117110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2.15" table:style-name="ce6">
            <text:p><text:s/>22,15<text:s/></text:p>
          </table:table-cell>
          <table:table-cell office:value-type="float" office:value="1171100371" table:style-name="ce7">
            <text:p>0117110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0972.41" table:style-name="ce6">
            <text:p><text:s/>20.972,41<text:s/></text:p>
          </table:table-cell>
          <table:table-cell office:value-type="float" office:value="1227390372" table:style-name="ce7">
            <text:p>0122739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16.02" table:style-name="ce6">
            <text:p><text:s/>216,02<text:s/></text:p>
          </table:table-cell>
          <table:table-cell office:value-type="float" office:value="1232710374" table:style-name="ce7">
            <text:p>0123271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02.3399999999999" table:style-name="ce6">
            <text:p><text:s/>1.202,34<text:s/></text:p>
          </table:table-cell>
          <table:table-cell office:value-type="float" office:value="1232710374" table:style-name="ce7">
            <text:p>0123271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512.4" table:style-name="ce6">
            <text:p><text:s/>512,40<text:s/></text:p>
          </table:table-cell>
          <table:table-cell office:value-type="float" office:value="1325340386" table:style-name="ce7">
            <text:p>0132534038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679.54" table:style-name="ce6">
            <text:p><text:s/>679,54<text:s/></text:p>
          </table:table-cell>
          <table:table-cell office:value-type="float" office:value="1325340386" table:style-name="ce7">
            <text:p>0132534038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280" table:style-name="ce6">
            <text:p><text:s/>1.280,00<text:s/></text:p>
          </table:table-cell>
          <table:table-cell office:value-type="float" office:value="1329510158" table:style-name="ce7">
            <text:p>0132951015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50.91" table:style-name="ce6">
            <text:p><text:s/>150,91<text:s/></text:p>
          </table:table-cell>
          <table:table-cell office:value-type="float" office:value="1336610587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69.540000000000006" table:style-name="ce6">
            <text:p><text:s/>69,54<text:s/></text:p>
          </table:table-cell>
          <table:table-cell office:value-type="float" office:value="1336610587" table:style-name="ce7">
            <text:p>0133661058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78.92" table:style-name="ce6">
            <text:p><text:s/>78,92<text:s/></text:p>
          </table:table-cell>
          <table:table-cell office:value-type="float" office:value="1336610587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47.08000000000001" table:style-name="ce6">
            <text:p><text:s/>147,08<text:s/></text:p>
          </table:table-cell>
          <table:table-cell office:value-type="float" office:value="1336610587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67.81" table:style-name="ce6">
            <text:p><text:s/>67,81<text:s/></text:p>
          </table:table-cell>
          <table:table-cell office:value-type="float" office:value="1336610587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263.31" table:style-name="ce6">
            <text:p><text:s/>263,31<text:s/></text:p>
          </table:table-cell>
          <table:table-cell office:value-type="float" office:value="1336610587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47.08000000000001" table:style-name="ce6">
            <text:p><text:s/>147,08<text:s/></text:p>
          </table:table-cell>
          <table:table-cell office:value-type="float" office:value="1336610587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54.57" table:style-name="ce6">
            <text:p><text:s/>154,57<text:s/></text:p>
          </table:table-cell>
          <table:table-cell office:value-type="float" office:value="1336610587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46.48" table:style-name="ce6">
            <text:p><text:s/>346,48<text:s/></text:p>
          </table:table-cell>
          <table:table-cell office:value-type="float" office:value="1418270391" table:style-name="ce7">
            <text:p>0141827039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63.73" table:style-name="ce6">
            <text:p><text:s/>1.163,73<text:s/></text:p>
          </table:table-cell>
          <table:table-cell office:value-type="float" office:value="1418270391" table:style-name="ce7">
            <text:p>0141827039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648.84" table:style-name="ce6">
            <text:p><text:s/>3.648,84<text:s/></text:p>
          </table:table-cell>
          <table:table-cell office:value-type="float" office:value="1418270391" table:style-name="ce7">
            <text:p>0141827039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87.93" table:style-name="ce6">
            <text:p><text:s/>387,93<text:s/></text:p>
          </table:table-cell>
          <table:table-cell office:value-type="float" office:value="1418270391" table:style-name="ce7">
            <text:p>0141827039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1" table:style-name="ce6">
            <text:p><text:s/>271,00<text:s/></text:p>
          </table:table-cell>
          <table:table-cell office:value-type="float" office:value="1502431206" table:style-name="ce7">
            <text:p>0150243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.68" table:style-name="ce6">
            <text:p><text:s/>3,68<text:s/></text:p>
          </table:table-cell>
          <table:table-cell office:value-type="float" office:value="1542101207" table:style-name="ce7">
            <text:p>0154210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4" table:style-name="ce6">
            <text:p><text:s/>44,00<text:s/></text:p>
          </table:table-cell>
          <table:table-cell office:value-type="float" office:value="1542751209" table:style-name="ce7">
            <text:p>0154275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88.3" table:style-name="ce6">
            <text:p><text:s/>188,30<text:s/></text:p>
          </table:table-cell>
          <table:table-cell office:value-type="float" office:value="1554711208" table:style-name="ce7">
            <text:p>0155471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1.43" table:style-name="ce6">
            <text:p><text:s/>41,43<text:s/></text:p>
          </table:table-cell>
          <table:table-cell office:value-type="float" office:value="1554711208" table:style-name="ce7">
            <text:p>0155471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3508.93" table:style-name="ce6">
            <text:p><text:s/>3.508,93<text:s/></text:p>
          </table:table-cell>
          <table:table-cell office:value-type="float" office:value="1559411200" table:style-name="ce7">
            <text:p>0155941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75" table:style-name="ce6">
            <text:p><text:s/>75,00<text:s/></text:p>
          </table:table-cell>
          <table:table-cell office:value-type="float" office:value="1561310929" table:style-name="ce7">
            <text:p>015613109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44.13" table:style-name="ce6">
            <text:p><text:s/>44,13<text:s/></text:p>
          </table:table-cell>
          <table:table-cell office:value-type="float" office:value="1564380382" table:style-name="ce7">
            <text:p>0156438038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35.54" table:style-name="ce6">
            <text:p><text:s/>135,54<text:s/></text:p>
          </table:table-cell>
          <table:table-cell office:value-type="float" office:value="1564380382" table:style-name="ce7">
            <text:p>0156438038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73.07" table:style-name="ce6">
            <text:p><text:s/>273,07<text:s/></text:p>
          </table:table-cell>
          <table:table-cell office:value-type="float" office:value="1564380382" table:style-name="ce7">
            <text:p>0156438038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340.83" table:style-name="ce6">
            <text:p><text:s/>340,83<text:s/></text:p>
          </table:table-cell>
          <table:table-cell office:value-type="float" office:value="1564380382" table:style-name="ce7">
            <text:p>0156438038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09.8" table:style-name="ce6">
            <text:p><text:s/>109,80<text:s/></text:p>
          </table:table-cell>
          <table:table-cell office:value-type="float" office:value="1564380382" table:style-name="ce7">
            <text:p>0156438038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12.24" table:style-name="ce6">
            <text:p><text:s/>112,24<text:s/></text:p>
          </table:table-cell>
          <table:table-cell office:value-type="float" office:value="1564380382" table:style-name="ce7">
            <text:p>01564380382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706.87" table:style-name="ce6">
            <text:p><text:s/>706,87<text:s/></text:p>
          </table:table-cell>
          <table:table-cell office:value-type="float" office:value="1573730486" table:style-name="ce7">
            <text:p>0157373048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096" table:style-name="ce6">
            <text:p><text:s/>2.096,00<text:s/></text:p>
          </table:table-cell>
          <table:table-cell office:value-type="float" office:value="1586011205" table:style-name="ce7">
            <text:p>015860112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8">
            <text:p><text:s/>100,00<text:s/></text:p>
          </table:table-cell>
          <table:table-cell office:value-type="float" office:value="1592771206" table:style-name="ce7">
            <text:p>0159277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660" table:style-name="ce6">
            <text:p><text:s/>3.660,00<text:s/></text:p>
          </table:table-cell>
          <table:table-cell office:value-type="float" office:value="1627600438" table:style-name="ce7">
            <text:p>0162760043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1.26" table:style-name="ce6">
            <text:p><text:s/>101,26<text:s/></text:p>
          </table:table-cell>
          <table:table-cell office:value-type="float" office:value="1690751209" table:style-name="ce7">
            <text:p>0169075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03" table:style-name="ce6">
            <text:p><text:s/>403,00<text:s/></text:p>
          </table:table-cell>
          <table:table-cell office:value-type="float" office:value="1690751209" table:style-name="ce7">
            <text:p>0169075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320" table:style-name="ce6">
            <text:p><text:s/>1.320,00<text:s/></text:p>
          </table:table-cell>
          <table:table-cell office:value-type="float" office:value="1744470038" table:style-name="ce7">
            <text:p>0174447003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87.3" table:style-name="ce8">
            <text:p><text:s/>87,30<text:s/></text:p>
          </table:table-cell>
          <table:table-cell office:value-type="float" office:value="1777271204" table:style-name="ce7">
            <text:p>0177727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5.2" table:style-name="ce6">
            <text:p><text:s/>195,20<text:s/></text:p>
          </table:table-cell>
          <table:table-cell office:value-type="float" office:value="1838181202" table:style-name="ce7">
            <text:p>018381812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21.6" table:style-name="ce6">
            <text:p><text:s/>221,60<text:s/></text:p>
          </table:table-cell>
          <table:table-cell office:value-type="float" office:value="1838181202" table:style-name="ce7">
            <text:p>018381812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3.8" table:style-name="ce6">
            <text:p><text:s/>353,80<text:s/></text:p>
          </table:table-cell>
          <table:table-cell office:value-type="float" office:value="1838181202" table:style-name="ce7">
            <text:p>018381812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842.2" table:style-name="ce6">
            <text:p><text:s/>1.842,20<text:s/></text:p>
          </table:table-cell>
          <table:table-cell office:value-type="float" office:value="1902060035" table:style-name="ce7">
            <text:p>0190206003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7320" table:style-name="ce6">
            <text:p><text:s/>7.320,00<text:s/></text:p>
          </table:table-cell>
          <table:table-cell office:value-type="float" office:value="1902060035" table:style-name="ce7">
            <text:p>0190206003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190.32" table:style-name="ce6">
            <text:p><text:s/>190,32<text:s/></text:p>
          </table:table-cell>
          <table:table-cell office:value-type="float" office:value="2025210200" table:style-name="ce7">
            <text:p>02025210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2601.04" table:style-name="ce6">
            <text:p><text:s/>2.601,04<text:s/></text:p>
          </table:table-cell>
          <table:table-cell office:value-type="float" office:value="2025210200" table:style-name="ce7">
            <text:p>02025210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948.35" table:style-name="ce6">
            <text:p><text:s/>3.948,35<text:s/></text:p>
          </table:table-cell>
          <table:table-cell office:value-type="float" office:value="2027040019" table:style-name="ce7">
            <text:p>0202704001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36.30000000000001" table:style-name="ce6">
            <text:p><text:s/>136,30<text:s/></text:p>
          </table:table-cell>
          <table:table-cell office:value-type="float" office:value="2047611203" table:style-name="ce7">
            <text:p>0204761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477.12" table:style-name="ce6">
            <text:p><text:s/>5.477,12<text:s/></text:p>
          </table:table-cell>
          <table:table-cell office:value-type="float" office:value="2047611203" table:style-name="ce7">
            <text:p>0204761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862.95" table:style-name="ce6">
            <text:p><text:s/>1.862,95<text:s/></text:p>
          </table:table-cell>
          <table:table-cell office:value-type="float" office:value="2047611203" table:style-name="ce7">
            <text:p>0204761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871.21" table:style-name="ce6">
            <text:p><text:s/>1.871,21<text:s/></text:p>
          </table:table-cell>
          <table:table-cell office:value-type="float" office:value="2047611203" table:style-name="ce7">
            <text:p>0204761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48.39" table:style-name="ce6">
            <text:p><text:s/>248,39<text:s/></text:p>
          </table:table-cell>
          <table:table-cell office:value-type="float" office:value="2067170403" table:style-name="ce7">
            <text:p>020671704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562" table:style-name="ce6">
            <text:p><text:s/>2.562,00<text:s/></text:p>
          </table:table-cell>
          <table:table-cell office:value-type="float" office:value="2098391200" table:style-name="ce7">
            <text:p>0209839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63.44" table:style-name="ce6">
            <text:p><text:s/>63,44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73.2" table:style-name="ce6">
            <text:p><text:s/>73,20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86.62" table:style-name="ce6">
            <text:p><text:s/>86,62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27.79" table:style-name="ce6">
            <text:p><text:s/>127,79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31.76" table:style-name="ce6">
            <text:p><text:s/>131,76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55.26" table:style-name="ce6">
            <text:p><text:s/>155,26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92.8" table:style-name="ce6">
            <text:p><text:s/>292,80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59.13" table:style-name="ce6">
            <text:p><text:s/>359,13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72.53" table:style-name="ce6">
            <text:p><text:s/>572,53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705.61" table:style-name="ce6">
            <text:p><text:s/>705,61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203.5" table:style-name="ce6">
            <text:p><text:s/>1.203,50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983.47" table:style-name="ce6">
            <text:p><text:s/>1.983,47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171.95" table:style-name="ce6">
            <text:p><text:s/>3.171,95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602.44" table:style-name="ce6">
            <text:p><text:s/>3.602,44<text:s/></text:p>
          </table:table-cell>
          <table:table-cell office:value-type="float" office:value="2184551204" table:style-name="ce7">
            <text:p>0218455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.61" table:style-name="ce6">
            <text:p><text:s/>15,61<text:s/></text:p>
          </table:table-cell>
          <table:table-cell office:value-type="float" office:value="2202310377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.93" table:style-name="ce6">
            <text:p><text:s/>26,93<text:s/></text:p>
          </table:table-cell>
          <table:table-cell office:value-type="float" office:value="2202310377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8.53" table:style-name="ce6">
            <text:p><text:s/>58,53<text:s/></text:p>
          </table:table-cell>
          <table:table-cell office:value-type="float" office:value="2202310377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8.89" table:style-name="ce6">
            <text:p><text:s/>38,89<text:s/></text:p>
          </table:table-cell>
          <table:table-cell office:value-type="float" office:value="2202310377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646.02" table:style-name="ce6">
            <text:p><text:s/>3.646,02<text:s/></text:p>
          </table:table-cell>
          <table:table-cell office:value-type="float" office:value="2205471200" table:style-name="ce7">
            <text:p>0220547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40" table:style-name="ce6">
            <text:p><text:s/>240,00<text:s/></text:p>
          </table:table-cell>
          <table:table-cell office:value-type="float" office:value="2213820208" table:style-name="ce7">
            <text:p>02213820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30.52" table:style-name="ce6">
            <text:p><text:s/>230,52<text:s/></text:p>
          </table:table-cell>
          <table:table-cell office:value-type="float" office:value="2246020370" table:style-name="ce7">
            <text:p>0224602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5.34" table:style-name="ce6">
            <text:p><text:s/>55,34<text:s/></text:p>
          </table:table-cell>
          <table:table-cell office:value-type="float" office:value="2246020370" table:style-name="ce7">
            <text:p>0224602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21.33" table:style-name="ce6">
            <text:p><text:s/>421,33<text:s/></text:p>
          </table:table-cell>
          <table:table-cell office:value-type="float" office:value="2246020370" table:style-name="ce7">
            <text:p>0224602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43.5" table:style-name="ce6">
            <text:p><text:s/>643,50<text:s/></text:p>
          </table:table-cell>
          <table:table-cell office:value-type="float" office:value="2259990402" table:style-name="ce7">
            <text:p>0225999040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862" table:style-name="ce6">
            <text:p><text:s/>862,00<text:s/></text:p>
          </table:table-cell>
          <table:table-cell office:value-type="float" office:value="2279881201" table:style-name="ce7">
            <text:p>022798812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9.8800000000000008" table:style-name="ce6">
            <text:p><text:s/>9,88<text:s/></text:p>
          </table:table-cell>
          <table:table-cell office:value-type="float" office:value="2291370399" table:style-name="ce7">
            <text:p>0229137039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40" table:style-name="ce6">
            <text:p><text:s/>2.440,00<text:s/></text:p>
          </table:table-cell>
          <table:table-cell office:value-type="float" office:value="2313821007" table:style-name="ce7">
            <text:p>023138210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41.8" table:style-name="ce6">
            <text:p><text:s/>841,80<text:s/></text:p>
          </table:table-cell>
          <table:table-cell office:value-type="float" office:value="2338841204" table:style-name="ce7">
            <text:p>0233884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390.4" table:style-name="ce6">
            <text:p><text:s/>390,40<text:s/></text:p>
          </table:table-cell>
          <table:table-cell office:value-type="float" office:value="2338841204" table:style-name="ce7">
            <text:p>0233884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Mobili e arredi</text:p>
          </table:table-cell>
          <table:table-cell office:value-type="float" office:value="2997.54" table:style-name="ce6">
            <text:p><text:s/>2.997,54<text:s/></text:p>
          </table:table-cell>
          <table:table-cell office:value-type="float" office:value="2338841204" table:style-name="ce7">
            <text:p>0233884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4.93" table:style-name="ce6">
            <text:p><text:s/>94,93<text:s/></text:p>
          </table:table-cell>
          <table:table-cell office:value-type="float" office:value="2404510378" table:style-name="ce7">
            <text:p>0240451037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3.62" table:style-name="ce6">
            <text:p><text:s/>93,62<text:s/></text:p>
          </table:table-cell>
          <table:table-cell office:value-type="float" office:value="2404510378" table:style-name="ce7">
            <text:p>0240451037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06.73" table:style-name="ce6">
            <text:p><text:s/>706,73<text:s/></text:p>
          </table:table-cell>
          <table:table-cell office:value-type="float" office:value="2404510378" table:style-name="ce7">
            <text:p>0240451037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440" table:style-name="ce6">
            <text:p><text:s/>2.440,00<text:s/></text:p>
          </table:table-cell>
          <table:table-cell office:value-type="float" office:value="2432200984" table:style-name="ce7">
            <text:p>0243220098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744.18" table:style-name="ce6">
            <text:p><text:s/>8.744,18<text:s/></text:p>
          </table:table-cell>
          <table:table-cell office:value-type="float" office:value="2478610583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5.849999999999994" table:style-name="ce6">
            <text:p><text:s/>65,85<text:s/></text:p>
          </table:table-cell>
          <table:table-cell office:value-type="float" office:value="2478610583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7.11" table:style-name="ce6">
            <text:p><text:s/>37,11<text:s/></text:p>
          </table:table-cell>
          <table:table-cell office:value-type="float" office:value="2478610583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5379.88" table:style-name="ce6">
            <text:p><text:s/>15.379,88<text:s/></text:p>
          </table:table-cell>
          <table:table-cell office:value-type="float" office:value="2478610583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75.53" table:style-name="ce6">
            <text:p><text:s/>75,53<text:s/></text:p>
          </table:table-cell>
          <table:table-cell office:value-type="float" office:value="2511020162" table:style-name="ce7">
            <text:p>0251102016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180000000000007" table:style-name="ce6">
            <text:p><text:s/>68,18<text:s/></text:p>
          </table:table-cell>
          <table:table-cell office:value-type="float" office:value="2517580920" table:style-name="ce7">
            <text:p>0251758092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999.97" table:style-name="ce6">
            <text:p><text:s/>3.999,97<text:s/></text:p>
          </table:table-cell>
          <table:table-cell office:value-type="float" office:value="2523521207" table:style-name="ce7">
            <text:p>0252352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660" table:style-name="ce6">
            <text:p><text:s/>3.660,00<text:s/></text:p>
          </table:table-cell>
          <table:table-cell office:value-type="float" office:value="2523521207" table:style-name="ce7">
            <text:p>0252352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999.97" table:style-name="ce6">
            <text:p><text:s/>3.999,97<text:s/></text:p>
          </table:table-cell>
          <table:table-cell office:value-type="float" office:value="2523521207" table:style-name="ce7">
            <text:p>0252352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12.5" table:style-name="ce6">
            <text:p><text:s/>1.012,50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21.37" table:style-name="ce6">
            <text:p><text:s/>521,37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12.92" table:style-name="ce6">
            <text:p><text:s/>412,92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321.72" table:style-name="ce6">
            <text:p><text:s/>3.321,72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4.08" table:style-name="ce6">
            <text:p><text:s/>64,08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69.98" table:style-name="ce6">
            <text:p><text:s/>769,98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15.02" table:style-name="ce6">
            <text:p><text:s/>415,02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76.37" table:style-name="ce6">
            <text:p><text:s/>676,37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063.17" table:style-name="ce6">
            <text:p><text:s/>4.063,17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235.1999999999998" table:style-name="ce6">
            <text:p><text:s/>2.235,20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97.59" table:style-name="ce6">
            <text:p><text:s/>397,59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270.8800000000001" table:style-name="ce6">
            <text:p><text:s/>1.270,88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65.8" table:style-name="ce6">
            <text:p><text:s/>865,80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995.48" table:style-name="ce6">
            <text:p><text:s/>2.995,48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73.64" table:style-name="ce6">
            <text:p><text:s/>873,64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109.8900000000003" table:style-name="ce6">
            <text:p><text:s/>4.109,89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805.46" table:style-name="ce6">
            <text:p><text:s/>2.805,46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074.13" table:style-name="ce6">
            <text:p><text:s/>2.074,13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08.75" table:style-name="ce6">
            <text:p><text:s/>408,75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7.89" table:style-name="ce6">
            <text:p><text:s/>57,89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67.03" table:style-name="ce6">
            <text:p><text:s/>467,03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12.5" table:style-name="ce6">
            <text:p><text:s/>612,50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233.66" table:style-name="ce6">
            <text:p><text:s/>2.233,66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.5" table:style-name="ce6">
            <text:p><text:s/>12,50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025" table:style-name="ce6">
            <text:p><text:s/>1.025,00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31.54" table:style-name="ce6">
            <text:p><text:s/>231,54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68.44" table:style-name="ce6">
            <text:p><text:s/>668,44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749.74" table:style-name="ce6">
            <text:p><text:s/>1.749,74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85.91" table:style-name="ce6">
            <text:p><text:s/>385,91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428.0100000000002" table:style-name="ce6">
            <text:p><text:s/>2.428,01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246.16" table:style-name="ce6">
            <text:p><text:s/>2.246,16<text:s/></text:p>
          </table:table-cell>
          <table:table-cell office:value-type="float" office:value="2537350379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4475.1099999999997" table:style-name="ce6">
            <text:p><text:s/>4.475,11<text:s/></text:p>
          </table:table-cell>
          <table:table-cell office:value-type="float" office:value="2552531200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3731.49" table:style-name="ce6">
            <text:p><text:s/>3.731,49<text:s/></text:p>
          </table:table-cell>
          <table:table-cell office:value-type="float" office:value="2552531200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392.9" table:style-name="ce6">
            <text:p><text:s/>392,90<text:s/></text:p>
          </table:table-cell>
          <table:table-cell office:value-type="float" office:value="2552531200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5000" table:style-name="ce6">
            <text:p><text:s/>5.000,00<text:s/></text:p>
          </table:table-cell>
          <table:table-cell office:value-type="float" office:value="2552531200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49.66" table:style-name="ce6">
            <text:p><text:s/>849,66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25.86" table:style-name="ce6">
            <text:p><text:s/>225,86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76.43" table:style-name="ce6">
            <text:p><text:s/>376,43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8906.39" table:style-name="ce6">
            <text:p><text:s/>88.906,39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3890.67" table:style-name="ce6">
            <text:p><text:s/>83.890,67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16.04" table:style-name="ce6">
            <text:p><text:s/>216,04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49.74" table:style-name="ce6">
            <text:p><text:s/>649,74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8442.98" table:style-name="ce6">
            <text:p><text:s/>18.442,98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14.07" table:style-name="ce6">
            <text:p><text:s/>414,07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4675.63" table:style-name="ce6">
            <text:p><text:s/>44.675,63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036.99" table:style-name="ce6">
            <text:p><text:s/>4.036,99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306.26" table:style-name="ce6">
            <text:p><text:s/>13.306,26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673.38" table:style-name="ce6">
            <text:p><text:s/>3.673,38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2146.74" table:style-name="ce6">
            <text:p><text:s/>12.146,74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19.31" table:style-name="ce6">
            <text:p><text:s/>2.819,31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277.39" table:style-name="ce6">
            <text:p><text:s/>8.277,39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81.02" table:style-name="ce6">
            <text:p><text:s/>581,02<text:s/></text:p>
          </table:table-cell>
          <table:table-cell office:value-type="float" office:value="2569290394" table:style-name="ce7">
            <text:p>0256929039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520" table:style-name="ce6">
            <text:p><text:s/>520,00<text:s/></text:p>
          </table:table-cell>
          <table:table-cell office:value-type="float" office:value="2574910366" table:style-name="ce7">
            <text:p>0257491036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940" table:style-name="ce6">
            <text:p><text:s/>1.940,00<text:s/></text:p>
          </table:table-cell>
          <table:table-cell office:value-type="float" office:value="2591561200" table:style-name="ce7">
            <text:p>0259156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00" table:style-name="ce6">
            <text:p><text:s/>500,00<text:s/></text:p>
          </table:table-cell>
          <table:table-cell office:value-type="float" office:value="2591561200" table:style-name="ce7">
            <text:p>0259156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088.36" table:style-name="ce6">
            <text:p><text:s/>4.088,36<text:s/></text:p>
          </table:table-cell>
          <table:table-cell office:value-type="float" office:value="2606891204" table:style-name="ce7">
            <text:p>0260689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349.38" table:style-name="ce6">
            <text:p><text:s/>2.349,38<text:s/></text:p>
          </table:table-cell>
          <table:table-cell office:value-type="float" office:value="2606891204" table:style-name="ce7">
            <text:p>0260689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Mobili e arredi</text:p>
          </table:table-cell>
          <table:table-cell office:value-type="float" office:value="12688" table:style-name="ce6">
            <text:p><text:s/>12.688,00<text:s/></text:p>
          </table:table-cell>
          <table:table-cell office:value-type="float" office:value="2611341203" table:style-name="ce7">
            <text:p>0261134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.03" table:style-name="ce6">
            <text:p><text:s/>12,03<text:s/></text:p>
          </table:table-cell>
          <table:table-cell office:value-type="float" office:value="2616630022" table:style-name="ce7">
            <text:p>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416" table:style-name="ce6">
            <text:p><text:s/>3.416,00<text:s/></text:p>
          </table:table-cell>
          <table:table-cell office:value-type="float" office:value="2687761201" table:style-name="ce7">
            <text:p>026877612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000" table:style-name="ce6">
            <text:p><text:s/>5.000,00<text:s/></text:p>
          </table:table-cell>
          <table:table-cell office:value-type="float" office:value="2694901204" table:style-name="ce7">
            <text:p>0269490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.25" table:style-name="ce6">
            <text:p><text:s/>3,25<text:s/></text:p>
          </table:table-cell>
          <table:table-cell office:value-type="float" office:value="2703241204" table:style-name="ce7">
            <text:p>0270324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834.24" table:style-name="ce6">
            <text:p><text:s/>3.834,24<text:s/></text:p>
          </table:table-cell>
          <table:table-cell office:value-type="float" office:value="2703701207" table:style-name="ce7">
            <text:p>0270370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489.59" table:style-name="ce6">
            <text:p><text:s/>1.489,59<text:s/></text:p>
          </table:table-cell>
          <table:table-cell office:value-type="float" office:value="2770891204" table:style-name="ce7">
            <text:p>0277089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71" table:style-name="ce6">
            <text:p><text:s/>671,00<text:s/></text:p>
          </table:table-cell>
          <table:table-cell office:value-type="float" office:value="2770891204" table:style-name="ce7">
            <text:p>0277089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201.6" table:style-name="ce6">
            <text:p><text:s/>2.201,60<text:s/></text:p>
          </table:table-cell>
          <table:table-cell office:value-type="float" office:value="2770891204" table:style-name="ce7">
            <text:p>0277089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7911.42" table:style-name="ce6">
            <text:p><text:s/>37.911,42<text:s/></text:p>
          </table:table-cell>
          <table:table-cell office:value-type="float" office:value="2770891204" table:style-name="ce7">
            <text:p>0277089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32755.75" table:style-name="ce6">
            <text:p><text:s/>32.755,75<text:s/></text:p>
          </table:table-cell>
          <table:table-cell office:value-type="float" office:value="2770891204" table:style-name="ce7">
            <text:p>0277089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05" table:style-name="ce6">
            <text:p><text:s/>305,00<text:s/></text:p>
          </table:table-cell>
          <table:table-cell office:value-type="float" office:value="2778361200" table:style-name="ce7">
            <text:p>0277836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700" table:style-name="ce6">
            <text:p><text:s/>700,00<text:s/></text:p>
          </table:table-cell>
          <table:table-cell office:value-type="float" office:value="2778361200" table:style-name="ce7">
            <text:p>0277836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864.96" table:style-name="ce6">
            <text:p><text:s/>11.864,96<text:s/></text:p>
          </table:table-cell>
          <table:table-cell office:value-type="float" office:value="2817851203" table:style-name="ce7">
            <text:p>0281785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6100" table:style-name="ce6">
            <text:p><text:s/>6.100,00<text:s/></text:p>
          </table:table-cell>
          <table:table-cell office:value-type="float" office:value="2817851203" table:style-name="ce7">
            <text:p>0281785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9653.599999999999" table:style-name="ce6">
            <text:p><text:s/>19.653,60<text:s/></text:p>
          </table:table-cell>
          <table:table-cell office:value-type="float" office:value="2855851206" table:style-name="ce7">
            <text:p>0285585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9409.25" table:style-name="ce6">
            <text:p><text:s/>9.409,25<text:s/></text:p>
          </table:table-cell>
          <table:table-cell office:value-type="float" office:value="2858921204" table:style-name="ce7">
            <text:p>0285892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980.25" table:style-name="ce6">
            <text:p><text:s/>3.980,25<text:s/></text:p>
          </table:table-cell>
          <table:table-cell office:value-type="float" office:value="2858921204" table:style-name="ce7">
            <text:p>0285892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1830" table:style-name="ce6">
            <text:p><text:s/>1.830,00<text:s/></text:p>
          </table:table-cell>
          <table:table-cell office:value-type="float" office:value="2858921204" table:style-name="ce7">
            <text:p>0285892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18330.5" table:style-name="ce6">
            <text:p><text:s/>18.330,50<text:s/></text:p>
          </table:table-cell>
          <table:table-cell office:value-type="float" office:value="2858921204" table:style-name="ce7">
            <text:p>0285892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per il personale</text:p>
          </table:table-cell>
          <table:table-cell office:value-type="float" office:value="3248.75" table:style-name="ce6">
            <text:p><text:s/>3.248,75<text:s/></text:p>
          </table:table-cell>
          <table:table-cell office:value-type="float" office:value="2918310356" table:style-name="ce7">
            <text:p>0291831035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per il personale</text:p>
          </table:table-cell>
          <table:table-cell office:value-type="float" office:value="2489.4699999999998" table:style-name="ce6">
            <text:p><text:s/>2.489,47<text:s/></text:p>
          </table:table-cell>
          <table:table-cell office:value-type="float" office:value="2918310356" table:style-name="ce7">
            <text:p>0291831035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per il personale</text:p>
          </table:table-cell>
          <table:table-cell office:value-type="float" office:value="2962.47" table:style-name="ce6">
            <text:p><text:s/>2.962,47<text:s/></text:p>
          </table:table-cell>
          <table:table-cell office:value-type="float" office:value="2918310356" table:style-name="ce7">
            <text:p>0291831035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per il personale</text:p>
          </table:table-cell>
          <table:table-cell office:value-type="float" office:value="3124.28" table:style-name="ce6">
            <text:p><text:s/>3.124,28<text:s/></text:p>
          </table:table-cell>
          <table:table-cell office:value-type="float" office:value="2918310356" table:style-name="ce7">
            <text:p>0291831035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3425" table:style-name="ce6">
            <text:p><text:s/>13.425,00<text:s/></text:p>
          </table:table-cell>
          <table:table-cell office:value-type="float" office:value="2943010369" table:style-name="ce7">
            <text:p>0294301036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9066.9599999999991" table:style-name="ce6">
            <text:p><text:s/>9.066,96<text:s/></text:p>
          </table:table-cell>
          <table:table-cell office:value-type="float" office:value="2961561202" table:style-name="ce7">
            <text:p>029615612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550" table:style-name="ce6">
            <text:p><text:s/>1.550,00<text:s/></text:p>
          </table:table-cell>
          <table:table-cell office:value-type="float" office:value="2961561202" table:style-name="ce7">
            <text:p>029615612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0934.61" table:style-name="ce6">
            <text:p><text:s/>10.934,61<text:s/></text:p>
          </table:table-cell>
          <table:table-cell office:value-type="float" office:value="2961561202" table:style-name="ce7">
            <text:p>029615612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20.32000000000005" table:style-name="ce6">
            <text:p><text:s/>620,32<text:s/></text:p>
          </table:table-cell>
          <table:table-cell office:value-type="float" office:value="2988101206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7.55999999999995" table:style-name="ce6">
            <text:p><text:s/>607,56<text:s/></text:p>
          </table:table-cell>
          <table:table-cell office:value-type="float" office:value="2988101206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194.34" table:style-name="ce6">
            <text:p><text:s/>2.194,34<text:s/></text:p>
          </table:table-cell>
          <table:table-cell office:value-type="float" office:value="2988101206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34.24" table:style-name="ce6">
            <text:p><text:s/>234,24<text:s/></text:p>
          </table:table-cell>
          <table:table-cell office:value-type="float" office:value="2988101206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082.29" table:style-name="ce6">
            <text:p><text:s/>4.082,29<text:s/></text:p>
          </table:table-cell>
          <table:table-cell office:value-type="float" office:value="2988101206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21.68" table:style-name="ce6">
            <text:p><text:s/>721,68<text:s/></text:p>
          </table:table-cell>
          <table:table-cell office:value-type="float" office:value="2988101206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82910.59" table:style-name="ce6">
            <text:p><text:s/>82.910,59<text:s/></text:p>
          </table:table-cell>
          <table:table-cell office:value-type="float" office:value="3014291201" table:style-name="ce7">
            <text:p>030142912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38539.879999999997" table:style-name="ce6">
            <text:p><text:s/>38.539,88<text:s/></text:p>
          </table:table-cell>
          <table:table-cell office:value-type="float" office:value="3014291201" table:style-name="ce7">
            <text:p>030142912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450.71" table:style-name="ce6">
            <text:p><text:s/>2.450,71<text:s/></text:p>
          </table:table-cell>
          <table:table-cell office:value-type="float" office:value="3014291201" table:style-name="ce7">
            <text:p>030142912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35248.15" table:style-name="ce6">
            <text:p><text:s/>35.248,15<text:s/></text:p>
          </table:table-cell>
          <table:table-cell office:value-type="float" office:value="3014291201" table:style-name="ce7">
            <text:p>030142912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17" table:style-name="ce6">
            <text:p><text:s/>117,00<text:s/></text:p>
          </table:table-cell>
          <table:table-cell office:value-type="float" office:value="3098621208" table:style-name="ce7">
            <text:p>0309862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88.32" table:style-name="ce6">
            <text:p><text:s/>1.288,32<text:s/></text:p>
          </table:table-cell>
          <table:table-cell office:value-type="float" office:value="3128080409" table:style-name="ce7">
            <text:p>031280804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54.54" table:style-name="ce6">
            <text:p><text:s/>154,54<text:s/></text:p>
          </table:table-cell>
          <table:table-cell office:value-type="float" office:value="3147301208" table:style-name="ce7">
            <text:p>0314730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58.15" table:style-name="ce6">
            <text:p><text:s/>458,15<text:s/></text:p>
          </table:table-cell>
          <table:table-cell office:value-type="float" office:value="3147301208" table:style-name="ce7">
            <text:p>0314730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8.49" table:style-name="ce6">
            <text:p><text:s/>148,49<text:s/></text:p>
          </table:table-cell>
          <table:table-cell office:value-type="float" office:value="3147301208" table:style-name="ce7">
            <text:p>0314730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96.35" table:style-name="ce6">
            <text:p><text:s/>196,35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3.2" table:style-name="ce6">
            <text:p><text:s/>43,2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96.35" table:style-name="ce6">
            <text:p><text:s/>196,35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.64" table:style-name="ce6">
            <text:p><text:s/>1,64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51" table:style-name="ce6">
            <text:p><text:s/>151,0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3.22" table:style-name="ce6">
            <text:p><text:s/>33,22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3.2" table:style-name="ce6">
            <text:p><text:s/>43,2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89.9" table:style-name="ce6">
            <text:p><text:s/>1.489,9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63.38" table:style-name="ce6">
            <text:p><text:s/>1.663,3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18.68" table:style-name="ce6">
            <text:p><text:s/>918,6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2.89" table:style-name="ce6">
            <text:p><text:s/>532,89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89.9" table:style-name="ce6">
            <text:p><text:s/>1.489,9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63.38" table:style-name="ce6">
            <text:p><text:s/>1.663,3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18.68" table:style-name="ce6">
            <text:p><text:s/>918,6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2.89" table:style-name="ce6">
            <text:p><text:s/>532,89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1.89" table:style-name="ce6">
            <text:p><text:s/>91,89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89.9" table:style-name="ce6">
            <text:p><text:s/>1.489,9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63.38" table:style-name="ce6">
            <text:p><text:s/>1.663,3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18.68" table:style-name="ce6">
            <text:p><text:s/>918,6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2.88" table:style-name="ce6">
            <text:p><text:s/>532,8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0.01" table:style-name="ce6">
            <text:p><text:s/>0,01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8.92" table:style-name="ce6">
            <text:p><text:s/>68,92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0.03" table:style-name="ce6">
            <text:p><text:s/>0,03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1.89" table:style-name="ce6">
            <text:p><text:s/>91,89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89.9" table:style-name="ce6">
            <text:p><text:s/>1.489,9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63.38" table:style-name="ce6">
            <text:p><text:s/>1.663,3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18.68" table:style-name="ce6">
            <text:p><text:s/>918,6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2.86" table:style-name="ce6">
            <text:p><text:s/>532,86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20.98" table:style-name="ce6">
            <text:p><text:s/>720,98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21.39" table:style-name="ce6">
            <text:p><text:s/>621,39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6.71" table:style-name="ce6">
            <text:p><text:s/>136,71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21.39" table:style-name="ce6">
            <text:p><text:s/>621,39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6.71" table:style-name="ce6">
            <text:p><text:s/>136,71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21.39" table:style-name="ce6">
            <text:p><text:s/>621,39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6.71" table:style-name="ce6">
            <text:p><text:s/>136,71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6.73" table:style-name="ce6">
            <text:p><text:s/>1.026,73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" table:style-name="ce6">
            <text:p><text:s/>102,0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31.41" table:style-name="ce6">
            <text:p><text:s/>331,41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28.32" table:style-name="ce6">
            <text:p><text:s/>828,32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.44" table:style-name="ce6">
            <text:p><text:s/>22,44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2.91" table:style-name="ce6">
            <text:p><text:s/>72,91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82.23" table:style-name="ce6">
            <text:p><text:s/>182,23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6.07" table:style-name="ce6">
            <text:p><text:s/>56,07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0.13999999999999" table:style-name="ce6">
            <text:p><text:s/>140,14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6.73" table:style-name="ce6">
            <text:p><text:s/>1.026,73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" table:style-name="ce6">
            <text:p><text:s/>102,0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54.87" table:style-name="ce6">
            <text:p><text:s/>254,87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37.02" table:style-name="ce6">
            <text:p><text:s/>637,02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.44" table:style-name="ce6">
            <text:p><text:s/>22,44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6.73" table:style-name="ce6">
            <text:p><text:s/>1.026,73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2.91" table:style-name="ce6">
            <text:p><text:s/>72,91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" table:style-name="ce6">
            <text:p><text:s/>102,00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31.41" table:style-name="ce6">
            <text:p><text:s/>331,41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28.32" table:style-name="ce6">
            <text:p><text:s/>828,32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.44" table:style-name="ce6">
            <text:p><text:s/>22,44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80.59" table:style-name="ce6">
            <text:p><text:s/>180,59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6.73" table:style-name="ce6">
            <text:p><text:s/>1.026,73<text:s/></text:p>
          </table:table-cell>
          <table:table-cell office:value-type="float" office:value="3194231209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sanitari</text:p>
          </table:table-cell>
          <table:table-cell office:value-type="float" office:value="122" table:style-name="ce6">
            <text:p><text:s/>122,00<text:s/></text:p>
          </table:table-cell>
          <table:table-cell office:value-type="float" office:value="3220330280" table:style-name="ce7">
            <text:p>0322033028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8.48" table:style-name="ce6">
            <text:p><text:s/>18,48<text:s/></text:p>
          </table:table-cell>
          <table:table-cell office:value-type="float" office:value="3222970406" table:style-name="ce7">
            <text:p>0322297040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954.04" table:style-name="ce6">
            <text:p><text:s/>954,04<text:s/></text:p>
          </table:table-cell>
          <table:table-cell office:value-type="float" office:value="3246871200" table:style-name="ce7">
            <text:p>0324687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011.38" table:style-name="ce6">
            <text:p><text:s/>1.011,38<text:s/></text:p>
          </table:table-cell>
          <table:table-cell office:value-type="float" office:value="3246871200" table:style-name="ce7">
            <text:p>0324687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038.22" table:style-name="ce6">
            <text:p><text:s/>1.038,22<text:s/></text:p>
          </table:table-cell>
          <table:table-cell office:value-type="float" office:value="3246871200" table:style-name="ce7">
            <text:p>0324687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59.98" table:style-name="ce6">
            <text:p><text:s/>559,98<text:s/></text:p>
          </table:table-cell>
          <table:table-cell office:value-type="float" office:value="3246871200" table:style-name="ce7">
            <text:p>0324687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62.38" table:style-name="ce6">
            <text:p><text:s/>162,38<text:s/></text:p>
          </table:table-cell>
          <table:table-cell office:value-type="float" office:value="3246871200" table:style-name="ce7">
            <text:p>0324687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718.56" table:style-name="ce6">
            <text:p><text:s/>3.718,56<text:s/></text:p>
          </table:table-cell>
          <table:table-cell office:value-type="float" office:value="3246960409" table:style-name="ce7">
            <text:p>032469604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3894.24" table:style-name="ce6">
            <text:p><text:s/>3.894,24<text:s/></text:p>
          </table:table-cell>
          <table:table-cell office:value-type="float" office:value="3246960409" table:style-name="ce7">
            <text:p>032469604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" table:style-name="ce6">
            <text:p><text:s/>14,00<text:s/></text:p>
          </table:table-cell>
          <table:table-cell office:value-type="float" office:value="3263920377" table:style-name="ce7">
            <text:p>0326392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086.07" table:style-name="ce6">
            <text:p><text:s/>3.086,07<text:s/></text:p>
          </table:table-cell>
          <table:table-cell office:value-type="float" office:value="3274730377" table:style-name="ce7">
            <text:p>0327473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1712" table:style-name="ce6">
            <text:p><text:s/>11.712,00<text:s/></text:p>
          </table:table-cell>
          <table:table-cell office:value-type="float" office:value="3306291208" table:style-name="ce7">
            <text:p>0330629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645.46" table:style-name="ce6">
            <text:p><text:s/>645,46<text:s/></text:p>
          </table:table-cell>
          <table:table-cell office:value-type="float" office:value="3306291208" table:style-name="ce7">
            <text:p>03306291208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937.36" table:style-name="ce6">
            <text:p><text:s/>1.937,36<text:s/></text:p>
          </table:table-cell>
          <table:table-cell office:value-type="float" office:value="3306291208" table:style-name="ce7">
            <text:p>0330629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Impianti e macchinari</text:p>
          </table:table-cell>
          <table:table-cell office:value-type="float" office:value="983.24" table:style-name="ce6">
            <text:p><text:s/>983,24<text:s/></text:p>
          </table:table-cell>
          <table:table-cell office:value-type="float" office:value="3306291208" table:style-name="ce7">
            <text:p>0330629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435.54" table:style-name="ce6">
            <text:p><text:s/>435,54<text:s/></text:p>
          </table:table-cell>
          <table:table-cell office:value-type="float" office:value="3312271202" table:style-name="ce7">
            <text:p>033122712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9.8800000000000008" table:style-name="ce6">
            <text:p><text:s/>9,88<text:s/></text:p>
          </table:table-cell>
          <table:table-cell office:value-type="float" office:value="3334231200" table:style-name="ce7">
            <text:p>0333423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43.16" table:style-name="ce6">
            <text:p><text:s/>743,16<text:s/></text:p>
          </table:table-cell>
          <table:table-cell office:value-type="float" office:value="3359340548" table:style-name="ce7">
            <text:p>0335934054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37.19" table:style-name="ce6">
            <text:p><text:s/>437,19<text:s/></text:p>
          </table:table-cell>
          <table:table-cell office:value-type="float" office:value="3359340548" table:style-name="ce7">
            <text:p>0335934054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0.5" table:style-name="ce6">
            <text:p><text:s/>30,50<text:s/></text:p>
          </table:table-cell>
          <table:table-cell office:value-type="float" office:value="3359340548" table:style-name="ce7">
            <text:p>0335934054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612" table:style-name="ce6">
            <text:p><text:s/>5.612,00<text:s/></text:p>
          </table:table-cell>
          <table:table-cell office:value-type="float" office:value="3383350638" table:style-name="ce7">
            <text:p>03383350638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294" table:style-name="ce6">
            <text:p><text:s/>3.294,00<text:s/></text:p>
          </table:table-cell>
          <table:table-cell office:value-type="float" office:value="3383731209" table:style-name="ce7">
            <text:p>033837312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504.26" table:style-name="ce6">
            <text:p><text:s/>1.504,26<text:s/></text:p>
          </table:table-cell>
          <table:table-cell office:value-type="float" office:value="3407121205" table:style-name="ce7">
            <text:p>034071212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1676.3" table:style-name="ce6">
            <text:p><text:s/>1.676,30<text:s/></text:p>
          </table:table-cell>
          <table:table-cell office:value-type="float" office:value="3408321200" table:style-name="ce7">
            <text:p>034083212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500" table:style-name="ce6">
            <text:p><text:s/>1.500,00<text:s/></text:p>
          </table:table-cell>
          <table:table-cell office:value-type="float" office:value="3411480373" table:style-name="ce7">
            <text:p>0341148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62.36000000000001" table:style-name="ce6">
            <text:p><text:s/>162,36<text:s/></text:p>
          </table:table-cell>
          <table:table-cell office:value-type="float" office:value="3411480373" table:style-name="ce7">
            <text:p>0341148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55.73" table:style-name="ce6">
            <text:p><text:s/>555,73<text:s/></text:p>
          </table:table-cell>
          <table:table-cell office:value-type="float" office:value="3411480373" table:style-name="ce7">
            <text:p>0341148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155.32" table:style-name="ce6">
            <text:p><text:s/>4.155,32<text:s/></text:p>
          </table:table-cell>
          <table:table-cell office:value-type="float" office:value="3507970378" table:style-name="ce7">
            <text:p>0350797037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731.06" table:style-name="ce6">
            <text:p><text:s/>2.731,06<text:s/></text:p>
          </table:table-cell>
          <table:table-cell office:value-type="float" office:value="3540911207" table:style-name="ce7">
            <text:p>03540911207</text:p>
          </table:table-cell>
          <table:table-cell table:number-columns-repeated="16378"/>
        </table:table-row>
        <table:table-row table:number-rows-repeated="5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790.44" table:style-name="ce6">
            <text:p><text:s/>2.790,44<text:s/></text:p>
          </table:table-cell>
          <table:table-cell office:value-type="float" office:value="3540911207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9.38" table:style-name="ce6">
            <text:p><text:s/>59,38<text:s/></text:p>
          </table:table-cell>
          <table:table-cell office:value-type="float" office:value="3540911207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580.92" table:style-name="ce6">
            <text:p><text:s/>5.580,92<text:s/></text:p>
          </table:table-cell>
          <table:table-cell office:value-type="float" office:value="3540911207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830" table:style-name="ce6">
            <text:p><text:s/>1.830,00<text:s/></text:p>
          </table:table-cell>
          <table:table-cell office:value-type="float" office:value="3555010366" table:style-name="ce7">
            <text:p>0355501036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7240" table:style-name="ce6">
            <text:p><text:s/>7.240,00<text:s/></text:p>
          </table:table-cell>
          <table:table-cell office:value-type="float" office:value="3555010366" table:style-name="ce7">
            <text:p>0355501036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05000" table:style-name="ce6">
            <text:p><text:s/>105.000,00<text:s/></text:p>
          </table:table-cell>
          <table:table-cell office:value-type="float" office:value="3555010366" table:style-name="ce7">
            <text:p>0355501036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757.37" table:style-name="ce6">
            <text:p><text:s/>7.757,37<text:s/></text:p>
          </table:table-cell>
          <table:table-cell office:value-type="float" office:value="3574360370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" table:style-name="ce6">
            <text:p><text:s/>16,00<text:s/></text:p>
          </table:table-cell>
          <table:table-cell office:value-type="float" office:value="3574360370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36" table:style-name="ce6">
            <text:p><text:s/>136,00<text:s/></text:p>
          </table:table-cell>
          <table:table-cell office:value-type="float" office:value="3574360370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0.5" table:style-name="ce6">
            <text:p><text:s/>140,50<text:s/></text:p>
          </table:table-cell>
          <table:table-cell office:value-type="float" office:value="3574360370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16" table:style-name="ce6">
            <text:p><text:s/>316,00<text:s/></text:p>
          </table:table-cell>
          <table:table-cell office:value-type="float" office:value="3574360370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9.52" table:style-name="ce6">
            <text:p><text:s/>69,52<text:s/></text:p>
          </table:table-cell>
          <table:table-cell office:value-type="float" office:value="3574360370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4.349999999999994" table:style-name="ce6">
            <text:p><text:s/>64,35<text:s/></text:p>
          </table:table-cell>
          <table:table-cell office:value-type="float" office:value="3574360370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1.6" table:style-name="ce6">
            <text:p><text:s/>51,60<text:s/></text:p>
          </table:table-cell>
          <table:table-cell office:value-type="float" office:value="3583691203" table:style-name="ce7">
            <text:p>0358369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5.2" table:style-name="ce6">
            <text:p><text:s/>55,20<text:s/></text:p>
          </table:table-cell>
          <table:table-cell office:value-type="float" office:value="3583691203" table:style-name="ce7">
            <text:p>0358369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9.6" table:style-name="ce6">
            <text:p><text:s/>49,60<text:s/></text:p>
          </table:table-cell>
          <table:table-cell office:value-type="float" office:value="3583691203" table:style-name="ce7">
            <text:p>035836912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68.56" table:style-name="ce6">
            <text:p><text:s/>668,56<text:s/></text:p>
          </table:table-cell>
          <table:table-cell office:value-type="float" office:value="3586700969" table:style-name="ce7">
            <text:p>0358670096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07.55999999999995" table:style-name="ce6">
            <text:p><text:s/>607,56<text:s/></text:p>
          </table:table-cell>
          <table:table-cell office:value-type="float" office:value="3586700969" table:style-name="ce7">
            <text:p>0358670096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606.06" table:style-name="ce6">
            <text:p><text:s/>3.606,06<text:s/></text:p>
          </table:table-cell>
          <table:table-cell office:value-type="float" office:value="3607230376" table:style-name="ce7">
            <text:p>0360723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1488.53" table:style-name="ce6">
            <text:p><text:s/>41.488,53<text:s/></text:p>
          </table:table-cell>
          <table:table-cell office:value-type="float" office:value="3607230376" table:style-name="ce7">
            <text:p>0360723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0000" table:style-name="ce6">
            <text:p><text:s/>50.000,00<text:s/></text:p>
          </table:table-cell>
          <table:table-cell office:value-type="float" office:value="3607230376" table:style-name="ce7">
            <text:p>0360723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10.4" table:style-name="ce6">
            <text:p><text:s/>1.610,40<text:s/></text:p>
          </table:table-cell>
          <table:table-cell office:value-type="float" office:value="3642090371" table:style-name="ce7">
            <text:p>0364209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49" table:style-name="ce6">
            <text:p><text:s/>649,00<text:s/></text:p>
          </table:table-cell>
          <table:table-cell office:value-type="float" office:value="3642090371" table:style-name="ce7">
            <text:p>0364209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02.6" table:style-name="ce6">
            <text:p><text:s/>402,60<text:s/></text:p>
          </table:table-cell>
          <table:table-cell office:value-type="float" office:value="3642090371" table:style-name="ce7">
            <text:p>0364209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66" table:style-name="ce6">
            <text:p><text:s/>366,00<text:s/></text:p>
          </table:table-cell>
          <table:table-cell office:value-type="float" office:value="3642090371" table:style-name="ce7">
            <text:p>03642090371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ltri beni materiali</text:p>
          </table:table-cell>
          <table:table-cell office:value-type="float" office:value="29739.39" table:style-name="ce6">
            <text:p><text:s/>29.739,39<text:s/></text:p>
          </table:table-cell>
          <table:table-cell office:value-type="float" office:value="3663531204" table:style-name="ce7">
            <text:p>0366353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96.35" table:style-name="ce6">
            <text:p><text:s/>2.196,35<text:s/></text:p>
          </table:table-cell>
          <table:table-cell office:value-type="float" office:value="3740431204" table:style-name="ce7">
            <text:p>0374043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42.7800000000002" table:style-name="ce6">
            <text:p><text:s/>2.442,78<text:s/></text:p>
          </table:table-cell>
          <table:table-cell office:value-type="float" office:value="3740431204" table:style-name="ce7">
            <text:p>037404312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260" table:style-name="ce6">
            <text:p><text:s/>1.260,00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87.5" table:style-name="ce6">
            <text:p><text:s/>787,50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123.75" table:style-name="ce6">
            <text:p><text:s/>3.123,75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395.4699999999998" table:style-name="ce6">
            <text:p><text:s/>2.395,47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5759.59" table:style-name="ce6">
            <text:p><text:s/>45.759,59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0.01" table:style-name="ce6">
            <text:p><text:s/>0,01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0.06" table:style-name="ce6">
            <text:p><text:s/>0,06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0.36" table:style-name="ce6">
            <text:p><text:s/>0,36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6628.15" table:style-name="ce6">
            <text:p><text:s/>36.628,15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3770.34" table:style-name="ce6">
            <text:p><text:s/>13.770,34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010.12" table:style-name="ce6">
            <text:p><text:s/>8.010,12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95.89" table:style-name="ce6">
            <text:p><text:s/>495,89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715.3" table:style-name="ce6">
            <text:p><text:s/>2.715,30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7026.25" table:style-name="ce6">
            <text:p><text:s/>47.026,25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4644.14" table:style-name="ce6">
            <text:p><text:s/>34.644,14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6615.23" table:style-name="ce6">
            <text:p><text:s/>16.615,23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230.48" table:style-name="ce6">
            <text:p><text:s/>8.230,48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509.73" table:style-name="ce6">
            <text:p><text:s/>509,73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83.5" table:style-name="ce6">
            <text:p><text:s/>283,50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049.14" table:style-name="ce6">
            <text:p><text:s/>3.049,14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561.15" table:style-name="ce6">
            <text:p><text:s/>561,15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245.31" table:style-name="ce6">
            <text:p><text:s/>3.245,31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0.73" table:style-name="ce6">
            <text:p><text:s/>0,73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533.34" table:style-name="ce6">
            <text:p><text:s/>1.533,34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7026.25" table:style-name="ce6">
            <text:p><text:s/>47.026,25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7642.94" table:style-name="ce6">
            <text:p><text:s/>37.642,94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3951.18" table:style-name="ce6">
            <text:p><text:s/>13.951,18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230.48" table:style-name="ce6">
            <text:p><text:s/>8.230,48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509.73" table:style-name="ce6">
            <text:p><text:s/>509,73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664.05" table:style-name="ce6">
            <text:p><text:s/>2.664,05<text:s/></text:p>
          </table:table-cell>
          <table:table-cell office:value-type="float" office:value="3772490375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4840.3999999999996" table:style-name="ce6">
            <text:p><text:s/>4.840,4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number-rows-repeated="5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41.42" table:style-name="ce6">
            <text:p><text:s/>41,42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14.39" table:style-name="ce6">
            <text:p><text:s/>514,39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749.32" table:style-name="ce6">
            <text:p><text:s/>749,32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917.84" table:style-name="ce6">
            <text:p><text:s/>917,84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949.61" table:style-name="ce6">
            <text:p><text:s/>949,61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226.27" table:style-name="ce6">
            <text:p><text:s/>1.226,27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979.4" table:style-name="ce6">
            <text:p><text:s/>2.979,4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0180.280000000001" table:style-name="ce6">
            <text:p><text:s/>10.180,28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50.9" table:style-name="ce6">
            <text:p><text:s/>150,9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91.5" table:style-name="ce6">
            <text:p><text:s/>391,5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22.25" table:style-name="ce6">
            <text:p><text:s/>522,25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57.42999999999995" table:style-name="ce6">
            <text:p><text:s/>557,43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752.52" table:style-name="ce6">
            <text:p><text:s/>752,52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934.86" table:style-name="ce6">
            <text:p><text:s/>934,86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275.18" table:style-name="ce6">
            <text:p><text:s/>1.275,18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638.5" table:style-name="ce6">
            <text:p><text:s/>1.638,5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733.18" table:style-name="ce6">
            <text:p><text:s/>1.733,18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324.9899999999998" table:style-name="ce6">
            <text:p><text:s/>2.324,99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379.5" table:style-name="ce6">
            <text:p><text:s/>5.379,5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63.41" table:style-name="ce6">
            <text:p><text:s/>163,41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9.73" table:style-name="ce6">
            <text:p><text:s/>59,73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3.14" table:style-name="ce6">
            <text:p><text:s/>13,14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62.09" table:style-name="ce6">
            <text:p><text:s/>162,09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09.45" table:style-name="ce6">
            <text:p><text:s/>209,45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316.61" table:style-name="ce6">
            <text:p><text:s/>1.316,61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5.479999999999997" table:style-name="ce6">
            <text:p><text:s/>35,48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26.1" table:style-name="ce6">
            <text:p><text:s/>126,1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89.19" table:style-name="ce6">
            <text:p><text:s/>289,19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483.97" table:style-name="ce6">
            <text:p><text:s/>483,97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.59" table:style-name="ce6">
            <text:p><text:s/>3,59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73.33" table:style-name="ce6">
            <text:p><text:s/>273,33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325.69" table:style-name="ce6">
            <text:p><text:s/>6.325,69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585.87" table:style-name="ce6">
            <text:p><text:s/>4.585,87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7.52" table:style-name="ce6">
            <text:p><text:s/>77,52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6.58" table:style-name="ce6">
            <text:p><text:s/>86,58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8.2" table:style-name="ce6">
            <text:p><text:s/>88,2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5.16" table:style-name="ce6">
            <text:p><text:s/>215,16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01.2" table:style-name="ce6">
            <text:p><text:s/>301,20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90.42" table:style-name="ce6">
            <text:p><text:s/>390,42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54.99" table:style-name="ce6">
            <text:p><text:s/>254,99<text:s/></text:p>
          </table:table-cell>
          <table:table-cell office:value-type="float" office:value="3901360374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733" table:style-name="ce6">
            <text:p><text:s/>733,00<text:s/></text:p>
          </table:table-cell>
          <table:table-cell office:value-type="float" office:value="3909860367" table:style-name="ce7">
            <text:p>0390986036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807.5" table:style-name="ce6">
            <text:p><text:s/>807,50<text:s/></text:p>
          </table:table-cell>
          <table:table-cell office:value-type="float" office:value="3909860367" table:style-name="ce7">
            <text:p>0390986036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962.9" table:style-name="ce6">
            <text:p><text:s/>3.962,90<text:s/></text:p>
          </table:table-cell>
          <table:table-cell office:value-type="float" office:value="3919780373" table:style-name="ce7">
            <text:p>0391978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6250" table:style-name="ce6">
            <text:p><text:s/>6.250,00<text:s/></text:p>
          </table:table-cell>
          <table:table-cell office:value-type="float" office:value="3933121208" table:style-name="ce7">
            <text:p>03933121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660" table:style-name="ce6">
            <text:p><text:s/>3.660,00<text:s/></text:p>
          </table:table-cell>
          <table:table-cell office:value-type="float" office:value="3945580011" table:style-name="ce7">
            <text:p>0394558001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880" table:style-name="ce6">
            <text:p><text:s/>4.880,00<text:s/></text:p>
          </table:table-cell>
          <table:table-cell office:value-type="float" office:value="4017700370" table:style-name="ce7">
            <text:p>0401770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.98" table:style-name="ce6">
            <text:p><text:s/>12,98<text:s/></text:p>
          </table:table-cell>
          <table:table-cell office:value-type="float" office:value="4052760164" table:style-name="ce7">
            <text:p>040527601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.6" table:style-name="ce6">
            <text:p><text:s/>23,60<text:s/></text:p>
          </table:table-cell>
          <table:table-cell office:value-type="float" office:value="4133870370" table:style-name="ce7">
            <text:p>0413387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.3" table:style-name="ce6">
            <text:p><text:s/>17,30<text:s/></text:p>
          </table:table-cell>
          <table:table-cell office:value-type="float" office:value="4133870370" table:style-name="ce7">
            <text:p>0413387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" table:style-name="ce6">
            <text:p><text:s/>21,90<text:s/></text:p>
          </table:table-cell>
          <table:table-cell office:value-type="float" office:value="4133870370" table:style-name="ce7">
            <text:p>04133870370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581.16" table:style-name="ce6">
            <text:p><text:s/>187.581,16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9.22" table:style-name="ce6">
            <text:p><text:s/>129,2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1.28" table:style-name="ce6">
            <text:p><text:s/>351,28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1.72999999999999" table:style-name="ce6">
            <text:p><text:s/>161,73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08.4" table:style-name="ce6">
            <text:p><text:s/>608,40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9.62" table:style-name="ce6">
            <text:p><text:s/>539,6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7.09" table:style-name="ce6">
            <text:p><text:s/>117,0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.29" table:style-name="ce6">
            <text:p><text:s/>6,2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05.4" table:style-name="ce6">
            <text:p><text:s/>605,40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9.95" table:style-name="ce6">
            <text:p><text:s/>479,9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.33" table:style-name="ce6">
            <text:p><text:s/>6,33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5" table:style-name="ce6">
            <text:p><text:s/>8,6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4" table:style-name="ce6">
            <text:p><text:s/>8,6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6.47" table:style-name="ce6">
            <text:p><text:s/>76,4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199999999999992" table:style-name="ce6">
            <text:p><text:s/>8,6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0.9" table:style-name="ce6">
            <text:p><text:s/>340,90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.829999999999998" table:style-name="ce6">
            <text:p><text:s/>18,83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4" table:style-name="ce6">
            <text:p><text:s/>8,6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0.42" table:style-name="ce6">
            <text:p><text:s/>110,4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7.94" table:style-name="ce6">
            <text:p><text:s/>237,9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1" table:style-name="ce6">
            <text:p><text:s/>8,51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5" table:style-name="ce6">
            <text:p><text:s/>8,6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6.12" table:style-name="ce6">
            <text:p><text:s/>56,1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5" table:style-name="ce6">
            <text:p><text:s/>8,6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9.87" table:style-name="ce6">
            <text:p><text:s/>669,8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24.45000000000005" table:style-name="ce6">
            <text:p><text:s/>524,4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1.24" table:style-name="ce6">
            <text:p><text:s/>311,2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3.74" table:style-name="ce6">
            <text:p><text:s/>103,7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9.2" table:style-name="ce6">
            <text:p><text:s/>229,20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.15" table:style-name="ce6">
            <text:p><text:s/>34,1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3.64" table:style-name="ce6">
            <text:p><text:s/>243,6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9.98" table:style-name="ce6">
            <text:p><text:s/>69,98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3.85" table:style-name="ce6">
            <text:p><text:s/>63,8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9.22999999999999" table:style-name="ce6">
            <text:p><text:s/>129,23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.19" table:style-name="ce6">
            <text:p><text:s/>39,1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.29" table:style-name="ce6">
            <text:p><text:s/>1,2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.99" table:style-name="ce6">
            <text:p><text:s/>41,9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3.71" table:style-name="ce6">
            <text:p><text:s/>103,71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.33" table:style-name="ce6">
            <text:p><text:s/>7,33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45.01" table:style-name="ce6">
            <text:p><text:s/>445,01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2.45" table:style-name="ce6">
            <text:p><text:s/>262,4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1.32" table:style-name="ce6">
            <text:p><text:s/>181,3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49" table:style-name="ce6">
            <text:p><text:s/>8,4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.96" table:style-name="ce6">
            <text:p><text:s/>3,96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6.38" table:style-name="ce6">
            <text:p><text:s/>496,38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36" table:style-name="ce6">
            <text:p><text:s/>11,36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.67" table:style-name="ce6">
            <text:p><text:s/>7,6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.48" table:style-name="ce6">
            <text:p><text:s/>14,48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7" table:style-name="ce6">
            <text:p><text:s/>8,5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35" table:style-name="ce6">
            <text:p><text:s/>11,3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5.92" table:style-name="ce6">
            <text:p><text:s/>245,9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32.71" table:style-name="ce6">
            <text:p><text:s/>2.032,71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2.92" table:style-name="ce6">
            <text:p><text:s/>62,9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8.209999999999994" table:style-name="ce6">
            <text:p><text:s/>78,21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47.75" table:style-name="ce6">
            <text:p><text:s/>747,7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07" table:style-name="ce6">
            <text:p><text:s/>12,0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5" table:style-name="ce6">
            <text:p><text:s/>8,6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9.95" table:style-name="ce6">
            <text:p><text:s/>209,9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9.94" table:style-name="ce6">
            <text:p><text:s/>279,9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1.71" table:style-name="ce6">
            <text:p><text:s/>191,71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.82" table:style-name="ce6">
            <text:p><text:s/>18,8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9.93" table:style-name="ce6">
            <text:p><text:s/>279,93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.47" table:style-name="ce6">
            <text:p><text:s/>15,4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9" table:style-name="ce6">
            <text:p><text:s/>8,6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.84" table:style-name="ce6">
            <text:p><text:s/>18,8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42.64" table:style-name="ce6">
            <text:p><text:s/>642,6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9.89" table:style-name="ce6">
            <text:p><text:s/>79,8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199999999999992" table:style-name="ce6">
            <text:p><text:s/>8,6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15.74" table:style-name="ce6">
            <text:p><text:s/>2.015,7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15.57" table:style-name="ce6">
            <text:p><text:s/>1.215,5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1.16999999999999" table:style-name="ce6">
            <text:p><text:s/>161,1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4.09" table:style-name="ce6">
            <text:p><text:s/>134,0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5.46" table:style-name="ce6">
            <text:p><text:s/>215,46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.02" table:style-name="ce6">
            <text:p><text:s/>29,02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5" table:style-name="ce6">
            <text:p><text:s/>8,6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61.84" table:style-name="ce6">
            <text:p><text:s/>361,8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6" table:style-name="ce6">
            <text:p><text:s/>8,66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5.55" table:style-name="ce6">
            <text:p><text:s/>285,5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5" table:style-name="ce6">
            <text:p><text:s/>8,6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08" table:style-name="ce6">
            <text:p><text:s/>12,08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9.93" table:style-name="ce6">
            <text:p><text:s/>279,93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.19" table:style-name="ce6">
            <text:p><text:s/>39,1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7.55" table:style-name="ce6">
            <text:p><text:s/>257,5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35" table:style-name="ce6">
            <text:p><text:s/>21,3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3.75" table:style-name="ce6">
            <text:p><text:s/>263,75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.18" table:style-name="ce6">
            <text:p><text:s/>59,18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49.9" table:style-name="ce6">
            <text:p><text:s/>749,90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5.45999999999998" table:style-name="ce6">
            <text:p><text:s/>295,46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74.77" table:style-name="ce6">
            <text:p><text:s/>774,77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63.74" table:style-name="ce6">
            <text:p><text:s/>563,7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3.84" table:style-name="ce6">
            <text:p><text:s/>373,84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8.49" table:style-name="ce6">
            <text:p><text:s/>98,49<text:s/></text:p>
          </table:table-cell>
          <table:table-cell office:value-type="float" office:value="4245520376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415" table:style-name="ce6">
            <text:p><text:s/>415,00<text:s/></text:p>
          </table:table-cell>
          <table:table-cell office:value-type="float" office:value="4270931001" table:style-name="ce7">
            <text:p>0427093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.4" table:style-name="ce6">
            <text:p><text:s/>14,40<text:s/></text:p>
          </table:table-cell>
          <table:table-cell office:value-type="float" office:value="4306170376" table:style-name="ce7">
            <text:p>0430617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.399999999999999" table:style-name="ce6">
            <text:p><text:s/>17,40<text:s/></text:p>
          </table:table-cell>
          <table:table-cell office:value-type="float" office:value="4306170376" table:style-name="ce7">
            <text:p>0430617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135" table:style-name="ce6">
            <text:p><text:s/>2.135,00<text:s/></text:p>
          </table:table-cell>
          <table:table-cell office:value-type="float" office:value="4336880374" table:style-name="ce7">
            <text:p>0433688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476.76" table:style-name="ce6">
            <text:p><text:s/>3.476,76<text:s/></text:p>
          </table:table-cell>
          <table:table-cell office:value-type="float" office:value="4336880374" table:style-name="ce7">
            <text:p>0433688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21210.880000000001" table:style-name="ce6">
            <text:p><text:s/>21.210,88<text:s/></text:p>
          </table:table-cell>
          <table:table-cell office:value-type="float" office:value="4349061004" table:style-name="ce7">
            <text:p>043490610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1.67999999999995" table:style-name="ce6">
            <text:p><text:s/>531,68<text:s/></text:p>
          </table:table-cell>
          <table:table-cell office:value-type="float" office:value="4568950408" table:style-name="ce7">
            <text:p>045689504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46.6" table:style-name="ce6">
            <text:p><text:s/>646,60<text:s/></text:p>
          </table:table-cell>
          <table:table-cell office:value-type="float" office:value="4568950408" table:style-name="ce7">
            <text:p>045689504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76.67" table:style-name="ce6">
            <text:p><text:s/>676,67<text:s/></text:p>
          </table:table-cell>
          <table:table-cell office:value-type="float" office:value="4568950408" table:style-name="ce7">
            <text:p>045689504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809.6" table:style-name="ce6">
            <text:p><text:s/>2.809,60<text:s/></text:p>
          </table:table-cell>
          <table:table-cell office:value-type="float" office:value="4597260407" table:style-name="ce7">
            <text:p>045972604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000.4" table:style-name="ce6">
            <text:p><text:s/>1.000,40<text:s/></text:p>
          </table:table-cell>
          <table:table-cell office:value-type="float" office:value="5173030015" table:style-name="ce7">
            <text:p>0517303001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302" table:style-name="ce6">
            <text:p><text:s/>302,00<text:s/></text:p>
          </table:table-cell>
          <table:table-cell office:value-type="float" office:value="5719380288" table:style-name="ce7">
            <text:p>0571938028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350" table:style-name="ce6">
            <text:p><text:s/>350,00<text:s/></text:p>
          </table:table-cell>
          <table:table-cell office:value-type="float" office:value="5755830964" table:style-name="ce7">
            <text:p>0575583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99" table:style-name="ce6">
            <text:p><text:s/>299,00<text:s/></text:p>
          </table:table-cell>
          <table:table-cell office:value-type="float" office:value="6188330150" table:style-name="ce7">
            <text:p>0618833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817.4" table:style-name="ce6">
            <text:p><text:s/>817,40<text:s/></text:p>
          </table:table-cell>
          <table:table-cell office:value-type="float" office:value="6188330150" table:style-name="ce7">
            <text:p>0618833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719.8" table:style-name="ce6">
            <text:p><text:s/>719,80<text:s/></text:p>
          </table:table-cell>
          <table:table-cell office:value-type="float" office:value="6188330150" table:style-name="ce7">
            <text:p>0618833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85" table:style-name="ce6">
            <text:p><text:s/>285,00<text:s/></text:p>
          </table:table-cell>
          <table:table-cell office:value-type="float" office:value="6188330150" table:style-name="ce7">
            <text:p>0618833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782.94" table:style-name="ce6">
            <text:p><text:s/>782,94<text:s/></text:p>
          </table:table-cell>
          <table:table-cell office:value-type="float" office:value="6188330150" table:style-name="ce7">
            <text:p>0618833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95.2" table:style-name="ce6">
            <text:p><text:s/>395,20<text:s/></text:p>
          </table:table-cell>
          <table:table-cell office:value-type="float" office:value="6188330150" table:style-name="ce7">
            <text:p>0618833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246" table:style-name="ce6">
            <text:p><text:s/>5.246,00<text:s/></text:p>
          </table:table-cell>
          <table:table-cell office:value-type="float" office:value="6188330150" table:style-name="ce7">
            <text:p>0618833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1464" table:style-name="ce6">
            <text:p><text:s/>1.464,00<text:s/></text:p>
          </table:table-cell>
          <table:table-cell office:value-type="float" office:value="6188330150" table:style-name="ce7">
            <text:p>0618833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934.05" table:style-name="ce6">
            <text:p><text:s/>934,05<text:s/></text:p>
          </table:table-cell>
          <table:table-cell office:value-type="float" office:value="6363391001" table:style-name="ce7">
            <text:p>0636339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200" table:style-name="ce6">
            <text:p><text:s/>200,00<text:s/></text:p>
          </table:table-cell>
          <table:table-cell office:value-type="float" office:value="6363391001" table:style-name="ce7">
            <text:p>0636339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2.03" table:style-name="ce6">
            <text:p><text:s/>252,03<text:s/></text:p>
          </table:table-cell>
          <table:table-cell office:value-type="float" office:value="7196850585" table:style-name="ce7">
            <text:p>0719685058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42.74" table:style-name="ce6">
            <text:p><text:s/>142,74<text:s/></text:p>
          </table:table-cell>
          <table:table-cell office:value-type="float" office:value="7635580017" table:style-name="ce7">
            <text:p>0763558001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07.4" table:style-name="ce6">
            <text:p><text:s/>207,40<text:s/></text:p>
          </table:table-cell>
          <table:table-cell office:value-type="float" office:value="7764040965" table:style-name="ce7">
            <text:p>0776404096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7.6" table:style-name="ce6">
            <text:p><text:s/>97,60<text:s/></text:p>
          </table:table-cell>
          <table:table-cell office:value-type="float" office:value="7764040965" table:style-name="ce7">
            <text:p>0776404096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803.2" table:style-name="ce6">
            <text:p><text:s/>1.803,20<text:s/></text:p>
          </table:table-cell>
          <table:table-cell office:value-type="float" office:value="7776640968" table:style-name="ce7">
            <text:p>0777664096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10.44" table:style-name="ce6">
            <text:p><text:s/>210,44<text:s/></text:p>
          </table:table-cell>
          <table:table-cell office:value-type="float" office:value="8397890586" table:style-name="ce7">
            <text:p>0839789058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21.19" table:style-name="ce6">
            <text:p><text:s/>221,19<text:s/></text:p>
          </table:table-cell>
          <table:table-cell office:value-type="float" office:value="8397890586" table:style-name="ce7">
            <text:p>0839789058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19.73" table:style-name="ce6">
            <text:p><text:s/>319,73<text:s/></text:p>
          </table:table-cell>
          <table:table-cell office:value-type="float" office:value="8397890586" table:style-name="ce7">
            <text:p>0839789058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97.91" table:style-name="ce6">
            <text:p><text:s/>997,91<text:s/></text:p>
          </table:table-cell>
          <table:table-cell office:value-type="float" office:value="8397890586" table:style-name="ce7">
            <text:p>0839789058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.43" table:style-name="ce6">
            <text:p><text:s/>12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2.36" table:style-name="ce6">
            <text:p><text:s/>512,3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6.66" table:style-name="ce6">
            <text:p><text:s/>496,6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92.68" table:style-name="ce6">
            <text:p><text:s/>792,6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8.3" table:style-name="ce6">
            <text:p><text:s/>498,3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0.76" table:style-name="ce6">
            <text:p><text:s/>390,7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7.95000000000005" table:style-name="ce6">
            <text:p><text:s/>537,9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2.5" table:style-name="ce6">
            <text:p><text:s/>92,5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14.92" table:style-name="ce6">
            <text:p><text:s/>814,9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5.31" table:style-name="ce6">
            <text:p><text:s/>415,3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40.55999999999995" table:style-name="ce6">
            <text:p><text:s/>540,5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17.45" table:style-name="ce6">
            <text:p><text:s/>917,4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62.4100000000001" table:style-name="ce6">
            <text:p><text:s/>1.062,4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2.41000000000003" table:style-name="ce6">
            <text:p><text:s/>282,4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0.09" table:style-name="ce6">
            <text:p><text:s/>0,0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6.13999999999999" table:style-name="ce6">
            <text:p><text:s/>146,1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9.75" table:style-name="ce6">
            <text:p><text:s/>319,7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7.02" table:style-name="ce6">
            <text:p><text:s/>117,0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87" table:style-name="ce6">
            <text:p><text:s/>4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5.5" table:style-name="ce6">
            <text:p><text:s/>295,5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1.14" table:style-name="ce6">
            <text:p><text:s/>661,1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62.05" table:style-name="ce6">
            <text:p><text:s/>762,0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65" table:style-name="ce6">
            <text:p><text:s/>13,6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.79" table:style-name="ce6">
            <text:p><text:s/>29,7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9.67" table:style-name="ce6">
            <text:p><text:s/>479,6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2.42" table:style-name="ce6">
            <text:p><text:s/>222,4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86.93" table:style-name="ce6">
            <text:p><text:s/>1.586,9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78.38" table:style-name="ce6">
            <text:p><text:s/>578,3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7.09" table:style-name="ce6">
            <text:p><text:s/>137,0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4.35" table:style-name="ce6">
            <text:p><text:s/>224,3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20.97" table:style-name="ce6">
            <text:p><text:s/>1.020,9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5.24" table:style-name="ce6">
            <text:p><text:s/>85,2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5.83" table:style-name="ce6">
            <text:p><text:s/>315,8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3.87" table:style-name="ce6">
            <text:p><text:s/>473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4.6" table:style-name="ce6">
            <text:p><text:s/>174,6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17.41" table:style-name="ce6">
            <text:p><text:s/>3.317,4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04.95000000000005" table:style-name="ce6">
            <text:p><text:s/>604,9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5.2" table:style-name="ce6">
            <text:p><text:s/>65,2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346.87" table:style-name="ce6">
            <text:p><text:s/>4.346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9.59" table:style-name="ce6">
            <text:p><text:s/>199,5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2.97" table:style-name="ce6">
            <text:p><text:s/>222,9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1.18" table:style-name="ce6">
            <text:p><text:s/>411,1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2.29" table:style-name="ce6">
            <text:p><text:s/>472,2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91.99" table:style-name="ce6">
            <text:p><text:s/>691,9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4.21" table:style-name="ce6">
            <text:p><text:s/>224,2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3.8" table:style-name="ce6">
            <text:p><text:s/>493,8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55.21" table:style-name="ce6">
            <text:p><text:s/>555,2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.190000000000001" table:style-name="ce6">
            <text:p><text:s/>20,1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.26" table:style-name="ce6">
            <text:p><text:s/>31,2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1.16" table:style-name="ce6">
            <text:p><text:s/>121,1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41" table:style-name="ce6">
            <text:p><text:s/>9,4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43" table:style-name="ce6">
            <text:p><text:s/>12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92.84" table:style-name="ce6">
            <text:p><text:s/>1.792,8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28" table:style-name="ce6">
            <text:p><text:s/>4,2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0.37" table:style-name="ce6">
            <text:p><text:s/>510,3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6.61" table:style-name="ce6">
            <text:p><text:s/>456,6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32" table:style-name="ce6">
            <text:p><text:s/>5,3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7.27" table:style-name="ce6">
            <text:p><text:s/>667,2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8.28" table:style-name="ce6">
            <text:p><text:s/>358,2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.040000000000006" table:style-name="ce6">
            <text:p><text:s/>72,0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49" table:style-name="ce6">
            <text:p><text:s/>27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2.33000000000001" table:style-name="ce6">
            <text:p><text:s/>152,3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0.33999999999997" table:style-name="ce6">
            <text:p><text:s/>270,3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03" table:style-name="ce6">
            <text:p><text:s/>26,0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2.95" table:style-name="ce6">
            <text:p><text:s/>122,9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809999999999999" table:style-name="ce6">
            <text:p><text:s/>19,8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2.14" table:style-name="ce6">
            <text:p><text:s/>102,1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.96" table:style-name="ce6">
            <text:p><text:s/>41,9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7.01" table:style-name="ce6">
            <text:p><text:s/>667,0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.7" table:style-name="ce6">
            <text:p><text:s/>29,7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80.25" table:style-name="ce6">
            <text:p><text:s/>380,2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.229999999999997" table:style-name="ce6">
            <text:p><text:s/>37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4.88" table:style-name="ce6">
            <text:p><text:s/>504,8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1.22999999999999" table:style-name="ce6">
            <text:p><text:s/>161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1.22" table:style-name="ce6">
            <text:p><text:s/>161,2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49" table:style-name="ce6">
            <text:p><text:s/>27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7" table:style-name="ce6">
            <text:p><text:s/>19,7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4.73" table:style-name="ce6">
            <text:p><text:s/>334,7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0.59" table:style-name="ce6">
            <text:p><text:s/>70,5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49" table:style-name="ce6">
            <text:p><text:s/>27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.54" table:style-name="ce6">
            <text:p><text:s/>16,5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25.26" table:style-name="ce6">
            <text:p><text:s/>525,2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891.67" table:style-name="ce6">
            <text:p><text:s/>3.891,6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27.21" table:style-name="ce6">
            <text:p><text:s/>827,2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3.43" table:style-name="ce6">
            <text:p><text:s/>123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45.23" table:style-name="ce6">
            <text:p><text:s/>2.345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29" table:style-name="ce6">
            <text:p><text:s/>5,2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91.02" table:style-name="ce6">
            <text:p><text:s/>2.591,0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04.56" table:style-name="ce6">
            <text:p><text:s/>1.604,5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036.2" table:style-name="ce6">
            <text:p><text:s/>6.036,2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.65" table:style-name="ce6">
            <text:p><text:s/>10,6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5.87" table:style-name="ce6">
            <text:p><text:s/>315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63.62" table:style-name="ce6">
            <text:p><text:s/>2.163,6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.24" table:style-name="ce6">
            <text:p><text:s/>34,2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.229999999999997" table:style-name="ce6">
            <text:p><text:s/>34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75.7199999999998" table:style-name="ce6">
            <text:p><text:s/>2.075,7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59.96" table:style-name="ce6">
            <text:p><text:s/>1.659,9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17.87" table:style-name="ce6">
            <text:p><text:s/>1.317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8.11" table:style-name="ce6">
            <text:p><text:s/>728,1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0.23" table:style-name="ce6">
            <text:p><text:s/>0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43" table:style-name="ce6">
            <text:p><text:s/>4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38.6600000000001" table:style-name="ce6">
            <text:p><text:s/>1.038,6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65.52" table:style-name="ce6">
            <text:p><text:s/>1.265,5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40.49" table:style-name="ce6">
            <text:p><text:s/>440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4.209999999999994" table:style-name="ce6">
            <text:p><text:s/>74,2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4.60000000000002" table:style-name="ce6">
            <text:p><text:s/>274,6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709.55" table:style-name="ce6">
            <text:p><text:s/>10.709,5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46.04" table:style-name="ce6">
            <text:p><text:s/>2.746,0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65" table:style-name="ce6">
            <text:p><text:s/>8,6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97.23" table:style-name="ce6">
            <text:p><text:s/>1.297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7.24" table:style-name="ce6">
            <text:p><text:s/>457,2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49.18" table:style-name="ce6">
            <text:p><text:s/>3.349,1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2.57000000000005" table:style-name="ce6">
            <text:p><text:s/>512,5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13.86" table:style-name="ce6">
            <text:p><text:s/>1.713,8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6.38" table:style-name="ce6">
            <text:p><text:s/>106,3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55.34" table:style-name="ce6">
            <text:p><text:s/>1.755,3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63.87" table:style-name="ce6">
            <text:p><text:s/>2.063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8.62" table:style-name="ce6">
            <text:p><text:s/>108,6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6.37" table:style-name="ce6">
            <text:p><text:s/>46,3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04.89" table:style-name="ce6">
            <text:p><text:s/>1.704,8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42.72" table:style-name="ce6">
            <text:p><text:s/>542,7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05.39" table:style-name="ce6">
            <text:p><text:s/>1.005,3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82.16" table:style-name="ce6">
            <text:p><text:s/>3.782,1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1.61" table:style-name="ce6">
            <text:p><text:s/>101,6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59.25" table:style-name="ce6">
            <text:p><text:s/>759,2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02.32" table:style-name="ce6">
            <text:p><text:s/>402,3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32.4" table:style-name="ce6">
            <text:p><text:s/>2.132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68.7" table:style-name="ce6">
            <text:p><text:s/>1.868,7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32" table:style-name="ce6">
            <text:p><text:s/>5,3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89.1" table:style-name="ce6">
            <text:p><text:s/>1.389,1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8.27" table:style-name="ce6">
            <text:p><text:s/>238,2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292.58" table:style-name="ce6">
            <text:p><text:s/>9.292,5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82.71" table:style-name="ce6">
            <text:p><text:s/>2.382,7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0" table:style-name="ce6">
            <text:p><text:s/>240,0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35.87" table:style-name="ce6">
            <text:p><text:s/>935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28.99" table:style-name="ce6">
            <text:p><text:s/>928,9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1.99" table:style-name="ce6">
            <text:p><text:s/>471,9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.76" table:style-name="ce6">
            <text:p><text:s/>29,7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0.23" table:style-name="ce6">
            <text:p><text:s/>0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43" table:style-name="ce6">
            <text:p><text:s/>4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01.5" table:style-name="ce6">
            <text:p><text:s/>1.201,5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6.9" table:style-name="ce6">
            <text:p><text:s/>506,9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6.31" table:style-name="ce6">
            <text:p><text:s/>376,3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9.57" table:style-name="ce6">
            <text:p><text:s/>89,5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40.4" table:style-name="ce6">
            <text:p><text:s/>640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43.17999999999995" table:style-name="ce6">
            <text:p><text:s/>543,1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7.39" table:style-name="ce6">
            <text:p><text:s/>517,3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9.75" table:style-name="ce6">
            <text:p><text:s/>349,7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0.88" table:style-name="ce6">
            <text:p><text:s/>490,8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07.52999999999997" table:style-name="ce6">
            <text:p><text:s/>307,5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6.68" table:style-name="ce6">
            <text:p><text:s/>336,6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6.79" table:style-name="ce6">
            <text:p><text:s/>336,7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7.78" table:style-name="ce6">
            <text:p><text:s/>497,7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2.16000000000003" table:style-name="ce6">
            <text:p><text:s/>282,1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5.89999999999998" table:style-name="ce6">
            <text:p><text:s/>295,9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0.4" table:style-name="ce6">
            <text:p><text:s/>200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0.43" table:style-name="ce6">
            <text:p><text:s/>720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49.23" table:style-name="ce6">
            <text:p><text:s/>849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43.04" table:style-name="ce6">
            <text:p><text:s/>843,0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8.2" table:style-name="ce6">
            <text:p><text:s/>298,2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5.3" table:style-name="ce6">
            <text:p><text:s/>295,3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0.17" table:style-name="ce6">
            <text:p><text:s/>270,1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.7" table:style-name="ce6">
            <text:p><text:s/>1,7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25" table:style-name="ce6">
            <text:p><text:s/>19,2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6.54" table:style-name="ce6">
            <text:p><text:s/>106,5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83" table:style-name="ce6">
            <text:p><text:s/>68,8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2.53" table:style-name="ce6">
            <text:p><text:s/>62,5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79.45" table:style-name="ce6">
            <text:p><text:s/>3.479,4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9.83" table:style-name="ce6">
            <text:p><text:s/>89,8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0.8" table:style-name="ce6">
            <text:p><text:s/>190,8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7" table:style-name="ce6">
            <text:p><text:s/>19,7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7.97999999999999" table:style-name="ce6">
            <text:p><text:s/>137,9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.24" table:style-name="ce6">
            <text:p><text:s/>32,2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0.81" table:style-name="ce6">
            <text:p><text:s/>100,8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9.19" table:style-name="ce6">
            <text:p><text:s/>109,1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3.95" table:style-name="ce6">
            <text:p><text:s/>93,9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.18" table:style-name="ce6">
            <text:p><text:s/>35,1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.76" table:style-name="ce6">
            <text:p><text:s/>28,7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51" table:style-name="ce6">
            <text:p><text:s/>26,5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03" table:style-name="ce6">
            <text:p><text:s/>5,0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4.53" table:style-name="ce6">
            <text:p><text:s/>194,5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<text:s/>19,9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7.4" table:style-name="ce6">
            <text:p><text:s/>247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2699999999999996" table:style-name="ce6">
            <text:p><text:s/>4,2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93" table:style-name="ce6">
            <text:p><text:s/>13,9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.07" table:style-name="ce6">
            <text:p><text:s/>15,0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.99" table:style-name="ce6">
            <text:p><text:s/>25,9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1.81" table:style-name="ce6">
            <text:p><text:s/>681,8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25" table:style-name="ce6">
            <text:p><text:s/>8,2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3.19" table:style-name="ce6">
            <text:p><text:s/>83,1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51" table:style-name="ce6">
            <text:p><text:s/>26,5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863.63" table:style-name="ce6">
            <text:p><text:s/>3.863,6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8.39" table:style-name="ce6">
            <text:p><text:s/>178,3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85.3499999999999" table:style-name="ce6">
            <text:p><text:s/>1.185,3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18.75" table:style-name="ce6">
            <text:p><text:s/>1.518,7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4.82" table:style-name="ce6">
            <text:p><text:s/>454,8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03.63" table:style-name="ce6">
            <text:p><text:s/>1.003,6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4.27" table:style-name="ce6">
            <text:p><text:s/>194,2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.88" table:style-name="ce6">
            <text:p><text:s/>45,8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2.82" table:style-name="ce6">
            <text:p><text:s/>282,8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8.94000000000005" table:style-name="ce6">
            <text:p><text:s/>538,9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35.9" table:style-name="ce6">
            <text:p><text:s/>735,9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78.6099999999999" table:style-name="ce6">
            <text:p><text:s/>1.178,6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52.01" table:style-name="ce6">
            <text:p><text:s/>1.852,0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48.54999999999995" table:style-name="ce6">
            <text:p><text:s/>648,5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9.8" table:style-name="ce6">
            <text:p><text:s/>69,8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4.23" table:style-name="ce6">
            <text:p><text:s/>214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.65" table:style-name="ce6">
            <text:p><text:s/>34,6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4.31" table:style-name="ce6">
            <text:p><text:s/>144,3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2.49" table:style-name="ce6">
            <text:p><text:s/>492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05.36" table:style-name="ce6">
            <text:p><text:s/>905,3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7.85" table:style-name="ce6">
            <text:p><text:s/>667,8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417.1" table:style-name="ce6">
            <text:p><text:s/>6.417,1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26.12" table:style-name="ce6">
            <text:p><text:s/>626,1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10.33000000000004" table:style-name="ce6">
            <text:p><text:s/>610,3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20.78" table:style-name="ce6">
            <text:p><text:s/>520,7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40.63" table:style-name="ce6">
            <text:p><text:s/>440,6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8.06" table:style-name="ce6">
            <text:p><text:s/>218,0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16.91" table:style-name="ce6">
            <text:p><text:s/>1.716,9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7.27" table:style-name="ce6">
            <text:p><text:s/>227,2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0.07" table:style-name="ce6">
            <text:p><text:s/>30,0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65" table:style-name="ce6">
            <text:p><text:s/>13,6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9.97" table:style-name="ce6">
            <text:p><text:s/>149,9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2.81" table:style-name="ce6">
            <text:p><text:s/>472,8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1.84" table:style-name="ce6">
            <text:p><text:s/>411,8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50.06" table:style-name="ce6">
            <text:p><text:s/>750,0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1.25" table:style-name="ce6">
            <text:p><text:s/>451,2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82.23" table:style-name="ce6">
            <text:p><text:s/>482,2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01.38" table:style-name="ce6">
            <text:p><text:s/>1.601,3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16.74" table:style-name="ce6">
            <text:p><text:s/>916,7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51" table:style-name="ce6">
            <text:p><text:s/>26,5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6.19" table:style-name="ce6">
            <text:p><text:s/>456,1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8.93" table:style-name="ce6">
            <text:p><text:s/>118,9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42.86" table:style-name="ce6">
            <text:p><text:s/>442,8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20.56" table:style-name="ce6">
            <text:p><text:s/>420,5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3.94" table:style-name="ce6">
            <text:p><text:s/>493,9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02.47" table:style-name="ce6">
            <text:p><text:s/>802,4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28.96" table:style-name="ce6">
            <text:p><text:s/>628,9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6.22" table:style-name="ce6">
            <text:p><text:s/>336,2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86.48" table:style-name="ce6">
            <text:p><text:s/>486,4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6.37" table:style-name="ce6">
            <text:p><text:s/>416,3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6.13" table:style-name="ce6">
            <text:p><text:s/>56,1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08.97" table:style-name="ce6">
            <text:p><text:s/>1.308,9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6.790000000000006" table:style-name="ce6">
            <text:p><text:s/>76,7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88.86" table:style-name="ce6">
            <text:p><text:s/>788,8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2.87" table:style-name="ce6">
            <text:p><text:s/>392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4.45" table:style-name="ce6">
            <text:p><text:s/>114,4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1.4" table:style-name="ce6">
            <text:p><text:s/>171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4.57" table:style-name="ce6">
            <text:p><text:s/>174,5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15.05" table:style-name="ce6">
            <text:p><text:s/>815,0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51.24" table:style-name="ce6">
            <text:p><text:s/>651,2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1.2" table:style-name="ce6">
            <text:p><text:s/>281,2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8.78" table:style-name="ce6">
            <text:p><text:s/>358,7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66.33" table:style-name="ce6">
            <text:p><text:s/>2.866,3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9.959999999999994" table:style-name="ce6">
            <text:p><text:s/>79,9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37" table:style-name="ce6">
            <text:p><text:s/>4,3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39" table:style-name="ce6">
            <text:p><text:s/>26,3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8.260000000000005" table:style-name="ce6">
            <text:p><text:s/>78,2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7.63" table:style-name="ce6">
            <text:p><text:s/>117,6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2.22" table:style-name="ce6">
            <text:p><text:s/>92,2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7.43" table:style-name="ce6">
            <text:p><text:s/>87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49" table:style-name="ce6">
            <text:p><text:s/>26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2.7" table:style-name="ce6">
            <text:p><text:s/>82,7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1.77" table:style-name="ce6">
            <text:p><text:s/>121,7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33.4" table:style-name="ce6">
            <text:p><text:s/>1.333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61.01" table:style-name="ce6">
            <text:p><text:s/>1.061,0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49" table:style-name="ce6">
            <text:p><text:s/>26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28" table:style-name="ce6">
            <text:p><text:s/>19,2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49" table:style-name="ce6">
            <text:p><text:s/>26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58" table:style-name="ce6">
            <text:p><text:s/>27,5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6">
            <text:p><text:s/>14,2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1" table:style-name="ce6">
            <text:p><text:s/>26,1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7" table:style-name="ce6">
            <text:p><text:s/>19,7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.4" table:style-name="ce6">
            <text:p><text:s/>14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2699999999999996" table:style-name="ce6">
            <text:p><text:s/>4,2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.149999999999999" table:style-name="ce6">
            <text:p><text:s/>20,1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8.45" table:style-name="ce6">
            <text:p><text:s/>228,4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.92" table:style-name="ce6">
            <text:p><text:s/>1,9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.99" table:style-name="ce6">
            <text:p><text:s/>47,9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55.16" table:style-name="ce6">
            <text:p><text:s/>855,1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11.46" table:style-name="ce6">
            <text:p><text:s/>2.611,4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20.89" table:style-name="ce6">
            <text:p><text:s/>1.520,8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6.61" table:style-name="ce6">
            <text:p><text:s/>186,6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65.4" table:style-name="ce6">
            <text:p><text:s/>765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8.87" table:style-name="ce6">
            <text:p><text:s/>48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1.87" table:style-name="ce6">
            <text:p><text:s/>61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.11" table:style-name="ce6">
            <text:p><text:s/>7,1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3.52" table:style-name="ce6">
            <text:p><text:s/>73,5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.270000000000003" table:style-name="ce6">
            <text:p><text:s/>33,2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49" table:style-name="ce6">
            <text:p><text:s/>26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.06" table:style-name="ce6">
            <text:p><text:s/>28,0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5.43" table:style-name="ce6">
            <text:p><text:s/>345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.13" table:style-name="ce6">
            <text:p><text:s/>50,1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7.08" table:style-name="ce6">
            <text:p><text:s/>217,0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8.31" table:style-name="ce6">
            <text:p><text:s/>298,3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07.76" table:style-name="ce6">
            <text:p><text:s/>407,7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9.99" table:style-name="ce6">
            <text:p><text:s/>219,9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4.81" table:style-name="ce6">
            <text:p><text:s/>234,8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.4" table:style-name="ce6">
            <text:p><text:s/>31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7.78" table:style-name="ce6">
            <text:p><text:s/>127,7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52.4" table:style-name="ce6">
            <text:p><text:s/>1.752,4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28.13" table:style-name="ce6">
            <text:p><text:s/>528,1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62" table:style-name="ce6">
            <text:p><text:s/>13,6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9.99" table:style-name="ce6">
            <text:p><text:s/>249,9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4.58999999999997" table:style-name="ce6">
            <text:p><text:s/>274,5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0.02999999999997" table:style-name="ce6">
            <text:p><text:s/>320,0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9.72" table:style-name="ce6">
            <text:p><text:s/>359,7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5.11" table:style-name="ce6">
            <text:p><text:s/>265,1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69.88" table:style-name="ce6">
            <text:p><text:s/>769,8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7.45" table:style-name="ce6">
            <text:p><text:s/>397,45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51.87" table:style-name="ce6">
            <text:p><text:s/>751,8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47.58000000000004" table:style-name="ce6">
            <text:p><text:s/>647,5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7.49" table:style-name="ce6">
            <text:p><text:s/>337,4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2.01" table:style-name="ce6">
            <text:p><text:s/>472,0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36.89" table:style-name="ce6">
            <text:p><text:s/>436,89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3.22" table:style-name="ce6">
            <text:p><text:s/>493,2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6.48" table:style-name="ce6">
            <text:p><text:s/>396,48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5.36" table:style-name="ce6">
            <text:p><text:s/>475,3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25.84" table:style-name="ce6">
            <text:p><text:s/>425,8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4.43" table:style-name="ce6">
            <text:p><text:s/>374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82.01" table:style-name="ce6">
            <text:p><text:s/>382,01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39.32" table:style-name="ce6">
            <text:p><text:s/>439,3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1.74" table:style-name="ce6">
            <text:p><text:s/>411,7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08.22000000000003" table:style-name="ce6">
            <text:p><text:s/>308,2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2.33" table:style-name="ce6">
            <text:p><text:s/>242,3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4.06" table:style-name="ce6">
            <text:p><text:s/>454,06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3.63" table:style-name="ce6">
            <text:p><text:s/>393,6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9.82" table:style-name="ce6">
            <text:p><text:s/>299,82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57.92999999999995" table:style-name="ce6">
            <text:p><text:s/>557,9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36.5" table:style-name="ce6">
            <text:p><text:s/>436,50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5.43" table:style-name="ce6">
            <text:p><text:s/>345,43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1.07" table:style-name="ce6">
            <text:p><text:s/>171,07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9.74" table:style-name="ce6">
            <text:p><text:s/>169,74<text:s/></text:p>
          </table:table-cell>
          <table:table-cell office:value-type="float" office:value="8526440154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7600" table:style-name="ce6">
            <text:p><text:s/>7.600,00<text:s/></text:p>
          </table:table-cell>
          <table:table-cell office:value-type="float" office:value="8589510158" table:style-name="ce7">
            <text:p>0858951015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620.96" table:style-name="ce6">
            <text:p><text:s/>1.620,96<text:s/></text:p>
          </table:table-cell>
          <table:table-cell office:value-type="float" office:value="8625900157" table:style-name="ce7">
            <text:p>0862590015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98.64" table:style-name="ce6">
            <text:p><text:s/>398,64<text:s/></text:p>
          </table:table-cell>
          <table:table-cell office:value-type="float" office:value="9521810961" table:style-name="ce7">
            <text:p>0952181096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49" table:style-name="ce6">
            <text:p><text:s/>1.049,00<text:s/></text:p>
          </table:table-cell>
          <table:table-cell office:value-type="float" office:value="9521810961" table:style-name="ce7">
            <text:p>0952181096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280" table:style-name="ce6">
            <text:p><text:s/>1.280,00<text:s/></text:p>
          </table:table-cell>
          <table:table-cell office:value-type="float" office:value="9743130156" table:style-name="ce7">
            <text:p>0974313015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2055.4299999999998" table:style-name="ce6">
            <text:p><text:s/>2.055,43<text:s/></text:p>
          </table:table-cell>
          <table:table-cell office:value-type="float" office:value="9743130156" table:style-name="ce7">
            <text:p>0974313015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3" table:style-name="ce6">
            <text:p><text:s/>33,00<text:s/></text:p>
          </table:table-cell>
          <table:table-cell office:value-type="float" office:value="11430741006" table:style-name="ce7">
            <text:p>1143074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32850" table:style-name="ce6">
            <text:p><text:s/>32.850,00<text:s/></text:p>
          </table:table-cell>
          <table:table-cell office:value-type="float" office:value="12525420159" table:style-name="ce7">
            <text:p>125254201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4292.25" table:style-name="ce6">
            <text:p><text:s/>4.292,25<text:s/></text:p>
          </table:table-cell>
          <table:table-cell office:value-type="float" office:value="12730090151" table:style-name="ce7">
            <text:p>1273009015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6.84" table:style-name="ce6">
            <text:p><text:s/>456,84<text:s/></text:p>
          </table:table-cell>
          <table:table-cell office:value-type="float" office:value="12883420155" table:style-name="ce7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2.36" table:style-name="ce6">
            <text:p><text:s/>222,36<text:s/></text:p>
          </table:table-cell>
          <table:table-cell office:value-type="float" office:value="12883420155" table:style-name="ce7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9" table:style-name="ce6">
            <text:p><text:s/>8,9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21.92" table:style-name="ce6">
            <text:p><text:s/>121,9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56" table:style-name="ce6">
            <text:p><text:s/>3,5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4" table:style-name="ce6">
            <text:p><text:s/>0,4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1" table:style-name="ce6">
            <text:p><text:s/>0,51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4.040000000000006" table:style-name="ce6">
            <text:p><text:s/>64,0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3.75" table:style-name="ce6">
            <text:p><text:s/>13,7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4.3" table:style-name="ce6">
            <text:p><text:s/>24,3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66" table:style-name="ce6">
            <text:p><text:s/>7,6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33" table:style-name="ce6">
            <text:p><text:s/>4,3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3.76" table:style-name="ce6">
            <text:p><text:s/>13,7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93" table:style-name="ce6">
            <text:p><text:s/>3,9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67" table:style-name="ce6">
            <text:p><text:s/>0,6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92" table:style-name="ce6">
            <text:p><text:s/>8,9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5" table:style-name="ce6">
            <text:p><text:s/>0,4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59" table:style-name="ce6">
            <text:p><text:s/>1,5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03" table:style-name="ce6">
            <text:p><text:s/>1,0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9" table:style-name="ce6">
            <text:p><text:s/>0,0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33" table:style-name="ce6">
            <text:p><text:s/>5,3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66" table:style-name="ce6">
            <text:p><text:s/>0,6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89" table:style-name="ce6">
            <text:p><text:s/>0,8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28" table:style-name="ce6">
            <text:p><text:s/>1,2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62" table:style-name="ce6">
            <text:p><text:s/>0,6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3.39" table:style-name="ce6">
            <text:p><text:s/>63,3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1" table:style-name="ce6">
            <text:p><text:s/>2,1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5.42" table:style-name="ce6">
            <text:p><text:s/>15,4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9" table:style-name="ce6">
            <text:p><text:s/>0,1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5299999999999998" table:style-name="ce6">
            <text:p><text:s/>2,5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22" table:style-name="ce6">
            <text:p><text:s/>1,2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89" table:style-name="ce6">
            <text:p><text:s/>8,8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0000000000000007E-2" table:style-name="ce6">
            <text:p><text:s/>0,0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0.47" table:style-name="ce6">
            <text:p><text:s/>20,4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79" table:style-name="ce6">
            <text:p><text:s/>0,7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66" table:style-name="ce6">
            <text:p><text:s/>0,6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08" table:style-name="ce6">
            <text:p><text:s/>1,0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3" table:style-name="ce6">
            <text:p><text:s/>0,3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39" table:style-name="ce6">
            <text:p><text:s/>2,3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27" table:style-name="ce6">
            <text:p><text:s/>1,2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4" table:style-name="ce6">
            <text:p><text:s/>0,5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21" table:style-name="ce6">
            <text:p><text:s/>0,21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3" table:style-name="ce6">
            <text:p><text:s/>0,3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88" table:style-name="ce6">
            <text:p><text:s/>4,8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2" table:style-name="ce6">
            <text:p><text:s/>0,0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6" table:style-name="ce6">
            <text:p><text:s/>6,6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63.75" table:style-name="ce6">
            <text:p><text:s/>163,7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9.21" table:style-name="ce6">
            <text:p><text:s/>19,21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3" table:style-name="ce6">
            <text:p><text:s/>0,3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1" table:style-name="ce6">
            <text:p><text:s/>0,01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4.59" table:style-name="ce6">
            <text:p><text:s/>14,5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44" table:style-name="ce6">
            <text:p><text:s/>1,4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5.37" table:style-name="ce6">
            <text:p><text:s/>25,3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2.38" table:style-name="ce6">
            <text:p><text:s/>22,3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75" table:style-name="ce6">
            <text:p><text:s/>2,7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3" table:style-name="ce6">
            <text:p><text:s/>0,1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16.16" table:style-name="ce6">
            <text:p><text:s/>416,1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7.07" table:style-name="ce6">
            <text:p><text:s/>37,0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27" table:style-name="ce6">
            <text:p><text:s/>1,2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78.33999999999997" table:style-name="ce6">
            <text:p><text:s/>278,3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4.93" table:style-name="ce6">
            <text:p><text:s/>14,9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0099999999999998" table:style-name="ce6">
            <text:p><text:s/>2,01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4.54" table:style-name="ce6">
            <text:p><text:s/>14,5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52" table:style-name="ce6">
            <text:p><text:s/>2,5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1.89" table:style-name="ce6">
            <text:p><text:s/>11,8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09" table:style-name="ce6">
            <text:p><text:s/>3,0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8.350000000000001" table:style-name="ce6">
            <text:p><text:s/>18,3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7.44" table:style-name="ce6">
            <text:p><text:s/>77,4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9.1" table:style-name="ce6">
            <text:p><text:s/>9,1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29" table:style-name="ce6">
            <text:p><text:s/>1,2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53" table:style-name="ce6">
            <text:p><text:s/>1,5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1.22" table:style-name="ce6">
            <text:p><text:s/>11,2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" table:style-name="ce6">
            <text:p><text:s/>3,0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4.74" table:style-name="ce6">
            <text:p><text:s/>24,7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6" table:style-name="ce6">
            <text:p><text:s/>0,6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5.61" table:style-name="ce6">
            <text:p><text:s/>15,61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1.95" table:style-name="ce6">
            <text:p><text:s/>11,9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7" table:style-name="ce6">
            <text:p><text:s/>0,1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28999999999999998" table:style-name="ce6">
            <text:p><text:s/>0,2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7999999999999996" table:style-name="ce6">
            <text:p><text:s/>0,5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6" table:style-name="ce6">
            <text:p><text:s/>0,1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93.12" table:style-name="ce6">
            <text:p><text:s/>93,1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9" table:style-name="ce6">
            <text:p><text:s/>1,9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97" table:style-name="ce6">
            <text:p><text:s/>1,9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6.840000000000003" table:style-name="ce6">
            <text:p><text:s/>36,8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56" table:style-name="ce6">
            <text:p><text:s/>1,5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71" table:style-name="ce6">
            <text:p><text:s/>3,71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29" table:style-name="ce6">
            <text:p><text:s/>7,2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33" table:style-name="ce6">
            <text:p><text:s/>1,3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" table:style-name="ce6">
            <text:p><text:s/>0,5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4" table:style-name="ce6">
            <text:p><text:s/>1,4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23" table:style-name="ce6">
            <text:p><text:s/>0,2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5.55" table:style-name="ce6">
            <text:p><text:s/>15,5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44" table:style-name="ce6">
            <text:p><text:s/>3,4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1000000000000001" table:style-name="ce6">
            <text:p><text:s/>1,1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18" table:style-name="ce6">
            <text:p><text:s/>1,1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59" table:style-name="ce6">
            <text:p><text:s/>1,5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8" table:style-name="ce6">
            <text:p><text:s/>0,3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05" table:style-name="ce6">
            <text:p><text:s/>1,0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" table:style-name="ce6">
            <text:p><text:s/>0,5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" table:style-name="ce6">
            <text:p><text:s/>0,1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94" table:style-name="ce6">
            <text:p><text:s/>3,9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5" table:style-name="ce6">
            <text:p><text:s/>0,0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58" table:style-name="ce6">
            <text:p><text:s/>2,5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53" table:style-name="ce6">
            <text:p><text:s/>1,5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02" table:style-name="ce6">
            <text:p><text:s/>2,0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3" table:style-name="ce6">
            <text:p><text:s/>83,0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6" table:style-name="ce6">
            <text:p><text:s/>0,1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4000000000000004" table:style-name="ce6">
            <text:p><text:s/>4,4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5.43" table:style-name="ce6">
            <text:p><text:s/>35,4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0.55" table:style-name="ce6">
            <text:p><text:s/>50,5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86" table:style-name="ce6">
            <text:p><text:s/>6,8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97" table:style-name="ce6">
            <text:p><text:s/>1,9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2.39" table:style-name="ce6">
            <text:p><text:s/>12,3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6.09" table:style-name="ce6">
            <text:p><text:s/>26,0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5000000000000004" table:style-name="ce6">
            <text:p><text:s/>0,5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9" table:style-name="ce6">
            <text:p><text:s/>0,5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4.48" table:style-name="ce6">
            <text:p><text:s/>14,48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4" table:style-name="ce6">
            <text:p><text:s/>0,3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19" table:style-name="ce6">
            <text:p><text:s/>5,1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5" table:style-name="ce6">
            <text:p><text:s/>0,4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7.33" table:style-name="ce6">
            <text:p><text:s/>27,3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7.23" table:style-name="ce6">
            <text:p><text:s/>17,2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26" table:style-name="ce6">
            <text:p><text:s/>6,2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6" table:style-name="ce6">
            <text:p><text:s/>0,1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17" table:style-name="ce6">
            <text:p><text:s/>1,17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53" table:style-name="ce6">
            <text:p><text:s/>1,5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95" table:style-name="ce6">
            <text:p><text:s/>4,9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99" table:style-name="ce6">
            <text:p><text:s/>0,99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0.26" table:style-name="ce6">
            <text:p><text:s/>10,2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12" table:style-name="ce6">
            <text:p><text:s/>4,12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6.84" table:style-name="ce6">
            <text:p><text:s/>16,8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8.66" table:style-name="ce6">
            <text:p><text:s/>18,6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2.94" table:style-name="ce6">
            <text:p><text:s/>12,94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13" table:style-name="ce6">
            <text:p><text:s/>7,13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0.26" table:style-name="ce6">
            <text:p><text:s/>30,2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3" table:style-name="ce6">
            <text:p><text:s/>6,30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1.36" table:style-name="ce6">
            <text:p><text:s/>11,36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25" table:style-name="ce6">
            <text:p><text:s/>0,25<text:s/></text:p>
          </table:table-cell>
          <table:table-cell office:value-type="float" office:value="13756881002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62.83000000000004" table:style-name="ce6">
            <text:p><text:s/>562,83<text:s/></text:p>
          </table:table-cell>
          <table:table-cell office:value-type="float" office:value="15376371009" table:style-name="ce7">
            <text:p>153763710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1.54" table:style-name="ce6">
            <text:p><text:s/>31,54<text:s/></text:p>
          </table:table-cell>
          <table:table-cell office:value-type="float" office:value="15376371009" table:style-name="ce7">
            <text:p>153763710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892.84" table:style-name="ce6">
            <text:p><text:s/>1.892,84<text:s/></text:p>
          </table:table-cell>
          <table:table-cell office:value-type="float" office:value="15376371009" table:style-name="ce7">
            <text:p>153763710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15.36" table:style-name="ce6">
            <text:p><text:s/>1.415,36<text:s/></text:p>
          </table:table-cell>
          <table:table-cell office:value-type="float" office:value="15483121008" table:style-name="ce7">
            <text:p>154831210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62.78" table:style-name="ce6">
            <text:p><text:s/>1.462,78<text:s/></text:p>
          </table:table-cell>
          <table:table-cell office:value-type="float" office:value="15483121008" table:style-name="ce7">
            <text:p>154831210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734.54" table:style-name="ce6">
            <text:p><text:s/>734,54<text:s/></text:p>
          </table:table-cell>
          <table:table-cell office:value-type="float" office:value="16967301009" table:style-name="ce7">
            <text:p>169673010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0.74" table:style-name="ce6">
            <text:p><text:s/>110,74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88.3" table:style-name="ce6">
            <text:p><text:s/>188,30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00.02999999999997" table:style-name="ce6">
            <text:p><text:s/>300,03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2.93" table:style-name="ce6">
            <text:p><text:s/>22,93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2.71" table:style-name="ce6">
            <text:p><text:s/>32,71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4.96" table:style-name="ce6">
            <text:p><text:s/>54,96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9.36" table:style-name="ce6">
            <text:p><text:s/>59,36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" table:style-name="ce6">
            <text:p><text:s/>60,00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8.37" table:style-name="ce6">
            <text:p><text:s/>88,37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4.01" table:style-name="ce6">
            <text:p><text:s/>94,01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6.19" table:style-name="ce6">
            <text:p><text:s/>96,19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9.93" table:style-name="ce6">
            <text:p><text:s/>99,93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35.53" table:style-name="ce6">
            <text:p><text:s/>135,53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2.89" table:style-name="ce6">
            <text:p><text:s/>32,89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4" table:style-name="ce6">
            <text:p><text:s/>44,00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0.38" table:style-name="ce6">
            <text:p><text:s/>50,38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0.93" table:style-name="ce6">
            <text:p><text:s/>50,93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5.09" table:style-name="ce6">
            <text:p><text:s/>65,09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1.34" table:style-name="ce6">
            <text:p><text:s/>91,34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1.76" table:style-name="ce6">
            <text:p><text:s/>91,76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4.94" table:style-name="ce6">
            <text:p><text:s/>34,94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1.42" table:style-name="ce6">
            <text:p><text:s/>51,42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3.01" table:style-name="ce6">
            <text:p><text:s/>53,01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5.01" table:style-name="ce6">
            <text:p><text:s/>55,01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8.260000000000005" table:style-name="ce6">
            <text:p><text:s/>68,26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5.83" table:style-name="ce6">
            <text:p><text:s/>75,83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7.02" table:style-name="ce6">
            <text:p><text:s/>77,02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6.15" table:style-name="ce6">
            <text:p><text:s/>96,15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1" table:style-name="ce6">
            <text:p><text:s/>101,00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26.18" table:style-name="ce6">
            <text:p><text:s/>126,18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26.89" table:style-name="ce6">
            <text:p><text:s/>126,89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02.72" table:style-name="ce6">
            <text:p><text:s/>202,72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05.12" table:style-name="ce6">
            <text:p><text:s/>205,12<text:s/></text:p>
          </table:table-cell>
          <table:table-cell office:value-type="float" office:value="17851171003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2.43" table:style-name="ce6">
            <text:p><text:s/>12,43<text:s/></text:p>
          </table:table-cell>
          <table:table-cell office:value-type="float" office:value="80001010893" table:style-name="ce7">
            <text:p>8000101089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80007150404" table:style-name="ce7">
            <text:p>800071504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800" table:style-name="ce6">
            <text:p><text:s/>2.800,00<text:s/></text:p>
          </table:table-cell>
          <table:table-cell office:value-type="float" office:value="80007510375" table:style-name="ce7">
            <text:p>8000751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80008210371" table:style-name="ce7">
            <text:p>8000821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2.68" table:style-name="ce6">
            <text:p><text:s/>12,68<text:s/></text:p>
          </table:table-cell>
          <table:table-cell office:value-type="float" office:value="80008290373" table:style-name="ce7">
            <text:p>8000829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7.84" table:style-name="ce6">
            <text:p><text:s/>27,84<text:s/></text:p>
          </table:table-cell>
          <table:table-cell office:value-type="float" office:value="80008310379" table:style-name="ce7">
            <text:p>8000831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80008750400" table:style-name="ce7">
            <text:p>800087504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1.76" table:style-name="ce6">
            <text:p><text:s/>11,76<text:s/></text:p>
          </table:table-cell>
          <table:table-cell office:value-type="float" office:value="80013710373" table:style-name="ce7">
            <text:p>8001371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9.4" table:style-name="ce6">
            <text:p><text:s/>29,40<text:s/></text:p>
          </table:table-cell>
          <table:table-cell office:value-type="float" office:value="80014530374" table:style-name="ce7">
            <text:p>8001453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float" office:value="80019720376" table:style-name="ce7">
            <text:p>800197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35.22" table:style-name="ce6">
            <text:p><text:s/>535,22<text:s/></text:p>
          </table:table-cell>
          <table:table-cell office:value-type="float" office:value="80019720376" table:style-name="ce7">
            <text:p>8001972037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794.77" table:style-name="ce6">
            <text:p><text:s/>1.794,77<text:s/></text:p>
          </table:table-cell>
          <table:table-cell office:value-type="float" office:value="80032930374" table:style-name="ce7">
            <text:p>8003293037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5002" table:style-name="ce6">
            <text:p><text:s/>5.002,00<text:s/></text:p>
          </table:table-cell>
          <table:table-cell office:value-type="float" office:value="80040110373" table:style-name="ce7">
            <text:p>8004011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3335.34" table:style-name="ce6">
            <text:p><text:s/>3.335,34<text:s/></text:p>
          </table:table-cell>
          <table:table-cell office:value-type="float" office:value="80040110373" table:style-name="ce7">
            <text:p>8004011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668.63" table:style-name="ce6">
            <text:p><text:s/>1.668,63<text:s/></text:p>
          </table:table-cell>
          <table:table-cell office:value-type="float" office:value="80040110373" table:style-name="ce7">
            <text:p>8004011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46.6" table:style-name="ce6">
            <text:p><text:s/>346,60<text:s/></text:p>
          </table:table-cell>
          <table:table-cell office:value-type="float" office:value="80062590379" table:style-name="ce7">
            <text:p>8006259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4644.5" table:style-name="ce6">
            <text:p><text:s/>4.644,50<text:s/></text:p>
          </table:table-cell>
          <table:table-cell office:value-type="float" office:value="80073190375" table:style-name="ce7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2388.6" table:style-name="ce6">
            <text:p><text:s/>2.388,60<text:s/></text:p>
          </table:table-cell>
          <table:table-cell office:value-type="float" office:value="80073190375" table:style-name="ce7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3443.49" table:style-name="ce6">
            <text:p><text:s/>3.443,49<text:s/></text:p>
          </table:table-cell>
          <table:table-cell office:value-type="float" office:value="80073190375" table:style-name="ce7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662.5" table:style-name="ce6">
            <text:p><text:s/>3.662,50<text:s/></text:p>
          </table:table-cell>
          <table:table-cell office:value-type="float" office:value="80078750587" table:style-name="ce7">
            <text:p>8007875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120" table:style-name="ce6">
            <text:p><text:s/>1.120,00<text:s/></text:p>
          </table:table-cell>
          <table:table-cell office:value-type="float" office:value="80078750587" table:style-name="ce7">
            <text:p>8007875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888.89" table:style-name="ce6">
            <text:p><text:s/>888,89<text:s/></text:p>
          </table:table-cell>
          <table:table-cell office:value-type="float" office:value="80078750587" table:style-name="ce7">
            <text:p>8007875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Centrali</text:p>
          </table:table-cell>
          <table:table-cell office:value-type="float" office:value="2656.84" table:style-name="ce6">
            <text:p><text:s/>2.656,84<text:s/></text:p>
          </table:table-cell>
          <table:table-cell office:value-type="float" office:value="80118510587" table:style-name="ce7">
            <text:p>8011851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0.36" table:style-name="ce6">
            <text:p><text:s/>20,36<text:s/></text:p>
          </table:table-cell>
          <table:table-cell office:value-type="float" office:value="81001650746" table:style-name="ce7">
            <text:p>8100165074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561.21" table:style-name="ce6">
            <text:p><text:s/>561,21<text:s/></text:p>
          </table:table-cell>
          <table:table-cell office:value-type="float" office:value="82000390375" table:style-name="ce7">
            <text:p>8200039037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86000050764" table:style-name="ce7">
            <text:p>860000507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/></text:p>
          </table:table-cell>
          <table:table-cell office:value-type="float" office:value="90028320399" table:style-name="ce7">
            <text:p>9002832039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5.5" table:style-name="ce6">
            <text:p><text:s/>65,50<text:s/></text:p>
          </table:table-cell>
          <table:table-cell office:value-type="float" office:value="90035110395" table:style-name="ce7">
            <text:p>9003511039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95.5" table:style-name="ce6">
            <text:p><text:s/>95,50<text:s/></text:p>
          </table:table-cell>
          <table:table-cell office:value-type="float" office:value="90035110395" table:style-name="ce7">
            <text:p>9003511039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68.739999999999995" table:style-name="ce6">
            <text:p><text:s/>68,74<text:s/></text:p>
          </table:table-cell>
          <table:table-cell office:value-type="float" office:value="91005820377" table:style-name="ce7">
            <text:p>9100582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float" office:value="91005820377" table:style-name="ce7">
            <text:p>9100582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87.32" table:style-name="ce6">
            <text:p><text:s/>87,32<text:s/></text:p>
          </table:table-cell>
          <table:table-cell office:value-type="float" office:value="91115370370" table:style-name="ce7">
            <text:p>9111537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float" office:value="91115370370" table:style-name="ce7">
            <text:p>911153703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Contributi agli investimenti a Famiglie</text:p>
          </table:table-cell>
          <table:table-cell office:value-type="float" office:value="5214.8500000000004" table:style-name="ce6">
            <text:p><text:s/>5.214,85<text:s/></text:p>
          </table:table-cell>
          <table:table-cell office:value-type="float" office:value="91115510371" table:style-name="ce7">
            <text:p>9111551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02" table:style-name="ce6">
            <text:p><text:s/>202,00<text:s/></text:p>
          </table:table-cell>
          <table:table-cell office:value-type="float" office:value="91178290408" table:style-name="ce7">
            <text:p>911782904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836" table:style-name="ce6">
            <text:p><text:s/>836,00<text:s/></text:p>
          </table:table-cell>
          <table:table-cell office:value-type="float" office:value="91228300371" table:style-name="ce7">
            <text:p>91228300371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500" table:style-name="ce6">
            <text:p><text:s/>1.500,00<text:s/></text:p>
          </table:table-cell>
          <table:table-cell office:value-type="float" office:value="91259570371" table:style-name="ce7">
            <text:p>912595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750" table:style-name="ce6">
            <text:p><text:s/>750,00<text:s/></text:p>
          </table:table-cell>
          <table:table-cell office:value-type="float" office:value="91259570371" table:style-name="ce7">
            <text:p>9125957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0" table:style-name="ce6">
            <text:p><text:s/>600,00<text:s/></text:p>
          </table:table-cell>
          <table:table-cell office:value-type="float" office:value="91306090373" table:style-name="ce7">
            <text:p>9130609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56.30000000000001" table:style-name="ce6">
            <text:p><text:s/>156,30<text:s/></text:p>
          </table:table-cell>
          <table:table-cell office:value-type="float" office:value="91311930373" table:style-name="ce7">
            <text:p>9131193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9062.6200000000008" table:style-name="ce6">
            <text:p><text:s/>9.062,62<text:s/></text:p>
          </table:table-cell>
          <table:table-cell office:value-type="float" office:value="91374020377" table:style-name="ce7">
            <text:p>9137402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float" office:value="91374020377" table:style-name="ce7">
            <text:p>9137402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50" table:style-name="ce6">
            <text:p><text:s/>1.250,00<text:s/></text:p>
          </table:table-cell>
          <table:table-cell office:value-type="float" office:value="91385990378" table:style-name="ce7">
            <text:p>9138599037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8846.9699999999993" table:style-name="ce6">
            <text:p><text:s/>8.846,97<text:s/></text:p>
          </table:table-cell>
          <table:table-cell office:value-type="float" office:value="91446950379" table:style-name="ce7">
            <text:p>914469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88" table:style-name="ce6">
            <text:p><text:s/>517,88<text:s/></text:p>
          </table:table-cell>
          <table:table-cell office:value-type="float" office:value="91446950379" table:style-name="ce7">
            <text:p>9144695037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ltre spese in conto capitale n.a.c.</text:p>
          </table:table-cell>
          <table:table-cell office:value-type="float" office:value="4280.75" table:style-name="ce6">
            <text:p><text:s/>4.280,75<text:s/></text:p>
          </table:table-cell>
          <table:table-cell office:value-type="float" office:value="92014000373" table:style-name="ce7">
            <text:p>9201400037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ltre spese in conto capitale n.a.c.</text:p>
          </table:table-cell>
          <table:table-cell office:value-type="float" office:value="4280.75" table:style-name="ce6">
            <text:p><text:s/>4.280,75<text:s/></text:p>
          </table:table-cell>
          <table:table-cell office:value-type="float" office:value="92014010372" table:style-name="ce7">
            <text:p>9201401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900" table:style-name="ce6">
            <text:p><text:s/>2.900,00<text:s/></text:p>
          </table:table-cell>
          <table:table-cell office:value-type="float" office:value="92018150372" table:style-name="ce7">
            <text:p>9201815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78.09" table:style-name="ce6">
            <text:p><text:s/>178,09<text:s/></text:p>
          </table:table-cell>
          <table:table-cell office:value-type="float" office:value="92026020377" table:style-name="ce7">
            <text:p>920260203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1800" table:style-name="ce6">
            <text:p><text:s/>1.800,00<text:s/></text:p>
          </table:table-cell>
          <table:table-cell office:value-type="float" office:value="92041820371" table:style-name="ce7">
            <text:p>920418203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200" table:style-name="ce6">
            <text:p><text:s/>1.200,00<text:s/></text:p>
          </table:table-cell>
          <table:table-cell office:value-type="float" office:value="92042370376" table:style-name="ce7">
            <text:p>9204237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762.66" table:style-name="ce6">
            <text:p><text:s/>762,66<text:s/></text:p>
          </table:table-cell>
          <table:table-cell office:value-type="float" office:value="97081660157" table:style-name="ce7">
            <text:p>9708166015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375.9499999999998" table:style-name="ce6">
            <text:p><text:s/>2.375,95<text:s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290.42" table:style-name="ce6">
            <text:p><text:s/>2.290,42<text:s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93.01" table:style-name="ce6">
            <text:p><text:s/>393,01<text:s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8838.5300000000007" table:style-name="ce6">
            <text:p><text:s/>8.838,53<text:s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007.25" table:style-name="ce6">
            <text:p><text:s/>4.007,25<text:s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769.81" table:style-name="ce6">
            <text:p><text:s/>769,81<text:s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Centrali</text:p>
          </table:table-cell>
          <table:table-cell office:value-type="float" office:value="1166.4000000000001" table:style-name="ce6">
            <text:p><text:s/>1.166,40<text:s/></text:p>
          </table:table-cell>
          <table:table-cell office:value-type="float" office:value="97413850583" table:style-name="ce7">
            <text:p>9741385058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897.56" table:style-name="ce6">
            <text:p><text:s/>897,56<text:s/></text:p>
          </table:table-cell>
          <table:table-cell office:value-type="float" office:value="97532760580" table:style-name="ce7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38.62" table:style-name="ce6">
            <text:p><text:s/>238,62<text:s/></text:p>
          </table:table-cell>
          <table:table-cell office:value-type="float" office:value="97532760580" table:style-name="ce7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424.42" table:style-name="ce6">
            <text:p><text:s/>1.424,42<text:s/></text:p>
          </table:table-cell>
          <table:table-cell office:value-type="float" office:value="97532760580" table:style-name="ce7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5980" table:style-name="ce6">
            <text:p><text:s/>5.980,00<text:s/></text:p>
          </table:table-cell>
          <table:table-cell office:value-type="float" office:value="97819940152" table:style-name="ce7">
            <text:p>9781994015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000" table:style-name="ce6">
            <text:p><text:s/>1.000,00<text:s/></text:p>
          </table:table-cell>
          <table:table-cell office:value-type="float" office:value="99330670797" table:style-name="ce7">
            <text:p>9933067079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0" table:style-name="ce6">
            <text:p><text:s/>50,00<text:s/></text:p>
          </table:table-cell>
          <table:table-cell office:value-type="string" table:style-name="ce7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100" table:style-name="ce6">
            <text:p><text:s/>1.100,00<text:s/></text:p>
          </table:table-cell>
          <table:table-cell office:value-type="string" table:style-name="ce7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42" table:style-name="ce6">
            <text:p><text:s/>242,00<text:s/></text:p>
          </table:table-cell>
          <table:table-cell office:value-type="string" table:style-name="ce7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1" table:style-name="ce6">
            <text:p><text:s/>11,00<text:s/></text:p>
          </table:table-cell>
          <table:table-cell office:value-type="string" table:style-name="ce7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58.79999999999995" table:style-name="ce6">
            <text:p><text:s/>558,80<text:s/></text:p>
          </table:table-cell>
          <table:table-cell office:value-type="string" table:style-name="ce7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540" table:style-name="ce6">
            <text:p><text:s/>2.540,00<text:s/></text:p>
          </table:table-cell>
          <table:table-cell office:value-type="string" table:style-name="ce7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57.66" table:style-name="ce6">
            <text:p><text:s/>57,66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38.44" table:style-name="ce6">
            <text:p><text:s/>38,4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96.1" table:style-name="ce6">
            <text:p><text:s/>96,1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90.1" table:style-name="ce6">
            <text:p><text:s/>190,1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57.66" table:style-name="ce6">
            <text:p><text:s/>57,66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536" table:style-name="ce6">
            <text:p><text:s/>1.53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0.08" table:style-name="ce6">
            <text:p><text:s/>0,0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3328" table:style-name="ce6">
            <text:p><text:s/>3.328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.08" table:style-name="ce6">
            <text:p><text:s/>2,0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888.08" table:style-name="ce6">
            <text:p><text:s/>2.888,0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100" table:style-name="ce6">
            <text:p><text:s/>2.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900" table:style-name="ce6">
            <text:p><text:s/>1.9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4099.49" table:style-name="ce6">
            <text:p><text:s/>4.099,49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4655" table:style-name="ce6">
            <text:p><text:s/>4.655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750.94" table:style-name="ce6">
            <text:p><text:s/>1.750,9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537.6" table:style-name="ce6">
            <text:p><text:s/>2.537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268.8" table:style-name="ce6">
            <text:p><text:s/>1.268,8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.95" table:style-name="ce6">
            <text:p><text:s/>60,9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7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50" table:style-name="ce6">
            <text:p><text:s/>65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1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0.85" table:style-name="ce6">
            <text:p><text:s/>90,8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9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000" table:style-name="ce6">
            <text:p><text:s/>4.0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5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52" table:style-name="ce6">
            <text:p><text:s/>152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9.6" table:style-name="ce6">
            <text:p><text:s/>119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9.5" table:style-name="ce6">
            <text:p><text:s/>14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00" table:style-name="ce6">
            <text:p><text:s/>5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52" table:style-name="ce6">
            <text:p><text:s/>152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80.60000000000002" table:style-name="ce6">
            <text:p><text:s/>280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02" table:style-name="ce6">
            <text:p><text:s/>202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900" table:style-name="ce6">
            <text:p><text:s/>2.9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00" table:style-name="ce6">
            <text:p><text:s/>3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1.48" table:style-name="ce6">
            <text:p><text:s/>31,4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6">
            <text:p><text:s/>22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93.25" table:style-name="ce6">
            <text:p><text:s/>193,2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879.41" table:style-name="ce6">
            <text:p><text:s/>879,4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96.26" table:style-name="ce6">
            <text:p><text:s/>296,26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39" table:style-name="ce6">
            <text:p><text:s/>339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965.58" table:style-name="ce6">
            <text:p><text:s/>1.965,5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6">
            <text:p><text:s/>22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6">
            <text:p><text:s/>22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6">
            <text:p><text:s/>22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18.29000000000002" table:style-name="ce6">
            <text:p><text:s/>318,29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4.99" table:style-name="ce6">
            <text:p><text:s/>224,99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6335.11" table:style-name="ce6">
            <text:p><text:s/>6.335,1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558.2600000000002" table:style-name="ce6">
            <text:p><text:s/>2.558,26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31" table:style-name="ce6">
            <text:p><text:s/>531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29.33000000000001" table:style-name="ce6">
            <text:p><text:s/>129,3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6">
            <text:p><text:s/>22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55.5" table:style-name="ce6">
            <text:p><text:s/>255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442.85" table:style-name="ce6">
            <text:p><text:s/>442,8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6">
            <text:p><text:s/>22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6">
            <text:p><text:s/>22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.72999999999999" table:style-name="ce6">
            <text:p><text:s/>150,7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06" table:style-name="ce6">
            <text:p><text:s/>50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46.62" table:style-name="ce6">
            <text:p><text:s/>46,62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.11" table:style-name="ce6">
            <text:p><text:s/>126,1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090.0899999999999" table:style-name="ce6">
            <text:p><text:s/>1.090,09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89" table:style-name="ce6">
            <text:p><text:s/>89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31" table:style-name="ce6">
            <text:p><text:s/>531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" table:style-name="ce6">
            <text:p><text:s/>35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69.5" table:style-name="ce6">
            <text:p><text:s/>269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56.23" table:style-name="ce6">
            <text:p><text:s/>256,2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635.45000000000005" table:style-name="ce6">
            <text:p><text:s/>635,4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6">
            <text:p><text:s/>226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517.91" table:style-name="ce6">
            <text:p><text:s/>517,9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054.33" table:style-name="ce6">
            <text:p><text:s/>1.054,3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77" table:style-name="ce6">
            <text:p><text:s/>177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" table:style-name="ce6">
            <text:p><text:s/>11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279" table:style-name="ce6">
            <text:p><text:s/>279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394" table:style-name="ce6">
            <text:p><text:s/>39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6087.8" table:style-name="ce6">
            <text:p><text:s/>6.087,8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5715.6" table:style-name="ce6">
            <text:p><text:s/>15.715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7175.01" table:style-name="ce6">
            <text:p><text:s/>7.175,0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7000" table:style-name="ce6">
            <text:p><text:s/>7.0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120" table:style-name="ce6">
            <text:p><text:s/>3.12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230.73" table:style-name="ce6">
            <text:p><text:s/>1.230,7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124" table:style-name="ce6">
            <text:p><text:s/>5.12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4275.56" table:style-name="ce6">
            <text:p><text:s/>24.275,56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2241.75" table:style-name="ce6">
            <text:p><text:s/>2.241,7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1985.55" table:style-name="ce6">
            <text:p><text:s/>1.985,5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5555.55" table:style-name="ce6">
            <text:p><text:s/>5.555,5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5075.2" table:style-name="ce6">
            <text:p><text:s/>5.075,2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868.48" table:style-name="ce6">
            <text:p><text:s/>868,4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3500" table:style-name="ce6">
            <text:p><text:s/>3.5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250" table:style-name="ce6">
            <text:p><text:s/>1.25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7850" table:style-name="ce6">
            <text:p><text:s/>7.85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710" table:style-name="ce6">
            <text:p><text:s/>1.71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7270" table:style-name="ce6">
            <text:p><text:s/>7.27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830" table:style-name="ce6">
            <text:p><text:s/>1.83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7390" table:style-name="ce6">
            <text:p><text:s/>7.39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45" table:style-name="ce6">
            <text:p><text:s/>445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555" table:style-name="ce6">
            <text:p><text:s/>6.555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40" table:style-name="ce6">
            <text:p><text:s/>64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360" table:style-name="ce6">
            <text:p><text:s/>6.36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75" table:style-name="ce6">
            <text:p><text:s/>675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325" table:style-name="ce6">
            <text:p><text:s/>6.325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Contributi agli investimenti a Famiglie</text:p>
          </table:table-cell>
          <table:table-cell office:value-type="float" office:value="199.08" table:style-name="ce6">
            <text:p><text:s/>199,0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Contributi agli investimenti a Famiglie</text:p>
          </table:table-cell>
          <table:table-cell office:value-type="float" office:value="5345.05" table:style-name="ce6">
            <text:p><text:s/>5.345,0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62.74" table:style-name="ce6">
            <text:p><text:s/>62,7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64.38" table:style-name="ce6">
            <text:p><text:s/>164,3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47.34" table:style-name="ce6">
            <text:p><text:s/>147,3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27.46" table:style-name="ce6">
            <text:p><text:s/>127,46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47.34" table:style-name="ce6">
            <text:p><text:s/>147,3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64.38" table:style-name="ce6">
            <text:p><text:s/>164,3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62.74" table:style-name="ce6">
            <text:p><text:s/>62,7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27.6" table:style-name="ce6">
            <text:p><text:s/>27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37.64" table:style-name="ce6">
            <text:p><text:s/>37,6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62.74" table:style-name="ce6">
            <text:p><text:s/>62,7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413.24" table:style-name="ce6">
            <text:p><text:s/>413,2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76.489999999999995" table:style-name="ce6">
            <text:p><text:s/>76,49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37.64" table:style-name="ce6">
            <text:p><text:s/>37,6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3118.71" table:style-name="ce6">
            <text:p><text:s/>3.118,7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venti assistenziali</text:p>
          </table:table-cell>
          <table:table-cell office:value-type="float" office:value="1850" table:style-name="ce6">
            <text:p><text:s/>1.85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venti assistenziali</text:p>
          </table:table-cell>
          <table:table-cell office:value-type="float" office:value="1900" table:style-name="ce6">
            <text:p><text:s/>1.9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7.23" table:style-name="ce6">
            <text:p><text:s/>217,2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16.48" table:style-name="ce6">
            <text:p><text:s/>316,4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43.64" table:style-name="ce6">
            <text:p><text:s/>343,6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56.94" table:style-name="ce6">
            <text:p><text:s/>456,9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0.01" table:style-name="ce6">
            <text:p><text:s/>0,01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93.54000000000002" table:style-name="ce6">
            <text:p><text:s/>293,5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570.17" table:style-name="ce6">
            <text:p><text:s/>5.570,17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9379.07" table:style-name="ce6">
            <text:p><text:s/>9.379,07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086.98" table:style-name="ce6">
            <text:p><text:s/>1.086,9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24934.42" table:style-name="ce6">
            <text:p><text:s/>24.934,42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4504.28" table:style-name="ce6">
            <text:p><text:s/>4.504,2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9625.8" table:style-name="ce6">
            <text:p><text:s/>19.625,8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12.64" table:style-name="ce6">
            <text:p><text:s/>112,6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903.12" table:style-name="ce6">
            <text:p><text:s/>903,12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700.13" table:style-name="ce6">
            <text:p><text:s/>700,1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1806.23" table:style-name="ce6">
            <text:p><text:s/>1.806,2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1399.52" table:style-name="ce6">
            <text:p><text:s/>1.399,52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2148.83" table:style-name="ce6">
            <text:p><text:s/>2.148,83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6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30" table:style-name="ce6">
            <text:p><text:s/>3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10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39.35" table:style-name="ce6">
            <text:p><text:s/>39,3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5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202.48" table:style-name="ce6">
            <text:p><text:s/>202,4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6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213.65" table:style-name="ce6">
            <text:p><text:s/>213,6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18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213.65" table:style-name="ce6">
            <text:p><text:s/>213,6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200" table:style-name="ce6">
            <text:p><text:s/>2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8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200" table:style-name="ce6">
            <text:p><text:s/>2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18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215.85" table:style-name="ce6">
            <text:p><text:s/>215,85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8542.44" table:style-name="ce8">
            <text:p><text:s/>8.542,44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186.08" table:style-name="ce8">
            <text:p><text:s/>2.186,0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744" table:style-name="ce6">
            <text:p><text:s/>3.744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032.5" table:style-name="ce6">
            <text:p><text:s/>5.032,5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282.6" table:style-name="ce6">
            <text:p><text:s/>5.282,6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033" table:style-name="ce6">
            <text:p><text:s/>1.033,00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549.17999999999995" table:style-name="ce6">
            <text:p><text:s/>549,18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48.89" table:style-name="ce6">
            <text:p><text:s/>448,89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79.66" table:style-name="ce6">
            <text:p><text:s/>479,66<text:s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104682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decimal-places="0" number:min-integer-digits="11"/>
    </number:number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822</meta:generator>
    <meta:initial-creator>Giulia Armaroli</meta:initial-creator>
    <dc:creator>Giulia Armaroli</dc:creator>
    <meta:creation-date>2026-04-09T12:15:03Z</meta:creation-date>
    <dc:date>2026-04-09T12:15:29Z</dc:date>
  </office:meta>
</office:document-meta>
</file>